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00000038A000001C4522B5BA4.png" manifest:media-type="image/png"/>
  <manifest:file-entry manifest:full-path="Pictures/100000000000040E000001CFCB2C9D79.jpg" manifest:media-type="image/jpe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Arial" svg:font-family="Arial" style:font-family-generic="roman" style:font-pitch="variable"/>
    <style:font-face style:name="Arial1" svg:font-family="Arial" style:font-family-generic="swiss" style:font-pitch="variable"/>
    <style:font-face style:name="Arial2" svg:font-family="Arial" style:font-family-generic="system" style:font-pitch="variable"/>
    <style:font-face style:name="Arial3" svg:font-family="Arial" style:font-adornments="Standard" style:font-family-generic="swiss" style:font-pitch="variable"/>
    <style:font-face style:name="Courier New" svg:font-family="'Courier New'" style:font-family-generic="modern" style:font-pitch="fixed"/>
    <style:font-face style:name="Courier New1" svg:font-family="'Courier New'" style:font-adornments="Standard" style:font-family-generic="modern" style:font-pitch="fixed"/>
    <style:font-face style:name="FreeSans" svg:font-family="FreeSans" style:font-family-generic="swiss"/>
    <style:font-face style:name="FreeSans1" svg:font-family="FreeSans"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Regular" svg:font-family="'Noto Sans CJK SC Regular'" style:font-family-generic="system" style:font-pitch="variable"/>
    <style:font-face style:name="OpenSymbol" svg:font-family="OpenSymbol" style:font-charset="x-symbol"/>
    <style:font-face style:name="Symbol" svg:font-family="Symbol" style:font-charset="x-symbol"/>
    <style:font-face style:name="Times New Roman" svg:font-family="'Times New Roman'" style:font-family-generic="system" style:font-pitch="variable"/>
    <style:font-face style:name="Wingdings" svg:font-family="Wingdings" style:font-charset="x-symbol"/>
  </office:font-face-decls>
  <office:automatic-styles>
    <style:style style:name="Tabelle1" style:family="table">
      <style:table-properties style:width="17cm" table:align="margins" style:writing-mode="lr-tb"/>
    </style:style>
    <style:style style:name="Tabelle1.A" style:family="table-column">
      <style:table-column-properties style:column-width="17cm" style:rel-column-width="65535*"/>
    </style:style>
    <style:style style:name="Tabelle1.A1" style:family="table-cell">
      <style:table-cell-properties fo:background-color="#dddddd" fo:padding="0.097cm" fo:border="0.05pt solid #000000">
        <style:background-image/>
      </style:table-cell-properties>
    </style:style>
    <style:style style:name="P1" style:family="paragraph" style:parent-style-name="Standard">
      <style:paragraph-properties fo:margin-top="0cm" fo:margin-bottom="0cm" style:contextual-spacing="false" fo:text-align="center" style:justify-single-word="false"/>
      <style:text-properties style:font-name="Liberation Sans" officeooo:paragraph-rsid="018e8834"/>
    </style:style>
    <style:style style:name="P2" style:family="paragraph" style:parent-style-name="Standard">
      <style:paragraph-properties fo:line-height="150%" fo:text-align="center" style:justify-single-word="false"/>
      <style:text-properties style:font-name="Liberation Sans" fo:font-size="11pt" fo:font-weight="bold" officeooo:rsid="0002c024" officeooo:paragraph-rsid="0002c024" style:font-size-asian="11pt" style:font-weight-asian="bold" style:font-size-complex="11pt" style:font-weight-complex="bold"/>
    </style:style>
    <style:style style:name="P3" style:family="paragraph" style:parent-style-name="Standard">
      <style:text-properties style:font-name="Liberation Sans" style:text-underline-style="solid" style:text-underline-width="auto" style:text-underline-color="font-color" officeooo:paragraph-rsid="005857c9"/>
    </style:style>
    <style:style style:name="P4" style:family="paragraph" style:parent-style-name="Standard">
      <style:text-properties style:font-name="Liberation Sans" style:text-underline-style="solid" style:text-underline-width="auto" style:text-underline-color="font-color" officeooo:paragraph-rsid="005915e4"/>
    </style:style>
    <style:style style:name="P5" style:family="paragraph" style:parent-style-name="Standard">
      <style:paragraph-properties fo:margin-left="0cm" fo:margin-right="0.176cm" fo:margin-top="0.028cm" fo:margin-bottom="0cm" style:contextual-spacing="false" fo:line-height="150%" fo:text-align="end" style:justify-single-word="false" fo:hyphenation-ladder-count="no-limit" fo:text-indent="0cm" style:auto-text-indent="false" style:writing-mode="lr-tb"/>
      <style:text-properties style:font-name="Liberation Sans" fo:font-size="14pt" officeooo:paragraph-rsid="0017cd82" style:letter-kerning="false" fo:background-color="transparent" style:font-name-asian="Times New Roman" style:font-size-asian="14pt" style:font-name-complex="Arial2" style:font-size-complex="14pt" style:font-weight-complex="bold" fo:hyphenate="true" fo:hyphenation-remain-char-count="2" fo:hyphenation-push-char-count="2" loext:hyphenation-no-caps="false" loext:hyphenation-no-last-word="false" loext:hyphenation-word-char-count="no-limit" loext:hyphenation-zone="no-limit"/>
    </style:style>
    <style:style style:name="P6" style:family="paragraph" style:parent-style-name="Standard">
      <style:paragraph-properties fo:margin-left="0cm" fo:margin-right="0.176cm" fo:margin-top="0.028cm" fo:margin-bottom="0cm" style:contextual-spacing="false" fo:line-height="150%" fo:text-align="end" style:justify-single-word="false" fo:hyphenation-ladder-count="no-limit" fo:text-indent="0cm" style:auto-text-indent="false" style:writing-mode="lr-tb"/>
      <style:text-properties style:font-name="Liberation Sans" fo:font-size="14pt" officeooo:paragraph-rsid="0017cd82" style:letter-kerning="false" fo:background-color="transparent" style:font-name-asian="Arial2" style:font-size-asian="14pt" style:font-name-complex="Arial2" style:font-size-complex="14pt" style:font-weight-complex="bold" fo:hyphenate="true" fo:hyphenation-remain-char-count="2" fo:hyphenation-push-char-count="2" loext:hyphenation-no-caps="false" loext:hyphenation-no-last-word="false" loext:hyphenation-word-char-count="no-limit" loext:hyphenation-zone="no-limit"/>
    </style:style>
    <style:style style:name="P7" style:family="paragraph" style:parent-style-name="Text_20_body">
      <style:paragraph-properties fo:line-height="150%"/>
      <style:text-properties style:font-name="Liberation Sans" officeooo:paragraph-rsid="00306151"/>
    </style:style>
    <style:style style:name="P8" style:family="paragraph" style:parent-style-name="Text_20_body">
      <style:text-properties style:font-name="Liberation Sans" fo:font-weight="bold" style:font-weight-asian="bold" style:font-weight-complex="bold"/>
    </style:style>
    <style:style style:name="P9" style:family="paragraph" style:parent-style-name="Standard">
      <style:paragraph-properties fo:line-height="150%" fo:text-align="justify" style:justify-single-word="false"/>
      <style:text-properties style:font-name="Liberation Sans" fo:font-size="10.5pt" fo:language="de" fo:country="AT" style:font-size-asian="10.5pt" style:font-size-complex="10.5pt" style:language-complex="de" style:country-complex="DE"/>
    </style:style>
    <style:style style:name="P10" style:family="paragraph" style:parent-style-name="Standard">
      <style:paragraph-properties fo:line-height="150%" fo:text-align="justify" style:justify-single-word="false"/>
      <style:text-properties style:font-name="Liberation Sans" fo:font-size="10.5pt" fo:language="de" fo:country="AT" officeooo:paragraph-rsid="006456fb" style:font-size-asian="10.5pt" style:font-size-complex="10.5pt" style:language-complex="de" style:country-complex="DE"/>
    </style:style>
    <style:style style:name="P11" style:family="paragraph" style:parent-style-name="Standard">
      <style:paragraph-properties fo:line-height="150%" fo:text-align="justify" style:justify-single-word="false"/>
      <style:text-properties style:font-name="Liberation Sans" fo:font-size="10.5pt" fo:language="de" fo:country="AT" fo:font-weight="bold" style:font-size-asian="10.5pt" style:font-weight-asian="bold" style:font-size-complex="10.5pt" style:language-complex="de" style:country-complex="DE" style:font-weight-complex="bold"/>
    </style:style>
    <style:style style:name="P12" style:family="paragraph" style:parent-style-name="Standard">
      <style:paragraph-properties fo:line-height="150%" fo:text-align="justify" style:justify-single-word="false"/>
      <style:text-properties style:font-name="Liberation Sans" fo:font-size="10.5pt" fo:language="de" fo:country="AT" fo:font-style="normal" officeooo:paragraph-rsid="005ec212" style:font-size-asian="10.5pt" style:font-style-asian="normal" style:font-size-complex="10.5pt" style:language-complex="de" style:country-complex="DE" style:font-style-complex="normal"/>
    </style:style>
    <style:style style:name="P13" style:family="paragraph" style:parent-style-name="Text_20_body">
      <style:paragraph-properties fo:text-align="justify" style:justify-single-word="false"/>
      <style:text-properties style:font-name="Liberation Sans" officeooo:paragraph-rsid="002d934d"/>
    </style:style>
    <style:style style:name="P14" style:family="paragraph" style:parent-style-name="Text_20_body">
      <style:paragraph-properties fo:text-align="justify" style:justify-single-word="false"/>
      <style:text-properties style:font-name="Liberation Sans" officeooo:paragraph-rsid="00ae8fe2"/>
    </style:style>
    <style:style style:name="P15" style:family="paragraph" style:parent-style-name="Text_20_body">
      <style:paragraph-properties fo:text-align="justify" style:justify-single-word="false"/>
      <style:text-properties style:font-name="Liberation Sans" officeooo:paragraph-rsid="00b084b1"/>
    </style:style>
    <style:style style:name="P16" style:family="paragraph" style:parent-style-name="Text_20_body">
      <style:paragraph-properties fo:text-align="justify" style:justify-single-word="false"/>
      <style:text-properties style:font-name="Liberation Sans" officeooo:paragraph-rsid="00b56e56"/>
    </style:style>
    <style:style style:name="P17" style:family="paragraph" style:parent-style-name="Text_20_body">
      <style:paragraph-properties fo:text-align="justify" style:justify-single-word="false"/>
      <style:text-properties style:font-name="Liberation Sans" officeooo:paragraph-rsid="00b70f90"/>
    </style:style>
    <style:style style:name="P18" style:family="paragraph" style:parent-style-name="Text_20_body">
      <style:paragraph-properties fo:text-align="justify" style:justify-single-word="false"/>
      <style:text-properties style:font-name="Liberation Sans" officeooo:paragraph-rsid="00b9c9f5"/>
    </style:style>
    <style:style style:name="P19" style:family="paragraph" style:parent-style-name="Text_20_body">
      <style:paragraph-properties fo:text-align="justify" style:justify-single-word="false"/>
      <style:text-properties style:font-name="Liberation Sans" officeooo:paragraph-rsid="00c5000c"/>
    </style:style>
    <style:style style:name="P20" style:family="paragraph" style:parent-style-name="Text_20_body">
      <style:paragraph-properties fo:text-align="justify" style:justify-single-word="false"/>
      <style:text-properties style:font-name="Liberation Sans" officeooo:paragraph-rsid="00cc7f59"/>
    </style:style>
    <style:style style:name="P21" style:family="paragraph" style:parent-style-name="Text_20_body">
      <style:paragraph-properties fo:text-align="justify" style:justify-single-word="false"/>
      <style:text-properties style:font-name="Liberation Sans" officeooo:paragraph-rsid="00d74c3f"/>
    </style:style>
    <style:style style:name="P22" style:family="paragraph" style:parent-style-name="Text_20_body">
      <style:paragraph-properties fo:text-align="justify" style:justify-single-word="false"/>
      <style:text-properties style:font-name="Liberation Sans" officeooo:paragraph-rsid="00dd80dd"/>
    </style:style>
    <style:style style:name="P23" style:family="paragraph" style:parent-style-name="Text_20_body">
      <style:paragraph-properties fo:text-align="justify" style:justify-single-word="false"/>
      <style:text-properties style:font-name="Liberation Sans" officeooo:paragraph-rsid="00dfad55"/>
    </style:style>
    <style:style style:name="P24" style:family="paragraph" style:parent-style-name="Text_20_body">
      <style:paragraph-properties fo:text-align="justify" style:justify-single-word="false"/>
      <style:text-properties style:font-name="Liberation Sans" officeooo:paragraph-rsid="00e87c6e"/>
    </style:style>
    <style:style style:name="P25" style:family="paragraph" style:parent-style-name="Text_20_body">
      <style:paragraph-properties fo:text-align="justify" style:justify-single-word="false"/>
      <style:text-properties style:font-name="Liberation Sans" officeooo:paragraph-rsid="0032b493"/>
    </style:style>
    <style:style style:name="P26" style:family="paragraph" style:parent-style-name="Text_20_body">
      <style:paragraph-properties fo:text-align="justify" style:justify-single-word="false"/>
      <style:text-properties style:font-name="Liberation Sans" officeooo:paragraph-rsid="01011ed2"/>
    </style:style>
    <style:style style:name="P27" style:family="paragraph" style:parent-style-name="Text_20_body">
      <style:paragraph-properties fo:text-align="justify" style:justify-single-word="false"/>
      <style:text-properties style:font-name="Liberation Sans" officeooo:paragraph-rsid="010ad5b8"/>
    </style:style>
    <style:style style:name="P28" style:family="paragraph" style:parent-style-name="Text_20_body">
      <style:paragraph-properties fo:text-align="justify" style:justify-single-word="false"/>
      <style:text-properties style:font-name="Liberation Sans" officeooo:paragraph-rsid="008694e2"/>
    </style:style>
    <style:style style:name="P29" style:family="paragraph" style:parent-style-name="Text_20_body">
      <style:paragraph-properties fo:text-align="justify" style:justify-single-word="false"/>
      <style:text-properties style:font-name="Liberation Sans" officeooo:paragraph-rsid="011b24f9"/>
    </style:style>
    <style:style style:name="P30" style:family="paragraph" style:parent-style-name="Text_20_body">
      <style:paragraph-properties fo:text-align="justify" style:justify-single-word="false"/>
      <style:text-properties style:font-name="Liberation Sans" officeooo:paragraph-rsid="011c6284"/>
    </style:style>
    <style:style style:name="P31" style:family="paragraph" style:parent-style-name="Text_20_body">
      <style:paragraph-properties fo:text-align="justify" style:justify-single-word="false"/>
      <style:text-properties style:font-name="Liberation Sans" officeooo:paragraph-rsid="011f4229"/>
    </style:style>
    <style:style style:name="P32" style:family="paragraph" style:parent-style-name="Text_20_body">
      <style:paragraph-properties fo:text-align="justify" style:justify-single-word="false"/>
      <style:text-properties style:font-name="Liberation Sans" officeooo:paragraph-rsid="011f536c"/>
    </style:style>
    <style:style style:name="P33" style:family="paragraph" style:parent-style-name="Text_20_body">
      <style:paragraph-properties fo:text-align="justify" style:justify-single-word="false"/>
      <style:text-properties style:font-name="Liberation Sans" officeooo:paragraph-rsid="0122f609"/>
    </style:style>
    <style:style style:name="P34" style:family="paragraph" style:parent-style-name="Text_20_body">
      <style:paragraph-properties fo:text-align="justify" style:justify-single-word="false"/>
      <style:text-properties style:font-name="Liberation Sans" officeooo:paragraph-rsid="012365ae"/>
    </style:style>
    <style:style style:name="P35" style:family="paragraph" style:parent-style-name="Text_20_body">
      <style:paragraph-properties fo:text-align="justify" style:justify-single-word="false"/>
      <style:text-properties style:font-name="Liberation Sans" officeooo:paragraph-rsid="00369d44"/>
    </style:style>
    <style:style style:name="P36" style:family="paragraph" style:parent-style-name="Text_20_body">
      <style:paragraph-properties fo:text-align="justify" style:justify-single-word="false"/>
      <style:text-properties style:font-name="Liberation Sans" officeooo:paragraph-rsid="01274b2b"/>
    </style:style>
    <style:style style:name="P37" style:family="paragraph" style:parent-style-name="Text_20_body">
      <style:paragraph-properties fo:text-align="justify" style:justify-single-word="false"/>
      <style:text-properties style:font-name="Liberation Sans" officeooo:paragraph-rsid="0131d8b6"/>
    </style:style>
    <style:style style:name="P38" style:family="paragraph" style:parent-style-name="Text_20_body">
      <style:paragraph-properties fo:text-align="justify" style:justify-single-word="false"/>
      <style:text-properties style:font-name="Liberation Sans" officeooo:paragraph-rsid="0133b7b3"/>
    </style:style>
    <style:style style:name="P39" style:family="paragraph" style:parent-style-name="Text_20_body">
      <style:paragraph-properties fo:text-align="justify" style:justify-single-word="false"/>
      <style:text-properties style:font-name="Liberation Sans" officeooo:paragraph-rsid="013d4a1f"/>
    </style:style>
    <style:style style:name="P40" style:family="paragraph" style:parent-style-name="Text_20_body">
      <style:paragraph-properties fo:text-align="justify" style:justify-single-word="false"/>
      <style:text-properties style:font-name="Liberation Sans" officeooo:paragraph-rsid="014318c4"/>
    </style:style>
    <style:style style:name="P41" style:family="paragraph" style:parent-style-name="Text_20_body">
      <style:paragraph-properties fo:text-align="justify" style:justify-single-word="false"/>
      <style:text-properties style:font-name="Liberation Sans" officeooo:paragraph-rsid="014fe9ad"/>
    </style:style>
    <style:style style:name="P42" style:family="paragraph" style:parent-style-name="Text_20_body">
      <style:paragraph-properties fo:text-align="justify" style:justify-single-word="false"/>
      <style:text-properties style:font-name="Liberation Sans" officeooo:paragraph-rsid="0159cda4"/>
    </style:style>
    <style:style style:name="P43" style:family="paragraph" style:parent-style-name="Text_20_body">
      <style:paragraph-properties fo:text-align="justify" style:justify-single-word="false"/>
      <style:text-properties style:font-name="Liberation Sans" officeooo:paragraph-rsid="015f59f6"/>
    </style:style>
    <style:style style:name="P44" style:family="paragraph" style:parent-style-name="Text_20_body">
      <style:paragraph-properties fo:text-align="justify" style:justify-single-word="false"/>
      <style:text-properties style:font-name="Liberation Sans" officeooo:paragraph-rsid="010fd495"/>
    </style:style>
    <style:style style:name="P45" style:family="paragraph" style:parent-style-name="Text_20_body">
      <style:paragraph-properties fo:text-align="justify" style:justify-single-word="false"/>
      <style:text-properties style:font-name="Liberation Sans" officeooo:paragraph-rsid="012c7195"/>
    </style:style>
    <style:style style:name="P46" style:family="paragraph" style:parent-style-name="Text_20_body">
      <style:paragraph-properties fo:text-align="justify" style:justify-single-word="false"/>
      <style:text-properties style:font-name="Liberation Sans" officeooo:paragraph-rsid="018b53f0"/>
    </style:style>
    <style:style style:name="P47" style:family="paragraph" style:parent-style-name="Text_20_body">
      <style:paragraph-properties fo:text-align="justify" style:justify-single-word="false"/>
      <style:text-properties style:font-name="Liberation Sans" officeooo:paragraph-rsid="00e6fa4a"/>
    </style:style>
    <style:style style:name="P48" style:family="paragraph" style:parent-style-name="Text_20_body">
      <style:paragraph-properties fo:text-align="justify" style:justify-single-word="false"/>
      <style:text-properties style:font-name="Liberation Sans" officeooo:paragraph-rsid="00d08ca0"/>
    </style:style>
    <style:style style:name="P49" style:family="paragraph" style:parent-style-name="Text_20_body">
      <style:paragraph-properties fo:text-align="justify" style:justify-single-word="false"/>
      <style:text-properties style:font-name="Liberation Sans" officeooo:paragraph-rsid="018caf10"/>
    </style:style>
    <style:style style:name="P50" style:family="paragraph" style:parent-style-name="Text_20_body">
      <style:paragraph-properties fo:text-align="justify" style:justify-single-word="false"/>
      <style:text-properties style:font-name="Liberation Sans" officeooo:paragraph-rsid="00e6ac29"/>
    </style:style>
    <style:style style:name="P51" style:family="paragraph" style:parent-style-name="Text_20_body">
      <style:paragraph-properties fo:text-align="justify" style:justify-single-word="false"/>
      <style:text-properties style:font-name="Liberation Sans" officeooo:paragraph-rsid="0198e59e"/>
    </style:style>
    <style:style style:name="P52" style:family="paragraph" style:parent-style-name="Text_20_body">
      <style:paragraph-properties fo:text-align="justify" style:justify-single-word="false"/>
      <style:text-properties style:font-name="Liberation Sans" officeooo:paragraph-rsid="019959e7"/>
    </style:style>
    <style:style style:name="P53" style:family="paragraph" style:parent-style-name="Text_20_body">
      <style:paragraph-properties fo:text-align="justify" style:justify-single-word="false"/>
      <style:text-properties style:font-name="Liberation Sans" officeooo:paragraph-rsid="019b49b1"/>
    </style:style>
    <style:style style:name="P54" style:family="paragraph" style:parent-style-name="Text_20_body">
      <style:paragraph-properties fo:text-align="justify" style:justify-single-word="false"/>
      <style:text-properties style:font-name="Liberation Sans" officeooo:rsid="00751d8a" officeooo:paragraph-rsid="00892d2b"/>
    </style:style>
    <style:style style:name="P55" style:family="paragraph" style:parent-style-name="Text_20_body">
      <style:paragraph-properties fo:text-align="justify" style:justify-single-word="false"/>
      <style:text-properties style:font-name="Liberation Sans" officeooo:rsid="00751d8a" officeooo:paragraph-rsid="00a7e042"/>
    </style:style>
    <style:style style:name="P56" style:family="paragraph" style:parent-style-name="Text_20_body">
      <style:paragraph-properties fo:text-align="justify" style:justify-single-word="false"/>
      <style:text-properties style:font-name="Liberation Sans" officeooo:rsid="007dfb28" officeooo:paragraph-rsid="008cac23"/>
    </style:style>
    <style:style style:name="P57" style:family="paragraph" style:parent-style-name="Text_20_body">
      <style:paragraph-properties fo:text-align="justify" style:justify-single-word="false"/>
      <style:text-properties style:font-name="Liberation Sans" officeooo:rsid="007dfb28" officeooo:paragraph-rsid="008d5647"/>
    </style:style>
    <style:style style:name="P58" style:family="paragraph" style:parent-style-name="Text_20_body">
      <style:paragraph-properties fo:text-align="justify" style:justify-single-word="false"/>
      <style:text-properties style:font-name="Liberation Sans" officeooo:rsid="007dfb28" officeooo:paragraph-rsid="010e33ca"/>
    </style:style>
    <style:style style:name="P59" style:family="paragraph" style:parent-style-name="Text_20_body">
      <style:paragraph-properties fo:text-align="justify" style:justify-single-word="false"/>
      <style:text-properties style:font-name="Liberation Sans" officeooo:rsid="007dfb28" officeooo:paragraph-rsid="01632f52"/>
    </style:style>
    <style:style style:name="P60" style:family="paragraph" style:parent-style-name="Text_20_body">
      <style:paragraph-properties fo:text-align="justify" style:justify-single-word="false"/>
      <style:text-properties style:font-name="Liberation Sans" officeooo:rsid="008694e2" officeooo:paragraph-rsid="008694e2"/>
    </style:style>
    <style:style style:name="P61" style:family="paragraph" style:parent-style-name="Text_20_body">
      <style:paragraph-properties fo:text-align="justify" style:justify-single-word="false"/>
      <style:text-properties style:font-name="Liberation Sans" officeooo:rsid="00c319bd" officeooo:paragraph-rsid="00c319bd"/>
    </style:style>
    <style:style style:name="P62" style:family="paragraph" style:parent-style-name="Text_20_body">
      <style:paragraph-properties fo:text-align="justify" style:justify-single-word="false"/>
      <style:text-properties style:font-name="Liberation Sans" officeooo:rsid="01293e68" officeooo:paragraph-rsid="01293e68"/>
    </style:style>
    <style:style style:name="P63" style:family="paragraph" style:parent-style-name="Text_20_body">
      <style:paragraph-properties fo:text-align="justify" style:justify-single-word="false"/>
      <style:text-properties style:font-name="Liberation Sans" officeooo:rsid="01293e68" officeooo:paragraph-rsid="012a2ddf"/>
    </style:style>
    <style:style style:name="P64" style:family="paragraph" style:parent-style-name="Text_20_body">
      <style:paragraph-properties fo:text-align="justify" style:justify-single-word="false"/>
      <style:text-properties style:font-name="Liberation Sans" officeooo:rsid="01293e68" officeooo:paragraph-rsid="019712da"/>
    </style:style>
    <style:style style:name="P65" style:family="paragraph" style:parent-style-name="Text_20_body">
      <style:paragraph-properties fo:text-align="justify" style:justify-single-word="false"/>
      <style:text-properties style:font-name="Liberation Sans" officeooo:rsid="0154cde0" officeooo:paragraph-rsid="0154cde0"/>
    </style:style>
    <style:style style:name="P66" style:family="paragraph" style:parent-style-name="Text_20_body">
      <style:paragraph-properties fo:text-align="justify" style:justify-single-word="false"/>
      <style:text-properties style:font-name="Liberation Sans" officeooo:rsid="015c5872" officeooo:paragraph-rsid="015c5872"/>
    </style:style>
    <style:style style:name="P67" style:family="paragraph" style:parent-style-name="Text_20_body">
      <style:paragraph-properties fo:text-align="justify" style:justify-single-word="false"/>
      <style:text-properties style:font-name="Liberation Sans" officeooo:rsid="00bbcfd1" officeooo:paragraph-rsid="01603968"/>
    </style:style>
    <style:style style:name="P68" style:family="paragraph" style:parent-style-name="Text_20_body">
      <style:paragraph-properties fo:text-align="justify" style:justify-single-word="false"/>
      <style:text-properties style:font-name="Liberation Sans" officeooo:rsid="007d8c28" officeooo:paragraph-rsid="016574c5"/>
    </style:style>
    <style:style style:name="P69" style:family="paragraph" style:parent-style-name="Standard">
      <style:paragraph-properties fo:line-height="150%" fo:text-align="start" style:justify-single-word="false"/>
      <style:text-properties fo:color="#b2b2b2" loext:opacity="100%" style:font-name="Arial1" fo:font-size="11pt" fo:font-weight="normal" officeooo:rsid="0002c024" officeooo:paragraph-rsid="0002c024" style:font-size-asian="11pt" style:font-weight-asian="normal" style:font-size-complex="11pt" style:font-weight-complex="normal"/>
    </style:style>
    <style:style style:name="P70" style:family="paragraph" style:parent-style-name="Standard">
      <style:paragraph-properties fo:line-height="150%" fo:text-align="start" style:justify-single-word="false"/>
      <style:text-properties fo:color="#b2b2b2" loext:opacity="100%" style:font-name="Liberation Sans" fo:font-size="11pt" fo:font-weight="normal" officeooo:rsid="0002c024" officeooo:paragraph-rsid="0002c024" style:font-size-asian="11pt" style:font-weight-asian="normal" style:font-size-complex="11pt" style:font-weight-complex="normal"/>
    </style:style>
    <style:style style:name="P71" style:family="paragraph" style:parent-style-name="Standard">
      <style:paragraph-properties fo:line-height="150%" fo:text-align="center" style:justify-single-word="false"/>
      <style:text-properties fo:color="#71869b" loext:opacity="100%" style:font-name="Liberation Sans" fo:font-size="28pt" fo:font-weight="bold" officeooo:rsid="0002c024" officeooo:paragraph-rsid="0002c024" style:font-size-asian="28pt" style:font-weight-asian="bold" style:font-size-complex="28pt" style:font-weight-complex="bold"/>
    </style:style>
    <style:style style:name="P72" style:family="paragraph" style:parent-style-name="Standard">
      <style:paragraph-properties fo:line-height="150%" fo:text-align="center" style:justify-single-word="false"/>
      <style:text-properties fo:color="#71869b" loext:opacity="100%" style:font-name="Liberation Sans" fo:font-size="28pt" fo:font-weight="bold" officeooo:rsid="007174f1" officeooo:paragraph-rsid="0002c024" style:font-size-asian="28pt" style:font-weight-asian="bold" style:font-size-complex="28pt" style:font-weight-complex="bold"/>
    </style:style>
    <style:style style:name="P73"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fo:break-before="page" style:writing-mode="lr-tb"/>
      <style:text-properties fo:color="#71869b" loext:opacity="100%" style:font-name="Arial1" fo:font-size="11pt" fo:language="de" fo:country="DE" fo:font-style="normal" fo:font-weight="bold" officeooo:rsid="00154296" officeooo:paragraph-rsid="00154296" fo:background-color="transparent" style:font-size-asian="11pt" style:font-style-asian="normal" style:font-weight-asian="bold" style:font-size-complex="11pt" style:language-complex="de" style:country-complex="DE" style:font-style-complex="normal" style:font-weight-complex="bold" fo:hyphenate="true" fo:hyphenation-remain-char-count="2" fo:hyphenation-push-char-count="2" loext:hyphenation-no-caps="false" loext:hyphenation-no-last-word="false" loext:hyphenation-word-char-count="no-limit" loext:hyphenation-zone="no-limit"/>
    </style:style>
    <style:style style:name="P74" style:family="paragraph" style:parent-style-name="Standard">
      <style:paragraph-properties fo:line-height="150%" fo:text-align="end" style:justify-single-word="false"/>
      <style:text-properties fo:color="#000000" loext:opacity="100%" style:font-name="Liberation Sans" fo:font-size="11pt" fo:font-weight="bold" officeooo:rsid="0002c024" officeooo:paragraph-rsid="0002c024" style:font-size-asian="9.60000038146973pt" style:font-weight-asian="bold" style:font-size-complex="11pt" style:font-weight-complex="bold"/>
    </style:style>
    <style:style style:name="P75" style:family="paragraph" style:parent-style-name="Text_20_body">
      <style:paragraph-properties fo:line-height="150%"/>
      <style:text-properties fo:color="#000000" loext:opacity="100%" style:font-name="Liberation Sans" fo:font-size="11pt" fo:font-style="italic" fo:font-weight="bold" officeooo:paragraph-rsid="00529a55" fo:background-color="#ff0000"/>
    </style:style>
    <style:style style:name="P76" style:family="paragraph" style:parent-style-name="Text_20_body">
      <style:paragraph-properties fo:line-height="150%"/>
      <style:text-properties fo:color="#000000" loext:opacity="100%" style:font-name="Liberation Sans" fo:font-size="11pt" fo:font-style="italic" fo:font-weight="bold" officeooo:rsid="0069dd0e" officeooo:paragraph-rsid="0069dd0e"/>
    </style:style>
    <style:style style:name="P77"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style:font-name="Arial1" fo:font-size="11pt" fo:language="de" fo:country="DE" fo:font-style="normal" officeooo:rsid="000c2ff0" officeooo:paragraph-rsid="000c2ff0" fo:background-color="transparent" style:font-size-asian="11pt" style:font-style-asian="normal" style:font-size-complex="11pt" style:language-complex="de" style:country-complex="DE" style:font-style-complex="normal" fo:hyphenate="true" fo:hyphenation-remain-char-count="2" fo:hyphenation-push-char-count="2" loext:hyphenation-no-caps="false" loext:hyphenation-no-last-word="false" loext:hyphenation-word-char-count="no-limit" loext:hyphenation-zone="no-limit"/>
    </style:style>
    <style:style style:name="P78"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style:font-name="Arial1" fo:font-size="11pt" fo:language="de" fo:country="DE" fo:font-style="italic" fo:font-weight="bold" officeooo:rsid="00064771" officeooo:paragraph-rsid="00064771" style:font-size-asian="11pt" style:font-style-asian="italic" style:font-weight-asian="bold" style:font-size-complex="11pt" style:language-complex="de" style:country-complex="DE" style:font-style-complex="italic" style:font-weight-complex="bold" fo:hyphenate="true" fo:hyphenation-remain-char-count="2" fo:hyphenation-push-char-count="2" loext:hyphenation-no-caps="false" loext:hyphenation-no-last-word="false" loext:hyphenation-word-char-count="no-limit" loext:hyphenation-zone="no-limit"/>
    </style:style>
    <style:style style:name="P79" style:family="paragraph" style:parent-style-name="Text_20_body">
      <style:paragraph-properties fo:line-height="150%"/>
      <style:text-properties fo:font-variant="normal" fo:text-transform="none" fo:color="#000000" loext:opacity="100%" style:text-line-through-style="none" style:text-line-through-type="none" style:font-name="Liberation Sans" fo:font-size="11pt" fo:language="de" fo:country="DE" fo:font-style="italic" style:text-underline-style="none" fo:font-weight="bold" officeooo:rsid="00154296" officeooo:paragraph-rsid="0069dd0e" style:text-blinking="false" fo:background-color="transparent" style:font-size-asian="11pt" style:font-style-asian="normal" style:font-weight-asian="bold" style:font-size-complex="11pt" style:language-complex="de" style:country-complex="DE" style:font-style-complex="normal" style:font-weight-complex="bold"/>
    </style:style>
    <style:style style:name="P80"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fo:break-before="page" style:writing-mode="lr-tb"/>
      <style:text-properties fo:font-variant="normal" fo:text-transform="none" fo:color="#000000" loext:opacity="100%" style:text-line-through-style="none" style:text-line-through-type="none" style:font-name="Liberation Sans" fo:font-size="11pt" fo:language="de" fo:country="DE" fo:font-style="normal" style:text-underline-style="none" fo:font-weight="bold" officeooo:rsid="00154296" officeooo:paragraph-rsid="00154296" style:text-blinking="false" fo:background-color="transparent" style:font-size-asian="11pt" style:font-style-asian="normal" style:font-weight-asian="bold" style:font-size-complex="11pt" style:language-complex="de" style:country-complex="DE" style:font-style-complex="normal" style:font-weight-complex="bold" fo:hyphenate="true" fo:hyphenation-remain-char-count="2" fo:hyphenation-push-char-count="2" loext:hyphenation-no-caps="false" loext:hyphenation-no-last-word="false" loext:hyphenation-word-char-count="no-limit" loext:hyphenation-zone="no-limit"/>
    </style:style>
    <style:style style:name="P81" style:family="paragraph" style:parent-style-name="Text_20_body">
      <style:paragraph-properties fo:text-align="justify" style:justify-single-word="false"/>
      <style:text-properties officeooo:paragraph-rsid="0164dd9e"/>
    </style:style>
    <style:style style:name="P82" style:family="paragraph" style:parent-style-name="Text_20_body">
      <style:paragraph-properties fo:text-align="justify" style:justify-single-word="false"/>
      <style:text-properties officeooo:paragraph-rsid="018cbe7a"/>
    </style:style>
    <style:style style:name="P83" style:family="paragraph" style:parent-style-name="Contents_20_1">
      <style:paragraph-properties>
        <style:tab-stops>
          <style:tab-stop style:position="1cm"/>
          <style:tab-stop style:position="17cm" style:type="right" style:leader-style="dotted" style:leader-text="."/>
        </style:tab-stops>
      </style:paragraph-properties>
    </style:style>
    <style:style style:name="P84" style:family="paragraph" style:parent-style-name="Contents_20_2">
      <style:paragraph-properties>
        <style:tab-stops>
          <style:tab-stop style:position="1cm"/>
          <style:tab-stop style:position="16.501cm" style:type="right" style:leader-style="dotted" style:leader-text="."/>
        </style:tab-stops>
      </style:paragraph-properties>
    </style:style>
    <style:style style:name="P85" style:family="paragraph" style:parent-style-name="Heading_20_1">
      <style:paragraph-properties fo:line-height="100%" fo:break-before="page">
        <style:tab-stops>
          <style:tab-stop style:position="0.893cm"/>
        </style:tab-stops>
      </style:paragraph-properties>
      <style:text-properties style:font-name="Liberation Sans"/>
    </style:style>
    <style:style style:name="P86" style:family="paragraph" style:parent-style-name="Heading_20_1">
      <style:paragraph-properties fo:line-height="100%"/>
      <style:text-properties style:font-name="Liberation Sans"/>
    </style:style>
    <style:style style:name="P87" style:family="paragraph" style:parent-style-name="Heading_20_1">
      <style:paragraph-properties fo:line-height="100%"/>
      <style:text-properties style:font-name="Liberation Sans" officeooo:rsid="002d934d" officeooo:paragraph-rsid="002d934d"/>
    </style:style>
    <style:style style:name="P88" style:family="paragraph" style:parent-style-name="Heading_20_1">
      <style:paragraph-properties fo:line-height="100%"/>
      <style:text-properties style:font-name="Liberation Sans" officeooo:rsid="002f5430" officeooo:paragraph-rsid="002f5430"/>
    </style:style>
    <style:style style:name="P89" style:family="paragraph" style:parent-style-name="Heading_20_1">
      <style:paragraph-properties fo:line-height="100%" fo:text-align="start" style:justify-single-word="false"/>
      <style:text-properties style:font-name="Liberation Sans" officeooo:rsid="0032b493" officeooo:paragraph-rsid="0032b493"/>
    </style:style>
    <style:style style:name="P90" style:family="paragraph" style:parent-style-name="Heading_20_1">
      <style:paragraph-properties fo:line-height="100%"/>
      <style:text-properties style:font-name="Liberation Sans" officeooo:rsid="0032b493" officeooo:paragraph-rsid="0032b493"/>
    </style:style>
    <style:style style:name="P91" style:family="paragraph" style:parent-style-name="Heading_20_2">
      <style:text-properties style:font-name="Liberation Sans" officeooo:paragraph-rsid="0034baee"/>
    </style:style>
    <style:style style:name="P92" style:family="paragraph" style:parent-style-name="Heading_20_2">
      <style:text-properties style:font-name="Liberation Sans" officeooo:rsid="00369d44" officeooo:paragraph-rsid="00369d44"/>
    </style:style>
    <style:style style:name="P93"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rsid="009e6b95" officeooo:paragraph-rsid="009e6b95"/>
    </style:style>
    <style:style style:name="P94"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paragraph-rsid="00e87c6e" fo:background-color="transparent" style:font-size-asian="11pt" style:font-size-complex="11pt"/>
    </style:style>
    <style:style style:name="P95"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paragraph-rsid="005857c9" fo:background-color="transparent" style:font-size-asian="11pt" style:font-size-complex="11pt"/>
    </style:style>
    <style:style style:name="P96"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paragraph-rsid="0085e903" fo:background-color="transparent" style:font-size-asian="11pt" style:font-size-complex="11pt"/>
    </style:style>
    <style:style style:name="P97"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paragraph-rsid="010c6c9e" fo:background-color="transparent" style:font-size-asian="11pt" style:font-size-complex="11pt"/>
    </style:style>
    <style:style style:name="P98"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paragraph-rsid="008694e2" fo:background-color="transparent" style:font-size-asian="11pt" style:font-size-complex="11pt"/>
    </style:style>
    <style:style style:name="P99"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paragraph-rsid="01260467" fo:background-color="transparent" style:font-size-asian="11pt" style:font-size-complex="11pt"/>
    </style:style>
    <style:style style:name="P100"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paragraph-rsid="012a2ddf" fo:background-color="transparent" style:font-size-asian="11pt" style:font-size-complex="11pt"/>
    </style:style>
    <style:style style:name="P101"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paragraph-rsid="0083d605" fo:background-color="transparent" style:font-size-asian="11pt" style:font-size-complex="11pt"/>
    </style:style>
    <style:style style:name="P102"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paragraph-rsid="0130a801" fo:background-color="transparent" style:font-size-asian="11pt" style:font-size-complex="11pt"/>
    </style:style>
    <style:style style:name="P103"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paragraph-rsid="007ed372" fo:background-color="transparent" style:font-size-asian="11pt" style:font-size-complex="11pt"/>
    </style:style>
    <style:style style:name="P104"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paragraph-rsid="01483b1d" fo:background-color="transparent" style:font-size-asian="11pt" style:font-size-complex="11pt"/>
    </style:style>
    <style:style style:name="P105"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paragraph-rsid="014d92d3" fo:background-color="transparent" style:font-size-asian="11pt" style:font-size-complex="11pt"/>
    </style:style>
    <style:style style:name="P106"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paragraph-rsid="005915e4" fo:background-color="transparent" style:font-size-asian="11pt" style:font-size-complex="11pt"/>
    </style:style>
    <style:style style:name="P107"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paragraph-rsid="015b07a5" fo:background-color="transparent" style:font-size-asian="11pt" style:font-size-complex="11pt"/>
    </style:style>
    <style:style style:name="P108"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0ae8fe2" officeooo:paragraph-rsid="00ae8fe2" fo:background-color="transparent" style:font-size-asian="11pt" style:font-size-complex="11pt"/>
    </style:style>
    <style:style style:name="P109"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0afd342" officeooo:paragraph-rsid="00afd342" fo:background-color="transparent" style:font-size-asian="11pt" style:font-size-complex="11pt"/>
    </style:style>
    <style:style style:name="P110"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0afd342" officeooo:paragraph-rsid="00de4c91" fo:background-color="transparent" style:font-size-asian="11pt" style:font-size-complex="11pt"/>
    </style:style>
    <style:style style:name="P111"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0afd342" officeooo:paragraph-rsid="00dbdc19" fo:background-color="transparent" style:font-size-asian="11pt" style:font-size-complex="11pt"/>
    </style:style>
    <style:style style:name="P112"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0afd342" officeooo:paragraph-rsid="01951038" fo:background-color="transparent" style:font-size-asian="11pt" style:font-size-complex="11pt"/>
    </style:style>
    <style:style style:name="P113"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0afd342" officeooo:paragraph-rsid="013a1ca0" fo:background-color="transparent" style:font-size-asian="11pt" style:font-size-complex="11pt"/>
    </style:style>
    <style:style style:name="P114"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0afd342" officeooo:paragraph-rsid="013d4a1f" fo:background-color="transparent" style:font-size-asian="11pt" style:font-size-complex="11pt"/>
    </style:style>
    <style:style style:name="P115"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0b084b1" officeooo:paragraph-rsid="00b084b1" fo:background-color="transparent" style:font-size-asian="11pt" style:font-size-complex="11pt"/>
    </style:style>
    <style:style style:name="P116"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0eb6703" officeooo:paragraph-rsid="00eb6703" fo:background-color="transparent" style:font-size-asian="11pt" style:font-size-complex="11pt"/>
    </style:style>
    <style:style style:name="P117"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0b9c9f5" officeooo:paragraph-rsid="00b9c9f5" fo:background-color="transparent" style:font-size-asian="11pt" style:font-size-complex="11pt"/>
    </style:style>
    <style:style style:name="P118"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0b9c9f5" officeooo:paragraph-rsid="00c319bd" fo:background-color="transparent" style:font-size-asian="11pt" style:font-size-complex="11pt"/>
    </style:style>
    <style:style style:name="P119"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0b9c9f5" officeooo:paragraph-rsid="00e2339e" fo:background-color="transparent" style:font-size-asian="11pt" style:font-size-complex="11pt"/>
    </style:style>
    <style:style style:name="P120"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0b9c9f5" officeooo:paragraph-rsid="00ef976a" fo:background-color="transparent" style:font-size-asian="11pt" style:font-size-complex="11pt"/>
    </style:style>
    <style:style style:name="P121"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0b9c9f5" officeooo:paragraph-rsid="015b07a5" fo:background-color="transparent" style:font-size-asian="11pt" style:font-size-complex="11pt"/>
    </style:style>
    <style:style style:name="P122"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0bbcfd1" officeooo:paragraph-rsid="00bbcfd1" fo:background-color="transparent" style:font-size-asian="11pt" style:font-size-complex="11pt"/>
    </style:style>
    <style:style style:name="P123"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0bbcfd1" officeooo:paragraph-rsid="01691844" fo:background-color="transparent" style:font-size-asian="11pt" style:font-size-complex="11pt"/>
    </style:style>
    <style:style style:name="P124"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0e6ac29" officeooo:paragraph-rsid="00e6ac29" fo:background-color="transparent" style:font-size-asian="11pt" style:font-size-complex="11pt"/>
    </style:style>
    <style:style style:name="P125"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191f2da" officeooo:paragraph-rsid="0191f2da" fo:background-color="transparent" style:font-size-asian="11pt" style:font-size-complex="11pt"/>
    </style:style>
    <style:style style:name="P126"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14e425b" officeooo:paragraph-rsid="014e425b" fo:background-color="transparent" style:font-size-asian="11pt" style:font-size-complex="11pt"/>
    </style:style>
    <style:style style:name="P127"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14fe9ad" officeooo:paragraph-rsid="014fe9ad" fo:background-color="transparent" style:font-size-asian="11pt" style:font-size-complex="11pt"/>
    </style:style>
    <style:style style:name="P128"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155bff0" officeooo:paragraph-rsid="0155bff0" fo:background-color="transparent" style:font-size-asian="11pt" style:font-size-complex="11pt"/>
    </style:style>
    <style:style style:name="P129"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officeooo:paragraph-rsid="014bc6ed"/>
    </style:style>
    <style:style style:name="P130"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0cb9571"/>
    </style:style>
    <style:style style:name="P131"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0751d8a"/>
    </style:style>
    <style:style style:name="P132"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076d4d5"/>
    </style:style>
    <style:style style:name="P133"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098cc14"/>
    </style:style>
    <style:style style:name="P134"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0b3888e"/>
    </style:style>
    <style:style style:name="P135"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1691844"/>
    </style:style>
    <style:style style:name="P136"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0b9e840"/>
    </style:style>
    <style:style style:name="P137"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0bbcfd1"/>
    </style:style>
    <style:style style:name="P138"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0d08ca0"/>
    </style:style>
    <style:style style:name="P139"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0c8dd01"/>
    </style:style>
    <style:style style:name="P140"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0d74c3f"/>
    </style:style>
    <style:style style:name="P141"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0de4c91"/>
    </style:style>
    <style:style style:name="P142"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0e7e18b"/>
    </style:style>
    <style:style style:name="P143"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0f38c8f"/>
    </style:style>
    <style:style style:name="P144"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07dfb28"/>
    </style:style>
    <style:style style:name="P145"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0dd5e46"/>
    </style:style>
    <style:style style:name="P146"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10ad5b8"/>
    </style:style>
    <style:style style:name="P147"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0fca9c4"/>
    </style:style>
    <style:style style:name="P148"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121d0af"/>
    </style:style>
    <style:style style:name="P149"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1185078"/>
    </style:style>
    <style:style style:name="P150"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1260467"/>
    </style:style>
    <style:style style:name="P151"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1274b2b"/>
    </style:style>
    <style:style style:name="P152"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1268e5f"/>
    </style:style>
    <style:style style:name="P153"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130a801"/>
    </style:style>
    <style:style style:name="P154"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131f19a"/>
    </style:style>
    <style:style style:name="P155"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13c38c6"/>
    </style:style>
    <style:style style:name="P156"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159cda4"/>
    </style:style>
    <style:style style:name="P157"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rsid="00d284fe" officeooo:paragraph-rsid="00d284fe"/>
    </style:style>
    <style:style style:name="P158" style:family="paragraph" style:parent-style-name="Text_20_body" style:list-style-name="L1">
      <style:paragraph-properties fo:text-align="justify" style:justify-single-word="false"/>
      <style:text-properties officeooo:paragraph-rsid="018cbe7a"/>
    </style:style>
    <style:style style:name="P159" style:family="paragraph" style:parent-style-name="Text_20_body" style:list-style-name="L1">
      <style:paragraph-properties fo:text-align="justify" style:justify-single-word="false"/>
      <style:text-properties fo:language="de" fo:country="AT" officeooo:rsid="00fe9b32" officeooo:paragraph-rsid="018cbe7a"/>
    </style:style>
    <style:style style:name="P160" style:family="paragraph" style:parent-style-name="Text_20_body" style:list-style-name="L1">
      <style:paragraph-properties fo:text-align="justify" style:justify-single-word="false"/>
      <style:text-properties fo:language="de" fo:country="AT" officeooo:rsid="00a85a35" officeooo:paragraph-rsid="018cbe7a"/>
    </style:style>
    <style:style style:name="P161"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rsid="01418f53" officeooo:paragraph-rsid="01418f53"/>
    </style:style>
    <style:style style:name="P162" style:family="paragraph">
      <loext:graphic-properties draw:opacity="0%"/>
      <style:paragraph-properties fo:text-align="center"/>
      <style:text-properties fo:font-size="12pt"/>
    </style:style>
    <style:style style:name="T1" style:family="text">
      <style:text-properties fo:color="#71869b" loext:opacity="100%" fo:font-size="6pt" fo:background-color="transparent" loext:char-shading-value="0" style:font-size-asian="6pt" style:font-size-complex="6pt"/>
    </style:style>
    <style:style style:name="T2" style:family="text">
      <style:text-properties fo:color="#71869b" loext:opacity="100%" fo:font-size="6pt" fo:font-weight="bold" fo:background-color="transparent" loext:char-shading-value="0" style:font-size-asian="6pt" style:font-weight-asian="bold" style:font-size-complex="6pt" style:font-weight-complex="bold"/>
    </style:style>
    <style:style style:name="T3" style:family="text">
      <style:text-properties fo:color="#71869b" loext:opacity="100%" fo:font-style="normal" style:font-style-asian="normal" style:font-style-complex="normal"/>
    </style:style>
    <style:style style:name="T4" style:family="text">
      <style:text-properties fo:color="#71869b" loext:opacity="100%" fo:font-style="normal" officeooo:rsid="002d934d" style:font-style-asian="normal" style:font-style-complex="normal"/>
    </style:style>
    <style:style style:name="T5" style:family="text">
      <style:text-properties fo:color="#71869b" loext:opacity="100%" fo:font-size="11pt" fo:language="de" fo:country="DE" fo:font-style="normal" fo:font-weight="bold" officeooo:rsid="00113f35" fo:background-color="transparent" loext:char-shading-value="0" style:font-name-asian="Noto Sans CJK SC Regular" style:font-size-asian="11pt" style:font-style-asian="italic" style:font-weight-asian="bold" style:font-name-complex="FreeSans1" style:font-size-complex="11pt" style:language-complex="de" style:country-complex="DE" style:font-style-complex="italic" style:font-weight-complex="normal"/>
    </style:style>
    <style:style style:name="T6" style:family="text">
      <style:text-properties fo:color="#71869b" loext:opacity="100%" fo:font-size="11pt" fo:language="de" fo:country="DE" fo:font-style="normal" fo:font-weight="bold" officeooo:rsid="004ab481" fo:background-color="transparent" loext:char-shading-value="0" style:font-name-asian="Noto Sans CJK SC Regular" style:font-size-asian="11pt" style:font-style-asian="italic" style:font-weight-asian="bold" style:font-name-complex="FreeSans1" style:font-size-complex="11pt" style:language-complex="de" style:country-complex="DE" style:font-style-complex="italic" style:font-weight-complex="normal"/>
    </style:style>
    <style:style style:name="T7" style:family="text">
      <style:text-properties fo:color="#71869b" loext:opacity="100%" fo:letter-spacing="normal" fo:font-style="normal" style:text-underline-style="solid" style:text-underline-width="auto" style:text-underline-color="font-color" loext:padding="0cm" loext:border="none"/>
    </style:style>
    <style:style style:name="T8" style:family="text">
      <style:text-properties fo:font-size="6pt" fo:background-color="transparent" loext:char-shading-value="0" style:font-size-asian="6pt" style:font-size-complex="6pt" style:font-weight-complex="bold"/>
    </style:style>
    <style:style style:name="T9" style:family="text">
      <style:text-properties fo:font-size="6pt" fo:font-weight="bold" fo:background-color="transparent" loext:char-shading-value="0" style:font-size-asian="6pt" style:font-weight-asian="bold" style:font-size-complex="6pt" style:font-weight-complex="bold"/>
    </style:style>
    <style:style style:name="T10" style:family="text">
      <style:text-properties fo:font-style="italic" officeooo:rsid="00892d2b" style:font-style-asian="italic" style:font-style-complex="italic"/>
    </style:style>
    <style:style style:name="T11" style:family="text">
      <style:text-properties officeooo:rsid="004c66b8"/>
    </style:style>
    <style:style style:name="T12" style:family="text">
      <style:text-properties style:text-underline-style="solid" style:text-underline-width="auto" style:text-underline-color="font-color" fo:font-weight="bold" style:font-weight-asian="bold" style:font-weight-complex="bold"/>
    </style:style>
    <style:style style:name="T13" style:family="text">
      <style:text-properties officeooo:rsid="005fdd6d"/>
    </style:style>
    <style:style style:name="T14" style:family="text">
      <style:text-properties fo:font-size="17pt" fo:letter-spacing="-0.007cm" style:letter-kerning="false" fo:background-color="transparent" loext:char-shading-value="0" style:font-name-asian="Arial2" style:font-size-asian="17pt" style:font-name-complex="Arial2" style:font-size-complex="17pt"/>
    </style:style>
    <style:style style:name="T15" style:family="text">
      <style:text-properties fo:font-size="17pt" fo:letter-spacing="-0.011cm" style:letter-kerning="false" fo:background-color="transparent" loext:char-shading-value="0" style:font-name-asian="Arial2" style:font-size-asian="17pt" style:font-name-complex="Arial2" style:font-size-complex="17pt"/>
    </style:style>
    <style:style style:name="T16" style:family="text">
      <style:text-properties fo:font-size="17pt" fo:letter-spacing="-0.011cm" officeooo:rsid="016b72ce" style:letter-kerning="false" fo:background-color="transparent" loext:char-shading-value="0" style:font-name-asian="Arial2" style:font-size-asian="17pt" style:font-name-complex="Arial2" style:font-size-complex="17pt"/>
    </style:style>
    <style:style style:name="T17" style:family="text">
      <style:text-properties fo:font-size="11pt" fo:language="en" fo:country="US" style:text-underline-style="none" officeooo:rsid="00783fdc" fo:background-color="transparent" loext:char-shading-value="0" style:font-size-asian="11pt" style:font-size-complex="11pt"/>
    </style:style>
    <style:style style:name="T18" style:family="text">
      <style:text-properties fo:font-size="11pt" fo:language="en" fo:country="US" style:text-underline-style="none" officeooo:rsid="00a7e042" fo:background-color="transparent" loext:char-shading-value="0" style:font-size-asian="11pt" style:font-size-complex="11pt"/>
    </style:style>
    <style:style style:name="T19" style:family="text">
      <style:text-properties fo:font-size="11pt" fo:language="en" fo:country="US" style:text-underline-style="none" officeooo:rsid="0098cc14" fo:background-color="transparent" loext:char-shading-value="0" style:font-size-asian="11pt" style:font-size-complex="11pt"/>
    </style:style>
    <style:style style:name="T20" style:family="text">
      <style:text-properties fo:font-size="11pt" fo:language="en" fo:country="US" style:text-underline-style="none" officeooo:rsid="00afd342" fo:background-color="transparent" loext:char-shading-value="0" style:font-size-asian="11pt" style:font-size-complex="11pt"/>
    </style:style>
    <style:style style:name="T21" style:family="text">
      <style:text-properties fo:font-size="11pt" fo:language="en" fo:country="US" style:text-underline-style="none" officeooo:rsid="00751d8a" fo:background-color="transparent" loext:char-shading-value="0" style:font-size-asian="11pt" style:font-size-complex="11pt"/>
    </style:style>
    <style:style style:name="T22" style:family="text">
      <style:text-properties fo:font-size="11pt" fo:language="en" fo:country="US" style:text-underline-style="none" officeooo:rsid="0121d0af" fo:background-color="transparent" loext:char-shading-value="0" style:font-size-asian="11pt" style:font-size-complex="11pt"/>
    </style:style>
    <style:style style:name="T23" style:family="text">
      <style:text-properties fo:font-size="11pt" fo:language="en" fo:country="US" style:text-underline-style="none" officeooo:rsid="01274b2b" fo:background-color="transparent" loext:char-shading-value="0" style:font-size-asian="11pt" style:font-size-complex="11pt"/>
    </style:style>
    <style:style style:name="T24" style:family="text">
      <style:text-properties fo:font-size="11pt" fo:language="en" fo:country="US" style:text-underline-style="none" officeooo:rsid="014bc6ed" fo:background-color="transparent" loext:char-shading-value="0" style:font-size-asian="11pt" style:font-size-complex="11pt"/>
    </style:style>
    <style:style style:name="T25" style:family="text">
      <style:text-properties officeooo:rsid="006bab7f"/>
    </style:style>
    <style:style style:name="T26" style:family="text">
      <style:text-properties fo:color="#222222" loext:opacity="100%" fo:letter-spacing="normal" fo:font-style="normal"/>
    </style:style>
    <style:style style:name="T27" style:family="text">
      <style:text-properties fo:font-variant="normal" fo:text-transform="none" fo:color="#222222" loext:opacity="100%" style:text-line-through-style="none" style:text-line-through-type="none" style:font-name="Liberation Sans" fo:font-size="11pt" fo:letter-spacing="normal" fo:language="de" fo:country="DE" fo:font-style="normal" style:text-underline-style="none" fo:font-weight="bold" style:text-blinking="false" fo:background-color="transparent" loext:char-shading-value="0" style:font-weight-asian="bold" style:font-weight-complex="bold"/>
    </style:style>
    <style:style style:name="T28" style:family="text">
      <style:text-properties fo:font-variant="normal" fo:text-transform="none" fo:color="#71869b" loext:opacity="100%" style:text-line-through-style="none" style:text-line-through-type="none" style:font-name="Liberation Sans" fo:font-size="11pt" fo:letter-spacing="normal" fo:language="de" fo:country="DE" fo:font-style="normal" style:text-underline-style="solid" style:text-underline-width="auto" style:text-underline-color="font-color" fo:font-weight="bold" style:text-blinking="false" fo:background-color="transparent" loext:char-shading-value="0" style:font-weight-asian="bold" style:font-weight-complex="bold" loext:padding="0cm" loext:border="none"/>
    </style:style>
    <style:style style:name="T29" style:family="text">
      <style:text-properties officeooo:rsid="006dc486"/>
    </style:style>
    <style:style style:name="T30" style:family="text">
      <style:text-properties officeooo:rsid="006e7d4d"/>
    </style:style>
    <style:style style:name="T31" style:family="text">
      <style:text-properties officeooo:rsid="006ea464"/>
    </style:style>
    <style:style style:name="T32" style:family="text">
      <style:text-properties officeooo:rsid="00751d8a"/>
    </style:style>
    <style:style style:name="T33" style:family="text">
      <style:text-properties style:font-name="Liberation Sans"/>
    </style:style>
    <style:style style:name="T34" style:family="text">
      <style:text-properties style:font-name="Liberation Sans" fo:font-size="11pt" fo:language="en" fo:country="US" style:text-underline-style="none" fo:background-color="transparent" loext:char-shading-value="0" style:font-size-asian="11pt" style:font-size-complex="11pt"/>
    </style:style>
    <style:style style:name="T35" style:family="text">
      <style:text-properties style:font-name="Liberation Sans" fo:font-size="11pt" fo:language="en" fo:country="US" style:text-underline-style="none" officeooo:rsid="00751d8a" fo:background-color="transparent" loext:char-shading-value="0" style:font-size-asian="11pt" style:font-size-complex="11pt"/>
    </style:style>
    <style:style style:name="T36" style:family="text">
      <style:text-properties style:font-name="Liberation Sans" fo:font-size="11pt" fo:language="en" fo:country="US" style:text-underline-style="none" officeooo:rsid="00783fdc" fo:background-color="transparent" loext:char-shading-value="0" style:font-size-asian="11pt" style:font-size-complex="11pt"/>
    </style:style>
    <style:style style:name="T37" style:family="text">
      <style:text-properties style:font-name="Liberation Sans" fo:font-size="11pt" fo:language="en" fo:country="US" style:text-underline-style="none" officeooo:rsid="00874ded" fo:background-color="transparent" loext:char-shading-value="0" style:font-size-asian="11pt" style:font-size-complex="11pt"/>
    </style:style>
    <style:style style:name="T38" style:family="text">
      <style:text-properties style:font-name="Liberation Sans" fo:font-size="11pt" fo:language="en" fo:country="US" style:text-underline-style="none" officeooo:rsid="0098cc14" fo:background-color="transparent" loext:char-shading-value="0" style:font-size-asian="11pt" style:font-size-complex="11pt"/>
    </style:style>
    <style:style style:name="T39" style:family="text">
      <style:text-properties style:font-name="Liberation Sans" fo:font-size="11pt" fo:language="en" fo:country="US" style:text-underline-style="none" officeooo:rsid="0076d4d5" fo:background-color="transparent" loext:char-shading-value="0" style:font-size-asian="11pt" style:font-size-complex="11pt"/>
    </style:style>
    <style:style style:name="T40" style:family="text">
      <style:text-properties style:font-name="Liberation Sans" fo:font-size="11pt" fo:language="en" fo:country="US" style:text-underline-style="none" officeooo:rsid="00a7e042" fo:background-color="transparent" loext:char-shading-value="0" style:font-size-asian="11pt" style:font-size-complex="11pt"/>
    </style:style>
    <style:style style:name="T41" style:family="text">
      <style:text-properties style:font-name="Liberation Sans" fo:font-size="11pt" fo:language="en" fo:country="US" style:text-underline-style="none" officeooo:rsid="00ab9e62" fo:background-color="transparent" loext:char-shading-value="0" style:font-size-asian="11pt" style:font-size-complex="11pt"/>
    </style:style>
    <style:style style:name="T42" style:family="text">
      <style:text-properties style:font-name="Liberation Sans" fo:font-size="11pt" fo:language="en" fo:country="US" style:text-underline-style="none" officeooo:rsid="00b29f5b" fo:background-color="transparent" loext:char-shading-value="0" style:font-size-asian="11pt" style:font-size-complex="11pt"/>
    </style:style>
    <style:style style:name="T43" style:family="text">
      <style:text-properties style:font-name="Liberation Sans" fo:font-size="11pt" fo:language="en" fo:country="US" style:text-underline-style="none" officeooo:rsid="00ae4858" fo:background-color="transparent" loext:char-shading-value="0" style:font-size-asian="11pt" style:font-size-complex="11pt"/>
    </style:style>
    <style:style style:name="T44" style:family="text">
      <style:text-properties style:font-name="Liberation Sans" fo:font-size="11pt" fo:language="en" fo:country="US" style:text-underline-style="none" officeooo:rsid="00b3888e" fo:background-color="transparent" loext:char-shading-value="0" style:font-size-asian="11pt" style:font-size-complex="11pt"/>
    </style:style>
    <style:style style:name="T45" style:family="text">
      <style:text-properties style:font-name="Liberation Sans" fo:font-size="11pt" fo:language="en" fo:country="US" style:text-underline-style="none" officeooo:rsid="00afd342" fo:background-color="transparent" loext:char-shading-value="0" style:font-size-asian="11pt" style:font-size-complex="11pt"/>
    </style:style>
    <style:style style:name="T46" style:family="text">
      <style:text-properties style:font-name="Liberation Sans" fo:font-size="11pt" fo:language="en" fo:country="US" style:text-underline-style="none" officeooo:rsid="00c5000c" fo:background-color="transparent" loext:char-shading-value="0" style:font-size-asian="11pt" style:font-size-complex="11pt"/>
    </style:style>
    <style:style style:name="T47" style:family="text">
      <style:text-properties style:font-name="Liberation Sans" fo:font-size="11pt" fo:language="en" fo:country="US" style:text-underline-style="none" officeooo:rsid="00cef32f" fo:background-color="transparent" loext:char-shading-value="0" style:font-size-asian="11pt" style:font-size-complex="11pt"/>
    </style:style>
    <style:style style:name="T48" style:family="text">
      <style:text-properties style:font-name="Liberation Sans" fo:font-size="11pt" fo:language="en" fo:country="US" style:text-underline-style="none" officeooo:rsid="00c15010" fo:background-color="transparent" loext:char-shading-value="0" style:font-size-asian="11pt" style:font-size-complex="11pt"/>
    </style:style>
    <style:style style:name="T49" style:family="text">
      <style:text-properties style:font-name="Liberation Sans" fo:font-size="11pt" fo:language="en" fo:country="US" style:text-underline-style="none" officeooo:rsid="00c319bd" fo:background-color="transparent" loext:char-shading-value="0" style:font-size-asian="11pt" style:font-size-complex="11pt"/>
    </style:style>
    <style:style style:name="T50" style:family="text">
      <style:text-properties style:font-name="Liberation Sans" fo:font-size="11pt" fo:language="en" fo:country="US" style:text-underline-style="none" officeooo:rsid="00b9c9f5" fo:background-color="transparent" loext:char-shading-value="0" style:font-size-asian="11pt" style:font-size-complex="11pt"/>
    </style:style>
    <style:style style:name="T51" style:family="text">
      <style:text-properties style:font-name="Liberation Sans" fo:font-size="11pt" fo:language="en" fo:country="US" style:text-underline-style="none" officeooo:rsid="01185078" fo:background-color="transparent" loext:char-shading-value="0" style:font-size-asian="11pt" style:font-size-complex="11pt"/>
    </style:style>
    <style:style style:name="T52" style:family="text">
      <style:text-properties style:font-name="Liberation Sans" fo:font-size="11pt" fo:language="en" fo:country="US" style:text-underline-style="none" officeooo:rsid="0121d0af" fo:background-color="transparent" loext:char-shading-value="0" style:font-size-asian="11pt" style:font-size-complex="11pt"/>
    </style:style>
    <style:style style:name="T53" style:family="text">
      <style:text-properties style:font-name="Liberation Sans" fo:font-size="11pt" fo:language="en" fo:country="US" style:text-underline-style="none" officeooo:rsid="0130a801" fo:background-color="transparent" loext:char-shading-value="0" style:font-size-asian="11pt" style:font-size-complex="11pt"/>
    </style:style>
    <style:style style:name="T54" style:family="text">
      <style:text-properties style:font-name="Liberation Sans" fo:font-size="11pt" fo:language="en" fo:country="US" style:text-underline-style="none" officeooo:rsid="0131f19a" fo:background-color="transparent" loext:char-shading-value="0" style:font-size-asian="11pt" style:font-size-complex="11pt"/>
    </style:style>
    <style:style style:name="T55" style:family="text">
      <style:text-properties style:font-name="Liberation Sans" fo:font-size="11pt" fo:language="en" fo:country="US" style:text-underline-style="none" officeooo:rsid="007dfb28" fo:background-color="transparent" loext:char-shading-value="0" style:font-size-asian="11pt" style:font-size-complex="11pt"/>
    </style:style>
    <style:style style:name="T56" style:family="text">
      <style:text-properties style:font-name="Liberation Sans" fo:font-size="11pt" fo:language="de" fo:country="AT" style:text-underline-style="none" officeooo:rsid="00b9c9f5" fo:background-color="transparent" loext:char-shading-value="0" style:font-size-asian="11pt" style:font-size-complex="11pt"/>
    </style:style>
    <style:style style:name="T57" style:family="text">
      <style:text-properties style:font-name="Liberation Sans" officeooo:rsid="00ee35f8"/>
    </style:style>
    <style:style style:name="T58" style:family="text">
      <style:text-properties style:font-name="Liberation Sans" officeooo:rsid="00ef976a"/>
    </style:style>
    <style:style style:name="T59" style:family="text">
      <style:text-properties style:font-name="Liberation Sans" officeooo:rsid="00ff3640"/>
    </style:style>
    <style:style style:name="T60" style:family="text">
      <style:text-properties style:font-name="Liberation Sans" officeooo:rsid="0121d0af"/>
    </style:style>
    <style:style style:name="T61" style:family="text">
      <style:text-properties style:font-name="Liberation Sans" officeooo:rsid="011fdce8"/>
    </style:style>
    <style:style style:name="T62" style:family="text">
      <style:text-properties style:font-name="Liberation Sans" officeooo:rsid="011c6284"/>
    </style:style>
    <style:style style:name="T63" style:family="text">
      <style:text-properties style:font-name="Liberation Sans" officeooo:rsid="01234a16"/>
    </style:style>
    <style:style style:name="T64" style:family="text">
      <style:text-properties style:font-name="Liberation Sans" officeooo:rsid="007d8c28"/>
    </style:style>
    <style:style style:name="T65" style:family="text">
      <style:text-properties style:font-name="Liberation Sans" officeooo:rsid="01632f52"/>
    </style:style>
    <style:style style:name="T66" style:family="text">
      <style:text-properties style:font-name="Liberation Sans" officeooo:rsid="00f20702"/>
    </style:style>
    <style:style style:name="T67" style:family="text">
      <style:text-properties style:font-name="Liberation Sans" officeooo:rsid="01951038"/>
    </style:style>
    <style:style style:name="T68" style:family="text">
      <style:text-properties officeooo:rsid="0076d4d5"/>
    </style:style>
    <style:style style:name="T69" style:family="text">
      <style:text-properties officeooo:rsid="00783fdc"/>
    </style:style>
    <style:style style:name="T70" style:family="text">
      <style:text-properties officeooo:rsid="00796f43"/>
    </style:style>
    <style:style style:name="T71" style:family="text">
      <style:text-properties officeooo:rsid="007d8c28"/>
    </style:style>
    <style:style style:name="T72" style:family="text">
      <style:text-properties officeooo:rsid="007dfb28"/>
    </style:style>
    <style:style style:name="T73" style:family="text">
      <style:text-properties officeooo:rsid="007ed372"/>
    </style:style>
    <style:style style:name="T74" style:family="text">
      <style:text-properties officeooo:rsid="00811241"/>
    </style:style>
    <style:style style:name="T75" style:family="text">
      <style:text-properties officeooo:rsid="0081f50a"/>
    </style:style>
    <style:style style:name="T76" style:family="text">
      <style:text-properties officeooo:rsid="0083d605"/>
    </style:style>
    <style:style style:name="T77" style:family="text">
      <style:text-properties officeooo:rsid="0085e903"/>
    </style:style>
    <style:style style:name="T78" style:family="text">
      <style:text-properties officeooo:rsid="008694e2"/>
    </style:style>
    <style:style style:name="T79" style:family="text">
      <style:text-properties officeooo:rsid="00874ded"/>
    </style:style>
    <style:style style:name="T80" style:family="text">
      <style:text-properties officeooo:rsid="00892d2b"/>
    </style:style>
    <style:style style:name="T81" style:family="text">
      <style:text-properties officeooo:rsid="008a7664"/>
    </style:style>
    <style:style style:name="T82" style:family="text">
      <style:text-properties officeooo:rsid="008bae25"/>
    </style:style>
    <style:style style:name="T83" style:family="text">
      <style:text-properties officeooo:rsid="008c3272"/>
    </style:style>
    <style:style style:name="T84" style:family="text">
      <style:text-properties officeooo:rsid="008cac23"/>
    </style:style>
    <style:style style:name="T85" style:family="text">
      <style:text-properties officeooo:rsid="008d5647"/>
    </style:style>
    <style:style style:name="T86" style:family="text">
      <style:text-properties officeooo:rsid="008f5532"/>
    </style:style>
    <style:style style:name="T87" style:family="text">
      <style:text-properties officeooo:rsid="00906345"/>
    </style:style>
    <style:style style:name="T88" style:family="text">
      <style:text-properties officeooo:rsid="009327ba"/>
    </style:style>
    <style:style style:name="T89" style:family="text">
      <style:text-properties officeooo:rsid="0094a9be"/>
    </style:style>
    <style:style style:name="T90" style:family="text">
      <style:text-properties officeooo:rsid="0098cc14"/>
    </style:style>
    <style:style style:name="T91" style:family="text">
      <style:text-properties officeooo:rsid="009a771b"/>
    </style:style>
    <style:style style:name="T92" style:family="text">
      <style:text-properties officeooo:rsid="009cb73f"/>
    </style:style>
    <style:style style:name="T93" style:family="text">
      <style:text-properties officeooo:rsid="009dc94f"/>
    </style:style>
    <style:style style:name="T94" style:family="text">
      <style:text-properties officeooo:rsid="009ef5c2"/>
    </style:style>
    <style:style style:name="T95" style:family="text">
      <style:text-properties officeooo:rsid="009f7c39"/>
    </style:style>
    <style:style style:name="T96" style:family="text">
      <style:text-properties officeooo:rsid="00a091e2"/>
    </style:style>
    <style:style style:name="T97" style:family="text">
      <style:text-properties officeooo:rsid="00a1b841"/>
    </style:style>
    <style:style style:name="T98" style:family="text">
      <style:text-properties officeooo:rsid="00a3444f"/>
    </style:style>
    <style:style style:name="T99" style:family="text">
      <style:text-properties officeooo:rsid="00a5c664"/>
    </style:style>
    <style:style style:name="T100" style:family="text">
      <style:text-properties officeooo:rsid="00a76b8f"/>
    </style:style>
    <style:style style:name="T101" style:family="text">
      <style:text-properties officeooo:rsid="00a7e042"/>
    </style:style>
    <style:style style:name="T102" style:family="text">
      <style:text-properties officeooo:rsid="00ae4858"/>
    </style:style>
    <style:style style:name="T103" style:family="text">
      <style:text-properties officeooo:rsid="00ae8fe2"/>
    </style:style>
    <style:style style:name="T104" style:family="text">
      <style:text-properties officeooo:rsid="00afd342"/>
    </style:style>
    <style:style style:name="T105" style:family="text">
      <style:text-properties officeooo:rsid="00b084b1"/>
    </style:style>
    <style:style style:name="T106" style:family="text">
      <style:text-properties officeooo:rsid="00b29f5b"/>
    </style:style>
    <style:style style:name="T107" style:family="text">
      <style:text-properties officeooo:rsid="00b3888e"/>
    </style:style>
    <style:style style:name="T108" style:family="text">
      <style:text-properties officeooo:rsid="00b56e56"/>
    </style:style>
    <style:style style:name="T109" style:family="text">
      <style:text-properties fo:color="#000000" loext:opacity="100%" fo:language="de" fo:country="AT" officeooo:rsid="00b56e56"/>
    </style:style>
    <style:style style:name="T110" style:family="text">
      <style:text-properties fo:color="#000000" loext:opacity="100%" fo:language="de" fo:country="AT" officeooo:rsid="01722672"/>
    </style:style>
    <style:style style:name="T111" style:family="text">
      <style:text-properties officeooo:rsid="00b6cfe7"/>
    </style:style>
    <style:style style:name="T112" style:family="text">
      <style:text-properties officeooo:rsid="00b70f90"/>
    </style:style>
    <style:style style:name="T113" style:family="text">
      <style:text-properties officeooo:rsid="00b71054"/>
    </style:style>
    <style:style style:name="T114" style:family="text">
      <style:text-properties officeooo:rsid="00b77d05"/>
    </style:style>
    <style:style style:name="T115" style:family="text">
      <style:text-properties officeooo:rsid="00b85d72"/>
    </style:style>
    <style:style style:name="T116" style:family="text">
      <style:text-properties officeooo:rsid="00b9c9f5"/>
    </style:style>
    <style:style style:name="T117" style:family="text">
      <style:text-properties officeooo:rsid="00b9e840"/>
    </style:style>
    <style:style style:name="T118" style:family="text">
      <style:text-properties officeooo:rsid="00bf6293"/>
    </style:style>
    <style:style style:name="T119" style:family="text">
      <style:text-properties officeooo:rsid="00c15010"/>
    </style:style>
    <style:style style:name="T120" style:family="text">
      <style:text-properties officeooo:rsid="00c319bd"/>
    </style:style>
    <style:style style:name="T121" style:family="text">
      <style:text-properties officeooo:rsid="00c5000c"/>
    </style:style>
    <style:style style:name="T122" style:family="text">
      <style:text-properties officeooo:rsid="00c6f3d0"/>
    </style:style>
    <style:style style:name="T123" style:family="text">
      <style:text-properties officeooo:rsid="00c8dd01"/>
    </style:style>
    <style:style style:name="T124" style:family="text">
      <style:text-properties officeooo:rsid="00d08ca0"/>
    </style:style>
    <style:style style:name="T125" style:family="text">
      <style:text-properties officeooo:rsid="00d284fe"/>
    </style:style>
    <style:style style:name="T126" style:family="text">
      <style:text-properties officeooo:rsid="00d74c3f"/>
    </style:style>
    <style:style style:name="T127" style:family="text">
      <style:text-properties officeooo:rsid="00d7b8de"/>
    </style:style>
    <style:style style:name="T128" style:family="text">
      <style:text-properties officeooo:rsid="00dab39b"/>
    </style:style>
    <style:style style:name="T129" style:family="text">
      <style:text-properties officeooo:rsid="00db5fb9"/>
    </style:style>
    <style:style style:name="T130" style:family="text">
      <style:text-properties officeooo:rsid="00dbdc19"/>
    </style:style>
    <style:style style:name="T131" style:family="text">
      <style:text-properties officeooo:rsid="00dd5e46"/>
    </style:style>
    <style:style style:name="T132" style:family="text">
      <style:text-properties officeooo:rsid="00dd80dd"/>
    </style:style>
    <style:style style:name="T133" style:family="text">
      <style:text-properties officeooo:rsid="00de4c91"/>
    </style:style>
    <style:style style:name="T134" style:family="text">
      <style:text-properties officeooo:rsid="00ab9e62"/>
    </style:style>
    <style:style style:name="T135" style:family="text">
      <style:text-properties officeooo:rsid="00dfad55"/>
    </style:style>
    <style:style style:name="T136" style:family="text">
      <style:text-properties officeooo:rsid="00e167f6"/>
    </style:style>
    <style:style style:name="T137" style:family="text">
      <style:text-properties fo:language="de" fo:country="AT"/>
    </style:style>
    <style:style style:name="T138" style:family="text">
      <style:text-properties fo:language="de" fo:country="AT" officeooo:rsid="01c5abd8"/>
    </style:style>
    <style:style style:name="T139" style:family="text">
      <style:text-properties fo:language="de" fo:country="AT" officeooo:rsid="00fdd901"/>
    </style:style>
    <style:style style:name="T140" style:family="text">
      <style:text-properties fo:language="de" fo:country="AT" officeooo:rsid="00a85a35"/>
    </style:style>
    <style:style style:name="T141" style:family="text">
      <style:text-properties fo:language="de" fo:country="AT" officeooo:rsid="00ab424e"/>
    </style:style>
    <style:style style:name="T142" style:family="text">
      <style:text-properties fo:language="de" fo:country="AT" officeooo:rsid="00a97874"/>
    </style:style>
    <style:style style:name="T143" style:family="text">
      <style:text-properties fo:language="de" fo:country="AT" officeooo:rsid="00fe9b32"/>
    </style:style>
    <style:style style:name="T144" style:family="text">
      <style:text-properties fo:language="de" fo:country="AT" officeooo:rsid="0100d740"/>
    </style:style>
    <style:style style:name="T145" style:family="text">
      <style:text-properties fo:language="de" fo:country="AT" officeooo:rsid="0102218d"/>
    </style:style>
    <style:style style:name="T146" style:family="text">
      <style:text-properties fo:language="de" fo:country="AT" officeooo:rsid="01632f52"/>
    </style:style>
    <style:style style:name="T147" style:family="text">
      <style:text-properties officeooo:rsid="00e2339e"/>
    </style:style>
    <style:style style:name="T148" style:family="text">
      <style:text-properties officeooo:rsid="00e27eb3"/>
    </style:style>
    <style:style style:name="T149" style:family="text">
      <style:text-properties officeooo:rsid="00e46874"/>
    </style:style>
    <style:style style:name="T150" style:family="text">
      <style:text-properties officeooo:rsid="00e6ac29"/>
    </style:style>
    <style:style style:name="T151" style:family="text">
      <style:text-properties officeooo:rsid="00e6fa4a"/>
    </style:style>
    <style:style style:name="T152" style:family="text">
      <style:text-properties officeooo:rsid="00e7e18b"/>
    </style:style>
    <style:style style:name="T153" style:family="text">
      <style:text-properties officeooo:rsid="00e8708a"/>
    </style:style>
    <style:style style:name="T154" style:family="text">
      <style:text-properties officeooo:rsid="00e87c6e"/>
    </style:style>
    <style:style style:name="T155" style:family="text">
      <style:text-properties officeooo:rsid="00e9f970"/>
    </style:style>
    <style:style style:name="T156" style:family="text">
      <style:text-properties officeooo:rsid="00eb6703"/>
    </style:style>
    <style:style style:name="T157" style:family="text">
      <style:text-properties officeooo:rsid="00ef976a"/>
    </style:style>
    <style:style style:name="T158" style:family="text">
      <style:text-properties officeooo:rsid="00cef32f"/>
    </style:style>
    <style:style style:name="T159" style:family="text">
      <style:text-properties officeooo:rsid="00f4816e"/>
    </style:style>
    <style:style style:name="T160" style:family="text">
      <style:text-properties officeooo:rsid="00f5f15a"/>
    </style:style>
    <style:style style:name="T161" style:family="text">
      <style:text-properties officeooo:rsid="00f9cfd2"/>
    </style:style>
    <style:style style:name="T162" style:family="text">
      <style:text-properties officeooo:rsid="00fca9c4"/>
    </style:style>
    <style:style style:name="T163" style:family="text">
      <style:text-properties officeooo:rsid="00fdd901"/>
    </style:style>
    <style:style style:name="T164" style:family="text">
      <style:text-properties officeooo:rsid="0100d740"/>
    </style:style>
    <style:style style:name="T165" style:family="text">
      <style:text-properties officeooo:rsid="01011ed2"/>
    </style:style>
    <style:style style:name="T166" style:family="text">
      <style:text-properties officeooo:rsid="01057f9a"/>
    </style:style>
    <style:style style:name="T167" style:family="text">
      <style:text-properties officeooo:rsid="0106e66b"/>
    </style:style>
    <style:style style:name="T168" style:family="text">
      <style:text-properties officeooo:rsid="00a4b472"/>
    </style:style>
    <style:style style:name="T169" style:family="text">
      <style:text-properties officeooo:rsid="0107ca5a"/>
    </style:style>
    <style:style style:name="T170" style:family="text">
      <style:text-properties officeooo:rsid="01081a7c"/>
    </style:style>
    <style:style style:name="T171" style:family="text">
      <style:text-properties officeooo:rsid="0108cf08"/>
    </style:style>
    <style:style style:name="T172" style:family="text">
      <style:text-properties officeooo:rsid="010c6c9e"/>
    </style:style>
    <style:style style:name="T173" style:family="text">
      <style:text-properties officeooo:rsid="010e33ca"/>
    </style:style>
    <style:style style:name="T174" style:family="text">
      <style:text-properties officeooo:rsid="010fd495"/>
    </style:style>
    <style:style style:name="T175" style:family="text">
      <style:text-properties officeooo:rsid="01185078"/>
    </style:style>
    <style:style style:name="T176" style:family="text">
      <style:text-properties officeooo:rsid="011925f9"/>
    </style:style>
    <style:style style:name="T177" style:family="text">
      <style:text-properties officeooo:rsid="011b24f9"/>
    </style:style>
    <style:style style:name="T178" style:family="text">
      <style:text-properties officeooo:rsid="011c6284"/>
    </style:style>
    <style:style style:name="T179" style:family="text">
      <style:text-properties officeooo:rsid="011de730"/>
    </style:style>
    <style:style style:name="T180" style:family="text">
      <style:text-properties officeooo:rsid="011f4229"/>
    </style:style>
    <style:style style:name="T181" style:family="text">
      <style:text-properties officeooo:rsid="011f536c"/>
    </style:style>
    <style:style style:name="T182" style:family="text">
      <style:text-properties officeooo:rsid="011fdce8"/>
    </style:style>
    <style:style style:name="T183" style:family="text">
      <style:text-properties officeooo:rsid="0120208e"/>
    </style:style>
    <style:style style:name="T184" style:family="text">
      <style:text-properties officeooo:rsid="0121d0af"/>
    </style:style>
    <style:style style:name="T185" style:family="text">
      <style:text-properties officeooo:rsid="0122f609"/>
    </style:style>
    <style:style style:name="T186" style:family="text">
      <style:text-properties officeooo:rsid="01234a16"/>
    </style:style>
    <style:style style:name="T187" style:family="text">
      <style:text-properties officeooo:rsid="01260467"/>
    </style:style>
    <style:style style:name="T188" style:family="text">
      <style:text-properties officeooo:rsid="01268e5f"/>
    </style:style>
    <style:style style:name="T189" style:family="text">
      <style:text-properties officeooo:rsid="01274b2b"/>
    </style:style>
    <style:style style:name="T190" style:family="text">
      <style:text-properties officeooo:rsid="01293e68"/>
    </style:style>
    <style:style style:name="T191" style:family="text">
      <style:text-properties officeooo:rsid="012a2ddf"/>
    </style:style>
    <style:style style:name="T192" style:family="text">
      <style:text-properties officeooo:rsid="012c7195"/>
    </style:style>
    <style:style style:name="T193" style:family="text">
      <style:text-properties officeooo:rsid="0130a801"/>
    </style:style>
    <style:style style:name="T194" style:family="text">
      <style:text-properties officeooo:rsid="0131d8b6"/>
    </style:style>
    <style:style style:name="T195" style:family="text">
      <style:text-properties officeooo:rsid="0131f19a"/>
    </style:style>
    <style:style style:name="T196" style:family="text">
      <style:text-properties officeooo:rsid="0133b7b3"/>
    </style:style>
    <style:style style:name="T197" style:family="text">
      <style:text-properties officeooo:rsid="0133cbf2"/>
    </style:style>
    <style:style style:name="T198" style:family="text">
      <style:text-properties officeooo:rsid="0136eb15"/>
    </style:style>
    <style:style style:name="T199" style:family="text">
      <style:text-properties officeooo:rsid="01386c98"/>
    </style:style>
    <style:style style:name="T200" style:family="text">
      <style:text-properties officeooo:rsid="013a1ca0"/>
    </style:style>
    <style:style style:name="T201" style:family="text">
      <style:text-properties officeooo:rsid="013c38c6"/>
    </style:style>
    <style:style style:name="T202" style:family="text">
      <style:text-properties officeooo:rsid="013d4a1f"/>
    </style:style>
    <style:style style:name="T203" style:family="text">
      <style:text-properties officeooo:rsid="013eead6"/>
    </style:style>
    <style:style style:name="T204" style:family="text">
      <style:text-properties officeooo:rsid="01418f53"/>
    </style:style>
    <style:style style:name="T205" style:family="text">
      <style:text-properties officeooo:rsid="014318c4"/>
    </style:style>
    <style:style style:name="T206" style:family="text">
      <style:text-properties officeooo:rsid="01483b1d"/>
    </style:style>
    <style:style style:name="T207" style:family="text">
      <style:text-properties officeooo:rsid="014a01c2"/>
    </style:style>
    <style:style style:name="T208" style:family="text">
      <style:text-properties officeooo:rsid="014ac5de"/>
    </style:style>
    <style:style style:name="T209" style:family="text">
      <style:text-properties officeooo:rsid="014bc6ed"/>
    </style:style>
    <style:style style:name="T210" style:family="text">
      <style:text-properties officeooo:rsid="014c67cf"/>
    </style:style>
    <style:style style:name="T211" style:family="text">
      <style:text-properties officeooo:rsid="014d92d3"/>
    </style:style>
    <style:style style:name="T212" style:family="text">
      <style:text-properties officeooo:rsid="014e425b"/>
    </style:style>
    <style:style style:name="T213" style:family="text">
      <style:text-properties officeooo:rsid="014fe9ad"/>
    </style:style>
    <style:style style:name="T214" style:family="text">
      <style:text-properties officeooo:rsid="0150ec46"/>
    </style:style>
    <style:style style:name="T215" style:family="text">
      <style:text-properties officeooo:rsid="0155bff0"/>
    </style:style>
    <style:style style:name="T216" style:family="text">
      <style:text-properties officeooo:rsid="015967c7"/>
    </style:style>
    <style:style style:name="T217" style:family="text">
      <style:text-properties officeooo:rsid="0159cda4"/>
    </style:style>
    <style:style style:name="T218" style:family="text">
      <style:text-properties officeooo:rsid="015b07a5"/>
    </style:style>
    <style:style style:name="T219" style:family="text">
      <style:text-properties officeooo:rsid="015f59f6"/>
    </style:style>
    <style:style style:name="T220" style:family="text">
      <style:text-properties officeooo:rsid="01603968"/>
    </style:style>
    <style:style style:name="T221" style:family="text">
      <style:text-properties officeooo:rsid="0162646a"/>
    </style:style>
    <style:style style:name="T222" style:family="text">
      <style:text-properties officeooo:rsid="01632f52"/>
    </style:style>
    <style:style style:name="T223" style:family="text">
      <style:text-properties officeooo:rsid="012b33f9"/>
    </style:style>
    <style:style style:name="T224" style:family="text">
      <style:text-properties officeooo:rsid="016574c5"/>
    </style:style>
    <style:style style:name="T225" style:family="text">
      <style:text-properties officeooo:rsid="0166d7a9"/>
    </style:style>
    <style:style style:name="T226" style:family="text">
      <style:text-properties officeooo:rsid="01685e75"/>
    </style:style>
    <style:style style:name="T227" style:family="text">
      <style:text-properties officeooo:rsid="0168a534"/>
    </style:style>
    <style:style style:name="T228" style:family="text">
      <style:text-properties officeooo:rsid="01691844"/>
    </style:style>
    <style:style style:name="T229" style:family="text">
      <style:text-properties officeooo:rsid="016b72ce"/>
    </style:style>
    <style:style style:name="T230" style:family="text">
      <style:text-properties officeooo:rsid="01716601"/>
    </style:style>
    <style:style style:name="T231" style:family="text">
      <style:text-properties officeooo:rsid="01755f53"/>
    </style:style>
    <style:style style:name="T232" style:family="text">
      <style:text-properties officeooo:rsid="0178c24c"/>
    </style:style>
    <style:style style:name="T233" style:family="text">
      <style:text-properties officeooo:rsid="017d23f1"/>
    </style:style>
    <style:style style:name="T234" style:family="text">
      <style:text-properties officeooo:rsid="017d67a3"/>
    </style:style>
    <style:style style:name="T235" style:family="text">
      <style:text-properties officeooo:rsid="018b53f0"/>
    </style:style>
    <style:style style:name="T236" style:family="text">
      <style:text-properties officeooo:rsid="018c7288"/>
    </style:style>
    <style:style style:name="T237" style:family="text">
      <style:text-properties officeooo:rsid="018caf10"/>
    </style:style>
    <style:style style:name="T238" style:family="text">
      <style:text-properties officeooo:rsid="0191f2da"/>
    </style:style>
    <style:style style:name="T239" style:family="text">
      <style:text-properties officeooo:rsid="019712da"/>
    </style:style>
    <style:style style:name="T240" style:family="text">
      <style:text-properties officeooo:rsid="01977b9e"/>
    </style:style>
    <style:style style:name="T241" style:family="text">
      <style:text-properties officeooo:rsid="0198e59e"/>
    </style:style>
    <style:style style:name="T242" style:family="text">
      <style:text-properties officeooo:rsid="019959e7"/>
    </style:style>
    <style:style style:name="T243" style:family="text">
      <style:text-properties officeooo:rsid="019b49b1"/>
    </style:style>
    <style:style style:name="T244" style:family="text">
      <style:text-properties officeooo:rsid="019ca37f"/>
    </style:style>
    <style:style style:name="T245" style:family="text">
      <style:text-properties officeooo:rsid="019e309f"/>
    </style:style>
    <style:style style:name="T246" style:family="text">
      <style:text-properties officeooo:rsid="019f0ebc"/>
    </style:style>
    <style:style style:name="T247" style:family="text">
      <style:text-properties officeooo:rsid="01a47ddf"/>
    </style:style>
    <style:style style:name="T248" style:family="text">
      <style:text-properties officeooo:rsid="01a60bea"/>
    </style:style>
    <style:style style:name="fr1"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svg:stroke-color="#990000" draw:opacity="0%" draw:textarea-horizontal-align="center" draw:textarea-vertical-align="middle"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0"><draw:frame draw:style-name="fr2" draw:name="Bild3" text:anchor-type="paragraph" svg:x="-0.318cm" svg:y="-0.309cm" svg:width="3.244cm" svg:height="1.448cm" draw:z-index="2"><draw:image xlink:href="Pictures/100000000000040E000001CFCB2C9D79.jpg" xlink:type="simple" xlink:show="embed" xlink:actuate="onLoad" draw:mime-type="image/jpeg"/></draw:frame></text:p>
      <text:p text:style-name="P70"/>
      <text:p text:style-name="P69"><draw:line text:anchor-type="paragraph" draw:z-index="0" draw:name="Form1" draw:style-name="gr1" draw:text-style-name="P162" svg:x1="-2.575cm" svg:y1="-0.314cm" svg:x2="18.997cm" svg:y2="-0.279cm"><text:p/></draw:line></text:p>
      <text:p text:style-name="P69"/>
      <text:p text:style-name="P69"/>
      <text:p text:style-name="P69"/>
      <text:p text:style-name="P71">Länderinformationsblatt</text:p>
      <text:p text:style-name="P71">der Staatendokumentation</text:p>
      <text:p text:style-name="P2"/>
      <text:p text:style-name="P2"/>
      <text:p text:style-name="P2"><draw:frame draw:style-name="fr1" draw:name="Bild2" text:anchor-type="paragraph" svg:width="16.2cm" svg:height="8.082cm" draw:z-index="1"><draw:image xlink:href="Pictures/100000000000038A000001C4522B5BA4.png" xlink:type="simple" xlink:show="embed" xlink:actuate="onLoad" draw:mime-type="image/png"/></draw:frame></text:p>
      <text:p text:style-name="P72">Turkmenistan</text:p>
      <text:p text:style-name="P74"><text:span text:style-name="T14">Gesamtaktualisierung am</text:span><text:span text:style-name="T15"> </text:span><text:span text:style-name="T16">19</text:span><text:span text:style-name="T15">.</text:span><text:span text:style-name="T16">6</text:span><text:span text:style-name="T15">.</text:span><text:span text:style-name="T16">2024</text:span></text:p>
      <text:p text:style-name="P5">Aktualität überprüft am XX.XX.XXXX</text:p>
      <text:p text:style-name="P6"><text:tab/>letzte Kurzinformation eingefügt am XX.XX.XXXX</text:p>
      <table:table table:name="Tabelle1" table:style-name="Tabelle1">
        <table:table-column table:style-name="Tabelle1.A"/>
        <text:soft-page-break/>
        <table:table-row>
          <table:table-cell table:style-name="Tabelle1.A1" office:value-type="string">
            <text:p text:style-name="P9">Das gegenständliche Produkt der Staatendokumentation des Bundesamtes für Fremdenwesen und Asyl wurde gemäß den vom Staatendokumentationsbeirat beschlossenen Standards und der Methodologie der Staatendokumentation erstellt.</text:p>
            <text:p text:style-name="P9">Ein Länderinformationsblatt (LIB) der Staatendokumentation ist ein COI-Dokument, das beruhend auf den Bedürfnissen in Verfahren des Asyl- und Fremdenwesens (RD, EASt, ASt, BVwG) mittels Recherche von vorhandenen, vertrauenswürdigen und vorrangig öffentlichen Informationen gemäß den Standards der Staatendokumentation erstellt wird. Ein LIB gibt eine <text:span text:style-name="T12">einzelfallunabhängige Darstellung</text:span> über die Lage betreffend relevanter Tatsachen in Herkunftsländern bzw. in EU-Mitgliedsstaaten.</text:p>
            <text:p text:style-name="P9">Die LIB dienen den Bedarfsträgern der Instanzen des Asyl- und Fremdenwesens. Für sie gilt § 5 Abs. 5 letzter Satz BFA-G, d.h. sie sind als solche nicht Teil der allgemein zugänglichen, öffentlichen Staatendokumentation. Sie werden aber durch Verwendung im Verfahren (Parteiengehör, Verwendung im Bescheid) der jeweiligen Partei zugänglich und durch Verwendung im Bescheid öffentlich gemacht.</text:p>
            <text:p text:style-name="P9"><text:span text:style-name="T25">D</text:span>ieses Produkt <text:span text:style-name="T25">ist </text:span>als Arbeitsbehelf für österreichische Behörden und Gerichte entw<text:span text:style-name="T31">ickelt</text:span> worden. In diesem Sinne stehen Lesbarkeit, flexible Nutzbarkeit und einfache Verwertbarkeit in Entscheidungen im Vordergrund. Grundsätzlich wird jede Information mit mindestens einer Quelle belegt; aus vorgenannten Gründen wird jedoch auf die Hervorhebung von Originalzitaten verzichtet – nicht zuletzt auch deshalb, weil sich daraus für die Entscheidungsfindung kein Mehrwert ergibt.</text:p>
            <text:p text:style-name="P10">Das gegenständliche Produkt erhebt bezüglich der zur Verfügung gestellten Informationen keinen Anspruch auf Vollständigkeit. Aus dem vorliegenden Produkt ergeben sich keine Schlussfolgerungen für die rechtliche Beurteilung eines konkreten Verfahrens. Das LIB stellt keine allgemeine oder individuelle Entscheidungsvorgabe dar. Das vorliegende Dokument kann insbesondere auch nicht als politische Stellungnahme seitens der Staatendokumentation oder des Bundesamtes für Fremdenwesen und Asyl gewertet werden. </text:p>
            <text:p text:style-name="P10">Zugunsten der besseren Les- und Verwendbarkeit wird im vorliegenden Produkt auf eine genderneutrale Schreibweise verzichtet. So nicht explizit angemerkt, sind immer alle Geschlechter gemeint.</text:p>
            <text:p text:style-name="P11">Qualitäts- und Aktualisierungshinweis</text:p>
            <text:p text:style-name="P12">Das LIB beinhaltet Arbeitsübersetzungen fremdsprachiger Quellen. Auswahl, Verwertung und Verwendung von Informationen <text:span text:style-name="T13">im vorliegenden Produkt </text:span>unterliegen dem Qualitätsmanagement der Staatendokumentation.</text:p>
            <text:p text:style-name="P9"><text:span text:style-name="T29">Eine Aktualisierung </text:span><text:span text:style-name="T30">des LIB </text:span><text:span text:style-name="T29">erfolgt bei gegebenem Bedarf auf Anfrage. </text:span>Die Aktualität der verwendeten Quellen wird seitens der Staatendokumentation überprüft. Daher können auch im LIB verwendete Quellen älteren Datums als inhaltlich aktuell erachtet werden.</text:p>
          </table:table-cell>
        </table:table-row>
      </table:table>
      <text:p text:style-name="P78"/>
      <text:p text:style-name="P80">Hinweis:</text:p>
      <text:p text:style-name="P75"/>
      <text:p text:style-name="P76">COVID-19: </text:p>
      <text:p text:style-name="P79"><text:span text:style-name="T26">Zur aktuellen Anzahl der Krankheits- und Todesfälle in den einzelnen Ländern empfiehlt die Staatendokumentation bei Interesse/Bedarf folgende Websites der WHO: </text:span><text:a xlink:type="simple" xlink:href="https://www.who.int/emergencies/diseases/novel-coronavirus-2019/situation-reports" office:target-frame-name="_blank" xlink:show="new" text:style-name="Internet_20_link" text:visited-style-name="Visited_20_Internet_20_Link"><text:span text:style-name="T7">https://www.who.int/emergencies/diseases/novel-coronavirus-2019/situation-reports</text:span></text:a><text:span text:style-name="T26">. </text:span></text:p>
      <text:p text:style-name="P8"/>
      <text:p text:style-name="Text_20_body"><text:span text:style-name="T27">Für historische Daten bis zum 10.3.2023 s. die Datenbank der Johns-Hopkins-Universität: </text:span><text:a xlink:type="simple" xlink:href="https://gisanddata.maps.arcgis.com/apps/opsdashboard/index.html#/bda7594740fd40299423467b48e9ecf6" office:target-frame-name="_blank" xlink:show="new" text:style-name="Internet_20_link" text:visited-style-name="Visited_20_Internet_20_Link"><text:span text:style-name="T28">https://gisanddata.maps.arcgis.com/apps/opsdashboard/index.html#/bda7594740fd40299423467b48e9ecf6</text:span></text:a><text:span text:style-name="T27">.</text:span></text:p>
      <text:p text:style-name="P73">Inhaltsverzeichnis</text:p>
      <text:table-of-content text:style-name="Sect1" text:protected="true" text:name="Inhaltsverzeichnis1">
        <text:table-of-content-source text:outline-level="10">
          <text:index-title-template text:style-name="Contents_20_Heading"/>
          <text:table-of-content-entry-template text:outline-level="1" text:style-name="Contents_20_1">
            <text:index-entry-link-start text:style-name="Index_20_Link"/>
            <text:index-entry-chapter/>
            <text:index-entry-tab-stop style:type="left" style:position="1cm" style:leader-char=" "/>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ab-stop style:type="left" style:position="1cm" style:leader-char=" "/>
            <text:index-entry-text/>
            <text:index-entry-tab-stop style:type="right" style:leader-char="."/>
            <text:index-entry-page-number/>
            <text:index-entry-link-end/>
          </text:table-of-content-entry-template>
          <text:table-of-content-entry-template text:outline-level="3" text:style-name="Contents_20_3">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4" text:style-name="Contents_20_4">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5" text:style-name="Contents_20_5">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6" text:style-name="Contents_20_6">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7" text:style-name="Contents_20_7">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8" text:style-name="Contents_20_8">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9" text:style-name="Contents_20_9">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10" text:style-name="Contents_20_10">
            <text:index-entry-chapter/>
            <text:index-entry-tab-stop style:type="left" style:position="0cm" style:leader-char=" "/>
            <text:index-entry-text text:style-name="User_20_Entry"/>
            <text:index-entry-tab-stop style:type="right" style:leader-char=" "/>
            <text:index-entry-page-number/>
          </text:table-of-content-entry-template>
        </text:table-of-content-source>
        <text:index-body>
          <text:p text:style-name="P83"><text:a xlink:type="simple" xlink:href="#__RefHeading___Toc732_869923921" text:style-name="Index_20_Link" text:visited-style-name="Index_20_Link"><text:s/>1.<text:tab/>Neueste Ereignisse – Integrierte Kurzinformationen<text:tab/>5</text:a></text:p>
          <text:p text:style-name="P83"><text:a xlink:type="simple" xlink:href="#__RefHeading___Toc3604_297596519" text:style-name="Index_20_Link" text:visited-style-name="Index_20_Link"><text:s/>2.<text:tab/>Politische Lage<text:tab/>5</text:a></text:p>
          <text:p text:style-name="P83"><text:a xlink:type="simple" xlink:href="#__RefHeading___Toc4086_297596519" text:style-name="Index_20_Link" text:visited-style-name="Index_20_Link"><text:s/>3.<text:tab/>Sicherheitslage<text:tab/>6</text:a></text:p>
          <text:p text:style-name="P83"><text:a xlink:type="simple" xlink:href="#__RefHeading___Toc4153_297596519" text:style-name="Index_20_Link" text:visited-style-name="Index_20_Link"><text:s/>4.<text:tab/>Rechtsschutz / Justizwesen<text:tab/>7</text:a></text:p>
          <text:p text:style-name="P83"><text:a xlink:type="simple" xlink:href="#__RefHeading___Toc4155_297596519" text:style-name="Index_20_Link" text:visited-style-name="Index_20_Link"><text:s/>5.<text:tab/>Sicherheitsbehörden<text:tab/>7</text:a></text:p>
          <text:p text:style-name="P83"><text:a xlink:type="simple" xlink:href="#__RefHeading___Toc4157_297596519" text:style-name="Index_20_Link" text:visited-style-name="Index_20_Link"><text:s/>6.<text:tab/>Folter und unmenschliche Behandlung<text:tab/>8</text:a></text:p>
          <text:p text:style-name="P83"><text:a xlink:type="simple" xlink:href="#__RefHeading___Toc4159_297596519" text:style-name="Index_20_Link" text:visited-style-name="Index_20_Link"><text:s/>7.<text:tab/>Korruption<text:tab/>9</text:a></text:p>
          <text:p text:style-name="P83"><text:a xlink:type="simple" xlink:href="#__RefHeading___Toc4165_297596519" text:style-name="Index_20_Link" text:visited-style-name="Index_20_Link"><text:s/>8.<text:tab/>Wehrdienst und Rekrutierungen<text:tab/>10</text:a></text:p>
          <text:p text:style-name="P83"><text:a xlink:type="simple" xlink:href="#__RefHeading___Toc4171_297596519" text:style-name="Index_20_Link" text:visited-style-name="Index_20_Link"><text:s/>9.<text:tab/>Allgemeine Menschenrechtslage<text:tab/>11</text:a></text:p>
          <text:p text:style-name="P83"><text:a xlink:type="simple" xlink:href="#__RefHeading___Toc4185_297596519" text:style-name="Index_20_Link" text:visited-style-name="Index_20_Link"><text:s/>10.<text:tab/>Todesstrafe<text:tab/>13</text:a></text:p>
          <text:p text:style-name="P83"><text:a xlink:type="simple" xlink:href="#__RefHeading___Toc4203_297596519" text:style-name="Index_20_Link" text:visited-style-name="Index_20_Link"><text:s/>11.<text:tab/>Relevante Bevölkerungsgruppen<text:tab/>14</text:a></text:p>
          <text:p text:style-name="P84"><text:a xlink:type="simple" xlink:href="#__RefHeading___Toc4205_297596519" text:style-name="Index_20_Link" text:visited-style-name="Index_20_Link">11.1.<text:tab/>Frauen<text:tab/>14</text:a></text:p>
          <text:p text:style-name="P84"><text:a xlink:type="simple" xlink:href="#__RefHeading___Toc4207_297596519" text:style-name="Index_20_Link" text:visited-style-name="Index_20_Link">11.2.<text:tab/>Kinder<text:tab/>16</text:a></text:p>
          <text:p text:style-name="P83"><text:a xlink:type="simple" xlink:href="#__RefHeading___Toc4213_297596519" text:style-name="Index_20_Link" text:visited-style-name="Index_20_Link"><text:s/>12.<text:tab/>Bewegungsfreiheit<text:tab/>17</text:a></text:p>
          <text:p text:style-name="P83"><text:a xlink:type="simple" xlink:href="#__RefHeading___Toc4219_297596519" text:style-name="Index_20_Link" text:visited-style-name="Index_20_Link"><text:s/>13.<text:tab/>Grundversorgung und Wirtschaft<text:tab/>18</text:a></text:p>
          <text:p text:style-name="P83"><text:a xlink:type="simple" xlink:href="#__RefHeading___Toc4223_297596519" text:style-name="Index_20_Link" text:visited-style-name="Index_20_Link"><text:s/>14.<text:tab/>Medizinische Versorgung<text:tab/>20</text:a></text:p>
          <text:p text:style-name="P83"><text:a xlink:type="simple" xlink:href="#__RefHeading___Toc4229_297596519" text:style-name="Index_20_Link" text:visited-style-name="Index_20_Link"><text:s/>15.<text:tab/>Rückkehr<text:tab/>20</text:a></text:p>
        </text:index-body>
      </text:table-of-content>
      <text:p text:style-name="P77"/>
      <text:h text:style-name="P85" text:outline-level="1"><text:bookmark-start text:name="__RefHeading___Toc732_869923921"/><text:span text:style-name="T4">N</text:span><text:span text:style-name="T3">eueste Ereignisse – Integrierte Kurzinformationen</text:span><text:bookmark-end text:name="__RefHeading___Toc732_869923921"/></text:h>
      <text:p text:style-name="P7">Keine aktuellen Kurzinformationen vorhanden.</text:p>
      <text:h text:style-name="P86" text:outline-level="1"><text:bookmark-start text:name="__RefHeading___Toc3604_297596519"/>Politische Lage<text:bookmark-end text:name="__RefHeading___Toc3604_297596519"/></text:h>
      <text:p text:style-name="P43">Turkmenistan <text:span text:style-name="T166">sieht sich als</text:span> ein demokratischer, rechtlicher und säkularer Staat, in dem die Regierung die Form einer Präsidialrepublik <text:span text:style-name="T167">hat </text:span><text:span text:style-name="T166">(TURK 2016, Art. 1). </text:span><text:span text:style-name="T167">Das Land wurde </text:span><text:span text:style-name="T98">a</text:span>ufgrund im Januar 2023 beschlossener Verfassungsänderung <text:span text:style-name="T167">zu </text:span><text:span text:style-name="T98">ein</text:span><text:span text:style-name="T167">em</text:span><text:span text:style-name="T98"> </text:span>Einkammerparlament <text:span text:style-name="T93">(AA 6.3.2024; vgl. </text:span><text:span text:style-name="T97">HRW 11.1.2024, </text:span><text:span text:style-name="T69">OSZE 9.10.2023</text:span><text:span text:style-name="T93">)</text:span>. <text:span text:style-name="T168">Mit der Verfassungsreform 2023 wurde der Volksrat </text:span><text:span text:style-name="T80">(</text:span><text:span text:style-name="T10">Halk Maslahaty</text:span><text:span text:style-name="T80">)</text:span><text:span text:style-name="T168"> als höchstes Organ wieder eingeführt </text:span><text:span text:style-name="T32">(HRW 11.1.2024)</text:span><text:span text:style-name="T168">. G</text:span><text:span text:style-name="T32">eleitet vom Ex-Präsidenten Gurbanguly Berdimuhamedow </text:span><text:span text:style-name="T80">(</text:span><text:span text:style-name="T32">HRW 11.1.2024; </text:span><text:span text:style-name="T80">vgl. FH 2</text:span><text:span text:style-name="T97">024</text:span><text:span text:style-name="T80">)</text:span><text:span text:style-name="T32"> umfasst </text:span><text:span text:style-name="T168">der Volksrat </text:span><text:span text:style-name="T32">Vertreter aller Regierungszweige und überwacht die gesamte Politik (HRW 11.1.2024). </text:span><text:span text:style-name="T219">Er</text:span><text:span text:style-name="T98"> </text:span><text:span text:style-name="T168">verfügt über</text:span><text:span text:style-name="T98"> einen verfassungsrechtlichen Status </text:span><text:span text:style-name="T168">über </text:span><text:span text:style-name="T98">dem der Legislative und des Präsidenten (FH 2024).</text:span></text:p>
      <text:p text:style-name="P20">Der Präsident wird direkt für eine unbegrenzte Anzahl <text:span text:style-name="T95">v</text:span>on sieben<text:span text:style-name="T95">jähriger Amtszeit</text:span> gewählt. <text:span text:style-name="T230">Das</text:span><text:span text:style-name="T97"> Staatsoberhaupt </text:span>Serdar Berdimuhamedow – <text:span text:style-name="T97">gleichzeitig Regierungschef – </text:span>wurde im März <text:span text:style-name="T79">202</text:span><text:span text:style-name="T94">2</text:span><text:span text:style-name="T79"> </text:span><text:span text:style-name="T97">(</text:span><text:span text:style-name="T93">AA 6.3.2024; </text:span><text:span text:style-name="T97">vgl. FH 2024) </text:span>mit fast 73 Prozent der Stimmen gewählt <text:span text:style-name="T79">(FH 2</text:span><text:span text:style-name="T94">024</text:span><text:span text:style-name="T79">). Die Präsidentschaftswahlen wurden in geheimer Abstimmung durchgeführt und von der Zentralen Kommission für die Durchführung von Wahlen und Volksabstimmungen in Turkmenistan verwaltet </text:span><text:span text:style-name="T101">(USDOS 23.4.2024)</text:span><text:span text:style-name="T79">.</text:span></text:p>
      <text:p text:style-name="P20">Die Exekutive verfügt über weitreichende verfassungsmäßige Befugnisse, wobei der Rahmen für Kontrollen und Gegenkontrollen unwirksam ist <text:span text:style-name="T69">(OSZE 9.10.2023)</text:span>. <text:span text:style-name="T83">Sie</text:span> legt Gesetze und politische Maßnahmen fest, ohne dass die Legislative einen nennenswerten Beitrag leistet oder eine Kontrolle ausübt. <text:span text:style-name="T96">D</text:span>ie Legislative <text:span text:style-name="T96">segnet hauptsächlich </text:span>die Dekrete und Maßnahmen des Präsidenten ab <text:span text:style-name="T83">(FH 2</text:span><text:span text:style-name="T96">024</text:span><text:span text:style-name="T83">).</text:span></text:p>
      <text:p text:style-name="P46"><text:span text:style-name="T81">Das Parteiensystem wird von der seit 1991 regierenden Demokratischen Partei Turkmenistans </text:span><text:span text:style-name="T235">[</text:span><text:span text:style-name="T81">DPT, </text:span><text:span text:style-name="T235">d</text:span><text:span text:style-name="T81">ie frühere Kommunistische Partei</text:span><text:span text:style-name="T235">]</text:span><text:span text:style-name="T81"> beherrscht und von der Exekutive kontrolliert </text:span><text:span text:style-name="T83">(FH 2</text:span><text:span text:style-name="T99">024</text:span><text:span text:style-name="T83">)</text:span><text:span text:style-name="T81">. </text:span>Die drei registrierten politischen Parteien <text:span text:style-name="T90">sind</text:span> die <text:span text:style-name="T235">DPT</text:span>, die Partei der Industriellen und Unternehmer und die Agrarpartei. <text:span text:style-name="T90">Eine </text:span>organisierte Opposition <text:span text:style-name="T90">oder </text:span>unabhängige politische Grupp<text:span text:style-name="T90">ierungen sind nicht vorhanden (USDOS 2</text:span><text:span text:style-name="T101">3</text:span><text:span text:style-name="T90">.4.2024)</text:span>.<text:span text:style-name="T81"> Das politische und institutionelle Umfeld hindert die politischen Parteien daran, echte Alternativen zu vertreten </text:span><text:span text:style-name="T69">(OSZE 9.10.2023)</text:span><text:span text:style-name="T81">. Alle echten Oppositionsgruppen arbeiten entweder illegal oder im Exil. </text:span><text:span text:style-name="T82">Sich unabhängig politisch zu betätigen ist praktisch k</text:span><text:span text:style-name="T81">ein</text:span><text:span text:style-name="T82">em</text:span><text:span text:style-name="T81"> </text:span><text:span text:style-name="T82">Teil der Bevölkerung möglich </text:span><text:span text:style-name="T81">(FH 2</text:span><text:span text:style-name="T99">024</text:span><text:span text:style-name="T81">).</text:span></text:p>
      <text:p text:style-name="P55">Im März 2023 fanden Wahlen zum Parlament sowie zu den Lokal- und Provinzversammlungen statt (HRW 11.1.2024). <text:span text:style-name="T68">Die OSZE berichtete über Mangel an echtem Wet</text:span>tbewerb und Pluralismus und <text:span text:style-name="T70">über </text:span><text:span text:style-name="T68">starke Einschränkung von</text:span> Grundfreiheiten trotz verfassungsrechtlicher Garantien <text:span text:style-name="T68">(OSZE 9.10.2023). </text:span><text:span text:style-name="T91">F</text:span>reie und fairen Wahlen <text:span text:style-name="T91">sind </text:span><text:span text:style-name="T92">t</text:span><text:span text:style-name="T91">rotz einer Verfassungsbestimmung, die den Bürgern die </text:span><text:soft-page-break/><text:span text:style-name="T91">Möglichkeit gibt, ihre Regierung in regelmäßigen Wahlen auf der Grundlage des allgemeinen und gleichen Wahlrechts zu wählen, </text:span><text:span text:style-name="T92">in Turkmenistan</text:span><text:span text:style-name="T91"> nicht </text:span>gegeben <text:span text:style-name="T91">(USDOS </text:span><text:span text:style-name="T17">2</text:span><text:span text:style-name="T18">3</text:span><text:span text:style-name="T17">.</text:span><text:span text:style-name="T19">4</text:span><text:span text:style-name="T17">.202</text:span><text:span text:style-name="T18">4</text:span><text:span text:style-name="T91">; vgl. FH 2</text:span><text:span text:style-name="T99">024</text:span><text:span text:style-name="T91">).</text:span></text:p>
      <text:p text:style-name="P54">Mit der Änderung der Verfassung und des Wahlgesetzes im Jahr 2016 wurde die Altersgrenze von 70 Jahren für Präsidentschaftskandidaten aufgehoben, die Amtszeit des Präsidenten von fünf auf sieben Jahre verlängert und das Recht der öffentlichen Verbände, Präsidentschaftskandidaten zu nominieren, abgeschafft <text:span text:style-name="T81">(FH 2</text:span><text:span text:style-name="T100">024</text:span><text:span text:style-name="T81">).</text:span></text:p>
      <text:p text:style-name="P60">Turkmenistan verfolgt zwar eine Politik der dauerhaften und „positiven“ Neutralität und hat es abgelehnt, sich an postsowjetischen militärischen Gruppierungen zu beteiligen, doch hat es an multinationalen Übungen und bilateralen Trainings mit Nachbarländern, darunter Russland und Usbekistan, teilgenommen <text:span text:style-name="T154">(CIA 6</text:span><text:span text:style-name="T211">.</text:span><text:span text:style-name="T154">6.2024)</text:span>.</text:p>
      <text:p text:style-name="P3">Quellen:</text:p>
      <text:list xml:id="list1174761527" text:style-name="WWNum2">
        <text:list-item>
          <text:p text:style-name="P93"><text:span text:style-name="T35">A</text:span><text:span text:style-name="T34">A – Auswärtiges Amt [Deutschland] (6.3.2024): Turkmenistan: Steckbrief, </text:span><text:a xlink:type="simple" xlink:href="https://www.auswaertiges-amt.de/de/service/laender/turkmenistan-node/steckbrief/206772" text:style-name="Internet_20_link" text:visited-style-name="Visited_20_Internet_20_Link">https://www.auswaertiges-amt.de/de/service/laender/turkmenistan-node/steckbrief/206772</text:a><text:span text:style-name="T34">, Zugriff 19.6.2024</text:span></text:p>
        </text:list-item>
        <text:list-item>
          <text:p text:style-name="P94"><text:span text:style-name="T32">CIA – Central Intelligence Agency [USA] (</text:span><text:span text:style-name="T226">6</text:span><text:span text:style-name="T151">.</text:span><text:span text:style-name="T226">6</text:span><text:span text:style-name="T115">.2024</text:span><text:span text:style-name="T32">): The World Factbook: Turkmenistan, </text:span><text:a xlink:type="simple" xlink:href="https://www.cia.gov/the-world-factbook/countries/turkmenistan/" text:style-name="Internet_20_link" text:visited-style-name="Visited_20_Internet_20_Link"><text:span text:style-name="T32">https://www.cia.gov/the-world-factbook/countries/turkmenistan/</text:span></text:a><text:span text:style-name="T32">, Zugriff 1</text:span><text:span text:style-name="T114">9.6.2024</text:span></text:p>
        </text:list-item>
        <text:list-item>
          <text:p text:style-name="P130"><text:span text:style-name="T35">F</text:span><text:span text:style-name="T37">H – Freedom House (202</text:span><text:span text:style-name="T41">4</text:span><text:span text:style-name="T37">): </text:span><text:span text:style-name="T34">Freedom in the World 2024 - Turkmenistan, </text:span><text:a xlink:type="simple" xlink:href="https://www.ecoi.net/de/dokument/2108024.html" text:style-name="Internet_20_link" text:visited-style-name="Visited_20_Internet_20_Link">https://www.ecoi.net/de/dokument/2108024.html</text:a><text:span text:style-name="T34">, </text:span><text:span text:style-name="T37">Zugriff </text:span><text:span text:style-name="T34">1</text:span><text:span text:style-name="T37">9.6.2024</text:span></text:p>
        </text:list-item>
        <text:list-item>
          <text:p text:style-name="P131"><text:span text:style-name="T35">HRW – Human Rights Watch (11.1.2024): </text:span>World Report 2024 - Turkmenistan, <text:a xlink:type="simple" xlink:href="https://www.ecoi.net/de/dokument/2103182.html" text:style-name="Internet_20_link" text:visited-style-name="Visited_20_Internet_20_Link">https://www.ecoi.net/de/dokument/2103182.html</text:a><text:span text:style-name="T34">, </text:span><text:span text:style-name="T35">Zugriff 19.6.2024</text:span></text:p>
        </text:list-item>
        <text:list-item>
          <text:p text:style-name="P132"><text:span text:style-name="T39">OSZE – Organisation für Sicherheit und Zusammenarbeit in Europa (9.10.2023): Turkmenistan, Parliamentary Elections 26 March 2023, ODIHR Election Assessment Mission, Final Report, </text:span><text:a xlink:type="simple" xlink:href="https://www.osce.org/files/f/documents/d/5/554554_1.pdf" text:style-name="Internet_20_link" text:visited-style-name="Visited_20_Internet_20_Link"><text:span text:style-name="T68">https://www.osce.org/files/f/documents/d/5/554554_1.pdf</text:span></text:a><text:span text:style-name="T39">, Zugriff 19.6.2024</text:span></text:p>
        </text:list-item>
        <text:list-item>
          <text:p text:style-name="P133"><text:span text:style-name="T36">USDOS – United States Department of State [USA] (2</text:span><text:span text:style-name="T40">3</text:span><text:span text:style-name="T36">.</text:span><text:span text:style-name="T38">4</text:span><text:span text:style-name="T36">.202</text:span><text:span text:style-name="T40">4</text:span><text:span text:style-name="T36">): 202</text:span><text:span text:style-name="T38">3</text:span><text:span text:style-name="T36"> Country Report on Human Rights Practices: Turkmenistan, </text:span><text:a xlink:type="simple" xlink:href="https://www.ecoi.net/de/dokument/2107632.html" text:style-name="Internet_20_link" text:visited-style-name="Visited_20_Internet_20_Link">https://www.ecoi.net/de/dokument/2107632.html</text:a><text:span text:style-name="T36">, Zugriff 19.6.2024</text:span></text:p>
        </text:list-item>
      </text:list>
      <text:h text:style-name="P87" text:outline-level="1"><text:bookmark-start text:name="__RefHeading___Toc4086_297596519"/>Sicherheitslage<text:bookmark-end text:name="__RefHeading___Toc4086_297596519"/></text:h>
      <text:p text:style-name="P14"><text:span text:style-name="T102">D</text:span>ie Regierung Turkmenistans <text:span text:style-name="T102">bemüht sich</text:span>, die Kapazitäten der Strafverfolgungsbehörden zur Bekämpfung des Terrorismus, zur Gewährleistung der Grenzsicherheit und zur Aufdeckung der Terrorismusfinanzierung zu verbessern. <text:span text:style-name="T102">Darüber hinaus arbeitet es</text:span> aktiv mit internationalen Organisationen zusammen und beteiligt sich an der diplomatischen C5+1-Plattform <text:span text:style-name="T103">[Gipfel zentralasiatischer Länder, Anm.]</text:span> zur Verhinderung von gewalttätigem Extremismus und zur Bekämpfung des internationalen Terrorismus <text:span text:style-name="T102">(USDOS 30.11.2023)</text:span>.</text:p>
      <text:p text:style-name="P15">Die im Dezember 1995 erklärte dauerhafte Neutralität des Landes sowie die stabilen politischen Beziehungen zu den Nachbarländern werden als zentrale Elemente der Außenpolitik angesehen <text:span text:style-name="T104">(BS 19.3.2024)</text:span>. <text:span text:style-name="T235">So ist d</text:span>ie Existenz <text:span text:style-name="T105">von</text:span> Turkmenen in den nördlichen Provinzen Afghanistans ein wichtiger Faktor <text:span text:style-name="T105">für </text:span>d<text:span text:style-name="T105">i</text:span>e Beziehungen <text:span text:style-name="T105">mit </text:span>Afghanistan <text:span text:style-name="T105">(EEAS 19.10.2023)</text:span></text:p>
      <text:p text:style-name="P13">Die turkmenischen Behörden überwachen die Bevölkerung des Landes und seine Grenzen streng <text:span text:style-name="T102">(USDOS 30.11.2023)</text:span>. Grenzgebiete, insbesondere <text:span text:style-name="T235">wie jene </text:span>zu Afghanistan und Iran, sind <text:soft-page-break/>besonders sensibel und teilweise von Drogen- und Warenschmuggel geprägt. Es gibt Sperrbezirke und Bereiche, für die besondere Erlaubnisse erforderlich sind <text:span text:style-name="T103">(AA </text:span><text:span text:style-name="T228">19</text:span><text:span text:style-name="T103">.</text:span><text:span text:style-name="T228">6</text:span><text:span text:style-name="T103">.2024)</text:span>.</text:p>
      <text:p text:style-name="P3">Quellen:</text:p>
      <text:list xml:id="list151359472827258" text:continue-numbering="true" text:style-name="WWNum2">
        <text:list-item>
          <text:p text:style-name="P108">AA – Auswärtiges Amt [Deutschland] (<text:span text:style-name="T227">19</text:span>.<text:span text:style-name="T227">6</text:span>.2024): Turkmenistan: Reise- und Sicherheitshinweise, <text:a xlink:type="simple" xlink:href="https://www.auswaertiges-amt.de/de/service/laender/turkmenistan-node/turkmenistansicherheit/206774#content_0" text:style-name="Internet_20_link" text:visited-style-name="Visited_20_Internet_20_Link">https://www.auswaertiges-amt.de/de/service/laender/turkmenistan-node/turkmenistansicherheit/206774#content_0</text:a>, Zugriff 19.6.2024</text:p>
        </text:list-item>
        <text:list-item>
          <text:p text:style-name="P109">BS – Bertelsmann Stiftung (19.3.2024): BTI 2024 Country Report Turkmenistan, <text:a xlink:type="simple" xlink:href="https://www.ecoi.net/en/file/local/2105842/country_report_2024_TKM.pdf" text:style-name="Internet_20_link" text:visited-style-name="Visited_20_Internet_20_Link">https://www.ecoi.net/en/file/local/2105842/country_report_2024_TKM.pdf</text:a>, Zugriff 19.6.2024</text:p>
        </text:list-item>
        <text:list-item>
          <text:p text:style-name="P115">EEAS – European External Action Service (19.10.2023): EU-Turkmenistan Relations, <text:a xlink:type="simple" xlink:href="https://www.eeas.europa.eu/sites/default/files/documents/2023/EEAS-%20FACTSHEET-Turkmenistan_October2023.pdf" text:style-name="Internet_20_link" text:visited-style-name="Visited_20_Internet_20_Link">https://www.eeas.europa.eu/sites/default/files/documents/2023/EEAS-%20FACTSHEET-Turkmenistan_October2023.pdf</text:a>, Zugriff 19.6.2024</text:p>
        </text:list-item>
        <text:list-item>
          <text:p text:style-name="P95">USDOS – U<text:span text:style-name="T107">nited </text:span>S<text:span text:style-name="T107">tates</text:span> Department of State <text:span text:style-name="T102">[USA] (30.11.2023)</text:span>: Country Report on Terrorism 2022 - Chapter 1 - Turkmenistan, <text:a xlink:type="simple" xlink:href="https://www.ecoi.net/de/dokument/2101614.html" text:style-name="Internet_20_link" text:visited-style-name="Visited_20_Internet_20_Link">https://www.ecoi.net/de/dokument/2101614.html</text:a>, Zugriff 19.6.2024</text:p>
        </text:list-item>
      </text:list>
      <text:h text:style-name="P88" text:outline-level="1"><text:bookmark-start text:name="__RefHeading___Toc4153_297596519"/>Rechtsschutz / Justizwesen<text:bookmark-end text:name="__RefHeading___Toc4153_297596519"/></text:h>
      <text:p text:style-name="P16">Das Justizsystem ist dem Präsidenten untergeordnet, der Richter einseitig ernennt und entlässt <text:span text:style-name="T87">(FH 202</text:span><text:span text:style-name="T106">4</text:span>). <text:span text:style-name="T113">Das Justizsystem</text:span><text:span text:style-name="T106"> </text:span>ist nicht unabhängig, und wird vom Regime weitgehend instrumentalisiert, um Kritiker, Aktivisten und in Ungnade gefallene politische Persönlichkeiten zu bestrafen <text:span text:style-name="T106">(FH 24.5.2023; </text:span><text:span text:style-name="T107">vgl. BS 19.3.2024, USDOS 23.4.2024</text:span><text:span text:style-name="T106">)</text:span>. Käuflichkeit, Willkür und Klientelismus sind <text:span text:style-name="T220">weit </text:span>verbreitet <text:span text:style-name="T108">(BS 19.3.2024)</text:span><text:span text:style-name="Absatz-Standardschriftart"><text:span text:style-name="T109"> </text:span></text:span><text:span text:style-name="Absatz-Standardschriftart"><text:span text:style-name="T110">und die</text:span></text:span><text:span text:style-name="Absatz-Standardschriftart"><text:span text:style-name="T109"> Justiz gilt als korrupt und ineffizient (USDOS 23.4.2024).</text:span></text:span></text:p>
      <text:p text:style-name="P17"><text:span text:style-name="T112">D</text:span>as Recht auf ein faires und öffentliches Verfahren <text:span text:style-name="T112">ist gesetzlich </text:span>vor<text:span text:style-name="T112">gesehen</text:span>, doch die Behörden verweige<text:span text:style-name="T112">r</text:span>n dieses Recht <text:span text:style-name="T112">(USDOS 23.4.2024; vgl. FH 2024)</text:span>, einschließlich <text:span text:style-name="T112">de</text:span><text:span text:style-name="T248">s</text:span><text:span text:style-name="T112"> </text:span>Zugang<text:span text:style-name="T248">s</text:span> zu Verteidigern <text:span text:style-name="T111">(FH 2024)</text:span>. Für die Angeklagten <text:span text:style-name="T112">gilt</text:span> <text:span text:style-name="T112">d</text:span>ie Unschuldsvermutung häufig nicht, und sie w<text:span text:style-name="T112">er</text:span>den nicht rechtzeitig über die gegen sie erhobenen Vorwürfe informiert <text:span text:style-name="T112">(USDOS 23.4.2024).</text:span></text:p>
      <text:p text:style-name="P3">Quellen:</text:p>
      <text:list xml:id="list151359454678143" text:continue-numbering="true" text:style-name="WWNum2">
        <text:list-item>
          <text:p text:style-name="P134"><text:span text:style-name="T45">BS – Bertelsmann Stiftung (19.3.2024): BTI 2024 Country Report Turkmenistan, </text:span><text:a xlink:type="simple" xlink:href="https://www.ecoi.net/en/file/local/2105842/country_report_2024_TKM.pdf" text:style-name="Internet_20_link" text:visited-style-name="Visited_20_Internet_20_Link">https://www.ecoi.net/en/file/local/2105842/country_report_2024_TKM.pdf</text:a><text:span text:style-name="T45">, Zugriff 19.6.2024</text:span></text:p>
        </text:list-item>
        <text:list-item>
          <text:p text:style-name="P135"><text:span text:style-name="T35">F</text:span><text:span text:style-name="T37">H – Freedom House (202</text:span><text:span text:style-name="T42">4</text:span><text:span text:style-name="T37">): </text:span><text:span text:style-name="T35">Freedom in the World 202</text:span><text:span text:style-name="T42">4</text:span><text:span text:style-name="T35"> – Turkmenistan, </text:span><text:a xlink:type="simple" xlink:href="https://www.ecoi.net/de/dokument/2108024.html" text:style-name="Internet_20_link" text:visited-style-name="Visited_20_Internet_20_Link">https://www.ecoi.net/de/dokument/2108024.html</text:a><text:span text:style-name="T35">, </text:span><text:span text:style-name="T37">Zugriff </text:span><text:span text:style-name="T35">1</text:span><text:span text:style-name="T37">9.6.2024</text:span></text:p>
        </text:list-item>
        <text:list-item>
          <text:p text:style-name="P134"><text:span text:style-name="T35">F</text:span><text:span text:style-name="T37">H – Freedom House (</text:span><text:span text:style-name="T47">24.5</text:span><text:span text:style-name="T42">.</text:span><text:span text:style-name="T37">202</text:span><text:span text:style-name="T47">3</text:span><text:span text:style-name="T37">): </text:span>Nations in Transit 2023 - Turkmenistan<text:span text:style-name="T34">, </text:span><text:a xlink:type="simple" xlink:href="https://www.ecoi.net/de/dokument/2092916.html" text:style-name="Internet_20_link" text:visited-style-name="Visited_20_Internet_20_Link">https://www.ecoi.net/de/dokument/2092916.html</text:a><text:span text:style-name="T34">, </text:span><text:span text:style-name="T42">Zugriff 19.6.2024</text:span></text:p>
        </text:list-item>
        <text:list-item>
          <text:p text:style-name="P134"><text:span text:style-name="T34">USDOS – United States Department of State </text:span><text:span text:style-name="T43">[USA] (</text:span><text:span text:style-name="T44">23</text:span><text:span text:style-name="T43">.</text:span><text:span text:style-name="T44">4</text:span><text:span text:style-name="T43">.202</text:span><text:span text:style-name="T46">4</text:span><text:span text:style-name="T43">)</text:span><text:span text:style-name="T34">: </text:span>2023 Country Report on Human Rights Practices: Turkmenistan, <text:a xlink:type="simple" xlink:href="https://www.ecoi.net/de/dokument/2107632.html" text:style-name="Internet_20_link" text:visited-style-name="Visited_20_Internet_20_Link">https://www.ecoi.net/de/dokument/2107632.html</text:a>, <text:span text:style-name="T107">Zugriff 19.6.2024</text:span></text:p>
        </text:list-item>
      </text:list>
      <text:h text:style-name="P89" text:outline-level="1"><text:bookmark-start text:name="__RefHeading___Toc4155_297596519"/>Sicherheitsbehörden<text:bookmark-end text:name="__RefHeading___Toc4155_297596519"/></text:h>
      <text:p text:style-name="P18"><text:span text:style-name="T114">Turkmenistans Streitkräfte setzen sich aus </text:span><text:span text:style-name="T220">den </text:span>Landstreitkräfte<text:span text:style-name="T220">n</text:span>, <text:span text:style-name="T220">der</text:span> Marine, <text:span text:style-name="T220">den </text:span>Luft- und Luftabwehrkräfte<text:span text:style-name="T220">n</text:span> <text:span text:style-name="T114">(CIA </text:span><text:span text:style-name="T151">6</text:span><text:span text:style-name="T211">.</text:span><text:span text:style-name="T114">6</text:span><text:span text:style-name="T151">.</text:span><text:span text:style-name="T114">2024). </text:span><text:span text:style-name="T116">Die Verfassung sieht den Präsidenten des Landes als den Oberbefehlshaber der Streitkräfte Turkmenistans vor, welcher Befehle zur allgemeinen oder teilweisen Mobilmachung erlässt und die Streitkräfte ein</text:span><text:span text:style-name="T220">setzt</text:span><text:span text:style-name="T116"> (</text:span><text:span text:style-name="T120">TURK</text:span><text:span text:style-name="T116"> 2016, Art. 71).</text:span></text:p>
      <text:p text:style-name="P19"><text:soft-page-break/><text:span text:style-name="T115">Die Sicherheitskräfte machen die Internen Truppen, Nationale Polizei und der Föderale Grenzschutzdienst aus </text:span><text:span text:style-name="T114">(CIA 6</text:span><text:span text:style-name="T211">.</text:span><text:span text:style-name="T114">6</text:span><text:span text:style-name="T151">.</text:span><text:span text:style-name="T114">2024). Die 2016 angekündigte Reform von </text:span><text:span text:style-name="T220">der</text:span><text:span text:style-name="T114"> Polizei </text:span><text:span text:style-name="T117">muss noch umgesetzt werden </text:span><text:span text:style-name="T121">(</text:span><text:span text:style-name="T117">BS </text:span><text:span text:style-name="T104">19.3.2024</text:span><text:span text:style-name="T121">)</text:span><text:span text:style-name="T117">.</text:span></text:p>
      <text:p text:style-name="P19">Das Militär, <text:span text:style-name="T154">ausgestattet mit Waffen aus der Sowjetzeit,</text:span> ist für die Außenverteidigung zuständig und arbeitet beim Schutz der Landesgrenzen eng mit dem Grenzschutz zusammen <text:span text:style-name="T154">(CIA 6</text:span><text:span text:style-name="T211">.</text:span><text:span text:style-name="T154">6.2024)</text:span>.</text:p>
      <text:p text:style-name="P19"><text:span text:style-name="T154">D</text:span>ie primären Kampfeinheiten der Landstreitkräfte sind in mehreren „motorisierten Gewehrdivisionen“ organisiert, die von der ehemaligen Sowjetarmee nach dem Zusammenbruch der UdSSR 1991 übernommen wurden. Berichten zufolge gibt es auch einige separate motorisierte Gewehr- (mechanisierte Infanterie), Artillerie- und Boden-Boden-Raketen-Brigaden. In den letzten Jahren hat <text:span text:style-name="T155">sich </text:span>Turkmenistan <text:span text:style-name="T155">bemüht</text:span>, seine Marinekapazitäten im Kaspischen Meer zu stärken, unter anderem durch den Ausbau der Schiffsbaukapazitäten und die Aufnahme größerer Schiffe in den Bestand der Marine. <text:span text:style-name="T155">D</text:span>er Grenzschutz verfügt über eine Flotte von Patrouillenbooten. <text:span text:style-name="T155">D</text:span>ie Luftwaffe verfügt über etwa 50 einsatzbereite Kampfflugzeuge und Bodenangriffsflugzeuge aus der Sowjetära sowie über einige Kampfhubschrauber <text:span text:style-name="T154">(CIA 6</text:span><text:span text:style-name="T211">.</text:span><text:span text:style-name="T154">6.2024).</text:span></text:p>
      <text:p text:style-name="P24">Seit 2005 ist Turkmenistan Mitglied von Interpol (<text:span text:style-name="T156">INTERPOL</text:span> o.D.). <text:span text:style-name="T154">1994 trat </text:span><text:span text:style-name="T220">es</text:span><text:span text:style-name="T154"> dem NATO-Programm „Partnerschaft für den Frieden“ bei, stellt jedoch keine Streitkräfte für Operationen unter der Führung der NATO zur Verfügung (CIA 6</text:span><text:span text:style-name="T211">.</text:span><text:span text:style-name="T154">6.2024).</text:span></text:p>
      <text:p text:style-name="P3">Quellen:</text:p>
      <text:list xml:id="list151357928687502" text:continue-numbering="true" text:style-name="WWNum2">
        <text:list-item>
          <text:p text:style-name="P136"><text:span text:style-name="T104">BS – Bertelsmann Stiftung (19.3.2024): BTI 2024 Country Report Turkmenistan, </text:span><text:a xlink:type="simple" xlink:href="https://www.ecoi.net/en/file/local/2105842/country_report_2024_TKM.pdf" text:style-name="Internet_20_link" text:visited-style-name="Visited_20_Internet_20_Link"><text:span text:style-name="T104">https://www.ecoi.net/en/file/local/2105842/country_report_2024_TKM.pdf</text:span></text:a><text:span text:style-name="T104">, Zugriff 19.6.2024</text:span></text:p>
        </text:list-item>
        <text:list-item>
          <text:p text:style-name="P95">CIA – Central Intelligence Agency [USA] (<text:span text:style-name="T227">6.6</text:span><text:span text:style-name="T115">.2024</text:span>): The World Factbook: Turkmenistan, <text:a xlink:type="simple" xlink:href="https://www.cia.gov/the-world-factbook/countries/turkmenistan/" text:style-name="Internet_20_link" text:visited-style-name="Visited_20_Internet_20_Link">https://www.cia.gov/the-world-factbook/countries/turkmenistan/</text:a>, Zugriff 1<text:span text:style-name="T114">9.6.2024</text:span></text:p>
        </text:list-item>
        <text:list-item>
          <text:p text:style-name="P116">INTERPOL – The International Criminal Police Organization (o.D.): Member Countries – Turkmenistan, <text:a xlink:type="simple" xlink:href="https://www.interpol.int/Who-we-are/Member-countries/Asia-South-Pacific/TURKMENISTAN" text:style-name="Internet_20_link" text:visited-style-name="Visited_20_Internet_20_Link">https://www.interpol.int/Who-we-are/Member-countries/Asia-South-Pacific/TURKMENISTAN</text:a>, Zugriff 19.6.2024</text:p>
        </text:list-item>
        <text:list-item>
          <text:p text:style-name="P117"><text:span text:style-name="T120">TURK</text:span> – Die Verfassung Turkmenistans [Turkmenistan] (2016): The Constitution of Turkmenistan, <text:a xlink:type="simple" xlink:href="https://www.ecoi.net/en/file/local/1086053/1226_1484303330_turkmenistan-constitution-am2016-eng.pdf" text:style-name="Internet_20_link" text:visited-style-name="Visited_20_Internet_20_Link">https://www.ecoi.net/en/file/local/1086053/1226_1484303330_turkmenistan-constitution-am2016-eng.pdf</text:a>, Zugriff 19.6.2024</text:p>
        </text:list-item>
      </text:list>
      <text:h text:style-name="P90" text:outline-level="1"><text:bookmark-start text:name="__RefHeading___Toc4157_297596519"/>Folter und unmenschliche Behandlung<text:bookmark-end text:name="__RefHeading___Toc4157_297596519"/></text:h>
      <text:p text:style-name="P61">In der eigenen Verfassung hält Turkmenistan fest, dass niemand Folter, grausamer, unmenschlicher oder erniedrigender Behandlung oder Bestrafung ausgesetzt, und ohne seine Zustimmung medizinischen, wissenschaftlichen oder anderen Experimenten unterzogen werden darf (TURK 2016, Art. 33).</text:p>
      <text:p text:style-name="P67"><text:span text:style-name="T220">Das Land</text:span> hat im Juni 1999 das Übereinkommen gegen Folter und andere grausame, unmenschliche oder erniedrigende Behandlung oder Strafe ratifiziert (OHCHR o.D.), jedoch nicht das Fakultativprotokoll dazu (BS 19.3.2024, vgl. OHCHR o.D.). <text:span text:style-name="T220">Human Rights Watch nach halten </text:span>Folter und Misshandlung an <text:span text:style-name="T118">(HRW 11.1.2024)</text:span>. <text:span text:style-name="T122">Die Oppositionsmedien berichten über harte und lebensbedrohliche Haftbedingungen aufgrund von Nahrungsmittelknappheit, starker </text:span><text:soft-page-break/><text:span text:style-name="T122">Überbelegung, körperlicher Misshandlung und unzureichenden sanitären Bedingungen (USDOS 23.4.2024).</text:span></text:p>
      <text:p text:style-name="P48"><text:span text:style-name="T122">Es gibt keine Berichte </text:span><text:span text:style-name="T123">ü</text:span><text:span text:style-name="T122">ber </text:span><text:span text:style-name="T123">w</text:span><text:span text:style-name="T122">illkürliche oder unrechtmäßige Tötungen, einschließlich außergerichtlicher Tötungen </text:span><text:span text:style-name="T123">vonseiten </text:span><text:span text:style-name="T122">de</text:span><text:span text:style-name="T123">r</text:span><text:span text:style-name="T122"> Regierung oder ihre</text:span><text:span text:style-name="T123">r</text:span><text:span text:style-name="T122"> Vertreter</text:span><text:span text:style-name="T123">n während 2023 (USDOS 23.4.2024). </text:span><text:span text:style-name="T124">Nach Angaben von NGOs sind Turkmenen gewaltsamem </text:span>Verschwindenlassen <text:span text:style-name="T124">ausgesetzt</text:span> <text:span text:style-name="T87">(FH 202</text:span><text:span text:style-name="T119">4; </text:span><text:span text:style-name="T236">vgl. HRW 11.1.2024</text:span><text:span text:style-name="T87">), wobei s</text:span>eit mehr als zwei Jahrzehnten Dutzende von Menschen Opfer des Verschwindenlassens geworden <text:span text:style-name="T87">sind </text:span><text:span text:style-name="T32">(HRW 11.1.2024</text:span><text:span text:style-name="T77">)</text:span>.</text:p>
      <text:p text:style-name="P3">Quellen:</text:p>
      <text:list xml:id="list151358172116878" text:continue-numbering="true" text:style-name="WWNum2">
        <text:list-item>
          <text:p text:style-name="P137"><text:span text:style-name="T104">BS – Bertelsmann Stiftung (19.3.2024): BTI 2024 Country Report Turkmenistan, </text:span><text:a xlink:type="simple" xlink:href="https://www.ecoi.net/en/file/local/2105842/country_report_2024_TKM.pdf" text:style-name="Internet_20_link" text:visited-style-name="Visited_20_Internet_20_Link"><text:span text:style-name="T104">https://www.ecoi.net/en/file/local/2105842/country_report_2024_TKM.pdf</text:span></text:a><text:span text:style-name="T104">, Zugriff 19.6.2024</text:span></text:p>
        </text:list-item>
        <text:list-item>
          <text:p text:style-name="P138"><text:span text:style-name="T35">F</text:span><text:span text:style-name="T37">H – Freedom House (202</text:span><text:span text:style-name="T48">4</text:span><text:span text:style-name="T37">): </text:span><text:span text:style-name="T34">Freedom in the World 202</text:span><text:span text:style-name="T48">4</text:span><text:span text:style-name="T34"> - Turkmenistan, </text:span><text:a xlink:type="simple" xlink:href="https://www.ecoi.net/de/dokument/2108024.html" text:style-name="Internet_20_link" text:visited-style-name="Visited_20_Internet_20_Link">https://www.ecoi.net/de/dokument/2108024.html</text:a><text:span text:style-name="T34">, </text:span><text:span text:style-name="T37">Zugriff </text:span><text:span text:style-name="T34">1</text:span><text:span text:style-name="T37">9.6.2024</text:span></text:p>
        </text:list-item>
        <text:list-item>
          <text:p text:style-name="P96"><text:span text:style-name="T32">HRW – Human Rights Watch (11.1.2024): </text:span>World Report 2024 - Turkmenistan, <text:a xlink:type="simple" xlink:href="https://www.ecoi.net/de/dokument/2103182.html" text:style-name="Internet_20_link" text:visited-style-name="Visited_20_Internet_20_Link">https://www.ecoi.net/de/dokument/2103182.html</text:a>, <text:span text:style-name="T32">Zugriff 19.6.2024</text:span></text:p>
        </text:list-item>
        <text:list-item>
          <text:p text:style-name="P122">OHCHR – Office of the United Nations High Commissioner for Human Rights (o.D.): View the ratification status by country or by treaty, <text:a xlink:type="simple" xlink:href="https://tbinternet.ohchr.org/_layouts/15/TreatyBodyExternal/Treaty.aspx?CountryID=180&amp;Lang=en" text:style-name="Internet_20_link" text:visited-style-name="Visited_20_Internet_20_Link">https://tbinternet.ohchr.org/_layouts/15/TreatyBodyExternal/Treaty.aspx?CountryID=180&amp;Lang=en</text:a>, Zugriff <text:span text:style-name="T228">17.5.</text:span>2024</text:p>
        </text:list-item>
        <text:list-item>
          <text:p text:style-name="P118"><text:span text:style-name="T120">TURK</text:span> – Die Verfassung Turkmenistans [Turkmenistan] (2016): The Constitution of Turkmenistan, <text:a xlink:type="simple" xlink:href="https://www.ecoi.net/en/file/local/1086053/1226_1484303330_turkmenistan-constitution-am2016-eng.pdf" text:style-name="Internet_20_link" text:visited-style-name="Visited_20_Internet_20_Link">https://www.ecoi.net/en/file/local/1086053/1226_1484303330_turkmenistan-constitution-am2016-eng.pdf</text:a>, Zugriff 19.6.2024</text:p>
        </text:list-item>
        <text:list-item>
          <text:p text:style-name="P139">USDOS – United States Department of State <text:span text:style-name="T102">[USA] (</text:span><text:span text:style-name="T107">23</text:span><text:span text:style-name="T102">.</text:span><text:span text:style-name="T107">4</text:span><text:span text:style-name="T102">.202</text:span><text:span text:style-name="T121">4</text:span><text:span text:style-name="T102">)</text:span>: 2023 Country Report on Human Rights Practices: Turkmenistan, <text:a xlink:type="simple" xlink:href="https://www.ecoi.net/de/dokument/2107632.html" text:style-name="Internet_20_link" text:visited-style-name="Visited_20_Internet_20_Link">https://www.ecoi.net/de/dokument/2107632.html</text:a>, <text:span text:style-name="T107">Zugriff 19.6.2024</text:span></text:p>
        </text:list-item>
      </text:list>
      <text:h text:style-name="P90" text:outline-level="1"><text:bookmark-start text:name="__RefHeading___Toc4159_297596519"/>Korruption<text:bookmark-end text:name="__RefHeading___Toc4159_297596519"/></text:h>
      <text:p text:style-name="P21"><text:span text:style-name="T125">Gemäß Korruptionsindex von Transparency International </text:span><text:span text:style-name="T128">wird</text:span><text:span text:style-name="T125"> Turkmenistan </text:span><text:span text:style-name="T128">mit </text:span><text:span text:style-name="T125">18 </text:span><text:span text:style-name="T128">von </text:span><text:span text:style-name="T125">100 </text:span><text:span text:style-name="T128">Punkten bewertet (0 = sehr korrupt, 100 = sehr wenig korrupt</text:span><text:span text:style-name="T125">)</text:span><text:span text:style-name="T128"> </text:span><text:span text:style-name="T129">(</text:span><text:span text:style-name="T125">TI </text:span><text:span text:style-name="T129">2024</text:span><text:span text:style-name="T125">). </text:span>Es gibt keine unabhängigen Institutionen, die sich mit der Bekämpfung der in Turkmenistan weit verbreiteten Korruption befassen <text:span text:style-name="T83">(FH 202</text:span><text:span text:style-name="T124">4; </text:span><text:span text:style-name="T128">vgl. USDOS 23.4.2024</text:span><text:span text:style-name="T83">)</text:span>. <text:span text:style-name="T126">Es gibt strafrechtliche Sanktionen für Korruption durch Beamte, doch die Regierung </text:span><text:span text:style-name="T127">setzt das Gesetz dafür nicht wirksam um (USDOS 23.4.2024). </text:span>Das Vorgehen gegen Korruption ist in der Regel selektiv und steht im Zusammenhang mit Konflikten innerhalb der herrschenden Elite <text:span text:style-name="T83">(FH 202</text:span><text:span text:style-name="T124">4; </text:span><text:span text:style-name="T128">vgl. USDOS 23.4.2024</text:span><text:span text:style-name="T83">)</text:span>. Zu den Faktoren, die zur Korruption beitragen, gehören das Vorhandensein von Klientelnetzwerken, niedrige Gehälter in der Regierung, ein Mangel an finanzieller Transparenz und Rechenschaftspflicht sowie die Angst vor Vergeltungsmaßnahmen der Regierung gegen Bürger, die auf korrupte Handlungen hinweisen wollen <text:span text:style-name="T128">(USDOS 23.4.2024)</text:span>.</text:p>
      <text:p text:style-name="P3">Quellen:</text:p>
      <text:list xml:id="list151358659684177" text:continue-numbering="true" text:style-name="WWNum2">
        <text:list-item>
          <text:p text:style-name="P138"><text:span text:style-name="T32">F</text:span><text:span text:style-name="T79">H – Freedom House (202</text:span><text:span text:style-name="T119">4</text:span><text:span text:style-name="T79">): </text:span>Freedom in the World 202<text:span text:style-name="T119">4</text:span> - Turkmenistan, <text:a xlink:type="simple" xlink:href="https://www.ecoi.net/de/dokument/2108024.html" text:style-name="Internet_20_link" text:visited-style-name="Visited_20_Internet_20_Link">https://www.ecoi.net/de/dokument/2108024.html</text:a>, <text:span text:style-name="T79">Zugriff </text:span>1<text:span text:style-name="T79">9.6.2024</text:span></text:p>
        </text:list-item>
        <text:list-item>
          <text:p text:style-name="P157">TI – Transparency International (<text:span text:style-name="T129">2024</text:span>): Corruption Perceptions Index <text:span text:style-name="T129">2023, </text:span><text:a xlink:type="simple" xlink:href="https://images.transparencycdn.org/images/CPI-2023-Report.pdf" text:style-name="Internet_20_link" text:visited-style-name="Visited_20_Internet_20_Link"><text:span text:style-name="T129">https://images.transparencycdn.org/images/CPI-2023-Report.pdf</text:span></text:a><text:span text:style-name="T129">, </text:span>Zugriff 19.6.2024</text:p>
        </text:list-item>
        <text:list-item>
          <text:p text:style-name="P140"><text:soft-page-break/>USDOS – United States Department of State <text:span text:style-name="T102">[USA] (</text:span><text:span text:style-name="T107">23</text:span><text:span text:style-name="T102">.</text:span><text:span text:style-name="T107">4</text:span><text:span text:style-name="T102">.202</text:span><text:span text:style-name="T121">4</text:span><text:span text:style-name="T102">)</text:span>: 2023 Country Report on Human Rights Practices: Turkmenistan, <text:a xlink:type="simple" xlink:href="https://www.ecoi.net/de/dokument/2107632.html" text:style-name="Internet_20_link" text:visited-style-name="Visited_20_Internet_20_Link">https://www.ecoi.net/de/dokument/2107632.html</text:a>, <text:span text:style-name="T107">Zugriff 19.6.2024</text:span></text:p>
        </text:list-item>
      </text:list>
      <text:h text:style-name="P90" text:outline-level="1"><text:bookmark-start text:name="__RefHeading___Toc4165_297596519"/>Wehrdienst und Rekrutierungen<text:bookmark-end text:name="__RefHeading___Toc4165_297596519"/></text:h>
      <text:p text:style-name="P47"><text:span text:style-name="T151">Im Sinne der Landesverfassung ist der Schutz Turkmenistans die heilige Pflicht eines jeden Bürgers. </text:span>Für die männlichen Bürger gilt die allgemeine Wehrpflicht <text:span text:style-name="T147">(TURK 2016, </text:span><text:span text:style-name="T148">Art. 58</text:span><text:span text:style-name="T147">), </text:span><text:span text:style-name="T150">im Alter</text:span><text:span text:style-name="T147"> </text:span><text:span text:style-name="T150">zwischen </text:span><text:span text:style-name="T149">18 und 27 Jahren (</text:span><text:span text:style-name="T151">CIA 6</text:span><text:span text:style-name="T211">.</text:span><text:span text:style-name="T151">6.2024; vgl. </text:span><text:span text:style-name="T149">PARL 2010, Art. 17)</text:span>. <text:span text:style-name="T133">Die staatlich vorgeschriebene Dienstzeit </text:span><text:span text:style-name="T231">beim</text:span><text:span text:style-name="T133"> Militär ist zwei Jahre (FH 2024; </text:span><text:span text:style-name="T150">vgl. </text:span><text:span text:style-name="T151">CIA 6</text:span><text:span text:style-name="T211">.</text:span><text:span text:style-name="T151">6.2024, </text:span><text:span text:style-name="T150">PARL 2010, Art. 35</text:span><text:span text:style-name="T133">)</text:span><text:span text:style-name="T231"> bzw. </text:span><text:span text:style-name="T151">30 Monate für die Marine. Männliche Jugendliche ab einem Alter von </text:span><text:span text:style-name="T152">15</text:span><text:span text:style-name="T151"> Jahren können in eine Militärschule </text:span><text:span text:style-name="T221">a</text:span><text:span text:style-name="T151">ntreten (CIA 6</text:span><text:span text:style-name="T211">.</text:span><text:span text:style-name="T151">6.2024)</text:span><text:span text:style-name="T133">.</text:span></text:p>
      <text:p text:style-name="P50"><text:span text:style-name="T148">D</text:span><text:span text:style-name="T133">er Oberbefehlshaber der Streitkräfte </text:span><text:span text:style-name="T148">ist d</text:span><text:span text:style-name="T133">er Präsident Turkmenistans. </text:span><text:span text:style-name="T148">Er </text:span><text:span text:style-name="T133">erlässt Befehle zur allgemeinen oder teilweisen Mobilmachung, zum militärischen Status und zum Einsatz der Streitkräfte. Er billigt die Militärdoktrin </text:span><text:span text:style-name="T148">des Landes (TURK 2016, Art. 71)</text:span><text:span text:style-name="T133">.</text:span></text:p>
      <text:p text:style-name="P49">Seit Dezember <text:span text:style-name="T152">2022 </text:span>bietet die Regierung für <text:span text:style-name="T152">Verweigere</text:span><text:span text:style-name="T153">r</text:span><text:span text:style-name="T152"> aus Gewissensgründen</text:span> einen Zivildienst im staatlichen Migrationsdienst an. Die Verweigerung des obligatorischen zweijährigen Dienstes wird mit maximal zwei Jahren Gefängnis oder zwei Jahren <text:span text:style-name="T153">Besserungsa</text:span>rbeit bestraft <text:span text:style-name="T152">(USDOS 15.5.2023; </text:span><text:span text:style-name="T237">vgl. </text:span><text:span text:style-name="T85">FH 202</text:span><text:span text:style-name="T133">4;</text:span><text:span text:style-name="T136"> BS 19.3.2024</text:span><text:span text:style-name="T152">)</text:span>. <text:span text:style-name="T231">Dies</text:span><text:span text:style-name="T232"> betrifft</text:span><text:span text:style-name="T136"> auch jene junge Wehrpflichtige, die den Dienst in den Streitkräften aus gesundheitlichen Gründen oder Gewissensgründen verweigern, selbst wenn berechtigte medizinische Gründe </text:span><text:span text:style-name="T232">vorliegen</text:span><text:span text:style-name="T136"> (BS 19.3.20</text:span><text:span text:style-name="T237">2</text:span><text:span text:style-name="T136">4).</text:span></text:p>
      <text:p text:style-name="P23"><text:span text:style-name="T135">Berichten zufolge haben körperliche Misshandlungen und Schikanen beim Militär in den letzten Jahren zu mehreren Todesfällen unter Wehrpflichtigen geführt (FH 2024). </text:span><text:span text:style-name="T232">J</text:span><text:span text:style-name="T133">ungen Männern, die zum Militärdienst verpflichtet sind, kann </text:span><text:span text:style-name="T136">eine</text:span><text:span text:style-name="T133"> Ausreis</text:span><text:span text:style-name="T136">e</text:span><text:span text:style-name="T133"> verweigert werden (USDOS 23.4.2024).</text:span></text:p>
      <text:p text:style-name="P3">Quellen:</text:p>
      <text:list xml:id="list151358252259462" text:continue-numbering="true" text:style-name="WWNum2">
        <text:list-item>
          <text:p text:style-name="P110">BS – Bertelsmann Stiftung (19.3.2024): BTI 2024 Country Report Turkmenistan, <text:a xlink:type="simple" xlink:href="https://www.ecoi.net/en/file/local/2105842/country_report_2024_TKM.pdf" text:style-name="Internet_20_link" text:visited-style-name="Visited_20_Internet_20_Link">https://www.ecoi.net/en/file/local/2105842/country_report_2024_TKM.pdf</text:a>, Zugriff 19.6.2024</text:p>
        </text:list-item>
        <text:list-item>
          <text:p text:style-name="P141"><text:span text:style-name="T32">F</text:span><text:span text:style-name="T79">H – Freedom House (202</text:span><text:span text:style-name="T134">4</text:span><text:span text:style-name="T79">): </text:span>Freedom in the World 2024 - Turkmenistan, <text:a xlink:type="simple" xlink:href="https://www.ecoi.net/de/dokument/2108024.html" text:style-name="Internet_20_link" text:visited-style-name="Visited_20_Internet_20_Link">https://www.ecoi.net/de/dokument/2108024.html</text:a>, <text:span text:style-name="T79">Zugriff </text:span>1<text:span text:style-name="T79">9.6.2024</text:span></text:p>
        </text:list-item>
        <text:list-item>
          <text:p text:style-name="P124">PARL – Das Parlament Turkmenistans [Turkmenistan] (2010): О воинской обязанности и военной службе [Über die Wehrplficht und den Wehrdienst], <text:a xlink:type="simple" xlink:href="https://mejlis.gov.tm/single-law/281?lang=ru" text:style-name="Internet_20_link" text:visited-style-name="Visited_20_Internet_20_Link">https://mejlis.gov.tm/single-law/281?lang=ru</text:a>, Zugriff 19.6.2024</text:p>
        </text:list-item>
        <text:list-item>
          <text:p text:style-name="P119"><text:span text:style-name="T120">TURK</text:span> – Die <text:span text:style-name="T137">Verfassung</text:span> Turkmenistans [Turkmenistan] (2016): The Constitution of Turkmenistan, <text:a xlink:type="simple" xlink:href="https://www.ecoi.net/en/file/local/1086053/1226_1484303330_turkmenistan-constitution-am2016-eng.pdf" text:style-name="Internet_20_link" text:visited-style-name="Visited_20_Internet_20_Link">https://www.ecoi.net/en/file/local/1086053/1226_1484303330_turkmenistan-constitution-am2016-eng.pdf</text:a>, Zugriff 19.6.2024</text:p>
        </text:list-item>
        <text:list-item>
          <text:p text:style-name="P141">USDOS – United States Department of State <text:span text:style-name="T102">[USA] (</text:span><text:span text:style-name="T107">23</text:span><text:span text:style-name="T102">.</text:span><text:span text:style-name="T107">4</text:span><text:span text:style-name="T102">.202</text:span><text:span text:style-name="T121">4</text:span><text:span text:style-name="T102">)</text:span>: 2023 Country Report on Human Rights Practices: Turkmenistan, <text:a xlink:type="simple" xlink:href="https://www.ecoi.net/de/dokument/2107632.html" text:style-name="Internet_20_link" text:visited-style-name="Visited_20_Internet_20_Link">https://www.ecoi.net/de/dokument/2107632.html</text:a>, <text:span text:style-name="T107">Zugriff 19.6.2024</text:span></text:p>
        </text:list-item>
        <text:list-item>
          <text:p text:style-name="P142">USDOS – United States Department of State <text:span text:style-name="T102">[USA] (</text:span><text:span text:style-name="T152">15</text:span><text:span text:style-name="T102">.</text:span><text:span text:style-name="T152">5</text:span><text:span text:style-name="T102">.202</text:span><text:span text:style-name="T157">3</text:span><text:span text:style-name="T102">)</text:span>: 2022 Report on International Religious Freedom: Turkmenistan, <text:a xlink:type="simple" xlink:href="https://www.ecoi.net/de/dokument/2091917.html" text:style-name="Internet_20_link" text:visited-style-name="Visited_20_Internet_20_Link">https://www.ecoi.net/de/dokument/2091917.html</text:a>, <text:span text:style-name="T107">Zugriff 19.6.2024</text:span></text:p>
        </text:list-item>
      </text:list>
      <text:h text:style-name="P90" text:outline-level="1"><text:bookmark-start text:name="__RefHeading___Toc4171_297596519"/><text:soft-page-break/>Allgemeine Menschenrechtslage<text:bookmark-end text:name="__RefHeading___Toc4171_297596519"/></text:h>
      <text:p text:style-name="P82"><text:span text:style-name="T58">Gemäß </text:span><text:span text:style-name="T59">der eigenen</text:span><text:span text:style-name="T58"> Verfassung garantiert </text:span><text:span text:style-name="T57">Turkmenistan die Gleichheit der Rechte und Freiheiten einer Person und eines Bürgers sowie die Gleichheit einer Person und eines Bürgers vor dem Gesetz, ungeachtet ihrer Nationalität, Hautfarbe, ihres Geschlechts, ihrer Herkunft, ihres Eigentums und offiziellen Status, ihres Wohnorts, ihrer Sprache, Religion, politischen Überzeugungen und anderer Umstände </text:span><text:span text:style-name="T58">(TURK 2016, </text:span><text:span text:style-name="T57">Art. 28</text:span><text:span text:style-name="T58">)</text:span><text:span text:style-name="T57">. </text:span><text:span text:style-name="T138">Zu</text:span><text:span text:style-name="T137"> den vo</text:span><text:span text:style-name="T139">n Turkmenistan</text:span><text:span text:style-name="T137"> ratifizierten völkerrechtlichen Verträgen zählen:</text:span></text:p>
      <text:list text:style-name="L1">
        <text:list-item>
          <text:p text:style-name="P158"><text:span text:style-name="T141">die </text:span><text:span text:style-name="T140">Konvention gegen Folter </text:span><text:span text:style-name="T142">(CAT)</text:span><text:span text:style-name="T137">;</text:span></text:p>
        </text:list-item>
        <text:list-item>
          <text:p text:style-name="P158"><text:span text:style-name="T141">der</text:span><text:span text:style-name="T142"> Zivilpakt (ICCPR) </text:span><text:span text:style-name="T143">und</text:span></text:p>
        </text:list-item>
        <text:list-item>
          <text:p text:style-name="P159">das Zweite Fakultativprotokoll dazu, das auf die Abschaffung der Todesstrafe abzielt;</text:p>
        </text:list-item>
        <text:list-item>
          <text:p text:style-name="P160">die Frauenrechtskonvention (CEDAW);</text:p>
        </text:list-item>
        <text:list-item>
          <text:p text:style-name="P158"><text:span text:style-name="T142">die Konvention gegen Rassismus (ICERD)</text:span><text:span text:style-name="T140">;</text:span></text:p>
        </text:list-item>
        <text:list-item>
          <text:p text:style-name="P158"><text:span text:style-name="T141">der </text:span><text:span text:style-name="T140">Sozialpakt (ICESCR);</text:span></text:p>
        </text:list-item>
        <text:list-item>
          <text:p text:style-name="P158"><text:span text:style-name="T140">d</text:span><text:span text:style-name="T141">ie</text:span><text:span text:style-name="T140"> Kinderrechtskonvention (CRC);</text:span></text:p>
        </text:list-item>
        <text:list-item>
          <text:p text:style-name="P158"><text:span text:style-name="T140">das Fakultativprotokoll zur Beteiligung von Kindern an bewaffneten Konflikten </text:span><text:span text:style-name="T143">(CRCAC)</text:span><text:span text:style-name="T140">;</text:span></text:p>
        </text:list-item>
        <text:list-item>
          <text:p text:style-name="P158"><text:span text:style-name="T141">das </text:span><text:span text:style-name="T142">Fakultativprotokoll betreffend den Verkauf von Kindern, die Kinderprostitution und die Kinderpornographie;</text:span></text:p>
        </text:list-item>
        <text:list-item>
          <text:p text:style-name="P158"><text:span text:style-name="T141">die </text:span><text:span text:style-name="T142">Behindertenrechtskonvention (CRPD) (OHCHR o.D.)</text:span><text:span text:style-name="T140">.</text:span></text:p>
        </text:list-item>
      </text:list>
      <text:p text:style-name="P82"><text:span text:style-name="T146">Jedoch werden </text:span><text:span text:style-name="T64">Bürgerrechte systematisch verletzt </text:span><text:span text:style-name="T58">(BS 19.3.2024; </text:span><text:span text:style-name="T65">vgl. </text:span><text:span text:style-name="T66">USDOS 23.4.2024)</text:span><text:span text:style-name="T64">.</text:span></text:p>
      <text:p text:style-name="P59">In den letzten Jahren hat die Regierung immer ausgefeiltere Methoden zur Überwachung der Bevölkerung eingesetzt. Äußerung persönlicher Ansichten sind aufgrund der Überwachung durch die staatlichen Sicherheitsdienste, einschließlich der physischen Überwachung, der Überwachung der telefonischen und elektronischen Kommunikation und des Einsatzes von Informanten, stark eingeschränkt <text:span text:style-name="T85">(FH 202</text:span><text:span text:style-name="T222">4</text:span><text:span text:style-name="T85">)</text:span>.</text:p>
      <text:p text:style-name="P22"><text:span text:style-name="T222">Weiters g</text:span>ibt <text:span text:style-name="T222">es </text:span>kaum zivilgesellschaftliche Organisationen und damit auch kaum zivilgesellschaftliche Traditionen <text:span text:style-name="T130">(BS 19.3.2024) </text:span><text:span text:style-name="T222">wie auch </text:span><text:span text:style-name="T130">p</text:span>raktisch keine unabhängige Zivilgesellschaft <text:span text:style-name="T131">(HRW 11.1.2024)</text:span>. <text:span text:style-name="T131">Auch gibt es </text:span>keine internationalen Menschenrechts-NGOs mit ständiger Präsenz im Land. <text:span text:style-name="T132">O</text:span>bwohl die Regierung internationalen Organisationen wie der OSZE erlaubt, eine ständige Mission zu unterhalten <text:span text:style-name="T131">(USDOS 23.4.2024), </text:span><text:span text:style-name="T132">können internationale Beobachter nicht frei arbeiten </text:span><text:span text:style-name="T71">(</text:span><text:span text:style-name="T32">HRW 11.1.2024</text:span><text:span text:style-name="T132">)</text:span>. Nicht-registrierte Aktivitäten sind verboten, und die Registrierungsanforderungen sind aufwändig. <text:span text:style-name="T133">J</text:span>ede Form von Dissens und öffentlicher Kritik <text:span text:style-name="T132">wird von der </text:span>Regierung bestraft <text:span text:style-name="T71">(</text:span><text:span text:style-name="T32">HRW 11.1.2024; </text:span><text:span text:style-name="T131">vgl. USDOS 23.4.2024</text:span><text:span text:style-name="T71">). Die Interessengruppen der Zivilgesellschaft sind im politischen System Turkmenistans deutlich unterrepräsentiert </text:span><text:span text:style-name="T130">(BS </text:span><text:span text:style-name="T20">19.3.2024</text:span><text:span text:style-name="T130">).</text:span></text:p>
      <text:p text:style-name="P57">In Turkmenistan gibt es keine Medienfreiheit <text:span text:style-name="T84">(HRW 11.1.2024; vgl. FH 202</text:span><text:span text:style-name="T222">4</text:span><text:span text:style-name="T84">). Der Staat kontrolliert fast alle Rundfunk- und Printmedien. </text:span><text:span text:style-name="T238">Laut Freedom House werden u</text:span><text:span text:style-name="T84">nabhängige Journalisten schikaniert, inhaftiert, körperlich misshandelt und aufgrund erfundener Anschuldigungen verfolgt </text:span><text:soft-page-break/><text:span text:style-name="T84">(FH 202</text:span><text:span text:style-name="T222">4; </text:span><text:span text:style-name="T238">vgl. RG o.D.</text:span><text:span text:style-name="T84">)</text:span><text:span text:style-name="T85">. </text:span>Der staatliche Internetdienstleister blockiert Webs<text:span text:style-name="T233">e</text:span>ite<text:span text:style-name="T222">n</text:span> <text:span text:style-name="T84">(FH 202</text:span><text:span text:style-name="T222">4</text:span><text:span text:style-name="T84">; vgl. HRW 11.1.2024)</text:span>, die unabhängige Nachrichten oder oppositionelle Inhalte enthalten <text:span text:style-name="T71">(</text:span><text:span text:style-name="T84">FH 202</text:span><text:span text:style-name="T222">4</text:span><text:span text:style-name="T71">)</text:span>.</text:p>
      <text:p text:style-name="P56">Die Verfassung garantiert die Versammlungsfreiheit, und das Versammlungsgesetz von 2015 legt das Recht von Einzelpersonen und Gruppen fest, nach vorheriger Genehmigung friedliche Versammlungen abzuhalten. Das Gesetz räumt den Behörden jedoch einen großen Ermessensspielraum bei der Verhinderung von Versammlungen ein, und die Behörden lassen keine organisierten regierungsfeindlichen Demonstrationen zu <text:span text:style-name="T86">(FH 202</text:span><text:span text:style-name="T222">4; vgl. USDOS 23.4.2024</text:span><text:span text:style-name="T86">)</text:span>.</text:p>
      <text:p text:style-name="P58">Willkürliche Festnahmen und Inhaftierungen sind an der Tagesordnung, insbesondere bei Dissidenten, Mitgliedern nicht zugelassener religiöser Gruppen, Aktivisten und Journalisten, die für ausländische Organisationen arbeiten <text:span text:style-name="T160">(</text:span><text:span text:style-name="T87">FH 202</text:span><text:span text:style-name="T106">4; </text:span><text:span text:style-name="T160">vgl. USDOS 23.4.2024)</text:span>. <text:span text:style-name="T172">Häftlinge mit nicht-t</text:span><text:span text:style-name="T173">u</text:span><text:span text:style-name="T172">rk</text:span><text:span text:style-name="T173">men</text:span><text:span text:style-name="T172">ischer Staatsangehörigkeit werden besonders diskriminiert </text:span><text:span text:style-name="T173">(BS 19.3.2024)</text:span><text:span text:style-name="T172">. </text:span>Die Haftbedingungen sind hart, und die Sicherheitskräfte wenden routinemäßig Folter an, um Geständnisse zu erzwingen oder Häftlinge zu bestrafen <text:span text:style-name="T87">(FH 202</text:span><text:span text:style-name="T106">4</text:span><text:span text:style-name="T87">)</text:span>. Gefangene leiden unter unzureichender Ernährung, überfüllten und unhygienischen Bedingungen, unzureichender medizinischer Versorgung und der Verbreitung von Infektionskrankheiten. Besonders grausam ist die Situation für Personen, die wegen politisch motivierter Anschuldigungen verurteilt <text:span text:style-name="T161">sind</text:span> <text:span text:style-name="T159">(FH 24.5.2023)</text:span>. In Gefängnissen, Straflagern, Polizeistationen und Sicherheitsbehörden sind Korruption sowie physische, psychische und sexuelle Folter verbreitet <text:span text:style-name="T160">(BS 19.3.2024)</text:span>.</text:p>
      <text:p text:style-name="P27">Der Staat <text:span text:style-name="T169">soll</text:span> die Religions- und Glaubensfreiheit <text:span text:style-name="T169">garantieren</text:span>. <text:span text:style-name="T169">Der Verfassung nach sind r</text:span>eligiöse Organisationen vom Staat getrennt, ihre Einmischung in die staatlichen Angelegenheiten und die Wahrnehmung der staatlichen Aufgaben ist <text:span text:style-name="T169">untersagt (TURK 2016, Art. 18; vgl. USDOS 15.5.2023)</text:span>. Jede Person <text:span text:style-name="T171">soll</text:span> unabhängig ihre Einstellung zur Religion <text:span text:style-name="T171">bestimmen </text:span><text:span text:style-name="T238">und das </text:span>Recht <text:span text:style-name="T171">haben, </text:span><text:span text:style-name="T238">ihre</text:span> Überzeugungen in Bezug auf ihre religiöse Einstellung zum Ausdruck zu bringen und zu verbreiten, an religiösen Bräuchen, Ritualen und Zeremonien teilzunehmen<text:span text:style-name="T169"> (TURK 2016, Art. 41; vgl. USDOS 15.5.2023)</text:span>. Für die Mehrheit der Bevölkerung ist der Islam <text:span text:style-name="T170">(Sunnismus)</text:span> Teil ihrer traditionellen nationalen Kultur und Geschichte und dient der Aufrechterhaltung ihrer moralischen Werte, Bräuche und Traditionen <text:span text:style-name="T170">(BS 19.3.2024)</text:span>. D<text:span text:style-name="T170">ie turkmenischen Behörden überwachen</text:span> registrierte religiöse Gruppen streng und verbieten nicht-registrierte Gemeinden und Gruppen. Personen, die sich angeblich an religiösen Aktivitäten außerhalb der staatlich anerkannten Religionen beteiligen, werden streng bestraft und zu langen Haftstrafen verurteilt <text:span text:style-name="T77">(H</text:span><text:span text:style-name="T32">RW 11.1.2024; </text:span>vgl. FH 2024, BS 19.3.2024).</text:p>
      <text:p text:style-name="P44"><text:span text:style-name="T172">Die Bürgerrechte der nationalen Minderheiten werden in allen Bereichen der Gesellschaft verletzt. </text:span><text:span text:style-name="T174">D</text:span><text:span text:style-name="T172">ie Schwierigkeiten </text:span><text:span text:style-name="T174">bei der Wahrnehmung ihrer Rechte </text:span><text:span text:style-name="T172">ergeben sich aus der von den Eliten betriebenen „Turkmenisierung“ der Gesellschaft </text:span><text:span text:style-name="T174">(BS 19.3.2024)</text:span><text:span text:style-name="T172">. </text:span><text:span text:style-name="T174">Die </text:span><text:span text:style-name="T172">Beteiligung Angehörige</text:span><text:span text:style-name="T174">r</text:span><text:span text:style-name="T172"> von Minderheitengruppen am politischen Prozess </text:span><text:span text:style-name="T174">wird gesetzlich nicht </text:span><text:span text:style-name="T172">einschränkt, aber ihre Vertretung und ihr Einfluss </text:span><text:span text:style-name="T174">sind </text:span><text:span text:style-name="T172">begrenzt. </text:span><text:span text:style-name="T174">B</text:span><text:span text:style-name="T172">ei der Besetzung von Regierungsämtern </text:span><text:span text:style-name="T174">sind e</text:span><text:span text:style-name="T172">thnische Turkmenen bevorzugt </text:span><text:span text:style-name="T174">(USDOS 23.4.2024).</text:span></text:p>
      <text:p text:style-name="P45"><text:soft-page-break/><text:span text:style-name="T223">Das Gesetz verbietet nicht die Diskriminierung durch staatliche und nichtstaatliche Akteure aufgrund der sexuellen Ausrichtung, der Geschlechtsidentität oder des Geschlechtsausdrucks oder der Geschlechtsmerkmale </text:span><text:span text:style-name="T192">(USDOS 23.4.2024)</text:span><text:span text:style-name="T223">. Sexuelle Kontakte zwischen Männern sind illegal </text:span><text:span text:style-name="T192">(USDOS 23.4.2024; vgl. FH 2024) und können mit bis zu zwei Jahren Gefängnis bestraft werden (FH 2024; </text:span><text:span text:style-name="T224">vgl. HRW 11.1.2024</text:span><text:span text:style-name="T192">).</text:span><text:span text:style-name="T223"> Für die Verbreitung von HIV oder anderen sexuell übertragbaren Infektionen sind Strafen von bis zu acht Jahren vorgesehen. Gleichgeschlechtliche sexuelle Kontakte zwischen Frauen werden im Gesetz nicht erwähnt, welches selektiv durchgesetzt wird (USDOS </text:span><text:span text:style-name="T192">23.4.2024</text:span><text:span text:style-name="T223">).</text:span></text:p>
      <text:p text:style-name="P66">In Turkmenistan lebt eine große Zahl ehemaliger Bürger der Sowjetunion. Staatenlosen ist es gesetzlich erlaubt, sich legal im Land aufzuhalten und mit staatlich ausgestellten Ausweis- und Reisedokumenten international zu reisen. Staatenlose ohne Papiere haben keinen Zugang zu öffentlichen Leistungen, Bildungs- oder Beschäftigungsmöglichkeiten (USDOS 23.4.2024).</text:p>
      <text:p text:style-name="P3">Quellen:</text:p>
      <text:list xml:id="list151358222790475" text:continue-list="list151358252259462" text:style-name="WWNum2">
        <text:list-item>
          <text:p text:style-name="P111">BS – Bertelsmann Stiftung (19.3.2024): BTI 2024 Country Report Turkmenistan, <text:a xlink:type="simple" xlink:href="https://www.ecoi.net/en/file/local/2105842/country_report_2024_TKM.pdf" text:style-name="Internet_20_link" text:visited-style-name="Visited_20_Internet_20_Link">https://www.ecoi.net/en/file/local/2105842/country_report_2024_TKM.pdf</text:a>, Zugriff 19.6.2024</text:p>
        </text:list-item>
        <text:list-item>
          <text:p text:style-name="P97"><text:span text:style-name="T32">CIA – Central Intelligence Agency [USA] (</text:span><text:span text:style-name="T227">6</text:span><text:span text:style-name="T151">.</text:span><text:span text:style-name="T227">6</text:span><text:span text:style-name="T115">.2024</text:span><text:span text:style-name="T32">): The World Factbook: Turkmenistan, </text:span><text:a xlink:type="simple" xlink:href="https://www.cia.gov/the-world-factbook/countries/turkmenistan/" text:style-name="Internet_20_link" text:visited-style-name="Visited_20_Internet_20_Link">https://www.cia.gov/the-world-factbook/countries/turkmenistan/</text:a><text:span text:style-name="T32">, Zugriff 1</text:span><text:span text:style-name="T114">9.6.2024</text:span></text:p>
        </text:list-item>
        <text:list-item>
          <text:p text:style-name="P135"><text:span text:style-name="T32">F</text:span><text:span text:style-name="T79">H – Freedom House (202</text:span><text:span text:style-name="T134">4</text:span><text:span text:style-name="T79">): </text:span>Freedom in the World 2024 - Turkmenistan, <text:a xlink:type="simple" xlink:href="https://www.ecoi.net/de/dokument/2108024.html" text:style-name="Internet_20_link" text:visited-style-name="Visited_20_Internet_20_Link">https://www.ecoi.net/de/dokument/2108024.html</text:a>, <text:span text:style-name="T79">Zugriff </text:span>1<text:span text:style-name="T79">9.6.2024</text:span></text:p>
        </text:list-item>
        <text:list-item>
          <text:p text:style-name="P143"><text:span text:style-name="T32">F</text:span><text:span text:style-name="T79">H – Freedom House (</text:span><text:span text:style-name="T158">24.5</text:span><text:span text:style-name="T106">.</text:span><text:span text:style-name="T79">202</text:span><text:span text:style-name="T158">3</text:span><text:span text:style-name="T79">): </text:span>Nations in Transit 2023 - Turkmenistan, <text:a xlink:type="simple" xlink:href="https://www.ecoi.net/de/dokument/2092916.html" text:style-name="Internet_20_link" text:visited-style-name="Visited_20_Internet_20_Link">https://www.ecoi.net/de/dokument/2092916.html</text:a>, <text:span text:style-name="T106">Zugriff 19.6.2024</text:span></text:p>
        </text:list-item>
        <text:list-item>
          <text:p text:style-name="P144"><text:span text:style-name="T35">HRW – Human Rights Watch (11.1.2024): </text:span><text:span text:style-name="T34">World Report 2024 - Turkmenistan, </text:span><text:a xlink:type="simple" xlink:href="https://www.ecoi.net/de/dokument/2103182.html" text:style-name="Internet_20_link" text:visited-style-name="Visited_20_Internet_20_Link">https://www.ecoi.net/de/dokument/2103182.html</text:a><text:span text:style-name="T34">, </text:span><text:span text:style-name="T35">Zugriff 19.</text:span><text:span text:style-name="T55">6.2024</text:span></text:p>
        </text:list-item>
        <text:list-item>
          <text:p text:style-name="P123">OHCHR – Office of the United Nations High Commissioner for Human Rights (o.D.): View the ratification status by country or by treaty, <text:a xlink:type="simple" xlink:href="https://tbinternet.ohchr.org/_layouts/15/TreatyBodyExternal/Treaty.aspx?CountryID=180&amp;Lang=en" text:style-name="Internet_20_link" text:visited-style-name="Visited_20_Internet_20_Link">https://tbinternet.ohchr.org/_layouts/15/TreatyBodyExternal/Treaty.aspx?CountryID=180&amp;Lang=en</text:a>, Zugriff <text:span text:style-name="T228">17.5.</text:span>2024</text:p>
        </text:list-item>
        <text:list-item>
          <text:p text:style-name="P125">RG – Reporter ohhne Grenzen (o.D.): Turkmenistan, <text:a xlink:type="simple" xlink:href="https://www.reporter-ohne-grenzen.de/turkmenistan" text:style-name="Internet_20_link" text:visited-style-name="Visited_20_Internet_20_Link">https://www.reporter-ohne-grenzen.de/turkmenistan</text:a>, Zugriff 17.5.2024</text:p>
        </text:list-item>
        <text:list-item>
          <text:p text:style-name="P120"><text:span text:style-name="T120">TURK</text:span> – Die <text:span text:style-name="T137">Verfassung</text:span> Turkmenistans [Turkmenistan] (2016): The Constitution of Turkmenistan, <text:a xlink:type="simple" xlink:href="https://www.ecoi.net/en/file/local/1086053/1226_1484303330_turkmenistan-constitution-am2016-eng.pdf" text:style-name="Internet_20_link" text:visited-style-name="Visited_20_Internet_20_Link">https://www.ecoi.net/en/file/local/1086053/1226_1484303330_turkmenistan-constitution-am2016-eng.pdf</text:a>, Zugriff 19.6.2024</text:p>
        </text:list-item>
        <text:list-item>
          <text:p text:style-name="P145">USDOS – United States Department of State <text:span text:style-name="T102">[USA] (</text:span><text:span text:style-name="T107">23</text:span><text:span text:style-name="T102">.</text:span><text:span text:style-name="T107">4</text:span><text:span text:style-name="T102">.202</text:span><text:span text:style-name="T121">4</text:span><text:span text:style-name="T102">)</text:span>: 2023 Country Report on Human Rights Practices: Turkmenistan, <text:a xlink:type="simple" xlink:href="https://www.ecoi.net/de/dokument/2107632.html" text:style-name="Internet_20_link" text:visited-style-name="Visited_20_Internet_20_Link">https://www.ecoi.net/de/dokument/2107632.html</text:a>, <text:span text:style-name="T107">Zugriff 19.6.2024</text:span></text:p>
        </text:list-item>
        <text:list-item>
          <text:p text:style-name="P146">USDOS – United States Department of State <text:span text:style-name="T102">[USA] (</text:span><text:span text:style-name="T169">15</text:span><text:span text:style-name="T102">.</text:span><text:span text:style-name="T169">5</text:span><text:span text:style-name="T102">.202</text:span><text:span text:style-name="T169">3</text:span><text:span text:style-name="T102">)</text:span>: 2022 Report on International Religious Freedom: Turkmenistan, <text:a xlink:type="simple" xlink:href="https://www.ecoi.net/de/dokument/2091917.html" text:style-name="Internet_20_link" text:visited-style-name="Visited_20_Internet_20_Link">https://www.ecoi.net/de/dokument/2091917.html</text:a>, <text:span text:style-name="T107">Zugriff 19.6.2024</text:span></text:p>
        </text:list-item>
      </text:list>
      <text:h text:style-name="P90" text:outline-level="1"><text:bookmark-start text:name="__RefHeading___Toc4185_297596519"/>Todesstrafe<text:bookmark-end text:name="__RefHeading___Toc4185_297596519"/></text:h>
      <text:p text:style-name="P26"><text:span text:style-name="T163">Gemäß der turkmenischen Verfassung hat j</text:span>ede<text:span text:style-name="T163">s Individuum</text:span> das Recht auf Leben und Freiheit und auf die Ausübung dieses Rechts. Niemandem kann das Recht auf Leben genommen werden. Das Recht eines jeden Menschen auf ein freies Leben wird vom Staat auf der Grundlage des Gesetzes geschützt. Die Todesstrafe ist in Turkmenistan abgeschafft worden <text:span text:style-name="T162">(TURK 2016, Art. 32 f.)</text:span>. <text:soft-page-break/><text:span text:style-name="T164">Zusätzlich </text:span><text:span text:style-name="T144">ratifiziert</text:span><text:span text:style-name="T145">e</text:span><text:span text:style-name="T164"> Turkmenistan </text:span><text:span text:style-name="T234">im Jahr </text:span><text:span text:style-name="T165">2000</text:span><text:span text:style-name="T164"> völkerrechtlich das Zweite </text:span><text:span text:style-name="T143">Fakultativprotokoll </text:span><text:span text:style-name="T144">zum Zivilpakt</text:span><text:span text:style-name="T143">, das auf die Abschaffung der Todesstrafe abzielt </text:span><text:span text:style-name="T144">(OHCHR o.D.).</text:span></text:p>
      <text:p text:style-name="P4">Quellen:</text:p>
      <text:list xml:id="list151358917561249" text:continue-numbering="true" text:style-name="WWNum2">
        <text:list-item>
          <text:p text:style-name="P123">OHCHR – Office of the United Nations High Commissioner for Human Rights (o.D.): View the ratification status by country or by treaty, <text:a xlink:type="simple" xlink:href="https://tbinternet.ohchr.org/_layouts/15/TreatyBodyExternal/Treaty.aspx?CountryID=180&amp;Lang=en" text:style-name="Internet_20_link" text:visited-style-name="Visited_20_Internet_20_Link">https://tbinternet.ohchr.org/_layouts/15/TreatyBodyExternal/Treaty.aspx?CountryID=180&amp;Lang=en</text:a>, Zugriff <text:span text:style-name="T228">17.5.</text:span>2024</text:p>
        </text:list-item>
        <text:list-item>
          <text:p text:style-name="P147"><text:span text:style-name="T49">TURK</text:span><text:span text:style-name="T50"> – Die </text:span><text:span text:style-name="T56">Verfassung</text:span><text:span text:style-name="T50"> Turkmenistans [Turkmenistan] (2016): The Constitution of Turkmenistan, </text:span><text:a xlink:type="simple" xlink:href="https://www.ecoi.net/en/file/local/1086053/1226_1484303330_turkmenistan-constitution-am2016-eng.pdf" text:style-name="Internet_20_link" text:visited-style-name="Visited_20_Internet_20_Link">https://www.ecoi.net/en/file/local/1086053/1226_1484303330_turkmenistan-constitution-am2016-eng.pdf</text:a><text:span text:style-name="T50">, Zugriff 19.6.2024</text:span></text:p>
        </text:list-item>
      </text:list>
      <text:h text:style-name="P90" text:outline-level="1"><text:bookmark-start text:name="__RefHeading___Toc4203_297596519"/>Relevante Bevölkerungsgruppen<text:bookmark-end text:name="__RefHeading___Toc4203_297596519"/></text:h>
      <text:h text:style-name="P91" text:outline-level="2"><text:bookmark-start text:name="__RefHeading___Toc4205_297596519"/><text:span text:style-name="T5">F</text:span><text:span text:style-name="T6">rauen</text:span><text:bookmark-end text:name="__RefHeading___Toc4205_297596519"/></text:h>
      <text:p text:style-name="P81"><text:span text:style-name="T60">Es gibt vonseiten Turkmenistans </text:span><text:span text:style-name="T33">Bemühungen, </text:span><text:span text:style-name="T60">de</text:span><text:span text:style-name="T33">n institutionellen und politischen Rahmen zu verbessern, um die Beseitigung der Diskriminierung von Frauen zu beschleunigen und die Geschlechter</text:span><text:span text:style-name="T63">g</text:span><text:span text:style-name="T33">leichstellung zu fördern </text:span><text:span text:style-name="T60">(</text:span>CEDAW <text:span text:style-name="T184">20.2.2024</text:span><text:span text:style-name="T60">). </text:span><text:span text:style-name="T33">Obwohl Frauen den Männern rechtlich gleichgestellt sind – gleiche Bezahlung, Zugang zu Krediten, die Möglichkeit, ein Unternehmen zu gründen und zu besitzen, sowie Zugang zu staatlichen Stellen </text:span><text:span text:style-name="T61">(UDOS 23.4.2024; </text:span><text:span text:style-name="T60">vgl. BS 19.3.2024), ist ihr</text:span><text:span text:style-name="T33">e Situation in der Gesellschaft </text:span><text:span text:style-name="T67">prekär</text:span><text:span text:style-name="T60"> </text:span><text:span text:style-name="T61">(BS 19.3.2024; </text:span><text:span text:style-name="T63">vgl. HRW 11.1.2024</text:span><text:span text:style-name="T61">), </text:span><text:span text:style-name="T67">und sie haben a</text:span><text:span text:style-name="T60">ufgrund </text:span><text:span text:style-name="T33">kultureller Vorurteile nicht die gleichen Chancen </text:span><text:span text:style-name="T67">wie die Männer</text:span><text:span text:style-name="T33"> </text:span><text:span text:style-name="T61">(BS 19.3.2024; vgl. USDOS 23.4.2024)</text:span><text:span text:style-name="T33">. </text:span><text:span text:style-name="T61">Das G</text:span><text:span text:style-name="T33">esetz </text:span><text:span text:style-name="T61">wird</text:span><text:span text:style-name="T33"> nicht wirksam durch</text:span><text:span text:style-name="T61">gesetzt</text:span><text:span text:style-name="T33"> </text:span><text:span text:style-name="T62">(USDOS 23.4.2024)</text:span><text:span text:style-name="T33">. Der Hauptgrund für die systematische Diskriminierung von Frauen in Turkmenistan ist die streng patriarchalische Gesellschaftsordnung </text:span><text:span text:style-name="T61">(BS 19.3.2024).</text:span></text:p>
      <text:p text:style-name="P32"><text:span text:style-name="T177">D</text:span>ie Beteiligung von Frauen am politischen Prozess <text:span text:style-name="T177">wird gesetzlich nicht </text:span>ein<text:span text:style-name="T177">geschränkt</text:span>, aber ihre Vertretung und ihr Einfluss <text:span text:style-name="T177">sind</text:span> begrenzt <text:span text:style-name="T177">(USDOS 23.4.2024)</text:span>. In der stark patriarchalisch geprägten Gesellschaft Turkmenistans haben Frauen selten Zugang zu höheren Positionen in Politik und Wirtschaft <text:span text:style-name="T181">(BS 19.3.2024)</text:span>.</text:p>
      <text:p text:style-name="P33"><text:span text:style-name="T185">Der Zugang von Frauen und Mädchen zur Justiz wird nach wie vor durch Hindernisse wie ihre begrenzte Kenntnis ihrer Rechte und der zu ihrer Durchsetzung verfügbaren Rechtsmittel erschwert. Die Zahl von Zentren für Rechtshilfe ist begrenzt, insbesondere in ländlichen und abgelegenen Gebieten. Einzelpersonen können je nach ihrer finanziellen Situation ganz oder teilweise von den Prozesskosten befreit werden (CEDAW </text:span><text:span text:style-name="T184">20.2.2024</text:span><text:span text:style-name="T185">).</text:span></text:p>
      <text:p text:style-name="P34">Traditionelle soziale und religiöse Normen tragen dazu bei, den Zugang von Frauen zu Bildung und wirtschaftlichen Möglichkeiten einzuschränken <text:span text:style-name="T87">(FH 202</text:span><text:span text:style-name="T175">4</text:span><text:span text:style-name="T87">).</text:span></text:p>
      <text:p text:style-name="P28"><text:span text:style-name="T180">F</text:span>rauen <text:span text:style-name="T186">steht eine </text:span>medizinische Versorgung <text:span text:style-name="T186">zu</text:span>, einschließlich pränataler Versorgung und sicherer <text:span text:style-name="T180">sowie</text:span> wirksamer Empfängnisverhütung. <text:span text:style-name="T180">Sie</text:span> haben das Recht, Verhütungsmittel frei zu verwenden <text:span text:style-name="T180">(USDOS 23.4.2024).</text:span></text:p>
      <text:p text:style-name="P31"><text:soft-page-break/>Im Jahr 2022 wurde ein Gesetz veröffentlicht, das Abtreibungen nach fünf Schwangerschaftswochen verbietet <text:span text:style-name="T180">(HRW 11.1.2024; </text:span><text:span text:style-name="T183">vgl. BS 19.3.2024</text:span><text:span text:style-name="T180">)</text:span>.</text:p>
      <text:p text:style-name="P31"><text:span text:style-name="T175">Berichten zufolge bemühen sich B</text:span>ehörden, alleinstehende Frauen unter 40 Jahren an Auslandsreisen zu hindern <text:span text:style-name="T78">(</text:span><text:span text:style-name="T77">H</text:span><text:span text:style-name="T32">RW 11.1.2024</text:span>).</text:p>
      <text:p text:style-name="P30"><text:span text:style-name="T178">E</text:span>s gibt keinen gesetzlichen Schutz vor sexueller Belästigung am Arbeitsplatz <text:span text:style-name="T87">(FH 202</text:span><text:span text:style-name="T175">4; </text:span><text:span text:style-name="T178">vgl. USDOS 23.4.2024</text:span><text:span text:style-name="T87">)</text:span>.</text:p>
      <text:p text:style-name="P32">Das Gesetz stellt häusliche Gewalt, einschließlich der Misshandlung in der Ehe, unter Strafe, <text:span text:style-name="T177">welche</text:span> von Geldstrafen bis zu fünf Jahren Gefängnis reich<text:span text:style-name="T177">t</text:span>, je nach dem Ausmaß der Verletzung, wobei die Durchsetzung des Gesetzes unterschiedlich ist. <text:span text:style-name="T177">D</text:span>ie meisten Opfer häuslicher Gewalt schweigen, weil sie ihre Rechte nicht kennen oder verstärkte Gewalt durch Ehemänner und Verwandte befürchten. <text:span text:style-name="T179">W</text:span>ann immer möglich <text:span text:style-name="T179">stellt die Regierung in Zusammenarbeit mit dem Bevölkerungsfonds der Vereinten Nationen (UNFPA) </text:span>den Überlebenden sexueller Gewalt innerhalb von 72 Stunden nach einem gemeldeten Angriff Gesundheitsdienste zur Verfügung, darunter HIV-Prophylaxe, <text:span text:style-name="T179">V</text:span>erhüt<text:span text:style-name="T179">ungsm</text:span>edikamente, gerichtsmedizinische Untersuchungen und psychologische Hilfe. <text:span text:style-name="T181">Auch werden ihnen </text:span>Abtreibungsdienste angeboten <text:span text:style-name="T180">(USDOS 23.4.2024)</text:span>.</text:p>
      <text:p text:style-name="P29"><text:span text:style-name="T177">D</text:span>ie Vergewaltigung von Frauen und Männern <text:span text:style-name="T177">wird g</text:span>esetz<text:span text:style-name="T177">lich</text:span> unter Strafe stell<text:span text:style-name="T177">t</text:span>, wobei die Strafen zwischen drei und 15 Jahren Haft liegen. Vergewaltigung einer Person, die jünger als 14 Jahre ist, wird mit 10 bis 25 Jahren Gefängnis bestraft <text:span text:style-name="T177">(USDOS 23.4.2024)</text:span>. Vergewaltigungen werden nur in begrenztem Umfang gemeldet und strafrechtlich verfolgt <text:span text:style-name="T88">(FH 202</text:span><text:span text:style-name="T175">4; </text:span><text:span text:style-name="T177">vgl. USDOS 23.4.2024</text:span><text:span text:style-name="T88">)</text:span>.</text:p>
      <text:p text:style-name="P68"><text:span text:style-name="T224">S</text:span><text:span text:style-name="T175">eit dem Amtsantritt von Serdar Berdimuhamedow als Präsident </text:span><text:span text:style-name="T224">sind d</text:span><text:span text:style-name="T182">ie </text:span><text:span text:style-name="T175">Rechte </text:span><text:span text:style-name="T182">von Frauen</text:span><text:span text:style-name="T175"> stark beschnitten worden </text:span><text:span text:style-name="T181">(BS 19.3.2024). </text:span><text:span text:style-name="T175">I</text:span>m April 2022 in Kraft getretene Vorschriften verbieten Frauen, enge Kleidung zu tragen, ihre Haare zu färben und bestimmte Accessoires zu tragen. Schönheitsoperationen sind verboten <text:span text:style-name="T182">(FH 2024; vgl. BS 19.3.2024)</text:span>, männliche Fahrer von Privatfahrzeugen dürfen keine weiblichen Fahrgäste <text:span text:style-name="T176">befördern</text:span>, die nicht zur Familie gehören, und Frauen dürfen nicht auf dem Vordersitz eines Autos mitfahren <text:span text:style-name="T88">(FH 202</text:span><text:span text:style-name="T176">4</text:span><text:span text:style-name="T239">)</text:span><text:span text:style-name="T88">. </text:span><text:span text:style-name="T239">Berichten zufolge können Frauen unter 40 Jahren keinen Führerschein erhalten (USDOS 23.4.2024).</text:span></text:p>
      <text:p text:style-name="P4">Quellen:</text:p>
      <text:list xml:id="list151358502324608" text:continue-numbering="true" text:style-name="WWNum2">
        <text:list-item>
          <text:p text:style-name="P112"><text:span text:style-name="T32">BS – Bertelsmann Stiftung (19.3.2024): BTI 2024 Country Report Turkmenistan, </text:span><text:a xlink:type="simple" xlink:href="https://www.ecoi.net/en/file/local/2105842/country_report_2024_TKM.pdf" text:style-name="Internet_20_link" text:visited-style-name="Visited_20_Internet_20_Link">https://www.ecoi.net/en/file/local/2105842/country_report_2024_TKM.pdf</text:a><text:span text:style-name="T32">, Zugriff 19.6.2024</text:span></text:p>
        </text:list-item>
        <text:list-item>
          <text:p text:style-name="P148"><text:span text:style-name="T35">C</text:span><text:span text:style-name="T52">EDAW – United Nations </text:span><text:span text:style-name="T34">Committee on the Elimination of Discrimination Against Women</text:span><text:span text:style-name="T52"> (20.2.2024): Concluding observations on the sixth periodic report of Turkmenistan [CEDAW/C/TKM/CO/6], </text:span><text:a xlink:type="simple" xlink:href="https://www.ecoi.net/en/file/local/2105452/CEDAW_C_TKM_CO_6_57561_E.docx" text:style-name="Internet_20_link" text:visited-style-name="Visited_20_Internet_20_Link">https://www.ecoi.net/en/file/local/2105452/CEDAW_C_TKM_CO_6_57561_E.docx</text:a><text:span text:style-name="T52">, Zugriff 19.6.2024</text:span></text:p>
        </text:list-item>
        <text:list-item>
          <text:p text:style-name="P149"><text:span text:style-name="T35">F</text:span><text:span text:style-name="T37">H – Freedom House (202</text:span><text:span text:style-name="T51">4</text:span><text:span text:style-name="T37">): </text:span><text:span text:style-name="T34">Freedom in the World 202</text:span><text:span text:style-name="T51">4</text:span><text:span text:style-name="T34"> - Turkmenistan, </text:span><text:a xlink:type="simple" xlink:href="https://www.ecoi.net/de/dokument/2108024.html" text:style-name="Internet_20_link" text:visited-style-name="Visited_20_Internet_20_Link">https://www.ecoi.net/de/dokument/2108024.html</text:a>, <text:span text:style-name="T37">Zugriff </text:span><text:span text:style-name="T34">1</text:span><text:span text:style-name="T37">9.6.2024</text:span></text:p>
        </text:list-item>
        <text:list-item>
          <text:p text:style-name="P98"><text:span text:style-name="T32">HRW – Human Rights Watch (11.1.2024): </text:span>World Report 2024 - Turkmenistan, <text:a xlink:type="simple" xlink:href="https://www.ecoi.net/de/dokument/2103182.html" text:style-name="Internet_20_link" text:visited-style-name="Visited_20_Internet_20_Link">https://www.ecoi.net/de/dokument/2103182.html</text:a>, <text:span text:style-name="T32">Zugriff 19.</text:span><text:span text:style-name="T72">6.2024</text:span></text:p>
        </text:list-item>
        <text:list-item>
          <text:p text:style-name="P150">USDOS – United States Department of State <text:span text:style-name="T102">[USA] (</text:span><text:span text:style-name="T107">23</text:span><text:span text:style-name="T102">.</text:span><text:span text:style-name="T107">4</text:span><text:span text:style-name="T102">.202</text:span><text:span text:style-name="T121">4</text:span><text:span text:style-name="T102">)</text:span>: 2023 Country Report on Human Rights Practices: Turkmenistan, <text:a xlink:type="simple" xlink:href="https://www.ecoi.net/de/dokument/2107632.html" text:style-name="Internet_20_link" text:visited-style-name="Visited_20_Internet_20_Link">https://www.ecoi.net/de/dokument/2107632.html</text:a>, <text:span text:style-name="T107">Zugriff 19.6.2024</text:span></text:p>
        </text:list-item>
      </text:list>
      <text:h text:style-name="P92" text:outline-level="2"><text:bookmark-start text:name="__RefHeading___Toc4207_297596519"/><text:soft-page-break/>Kinder<text:bookmark-end text:name="__RefHeading___Toc4207_297596519"/></text:h>
      <text:p text:style-name="P64">Turkmenistan hat ein 12-jähriges Pflichtschulsystem. <text:span text:style-name="T239">Es</text:span> gibt Samstags-Elternschulen, um Kinder, die nicht am Unterricht teilnehmen, zu unterstützen <text:span text:style-name="T239">(</text:span>UNICEF o.D.a<text:span text:style-name="T239">)</text:span>.</text:p>
      <text:p text:style-name="P64">Die Hälfte der Kinder im Vorschulalter nimmt am organisierten Unterricht teil. Bei 90 Prozent der <text:span text:style-name="T224">K</text:span>inder im Alter von <text:span text:style-name="T239">zwei</text:span> bis <text:span text:style-name="T239">vier</text:span> Jahren ist ein Erwachsener regelmäßig an vier oder mehr Aktivitäten beteiligt, die eine frühe Stimulation und eine ansprechende Betreuung fördern <text:span text:style-name="T239">(</text:span>UNICEF o.D.a<text:span text:style-name="T239">)</text:span>.</text:p>
      <text:p text:style-name="P64">Die soziale Eingliederung von Kindern mit Entwicklungsverzögerungen bleibt eine Herausforderung (UNICEF o.D.a).</text:p>
      <text:p text:style-name="P62">Das Sozialschutzsystem in Turkmenistan <text:span text:style-name="T239">sieht</text:span> universelle Geburtsbeihilfen, universelle Geldleistungen für Kinder unter <text:span text:style-name="T239">drei</text:span> Jahren und Leistungen für Waisenkinder und Kinder mit Behinderungen <text:span text:style-name="T239">vor </text:span><text:span text:style-name="T191">(UNICEF o.D.b)</text:span>.</text:p>
      <text:p text:style-name="P63">Gesundheitsdienste für Kinder <text:span text:style-name="T191">sind in </text:span>Turkmenistan weithin verfügbar. Fast alle Entbindungen finden in Entbindungseinrichtungen statt. Das vollständig von der Regierung finanzierte und durch UNICEF-Beschaffungsmaßnahmen unterstützte Impfprogramm deckt 95 <text:span text:style-name="T239">Prozent</text:span> der Kleinkinder ab und entspricht in vollem Umfang den Empfehlungen der Weltgesundheitsorganisation. Die Sterblichkeitsrate bei Kindern unter fünf Jahren und bei Neugeborenen ist seit der Unabhängigkeit zwar deutlich gesunken, doch die Hauptursachen sind perinatale Erkrankungen, angeborene Missbildungen und Infektionen der Atemwege. Obwohl das ausschließliche Stillen weit verbreitet ist, stellt die Mangelernährung weiterhin eine Herausforderung für die öffentliche Gesundheit dar <text:span text:style-name="T191">(UNICEF o.D.c)</text:span>.</text:p>
      <text:p text:style-name="P35">Kindesmissbrauch steht unter Strafe und wird im Gesetz als eines der Kriterien für den Entzug der elterlichen Rechte genannt. Aufgrund der turkmenischen Kultur und der Stigmatisierung des Themas setzen die Behörden das Gesetz im Allgemeinen nicht durch <text:span text:style-name="T187">(USDOS 23.4.2024)</text:span>.</text:p>
      <text:p text:style-name="P36">Die Staatsbürgerschaft wird in erster Linie von den Eltern abgeleitet; das Gesetz sieht jedoch vor, dass die Regierung die Geburt jedes Kindes registriert, das im Land geboren wird, einschließlich derer mit Eltern ohne <text:span text:style-name="T187">Dokumente (USDOS 23.4.2024)</text:span>. <text:span text:style-name="T189">Berichten zufolge wird Kindern in Turkmenistan nicht in allen Fällen die Staatsbürgerschaft verliehen (</text:span><text:span text:style-name="T21">C</text:span><text:span text:style-name="T22">EDAW </text:span><text:span text:style-name="T23">20.2.2024</text:span><text:span text:style-name="T189">). Die Staatsbürgerschaft wird in erster Linie von den Eltern abgeleitet; das Gesetz sieht jedoch vor, dass die Regierung die Geburt jedes Kindes registriert, das im Land geboren wird, einschließlich derer mit Eltern ohne Papiere </text:span><text:span text:style-name="T240">(USDOS 23.4.2024)</text:span><text:span text:style-name="T189">.</text:span></text:p>
      <text:p text:style-name="P35">Sexuelle Beziehungen zwischen Jugendlichen sind gesetzlich erst ab <text:span text:style-name="T240">einem Alter von 16 Jahren erlaubt</text:span> erlaubt. <text:span text:style-name="T187">D</text:span>ie Herstellung von pornografischem Material oder Gegenständen, die Werbung oder de<text:span text:style-name="T225">r</text:span> Handel mit Texten, Filmen oder Videos, Grafiken oder anderen Gegenständen pornografischer Natur, einschließlich solcher, an denen Kinder beteiligt sind, <text:span text:style-name="T225">sind</text:span><text:span text:style-name="T188"> verboten.</text:span> Aufgrund der turkmenischen Kultur und der Stigmatisierung des Themas setzten die Behörden das Gesetz im Allgemeinen nicht durch <text:span text:style-name="T188">(USDOS 23.4.2024)</text:span>.</text:p>
      <text:p text:style-name="P35"><text:soft-page-break/>Das Gesetz verbietet die schlimmsten Formen der Kinderarbeit. Nach dem Arbeitsgesetz ist das Mindestalter für den Abschluss eines Arbeitsvertrags 18 Jahre. Ein Kind im Alter von 15 Jahren kann jedoch mit Erlaubnis der Eltern und der Gewerkschaft vier bis sechs Stunden pro Tag und bis zu 24 Stunden pro Woche arbeiten. Das Gesetz verbietet Kindern auch, Überstunden zu machen oder zwischen 22:00 und 6:00 Uhr zu arbeiten, und schützt Kinder vor Ausbeutung am Arbeitsplatz. Kinder arbeiten informell auf Märkten und Basaren als Träger, die Karren mit schweren Lasten transportieren <text:span text:style-name="T188">(USDOS 23.4.2024)</text:span>. Kinder aus verarmten Familien <text:span text:style-name="T188">arbeiten</text:span> oft im Freien und <text:span text:style-name="T188">verkaufen </text:span>Produkte wie Lebensmittel und Wasser <text:span text:style-name="T188">(FH 2024).</text:span></text:p>
      <text:p text:style-name="P4">Quellen:</text:p>
      <text:list xml:id="list151357827541049" text:continue-numbering="true" text:style-name="WWNum2">
        <text:list-item>
          <text:p text:style-name="P151"><text:span text:style-name="T35">C</text:span><text:span text:style-name="T52">EDAW – United Nations </text:span><text:span text:style-name="T34">Committee on the Elimination of Discrimination Against Women</text:span><text:span text:style-name="T52"> (20.2.2024): Concluding observations on the sixth periodic report of Turkmenistan [CEDAW/C/TKM/CO/6], </text:span><text:a xlink:type="simple" xlink:href="https://www.ecoi.net/en/file/local/2105452/CEDAW_C_TKM_CO_6_57561_E.docx" text:style-name="Internet_20_link" text:visited-style-name="Visited_20_Internet_20_Link">https://www.ecoi.net/en/file/local/2105452/CEDAW_C_TKM_CO_6_57561_E.docx</text:a><text:span text:style-name="T52">, Zugriff 19.6.2024</text:span></text:p>
        </text:list-item>
        <text:list-item>
          <text:p text:style-name="P152"><text:span text:style-name="T32">F</text:span><text:span text:style-name="T79">H – Freedom House (202</text:span><text:span text:style-name="T175">4</text:span><text:span text:style-name="T79">): </text:span>Freedom in the World 202<text:span text:style-name="T175">4</text:span> - Turkmenistan, <text:a xlink:type="simple" xlink:href="https://www.ecoi.net/de/dokument/2108024.html" text:style-name="Internet_20_link" text:visited-style-name="Visited_20_Internet_20_Link">https://www.ecoi.net/de/dokument/2108024.html</text:a>, <text:span text:style-name="T79">Zugriff </text:span>1<text:span text:style-name="T79">9.6.2024</text:span></text:p>
        </text:list-item>
        <text:list-item>
          <text:p text:style-name="P99">UNICEF – United Nations International Children's Emergency Fund (o.D.<text:span text:style-name="T191">a</text:span>): Quality inclusive education, <text:a xlink:type="simple" xlink:href="https://www.unicef.org/turkmenistan/quality-inclusive-education" text:style-name="Internet_20_link" text:visited-style-name="Visited_20_Internet_20_Link">https://www.unicef.org/turkmenistan/quality-inclusive-education</text:a>, Zugriff 19.<text:span text:style-name="T190">6.2024</text:span></text:p>
        </text:list-item>
        <text:list-item>
          <text:p text:style-name="P100">UNICEF – United Nations International Children's Emergency Fund (o.D.<text:span text:style-name="T191">b</text:span>): Social and child protection, <text:a xlink:type="simple" xlink:href="https://www.unicef.org/turkmenistan/social-and-child-protection" text:style-name="Internet_20_link" text:visited-style-name="Visited_20_Internet_20_Link">https://www.unicef.org/turkmenistan/social-and-child-protection</text:a>, Zugriff 19.<text:span text:style-name="T190">6.2024</text:span></text:p>
        </text:list-item>
        <text:list-item>
          <text:p text:style-name="P100">UNICEF – United Nations International Children's Emergency Fund (o.D.<text:span text:style-name="T241">c</text:span>): Child health, nutrition and early childhood development, <text:a xlink:type="simple" xlink:href="https://www.unicef.org/turkmenistan/child-health-nutrition-and-early-childhood-development" text:style-name="Internet_20_link" text:visited-style-name="Visited_20_Internet_20_Link">https://www.unicef.org/turkmenistan/child-health-nutrition-and-early-childhood-development</text:a>, <text:span text:style-name="T191">Zugriff 19.6.2024</text:span></text:p>
        </text:list-item>
        <text:list-item>
          <text:p text:style-name="P99">USDOS – United States Department of State <text:span text:style-name="T102">[USA] (</text:span><text:span text:style-name="T107">23</text:span><text:span text:style-name="T102">.</text:span><text:span text:style-name="T107">4</text:span><text:span text:style-name="T102">.202</text:span><text:span text:style-name="T121">4</text:span><text:span text:style-name="T102">)</text:span>: 2023 Country Report on Human Rights Practices: Turkmenistan, <text:a xlink:type="simple" xlink:href="https://www.ecoi.net/de/dokument/2107632.html" text:style-name="Internet_20_link" text:visited-style-name="Visited_20_Internet_20_Link">https://www.ecoi.net/de/dokument/2107632.html</text:a>, <text:span text:style-name="T107">Zugriff 19.6.2024</text:span></text:p>
        </text:list-item>
      </text:list>
      <text:h text:style-name="P90" text:outline-level="1"><text:bookmark-start text:name="__RefHeading___Toc4213_297596519"/>Bewegungsfreiheit<text:bookmark-end text:name="__RefHeading___Toc4213_297596519"/></text:h>
      <text:p text:style-name="P38">Jeder Bürger Turkmenistans hat gemäß der turkmenischen Verfassung, den Gesetzen und internationalen Verträgen <text:span text:style-name="T225">i</text:span>m Bereich der Menschenrechte das Recht auf <text:span text:style-name="T196">Bewegungsfreiheit</text:span>, freie Wahl des Wohnsitzes und des Aufenthaltsortes im gesamten Staatsgebiet <text:span text:style-name="T195">(TURK 2005, Art. 40)</text:span>. <text:span text:style-name="T200">E</text:span>s <text:span text:style-name="T225">besteht jedoch</text:span> keine <text:span text:style-name="T200">Bewegungs- </text:span>oder Niederlassungsfreiheit <text:span text:style-name="T200">(BS 19.3.2024)</text:span>. <text:span text:style-name="T194">Für die Bewegung im Land sind </text:span><text:span text:style-name="T199">I</text:span><text:span text:style-name="T194">n</text:span><text:span text:style-name="T199">landsr</text:span><text:span text:style-name="T194">eisepässe </text:span><text:span text:style-name="T199">(Personalausweise) </text:span><text:span text:style-name="T194">und Aufenthaltsgenehmigungen gesetzlich verlangt. Das Gesetz sieht ein internes Exil vor, bei dem Personen für einen festgelegten Zeitraum von zwei bis fünf Jahren in einem bestimmten Gebiet wohnen müssen (USDOS 23.4.2024). </text:span><text:span text:style-name="T196">Laut Freedom House behindern die </text:span><text:span text:style-name="T199">Inlandsr</text:span><text:span text:style-name="T196">eisep</text:span><text:span text:style-name="T194">ässe und </text:span><text:span text:style-name="T196">das</text:span><text:span text:style-name="T194"> System von Aufenthaltsgenehmigungen das Reisen innerhalb des Landes </text:span><text:span text:style-name="T88">(FH 202</text:span><text:span text:style-name="T193">4</text:span><text:span text:style-name="T88">)</text:span><text:span text:style-name="T194">.</text:span></text:p>
      <text:p text:style-name="P51"><text:span text:style-name="T196">Berichten zufolge </text:span><text:span text:style-name="T193">gibt es </text:span>Beschränkungen der <text:span text:style-name="T193">Bewegungsfreiheit</text:span> und des Aufenthaltsrechts sowie des Rechts, das Land zu verlassen <text:span text:style-name="T193">(USDOS 23.4.2024; vgl. FH 2024). </text:span><text:span text:style-name="T197">Gemäß dem turkmenischen Migrationsgesetz wird die Ausreise aus dem Land vorübergehend beschränkt, wenn </text:span><text:span text:style-name="T241">die</text:span><text:span text:style-name="T197"> Ausreise </text:span><text:span text:style-name="T241">eines turkmenischen Staatsbürgers </text:span><text:span text:style-name="T197">den Interessen der nationalen Sicherheit </text:span><text:soft-page-break/><text:span text:style-name="T197">Turkmenistans zuwiderläuft (TURK 2005, 32).</text:span><text:span text:style-name="T193"> </text:span><text:span text:style-name="T76">Es bestehen verschiedene administrative Hürden für die Erneuerung und den Erhalt von Reisepässen sowie für die Beschaffung von Auslandsvisa </text:span><text:span text:style-name="T73">(</text:span><text:span text:style-name="T32">HRW 11.1.2024)</text:span><text:span text:style-name="T76">.</text:span></text:p>
      <text:p text:style-name="P37"><text:span text:style-name="T75">I</text:span><text:span text:style-name="T76">m Ausland lebenden turkmenischen Staatsbürgern </text:span><text:span text:style-name="T75">wird </text:span><text:span text:style-name="T76">die Erneuerung ihrer </text:span><text:span text:style-name="T198">Reisep</text:span><text:span text:style-name="T76">ässe durch die konsularischen Dienste </text:span><text:span text:style-name="T75">verweigert </text:span><text:span text:style-name="T73">(</text:span><text:span text:style-name="T32">HRW 11.1.2024; </text:span><text:span text:style-name="T200">vgl. BS 19.3.2024</text:span><text:span text:style-name="T32">)</text:span>.</text:p>
      <text:p text:style-name="P4">Quellen:</text:p>
      <text:list xml:id="list151358944561514" text:continue-numbering="true" text:style-name="WWNum2">
        <text:list-item>
          <text:p text:style-name="P113"><text:span text:style-name="T32">BS – Bertelsmann Stiftung (19.3.2024): BTI 2024 Country Report Turkmenistan, </text:span><text:a xlink:type="simple" xlink:href="https://www.ecoi.net/en/file/local/2105842/country_report_2024_TKM.pdf" text:style-name="Internet_20_link" text:visited-style-name="Visited_20_Internet_20_Link">https://www.ecoi.net/en/file/local/2105842/country_report_2024_TKM.pdf</text:a><text:span text:style-name="T32">, Zugriff 19.6.2024</text:span></text:p>
        </text:list-item>
        <text:list-item>
          <text:p text:style-name="P153"><text:span text:style-name="T35">F</text:span><text:span text:style-name="T37">H – Freedom House (202</text:span><text:span text:style-name="T53">4</text:span><text:span text:style-name="T37">): </text:span><text:span text:style-name="T34">Freedom in the World 202</text:span><text:span text:style-name="T53">4</text:span><text:span text:style-name="T34"> - Turkmenistan, </text:span><text:a xlink:type="simple" xlink:href="https://www.ecoi.net/de/dokument/2108024.html" text:style-name="Internet_20_link" text:visited-style-name="Visited_20_Internet_20_Link">https://www.ecoi.net/de/dokument/2108024.html</text:a><text:span text:style-name="T34">, </text:span><text:span text:style-name="T37">Zugriff </text:span><text:span text:style-name="T34">1</text:span><text:span text:style-name="T37">9.6.2024</text:span></text:p>
        </text:list-item>
        <text:list-item>
          <text:p text:style-name="P101"><text:span text:style-name="T32">HRW – Human Rights Watch (11.1.2024): </text:span>World Report 2024 - Turkmenistan, <text:a xlink:type="simple" xlink:href="https://www.ecoi.net/de/dokument/2103182.html" text:style-name="Internet_20_link" text:visited-style-name="Visited_20_Internet_20_Link">https://www.ecoi.net/de/dokument/2103182.html</text:a>, <text:span text:style-name="T32">Zugriff 19.6.2024</text:span></text:p>
        </text:list-item>
        <text:list-item>
          <text:p text:style-name="P154"><text:span text:style-name="T54">TURK – Migrationsgesetz [Turkmenistan] (7.12.2005): Law on Migration, </text:span><text:a xlink:type="simple" xlink:href="https://www.ecoi.net/en/file/local/1137393/1504_1218007283_law-on-migration.pdf" text:style-name="Internet_20_link" text:visited-style-name="Visited_20_Internet_20_Link">https://www.ecoi.net/en/file/local/1137393/1504_1218007283_law-on-migration.pdf</text:a>, <text:span text:style-name="T195">Zugriff 19.6.2024</text:span></text:p>
        </text:list-item>
        <text:list-item>
          <text:p text:style-name="P102">USDOS – United States Department of State <text:span text:style-name="T102">[USA] (</text:span><text:span text:style-name="T107">23</text:span><text:span text:style-name="T102">.</text:span><text:span text:style-name="T107">4</text:span><text:span text:style-name="T102">.202</text:span><text:span text:style-name="T121">4</text:span><text:span text:style-name="T102">)</text:span>: 2023 Country Report on Human Rights Practices: Turkmenistan, <text:a xlink:type="simple" xlink:href="https://www.ecoi.net/de/dokument/2107632.html" text:style-name="Internet_20_link" text:visited-style-name="Visited_20_Internet_20_Link">https://www.ecoi.net/de/dokument/2107632.html</text:a>, <text:span text:style-name="T107">Zugriff 19.6.2024</text:span></text:p>
        </text:list-item>
      </text:list>
      <text:h text:style-name="P90" text:outline-level="1"><text:bookmark-start text:name="__RefHeading___Toc4219_297596519"/>Grundversorgung <text:span text:style-name="T11">und Wirtschaft</text:span><text:bookmark-end text:name="__RefHeading___Toc4219_297596519"/></text:h>
      <text:p text:style-name="P39">Turkmenistans Wirtschaft wächst offiziell alljährlich um 6 Prozent und mehr. Inoffiziell sind die Zuwächse weit geringer. <text:span text:style-name="T205">Eine </text:span>intransparente Devisenpolitik und <text:span text:style-name="T205">eine</text:span> große Schattenwirtschaft <text:span text:style-name="T205">erschweren </text:span>eine reale Beurteilung der Lage <text:span text:style-name="T204">(GTAI 12.4.2024)</text:span>.</text:p>
      <text:p text:style-name="P40">Viele Faktoren deuten darauf hin, dass sich die Wirtschaft in einer kritischen Situation befindet. Das Wachstum konzentriert sich auf wenige Bereiche und kommt nur einer kleinen Minderheit zugute – der Elite und ihren Anhängern. Die Mehrheit der Bevölkerung kann kaum über die Runden kommen. Die Arbeitslosigkeit und die Ernährungsunsicherheit sind hoch <text:span text:style-name="T203">(BS 19.3.2024)</text:span>. D<text:span text:style-name="T247">as</text:span> Missmanagement des Staates in Bezug auf die schwache Wirtschaft, einschließlich der rasant ansteigenden Inflation, hat die Möglichkeiten eingeschränkt und die Bevölkerung in Bedrängnis gebracht <text:span text:style-name="T202">(FH 2024)</text:span>.</text:p>
      <text:p text:style-name="P40">Das gasreiche Land befindet sich seit 2015 in einer Wirtschaftskrise, die bis heute anhält <text:span text:style-name="T202">(BS 19.3.2024)</text:span>. Anhaltend niedrige Öl- und Gaspreise haben in den letzten Jahren zu einem Rückgang der lebenswichtigen Exporteinnahmen geführt <text:span text:style-name="T202">(FH 2024)</text:span>. Hohe Kaufkraftverluste, ein Mangel an erschwinglichen Lebensmitteln für die Mehrheit der Bevölkerung, die nur begrenzten Zugang zu einem eigenen Bankkonto hat, zunehmende Armut und eine sprunghaft ansteigende Arbeitslosigkeit sind deutliche Indikatoren. Die Krise spiegelt sich auch in einer weiteren Eskalation der Korruption wider <text:span text:style-name="T202">(BS 19.3.2024)</text:span>.</text:p>
      <text:p text:style-name="P52">Besorgniserregend sind die Wassermängel in den nördlichen und östlichen Provinzen Dashoguz und Lebap sowie in einigen Städten im Westen. Die meisten Bewässerungssysteme sind baufällig. <text:span text:style-name="T242">Der </text:span><text:span text:style-name="T21">Bertelsmann</text:span><text:span text:style-name="T242"> Stiftung nach sind o</text:span>ffizielle Zahlen, die eine fast vollständige Versorgung mit <text:soft-page-break/>Grundwasser (100 <text:span text:style-name="T239">Prozent),</text:span> sanitärer Grundversorgung (99,4 <text:span text:style-name="T239">Prozent</text:span>) und Elektrizität (100 <text:span text:style-name="T239">Prozent</text:span>) angeben, stark übertrieben und völlig unzuverlässig <text:span text:style-name="T208">(BS 19.3.2024)</text:span>.</text:p>
      <text:p text:style-name="P40">Statistiken über <text:span text:style-name="T74">die </text:span>Armut und Ernährungssicherheit <text:span text:style-name="T75">sind </text:span><text:span text:style-name="T74">im Land </text:span>unzuverlässig oder nicht existent <text:span text:style-name="T201">(</text:span><text:span text:style-name="T89">HRW 11.1.2024</text:span><text:span text:style-name="T201">)</text:span>. <text:span text:style-name="T77">Berichten zufolge </text:span><text:span text:style-name="T89">werden Grundnahrungsmittel rationiert (FH 2024) und </text:span><text:span text:style-name="T77">das Angebot an subventionierten Grundnahrungsmitteln </text:span><text:span text:style-name="T89">geht </text:span><text:span text:style-name="T77">zurück </text:span><text:span text:style-name="T73">(</text:span><text:span text:style-name="T32">HRW 11.1.2024; </text:span><text:span text:style-name="T203">vgl. BS 19.3.2024</text:span><text:span text:style-name="T89">)</text:span><text:span text:style-name="T32">. Der Warenkorb, der zur Ermittlung der Preiserhöhungen herangezogen wird, entspricht nicht den Bedürfnissen der Bevölkerun</text:span><text:span text:style-name="T203">g. Gründe für die negative Entwicklung sind Importbeschränkungen aufgrund von Devisenmangel, Produktionsengpässe und intransparente (korruptionsanfällige) Vertriebswege</text:span><text:span text:style-name="T32"> </text:span><text:span text:style-name="T203">(BS 19.3.2024)</text:span><text:span text:style-name="T32">. Zudem wächst seit einigen Jahren der Anteil von Nahrungsgütern an den Ausgaben der Haushalte wieder, 2023 erreichte er 54 Prozent. Bei der Einschätzung der Kaufkraft ist aber auch die große Schattenwirtschaft im Land zu beachten </text:span><text:span text:style-name="T205">(</text:span><text:span text:style-name="T204">GTAI 12.4.2024</text:span><text:span text:style-name="T205">)</text:span><text:span text:style-name="T32">.</text:span></text:p>
      <text:p text:style-name="P39">Derzeit besteht das System der sozialen Sicherheit aus zwei Grundpfeilern: staatliche Subventionen für begrenzte Mengen an Lebensmitteln, Wasser, Gas und Strom sowie ein rudimentärer Schutz für benachteiligte Bevölkerungsgruppen. Für Arbeitslose oder von Arbeitslosigkeit bedrohte Personen gibt es praktisch keine Sicherheitsnetze. Darüber hinaus gibt es in Turkmenistan kein wirksames öffentliches Sicherheitsnetz für besonders Bedürftige, die letztlich auf die Hilfe von Familienangehörigen und Nachbarn, auf die Unterstützung von Dorfgemeinschaften und auf die Almosen derjenigen angewiesen sind, die finanziell bessergestellt sind als sie selbst <text:span text:style-name="T203">(BS 19.3.2024)</text:span>.</text:p>
      <text:p text:style-name="P53">Ein Kooperationsprogramm <text:span text:style-name="T207">(von 2020 bis Juni 2022) </text:span>zwischen den Vereinten Nationen und dem Ministerium für Arbeit und sozialen Schutz der Bevölkerung <text:span text:style-name="T207">Turkmenistans </text:span>brachte einige Verbesserungen in der Sozialpolitik für ältere und kranke Menschen und andere Gruppen mit besonderen Bedürfnissen. <text:span text:style-name="T207">D</text:span>ie Zahl der Begünstigten <text:span text:style-name="T207">ist </text:span>gestiegen und beträgt nun 0,02 Prozent der Bevölkerung. <text:span text:style-name="T207">Dazu </text:span>gehören auch Kinder mit besonderen Bedürfnissen, die zu Hause leben, sozial benachteiligte Frauen und andere. <text:span text:style-name="T207">Das</text:span> Angebot an Dienstleistungen <text:span text:style-name="T207">wurde erweitert.</text:span> <text:span text:style-name="T207">Es wurden ö</text:span>ffentliche Mittel zur Finanzierung der Beschäftigung von Fachkräften <text:span text:style-name="T243">und</text:span> Sozialarbeitern <text:span text:style-name="T243">für </text:span>soziale Dienste außerhalb von stationären Einrichtungen <text:span text:style-name="T207">bereitgestellt</text:span> <text:span text:style-name="T207">(BS 19.3.2024)</text:span>.</text:p>
      <text:p text:style-name="P4">Quellen:</text:p>
      <text:list xml:id="list151359682683731" text:continue-numbering="true" text:style-name="WWNum2">
        <text:list-item>
          <text:p text:style-name="P114"><text:span text:style-name="T32">BS – Bertelsmann Stiftung (19.3.2024): BTI 2024 Country Report Turkmenistan, </text:span><text:a xlink:type="simple" xlink:href="https://www.ecoi.net/en/file/local/2105842/country_report_2024_TKM.pdf" text:style-name="Internet_20_link" text:visited-style-name="Visited_20_Internet_20_Link"><text:span text:style-name="T32">https://www.ecoi.net/en/file/local/2105842/country_report_2024_TKM.pdf</text:span></text:a><text:span text:style-name="T32">, Zugriff 19.6.2024</text:span></text:p>
        </text:list-item>
        <text:list-item>
          <text:p text:style-name="P161">GTAI – Germany Trade &amp; Invest <text:span text:style-name="T229">[</text:span>Deutschland<text:span text:style-name="T229">]</text:span> (12.4.2024): Wirtschaftsausblick, <text:a xlink:type="simple" xlink:href="https://www.gtai.de/de/trade/turkmenistan/wirtschaftsumfeld/tatsaechliches-wachstum-hinkt-prognosen-hinterher-563820" text:style-name="Internet_20_link" text:visited-style-name="Visited_20_Internet_20_Link">https://www.gtai.de/de/trade/turkmenistan/wirtschaftsumfeld/tatsaechliches-wachstum-hinkt-prognosen-hinterher-563820</text:a>, Zugriff 19.6.2024</text:p>
        </text:list-item>
        <text:list-item>
          <text:p text:style-name="P155"><text:span text:style-name="T32">F</text:span><text:span text:style-name="T79">H – Freedom House (202</text:span><text:span text:style-name="T193">4</text:span><text:span text:style-name="T79">): </text:span>Freedom in the World 202<text:span text:style-name="T193">4</text:span> - Turkmenistan, <text:a xlink:type="simple" xlink:href="https://www.ecoi.net/de/dokument/2108024.html" text:style-name="Internet_20_link" text:visited-style-name="Visited_20_Internet_20_Link">https://www.ecoi.net/de/dokument/2108024.html</text:a>, <text:span text:style-name="T79">Zugriff </text:span>1<text:span text:style-name="T79">9.6.2024</text:span></text:p>
        </text:list-item>
        <text:list-item>
          <text:p text:style-name="P103"><text:span text:style-name="T32">HRW – Human Rights Watch (11.1.2024): </text:span>World Report 2024 - Turkmenistan, <text:a xlink:type="simple" xlink:href="https://www.ecoi.net/de/dokument/2103182.html" text:style-name="Internet_20_link" text:visited-style-name="Visited_20_Internet_20_Link">https://www.ecoi.net/de/dokument/2103182.html</text:a>, <text:span text:style-name="T32">Zugriff 19.6.2024</text:span></text:p>
        </text:list-item>
      </text:list>
      <text:h text:style-name="P90" text:outline-level="1"><text:bookmark-start text:name="__RefHeading___Toc4223_297596519"/><text:soft-page-break/>Medizinische Versorgung<text:bookmark-end text:name="__RefHeading___Toc4223_297596519"/></text:h>
      <text:p text:style-name="P41">Die Qualität der medizinischen Versorgung in Turkmenistan liegt unter <text:span text:style-name="T213">den </text:span>westlichen Standards <text:span text:style-name="T213">(</text:span><text:span text:style-name="T209">USET 8.2.2024; </text:span><text:span text:style-name="T213">vgl. </text:span><text:span text:style-name="T212">BMEIA 5.6.2024</text:span><text:span text:style-name="T213">)</text:span>. Es mangelt oft an medizinischem Grund<text:span text:style-name="T210">versorgungsmaterial</text:span>, einschließlich Einwegnadeln, Anästhetika und Antibiotika <text:span text:style-name="T209">(USET 8.2.2024)</text:span>.</text:p>
      <text:p text:style-name="P25">Außerhalb von <text:span text:style-name="T208">der Hauptstadt </text:span>Aschgabat gibt es kaum gut ausgestattete Krankenhäuser und größtenteils <text:span text:style-name="T245">auch </text:span>keine stabile zentrale Trinkwasserversorgung<text:span text:style-name="T208">. </text:span>Viele neue öffentliche Krankenhäuser und Gesundheitszentren <text:span text:style-name="T245">arbeiten unter ihrer Kapazität</text:span>, da ein akuter Mangel an Medizintechnik, Arzneimitteln und qualifizierten Fachkräften herrscht und es an mehrjährigen Dienstleistungsverträgen mit Anbietern von Medizintechnik mangelt <text:span text:style-name="T206">(BS</text:span> <text:span text:style-name="T206">19.3.2024</text:span>).</text:p>
      <text:p text:style-name="P65">Nach Angaben des turkmenischen Gesundheitsministeriums finden sich in Turkmenistan folgende medizinische Einrichtungen: <text:span text:style-name="T215">Internationale Gesundheitszentren, zentrale Behandlungs- und Prophylaxeeinrichtungen, regionale Büros wie z.B. Gesundheitsabteilungen, Staatlicher sanitärer und epidemiologischer Dienst, Produktionsunternehmen der medizinischen Industrie und Einrichtungen, die Arzneimittel bereitstellen, Sanatoriumseinrichtungen, höhere und sekundäre medizinische Bildungseinrichtungen, diagnostische Laboratorien zur Untersuchung von Infektionskrankheiten (MHMIT o.D.)</text:span></text:p>
      <text:p text:style-name="P25">Die Lebenserwartung <text:span text:style-name="T246">in Turkmenistan</text:span> beträgt nach Schätzungen 7<text:span text:style-name="T211">2</text:span>,<text:span text:style-name="T211">4</text:span> Jahre (Männer 6<text:span text:style-name="T211">9</text:span>,<text:span text:style-name="T211">4</text:span> Jahre; Frauen 7<text:span text:style-name="T211">5</text:span>,<text:span text:style-name="T211">5</text:span> Jahre). Die Säuglingssterblichkeitsrate beträgt nach <text:span text:style-name="T211">S</text:span>chätzungen 3<text:span text:style-name="T211">5</text:span>,<text:span text:style-name="T211">9</text:span> pro 1.000 Leben<text:span text:style-name="T246">s</text:span>geburten (CIA <text:span text:style-name="T211">6.</text:span>6<text:span text:style-name="T211">.</text:span>202<text:span text:style-name="T211">4</text:span>).</text:p>
      <text:p text:style-name="P4">Quellen:</text:p>
      <text:list xml:id="list151358018007547" text:continue-numbering="true" text:style-name="WWNum2">
        <text:list-item>
          <text:p text:style-name="P126">BMEIA – Bundesministerium für europäische und internationale Angelegenheiten <text:span text:style-name="T229">[Österreich]</text:span> (<text:span text:style-name="T229">19</text:span>.6.2024): Turkmenistan, Gesundheit &amp; Impfungen, <text:a xlink:type="simple" xlink:href="https://www.bmeia.gv.at/reise-services/reiseinformation/land/turkmenistan" text:style-name="Internet_20_link" text:visited-style-name="Visited_20_Internet_20_Link">https://www.bmeia.gv.at/reise-services/reiseinformation/land/turkmenistan</text:a>, </text:p>
        </text:list-item>
        <text:list-item>
          <text:p text:style-name="P104"><text:span text:style-name="T32">BS – Bertelsmann Stiftung (19.3.2024): BTI 2024 Country Report Turkmenistan, </text:span><text:a xlink:type="simple" xlink:href="https://www.ecoi.net/en/file/local/2105842/country_report_2024_TKM.pdf" text:style-name="Internet_20_link" text:visited-style-name="Visited_20_Internet_20_Link"><text:span text:style-name="T32">https://www.ecoi.net/en/file/local/2105842/country_report_2024_TKM.pdf</text:span></text:a><text:span text:style-name="T32">, Zugriff 19.6.2024</text:span></text:p>
        </text:list-item>
        <text:list-item>
          <text:p text:style-name="P105"><text:span text:style-name="T32">CIA – Central Intelligence Agency [USA] (</text:span><text:span text:style-name="T115">6</text:span><text:span text:style-name="T211">.</text:span><text:span text:style-name="T151">6</text:span><text:span text:style-name="T115">.2024</text:span><text:span text:style-name="T32">): The World Factbook: Turkmenistan, </text:span><text:a xlink:type="simple" xlink:href="https://www.cia.gov/the-world-factbook/countries/turkmenistan/" text:style-name="Internet_20_link" text:visited-style-name="Visited_20_Internet_20_Link">https://www.cia.gov/the-world-factbook/countries/turkmenistan/</text:a><text:span text:style-name="T32">, Zugriff 1</text:span><text:span text:style-name="T114">9.6.2024</text:span></text:p>
        </text:list-item>
        <text:list-item>
          <text:p text:style-name="P127">GOV.UK – Government United Kingdom [<text:span text:style-name="T229">V</text:span>ereinigtes Königreich Großbritannien und Nordirland] (o.D.): <text:span text:style-name="T214">Health, </text:span><text:a xlink:type="simple" xlink:href="https://www.gov.uk/foreign-travel-advice/turkmenistan/health" text:style-name="Internet_20_link" text:visited-style-name="Visited_20_Internet_20_Link"><text:span text:style-name="T214">https://www.gov.uk/foreign-travel-advice/turkmenistan/health</text:span></text:a><text:span text:style-name="T214">, Zugriff 19.6.2024</text:span></text:p>
        </text:list-item>
        <text:list-item>
          <text:p text:style-name="P128">MHMIT – Ministry of Health and Medical Industry of Turkmenistan [Tur<text:span text:style-name="T229">k</text:span>menistan] (o.D.): List of medical institutions, <text:a xlink:type="simple" xlink:href="https://saglykhm.gov.tm/en/hyzmatlar/saglygy-gorayys-edaralarynyn-sanawy" text:style-name="Internet_20_link" text:visited-style-name="Visited_20_Internet_20_Link">https://saglykhm.gov.tm/en/hyzmatlar/saglygy-gorayys-edaralarynyn-sanawy</text:a>, Zugriff 19.6.2024</text:p>
        </text:list-item>
        <text:list-item>
          <text:p text:style-name="P129"><text:span text:style-name="T24">USET – United States Embassy in Turkmenistan [USA] (8.2.2024): Medical Assistance, </text:span><text:a xlink:type="simple" xlink:href="https://tm.usembassy.gov/u-s-citizen-services/doctors/" text:style-name="Internet_20_link" text:visited-style-name="Visited_20_Internet_20_Link">https://tm.usembassy.gov/u-s-citizen-services/doctors/</text:a><text:span text:style-name="T24">, Zugriff 19.6.2024</text:span></text:p>
        </text:list-item>
      </text:list>
      <text:h text:style-name="P90" text:outline-level="1"><text:bookmark-start text:name="__RefHeading___Toc4229_297596519"/>Rückkehr<text:bookmark-end text:name="__RefHeading___Toc4229_297596519"/></text:h>
      <text:p text:style-name="P42"><text:span text:style-name="T217">Gemäß der Verfassung darf das Recht eines turkmenischen Staatsbürgers auf Rückkehr in sein Heimatland nicht eingeschränkt werden (TURK 2016, Art. 10). </text:span>Bei Verlust des Reisepasses gilt als <text:span text:style-name="T244">Einreised</text:span>okument nach Turkmenistan eine von den diplomatischen und konsularischen <text:soft-page-break/>Vertretungen Turkmenistans im Ausland Identitätsbescheinigung <text:span text:style-name="T217">(TURK 7.12.2005, Art. 30)</text:span>. <text:span text:style-name="T218">Dem US-amerikanischen Außenministerium nach sehen die Verfassung und das Gesetz keine Auswanderungs- und Rückführungsfreiheit vor (USDOS 23.4.2024). </text:span><text:span text:style-name="T216">Laut Amnesty International verfo</text:span>lgen <text:span text:style-name="T216">die Behörden </text:span>Aktivisten und Kritiker im Ausland und schikanieren ihre Familien im Inland <text:span text:style-name="T216">(AI 24.4.2024).</text:span></text:p>
      <text:p text:style-name="P4">Quellen:</text:p>
      <text:list text:continue-numbering="true" text:style-name="WWNum2">
        <text:list-item>
          <text:p text:style-name="P106"><text:span text:style-name="T216">AI – Amnesty International (24.4.2024): The State of the World's Human Rights; Turkmenistan 2023, </text:span><text:a xlink:type="simple" xlink:href="https://www.ecoi.net/de/dokument/2107938.html" text:style-name="Internet_20_link" text:visited-style-name="Visited_20_Internet_20_Link"><text:span text:style-name="T216">https://www.ecoi.net/de/dokument/2107938.html</text:span></text:a><text:span text:style-name="T216">, Zugriff 19.6.2024</text:span></text:p>
        </text:list-item>
        <text:list-item>
          <text:p text:style-name="P121"><text:span text:style-name="T120">TURK</text:span> – Die Verfassung Turkmenistans [Turkmenistan] (2016): The Constitution of Turkmenistan, <text:a xlink:type="simple" xlink:href="https://www.ecoi.net/en/file/local/1086053/1226_1484303330_turkmenistan-constitution-am2016-eng.pdf" text:style-name="Internet_20_link" text:visited-style-name="Visited_20_Internet_20_Link">https://www.ecoi.net/en/file/local/1086053/1226_1484303330_turkmenistan-constitution-am2016-eng.pdf</text:a>, Zugriff 19.6.2024</text:p>
        </text:list-item>
        <text:list-item>
          <text:p text:style-name="P156"><text:span text:style-name="T195">TURK – Migrationsgesetz [Turkmenistan] (7.12.2005): Law on Migration, </text:span><text:a xlink:type="simple" xlink:href="https://www.ecoi.net/en/file/local/1137393/1504_1218007283_law-on-migration.pdf" text:style-name="Internet_20_link" text:visited-style-name="Visited_20_Internet_20_Link">https://www.ecoi.net/en/file/local/1137393/1504_1218007283_law-on-migration.pdf</text:a>, <text:span text:style-name="T195">Zugriff 19.6.2024</text:span></text:p>
        </text:list-item>
        <text:list-item>
          <text:p text:style-name="P107">USDOS – United States Department of State <text:span text:style-name="T102">[USA] (</text:span><text:span text:style-name="T107">23</text:span><text:span text:style-name="T102">.</text:span><text:span text:style-name="T107">4</text:span><text:span text:style-name="T102">.202</text:span><text:span text:style-name="T121">4</text:span><text:span text:style-name="T102">)</text:span>: 2023 Country Report on Human Rights Practices: Turkmenistan, <text:a xlink:type="simple" xlink:href="https://www.ecoi.net/de/dokument/2107632.html" text:style-name="Internet_20_link" text:visited-style-name="Visited_20_Internet_20_Link">https://www.ecoi.net/de/dokument/2107632.html</text:a>, <text:span text:style-name="T107">Zugriff 19.6.2024</text:span></text:p>
        </text:list-item>
      </text:list>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Arial" svg:font-family="Arial" style:font-family-generic="roman" style:font-pitch="variable"/>
    <style:font-face style:name="Arial1" svg:font-family="Arial" style:font-family-generic="swiss" style:font-pitch="variable"/>
    <style:font-face style:name="Arial2" svg:font-family="Arial" style:font-family-generic="system" style:font-pitch="variable"/>
    <style:font-face style:name="Arial3" svg:font-family="Arial" style:font-adornments="Standard" style:font-family-generic="swiss" style:font-pitch="variable"/>
    <style:font-face style:name="Courier New" svg:font-family="'Courier New'" style:font-family-generic="modern" style:font-pitch="fixed"/>
    <style:font-face style:name="Courier New1" svg:font-family="'Courier New'" style:font-adornments="Standard" style:font-family-generic="modern" style:font-pitch="fixed"/>
    <style:font-face style:name="FreeSans" svg:font-family="FreeSans" style:font-family-generic="swiss"/>
    <style:font-face style:name="FreeSans1" svg:font-family="FreeSans"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Regular" svg:font-family="'Noto Sans CJK SC Regular'" style:font-family-generic="system" style:font-pitch="variable"/>
    <style:font-face style:name="OpenSymbol" svg:font-family="OpenSymbol" style:font-charset="x-symbol"/>
    <style:font-face style:name="Symbol" svg:font-family="Symbol" style:font-charset="x-symbol"/>
    <style:font-face style:name="Times New Roman" svg:font-family="'Times New Roman'" style:font-family-generic="system" style:font-pitch="variable"/>
    <style:font-face style:name="Wingdings" svg:font-family="Wingdings"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de" fo:country="DE" style:letter-kerning="true" style:font-name-asian="Noto Sans CJK SC Regular" style:font-size-asian="10.5pt" style:language-asian="zh" style:country-asian="CN" style:font-name-complex="FreeSan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de" fo:country="DE" style:letter-kerning="true" style:font-name-asian="Noto Sans CJK SC Regular" style:font-size-asian="10.5pt" style:language-asian="zh" style:country-asian="CN" style:font-name-complex="FreeSan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199cm" style:contextual-spacing="false" style:writing-mode="lr-tb"/>
      <style:text-properties style:font-name="Arial3" fo:font-family="Arial" style:font-style-name="Standard" style:font-family-generic="swiss" style:font-pitch="variable" fo:font-size="11pt" style:font-size-asian="10.5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FreeSans1"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3cm" style:contextual-spacing="true" fo:line-height="150%" style:writing-mode="lr-tb"/>
      <style:text-properties style:font-name="Arial3" fo:font-family="Arial" style:font-style-name="Standard" style:font-family-generic="swiss" style:font-pitch="variable" fo:font-size="11pt" style:font-size-asian="10.5pt"/>
    </style:style>
    <style:style style:name="List" style:family="paragraph" style:parent-style-name="Text_20_body" style:class="list">
      <style:text-properties style:font-size-asian="12pt" style:font-name-complex="FreeSans" style:font-family-complex="Free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FreeSans"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 style:font-family-complex="FreeSans" style:font-family-generic-complex="swis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class="text" style:master-page-name="">
      <loext:graphic-properties draw:fill-image-width="0cm" draw:fill-image-height="0cm"/>
      <style:paragraph-properties fo:margin-left="0cm" fo:margin-right="0.176cm" fo:margin-top="0.4cm" fo:margin-bottom="0.4cm" style:contextual-spacing="false" style:line-spacing="0.882cm" fo:text-align="justify" style:justify-single-word="false" fo:hyphenation-ladder-count="no-limit" fo:text-indent="0cm" style:auto-text-indent="false" style:page-number="auto" style:shadow="none" style:writing-mode="lr-tb">
        <style:tab-stops>
          <style:tab-stop style:position="0.893cm"/>
        </style:tab-stops>
      </style:paragraph-properties>
      <style:text-properties fo:color="#71869b" loext:opacity="100%" style:font-name="Arial1" fo:font-family="Arial" style:font-family-generic="swiss" style:font-pitch="variable" fo:font-size="11pt" fo:language="de" fo:country="DE" fo:font-style="normal" fo:font-weight="bold" officeooo:rsid="000e43ae" fo:background-color="transparent" style:font-size-asian="11pt" style:font-style-asian="italic" style:font-weight-asian="bold" style:font-size-complex="11pt" style:language-complex="de" style:country-complex="DE" style:font-style-complex="italic" style:font-weight-complex="normal" fo:hyphenate="true" fo:hyphenation-remain-char-count="2" fo:hyphenation-push-char-count="2"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text">
      <style:paragraph-properties fo:margin-left="0.499cm" fo:margin-right="0.18cm" fo:margin-top="0.3cm" fo:margin-bottom="0.3cm" style:contextual-spacing="false" fo:line-height="100%" fo:text-align="justify" style:justify-single-word="false" fo:hyphenation-ladder-count="no-limit" fo:text-indent="0cm" style:auto-text-indent="false" style:writing-mode="lr-tb">
        <style:tab-stops>
          <style:tab-stop style:position="1.505cm"/>
        </style:tab-stops>
      </style:paragraph-properties>
      <style:text-properties fo:color="#71869b" loext:opacity="100%" style:font-name="Arial1" fo:font-family="Arial" style:font-family-generic="swiss" style:font-pitch="variable" fo:font-size="11pt" fo:language="de" fo:country="DE" fo:font-style="normal" fo:font-weight="bold" officeooo:rsid="00113f35" fo:background-color="transparent" style:font-size-asian="11pt" style:font-style-asian="italic" style:font-weight-asian="bold" style:font-size-complex="11pt" style:language-complex="de" style:country-complex="DE" style:font-style-complex="italic" style:font-weight-complex="normal" fo:hyphenate="true" fo:hyphenation-remain-char-count="2" fo:hyphenation-push-char-count="2"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01%" fo:font-weight="bold" style:font-size-asian="101%" style:font-weight-asian="bold" style:font-size-complex="101%" style:font-weight-complex="bold"/>
    </style:style>
    <style:style style:name="Heading_20_4" style:display-name="Heading 4" style:family="paragraph" style:parent-style-name="Heading" style:next-style-name="Text_20_body" style:default-outline-level="4" style:class="text">
      <style:paragraph-properties fo:margin-top="0.212cm" fo:margin-bottom="0.212cm" style:contextual-spacing="false"/>
      <style:text-properties fo:font-size="95%" fo:font-style="italic" fo:font-weight="bold" style:font-size-asian="95%" style:font-style-asian="italic" style:font-weight-asian="bold" style:font-size-complex="95%" style:font-style-complex="italic" style:font-weight-complex="bold"/>
    </style:style>
    <style:style style:name="Contents_20_1" style:display-name="Contents 1" style:family="paragraph" style:parent-style-name="Index" style:class="index">
      <loext:graphic-properties draw:fill-image-width="0cm" draw:fill-image-height="0cm"/>
      <style:paragraph-properties fo:margin-left="0cm" fo:margin-right="0cm" fo:line-height="150%" fo:text-indent="0cm" style:auto-text-indent="false" style:shadow="none" style:writing-mode="lr-tb">
        <style:tab-stops>
          <style:tab-stop style:position="17cm" style:type="right" style:leader-style="dotted" style:leader-text="."/>
        </style:tab-stops>
      </style:paragraph-properties>
      <style:text-properties style:font-name="Arial3" fo:font-family="Arial" style:font-style-name="Standard" style:font-family-generic="swiss" style:font-pitch="variable" fo:font-size="11pt"/>
    </style:style>
    <style:style style:name="Contents_20_2" style:display-name="Contents 2" style:family="paragraph" style:parent-style-name="Index" style:class="index">
      <style:paragraph-properties fo:margin-left="0.499cm" fo:margin-right="0cm" fo:line-height="150%" fo:text-indent="0cm" style:auto-text-indent="false" style:writing-mode="lr-tb">
        <style:tab-stops>
          <style:tab-stop style:position="16.501cm" style:type="right" style:leader-style="dotted" style:leader-text="."/>
        </style:tab-stops>
      </style:paragraph-properties>
      <style:text-properties style:font-name="Arial3" fo:font-family="Arial" style:font-style-name="Standard" style:font-family-generic="swiss" style:font-pitch="variable" fo:font-size="11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vollständiges_20_Zitat" style:display-name="vollständiges Zitat" style:family="paragraph" style:parent-style-name="Standard" style:default-outline-level="">
      <style:paragraph-properties fo:line-height="100%">
        <style:tab-stops>
          <style:tab-stop style:position="0.635cm"/>
        </style:tab-stops>
      </style:paragraph-properties>
      <style:text-properties fo:language="de" fo:country="AT"/>
    </style:style>
    <style:style style:name="Comment" style:family="paragraph" style:parent-style-name="Standard" style:class="extra">
      <style:text-properties fo:font-size="10pt" style:font-size-asian="10pt" style:font-size-complex="10pt"/>
    </style:style>
    <style:style style:name="Standard_20__28_WW_29_" style:display-name="Standard (WW)" style:family="paragraph">
      <style:paragraph-properties fo:margin-top="0cm" fo:margin-bottom="0.199cm" style:contextual-spacing="false" style:writing-mode="lr-tb"/>
      <style:text-properties style:font-name="Arial" fo:font-family="Arial" style:font-family-generic="roman" style:font-pitch="variable" fo:font-size="10.5pt" style:font-name-asian="FreeSans1" style:font-family-asian="FreeSans" style:font-family-generic-asian="system" style:font-pitch-asian="variable" style:font-size-asian="10.5pt" style:font-name-complex="Arial2" style:font-family-complex="Arial" style:font-family-generic-complex="system" style:font-pitch-complex="variable" style:font-size-complex="12pt"/>
    </style:style>
    <style:style style:name="Numbering_20_Symbols" style:display-name="Numbering Symbols"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Index_20_Link" style:display-name="Index Link" style:family="text"/>
    <style:style style:name="User_20_Entry" style:display-name="User Entry" style:family="text">
      <style:text-properties style:font-name="Liberation Mono" fo:font-family="'Liberation Mono'" style:font-family-generic="modern" style:font-pitch="fixed" style:font-name-asian="Courier New" style:font-family-asian="'Courier New'" style:font-family-generic-asian="modern" style:font-pitch-asian="fixed" style:font-name-complex="Liberation Mono" style:font-family-complex="'Liberation Mono'" style:font-family-generic-complex="modern" style:font-pitch-complex="fixe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Character_5f_20_5f_style" style:display-name="Character_20_style" style:family="text"/>
    <style:style style:name="Absatz-Standardschriftart" style:family="text"/>
    <style:style style:name="Line_20_numbering" style:display-name="Line numbering"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text:outline-style style:name="Outline">
      <text:outline-level-style text:level="1" loext:num-list-format=" %1%." style:num-prefix=" " style:num-suffix="." style:num-format="1">
        <style:list-level-properties text:list-level-position-and-space-mode="label-alignment">
          <style:list-level-label-alignment text:label-followed-by="listtab"/>
        </style:list-level-properties>
      </text:outline-level-style>
      <text:outline-level-style text:level="2" text:style-name="Numbering_20_Symbols" loext:num-list-format="%1%.%2%." style:num-suffix="." style:num-format="1" text:display-levels="2">
        <style:list-level-properties text:list-level-position-and-space-mode="label-alignment">
          <style:list-level-label-alignment text:label-followed-by="listtab"/>
        </style:list-level-properties>
      </text:outline-level-style>
      <text:outline-level-style text:level="3" loext:num-list-format=" %3%)" style:num-prefix=" " style:num-suffix=")" style:num-format="a">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2">
      <text:list-level-style-bullet text:level="1" text:style-name="Character_5f_20_5f_style"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Arial3"/>
      </text:list-level-style-bullet>
      <text:list-level-style-bullet text:level="2" text:style-name="Character_5f_20_5f_style" loext:num-list-format="%2%o" style:num-suffix="o" text:bullet-char="o">
        <style:list-level-properties text:list-level-position-and-space-mode="label-alignment">
          <style:list-level-label-alignment text:label-followed-by="listtab" text:list-tab-stop-position="3.175cm" fo:text-indent="-0.635cm" fo:margin-left="3.175cm"/>
        </style:list-level-properties>
        <style:text-properties fo:font-family="'Courier New'" style:font-style-name="Standard" style:font-pitch="fixed"/>
      </text:list-level-style-bullet>
      <text:list-level-style-bullet text:level="3" text:style-name="Character_5f_20_5f_style" loext:num-list-format="%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4" text:style-name="Character_5f_20_5f_style" loext:num-list-format="%4%"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
      </text:list-level-style-bullet>
      <text:list-level-style-bullet text:level="5" text:style-name="Character_5f_20_5f_style" loext:num-list-format="%5%o" style:num-suffix="o" text:bullet-char="o">
        <style:list-level-properties text:list-level-position-and-space-mode="label-alignment">
          <style:list-level-label-alignment text:label-followed-by="listtab" text:list-tab-stop-position="6.985cm" fo:text-indent="-0.635cm" fo:margin-left="6.985cm"/>
        </style:list-level-properties>
        <style:text-properties fo:font-family="'Courier New'" style:font-style-name="Standard" style:font-pitch="fixed"/>
      </text:list-level-style-bullet>
      <text:list-level-style-bullet text:level="6" text:style-name="Character_5f_20_5f_style" loext:num-list-format="%6%"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Wingdings"/>
      </text:list-level-style-bullet>
      <text:list-level-style-bullet text:level="7" text:style-name="Character_5f_20_5f_style" loext:num-list-format="%7%" style:num-suffix="" text:bullet-char="">
        <style:list-level-properties text:list-level-position-and-space-mode="label-alignment">
          <style:list-level-label-alignment text:label-followed-by="listtab" text:list-tab-stop-position="9.525cm" fo:text-indent="-0.635cm" fo:margin-left="9.525cm"/>
        </style:list-level-properties>
        <style:text-properties style:font-name="Symbol"/>
      </text:list-level-style-bullet>
      <text:list-level-style-bullet text:level="8" text:style-name="Character_5f_20_5f_style" loext:num-list-format="%8%o" style:num-suffix="o" text:bullet-char="o">
        <style:list-level-properties text:list-level-position-and-space-mode="label-alignment">
          <style:list-level-label-alignment text:label-followed-by="listtab" text:list-tab-stop-position="10.795cm" fo:text-indent="-0.635cm" fo:margin-left="10.795cm"/>
        </style:list-level-properties>
        <style:text-properties fo:font-family="'Courier New'" style:font-style-name="Standard" style:font-pitch="fixed"/>
      </text:list-level-style-bullet>
      <text:list-level-style-bullet text:level="9" text:style-name="Character_5f_20_5f_style" loext:num-list-format="%9%" style:num-suffix="" text:bullet-char="">
        <style:list-level-properties text:list-level-position-and-space-mode="label-alignment">
          <style:list-level-label-alignment text:label-followed-by="listtab" text:list-tab-stop-position="12.065cm"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style-name="Line_20_numbering"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Standard">
      <style:paragraph-properties fo:margin-top="0cm" fo:margin-bottom="0cm" style:contextual-spacing="false" fo:text-align="center" style:justify-single-word="false"/>
      <style:text-properties style:font-name="Liberation Sans" officeooo:paragraph-rsid="018e8834"/>
    </style:style>
    <style:style style:name="MT1" style:family="text">
      <style:text-properties fo:color="#71869b" loext:opacity="100%" fo:font-size="6pt" fo:background-color="transparent" loext:char-shading-value="0" style:font-size-asian="6pt" style:font-size-complex="6pt"/>
    </style:style>
    <style:style style:name="MT2" style:family="text">
      <style:text-properties fo:color="#71869b" loext:opacity="100%" fo:font-size="6pt" fo:font-weight="bold" fo:background-color="transparent" loext:char-shading-value="0" style:font-size-asian="6pt" style:font-weight-asian="bold" style:font-size-complex="6pt" style:font-weight-complex="bold"/>
    </style:style>
    <style:style style:name="MT3" style:family="text">
      <style:text-properties fo:font-size="6pt" fo:background-color="transparent" loext:char-shading-value="0" style:font-size-asian="6pt" style:font-size-complex="6pt" style:font-weight-complex="bold"/>
    </style:style>
    <style:style style:name="MT4" style:family="text">
      <style:text-properties fo:font-size="6pt" fo:font-weight="bold" fo:background-color="transparent" loext:char-shading-value="0" style:font-size-asian="6pt" style:font-weight-asian="bold" style:font-size-complex="6pt" style:font-weight-complex="bol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left">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right">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2.901cm" fo:page-height="11.4cm" style:num-format="1" style:print-orientation="landscape" fo:margin-top="0cm" fo:margin-bottom="0cm" fo:margin-left="0cm" fo:margin-right="0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line-style="solid" style:adjustment="left" style:rel-width="25%" style:color="#000000"/>
      </style:page-layout-properties>
      <style:header-style/>
      <style:footer-style/>
    </style:page-layout>
    <style:page-layout style:name="Mpm8">
      <style:page-layout-properties fo:page-width="29.7cm" fo:page-height="21.001cm" style:num-format="1" style:print-orientation="landscape"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text:span><text:span text:style-name="MT2">BFA </text:span><text:span text:style-name="MT3">Bundesamt für Fremdenwesen und Asyl Seite </text:span><text:span text:style-name="MT4"><text:page-number text:select-page="current">21</text:page-number></text:span><text:span text:style-name="MT3"><text:s/>von </text:span><text:span text:style-name="MT4"><text:page-count>21</text:page-count></text:span></text:p>
      </style:footer>
    </style:master-page>
    <style:master-page style:name="HTML" style:page-layout-name="Mpm2" draw:style-name="Mdp1"/>
    <style:master-page style:name="First_20_Page" style:display-name="First Page" style:page-layout-name="Mpm3" draw:style-name="Mdp1" style:next-style-name="Standard"/>
    <style:master-page style:name="Left_20_Page" style:display-name="Left Page" style:page-layout-name="Mpm4" draw:style-name="Mdp1" style:next-style-name="Right_20_Page"/>
    <style:master-page style:name="Right_20_Page" style:display-name="Right Page" style:page-layout-name="Mpm5" draw:style-name="Mdp1" style:next-style-name="Left_20_Page"/>
    <style:master-page style:name="Envelope" style:page-layout-name="Mpm6" draw:style-name="Mdp1"/>
    <style:master-page style:name="Index" style:page-layout-name="Mpm3" draw:style-name="Mdp1"/>
    <style:master-page style:name="Footnote" style:page-layout-name="Mpm7" draw:style-name="Mdp1"/>
    <style:master-page style:name="Endnote" style:page-layout-name="Mpm7" draw:style-name="Mdp1"/>
    <style:master-page style:name="Landscape" style:page-layout-name="Mpm8"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3-07T12:18:23.819569560</meta:creation-date>
    <meta:editing-duration>P3DT22H41M33S</meta:editing-duration>
    <meta:editing-cycles>129</meta:editing-cycles>
    <meta:generator>LibreOffice/24.2.3.2$Linux_X86_64 LibreOffice_project/420$Build-2</meta:generator>
    <dc:subject>TURK_LIB_2024_06_19_KE</dc:subject>
    <dc:title>TURK_LIB_2024_06_19_KE</dc:title>
    <meta:keyword>Länderinformationen Staatendokumentation</meta:keyword>
    <meta:keyword>LIB</meta:keyword>
    <meta:keyword>Länderinformationsblatt</meta:keyword>
    <meta:initial-creator>et7291</meta:initial-creator>
    <dc:date>2024-06-24T15:13:57.613272912</dc:date>
    <dc:creator>et7291</dc:creator>
    <meta:document-statistic meta:table-count="1" meta:image-count="2" meta:object-count="0" meta:page-count="21" meta:paragraph-count="228" meta:word-count="6100" meta:character-count="52076" meta:non-whitespace-character-count="46187"/>
    <meta:user-defined meta:name="Herausgeber">https://staatendokumentation.at</meta:user-defined>
  </office:meta>
</office:document-meta>
</file>