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Noto Sans CJK SC Regular" svg:font-family="Noto Sans CJK SC Regular" style:font-family-generic="system" style:font-pitch="variable"/>
    <style:font-face style:name="FreeSans" svg:font-family="FreeSans" style:font-family-generic="system" style:font-pitch="variable"/>
    <style:font-face style:name="Arial" svg:font-family="Arial" style:font-family-generic="swiss" style:font-pitch="variable" svg:panose-1="2 11 6 4 2 2 2 2 2 4"/>
    <style:font-face style:name="Liberation Sans" svg:font-family="Liberation Sans" style:font-family-generic="swiss" style:font-pitch="variable"/>
    <style:font-face style:name="Times New Roman" svg:font-family="Times New Roman" style:font-family-generic="roman" style:font-pitch="variable" svg:panose-1="2 2 6 3 5 4 5 2 3 4"/>
    <style:font-face style:name="Liberation Mono" svg:font-family="Liberation Mono" style:font-family-generic="modern" style:font-pitch="fixed"/>
    <style:font-face style:name="Courier New" svg:font-family="Courier New" style:font-family-generic="modern" style:font-pitch="fixed" svg:panose-1="2 7 3 9 2 2 5 2 4 4"/>
    <style:font-face style:name="OpenSymbol" style:font-charset="x-symbol" svg:font-family="OpenSymbol" style:font-family-generic="system"/>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F0" style:family="paragraph">
      <style:paragraph-properties fo:break-before="page" fo:line-height="150%"/>
    </style:style>
    <style:style style:name="T9" style:parent-style-name="Absatz-Standardschriftart" style:family="text">
      <style:text-properties style:font-name="Liberation Sans" fo:color="#B2B2B2" style:font-size-complex="11pt"/>
    </style:style>
    <style:style style:name="P10" style:parent-style-name="Standard" style:family="paragraph">
      <style:paragraph-properties fo:line-height="150%"/>
      <style:text-properties style:font-name="Liberation Sans" fo:color="#B2B2B2" style:font-size-complex="11pt"/>
    </style:style>
    <style:style style:name="P11" style:parent-style-name="Standard" style:family="paragraph">
      <style:paragraph-properties fo:line-height="150%"/>
    </style:style>
    <style:style style:name="T12" style:parent-style-name="Absatz-Standardschriftart" style:family="text">
      <style:text-properties fo:color="#B2B2B2" style:font-size-complex="11pt"/>
    </style:style>
    <style:style style:name="P13" style:parent-style-name="Standard" style:family="paragraph">
      <style:paragraph-properties fo:line-height="150%"/>
      <style:text-properties fo:color="#B2B2B2" style:font-size-complex="11pt"/>
    </style:style>
    <style:style style:name="P14" style:parent-style-name="Standard" style:family="paragraph">
      <style:paragraph-properties fo:line-height="150%"/>
      <style:text-properties fo:color="#B2B2B2" style:font-size-complex="11pt"/>
    </style:style>
    <style:style style:name="P15" style:parent-style-name="Standard" style:family="paragraph">
      <style:paragraph-properties fo:line-height="150%"/>
      <style:text-properties fo:color="#B2B2B2" style:font-size-complex="11pt"/>
    </style:style>
    <style:style style:name="P16" style:parent-style-name="Standard" style:family="paragraph">
      <style:paragraph-properties fo:text-align="center" fo:line-height="150%"/>
      <style:text-properties style:font-name="Liberation Sans" fo:font-weight="bold" style:font-weight-asian="bold" style:font-weight-complex="bold" fo:color="#71869B" fo:font-size="28pt" style:font-size-asian="28pt" style:font-size-complex="28pt"/>
    </style:style>
    <style:style style:name="P17" style:parent-style-name="Standard" style:family="paragraph">
      <style:paragraph-properties fo:text-align="center" fo:line-height="150%"/>
      <style:text-properties style:font-name="Liberation Sans" fo:font-weight="bold" style:font-weight-asian="bold" style:font-weight-complex="bold" fo:color="#71869B" fo:font-size="28pt" style:font-size-asian="28pt" style:font-size-complex="28pt"/>
    </style:style>
    <style:style style:name="P18" style:parent-style-name="Standard" style:family="paragraph">
      <style:paragraph-properties fo:text-align="center" fo:line-height="150%"/>
      <style:text-properties style:font-name="Liberation Sans" fo:font-weight="bold" style:font-weight-asian="bold" style:font-weight-complex="bold" style:font-size-complex="11pt"/>
    </style:style>
    <style:style style:name="P19" style:parent-style-name="Standard" style:family="paragraph">
      <style:paragraph-properties fo:text-align="center" fo:line-height="150%"/>
      <style:text-properties style:font-name="Liberation Sans" fo:font-weight="bold" style:font-weight-asian="bold" style:font-weight-complex="bold" style:font-size-complex="11pt"/>
    </style:style>
    <style:style style:name="P20" style:parent-style-name="Standard" style:family="paragraph">
      <style:paragraph-properties fo:text-align="center" fo:line-height="150%"/>
    </style:style>
    <style:style style:name="T21" style:parent-style-name="Absatz-Standardschriftart" style:family="text">
      <style:text-properties style:font-name="Liberation Sans" fo:font-weight="bold" style:font-weight-asian="bold" style:font-weight-complex="bold" style:font-size-complex="11pt"/>
    </style:style>
    <style:style style:name="P22" style:parent-style-name="Standard" style:family="paragraph">
      <style:paragraph-properties fo:text-align="center" fo:line-height="150%"/>
      <style:text-properties style:font-name="Liberation Sans" fo:font-weight="bold" style:font-weight-asian="bold" style:font-weight-complex="bold" fo:color="#71869B" fo:font-size="28pt" style:font-size-asian="28pt" style:font-size-complex="28pt"/>
    </style:style>
    <style:style style:name="P23" style:parent-style-name="Standard" style:family="paragraph">
      <style:paragraph-properties fo:text-align="end" fo:line-height="150%"/>
    </style:style>
    <style:style style:name="T24" style:parent-style-name="Absatz-Standardschriftart" style:family="text">
      <style:text-properties style:font-name="Liberation Sans" fo:font-weight="bold" style:font-weight-asian="bold" style:font-weight-complex="bold" fo:color="#000000" fo:letter-spacing="-0.0027in" style:letter-kerning="false" fo:font-size="17pt" style:font-size-asian="17pt" style:font-size-complex="17pt"/>
    </style:style>
    <style:style style:name="T25" style:parent-style-name="Absatz-Standardschriftart" style:family="text">
      <style:text-properties style:font-name="Liberation Sans" fo:font-weight="bold" style:font-weight-asian="bold" style:font-weight-complex="bold" fo:color="#000000" fo:letter-spacing="-0.0041in" style:letter-kerning="false" fo:font-size="17pt" style:font-size-asian="17pt" style:font-size-complex="17pt"/>
    </style:style>
    <style:style style:name="P26" style:parent-style-name="Standard" style:family="paragraph">
      <style:paragraph-properties fo:text-align="end" fo:margin-top="0.0111in" fo:margin-bottom="0in" fo:line-height="150%" fo:margin-right="0.0694in"/>
      <style:text-properties style:font-name="Liberation Sans" style:font-name-asian="Times New Roman" style:font-weight-complex="bold" style:letter-kerning="false" fo:font-size="14pt" style:font-size-asian="14pt" style:font-size-complex="14pt" fo:hyphenate="true"/>
    </style:style>
    <style:style style:name="P27" style:parent-style-name="Standard" style:family="paragraph">
      <style:paragraph-properties fo:text-align="end" fo:margin-top="0.0111in" fo:margin-bottom="0in" fo:line-height="150%" fo:margin-right="0.0694in"/>
      <style:text-properties style:font-name="Liberation Sans" style:font-weight-complex="bold" style:letter-kerning="false" fo:font-size="14pt" style:font-size-asian="14pt" style:font-size-complex="14pt" fo:hyphenate="true"/>
    </style:style>
    <style:style style:name="TableColumn29" style:family="table-column">
      <style:table-column-properties style:column-width="6.693in" style:use-optimal-column-width="false"/>
    </style:style>
    <style:style style:name="Table28" style:family="table">
      <style:table-properties style:width="6.693in" fo:margin-left="0in" table:align="left"/>
    </style:style>
    <style:style style:name="TableRow30" style:family="table-row">
      <style:table-row-properties style:use-optimal-row-height="false"/>
    </style:style>
    <style:style style:name="TableCell31" style:family="table-cell">
      <style:table-cell-properties fo:border="0.0034in solid #000000" fo:background-color="#DDDDDD" style:writing-mode="lr-tb" fo:padding-top="0.0381in" fo:padding-left="0.0381in" fo:padding-bottom="0.0381in" fo:padding-right="0.0381in"/>
    </style:style>
    <style:style style:name="P32" style:parent-style-name="Standard" style:family="paragraph">
      <style:paragraph-properties fo:text-align="justify" fo:line-height="150%"/>
      <style:text-properties style:font-name="Liberation Sans" fo:font-size="10.5pt" style:font-size-asian="10.5pt" style:font-size-complex="10.5pt" style:language-complex="de" style:country-complex="DE"/>
    </style:style>
    <style:style style:name="P33" style:parent-style-name="Standard" style:family="paragraph">
      <style:paragraph-properties fo:text-align="justify" fo:line-height="150%"/>
    </style:style>
    <style:style style:name="T34" style:parent-style-name="Absatz-Standardschriftart" style:family="text">
      <style:text-properties style:font-name="Liberation Sans" fo:font-size="10.5pt" style:font-size-asian="10.5pt" style:font-size-complex="10.5pt" style:language-complex="de" style:country-complex="DE"/>
    </style:style>
    <style:style style:name="T35" style:parent-style-name="Absatz-Standardschriftart" style:family="text">
      <style:text-properties style:font-name="Liberation Sans" fo:font-weight="bold" style:font-weight-asian="bold" style:font-weight-complex="bold" fo:font-size="10.5pt" style:font-size-asian="10.5pt" style:font-size-complex="10.5pt" style:text-underline-type="single" style:text-underline-style="solid" style:text-underline-width="auto" style:text-underline-mode="continuous" style:language-complex="de" style:country-complex="DE"/>
    </style:style>
    <style:style style:name="T36" style:parent-style-name="Absatz-Standardschriftart" style:family="text">
      <style:text-properties style:font-name="Liberation Sans" fo:font-size="10.5pt" style:font-size-asian="10.5pt" style:font-size-complex="10.5pt" style:language-complex="de" style:country-complex="DE"/>
    </style:style>
    <style:style style:name="P37" style:parent-style-name="Standard" style:family="paragraph">
      <style:paragraph-properties fo:text-align="justify" fo:line-height="150%"/>
      <style:text-properties style:font-name="Liberation Sans" fo:font-size="10.5pt" style:font-size-asian="10.5pt" style:font-size-complex="10.5pt" style:language-complex="de" style:country-complex="DE"/>
    </style:style>
    <style:style style:name="P38" style:parent-style-name="Standard" style:family="paragraph">
      <style:paragraph-properties fo:text-align="justify" fo:line-height="150%"/>
      <style:text-properties style:font-name="Liberation Sans" fo:font-size="10.5pt" style:font-size-asian="10.5pt" style:font-size-complex="10.5pt" style:language-complex="de" style:country-complex="DE"/>
    </style:style>
    <style:style style:name="P39" style:parent-style-name="Standard" style:family="paragraph">
      <style:paragraph-properties fo:text-align="justify" fo:line-height="150%"/>
      <style:text-properties style:font-name="Liberation Sans" fo:font-size="10.5pt" style:font-size-asian="10.5pt" style:font-size-complex="10.5pt" style:language-complex="de" style:country-complex="DE"/>
    </style:style>
    <style:style style:name="P40" style:parent-style-name="Standard" style:family="paragraph">
      <style:paragraph-properties fo:text-align="justify" fo:line-height="150%"/>
      <style:text-properties style:font-name="Liberation Sans" fo:font-size="10.5pt" style:font-size-asian="10.5pt" style:font-size-complex="10.5pt" style:language-complex="de" style:country-complex="DE"/>
    </style:style>
    <style:style style:name="P41" style:parent-style-name="Standard" style:family="paragraph">
      <style:paragraph-properties fo:text-align="justify" fo:line-height="150%"/>
      <style:text-properties style:font-name="Liberation Sans" fo:font-weight="bold" style:font-weight-asian="bold" style:font-weight-complex="bold" fo:font-size="10.5pt" style:font-size-asian="10.5pt" style:font-size-complex="10.5pt" style:language-complex="de" style:country-complex="DE"/>
    </style:style>
    <style:style style:name="P42" style:parent-style-name="Standard" style:family="paragraph">
      <style:paragraph-properties fo:text-align="justify" fo:line-height="150%"/>
      <style:text-properties style:font-name="Liberation Sans" fo:font-size="10.5pt" style:font-size-asian="10.5pt" style:font-size-complex="10.5pt" style:language-complex="de" style:country-complex="DE"/>
    </style:style>
    <style:style style:name="P43" style:parent-style-name="Standard" style:family="paragraph">
      <style:paragraph-properties fo:text-align="justify" fo:line-height="150%"/>
      <style:text-properties style:font-name="Liberation Sans" fo:font-size="10.5pt" style:font-size-asian="10.5pt" style:font-size-complex="10.5pt" style:language-complex="de" style:country-complex="DE"/>
    </style:style>
    <style:style style:name="P44" style:parent-style-name="Standard" style:family="paragraph">
      <style:paragraph-properties fo:text-align="justify" fo:margin-top="0.0111in" fo:margin-bottom="0in" fo:line-height="150%" fo:margin-right="0.0694in"/>
      <style:text-properties fo:font-weight="bold" style:font-weight-asian="bold" style:font-weight-complex="bold" fo:font-style="italic" style:font-style-asian="italic" style:font-style-complex="italic" style:font-size-complex="11pt" style:language-complex="de" style:country-complex="DE" fo:hyphenate="true"/>
    </style:style>
    <style:style style:name="P45" style:parent-style-name="Standard" style:family="paragraph">
      <style:paragraph-properties fo:break-before="page" fo:text-align="justify" fo:margin-top="0.0111in" fo:margin-bottom="0in" fo:line-height="150%" fo:margin-right="0.0694in"/>
      <style:text-properties fo:hyphenate="true"/>
    </style:style>
    <style:style style:name="T46" style:parent-style-name="Absatz-Standardschriftart" style:family="text">
      <style:text-properties style:font-name="Liberation Sans" fo:font-weight="bold" style:font-weight-asian="bold" style:font-weight-complex="bold" fo:font-style="italic" style:font-style-asian="italic" style:font-style-complex="italic" style:font-size-complex="11pt" style:language-complex="de" style:country-complex="DE"/>
    </style:style>
    <style:style style:name="P47" style:parent-style-name="Textbody" style:family="paragraph">
      <style:text-properties style:font-name="Liberation Sans" fo:color="#000000" style:font-size-complex="11pt" style:language-complex="de" style:country-complex="DE"/>
    </style:style>
    <style:style style:name="P48" style:parent-style-name="Standard" style:family="paragraph">
      <style:paragraph-properties fo:text-align="justify" fo:margin-top="0.0111in" fo:margin-bottom="0in" fo:line-height="150%" fo:margin-right="0.0694in"/>
      <style:text-properties style:font-name="Liberation Sans" fo:font-weight="bold" style:font-weight-asian="bold" style:font-weight-complex="bold" fo:color="#000000" style:font-size-complex="11pt" style:language-complex="de" style:country-complex="DE" fo:hyphenate="true"/>
    </style:style>
    <style:style style:name="P49" style:parent-style-name="Standard" style:family="paragraph">
      <style:paragraph-properties fo:text-align="justify" fo:margin-top="0.0111in" fo:margin-bottom="0in" fo:line-height="150%" fo:margin-right="0.0694in"/>
      <style:text-properties style:font-name="Liberation Sans" fo:font-weight="bold" style:font-weight-asian="bold" style:font-weight-complex="bold" fo:color="#000000" style:font-size-complex="11pt" style:language-complex="de" style:country-complex="DE" fo:hyphenate="true"/>
    </style:style>
    <style:style style:name="P50" style:parent-style-name="Textbody" style:family="paragraph">
      <style:text-properties style:font-name="Liberation Sans" fo:font-weight="bold" style:font-weight-asian="bold" fo:font-style="italic" style:font-style-asian="italic" fo:color="#000000" fo:background-color="#FF0000"/>
    </style:style>
    <style:style style:name="P51" style:parent-style-name="Textbody" style:family="paragraph">
      <style:text-properties style:font-name="Liberation Sans" fo:font-weight="bold" style:font-weight-asian="bold" fo:font-style="italic" style:font-style-asian="italic" fo:color="#000000"/>
    </style:style>
    <style:style style:name="T52" style:parent-style-name="Absatz-Standardschriftart" style:family="text">
      <style:text-properties style:font-name="Liberation Sans" fo:font-weight="bold" style:font-weight-asian="bold" style:font-weight-complex="bold" fo:color="#222222" style:font-size-complex="11pt" style:language-complex="de" style:country-complex="DE"/>
    </style:style>
    <style:style style:name="T53" style:parent-style-name="Absatz-Standardschriftart" style:family="text">
      <style:text-properties style:font-name="Liberation Sans" fo:font-weight="bold" style:font-weight-asian="bold" style:font-weight-complex="bold" fo:color="#71869B" style:font-size-complex="11pt" style:text-underline-type="single" style:text-underline-style="solid" style:text-underline-width="auto" style:text-underline-mode="continuous" style:language-complex="de" style:country-complex="DE"/>
    </style:style>
    <style:style style:name="T54" style:parent-style-name="Absatz-Standardschriftart" style:family="text">
      <style:text-properties style:font-name="Liberation Sans" fo:font-weight="bold" style:font-weight-asian="bold" style:font-weight-complex="bold" fo:color="#222222" style:font-size-complex="11pt" style:language-complex="de" style:country-complex="DE"/>
    </style:style>
    <style:style style:name="P55" style:parent-style-name="Textbody" style:family="paragraph">
      <style:text-properties style:font-name="Liberation Sans" fo:font-weight="bold" style:font-weight-asian="bold" style:font-weight-complex="bold"/>
    </style:style>
    <style:style style:name="T56" style:parent-style-name="Absatz-Standardschriftart" style:family="text">
      <style:text-properties style:font-name="Liberation Sans" fo:font-weight="bold" style:font-weight-asian="bold" style:font-weight-complex="bold" fo:color="#222222"/>
    </style:style>
    <style:style style:name="T57" style:parent-style-name="Absatz-Standardschriftart" style:family="text">
      <style:text-properties style:font-name="Liberation Sans" fo:font-weight="bold" style:font-weight-asian="bold" style:font-weight-complex="bold" fo:color="#71869B" style:text-underline-type="single" style:text-underline-style="solid" style:text-underline-width="auto" style:text-underline-mode="continuous"/>
    </style:style>
    <style:style style:name="T58" style:parent-style-name="Absatz-Standardschriftart" style:family="text">
      <style:text-properties style:font-name="Liberation Sans" fo:font-weight="bold" style:font-weight-asian="bold" style:font-weight-complex="bold" fo:color="#222222"/>
    </style:style>
    <style:style style:name="P59" style:parent-style-name="Textbody" style:family="paragraph">
      <style:text-properties style:font-name="Liberation Sans" fo:font-weight="bold" style:font-weight-asian="bold" style:font-weight-complex="bold" fo:font-style="italic" style:font-style-asian="italic" fo:color="#000000" style:font-size-complex="11pt" style:language-complex="de" style:country-complex="DE"/>
    </style:style>
    <style:style style:name="P60" style:parent-style-name="Standard" style:family="paragraph">
      <style:paragraph-properties fo:break-before="page" fo:text-align="justify" fo:margin-top="0.0111in" fo:margin-bottom="0in" fo:line-height="150%" fo:margin-right="0.0694in"/>
      <style:text-properties fo:font-weight="bold" style:font-weight-asian="bold" style:font-weight-complex="bold" fo:color="#71869B" style:font-size-complex="11pt" style:language-complex="de" style:country-complex="DE" fo:hyphenate="true"/>
    </style:style>
    <style:style style:name="P61"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P62"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P63"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P64"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P65"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P66"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P67"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P68"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P69"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P70"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P71"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P72"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P73"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P74"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P75"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P76" style:parent-style-name="Contents2" style:family="paragraph">
      <style:paragraph-properties>
        <style:tab-stops>
          <style:tab-stop style:type="right" style:position="0.3937in"/>
          <style:tab-stop style:type="right" style:leader-style="dotted" style:leader-text="." style:position="6.4965in"/>
        </style:tab-stops>
      </style:paragraph-properties>
    </style:style>
    <style:style style:name="P77" style:parent-style-name="Contents2" style:family="paragraph">
      <style:paragraph-properties>
        <style:tab-stops>
          <style:tab-stop style:type="right" style:position="0.3937in"/>
          <style:tab-stop style:type="right" style:leader-style="dotted" style:leader-text="." style:position="6.4965in"/>
        </style:tab-stops>
      </style:paragraph-properties>
    </style:style>
    <style:style style:name="P78" style:parent-style-name="Contents2" style:family="paragraph">
      <style:paragraph-properties>
        <style:tab-stops>
          <style:tab-stop style:type="right" style:position="0.3937in"/>
          <style:tab-stop style:type="right" style:leader-style="dotted" style:leader-text="." style:position="6.4965in"/>
        </style:tab-stops>
      </style:paragraph-properties>
    </style:style>
    <style:style style:name="P79"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P80"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P81"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P82" style:parent-style-name="Contents1" style:family="paragraph">
      <style:paragraph-properties>
        <style:tab-stops>
          <style:tab-stop style:type="right" style:position="0.3937in"/>
          <style:tab-stop style:type="right" style:leader-style="dotted" style:leader-text="." style:position="6.693in"/>
        </style:tab-stops>
      </style:paragraph-properties>
    </style:style>
    <style:style style:name="P83" style:parent-style-name="Standard" style:family="paragraph">
      <style:paragraph-properties fo:text-align="justify" fo:margin-top="0.0111in" fo:margin-bottom="0in" fo:line-height="150%" fo:margin-right="0.0694in"/>
      <style:text-properties fo:hyphenate="true"/>
    </style:style>
    <style:style style:name="P84" style:parent-style-name="Textbody" style:family="paragraph">
      <style:text-properties style:font-name="Liberation Sans"/>
    </style:style>
    <style:style style:name="P85" style:parent-style-name="Textbody" style:family="paragraph">
      <style:text-properties style:font-name="Liberation Sans"/>
    </style:style>
    <style:style style:name="P86" style:parent-style-name="Textbody" style:family="paragraph">
      <style:paragraph-properties fo:line-height="100%"/>
      <style:text-properties style:font-name="Liberation Sans" style:font-size-complex="11pt" fo:language="en" fo:country="US"/>
    </style:style>
    <style:style style:name="P87" style:parent-style-name="Standard" style:family="paragraph">
      <style:paragraph-properties fo:text-align="justify" fo:margin-top="0.0111in" fo:margin-bottom="0in" fo:line-height="150%" fo:margin-right="0.0694in"/>
      <style:text-properties style:font-name="Liberation Sans" style:font-size-complex="11pt" style:language-complex="de" style:country-complex="DE" fo:hyphenate="true"/>
    </style:style>
    <style:style style:name="P88" style:parent-style-name="Textbody" style:family="paragraph">
      <style:paragraph-properties fo:text-align="justify"/>
    </style:style>
    <style:style style:name="T89" style:parent-style-name="Absatz-Standardschriftart" style:family="text">
      <style:text-properties style:font-name="Liberation Sans"/>
    </style:style>
    <style:style style:name="P90" style:parent-style-name="Textbody" style:family="paragraph">
      <style:paragraph-properties fo:text-align="justify"/>
      <style:text-properties style:font-name="Liberation Sans"/>
    </style:style>
    <style:style style:name="P91" style:parent-style-name="Textbody" style:family="paragraph">
      <style:paragraph-properties fo:text-align="justify"/>
    </style:style>
    <style:style style:name="T92" style:parent-style-name="Absatz-Standardschriftart" style:family="text">
      <style:text-properties style:font-name="Liberation Sans"/>
    </style:style>
    <style:style style:name="P93" style:parent-style-name="Textbody" style:family="paragraph">
      <style:paragraph-properties fo:text-align="justify"/>
      <style:text-properties style:font-name="Liberation Sans"/>
    </style:style>
    <style:style style:name="P94" style:parent-style-name="Textbody" style:family="paragraph">
      <style:paragraph-properties fo:text-align="justify"/>
    </style:style>
    <style:style style:name="T95" style:parent-style-name="Absatz-Standardschriftart" style:family="text">
      <style:text-properties style:font-name="Liberation Sans"/>
    </style:style>
    <style:style style:name="T96" style:parent-style-name="StrongEmphasis" style:family="text">
      <style:text-properties fo:font-weight="normal" style:font-weight-asian="normal" style:font-weight-complex="normal"/>
    </style:style>
    <style:style style:name="P97" style:parent-style-name="Textbody" style:family="paragraph">
      <style:text-properties style:font-name="Liberation Sans"/>
    </style:style>
    <style:style style:name="P98" style:parent-style-name="Standard" style:family="paragraph">
      <style:text-properties style:font-name="Liberation Sans" style:text-underline-type="single" style:text-underline-style="solid" style:text-underline-width="auto" style:text-underline-mode="continuous"/>
    </style:style>
    <style:style style:name="P99" style:parent-style-name="Textbody" style:family="paragraph">
      <style:paragraph-properties fo:text-align="justify" fo:margin-bottom="0.0784in" fo:line-height="100%" fo:margin-left="0.2361in" fo:text-indent="-0.2361in">
        <style:tab-stops/>
      </style:paragraph-properties>
    </style:style>
    <style:style style:name="T100" style:parent-style-name="Absatz-Standardschriftart" style:family="text">
      <style:text-properties style:font-name="Liberation Sans" style:font-size-complex="11pt"/>
    </style:style>
    <style:style style:name="T101" style:parent-style-name="Absatz-Standardschriftart" style:family="text">
      <style:text-properties style:font-name="Liberation Sans" style:font-size-complex="11pt"/>
    </style:style>
    <style:style style:name="T102" style:parent-style-name="Absatz-Standardschriftart" style:family="text">
      <style:text-properties style:font-name="Liberation Sans" style:font-size-complex="11pt"/>
    </style:style>
    <style:style style:name="P103" style:parent-style-name="Textbody" style:family="paragraph">
      <style:paragraph-properties fo:text-align="justify" fo:margin-bottom="0.0784in" fo:line-height="100%" fo:margin-left="0.2361in" fo:text-indent="-0.2361in">
        <style:tab-stops/>
      </style:paragraph-properties>
    </style:style>
    <style:style style:name="T104" style:parent-style-name="Absatz-Standardschriftart" style:family="text">
      <style:text-properties style:font-name="Liberation Sans" style:font-size-complex="11pt"/>
    </style:style>
    <style:style style:name="T105" style:parent-style-name="Absatz-Standardschriftart" style:family="text">
      <style:text-properties style:font-name="Liberation Sans" style:font-size-complex="11pt"/>
    </style:style>
    <style:style style:name="P106" style:parent-style-name="Textbody" style:family="paragraph">
      <style:paragraph-properties fo:text-align="justify"/>
    </style:style>
    <style:style style:name="P107" style:parent-style-name="Textbody" style:family="paragraph">
      <style:paragraph-properties fo:text-align="justify"/>
    </style:style>
    <style:style style:name="P108" style:parent-style-name="Textbody" style:family="paragraph">
      <style:paragraph-properties fo:text-align="justify"/>
    </style:style>
    <style:style style:name="P109" style:parent-style-name="Textbody" style:family="paragraph">
      <style:paragraph-properties fo:text-align="justify"/>
    </style:style>
    <style:style style:name="P110" style:parent-style-name="Standard" style:family="paragraph">
      <style:text-properties style:font-name="Liberation Sans" style:text-underline-type="single" style:text-underline-style="solid" style:text-underline-width="auto" style:text-underline-mode="continuous"/>
    </style:style>
    <style:style style:name="P111" style:parent-style-name="Textbody" style:family="paragraph">
      <style:paragraph-properties fo:text-align="justify" fo:margin-bottom="0.0784in" fo:line-height="100%" fo:margin-left="0.2361in" fo:text-indent="-0.2361in">
        <style:tab-stops/>
      </style:paragraph-properties>
    </style:style>
    <style:style style:name="T112" style:parent-style-name="Absatz-Standardschriftart" style:family="text">
      <style:text-properties style:font-name="Liberation Sans" style:font-size-complex="11pt"/>
    </style:style>
    <style:style style:name="P113" style:parent-style-name="Textbody" style:family="paragraph">
      <style:paragraph-properties fo:text-align="justify" fo:margin-bottom="0.0784in" fo:line-height="100%" fo:margin-left="0.2361in" fo:text-indent="-0.2361in">
        <style:tab-stops/>
      </style:paragraph-properties>
    </style:style>
    <style:style style:name="P114" style:parent-style-name="Textbody" style:family="paragraph">
      <style:paragraph-properties fo:text-align="justify" fo:margin-bottom="0.0784in" fo:line-height="100%" fo:margin-left="0.2361in" fo:text-indent="-0.2361in">
        <style:tab-stops/>
      </style:paragraph-properties>
    </style:style>
    <style:style style:name="T115" style:parent-style-name="Absatz-Standardschriftart" style:family="text">
      <style:text-properties style:font-name="Liberation Sans" style:font-size-complex="11pt" fo:language="en" fo:country="US"/>
    </style:style>
    <style:style style:name="T116" style:parent-style-name="Absatz-Standardschriftart" style:family="text">
      <style:text-properties fo:language="en" fo:country="US"/>
    </style:style>
    <style:style style:name="T117" style:parent-style-name="Absatz-Standardschriftart" style:family="text">
      <style:text-properties style:font-name="Liberation Sans" style:font-size-complex="11pt" fo:language="en" fo:country="US"/>
    </style:style>
    <style:style style:name="P118" style:parent-style-name="Textbody" style:family="paragraph">
      <style:paragraph-properties fo:text-align="justify" fo:margin-bottom="0.0784in" fo:line-height="100%" fo:margin-left="0.2361in" fo:text-indent="-0.2361in">
        <style:tab-stops/>
      </style:paragraph-properties>
    </style:style>
    <style:style style:name="T119" style:parent-style-name="Absatz-Standardschriftart" style:family="text">
      <style:text-properties fo:language="en" fo:country="US"/>
    </style:style>
    <style:style style:name="T120" style:parent-style-name="Absatz-Standardschriftart" style:family="text">
      <style:text-properties fo:language="en" fo:country="US"/>
    </style:style>
    <style:style style:name="T121" style:parent-style-name="Absatz-Standardschriftart" style:family="text">
      <style:text-properties fo:language="en" fo:country="US"/>
    </style:style>
    <style:style style:name="P122" style:parent-style-name="Textbody" style:family="paragraph">
      <style:paragraph-properties fo:text-align="justify"/>
    </style:style>
    <style:style style:name="T123" style:parent-style-name="Absatz-Standardschriftart" style:family="text">
      <style:text-properties style:font-name="Liberation Sans"/>
    </style:style>
    <style:style style:name="P124" style:parent-style-name="Standard" style:family="paragraph">
      <style:text-properties style:font-name="Liberation Sans" style:text-underline-type="single" style:text-underline-style="solid" style:text-underline-width="auto" style:text-underline-mode="continuous"/>
    </style:style>
    <style:style style:name="P125" style:parent-style-name="Textbody" style:family="paragraph">
      <style:paragraph-properties fo:text-align="justify" fo:margin-bottom="0.0784in" fo:line-height="100%" fo:margin-left="0.2361in" fo:text-indent="-0.2361in">
        <style:tab-stops/>
      </style:paragraph-properties>
    </style:style>
    <style:style style:name="P126" style:parent-style-name="Textbody" style:family="paragraph">
      <style:paragraph-properties fo:text-align="justify" fo:margin-bottom="0.0784in" fo:line-height="100%" fo:margin-left="0.2361in" fo:text-indent="-0.2361in">
        <style:tab-stops/>
      </style:paragraph-properties>
    </style:style>
    <style:style style:name="P127" style:parent-style-name="Textbody" style:family="paragraph">
      <style:paragraph-properties fo:text-align="justify" fo:margin-bottom="0.0784in" fo:line-height="100%" fo:margin-left="0.2361in" fo:text-indent="-0.2361in">
        <style:tab-stops/>
      </style:paragraph-properties>
    </style:style>
    <style:style style:name="T128" style:parent-style-name="Absatz-Standardschriftart" style:family="text">
      <style:text-properties fo:language="en" fo:country="US"/>
    </style:style>
    <style:style style:name="T129" style:parent-style-name="Absatz-Standardschriftart" style:family="text">
      <style:text-properties fo:language="en" fo:country="US"/>
    </style:style>
    <style:style style:name="T130" style:parent-style-name="Absatz-Standardschriftart" style:family="text">
      <style:text-properties fo:language="en" fo:country="US"/>
    </style:style>
    <style:style style:name="P131" style:parent-style-name="Textbody" style:family="paragraph">
      <style:paragraph-properties fo:text-align="justify"/>
      <style:text-properties style:font-name="Liberation Sans"/>
    </style:style>
    <style:style style:name="P132" style:parent-style-name="Textbody" style:family="paragraph">
      <style:paragraph-properties fo:text-align="justify"/>
      <style:text-properties style:font-name="Liberation Sans"/>
    </style:style>
    <style:style style:name="P133" style:parent-style-name="Textbody" style:family="paragraph">
      <style:paragraph-properties fo:text-align="justify"/>
      <style:text-properties style:font-name="Liberation Sans"/>
    </style:style>
    <style:style style:name="P134" style:parent-style-name="Textbody" style:family="paragraph">
      <style:paragraph-properties fo:text-align="justify"/>
      <style:text-properties style:font-name="Liberation Sans"/>
    </style:style>
    <style:style style:name="P135" style:parent-style-name="Textbody" style:family="paragraph">
      <style:paragraph-properties fo:text-align="justify"/>
      <style:text-properties style:font-name="Liberation Sans"/>
    </style:style>
    <style:style style:name="P136" style:parent-style-name="Textbody" style:family="paragraph">
      <style:paragraph-properties fo:text-align="justify"/>
      <style:text-properties style:font-name="Liberation Sans"/>
    </style:style>
    <style:style style:name="P137" style:parent-style-name="Textbody" style:family="paragraph">
      <style:paragraph-properties fo:text-align="justify"/>
      <style:text-properties style:font-name="Liberation Sans"/>
    </style:style>
    <style:style style:name="P138" style:parent-style-name="Textbody" style:family="paragraph">
      <style:paragraph-properties fo:text-align="justify"/>
      <style:text-properties style:font-name="Liberation Sans"/>
    </style:style>
    <style:style style:name="P139" style:parent-style-name="Textbody" style:family="paragraph">
      <style:paragraph-properties fo:text-align="justify"/>
      <style:text-properties style:font-name="Liberation Sans"/>
    </style:style>
    <style:style style:name="P140" style:parent-style-name="Textbody" style:family="paragraph">
      <style:paragraph-properties fo:text-align="justify"/>
      <style:text-properties style:font-name="Liberation Sans"/>
    </style:style>
    <style:style style:name="P141" style:parent-style-name="Textbody" style:family="paragraph">
      <style:paragraph-properties fo:text-align="justify"/>
      <style:text-properties style:font-name="Liberation Sans"/>
    </style:style>
    <style:style style:name="P142" style:parent-style-name="Standard" style:family="paragraph">
      <style:text-properties style:font-name="Liberation Sans" style:text-underline-type="single" style:text-underline-style="solid" style:text-underline-width="auto" style:text-underline-mode="continuous"/>
    </style:style>
    <style:style style:name="P143" style:parent-style-name="Textbody" style:family="paragraph">
      <style:paragraph-properties fo:text-align="justify" fo:margin-bottom="0.0784in" fo:line-height="100%" fo:margin-left="0.2361in" fo:text-indent="-0.2361in">
        <style:tab-stops/>
      </style:paragraph-properties>
    </style:style>
    <style:style style:name="P144" style:parent-style-name="Textbody" style:family="paragraph">
      <style:paragraph-properties fo:text-align="justify" fo:margin-bottom="0.0784in" fo:line-height="100%" fo:margin-left="0.2361in" fo:text-indent="-0.2361in">
        <style:tab-stops/>
      </style:paragraph-properties>
    </style:style>
    <style:style style:name="T145" style:parent-style-name="Absatz-Standardschriftart" style:family="text">
      <style:text-properties style:font-name="Liberation Sans" style:font-size-complex="11pt" fo:language="en" fo:country="US"/>
    </style:style>
    <style:style style:name="T146" style:parent-style-name="Absatz-Standardschriftart" style:family="text">
      <style:text-properties fo:language="en" fo:country="US"/>
    </style:style>
    <style:style style:name="T147" style:parent-style-name="Absatz-Standardschriftart" style:family="text">
      <style:text-properties style:font-name="Liberation Sans" style:font-size-complex="11pt" fo:language="en" fo:country="US"/>
    </style:style>
    <style:style style:name="P148" style:parent-style-name="Textbody" style:family="paragraph">
      <style:paragraph-properties fo:text-align="justify" fo:margin-bottom="0.0784in" fo:line-height="100%" fo:margin-left="0.2361in" fo:text-indent="-0.2361in">
        <style:tab-stops/>
      </style:paragraph-properties>
    </style:style>
    <style:style style:name="T149" style:parent-style-name="Absatz-Standardschriftart" style:family="text">
      <style:text-properties style:font-name="Liberation Sans" style:font-size-complex="11pt" fo:language="en" fo:country="US"/>
    </style:style>
    <style:style style:name="T150" style:parent-style-name="Absatz-Standardschriftart" style:family="text">
      <style:text-properties fo:language="en" fo:country="US"/>
    </style:style>
    <style:style style:name="T151" style:parent-style-name="Absatz-Standardschriftart" style:family="text">
      <style:text-properties style:font-name="Liberation Sans" style:font-size-complex="11pt" fo:language="en" fo:country="US"/>
    </style:style>
    <style:style style:name="P152" style:parent-style-name="Textbody" style:family="paragraph">
      <style:paragraph-properties fo:text-align="justify" fo:margin-bottom="0.0784in" fo:line-height="100%" fo:margin-left="0.2361in" fo:text-indent="-0.2361in">
        <style:tab-stops/>
      </style:paragraph-properties>
    </style:style>
    <style:style style:name="T153" style:parent-style-name="Absatz-Standardschriftart" style:family="text">
      <style:text-properties style:font-name="Liberation Sans" style:font-size-complex="11pt" fo:language="en" fo:country="US"/>
    </style:style>
    <style:style style:name="T154" style:parent-style-name="Absatz-Standardschriftart" style:family="text">
      <style:text-properties fo:language="en" fo:country="US"/>
    </style:style>
    <style:style style:name="T155" style:parent-style-name="Absatz-Standardschriftart" style:family="text">
      <style:text-properties style:font-name="Liberation Sans" style:font-size-complex="11pt" fo:language="en" fo:country="US"/>
    </style:style>
    <style:style style:name="P156" style:parent-style-name="Textbody" style:family="paragraph">
      <style:paragraph-properties fo:text-align="justify"/>
      <style:text-properties style:font-name="Liberation Sans"/>
    </style:style>
    <style:style style:name="P157" style:parent-style-name="Textbody" style:family="paragraph">
      <style:paragraph-properties fo:text-align="justify"/>
      <style:text-properties style:font-name="Liberation Sans"/>
    </style:style>
    <style:style style:name="P158" style:parent-style-name="Textbody" style:family="paragraph">
      <style:paragraph-properties fo:text-align="justify"/>
      <style:text-properties style:font-name="Liberation Sans"/>
    </style:style>
    <style:style style:name="P159" style:parent-style-name="Textbody" style:family="paragraph">
      <style:paragraph-properties fo:text-align="justify"/>
      <style:text-properties style:font-name="Liberation Sans"/>
    </style:style>
    <style:style style:name="P160" style:parent-style-name="Textbody" style:family="paragraph">
      <style:paragraph-properties fo:text-align="justify"/>
      <style:text-properties style:font-name="Liberation Sans"/>
    </style:style>
    <style:style style:name="P161" style:parent-style-name="Textbody" style:family="paragraph">
      <style:paragraph-properties fo:text-align="justify"/>
      <style:text-properties style:font-name="Liberation Sans"/>
    </style:style>
    <style:style style:name="P162" style:parent-style-name="Textbody" style:family="paragraph">
      <style:paragraph-properties fo:text-align="justify"/>
      <style:text-properties style:font-name="Liberation Sans"/>
    </style:style>
    <style:style style:name="P163" style:parent-style-name="Standard" style:family="paragraph">
      <style:text-properties style:font-name="Liberation Sans" style:text-underline-type="single" style:text-underline-style="solid" style:text-underline-width="auto" style:text-underline-mode="continuous"/>
    </style:style>
    <style:style style:name="P164" style:parent-style-name="Textbody" style:family="paragraph">
      <style:paragraph-properties fo:text-align="justify" fo:margin-bottom="0.0784in" fo:line-height="100%" fo:margin-left="0.2361in" fo:text-indent="-0.2361in">
        <style:tab-stops/>
      </style:paragraph-properties>
    </style:style>
    <style:style style:name="P165" style:parent-style-name="Textbody" style:family="paragraph">
      <style:paragraph-properties fo:text-align="justify" fo:margin-bottom="0.0784in" fo:line-height="100%" fo:margin-left="0.2361in" fo:text-indent="-0.2361in">
        <style:tab-stops/>
      </style:paragraph-properties>
    </style:style>
    <style:style style:name="T166" style:parent-style-name="Absatz-Standardschriftart" style:family="text">
      <style:text-properties fo:language="en" fo:country="US"/>
    </style:style>
    <style:style style:name="T167" style:parent-style-name="Absatz-Standardschriftart" style:family="text">
      <style:text-properties fo:language="en" fo:country="US"/>
    </style:style>
    <style:style style:name="T168" style:parent-style-name="Absatz-Standardschriftart" style:family="text">
      <style:text-properties fo:language="en" fo:country="US"/>
    </style:style>
    <style:style style:name="P169" style:parent-style-name="Textbody" style:family="paragraph">
      <style:paragraph-properties fo:text-align="justify" fo:margin-bottom="0.0784in" fo:line-height="100%" fo:margin-left="0.2361in" fo:text-indent="-0.2361in">
        <style:tab-stops/>
      </style:paragraph-properties>
    </style:style>
    <style:style style:name="T170" style:parent-style-name="Absatz-Standardschriftart" style:family="text">
      <style:text-properties fo:language="en" fo:country="US"/>
    </style:style>
    <style:style style:name="T171" style:parent-style-name="Absatz-Standardschriftart" style:family="text">
      <style:text-properties fo:language="en" fo:country="US"/>
    </style:style>
    <style:style style:name="T172" style:parent-style-name="Absatz-Standardschriftart" style:family="text">
      <style:text-properties fo:language="en" fo:country="US"/>
    </style:style>
    <style:style style:name="P173" style:parent-style-name="Textbody" style:family="paragraph">
      <style:paragraph-properties fo:text-align="justify"/>
      <style:text-properties style:font-name="Liberation Sans"/>
    </style:style>
    <style:style style:name="P174" style:parent-style-name="Textbody" style:family="paragraph">
      <style:paragraph-properties fo:text-align="justify"/>
      <style:text-properties style:font-name="Liberation Sans"/>
    </style:style>
    <style:style style:name="P175" style:parent-style-name="Textbody" style:family="paragraph">
      <style:paragraph-properties fo:text-align="justify"/>
      <style:text-properties style:font-name="Liberation Sans"/>
    </style:style>
    <style:style style:name="P176" style:parent-style-name="Textbody" style:family="paragraph">
      <style:paragraph-properties fo:text-align="justify"/>
      <style:text-properties style:font-name="Liberation Sans"/>
    </style:style>
    <style:style style:name="P177" style:parent-style-name="Textbody" style:family="paragraph">
      <style:paragraph-properties fo:text-align="justify"/>
      <style:text-properties style:font-name="Liberation Sans"/>
    </style:style>
    <style:style style:name="P178" style:parent-style-name="Standard" style:family="paragraph">
      <style:text-properties style:font-name="Liberation Sans" style:text-underline-type="single" style:text-underline-style="solid" style:text-underline-width="auto" style:text-underline-mode="continuous"/>
    </style:style>
    <style:style style:name="P179" style:parent-style-name="Textbody" style:family="paragraph">
      <style:paragraph-properties fo:text-align="justify" fo:margin-bottom="0.0784in" fo:line-height="100%" fo:margin-left="0.2361in" fo:text-indent="-0.2361in">
        <style:tab-stops/>
      </style:paragraph-properties>
    </style:style>
    <style:style style:name="P180" style:parent-style-name="Textbody" style:family="paragraph">
      <style:paragraph-properties fo:text-align="justify" fo:margin-bottom="0.0784in" fo:line-height="100%" fo:margin-left="0.2361in" fo:text-indent="-0.2361in">
        <style:tab-stops/>
      </style:paragraph-properties>
    </style:style>
    <style:style style:name="T181" style:parent-style-name="Absatz-Standardschriftart" style:family="text">
      <style:text-properties style:font-name="Liberation Sans" style:font-size-complex="11pt" fo:language="en" fo:country="US"/>
    </style:style>
    <style:style style:name="T182" style:parent-style-name="Absatz-Standardschriftart" style:family="text">
      <style:text-properties fo:language="en" fo:country="US"/>
    </style:style>
    <style:style style:name="T183" style:parent-style-name="Absatz-Standardschriftart" style:family="text">
      <style:text-properties style:font-name="Liberation Sans" style:font-size-complex="11pt" fo:language="en" fo:country="US"/>
    </style:style>
    <style:style style:name="P184" style:parent-style-name="Textbody" style:family="paragraph">
      <style:paragraph-properties fo:text-align="justify" fo:margin-bottom="0.0784in" fo:line-height="100%" fo:margin-left="0.2361in" fo:text-indent="-0.2361in">
        <style:tab-stops/>
      </style:paragraph-properties>
    </style:style>
    <style:style style:name="T185" style:parent-style-name="Absatz-Standardschriftart" style:family="text">
      <style:text-properties fo:language="en" fo:country="US"/>
    </style:style>
    <style:style style:name="T186" style:parent-style-name="Absatz-Standardschriftart" style:family="text">
      <style:text-properties fo:language="en" fo:country="US"/>
    </style:style>
    <style:style style:name="T187" style:parent-style-name="Absatz-Standardschriftart" style:family="text">
      <style:text-properties fo:language="en" fo:country="US"/>
    </style:style>
    <style:style style:name="P188" style:parent-style-name="Textbody" style:family="paragraph">
      <style:paragraph-properties fo:text-align="justify"/>
      <style:text-properties style:font-name="Liberation Sans"/>
    </style:style>
    <style:style style:name="P189" style:parent-style-name="Textbody" style:family="paragraph">
      <style:paragraph-properties fo:text-align="justify"/>
      <style:text-properties style:font-name="Liberation Sans"/>
    </style:style>
    <style:style style:name="P190" style:parent-style-name="Textbody" style:family="paragraph">
      <style:paragraph-properties fo:text-align="justify"/>
      <style:text-properties style:font-name="Liberation Sans"/>
    </style:style>
    <style:style style:name="P191" style:parent-style-name="Textbody" style:family="paragraph">
      <style:paragraph-properties fo:text-align="justify"/>
      <style:text-properties style:font-name="Liberation Sans"/>
    </style:style>
    <style:style style:name="P192" style:parent-style-name="Textbody" style:family="paragraph">
      <style:paragraph-properties fo:text-align="justify"/>
      <style:text-properties style:font-name="Liberation Sans"/>
    </style:style>
    <style:style style:name="P193" style:parent-style-name="Textbody" style:family="paragraph">
      <style:paragraph-properties fo:text-align="justify"/>
      <style:text-properties style:font-name="Liberation Sans"/>
    </style:style>
    <style:style style:name="P194" style:parent-style-name="Textbody" style:family="paragraph">
      <style:paragraph-properties fo:text-align="justify"/>
      <style:text-properties style:font-name="Liberation Sans"/>
    </style:style>
    <style:style style:name="P195" style:parent-style-name="Textbody" style:family="paragraph">
      <style:paragraph-properties fo:text-align="justify"/>
      <style:text-properties style:font-name="Liberation Sans"/>
    </style:style>
    <style:style style:name="P196" style:parent-style-name="Textbody" style:family="paragraph">
      <style:paragraph-properties fo:text-align="justify"/>
      <style:text-properties style:font-name="Liberation Sans"/>
    </style:style>
    <style:style style:name="P197" style:parent-style-name="Standard" style:family="paragraph">
      <style:text-properties style:font-name="Liberation Sans" style:text-underline-type="single" style:text-underline-style="solid" style:text-underline-width="auto" style:text-underline-mode="continuous"/>
    </style:style>
    <style:style style:name="P198" style:parent-style-name="Textbody" style:family="paragraph">
      <style:paragraph-properties fo:text-align="justify" fo:margin-bottom="0.0784in" fo:line-height="100%" fo:margin-left="0.2361in" fo:text-indent="-0.2361in">
        <style:tab-stops/>
      </style:paragraph-properties>
    </style:style>
    <style:style style:name="T199" style:parent-style-name="Absatz-Standardschriftart" style:family="text">
      <style:text-properties style:font-name="Liberation Sans" style:font-size-complex="11pt" fo:language="en" fo:country="US"/>
    </style:style>
    <style:style style:name="T200" style:parent-style-name="Absatz-Standardschriftart" style:family="text">
      <style:text-properties style:font-name="Liberation Sans" style:font-size-complex="11pt" fo:language="en" fo:country="US"/>
    </style:style>
    <style:style style:name="P201" style:parent-style-name="Textbody" style:family="paragraph">
      <style:paragraph-properties fo:text-align="justify" fo:margin-bottom="0.0784in" fo:line-height="100%" fo:margin-left="0.2361in" fo:text-indent="-0.2361in">
        <style:tab-stops/>
      </style:paragraph-properties>
    </style:style>
    <style:style style:name="T202" style:parent-style-name="Absatz-Standardschriftart" style:family="text">
      <style:text-properties style:font-name="Liberation Sans" style:font-size-complex="11pt" fo:language="en" fo:country="US"/>
    </style:style>
    <style:style style:name="T203" style:parent-style-name="Absatz-Standardschriftart" style:family="text">
      <style:text-properties fo:language="en" fo:country="US"/>
    </style:style>
    <style:style style:name="T204" style:parent-style-name="Absatz-Standardschriftart" style:family="text">
      <style:text-properties style:font-name="Liberation Sans" style:font-size-complex="11pt" fo:language="en" fo:country="US"/>
    </style:style>
    <style:style style:name="P205" style:parent-style-name="Textbody" style:family="paragraph">
      <style:paragraph-properties fo:text-align="justify" fo:margin-bottom="0.0784in" fo:line-height="100%" fo:margin-left="0.2361in" fo:text-indent="-0.2361in">
        <style:tab-stops/>
      </style:paragraph-properties>
    </style:style>
    <style:style style:name="T206" style:parent-style-name="Absatz-Standardschriftart" style:family="text">
      <style:text-properties style:font-name="Liberation Sans" style:font-size-complex="11pt" fo:language="en" fo:country="US"/>
    </style:style>
    <style:style style:name="T207" style:parent-style-name="Absatz-Standardschriftart" style:family="text">
      <style:text-properties fo:language="en" fo:country="US"/>
    </style:style>
    <style:style style:name="T208" style:parent-style-name="Absatz-Standardschriftart" style:family="text">
      <style:text-properties style:font-name="Liberation Sans" style:font-size-complex="11pt" fo:language="en" fo:country="US"/>
    </style:style>
    <style:style style:name="P209" style:parent-style-name="Textbody" style:family="paragraph">
      <style:paragraph-properties fo:text-align="justify" fo:margin-bottom="0.0784in" fo:line-height="100%" fo:margin-left="0.2361in" fo:text-indent="-0.2361in">
        <style:tab-stops/>
      </style:paragraph-properties>
    </style:style>
    <style:style style:name="T210" style:parent-style-name="Absatz-Standardschriftart" style:family="text">
      <style:text-properties fo:language="en" fo:country="US"/>
    </style:style>
    <style:style style:name="T211" style:parent-style-name="Absatz-Standardschriftart" style:family="text">
      <style:text-properties fo:language="en" fo:country="US"/>
    </style:style>
    <style:style style:name="T212" style:parent-style-name="Absatz-Standardschriftart" style:family="text">
      <style:text-properties fo:language="en" fo:country="US"/>
    </style:style>
    <style:style style:name="P213" style:parent-style-name="Textbody" style:family="paragraph">
      <style:text-properties style:font-name="Liberation Sans"/>
    </style:style>
    <style:style style:name="P214" style:parent-style-name="Textbody" style:family="paragraph">
      <style:text-properties style:font-name="Liberation Sans"/>
    </style:style>
    <style:style style:name="P215" style:parent-style-name="Textbody" style:family="paragraph">
      <style:paragraph-properties fo:text-align="justify"/>
    </style:style>
    <style:style style:name="T216" style:parent-style-name="Absatz-Standardschriftart" style:family="text">
      <style:text-properties style:font-name="Liberation Sans"/>
    </style:style>
    <style:style style:name="P217" style:parent-style-name="Textbody" style:family="paragraph">
      <style:text-properties style:font-name="Liberation Sans"/>
    </style:style>
    <style:style style:name="P218" style:parent-style-name="Standard" style:family="paragraph">
      <style:text-properties style:font-name="Liberation Sans" style:text-underline-type="single" style:text-underline-style="solid" style:text-underline-width="auto" style:text-underline-mode="continuous"/>
    </style:style>
    <style:style style:name="P219" style:parent-style-name="Textbody" style:family="paragraph">
      <style:paragraph-properties fo:text-align="justify" fo:margin-bottom="0.0784in" fo:line-height="100%" fo:margin-left="0.2361in" fo:text-indent="-0.2361in">
        <style:tab-stops/>
      </style:paragraph-properties>
    </style:style>
    <style:style style:name="P220" style:parent-style-name="Textbody" style:family="paragraph">
      <style:paragraph-properties fo:text-align="justify" fo:margin-bottom="0.0784in" fo:line-height="100%" fo:margin-left="0.2361in" fo:text-indent="-0.2361in">
        <style:tab-stops/>
      </style:paragraph-properties>
    </style:style>
    <style:style style:name="P221" style:parent-style-name="Textbody" style:family="paragraph">
      <style:paragraph-properties fo:text-align="justify" fo:margin-bottom="0.0784in" fo:line-height="100%" fo:margin-left="0.2361in" fo:text-indent="-0.2361in">
        <style:tab-stops/>
      </style:paragraph-properties>
    </style:style>
    <style:style style:name="P222" style:parent-style-name="Textbody" style:family="paragraph">
      <style:paragraph-properties fo:text-align="justify"/>
    </style:style>
    <style:style style:name="T223" style:parent-style-name="Absatz-Standardschriftart" style:family="text">
      <style:text-properties style:font-name="Liberation Sans"/>
    </style:style>
    <style:style style:name="P224" style:parent-style-name="Textbody" style:family="paragraph">
      <style:paragraph-properties fo:text-align="justify"/>
    </style:style>
    <style:style style:name="T225" style:parent-style-name="Absatz-Standardschriftart" style:family="text">
      <style:text-properties style:font-name="Liberation Sans"/>
    </style:style>
    <style:style style:name="P226" style:parent-style-name="Textbody" style:family="paragraph">
      <style:paragraph-properties fo:text-align="justify"/>
    </style:style>
    <style:style style:name="T227" style:parent-style-name="Absatz-Standardschriftart" style:family="text">
      <style:text-properties style:font-name="Liberation Sans"/>
    </style:style>
    <style:style style:name="P228" style:parent-style-name="Textbody" style:family="paragraph">
      <style:paragraph-properties fo:text-align="justify"/>
    </style:style>
    <style:style style:name="P229" style:parent-style-name="Textbody" style:family="paragraph">
      <style:paragraph-properties fo:text-align="justify"/>
    </style:style>
    <style:style style:name="P230" style:parent-style-name="Textbody" style:family="paragraph">
      <style:paragraph-properties fo:text-align="justify"/>
    </style:style>
    <style:style style:name="P231" style:parent-style-name="Textbody" style:family="paragraph">
      <style:paragraph-properties fo:text-align="justify"/>
    </style:style>
    <style:style style:name="P232" style:parent-style-name="Textbody" style:family="paragraph">
      <style:paragraph-properties fo:text-align="justify"/>
    </style:style>
    <style:style style:name="P233" style:parent-style-name="Textbody" style:family="paragraph">
      <style:paragraph-properties fo:text-align="justify"/>
    </style:style>
    <style:style style:name="P234" style:parent-style-name="Textbody" style:family="paragraph">
      <style:paragraph-properties fo:text-align="justify"/>
    </style:style>
    <style:style style:name="P235" style:parent-style-name="Textbody" style:family="paragraph">
      <style:paragraph-properties fo:text-align="justify"/>
    </style:style>
    <style:style style:name="T236" style:parent-style-name="Absatz-Standardschriftart" style:family="text">
      <style:text-properties fo:font-style="italic" style:font-style-asian="italic" style:font-style-complex="italic"/>
    </style:style>
    <style:style style:name="P237" style:parent-style-name="Textbody" style:family="paragraph">
      <style:paragraph-properties fo:text-align="justify"/>
    </style:style>
    <style:style style:name="P238" style:parent-style-name="Textbody" style:family="paragraph">
      <style:paragraph-properties fo:text-align="justify"/>
    </style:style>
    <style:style style:name="P239" style:parent-style-name="Textbody" style:family="paragraph">
      <style:paragraph-properties fo:text-align="justify"/>
    </style:style>
    <style:style style:name="P240" style:parent-style-name="Textbody" style:family="paragraph">
      <style:paragraph-properties fo:text-align="justify"/>
    </style:style>
    <style:style style:name="P241" style:parent-style-name="Standard" style:family="paragraph">
      <style:text-properties style:font-name="Liberation Sans" style:text-underline-type="single" style:text-underline-style="solid" style:text-underline-width="auto" style:text-underline-mode="continuous"/>
    </style:style>
    <style:style style:name="P242" style:parent-style-name="Textbody" style:family="paragraph">
      <style:paragraph-properties fo:text-align="justify" fo:margin-bottom="0.0784in" fo:line-height="100%" fo:margin-left="0.2361in" fo:text-indent="-0.2361in">
        <style:tab-stops/>
      </style:paragraph-properties>
    </style:style>
    <style:style style:name="P243" style:parent-style-name="Textbody" style:family="paragraph">
      <style:paragraph-properties fo:text-align="justify" fo:margin-bottom="0.0784in" fo:line-height="100%" fo:margin-left="0.2361in" fo:text-indent="-0.2361in">
        <style:tab-stops/>
      </style:paragraph-properties>
    </style:style>
    <style:style style:name="T244" style:parent-style-name="Absatz-Standardschriftart" style:family="text">
      <style:text-properties style:font-name="Liberation Sans" style:font-size-complex="11pt" fo:language="en" fo:country="US"/>
    </style:style>
    <style:style style:name="T245" style:parent-style-name="Absatz-Standardschriftart" style:family="text">
      <style:text-properties style:font-name="Liberation Sans" style:font-size-complex="11pt" fo:language="en" fo:country="US"/>
    </style:style>
    <style:style style:name="P246" style:parent-style-name="Textbody" style:family="paragraph">
      <style:paragraph-properties fo:text-align="justify" fo:margin-bottom="0.0784in" fo:line-height="100%" fo:margin-left="0.2361in" fo:text-indent="-0.2361in">
        <style:tab-stops/>
      </style:paragraph-properties>
    </style:style>
    <style:style style:name="P247" style:parent-style-name="Textbody" style:family="paragraph">
      <style:paragraph-properties fo:text-align="justify" fo:margin-bottom="0.0784in" fo:line-height="100%" fo:margin-left="0.2361in" fo:text-indent="-0.2361in">
        <style:tab-stops/>
      </style:paragraph-properties>
    </style:style>
    <style:style style:name="T248" style:parent-style-name="Absatz-Standardschriftart" style:family="text">
      <style:text-properties style:font-name="Liberation Sans" style:font-size-complex="11pt" fo:language="en" fo:country="US"/>
    </style:style>
    <style:style style:name="T249" style:parent-style-name="Absatz-Standardschriftart" style:family="text">
      <style:text-properties style:font-name="Liberation Sans" style:font-size-complex="11pt" fo:language="en" fo:country="US"/>
    </style:style>
    <style:style style:name="P250" style:parent-style-name="Textbody" style:family="paragraph">
      <style:paragraph-properties fo:text-align="justify"/>
      <style:text-properties style:font-name="Liberation Sans"/>
    </style:style>
    <style:style style:name="P251" style:parent-style-name="Textbody" style:family="paragraph">
      <style:paragraph-properties fo:text-align="justify"/>
      <style:text-properties style:font-name="Liberation Sans"/>
    </style:style>
    <style:style style:name="P252" style:parent-style-name="Textbody" style:family="paragraph">
      <style:paragraph-properties fo:text-align="justify"/>
      <style:text-properties style:font-name="Liberation Sans"/>
    </style:style>
    <style:style style:name="P253" style:parent-style-name="Textbody" style:family="paragraph">
      <style:paragraph-properties fo:text-align="justify"/>
      <style:text-properties style:font-name="Liberation Sans"/>
    </style:style>
    <style:style style:name="P254" style:parent-style-name="Textbody" style:family="paragraph">
      <style:paragraph-properties fo:text-align="justify"/>
      <style:text-properties style:font-name="Liberation Sans"/>
    </style:style>
    <style:style style:name="P255" style:parent-style-name="Standard" style:family="paragraph">
      <style:text-properties style:font-name="Liberation Sans" style:text-underline-type="single" style:text-underline-style="solid" style:text-underline-width="auto" style:text-underline-mode="continuous"/>
    </style:style>
    <style:style style:name="P256" style:parent-style-name="Textbody" style:family="paragraph">
      <style:paragraph-properties fo:text-align="justify" fo:margin-bottom="0.0784in" fo:line-height="100%" fo:margin-left="0.2361in" fo:text-indent="-0.2361in">
        <style:tab-stops/>
      </style:paragraph-properties>
    </style:style>
    <style:style style:name="P257" style:parent-style-name="Textbody" style:family="paragraph">
      <style:paragraph-properties fo:text-align="justify" fo:margin-bottom="0.0784in" fo:line-height="100%" fo:margin-left="0.2361in" fo:text-indent="-0.2361in">
        <style:tab-stops/>
      </style:paragraph-properties>
    </style:style>
    <style:style style:name="P258" style:parent-style-name="Textbody" style:family="paragraph">
      <style:paragraph-properties fo:text-align="justify" fo:margin-bottom="0.0784in" fo:line-height="100%" fo:margin-left="0.2361in" fo:text-indent="-0.2361in">
        <style:tab-stops/>
      </style:paragraph-properties>
    </style:style>
    <style:style style:name="T259" style:parent-style-name="Absatz-Standardschriftart" style:family="text">
      <style:text-properties style:font-name="Liberation Sans" style:font-size-complex="11pt" fo:language="en" fo:country="US"/>
    </style:style>
    <style:style style:name="T260" style:parent-style-name="Absatz-Standardschriftart" style:family="text">
      <style:text-properties style:font-name="Liberation Sans" style:font-size-complex="11pt" fo:language="en" fo:country="US"/>
    </style:style>
    <style:style style:name="P261" style:parent-style-name="Textbody" style:family="paragraph">
      <style:paragraph-properties fo:text-align="justify"/>
      <style:text-properties style:font-name="Liberation Sans"/>
    </style:style>
    <style:style style:name="P262" style:parent-style-name="Textbody" style:family="paragraph">
      <style:paragraph-properties fo:text-align="justify"/>
      <style:text-properties style:font-name="Liberation Sans"/>
    </style:style>
    <style:style style:name="P263" style:parent-style-name="Textbody" style:family="paragraph">
      <style:paragraph-properties fo:text-align="justify"/>
      <style:text-properties style:font-name="Liberation Sans"/>
    </style:style>
    <style:style style:name="P264" style:parent-style-name="Standard" style:family="paragraph">
      <style:text-properties style:font-name="Liberation Sans" style:text-underline-type="single" style:text-underline-style="solid" style:text-underline-width="auto" style:text-underline-mode="continuous"/>
    </style:style>
    <style:style style:name="P265" style:parent-style-name="Textbody" style:family="paragraph">
      <style:paragraph-properties fo:text-align="justify" fo:margin-bottom="0.0784in" fo:line-height="100%" fo:margin-left="0.2361in" fo:text-indent="-0.2361in">
        <style:tab-stops/>
      </style:paragraph-properties>
    </style:style>
    <style:style style:name="P266" style:parent-style-name="Textbody" style:family="paragraph">
      <style:paragraph-properties fo:text-align="justify" fo:margin-bottom="0.0784in" fo:line-height="100%" fo:margin-left="0.2361in" fo:text-indent="-0.2361in">
        <style:tab-stops/>
      </style:paragraph-properties>
    </style:style>
    <style:style style:name="P267" style:parent-style-name="Textbody" style:family="paragraph">
      <style:paragraph-properties fo:text-align="justify"/>
      <style:text-properties style:font-name="Liberation Sans"/>
    </style:style>
    <style:style style:name="P268" style:parent-style-name="Textbody" style:family="paragraph">
      <style:paragraph-properties fo:text-align="justify"/>
      <style:text-properties style:font-name="Liberation Sans"/>
    </style:style>
    <style:style style:name="P269" style:parent-style-name="Textbody" style:family="paragraph">
      <style:paragraph-properties fo:text-align="justify"/>
      <style:text-properties style:font-name="Liberation Sans"/>
    </style:style>
    <style:style style:name="P270" style:parent-style-name="Textbody" style:family="paragraph">
      <style:paragraph-properties fo:text-align="justify"/>
      <style:text-properties style:font-name="Liberation Sans"/>
    </style:style>
    <style:style style:name="P271" style:parent-style-name="Textbody" style:family="paragraph">
      <style:paragraph-properties fo:text-align="justify"/>
      <style:text-properties style:font-name="Liberation Sans"/>
    </style:style>
    <style:style style:name="P272" style:parent-style-name="Textbody" style:family="paragraph">
      <style:paragraph-properties fo:text-align="justify"/>
      <style:text-properties style:font-name="Liberation Sans"/>
    </style:style>
    <style:style style:name="P273" style:parent-style-name="Textbody" style:family="paragraph">
      <style:paragraph-properties fo:text-align="justify"/>
      <style:text-properties style:font-name="Liberation Sans"/>
    </style:style>
    <style:style style:name="P274" style:parent-style-name="Standard" style:family="paragraph">
      <style:text-properties style:font-name="Liberation Sans" style:text-underline-type="single" style:text-underline-style="solid" style:text-underline-width="auto" style:text-underline-mode="continuous"/>
    </style:style>
    <style:style style:name="P275" style:parent-style-name="Textbody" style:family="paragraph">
      <style:paragraph-properties fo:text-align="justify" fo:margin-bottom="0.0784in" fo:line-height="100%" fo:margin-left="0.2361in" fo:text-indent="-0.2361in">
        <style:tab-stops/>
      </style:paragraph-properties>
    </style:style>
    <style:style style:name="P276" style:parent-style-name="Textbody" style:family="paragraph">
      <style:paragraph-properties fo:text-align="justify" fo:margin-bottom="0.0784in" fo:line-height="100%" fo:margin-left="0.2361in" fo:text-indent="-0.2361in">
        <style:tab-stops/>
      </style:paragraph-properties>
    </style:style>
    <style:style style:name="T277" style:parent-style-name="Absatz-Standardschriftart" style:family="text">
      <style:text-properties style:font-name="Liberation Sans" style:font-size-complex="11pt" fo:language="en" fo:country="US"/>
    </style:style>
    <style:style style:name="T278" style:parent-style-name="Absatz-Standardschriftart" style:family="text">
      <style:text-properties style:font-name="Liberation Sans" style:font-size-complex="11pt" fo:language="en" fo:country="US"/>
    </style:style>
    <style:style style:name="T279" style:parent-style-name="Absatz-Standardschriftart" style:family="text">
      <style:text-properties style:font-name="Liberation Sans" style:font-size-complex="11pt" fo:language="en" fo:country="US"/>
    </style:style>
    <style:style style:name="P280" style:parent-style-name="Textbody" style:family="paragraph">
      <style:paragraph-properties fo:text-align="justify" fo:margin-bottom="0.0784in" fo:line-height="100%" fo:margin-left="0.2361in" fo:text-indent="-0.2361in">
        <style:tab-stops/>
      </style:paragraph-properties>
    </style:style>
    <style:style style:name="T281" style:parent-style-name="Absatz-Standardschriftart" style:family="text">
      <style:text-properties style:font-name="Liberation Sans" style:font-size-complex="11pt" fo:language="en" fo:country="US"/>
    </style:style>
    <style:style style:name="T282" style:parent-style-name="Absatz-Standardschriftart" style:family="text">
      <style:text-properties style:font-name="Liberation Sans" style:font-size-complex="11pt" fo:language="en" fo:country="US"/>
    </style:style>
    <style:style style:name="P283" style:parent-style-name="Textbody" style:family="paragraph">
      <style:text-properties style:font-name="Liberation Sans"/>
    </style:style>
    <style:style style:name="P284" style:parent-style-name="Textbody" style:family="paragraph">
      <style:paragraph-properties fo:text-align="justify"/>
      <style:text-properties style:font-name="Liberation Sans"/>
    </style:style>
    <style:style style:name="P285" style:parent-style-name="Textbody" style:family="paragraph">
      <style:paragraph-properties fo:text-align="justify"/>
      <style:text-properties style:font-name="Liberation Sans"/>
    </style:style>
    <style:style style:name="P286" style:parent-style-name="Textbody" style:family="paragraph">
      <style:paragraph-properties fo:text-align="justify"/>
      <style:text-properties style:font-name="Liberation Sans"/>
    </style:style>
    <style:style style:name="P287" style:parent-style-name="Textbody" style:family="paragraph">
      <style:paragraph-properties fo:text-align="justify"/>
      <style:text-properties style:font-name="Liberation Sans"/>
    </style:style>
    <style:style style:name="P288" style:parent-style-name="Textbody" style:family="paragraph">
      <style:text-properties style:font-name="Liberation Sans"/>
    </style:style>
    <style:style style:name="P289" style:parent-style-name="Standard" style:family="paragraph">
      <style:text-properties style:font-name="Liberation Sans" style:text-underline-type="single" style:text-underline-style="solid" style:text-underline-width="auto" style:text-underline-mode="continuous"/>
    </style:style>
    <style:style style:name="P290" style:parent-style-name="Textbody" style:family="paragraph">
      <style:paragraph-properties fo:text-align="justify" fo:margin-bottom="0.0784in" fo:line-height="100%" fo:margin-left="0.2361in" fo:text-indent="-0.2361in">
        <style:tab-stops/>
      </style:paragraph-properties>
    </style:style>
    <style:style style:name="P291" style:parent-style-name="Textbody" style:family="paragraph">
      <style:paragraph-properties fo:text-align="justify" fo:margin-bottom="0.0784in" fo:line-height="100%" fo:margin-left="0.2361in" fo:text-indent="-0.2361in">
        <style:tab-stops/>
      </style:paragraph-properties>
    </style:style>
    <style:style style:name="T292" style:parent-style-name="Absatz-Standardschriftart" style:family="text">
      <style:text-properties style:font-name="Liberation Sans" style:font-size-complex="11pt" fo:language="en" fo:country="US"/>
    </style:style>
    <style:style style:name="T293" style:parent-style-name="Absatz-Standardschriftart" style:family="text">
      <style:text-properties style:font-name="Liberation Sans" style:font-size-complex="11pt" fo:language="en" fo:country="US"/>
    </style:style>
    <style:style style:name="T294" style:parent-style-name="Absatz-Standardschriftart" style:family="text">
      <style:text-properties style:font-name="Liberation Sans" style:font-size-complex="11pt" fo:language="en" fo:country="US"/>
    </style:style>
    <style:style style:name="P295" style:parent-style-name="Textbody" style:family="paragraph">
      <style:paragraph-properties fo:text-align="justify" fo:margin-bottom="0.0784in" fo:line-height="100%" fo:margin-left="0.2361in" fo:text-indent="-0.2361in">
        <style:tab-stops/>
      </style:paragraph-properties>
    </style:style>
    <style:style style:name="T296" style:parent-style-name="Absatz-Standardschriftart" style:family="text">
      <style:text-properties style:font-name="Liberation Sans" style:font-size-complex="11pt" fo:language="en" fo:country="US"/>
    </style:style>
    <style:style style:name="T297" style:parent-style-name="Absatz-Standardschriftart" style:family="text">
      <style:text-properties style:font-name="Liberation Sans" style:font-size-complex="11pt" fo:language="en" fo:country="US"/>
    </style:style>
    <style:style style:name="P298" style:parent-style-name="Textbody" style:family="paragraph">
      <style:paragraph-properties fo:text-align="justify"/>
      <style:text-properties style:font-name="Liberation Sans"/>
    </style:style>
    <style:style style:name="P299" style:parent-style-name="Textbody" style:family="paragraph">
      <style:paragraph-properties fo:text-align="justify"/>
      <style:text-properties style:font-name="Liberation Sans"/>
    </style:style>
    <style:style style:name="P300" style:parent-style-name="Textbody" style:family="paragraph">
      <style:paragraph-properties fo:text-align="justify"/>
      <style:text-properties style:font-name="Liberation Sans"/>
    </style:style>
    <style:style style:name="P301" style:parent-style-name="Textbody" style:family="paragraph">
      <style:paragraph-properties fo:text-align="justify"/>
      <style:text-properties style:font-name="Liberation Sans"/>
    </style:style>
    <style:style style:name="P302" style:parent-style-name="Textbody" style:family="paragraph">
      <style:paragraph-properties fo:text-align="justify"/>
      <style:text-properties style:font-name="Liberation Sans"/>
    </style:style>
    <style:style style:name="P303" style:parent-style-name="Textbody" style:family="paragraph">
      <style:text-properties style:font-name="Liberation Sans"/>
    </style:style>
    <style:style style:name="P304" style:parent-style-name="Standard" style:family="paragraph">
      <style:text-properties style:font-name="Liberation Sans" style:text-underline-type="single" style:text-underline-style="solid" style:text-underline-width="auto" style:text-underline-mode="continuous"/>
    </style:style>
    <style:style style:name="P305" style:parent-style-name="Textbody" style:family="paragraph">
      <style:paragraph-properties fo:text-align="justify" fo:margin-bottom="0.0784in" fo:line-height="100%" fo:margin-left="0.2361in" fo:text-indent="-0.2361in">
        <style:tab-stops/>
      </style:paragraph-properties>
    </style:style>
    <style:style style:name="P306" style:parent-style-name="Textbody" style:family="paragraph">
      <style:paragraph-properties fo:text-align="justify" fo:margin-bottom="0.0784in" fo:line-height="100%" fo:margin-left="0.2361in" fo:text-indent="-0.2361in">
        <style:tab-stops/>
      </style:paragraph-properties>
    </style:style>
    <style:style style:name="P307" style:parent-style-name="Textbody" style:family="paragraph">
      <style:paragraph-properties fo:text-align="justify" fo:margin-bottom="0.0784in" fo:line-height="100%" fo:margin-left="0.2361in" fo:text-indent="-0.2361in">
        <style:tab-stops/>
      </style:paragraph-properties>
    </style:style>
    <style:style style:name="T308" style:parent-style-name="Absatz-Standardschriftart" style:family="text">
      <style:text-properties style:font-name="Liberation Sans" style:font-size-complex="11pt" fo:language="en" fo:country="US"/>
    </style:style>
    <style:style style:name="T309" style:parent-style-name="Absatz-Standardschriftart" style:family="text">
      <style:text-properties style:font-name="Liberation Sans" style:font-size-complex="11pt" fo:language="en" fo:country="US"/>
    </style:style>
    <style:style style:name="P310" style:parent-style-name="Textbody" style:family="paragraph">
      <style:paragraph-properties fo:text-align="justify" fo:margin-bottom="0.0784in" fo:line-height="100%" fo:margin-left="0.2361in" fo:text-indent="-0.2361in">
        <style:tab-stops/>
      </style:paragraph-properties>
    </style:style>
    <style:style style:name="T311" style:parent-style-name="Absatz-Standardschriftart" style:family="text">
      <style:text-properties style:font-name="Liberation Sans" style:font-size-complex="11pt" fo:language="en" fo:country="US"/>
    </style:style>
    <style:style style:name="T312" style:parent-style-name="Absatz-Standardschriftart" style:family="text">
      <style:text-properties style:font-name="Liberation Sans" style:font-size-complex="11pt" fo:language="en" fo:country="US"/>
    </style:style>
    <style:style style:name="P313" style:parent-style-name="Textbody" style:family="paragraph">
      <style:paragraph-properties fo:text-align="justify"/>
      <style:text-properties style:font-name="Liberation Sans"/>
    </style:style>
    <style:style style:name="P314" style:parent-style-name="Textbody" style:family="paragraph">
      <style:paragraph-properties fo:text-align="justify"/>
      <style:text-properties style:font-name="Liberation Sans"/>
    </style:style>
    <style:style style:name="P315" style:parent-style-name="Textbody" style:family="paragraph">
      <style:paragraph-properties fo:text-align="justify"/>
      <style:text-properties style:font-name="Liberation Sans"/>
    </style:style>
    <style:style style:name="P316" style:parent-style-name="Textbody" style:family="paragraph">
      <style:paragraph-properties fo:text-align="justify"/>
      <style:text-properties style:font-name="Liberation Sans"/>
    </style:style>
    <style:style style:name="P317" style:parent-style-name="Textbody" style:family="paragraph">
      <style:paragraph-properties fo:text-align="justify"/>
      <style:text-properties style:font-name="Liberation Sans"/>
    </style:style>
    <style:style style:name="P318" style:parent-style-name="Textbody" style:family="paragraph">
      <style:paragraph-properties fo:text-align="justify"/>
      <style:text-properties style:font-name="Liberation Sans"/>
    </style:style>
    <style:style style:name="P319" style:parent-style-name="Textbody" style:family="paragraph">
      <style:paragraph-properties fo:text-align="justify"/>
      <style:text-properties style:font-name="Liberation Sans"/>
    </style:style>
    <style:style style:name="P320" style:parent-style-name="Textbody" style:family="paragraph">
      <style:paragraph-properties fo:text-align="justify"/>
      <style:text-properties style:font-name="Liberation Sans"/>
    </style:style>
    <style:style style:name="P321" style:parent-style-name="Textbody" style:family="paragraph">
      <style:paragraph-properties fo:text-align="justify"/>
      <style:text-properties style:font-name="Liberation Sans"/>
    </style:style>
    <style:style style:name="P322" style:parent-style-name="Standard" style:family="paragraph">
      <style:text-properties style:font-name="Liberation Sans" style:text-underline-type="single" style:text-underline-style="solid" style:text-underline-width="auto" style:text-underline-mode="continuous"/>
    </style:style>
    <style:style style:name="P323" style:parent-style-name="Textbody" style:family="paragraph">
      <style:paragraph-properties fo:text-align="justify" fo:margin-bottom="0.0784in" fo:line-height="100%" fo:margin-left="0.2361in" fo:text-indent="-0.2361in">
        <style:tab-stops/>
      </style:paragraph-properties>
    </style:style>
    <style:style style:name="P324" style:parent-style-name="Textbody" style:family="paragraph">
      <style:paragraph-properties fo:text-align="justify" fo:margin-bottom="0.0784in" fo:line-height="100%" fo:margin-left="0.2361in" fo:text-indent="-0.2361in">
        <style:tab-stops/>
      </style:paragraph-properties>
    </style:style>
    <style:style style:name="P325" style:parent-style-name="Textbody" style:family="paragraph">
      <style:paragraph-properties fo:text-align="justify"/>
      <style:text-properties style:font-name="Liberation Sans"/>
    </style:style>
    <style:style style:name="P326" style:parent-style-name="Textbody" style:family="paragraph">
      <style:paragraph-properties fo:text-align="justify"/>
      <style:text-properties style:font-name="Liberation Sans"/>
    </style:style>
    <style:style style:name="P327" style:parent-style-name="Textbody" style:family="paragraph">
      <style:paragraph-properties fo:text-align="justify"/>
      <style:text-properties style:font-name="Liberation Sans"/>
    </style:style>
    <style:style style:name="P328" style:parent-style-name="Standard" style:family="paragraph">
      <style:text-properties style:font-name="Liberation Sans" style:text-underline-type="single" style:text-underline-style="solid" style:text-underline-width="auto" style:text-underline-mode="continuous"/>
    </style:style>
    <style:style style:name="P329" style:parent-style-name="Textbody" style:family="paragraph">
      <style:paragraph-properties fo:text-align="justify" fo:margin-bottom="0.0784in" fo:line-height="100%" fo:margin-left="0.2361in" fo:text-indent="-0.2361in">
        <style:tab-stops/>
      </style:paragraph-properties>
    </style:style>
    <style:style style:name="T330" style:parent-style-name="Absatz-Standardschriftart" style:family="text">
      <style:text-properties style:font-name="Liberation Sans" style:font-size-complex="11pt" fo:language="en" fo:country="US"/>
    </style:style>
    <style:style style:name="T331" style:parent-style-name="Absatz-Standardschriftart" style:family="text">
      <style:text-properties style:font-name="Liberation Sans" style:font-size-complex="11pt" fo:language="en" fo:country="US"/>
    </style:style>
    <style:style style:name="P332" style:parent-style-name="Textbody" style:family="paragraph">
      <style:paragraph-properties fo:text-align="justify" fo:margin-bottom="0.0784in" fo:line-height="100%" fo:margin-left="0.2361in" fo:text-indent="-0.2361in">
        <style:tab-stops/>
      </style:paragraph-properties>
    </style:style>
    <style:style style:name="P333" style:parent-style-name="Textbody" style:family="paragraph">
      <style:paragraph-properties fo:text-align="justify" fo:margin-bottom="0.0784in" fo:line-height="100%" fo:margin-left="0.2361in" fo:text-indent="-0.2361in">
        <style:tab-stops/>
      </style:paragraph-properties>
    </style:style>
    <style:style style:name="T334" style:parent-style-name="Absatz-Standardschriftart" style:family="text">
      <style:text-properties style:font-name="Liberation Sans" style:font-size-complex="11pt" fo:language="en" fo:country="US"/>
    </style:style>
    <style:style style:name="T335" style:parent-style-name="Absatz-Standardschriftart" style:family="text">
      <style:text-properties style:font-name="Liberation Sans" style:font-size-complex="11pt" fo:language="en" fo:country="US"/>
    </style:style>
    <style:style style:name="P336" style:parent-style-name="Textbody" style:family="paragraph">
      <style:paragraph-properties fo:text-align="justify"/>
      <style:text-properties style:font-name="Liberation Sans"/>
    </style:style>
    <style:style style:name="P337" style:parent-style-name="Textbody" style:family="paragraph">
      <style:paragraph-properties fo:text-align="justify"/>
      <style:text-properties style:font-name="Liberation Sans"/>
    </style:style>
    <style:style style:name="P338" style:parent-style-name="Textbody" style:family="paragraph">
      <style:paragraph-properties fo:text-align="justify"/>
      <style:text-properties style:font-name="Liberation Sans"/>
    </style:style>
    <style:style style:name="P339" style:parent-style-name="Textbody" style:family="paragraph">
      <style:paragraph-properties fo:text-align="justify"/>
      <style:text-properties style:font-name="Liberation Sans"/>
    </style:style>
    <style:style style:name="P340" style:parent-style-name="Textbody" style:family="paragraph">
      <style:paragraph-properties fo:text-align="justify"/>
      <style:text-properties style:font-name="Liberation Sans"/>
    </style:style>
    <style:style style:name="P341" style:parent-style-name="Standard" style:family="paragraph">
      <style:text-properties style:font-name="Liberation Sans" style:text-underline-type="single" style:text-underline-style="solid" style:text-underline-width="auto" style:text-underline-mode="continuous"/>
    </style:style>
    <style:style style:name="P342" style:parent-style-name="Textbody" style:family="paragraph">
      <style:paragraph-properties fo:text-align="justify" fo:margin-bottom="0.0784in" fo:line-height="100%" fo:margin-left="0.2361in" fo:text-indent="-0.2361in">
        <style:tab-stops/>
      </style:paragraph-properties>
    </style:style>
    <style:style style:name="T343" style:parent-style-name="Absatz-Standardschriftart" style:family="text">
      <style:text-properties style:font-name="Liberation Sans" style:font-size-complex="11pt" fo:language="en" fo:country="US"/>
    </style:style>
    <style:style style:name="T344" style:parent-style-name="Absatz-Standardschriftart" style:family="text">
      <style:text-properties style:font-name="Liberation Sans" style:font-size-complex="11pt" fo:language="en" fo:country="US"/>
    </style:style>
    <style:style style:name="P345" style:parent-style-name="Textbody" style:family="paragraph">
      <style:paragraph-properties fo:text-align="justify" fo:margin-bottom="0.0784in" fo:line-height="100%" fo:margin-left="0.2361in" fo:text-indent="-0.2361in">
        <style:tab-stops/>
      </style:paragraph-properties>
    </style:style>
    <style:style style:name="P346" style:parent-style-name="Textbody" style:family="paragraph">
      <style:paragraph-properties fo:text-align="justify"/>
      <style:text-properties style:font-name="Liberation Sans"/>
    </style:style>
    <style:style style:name="P347" style:parent-style-name="Textbody" style:family="paragraph">
      <style:paragraph-properties fo:text-align="justify"/>
      <style:text-properties style:font-name="Liberation Sans"/>
    </style:style>
    <style:style style:name="P348" style:parent-style-name="Textbody" style:family="paragraph">
      <style:paragraph-properties fo:text-align="justify"/>
      <style:text-properties style:font-name="Liberation Sans"/>
    </style:style>
    <style:style style:name="P349" style:parent-style-name="Textbody" style:family="paragraph">
      <style:paragraph-properties fo:text-align="justify"/>
      <style:text-properties style:font-name="Liberation Sans"/>
    </style:style>
    <style:style style:name="P350" style:parent-style-name="Textbody" style:family="paragraph">
      <style:paragraph-properties fo:text-align="justify"/>
    </style:style>
    <style:style style:name="P351" style:parent-style-name="Textbody" style:family="paragraph">
      <style:text-properties style:font-name="Liberation Sans"/>
    </style:style>
    <style:style style:name="P352" style:parent-style-name="Textbody" style:family="paragraph">
      <style:paragraph-properties fo:text-align="justify"/>
    </style:style>
    <style:style style:name="P353" style:parent-style-name="Textbody" style:family="paragraph">
      <style:paragraph-properties fo:text-align="justify"/>
    </style:style>
    <style:style style:name="P354" style:parent-style-name="Textbody" style:family="paragraph">
      <style:paragraph-properties fo:text-align="justify"/>
    </style:style>
    <style:style style:name="P355" style:parent-style-name="Textbody" style:family="paragraph">
      <style:paragraph-properties fo:text-align="justify"/>
    </style:style>
    <style:style style:name="P356" style:parent-style-name="Textbody" style:family="paragraph">
      <style:paragraph-properties fo:text-align="justify"/>
    </style:style>
    <style:style style:name="P357" style:parent-style-name="Standard" style:family="paragraph">
      <style:text-properties style:font-name="Liberation Sans" style:text-underline-type="single" style:text-underline-style="solid" style:text-underline-width="auto" style:text-underline-mode="continuous"/>
    </style:style>
    <style:style style:name="P358" style:parent-style-name="Textbody" style:family="paragraph">
      <style:paragraph-properties fo:text-align="justify" fo:margin-bottom="0.0784in" fo:line-height="100%" fo:margin-left="0.2361in" fo:text-indent="-0.2361in">
        <style:tab-stops/>
      </style:paragraph-properties>
    </style:style>
    <style:style style:name="P359" style:parent-style-name="Textbody" style:family="paragraph">
      <style:paragraph-properties fo:text-align="justify" fo:margin-bottom="0.0784in" fo:line-height="100%" fo:margin-left="0.2361in" fo:text-indent="-0.2361in">
        <style:tab-stops/>
      </style:paragraph-properties>
    </style:style>
    <style:style style:name="P360" style:parent-style-name="Textbody" style:family="paragraph">
      <style:paragraph-properties fo:text-align="justify" fo:margin-bottom="0.0784in" fo:line-height="100%" fo:margin-left="0.2361in" fo:text-indent="-0.2361in">
        <style:tab-stops/>
      </style:paragraph-properties>
    </style:style>
    <style:style style:name="P361" style:parent-style-name="Textbody" style:family="paragraph">
      <style:paragraph-properties fo:text-align="justify" fo:margin-bottom="0.0784in" fo:line-height="100%" fo:margin-left="0.2361in" fo:text-indent="-0.2361in">
        <style:tab-stops/>
      </style:paragraph-properties>
    </style:style>
    <style:style style:name="P362" style:parent-style-name="Textbody" style:family="paragraph">
      <style:paragraph-properties fo:text-align="justify" fo:margin-bottom="0.0784in" fo:line-height="100%" fo:margin-left="0.2361in" fo:text-indent="-0.2361in">
        <style:tab-stops/>
      </style:paragraph-properties>
    </style:style>
    <style:style style:name="P363" style:parent-style-name="Textbody" style:family="paragraph">
      <style:paragraph-properties fo:text-align="justify"/>
    </style:style>
    <style:style style:name="T364" style:parent-style-name="Absatz-Standardschriftart" style:family="text">
      <style:text-properties style:font-name="Liberation Sans"/>
    </style:style>
    <style:style style:name="T365" style:parent-style-name="StrongEmphasis" style:family="text">
      <style:text-properties style:font-name="Liberation Sans" fo:font-weight="normal" style:font-weight-asian="normal" style:font-weight-complex="normal"/>
    </style:style>
    <style:style style:name="T366" style:parent-style-name="Absatz-Standardschriftart" style:family="text">
      <style:text-properties style:font-name="Liberation Sans"/>
    </style:style>
    <style:style style:name="P367" style:parent-style-name="Textbody" style:family="paragraph">
      <style:paragraph-properties fo:text-align="justify"/>
      <style:text-properties style:font-name="Liberation Sans"/>
    </style:style>
    <style:style style:name="P368" style:parent-style-name="Textbody" style:family="paragraph">
      <style:paragraph-properties fo:text-align="justify"/>
    </style:style>
    <style:style style:name="T369" style:parent-style-name="Absatz-Standardschriftart" style:family="text">
      <style:text-properties style:font-name="Liberation Sans"/>
    </style:style>
    <style:style style:name="T370" style:parent-style-name="StrongEmphasis" style:family="text">
      <style:text-properties fo:font-weight="normal" style:font-weight-asian="normal" style:font-weight-complex="normal"/>
    </style:style>
    <style:style style:name="T371" style:parent-style-name="Absatz-Standardschriftart" style:family="text">
      <style:text-properties style:font-name="Liberation Sans"/>
    </style:style>
    <style:style style:name="T372" style:parent-style-name="StrongEmphasis" style:family="text">
      <style:text-properties fo:font-weight="normal" style:font-weight-asian="normal" style:font-weight-complex="normal"/>
    </style:style>
    <style:style style:name="T373" style:parent-style-name="Absatz-Standardschriftart" style:family="text">
      <style:text-properties style:font-name="Liberation Sans"/>
    </style:style>
    <style:style style:name="T374" style:parent-style-name="StrongEmphasis" style:family="text">
      <style:text-properties fo:font-weight="normal" style:font-weight-asian="normal" style:font-weight-complex="normal"/>
    </style:style>
    <style:style style:name="T375" style:parent-style-name="Absatz-Standardschriftart" style:family="text">
      <style:text-properties style:font-name="Liberation Sans"/>
    </style:style>
    <style:style style:name="T376" style:parent-style-name="Absatz-Standardschriftart" style:family="text">
      <style:text-properties style:font-name="Liberation Sans"/>
    </style:style>
    <style:style style:name="T377" style:parent-style-name="StrongEmphasis" style:family="text">
      <style:text-properties fo:font-weight="normal" style:font-weight-asian="normal" style:font-weight-complex="normal"/>
    </style:style>
    <style:style style:name="T378" style:parent-style-name="Absatz-Standardschriftart" style:family="text">
      <style:text-properties style:font-name="Liberation Sans"/>
    </style:style>
    <style:style style:name="P379" style:parent-style-name="Textbody" style:family="paragraph">
      <style:paragraph-properties fo:text-align="justify"/>
      <style:text-properties style:font-name="Liberation Sans"/>
    </style:style>
    <style:style style:name="P380" style:parent-style-name="Textbody" style:family="paragraph">
      <style:paragraph-properties fo:text-align="justify"/>
      <style:text-properties style:font-name="Liberation Sans"/>
    </style:style>
    <style:style style:name="P381" style:parent-style-name="Textbody" style:family="paragraph">
      <style:paragraph-properties fo:text-align="justify"/>
      <style:text-properties style:font-name="Liberation Sans"/>
    </style:style>
    <style:style style:name="P382" style:parent-style-name="Textbody" style:family="paragraph">
      <style:paragraph-properties fo:text-align="justify"/>
    </style:style>
    <style:style style:name="T383" style:parent-style-name="StrongEmphasis" style:family="text">
      <style:text-properties style:font-name="Liberation Sans" fo:font-weight="normal" style:font-weight-asian="normal" style:font-weight-complex="normal"/>
    </style:style>
    <style:style style:name="T384" style:parent-style-name="Absatz-Standardschriftart" style:family="text">
      <style:text-properties style:font-name="Liberation Sans"/>
    </style:style>
    <style:style style:name="P385" style:parent-style-name="Textbody" style:family="paragraph">
      <style:paragraph-properties fo:text-align="justify"/>
      <style:text-properties style:font-name="Liberation Sans"/>
    </style:style>
    <style:style style:name="P386" style:parent-style-name="Textbody" style:family="paragraph">
      <style:paragraph-properties fo:text-align="justify"/>
    </style:style>
    <style:style style:name="P387" style:parent-style-name="Textbody" style:family="paragraph">
      <style:paragraph-properties fo:text-align="justify"/>
    </style:style>
    <style:style style:name="P388" style:parent-style-name="Textbody" style:family="paragraph">
      <style:paragraph-properties fo:text-align="justify"/>
    </style:style>
    <style:style style:name="P389" style:parent-style-name="Standard" style:family="paragraph">
      <style:text-properties style:font-name="Liberation Sans" style:text-underline-type="single" style:text-underline-style="solid" style:text-underline-width="auto" style:text-underline-mode="continuous"/>
    </style:style>
    <style:style style:name="P390" style:parent-style-name="Textbody" style:family="paragraph">
      <style:paragraph-properties fo:text-align="justify" fo:margin-bottom="0.0784in" fo:line-height="100%" fo:margin-left="0.2361in" fo:text-indent="-0.2361in">
        <style:tab-stops/>
      </style:paragraph-properties>
    </style:style>
    <style:style style:name="T391" style:parent-style-name="Absatz-Standardschriftart" style:family="text">
      <style:text-properties style:font-name="Liberation Sans" style:font-size-complex="11pt" fo:language="en" fo:country="US"/>
    </style:style>
    <style:style style:name="T392" style:parent-style-name="Absatz-Standardschriftart" style:family="text">
      <style:text-properties style:font-name="Liberation Sans" style:font-size-complex="11pt" fo:language="en" fo:country="US"/>
    </style:style>
    <style:style style:name="P393" style:parent-style-name="Textbody" style:family="paragraph">
      <style:paragraph-properties fo:text-align="justify" fo:margin-bottom="0.0784in" fo:line-height="100%" fo:margin-left="0.2361in" fo:text-indent="-0.2361in">
        <style:tab-stops/>
      </style:paragraph-properties>
    </style:style>
    <style:style style:name="T394" style:parent-style-name="Absatz-Standardschriftart" style:family="text">
      <style:text-properties style:font-name="Liberation Sans" style:font-size-complex="11pt" fo:language="en" fo:country="US"/>
    </style:style>
    <style:style style:name="P395" style:parent-style-name="Textbody" style:family="paragraph">
      <style:paragraph-properties fo:text-align="justify" fo:margin-bottom="0.0784in" fo:line-height="100%" fo:margin-left="0.2361in" fo:text-indent="-0.2361in">
        <style:tab-stops/>
      </style:paragraph-properties>
    </style:style>
    <style:style style:name="T396" style:parent-style-name="Absatz-Standardschriftart" style:family="text">
      <style:text-properties style:font-name="Liberation Sans" style:font-size-complex="11pt" fo:language="en" fo:country="US"/>
    </style:style>
    <style:style style:name="P397" style:parent-style-name="Textbody" style:family="paragraph">
      <style:paragraph-properties fo:text-align="justify" fo:margin-bottom="0.0784in" fo:line-height="100%" fo:margin-left="0.2361in" fo:text-indent="-0.2361in">
        <style:tab-stops/>
      </style:paragraph-properties>
    </style:style>
    <style:style style:name="P398" style:parent-style-name="Textbody" style:family="paragraph">
      <style:paragraph-properties fo:text-align="justify" fo:margin-bottom="0.0784in" fo:line-height="100%" fo:margin-left="0.2361in" fo:text-indent="-0.2361in">
        <style:tab-stops/>
      </style:paragraph-properties>
    </style:style>
    <style:style style:name="P399" style:parent-style-name="Textbody" style:family="paragraph">
      <style:paragraph-properties fo:text-align="justify" fo:margin-bottom="0.0784in" fo:line-height="100%" fo:margin-left="0.2361in" fo:text-indent="-0.2361in">
        <style:tab-stops/>
      </style:paragraph-properties>
    </style:style>
    <style:style style:name="P400" style:parent-style-name="Textbody" style:family="paragraph">
      <style:paragraph-properties fo:text-align="justify"/>
      <style:text-properties style:font-name="Liberation Sans"/>
    </style:style>
    <style:style style:name="P401" style:parent-style-name="Textbody" style:family="paragraph">
      <style:paragraph-properties fo:text-align="justify"/>
      <style:text-properties style:font-name="Liberation Sans"/>
    </style:style>
    <style:style style:name="P402" style:parent-style-name="Textbody" style:family="paragraph">
      <style:paragraph-properties fo:text-align="justify"/>
      <style:text-properties style:font-name="Liberation Sans"/>
    </style:style>
    <style:style style:name="P403" style:parent-style-name="Textbody" style:family="paragraph">
      <style:paragraph-properties fo:text-align="justify"/>
      <style:text-properties style:font-name="Liberation Sans"/>
    </style:style>
    <style:style style:name="P404" style:parent-style-name="Textbody" style:family="paragraph">
      <style:paragraph-properties fo:text-align="justify"/>
      <style:text-properties style:font-name="Liberation Sans"/>
    </style:style>
    <style:style style:name="P405" style:parent-style-name="Standard" style:family="paragraph">
      <style:text-properties style:font-name="Liberation Sans" style:text-underline-type="single" style:text-underline-style="solid" style:text-underline-width="auto" style:text-underline-mode="continuous"/>
    </style:style>
    <style:style style:name="P406" style:parent-style-name="Textbody" style:family="paragraph">
      <style:paragraph-properties fo:text-align="justify" fo:margin-bottom="0.0784in" fo:line-height="100%" fo:margin-left="0.2361in" fo:text-indent="-0.2361in">
        <style:tab-stops/>
      </style:paragraph-properties>
    </style:style>
    <style:style style:name="T407" style:parent-style-name="Absatz-Standardschriftart" style:family="text">
      <style:text-properties style:font-name="Liberation Sans" style:font-size-complex="11pt" fo:language="en" fo:country="US"/>
    </style:style>
    <style:style style:name="T408" style:parent-style-name="Absatz-Standardschriftart" style:family="text">
      <style:text-properties style:font-name="Liberation Sans" style:font-size-complex="11pt" fo:language="en" fo:country="US"/>
    </style:style>
    <style:style style:name="P409" style:parent-style-name="Textbody" style:family="paragraph">
      <style:paragraph-properties fo:text-align="justify" fo:margin-bottom="0.0784in" fo:line-height="100%" fo:margin-left="0.2361in" fo:text-indent="-0.2361in">
        <style:tab-stops/>
      </style:paragraph-properties>
    </style:style>
    <style:style style:name="P410" style:parent-style-name="Textbody" style:family="paragraph">
      <style:paragraph-properties fo:text-align="justify" fo:margin-bottom="0.0784in" fo:line-height="100%" fo:margin-left="0.2361in" fo:text-indent="-0.2361in">
        <style:tab-stops/>
      </style:paragraph-properties>
    </style:style>
    <style:style style:family="graphic" style:name="a0" style:parent-style-name="Graphics">
      <style:graphic-properties fo:border="none" fo:background-color="transparent" style:wrap="parallel" style:wrap-contour="false" fo:clip="rect(0in, 0in, 0in, 0in)" style:horizontal-rel="paragraph" style:vertical-rel="paragraph" style:horizontal-pos="from-left" style:vertical-pos="from-top" draw:luminance="0%" draw:contrast="0%" draw:image-opacity="100%"/>
    </style:style>
    <style:style style:family="graphic" style:name="a1">
      <style:graphic-properties style:wrap="run-through" style:run-through="foreground" draw:fill="none" draw:stroke="solid" svg:stroke-width="0.01389in" svg:stroke-color="#990000" svg:stroke-opacity="100%" style:horizontal-rel="paragraph" style:vertical-rel="paragraph" style:horizontal-pos="from-left" style:vertical-pos="from-top"/>
    </style:style>
    <style:style style:family="graphic" style:name="a2" style:parent-style-name="Graphics">
      <style:graphic-properties fo:border="none" fo:background-color="transparent" style:wrap="parallel" style:wrap-contour="false" fo:clip="rect(0in, 0in, 0in, 0in)" style:horizontal-rel="paragraph" style:vertical-rel="paragraph" style:horizontal-pos="center" style:vertical-pos="top" draw:luminance="0%" draw:contrast="0%" draw:image-opacity="100%"/>
    </style:style>
  </office:automatic-styles>
  <office:body>
    <office:text text:use-soft-page-breaks="true">
      <text:p text:style-name="P1"><text:span text:style-name="T9"><draw:frame draw:z-index="2" draw:style-name="a0" draw:name="Bild3" text:anchor-type="paragraph" svg:x="-0.1252in" svg:y="-0.12165in" svg:width="1.27717in" svg:height="0.57008in" style:rel-width="scale" style:rel-height="scale"><draw:image xlink:href="media/image1.jpeg" xlink:type="simple" xlink:show="embed" xlink:actuate="onLoad"/><svg:title/><svg:desc/></draw:frame></text:span></text:p>
      <text:p text:style-name="P10"/>
      <text:p text:style-name="P11"><text:span text:style-name="T12"><draw:connector draw:type="line" svg:x1="-1.01378in" svg:y1="-0.12362in" svg:x2="7.47858in" svg:y2="-0.11043in" draw:z-index="251658240" draw:id="id0" draw:style-name="a1" draw:name="Form1" text:anchor-type="paragraph"><svg:title/><svg:desc/></draw:connector></text:span></text:p>
      <text:p text:style-name="P13"/>
      <text:p text:style-name="P14"/>
      <text:p text:style-name="P15"/>
      <text:p text:style-name="P16">Länderinformationsblatt</text:p>
      <text:p text:style-name="P17">der Staatendokumentation</text:p>
      <text:p text:style-name="P18"/>
      <text:p text:style-name="P19"/>
      <text:p text:style-name="P20"><text:span text:style-name="T21"><draw:frame draw:z-index="251659264" draw:style-name="a2" draw:name="Bild2" text:anchor-type="paragraph" svg:x="0in" svg:y="0in" svg:width="6.37795in" svg:height="3.18189in" style:rel-width="scale" style:rel-height="scale"><draw:image xlink:href="media/image2.png" xlink:type="simple" xlink:show="embed" xlink:actuate="onLoad"/><svg:title/><svg:desc/></draw:frame></text:span></text:p>
      <text:p text:style-name="P22">Kuba</text:p>
      <text:p text:style-name="P23"><text:span text:style-name="T24">Gesamtaktualisierung am</text:span><text:span text:style-name="T25"><text:s/>01.12.2023</text:span></text:p>
      <text:p text:style-name="P26">Aktualität überprüft am XX.XX.XXXX</text:p>
      <text:p text:style-name="P27"><text:tab/>letzte Kurzinformation eingefügt am XX.XX.XXXX</text:p>
      <table:table table:style-name="Table28">
        <table:table-columns>
          <table:table-column table:style-name="TableColumn29"/>
        </table:table-columns>
        <table:table-row table:style-name="TableRow30">
          <table:table-cell table:style-name="TableCell31">
            <text:soft-page-break/>
            <text:p text:style-name="P32">Das gegenständliche Produkt der Staatendokumentation des Bundesamtes für Fremdenwesen und Asyl wurde gemäß den vom Staatendokumentationsbeirat beschlossenen Standards und der Methodologie der Staatendokumentation erstellt.</text:p>
            <text:p text:style-name="P33"><text:span text:style-name="T34">Ein Länderinformationsblatt (LIB) der Staatendokumentation ist ein COI-Dokument, das beruhend auf den Bedürfnissen in Verfahren des Asyl- und Fremdenwesens (RD, EASt, ASt, BVwG) mittels Recherche von vorhandenen, vertrauenswürdigen und vorrangig öffentlichen Informationen gemäß den Standards der Staatendokumentation erstellt wird. Ein LIB gibt eine<text:s/></text:span><text:span text:style-name="T35">einzelfallunabhängige Darstellung</text:span><text:span text:style-name="T36"><text:s/>über die Lage betreffend relevanter Tatsachen in Herkunftsländern bzw. in EU-Mitgliedsstaaten.</text:span></text:p>
            <text:p text:style-name="P37">Die LIB dienen den Bedarfsträgern der Instanzen des Asyl- und Fremdenwesens. Für sie gilt § 5 Abs. 5 letzter Satz BFA-G, d.h. sie sind als solche nicht Teil der allgemein zugänglichen, öffentlichen Staatendokumentation. Sie werden aber durch Verwendung im Verfahren (Parteiengehör, Verwendung im Bescheid) der jeweiligen Partei zugänglich und durch Verwendung im Bescheid öffentlich gemacht.</text:p>
            <text:p text:style-name="P38">Dieses Produkt ist als Arbeitsbehelf für österreichische Behörden und Gerichte entwickelt worden. In diesem Sinne stehen Lesbarkeit, flexible Nutzbarkeit und einfache Verwertbarkeit in Entscheidungen im Vordergrund. Grundsätzlich wird jede Information mit mindestens einer Quelle belegt; aus vorgenannten Gründen wird jedoch auf die Hervorhebung von Originalzitaten verzichtet – nicht zuletzt auch deshalb, weil sich daraus für die Entscheidungsfindung kein Mehrwert ergibt.</text:p>
            <text:p text:style-name="P39">Das gegenständliche Produkt erhebt bezüglich der zur Verfügung gestellten Informationen keinen Anspruch auf Vollständigkeit. Aus dem vorliegenden Produkt ergeben sich keine Schlussfolgerungen für die rechtliche Beurteilung eines konkreten Verfahrens. Das LIB stellt keine allgemeine oder individuelle Entscheidungsvorgabe dar. Das vorliegende Dokument kann insbesondere auch nicht als politische Stellungnahme seitens der Staatendokumentation oder des Bundesamtes für Fremdenwesen und Asyl gewertet werden.</text:p>
            <text:p text:style-name="P40">Zugunsten der besseren Les- und Verwendbarkeit wird im vorliegenden Produkt auf eine genderneutrale Schreibweise verzichtet. So nicht explizit angemerkt, sind immer alle Geschlechter gemeint.</text:p>
            <text:p text:style-name="P41">Qualitäts- und Aktualisierungshinweis</text:p>
            <text:p text:style-name="P42">Das LIB beinhaltet Arbeitsübersetzungen fremdsprachiger Quellen. Auswahl, Verwertung und Verwendung von Informationen im vorliegenden Produkt unterliegen dem Qualitätsmanagement der Staatendokumentation.</text:p>
            <text:p text:style-name="P43">Eine Aktualisierung des LIB erfolgt bei gegebenem Bedarf auf Anfrage. Die Aktualität der verwendeten Quellen wird seitens der Staatendokumentation überprüft. Daher können auch im LIB verwendete Quellen älteren Datums als inhaltlich aktuell erachtet werden.</text:p>
          </table:table-cell>
        </table:table-row>
      </table:table>
      <text:p text:style-name="P44"/>
      <text:soft-page-break/>
      <text:p text:style-name="P45"><text:span text:style-name="T46">Länderspezifische Anmerkungen</text:span></text:p>
      <text:p text:style-name="P47">Keine</text:p>
      <text:p text:style-name="P48"/>
      <text:p text:style-name="P49">Hinweis:</text:p>
      <text:p text:style-name="P50"/>
      <text:p text:style-name="P51">COVID-19:</text:p>
      <text:p text:style-name="Textbody"><text:span text:style-name="T52">Zur aktuellen Anzahl der Krankheits- und Todesfälle in den einzelnen Ländern empfiehlt die Staatendokumentation bei Interesse/Bedarf folgende Websites der WHO:<text:s/></text:span><text:a xlink:href="https://www.who.int/emergencies/diseases/novel-coronavirus-2019/situation-reports" office:target-frame-name="_top" xlink:show="replace"><text:span text:style-name="T53">https://www.who.int/emergencies/diseases/novel-coronavirus-2019/situation-reports</text:span></text:a><text:span text:style-name="T54">.</text:span></text:p>
      <text:p text:style-name="P55"/>
      <text:p text:style-name="Textbody"><text:span text:style-name="T56">Für historische Daten bis zum 10.3.2023 s. die Datenbank der Johns-Hopkins-Universität:<text:s/></text:span><text:a xlink:href="https://gisanddata.maps.arcgis.com/apps/opsdashboard/index.html#/bda7594740fd40299423467b48e9ecf6" office:target-frame-name="_top" xlink:show="replace"><text:span text:style-name="T57">https://gisanddata.maps.arcgis.com/apps/opsdashboard/index.html#/bda7594740fd40299423467b48e9ecf6</text:span></text:a><text:span text:style-name="T58"><text:s/>.</text:span></text:p>
      <text:p text:style-name="Textbody"/>
      <text:p text:style-name="P59"/>
      <text:soft-page-break/>
      <text:p text:style-name="P60">Inhaltsverzeichnis</text:p>
      <text:table-of-content text:name="_TOC6">
        <text:table-of-content-source text:outline-level="9" text:use-outline-level="true" text:use-index-marks="true" text:use-index-source-styles="false" text:index-scope="document">
          <text:table-of-content-entry-template text:outline-level="1" text:style-name="Standard">
            <text:index-entry-link-start/>
            <text:index-entry-text/>
            <text:index-entry-tab-stop style:leader-char="." style:type="right"/>
            <text:index-entry-page-number/>
            <text:index-entry-link-end/>
          </text:table-of-content-entry-template>
          <text:table-of-content-entry-template text:outline-level="2" text:style-name="Standard">
            <text:index-entry-link-start/>
            <text:index-entry-text/>
            <text:index-entry-tab-stop style:leader-char="." style:type="right"/>
            <text:index-entry-page-number/>
            <text:index-entry-link-end/>
          </text:table-of-content-entry-template>
          <text:table-of-content-entry-template text:outline-level="3" text:style-name="Standard">
            <text:index-entry-link-start/>
            <text:index-entry-text/>
            <text:index-entry-tab-stop style:leader-char="." style:type="right"/>
            <text:index-entry-page-number/>
            <text:index-entry-link-end/>
          </text:table-of-content-entry-template>
          <text:table-of-content-entry-template text:outline-level="4" text:style-name="Standard">
            <text:index-entry-link-start/>
            <text:index-entry-text/>
            <text:index-entry-tab-stop style:leader-char="." style:type="right"/>
            <text:index-entry-page-number/>
            <text:index-entry-link-end/>
          </text:table-of-content-entry-template>
          <text:table-of-content-entry-template text:outline-level="5" text:style-name="Standard">
            <text:index-entry-link-start/>
            <text:index-entry-text/>
            <text:index-entry-tab-stop style:leader-char="." style:type="right"/>
            <text:index-entry-page-number/>
            <text:index-entry-link-end/>
          </text:table-of-content-entry-template>
          <text:table-of-content-entry-template text:outline-level="6" text:style-name="Standard">
            <text:index-entry-link-start/>
            <text:index-entry-text/>
            <text:index-entry-tab-stop style:leader-char="." style:type="right"/>
            <text:index-entry-page-number/>
            <text:index-entry-link-end/>
          </text:table-of-content-entry-template>
          <text:table-of-content-entry-template text:outline-level="7" text:style-name="Standard">
            <text:index-entry-link-start/>
            <text:index-entry-text/>
            <text:index-entry-tab-stop style:leader-char="." style:type="right"/>
            <text:index-entry-page-number/>
            <text:index-entry-link-end/>
          </text:table-of-content-entry-template>
          <text:table-of-content-entry-template text:outline-level="8" text:style-name="Standard">
            <text:index-entry-link-start/>
            <text:index-entry-text/>
            <text:index-entry-tab-stop style:leader-char="." style:type="right"/>
            <text:index-entry-page-number/>
            <text:index-entry-link-end/>
          </text:table-of-content-entry-template>
          <text:table-of-content-entry-template text:outline-level="9" text:style-name="Standard">
            <text:index-entry-link-start/>
            <text:index-entry-text/>
            <text:index-entry-tab-stop style:leader-char="." style:type="right"/>
            <text:index-entry-page-number/>
            <text:index-entry-link-end/>
          </text:table-of-content-entry-template>
        </text:table-of-content-source>
        <text:index-body>
          <text:p text:style-name="P61"><text:a xlink:href="#__RefHeading___Toc732_869923921" office:target-frame-name="_top" xlink:show="replace"><text:s/>1.<text:tab/>Neueste Ereignisse – Integrierte Kurzinformationen<text:tab/>5</text:a></text:p>
          <text:p text:style-name="P62"><text:a xlink:href="#__RefHeading___Toc28323_2332640943" office:target-frame-name="_top" xlink:show="replace"><text:s/>2.<text:tab/>COVID-19<text:tab/>6</text:a></text:p>
          <text:p text:style-name="P63"><text:a xlink:href="#__RefHeading___Toc3604_297596519" office:target-frame-name="_top" xlink:show="replace"><text:s/>3.<text:tab/>Politische Lage<text:tab/>6</text:a></text:p>
          <text:p text:style-name="P64"><text:a xlink:href="#__RefHeading___Toc4086_297596519" office:target-frame-name="_top" xlink:show="replace"><text:s/>4.<text:tab/>Sicherheitslage<text:tab/>7</text:a></text:p>
          <text:p text:style-name="P65"><text:a xlink:href="#__RefHeading___Toc4153_297596519" office:target-frame-name="_top" xlink:show="replace"><text:s/>5.<text:tab/>Rechtsschutz / Justizwesen<text:tab/>8</text:a></text:p>
          <text:p text:style-name="P66"><text:a xlink:href="#__RefHeading___Toc4155_297596519" office:target-frame-name="_top" xlink:show="replace"><text:s/>6.<text:tab/>Sicherheitsbehörden<text:tab/>9</text:a></text:p>
          <text:p text:style-name="P67"><text:a xlink:href="#__RefHeading___Toc4157_297596519" office:target-frame-name="_top" xlink:show="replace"><text:s/>7.<text:tab/>Folter und unmenschliche Behandlung<text:tab/>10</text:a></text:p>
          <text:p text:style-name="P68"><text:a xlink:href="#__RefHeading___Toc4159_297596519" office:target-frame-name="_top" xlink:show="replace"><text:s/>8.<text:tab/>Korruption<text:tab/>11</text:a></text:p>
          <text:p text:style-name="P69"><text:a xlink:href="#__RefHeading___Toc4165_297596519" office:target-frame-name="_top" xlink:show="replace"><text:s/>9.<text:tab/>Wehrdienst und Rekrutierungen<text:tab/>12</text:a></text:p>
          <text:p text:style-name="P70"><text:a xlink:href="#__RefHeading___Toc4171_297596519" office:target-frame-name="_top" xlink:show="replace"><text:s/>10.<text:tab/>Allgemeine Menschenrechtslage<text:tab/>13</text:a></text:p>
          <text:p text:style-name="P71"><text:a xlink:href="#__RefHeading___Toc4183_297596519" office:target-frame-name="_top" xlink:show="replace"><text:s/>11.<text:tab/>Haftbedingungen<text:tab/>16</text:a></text:p>
          <text:p text:style-name="P72"><text:a xlink:href="#__RefHeading___Toc4185_297596519" office:target-frame-name="_top" xlink:show="replace"><text:s/>12.<text:tab/>Todesstrafe<text:tab/>16</text:a></text:p>
          <text:p text:style-name="P73"><text:a xlink:href="#__RefHeading___Toc4187_297596519" office:target-frame-name="_top" xlink:show="replace"><text:s/>13.<text:tab/>Religionsfreiheit<text:tab/>17</text:a></text:p>
          <text:p text:style-name="P74"><text:a xlink:href="#__RefHeading___Toc4195_297596519" office:target-frame-name="_top" xlink:show="replace"><text:s/>14.<text:tab/>Minderheiten<text:tab/>18</text:a></text:p>
          <text:p text:style-name="P75"><text:a xlink:href="#__RefHeading___Toc4203_297596519" office:target-frame-name="_top" xlink:show="replace"><text:s/>15.<text:tab/>Relevante Bevölkerungsgruppen<text:tab/>19</text:a></text:p>
          <text:p text:style-name="P76"><text:a xlink:href="#__RefHeading___Toc4205_297596519" office:target-frame-name="_top" xlink:show="replace">15.1.<text:tab/>Frauen<text:tab/>19</text:a></text:p>
          <text:p text:style-name="P77"><text:a xlink:href="#__RefHeading___Toc4207_297596519" office:target-frame-name="_top" xlink:show="replace">15.2.<text:tab/>Kinder<text:tab/>20</text:a></text:p>
          <text:p text:style-name="P78"><text:a xlink:href="#__RefHeading___Toc4211_297596519" office:target-frame-name="_top" xlink:show="replace">15.3.<text:tab/>Homosexuelle/Sexuelle Minderheiten<text:tab/>21</text:a></text:p>
          <text:p text:style-name="P79"><text:a xlink:href="#__RefHeading___Toc4213_297596519" office:target-frame-name="_top" xlink:show="replace"><text:s/>16.<text:tab/>Bewegungsfreiheit<text:tab/>21</text:a></text:p>
          <text:p text:style-name="P80"><text:a xlink:href="#__RefHeading___Toc4219_297596519" office:target-frame-name="_top" xlink:show="replace"><text:s/>17.<text:tab/>Grundversorgung und Wirtschaft<text:tab/>22</text:a></text:p>
          <text:p text:style-name="P81"><text:a xlink:href="#__RefHeading___Toc4223_297596519" office:target-frame-name="_top" xlink:show="replace"><text:s/>18.<text:tab/>Medizinische Versorgung<text:tab/>25</text:a></text:p>
          <text:p text:style-name="P82"><text:a xlink:href="#__RefHeading___Toc4229_297596519" office:target-frame-name="_top" xlink:show="replace"><text:s/>19.<text:tab/>Rückkehr<text:tab/>26</text:a></text:p>
        </text:index-body>
      </text:table-of-content>
      <text:p text:style-name="P83"/>
      <text:h text:style-name="Überschrift1" text:outline-level="1"><text:bookmark-start text:name="__RefHeading___Toc732_869923921"/>Neueste Ereignisse – Integrierte Kurzinformationen<text:bookmark-end text:name="__RefHeading___Toc732_869923921"/></text:h>
      <text:p text:style-name="P84">Keine aktuellen Kurzinformationen vorhanden.</text:p>
      <text:p text:style-name="P85"/>
      <text:p text:style-name="P86"/>
      <text:p text:style-name="P87"/>
      <text:h text:style-name="Überschrift1" text:outline-level="1"><text:bookmark-start text:name="__RefHeading___Toc28323_2332640943"/><text:soft-page-break/>COVID-19<text:bookmark-end text:name="__RefHeading___Toc28323_2332640943"/></text:h>
      <text:p text:style-name="P88"><text:span text:style-name="T89">In Kuba wurden bislang 1.115.103 COVID-19 Infektionen erfasst, bei 8.530 Todesfällen an oder mit Corona (Stand: 23.11.2023). Dies entspricht einer Infektionsrate von 9,95 % sowie eine Todes- bzw. Letalitätsrate von 0,76 % (CIZ 23.11.2023).</text:span></text:p>
      <text:p text:style-name="P90"/>
      <text:p text:style-name="P91"><text:span text:style-name="T92">Es wurden bislang 10.768.788 COVID-19 Erstimpfungen durchgeführt (Stand: 08.09.2023). Dies entspricht einer Impfquote mindestens einmal geimpfter Personen von 96,0%. Grundimmunisiert sind 89,5% der Bevölkerung. Eine Auffrischungsimpfung haben 78,2% bekommen (CIZ 23.11.2023).</text:span></text:p>
      <text:p text:style-name="P93"/>
      <text:p text:style-name="P94"><text:span text:style-name="T95">Seit 6.4.2022 werden bei der Einreise keinerlei Nachweise über COVID-19-Impfungen und/oder negative PCR-Tests verlangt.<text:s/></text:span><text:span text:style-name="T96">Nach wie vor<text:s/></text:span>werden allerdings an den Flughäfen und Häfen Temperaturkontrollen vorgenommen und Schnelltests nach dem Zufallsprinzip gemacht. Nur bei positivem Testergebnis ist Quarantäne verpflichtend (BMEIA 29.8.2023).</text:p>
      <text:p text:style-name="P97"/>
      <text:p text:style-name="P98">Quellen:</text:p>
      <text:list text:style-name="WWNum2">
        <text:list-item>
          <text:p text:style-name="P99"><text:span text:style-name="T100">BMEIA - Bundesministerium Europäische und Innere Angelegenheiten [Österreich] (29.8.2023): Reiseinformationen Kuba,<text:s/></text:span><text:a xlink:href="https://www.bmeia.gv.at/reise-services/reiseinformation/land/kuba" office:target-frame-name="_top" xlink:show="replace"><text:span text:style-name="T101">https://www.bmeia.gv.at/reise-services/reiseinformation/land/kuba</text:span></text:a><text:span text:style-name="T102">, Zugriff 28.11.2023</text:span></text:p>
        </text:list-item>
        <text:list-item>
          <text:p text:style-name="P103"><text:span text:style-name="T104">CIZ - Corona in Zahlen.de (23.11.2023):<text:s/></text:span>Corona-Zahlen für Kuba,<text:s/><text:a xlink:href="https://www.corona-in-zahlen.de/weltweit/kuba/" office:target-frame-name="_top" xlink:show="replace">https://www.corona-in-zahlen.de/weltweit/kuba/</text:a><text:span text:style-name="T105">, Zugriff 28.11.2023</text:span></text:p>
        </text:list-item>
      </text:list>
      <text:h text:style-name="Überschrift1" text:outline-level="1"><text:bookmark-start text:name="__RefHeading___Toc3604_297596519"/>Politische Lage<text:bookmark-end text:name="__RefHeading___Toc3604_297596519"/></text:h>
      <text:p text:style-name="P106">Kuba ist ein zentralistisch organisierter, sozialistischer Inselstaat (AA 18.9.2023); die führende Rolle der Kommunistischen Partei (PCC) ist per Verfassung festgeschrieben (AA 19.8.2023; vgl. BS 2022). Der Staat bezieht seine Legitimität aus der Revolution von 1959 unter Fidel Castro sowie der Abgrenzung zu den USA und deren harte Sanktionspolitik. <text:s/>Die neue Verfassung von 2019 enthält u.a. erstmals eine Garantie des Privateigentums (AA 18.9.2023).</text:p>
      <text:p text:style-name="P107"/>
      <text:p text:style-name="P108">Kuba ist ein autoritärer Staat. In der Verfassung von 2019 ist festgelegt, dass Kuba ein Einparteiensystem bleibt, in dem die Kommunistische Partei die einzige legale politische Partei ist. Bei den nationalen Wahlen im Oktober 2019 wurde Miguel Díaz-Canel zum Sieger der Präsidentenwahl erklärt. Er übernahm die Präsidentschaft, ein Amt, das nach einem Verfassungsreferendum im Februar 2019 neu geschaffen wurde, nachdem er Raul Castro als Ersten Sekretär der Kommunistischen Partei Kubas abgelöst hatte, die bis dahin per Gesetz die höchste politische Instanz des Staates war. Die Wahlen waren weder frei noch fair noch wettbewerbsorientiert (USDOS 20.3.2023).</text:p>
      <text:p text:style-name="P109">Der kommunistische Einparteienstaat Kuba verbietet politischen Pluralismus, er verbietet unabhängige Medien, unterdrückt abweichende Meinungen und schränkt grundlegende bürgerliche<text:s/><text:soft-page-break/>Freiheiten stark ein. Trotz der jüngsten Reformen, die einige Aktivitäten des Privatsektors zulassen, dominiert die Regierung weiterhin die Wirtschaft. Der undemokratische Charakter des Regimes hat sich trotz des zwischen 2018 und 2021 in der politischen Führung erfolgten Generationswechsels und der Einführung einer neuen Verfassung nicht geändert (FH 2023).</text:p>
      <text:p text:style-name="P110">Quellen:</text:p>
      <text:list text:style-name="WWNum2" text:continue-numbering="true">
        <text:list-item>
          <text:p text:style-name="P111"><text:span text:style-name="T112">AA - Auswärtiges Amt [Deutschland] (18.9.2023):<text:s/></text:span>Kuba: Politisches Porträt,<text:s/><text:a xlink:href="https://www.auswaertiges-amt.de/de/service/laender/kuba-node/politisches-portraet/212242" office:target-frame-name="_top" xlink:show="replace">https://www.auswaertiges-amt.de/de/service/laender/kuba-node/politisches-portraet/212242</text:a>, Zugriff 28.11.2023</text:p>
        </text:list-item>
        <text:list-item>
          <text:p text:style-name="P113">BS - Bertelsmann Stiftung (2022): BTI Country Report Cuba 2022,<text:s/><text:a xlink:href="https://bti-project.org/en/reports/country-report/CUB#pos5" office:target-frame-name="_top" xlink:show="replace">https://bti-project.org/en/reports/country-report/CUB#pos5</text:a>, Zugriff 21.11.2023</text:p>
        </text:list-item>
        <text:list-item>
          <text:p text:style-name="P114"><text:span text:style-name="T115">FH - Freedom House (2023): Freedom in the World 2023 - Cuba,<text:s/></text:span><text:a xlink:href="https://www.ecoi.net/de/dokument/2088504.html" office:target-frame-name="_top" xlink:show="replace"><text:span text:style-name="T116">https://www.ecoi.net/de/dokument/2088504.html</text:span></text:a><text:span text:style-name="T117">, Zugriff <text:s/>28.11.2023</text:span></text:p>
        </text:list-item>
        <text:list-item>
          <text:p text:style-name="P118"><text:span text:style-name="T119">USDOS - US Deparmtent of State [USA] (20.3.2023): 2022 Country Report on Human Rights Practices: Cuba,<text:s/></text:span><text:a xlink:href="https://www.ecoi.net/de/dokument/2089110.html" office:target-frame-name="_top" xlink:show="replace"><text:span text:style-name="T120">https://www.ecoi.net/de/dokument/2089110.html</text:span></text:a><text:span text:style-name="T121">, Zugriff 28.11.2023</text:span></text:p>
        </text:list-item>
      </text:list>
      <text:h text:style-name="Überschrift1" text:outline-level="1"><text:bookmark-start text:name="__RefHeading___Toc4086_297596519"/>Sicherheitslage<text:bookmark-end text:name="__RefHeading___Toc4086_297596519"/></text:h>
      <text:p text:style-name="P122"><text:span text:style-name="T123">Die soziale und politische Lage ist angespannt (EDA 20.7.2023). In Kuba gibt es ein hohes Maß an sozialer Kontrolle und eine starke Polizeipräsenz. Im Juli 2021 fanden in Kuba Proteste statt, und weitere Proteste sind möglich (FCDO 20.11.2023).<text:s/></text:span><text:s/>Bei Demonstrationen kann es zu gewaltsamen Zusammenstößen zwischen Demonstrierenden und den Sicherheitskräften kommen; Mitte Juli 2021 sind ein Todesopfer und zahlreiche Verletzte gemeldet worden. Ende September 2022 kam es nach einer mehrtägigen Stromunterbrechung erneut zu größeren Demonstrationen. Streiks und Demonstrationen können zu Straßenblockaden führen. Die Kriminalitätsrate nimmt zwar zu (EDA 20.7.2023); die Gewaltverbrechensrate ist dennoch nach wie vor sehr niedrig. Kuba arbeitet mit den Vereinigten Staaten und anderen Ländern bei der Unterbindung des Drogenhandels zusammen und bestraft Drogenhändler hart (BS 2022).</text:p>
      <text:p text:style-name="P124">Quellen:</text:p>
      <text:list text:style-name="WWNum2" text:continue-numbering="true">
        <text:list-item>
          <text:p text:style-name="P125">BS - Bertelsmann Stiftung (2022): BTI Country Report Cuba 2022,<text:s/><text:a xlink:href="https://bti-project.org/en/reports/country-report/CUB#pos5" office:target-frame-name="_top" xlink:show="replace">https://bti-project.org/en/reports/country-report/CUB#pos5</text:a>, Zugriff 20.11.2023</text:p>
        </text:list-item>
        <text:list-item>
          <text:p text:style-name="P126">EDA - Eidgenössisches Departement für auswärtige Angelegenheiten (20.7.2023): Reisehinweise Kuba,<text:s/><text:a xlink:href="https://www.eda.admin.ch/eda/de/home/vertretungen-und-reisehinweise/kuba/reisehinweise-fuerkuba.html#eda1f0d00" office:target-frame-name="_top" xlink:show="replace">https://www.eda.admin.ch/eda/de/home/vertretungen-und-reisehinweise/kuba/reisehinweise-fuerkuba.html#eda1f0d00</text:a>, Zugriff 28.11.2023</text:p>
        </text:list-item>
        <text:list-item>
          <text:p text:style-name="P127"><text:span text:style-name="T128">FCDO - Foreign, Commonweaelth &amp; Development Office [Großbritannien] (20.11.2023): Foreign Travel Advice - Cuba - Safety and security,<text:s/></text:span><text:a xlink:href="https://www.gov.uk/foreign-travel-advice/cuba/safety-and-security" office:target-frame-name="_top" xlink:show="replace"><text:span text:style-name="T129">https://www.gov.uk/foreign-travel-advice/cuba/safety-and-security</text:span></text:a><text:span text:style-name="T130">, Zugriff 28.11.2023</text:span></text:p>
        </text:list-item>
      </text:list>
      <text:h text:style-name="Überschrift1" text:outline-level="1"><text:bookmark-start text:name="__RefHeading___Toc4153_297596519"/>Rechtsschutz / Justizwesen<text:bookmark-end text:name="__RefHeading___Toc4153_297596519"/></text:h>
      <text:p text:style-name="P131">Obwohl die Verfassung die Unabhängigkeit der Justiz anerkennt, ist die Justiz direkt der Nationalversammlung und der Kommunistischen Partei Kubas (PCC) unterstellt, die jederzeit Richter absetzen oder ernennen kann. Politische Erwägungen beeinflussen gerichtliche Entscheidungen, und die Gewaltenteilung zwischen der Justiz, der PCC und dem Staatsrat ist nicht wirksam (USDOS 20.3.2023; vgl. BS 2022, FH 2023).</text:p>
      <text:p text:style-name="P132"/>
      <text:p text:style-name="P133">Zivilgerichte gibt es auf kommunaler, provinzieller und nationaler Ebene. Sondergerichte tagen hinter verschlossenen Türen für politische ("konterrevolutionäre") Fälle und andere Fälle, die als "sensibel für die Staatssicherheit" gelten. Militärgerichte können für Zivilisten zuständig sein, wenn einer der Angeklagten aktiver oder ehemaliger Angehöriger des Militärs, der Polizei oder anderer Strafverfolgungsbehörden ist oder wenn es sich um zivile Angestellte eines Militärunternehmens handelt, die den größten Teil der Wirtschaftstätigkeit des Landes ausmachen (USDOS 20.3.2023). <text:s/>In der Praxis sind die Gerichte der Exekutive untergeordnet (HRW 12.1.2023).</text:p>
      <text:p text:style-name="P134"/>
      <text:p text:style-name="P135">Die Justiz ist institutionell differenziert, aber nicht unabhängig, da ihre Entscheidungen und Doktrinen der politischen Autorität untergeordnet sind, die letztlich bei der Kommunistischen Partei liegt. Sie ist Teil eines autoritären Einparteiensystems, in dem die politische Opposition bei Bedarf verfolgt wird. Die Gerichte können nur in nicht-politischen Fragen gerecht urteilen und die mittlere Verwaltungsebene und staatliche Unternehmen für Rechtsverstöße zur Verantwortung ziehen (BS 2022).</text:p>
      <text:p text:style-name="P136"/>
      <text:p text:style-name="P137">Das Gesetz sieht das Recht auf ein öffentliches Verfahren vor, aber politisch motivierte "Schnellverfahren" werden zuweilen im Geheimen abgehalten, wobei die Behörden Ausnahmen für Verbrechen im Zusammenhang mit der "Staatssicherheit" oder "außergewöhnlichen Umständen" anführen (USDOS 20.3.2023). Dass das Regime systematisch gegen ein ordnungsgemäßes Verfahren verstößt, zeigt sich immer wieder an den erfundenen Strafverfahren gegen Dissidenten und unabhängige Journalisten. Kubaner, die vor Gericht stehen, können nicht mit zügigen Verfahren rechnen (FH 2023).</text:p>
      <text:p text:style-name="P138"/>
      <text:p text:style-name="P139">Bestimmte Verfahren können von Richtern ohne Staatsanwälte oder Verteidiger durchgeführt werden, sofern die mögliche Strafe weniger als ein Jahr beträgt. Bei einer möglichen Strafe von mehr als einem Jahr wird den Angeklagten ein Anwalt beigeordnet. Das Recht auf ein ordnungsgemäßes Gerichtsverfahren gilt für Staatsbürger und Ausländer gleichermaßen, aber die Gerichte versäumen regelmäßig, diese Rechte zu schützen oder zu beachten. Laut Gesetz gilt ein Angeklagter als unschuldig, solange seine Schuld nicht bewiesen ist, doch die Behörden ignorieren dies häufig und legen den Angeklagten die Last auf, ihre Unschuld zu beweisen. In summarischen Verfahren können Angeklagte den vom Staat vorgetragenen Sachverhalt nicht anfechten, sondern nur begründen, warum sie die angebliche Straftat begangen haben (USDOS 20.3.2023).</text:p>
      <text:p text:style-name="P140"/>
      <text:p text:style-name="P141">Das Gesetz schreibt vor, dass Angeklagte durch einen Anwalt vertreten werden müssen, gegebenenfalls auf Kosten der Allgemeinheit. Private Anwälte sind nicht berechtigt, vor Strafgerichten aufzutreten. Angeklagte können nur von Verteidigern einer Gruppe, die dem<text:s/><text:soft-page-break/>Justizministerium untersteht, Rechtsbeistand erhalten. Folglich müssen sich die Angeklagten auf Anwälte verlassen, die für die Regierung arbeiten, die sie verfolgt. Die Kriterien für die Zulassung von Beweismitteln sind willkürlich und diskriminierend. Im Allgemeinen ließ die Regierung die Aussagen von Zeugen der Verteidigung außer Acht, wenn sie Informationen lieferten, die für die Argumentation der Regierung nicht hilfreich waren. Verteidiger haben das Recht, die Ermittlungsakten eines Angeklagten einzusehen, es sei denn, es handelt sich um "Straftaten gegen die Sicherheit des Staates". In Fällen, die die "Staatssicherheit" betreffen, wird den Verteidigern erst dann Einsicht in die Ermittlungsakten gewährt, wenn Anklage erhoben wird. Das Gesetz erkennt das Recht auf Berufung an, beschränkt dieses Recht jedoch häufig auf Fälle, die mit langen Haftstrafen oder der Todesstrafe verbunden sind (USDOS 20.3.2023).</text:p>
      <text:p text:style-name="P142">Quellen:</text:p>
      <text:list text:style-name="WWNum2" text:continue-numbering="true">
        <text:list-item>
          <text:p text:style-name="P143">BS - Bertelsmann Stiftung (2022): BTI Country Report Cuba 2022,<text:s/><text:a xlink:href="https://bti-project.org/en/reports/country-report/CUB#pos5" office:target-frame-name="_top" xlink:show="replace">https://bti-project.org/en/reports/country-report/CUB#pos5</text:a>, Zugriff 20.11.2023</text:p>
        </text:list-item>
        <text:list-item>
          <text:p text:style-name="P144"><text:span text:style-name="T145">FH - Freedom House (2023): Freedom in the World 2023 - Cuba,<text:s/></text:span><text:a xlink:href="https://www.ecoi.net/de/dokument/2088504.html" office:target-frame-name="_top" xlink:show="replace"><text:span text:style-name="T146">https://www.ecoi.net/de/dokument/2088504.html</text:span></text:a><text:span text:style-name="T147">, Zugriff <text:s/>28.11.2023</text:span></text:p>
        </text:list-item>
        <text:list-item>
          <text:p text:style-name="P148"><text:span text:style-name="T149">HRW - Human Rights Watch (12.1.2023): World Report 2023 - Cuba,<text:s/></text:span><text:a xlink:href="https://www.ecoi.net/de/dokument/2085407.html" office:target-frame-name="_top" xlink:show="replace"><text:span text:style-name="T150">https://www.ecoi.net/de/dokument/2085407.html</text:span></text:a><text:span text:style-name="T151">, Zugriff 28.11.2023</text:span></text:p>
        </text:list-item>
        <text:list-item>
          <text:p text:style-name="P152"><text:span text:style-name="T153">USDOS - US Deparmtent of State [USA] (20.3.2023): 2022 Country Report on Human Rights Practices: Cuba,<text:s/></text:span><text:a xlink:href="https://www.ecoi.net/de/dokument/2089110.html" office:target-frame-name="_top" xlink:show="replace"><text:span text:style-name="T154">https://www.ecoi.net/de/dokument/2089110.html</text:span></text:a><text:span text:style-name="T155">, Zugriff 28.11.2023</text:span></text:p>
        </text:list-item>
      </text:list>
      <text:h text:style-name="Überschrift1" text:outline-level="1"><text:bookmark-start text:name="__RefHeading___Toc4155_297596519"/>Sicherheitsbehörden<text:bookmark-end text:name="__RefHeading___Toc4155_297596519"/></text:h>
      <text:p text:style-name="P156">Seit 1965 hat der Staat das Gewaltmonopol inne. Seine Verwaltungs- und Sicherheitseinrichtungen sind im ganzen Land präsent. Es gibt keine bewaffneten Gruppen außerhalb der Kontrolle des Staates (BS 2022).</text:p>
      <text:p text:style-name="P157"/>
      <text:p text:style-name="P158">Das Innenministerium kontrolliert die Polizei, die internen Sicherheitskräfte und das Gefängniswesen. Die Nationale Revolutionspolizei des Ministeriums ist die wichtigste Strafverfolgungsorganisation. Spezialisierte Einheiten der Abteilung für Staatssicherheit des Innenministeriums sind für die Überwachung, Unterwanderung und Unterdrückung unabhängiger politischer Aktivitäten zuständig. Die nationale Führung, einschließlich der Mitglieder des Militärs, behält eine wirksame Kontrolle über die Sicherheitskräfte. Es wird berichtet, dass Angehörige der Sicherheitskräfte zahlreiche Übergriffe begangen haben (USDOS 20.3.2023).</text:p>
      <text:p text:style-name="P159"/>
      <text:p text:style-name="P160">Die Revolutionären Streitkräfte (FAR) sind ein zentraler Pfeiler des kubanischen Regimes und werden als Hüter der kubanischen Revolution angesehen; sie spielen eine große Rolle in der Politik und Wirtschaft des Landes; viele hochrangige Regierungsämter werden von Militäroffizieren bekleidet, und ein von der FAR kontrolliertes Dachunternehmen, die Armed Forces Business Group (Grupo de Administración Empresarial oder GAESA), hat Beteiligungen in den Bereichen Banken<text:s/><text:soft-page-break/>und Finanzen, Bauwesen, Import/Export, Häfen, Immobilien, Einzelhandel, Schifffahrt, Transport und Tourismus (CIA 14.11.2023).</text:p>
      <text:p text:style-name="P161"/>
      <text:p text:style-name="P162">Die FAR konzentriert sich weitgehend auf den Schutz der territorialen Integrität und des Staates und sieht die USA als ihre Hauptbedrohung an. Der Zusammenbruch der Sowjetunion 1991 und das anschließende Ende der sowjetischen Militärhilfe hatten weitreichende Folgen für die FAR und verwandelten sie von einer der größten und fähigsten Streitkräfte in der Region, die während des Kalten Krieges stark an Auslandseinsätzen, insbesondere in Afrika, beteiligt war, in eine viel kleinere, im Inland stationierte und defensive Streitkraft mit begrenzten Fähigkeiten; die Armee, die einst über 200.000 Mann stark war, heute aber nur noch schätzungsweise 40.000 Mann umfasst, ist eine Wehrpflichtigenarmee, die mit Waffen und Ausrüstung aus der Sowjetzeit ausgerüstet ist (CIA 14.11.2023).</text:p>
      <text:p text:style-name="P163">Quellen:</text:p>
      <text:list text:style-name="WWNum2" text:continue-numbering="true">
        <text:list-item>
          <text:p text:style-name="P164">BS - Bertelsmann Stiftung (2022): BTI Country Report Cuba 2022,<text:s/><text:a xlink:href="https://bti-project.org/en/reports/country-report/CUB#pos5" office:target-frame-name="_top" xlink:show="replace">https://bti-project.org/en/reports/country-report/CUB#pos5</text:a>, Zugriff 21.11.2023</text:p>
        </text:list-item>
        <text:list-item>
          <text:p text:style-name="P165"><text:span text:style-name="T166">CIA - Central Intelligence Agency (14.11.2023): The World Factbook - Cuba,<text:s/></text:span><text:a xlink:href="https://www.cia.gov/the-world-factbook/countries/cuba/#military-and-security" office:target-frame-name="_top" xlink:show="replace"><text:span text:style-name="T167">https://www.cia.gov/the-world-factbook/countries/cuba/#military-and-security</text:span></text:a><text:span text:style-name="T168">, Zugriff 28.11.2023</text:span></text:p>
        </text:list-item>
        <text:list-item>
          <text:p text:style-name="P169"><text:span text:style-name="T170">USDOS - US Deparmtent of State [USA] (20.3.2023): 2022 Country Report on Human Rights Practices: Cuba,<text:s/></text:span><text:a xlink:href="https://www.ecoi.net/de/dokument/2089110.html" office:target-frame-name="_top" xlink:show="replace"><text:span text:style-name="T171">https://www.ecoi.net/de/dokument/2089110.html</text:span></text:a><text:span text:style-name="T172">, Zugriff 28.11.2023</text:span></text:p>
        </text:list-item>
      </text:list>
      <text:h text:style-name="Überschrift1" text:outline-level="1"><text:bookmark-start text:name="__RefHeading___Toc4157_297596519"/>Folter und unmenschliche Behandlung<text:bookmark-end text:name="__RefHeading___Toc4157_297596519"/></text:h>
      <text:p text:style-name="P173">Der Schutz der Bürger vor willkürlicher Verhaftung ist äußerst mangelhaft. Kurzfristige Verhaftungen sind zur Routine der Regierung geworden, um Dissidenten einzuschüchtern und langfristige Haftstrafen zu vermeiden, die in der Regel mehr Aufmerksamkeit der internationalen Medien auf sich ziehen. Wenn der Staat repressiv vorgeht, überschreitet er jedoch nicht das Gebot der Achtung des Lebens. Politische Gegner müssen nicht befürchten, ermordet zu werden oder zu "verschwinden". Die Haftbedingungen sind hart, aber es gibt keine Hinweise auf systematische Folter (BS 2022).</text:p>
      <text:p text:style-name="P174"/>
      <text:p text:style-name="P175">Die Regierung setzt weiterhin willkürliche Verhaftungen ein, um Kritiker, unabhängige Aktivisten, politische Gegner und andere Personen zu schikanieren und einzuschüchtern. Sicherheitsbeamte legen bei der Festnahme von Kritikern nur selten einen Haftbefehl vor. Die Beamten hindern Menschen daran, an Protesten teilzunehmen, und verhaften Kritiker und Journalisten auf dem Weg dorthin - oder halten sie davon ab, ihr Haus zu verlassen (HRW 12.1.2023).</text:p>
      <text:p text:style-name="P176"/>
      <text:p text:style-name="P177">Es gibt immer wieder Berichte darüber, dass Angehörige der Sicherheitskräfte und ihre Agenten Menschenrechts- und Demokratieverteidiger, politische Dissidenten und friedliche Demonstranten schikanieren, einschüchtern und körperlich angreifen, und dass sie dies ungestraft tun. Einige<text:s/><text:soft-page-break/>Häftlinge und Gefangene müssen körperliche Misshandlungen und Drohungen mit sexuellem Missbrauch durch Gefängnisbeamte oder andere Insassen erdulden, die von den Wärtern angestiftet werden. Obwohl das Gesetz Nötigung bei Ermittlungsverhören verbietet, greifen Polizei und andere Sicherheitskräfte während der Verhöre zuweilen auf aggressive und körperlich missbräuchliche Taktiken, Drohungen und Schikanen zurück. Häftlinge berichten, dass Beamte sie mit der Androhung einer langfristigen Inhaftierung, dem Verlust des Sorgerechts für ihre Kinder, der Verweigerung der Ausreiseerlaubnis und anderen Strafen einschüchtern (USDOS 20.3.2023).</text:p>
      <text:p text:style-name="P178">Quellen:</text:p>
      <text:list text:style-name="WWNum2" text:continue-numbering="true">
        <text:list-item>
          <text:p text:style-name="P179">BS - Bertelsmann Stiftung (2022): BTI Country Report Cuba 2022,<text:s/><text:a xlink:href="https://bti-project.org/en/reports/country-report/CUB#pos5" office:target-frame-name="_top" xlink:show="replace">https://bti-project.org/en/reports/country-report/CUB#pos5</text:a>, Zugriff 21.11.2023</text:p>
        </text:list-item>
        <text:list-item>
          <text:p text:style-name="P180"><text:span text:style-name="T181">HRW - Human Rights Watch (12.1.2023): World Report 2023 - Cuba,<text:s/></text:span><text:a xlink:href="https://www.ecoi.net/de/dokument/2085407.html" office:target-frame-name="_top" xlink:show="replace"><text:span text:style-name="T182">https://www.ecoi.net/de/dokument/2085407.html</text:span></text:a><text:span text:style-name="T183">, Zugriff 28.11.2023</text:span></text:p>
        </text:list-item>
        <text:list-item>
          <text:p text:style-name="P184"><text:span text:style-name="T185">USDOS - US Deparmtent of State [USA] (20.3.2023): 2022 Country Report on Human Rights Practices: Cuba,<text:s/></text:span><text:a xlink:href="https://www.ecoi.net/de/dokument/2089110.html" office:target-frame-name="_top" xlink:show="replace"><text:span text:style-name="T186">https://www.ecoi.net/de/dokument/2089110.html</text:span></text:a><text:span text:style-name="T187">, Zugriff 28.11.2023</text:span></text:p>
        </text:list-item>
      </text:list>
      <text:h text:style-name="Überschrift1" text:outline-level="1"><text:bookmark-start text:name="__RefHeading___Toc4159_297596519"/>Korruption<text:bookmark-end text:name="__RefHeading___Toc4159_297596519"/></text:h>
      <text:p text:style-name="P188">Das Gesetz sieht strafrechtliche Sanktionen für Korruption vor; es gibt jedoch zahlreiche Berichte über Korruption in der Regierung, die durch einen schlecht regulierten und undurchsichtigen Bankensektor gefördert wird. Die Regierung reagiert sehr empfindlich auf Korruptionsvorwürfe und geht häufig hart gegen Korruption vor (USDOS 20.3.2023). Korruption ist nach wie vor ein ernstes Problem in Kuba, und die weit verbreitete Illegalität durchdringt das tägliche Leben. Der Staat hat ein Monopol auf die meisten großen Geschäftsvorgänge und es gibt keine unabhängigen Mechanismen, um Beamte für Fehlverhalten zur Rechenschaft zu ziehen (FH 2023).</text:p>
      <text:p text:style-name="P189"/>
      <text:p text:style-name="P190">Auch wenn Korruption in Kuba ein geringeres Problem als in anderen lateinamerikanischen, karibischen und ehemals kommunistischen Ländern war, ist die Korruption in der Regierung zunehmend zu einem Problem geworden, was auf das Zusammenwirken dreier Kräfte zurückzuführen ist: die Öffnung eines Hartwährungssektors und einer begrenzten Marktwirtschaft mit einem erheblichen Maß an staatlichen Eingriffen und einer schwachen Rechtsgrundlage; die weit verbreitete Kleinkorruption im Alltag, die eine Mentalität schafft, dass Regeln gebrochen werden müssen; und das Fehlen unabhängiger Institutionen oder Medien, die als Kontrollorgan fungieren und Transparenz gewährleisten könnten (BS 2022).</text:p>
      <text:p text:style-name="P191"/>
      <text:p text:style-name="P192">Es gibt zahlreiche Berichte über Korruption bei der Polizei und anderen Beamten bei der Durchsetzung von Wirtschaftsbeschränkungen und der Erbringung von staatlichen Dienstleistungen. So stehlen Mitarbeiter häufig Produkte aus staatlichen Beständen und verkaufen sie auf dem Schwarzmarkt. Auch die Korruption durch Zollbeamte ist Berichten zufolge weit<text:s/><text:soft-page-break/>verbreitet. Die Regierung und staatlich kontrollierte Unternehmen betreiben internationale Geldwäsche, um Sanktionen zu umgehen (USDOS 20.3.2023).</text:p>
      <text:p text:style-name="P193"/>
      <text:p text:style-name="P194">Die Regierung hat zeitweise Antikorruptionskampagnen durchgeführt, und gegen hochrangige kubanische Beamte und ausländische Geschäftsleute, die der Korruption für schuldig befunden wurden, sind lange Haftstrafen verhängt worden. Interne Reformen, die das System transparenter und weniger anfällig für Missbrauch machen würden, wurden jedoch abgelehnt. Die Behörden dulden keine Gruppen der Zivilgesellschaft, keine unabhängigen Journalisten und keine unabhängigen Gerichte, die als externe Kontrollinstanz für das Fehlverhalten der Regierung dienen könnten (FH 2023).</text:p>
      <text:p text:style-name="P195"/>
      <text:p text:style-name="P196">Kuba belegt am Korruptionswahrnehmungsindex von Transparency International mit 45 von 100 Punkten Rang 65 von 180 Staaten (TI 2023).</text:p>
      <text:p text:style-name="P197">Quellen:</text:p>
      <text:list text:style-name="WWNum2" text:continue-numbering="true">
        <text:list-item>
          <text:p text:style-name="P198"><text:span text:style-name="T199">BS - Bertelsmann Stiftung (2022): BTI Country Report Cuba 2022,<text:s/></text:span><text:a xlink:href="https://bti-project.org/en/reports/country-report/CUB#pos5" office:target-frame-name="_top" xlink:show="replace">https://bti-project.org/en/reports/country-report/CUB#pos5</text:a><text:span text:style-name="T200">, Zugriff 27.11.2023</text:span></text:p>
        </text:list-item>
        <text:list-item>
          <text:p text:style-name="P201"><text:span text:style-name="T202">FH - Freedom House (2023): Freedom in the World 2023 - Cuba,<text:s/></text:span><text:a xlink:href="https://www.ecoi.net/de/dokument/2088504.html" office:target-frame-name="_top" xlink:show="replace"><text:span text:style-name="T203">https://www.ecoi.net/de/dokument/2088504.html</text:span></text:a><text:span text:style-name="T204">, Zugriff <text:s/>27.11.2023</text:span></text:p>
        </text:list-item>
        <text:list-item>
          <text:p text:style-name="P205"><text:span text:style-name="T206">TI - Transparency Inernational (2023): CPI 2022 Cuba,<text:s/></text:span><text:a xlink:href="https://www.transparency.org/en/countries/cuba" office:target-frame-name="_top" xlink:show="replace"><text:span text:style-name="T207">https://www.transparency.org/en/countries/cuba</text:span></text:a><text:span text:style-name="T208">, Zugriff 28.11.2023</text:span></text:p>
        </text:list-item>
        <text:list-item>
          <text:p text:style-name="P209"><text:span text:style-name="T210">USDOS - US Deparmtent of State [USA] (20.3.2023): 2022 Country Report on Human Rights Practices: Cuba,<text:s/></text:span><text:a xlink:href="https://www.ecoi.net/de/dokument/2089110.html" office:target-frame-name="_top" xlink:show="replace"><text:span text:style-name="T211">https://www.ecoi.net/de/dokument/2089110.html</text:span></text:a><text:span text:style-name="T212">, Zugriff 28.11.2023</text:span></text:p>
        </text:list-item>
      </text:list>
      <text:h text:style-name="Überschrift1" text:outline-level="1"><text:bookmark-start text:name="__RefHeading___Toc4165_297596519"/>Wehrdienst und Rekrutierungen<text:bookmark-end text:name="__RefHeading___Toc4165_297596519"/></text:h>
      <text:p text:style-name="P213">Militärdienst erfolgt im Alter von 17-28 Jahre, obligatorisch ist er für Männer, freiwillig kann er von Männern und Frauen geleistet werden; Wehrpflichtige dienen 24 Monate lang [Stand: 2023] (CIA 14.11.2023).</text:p>
      <text:p text:style-name="P214"/>
      <text:p text:style-name="P215"><text:span text:style-name="T216">Die Verweigerung aus Gewissensgründen darf in Kuba nicht in der Absicht geltend gemacht werden, die Einhaltung des Gesetzes zu umgehen oder einen anderen an der Ausübung seiner Rechte zu hindern. Der Militärdienst ist für alle Männer obligatorisch, und es gibt keine gesetzlichen Bestimmungen, die Kriegsdienstverweigerer vom Dienst befreien (USDOS 15.5.2023).</text:span></text:p>
      <text:p text:style-name="P217"/>
      <text:p text:style-name="Textbody">Die Strafe für die Nichterfüllung des Wehrdienstes beträgt drei Monate bis zu einem Jahr Gefängnis (IRB 28.3.2014).</text:p>
      <text:p text:style-name="P218">Quellen:</text:p>
      <text:list text:style-name="WWNum2" text:continue-numbering="true">
        <text:list-item>
          <text:p text:style-name="P219">CIA - Central Intelligence Agency [USA] (14.11.2023): The World Factbook - Cuba,<text:s/><text:a xlink:href="https://www.cia.gov/the-world-factbook/countries/cuba/#military-and-security" office:target-frame-name="_top" xlink:show="replace">https://www.cia.gov/the-world-factbook/countries/cuba/#military-and-security</text:a>, Zugriff 27.11.2023</text:p>
        </text:list-item>
        <text:list-item>
          <text:p text:style-name="P220">IRB - Immigration and Refugee Board of Canada (28.3.2014): Cuba: Military service, including legislation, obligations, and alternatives; consequences for refusal [CUB104825.E],<text:s/><text:a xlink:href="https://www.ecoi.net/de/dokument/1087960.html" office:target-frame-name="_top" xlink:show="replace">https://www.ecoi.net/de/dokument/1087960.html</text:a>, Zugriff 27.11.2023</text:p>
        </text:list-item>
        <text:list-item>
          <text:p text:style-name="P221">USDOS - US Deparmtent of State [USA] (15.5.2023): 2022 Report on International Religious Freedom: Cuba,<text:s/><text:a xlink:href="https://www.ecoi.net/de/dokument/2091873.html" office:target-frame-name="_top" xlink:show="replace">https://www.ecoi.net/de/dokument/2091873.html</text:a>, Zugriff 27.11.2023</text:p>
        </text:list-item>
      </text:list>
      <text:h text:style-name="Überschrift1" text:outline-level="1"><text:bookmark-start text:name="__RefHeading___Toc4171_297596519"/>Allgemeine Menschenrechtslage<text:bookmark-end text:name="__RefHeading___Toc4171_297596519"/></text:h>
      <text:p text:style-name="P222"><text:span text:style-name="T223">Zu den wichtigsten Menschenrechtsproblemen gehören glaubwürdige Berichte über rechtswidrige oder willkürliche Tötungen (einschließlich außergerichtlicher Tötungen durch die Regierung), Folter und grausame, unmenschliche und erniedrigende Behandlung von politischen Dissidenten, Häftlingen und Gefangenen durch die Sicherheitskräfte, weiters willkürliche Verhaftungen und Inhaftierungen, grenzüberschreitende Repressionen gegen Personen, willkürliche oder unrechtmäßige Eingriffe in die Privatsphäre sowie schwerwiegende Einschränkungen der Meinungs- und Medienfreiheit.</text:span></text:p>
      <text:p text:style-name="P224"><text:span text:style-name="T225">Gegenüber Journalisten kommt es zur Anwendung bzw. Androhung von Gewalt. Zensur, ungerechtfertigte Verhaftungen oder strafrechtliche Verfolgung von Journalisten sowie rigorose Verleumdungsgesetze tragen zur Einschränkung der Meinungsfreiheit bei. Zudem gibt es schwerwiegende Einschränkungen der Internetfreiheit, der Religionsfreiheit, der Versammlungsfreiheit sowie der Bewegungs- und Aufenthaltsfreiheit innerhalb des Landes.</text:span></text:p>
      <text:p text:style-name="P226"><text:span text:style-name="T227">Die Bürger haben keine Möglichkeit, ihre Regierung friedlich durch freie und faire Wahlen zu ändern (USDOS 20.3.2023).<text:s/></text:span>Kritik der EU an gravierenden Defiziten bei Menschenrechten (bei Meinungs- und Versammlungsfreiheit) und Rechtsstaatlichkeit werden von Kubas Führung mit der Verteidigung der Revolution gerechtfertigt (AA 18.9.2023).</text:p>
      <text:p text:style-name="P228"/>
      <text:p text:style-name="P229">Die Verfassung sieht Meinungsfreiheit vor, auch für Mitglieder der Presse und anderer Medien, unter der Bedingung, dass die Äußerungen "mit den Zielen der sozialistischen Gesellschaft übereinstimmen". Die Regierung schränkt das Recht auf freie Meinungsäußerung auf verschiedene Weise ein. Die Regierung hat wiederholt öffentliche Debatten über politisch heikle Themen limitiert. Mehrere Gesetze stellen Aspekte der freien Meinungsäußerung unter Strafe, wie z.B. der Erlass 349, der das Kulturministerium ermächtigt, alle künstlerischen und kulturellen Aktivitäten zu regeln. Anstatt diese Gesetze durchzusetzen, nutzt die Polizei in der Regel andere Vorwände, um Personen, die ihr Recht auf freie Meinungsäußerung wahrnehmen, zu schikanieren und zu verhaften. Unabhängige Journalisten werden mit Repressionen und erzwungener Verbannung schikaniert (USDOS 20.3.2023). Kubaner, die die Regierung kritisieren, riskieren eine strafrechtliche Verfolgung. Ein ordnungsgemäßes Verfahren oder ein fairer Prozess vor einem zuständigen, unabhängigen und unparteiischen Gericht ist ihnen nicht garantiert (HRW 12.1.2023). Kuba verfügt über eines der restriktivsten Medienumfelder der Welt. Der formale Mediensektor befindet sich im Besitz und unter der Kontrolle des Staates und die Verfassung verbietet Medien in Privatbesitz. Die unabhängige Presse des Landes arbeitet außerhalb des Gesetzes, ihre Veröffentlichungen gelten<text:s/><text:soft-page-break/>als "feindliche Propaganda" und ihre Journalisten werden routinemäßig schikaniert, festgenommen, verhört, bedroht, in der offiziellen Presse diffamiert und dürfen nicht ins Ausland reisen. Sie werden von Regierungsvertretern regelmäßig beschuldigt, Söldner oder gar Terroristen zu sein, und viele von ihnen werden wegen "Aneignung von Rechtsbefugnissen", "Verbreitung von Falschnachrichten" oder anderer vage definierter Vergehen angeklagt. Journalisten staatlicher Sender führen einen ähnlichen Diskurs, wenn sie über Dissidenten sprechen. Die Regierung überwacht und verfolgt vermeintliche Dissidenten in der Kunstszene, Mainstream-Künstler und Medienvertreter, die unabhängige oder kritische Ansichten verbreiten <text:s/>(FH 2023).</text:p>
      <text:p text:style-name="P230"/>
      <text:p text:style-name="P231">Die Verfassung sieht zwar ein begrenztes Versammlungsrecht vor, doch darf dieses Recht nicht "gegen den Bestand und die Ziele des sozialistischen Staates" ausgeübt werden. Das Gesetz schreibt vor, dass Bürger eine Genehmigung für organisierte Versammlungen von drei oder mehr Personen beantragen müssen, was mit einer Strafe von bis zu sechs Monaten Gefängnis und einer Geldstrafe geahndet wird. Die Regierung tolerierte einige Versammlungen, und viele religiöse Gruppen berichteten, dass sie sich versammeln konnten, ohne sich anzumelden oder mit Sanktionen rechnen zu müssen (USDOS 20.3.2023). Die Einschränkung der Versammlungsfreiheit ist nach wie vor eine wichtige Form der politischen Kontrolle. Sicherheitskräfte und von der Regierung unterstützte Angreifer unterbrechen routinemäßig friedliche Versammlungen oder Proteste von politischen Dissidenten und zivilgesellschaftlichen Aktivisten (FH 2023).</text:p>
      <text:p text:style-name="P232"/>
      <text:p text:style-name="P233">Die Regierung verweigert den Bürgern routinemäßig die Vereinigungsfreiheit und erkennt unabhängige Vereinigungen nicht an. Das Gesetz verbietet alle nicht offiziell anerkannten politischen Organisationen. Mehrere unabhängige Organisationen, darunter politische Oppositionsparteien und Berufsverbände, arbeiten als NGOs ohne rechtliche Anerkennung, und die Polizei führt gelegentlich Razzien bei ihren Treffen durch (USDOS 20.3.2023) Unter Berufung auf das Vereinsgesetz von 1985 weigert sich die Regierung, jede neue Organisation zu registrieren, die nicht unter staatlicher Aufsicht steht. Fast alle politisch motivierten Kurzzeitverhaftungen der letzten Jahre betrafen Mitglieder unabhängiger Vereinigungen, Thinktanks, Menschenrechtsgruppen, politischer Parteien und Gewerkschaften (FH 2023).</text:p>
      <text:p text:style-name="P234"/>
      <text:p text:style-name="P235"><text:span text:style-name="T236">Opposition:</text:span><text:s/>Die Kommunistischen Partei (PCC) hat seit Mitte der 1960er Jahre die Regierung und die Politik in Kuba monopolisiert. Sie lässt keine Konkurrenz bei den Wahlen zu und verhindert, dass eine alternative Kraft ihre Nachfolge durch eine demokratische Machtübergabe antritt. Die Sicherheitskräfte unterdrückten die Aktivitäten der Opposition sowohl während des Verfassungsreferendums im Februar 2019 als auch während der Wahl von Díaz-Canel im Oktober 2019. Bei den Kommunalwahlen im November 2022 gab es nur einen einzigen Oppositionskandidaten unter den mehr als 26.000 nominierten Kandidaten; Anfang des Monats<text:s/><text:soft-page-break/>hatten Oppositionsgruppen, die behaupteten, die Regierung habe Oppositionskandidaten an der Teilnahme gehindert, die Wähler zum Boykott der Wahlen aufgerufen (FH 2023).</text:p>
      <text:p text:style-name="P237"/>
      <text:p text:style-name="P238">Nach Angaben der in Madrid ansässigen Organisation Prisoners Defenders hielt Kuba im September über 1.020 Personen fest, die der Definition von politischen Gefangenen entsprachen. Darunter befanden sich 235, die unter Hausarrest standen oder unter Auflagen freigelassen wurden (HRW 12.1.2023).</text:p>
      <text:p text:style-name="P239"/>
      <text:p text:style-name="P240">Die Regierung hat angeblich mit dem Amt des Hohen Flüchtlingskommissars der Vereinten Nationen (UNHCR) und anderen humanitären Organisationen zusammengearbeitet, um Flüchtlingen, zurückkehrenden Flüchtlingen und Asylwerbern sowie anderen schutzbedürftigen Personen Schutz und Hilfe zu gewähren. Informationen über das Ausmaß dieser Zusammenarbeit waren nicht öffentlich zugänglich. Die Vereinten Nationen berichteten von schätzungsweise 215 Asylwerbern und Flüchtlingen, von denen sich einige bereits seit Jahren im Land aufhielten. Die Verfassung sieht die Gewährung von Asyl für Personen vor, die wegen ihrer Prinzipien oder Handlungen aus verschiedenen spezifizierten politischen Gründen verfolgt werden. Die Regierung verfügt jedoch über keinen formellen Mechanismus für die Bearbeitung von Asylanträgen ausländischer Staatsangehöriger und ist kein Unterzeichner der Flüchtlingskonvention von 1951 (USDOS 20.3.2023).</text:p>
      <text:p text:style-name="P241">Quellen:</text:p>
      <text:list text:style-name="WWNum2" text:continue-numbering="true">
        <text:list-item>
          <text:p text:style-name="P242">AA - Auswärtiges Amt [Deutschland] (18.9.2023): Kuba: Politisches Porträt,<text:s/><text:a xlink:href="https://www.auswaertiges-amt.de/de/service/laender/kuba-node/politisches-portraet/212242" office:target-frame-name="_top" xlink:show="replace">https://www.auswaertiges-amt.de/de/service/laender/kuba-node/politisches-portraet/212242</text:a>, Zugriff 28.11.2023</text:p>
        </text:list-item>
        <text:list-item>
          <text:p text:style-name="P243"><text:span text:style-name="T244">FH - Freedom House (2023): Freedom in the World 2023 - Cuba,<text:s/></text:span><text:a xlink:href="https://www.ecoi.net/de/dokument/2088504.html" office:target-frame-name="_top" xlink:show="replace">https://www.ecoi.net/de/dokument/2088504.html</text:a><text:span text:style-name="T245">, Zugriff <text:s/>28.11.2023</text:span></text:p>
        </text:list-item>
        <text:list-item>
          <text:p text:style-name="P246">HRW - Human Rights Watch (12.1.2023): World Report 2023 - Cuba,<text:s/><text:a xlink:href="https://www.ecoi.net/de/dokument/2085407.html" office:target-frame-name="_top" xlink:show="replace">https://www.ecoi.net/de/dokument/2085407.html</text:a>, Zugriff 28.11.2023</text:p>
        </text:list-item>
        <text:list-item>
          <text:p text:style-name="P247"><text:span text:style-name="T248">USDOS - US Deparmtent of State [USA] (20.3.2023): 2022 Country Report on Human Rights Practices: Cuba,<text:s/></text:span><text:a xlink:href="https://www.ecoi.net/de/dokument/2089110.html" office:target-frame-name="_top" xlink:show="replace">https://www.ecoi.net/de/dokument/2089110.html</text:a><text:span text:style-name="T249">, Zugriff 28.11.2023</text:span></text:p>
        </text:list-item>
      </text:list>
      <text:h text:style-name="Überschrift1" text:outline-level="1"><text:bookmark-start text:name="__RefHeading___Toc4183_297596519"/>Haftbedingungen<text:bookmark-end text:name="__RefHeading___Toc4183_297596519"/></text:h>
      <text:p text:style-name="P250">Die Haftbedingungen sind hart (BS 2022; vgl. USDOS 20.3.2023, FH 2023) und manchmal lebensbedrohlich (USDOS 20.3.2023), aber es gibt keine Hinweise auf systematische Folter (BS 2022). Die Gefängnisse sind häufig überfüllt (HRW 12.1.2023; vgl. USDOS 20.3.2023, FH 2023). Es gibt zudem Berichte über mangelhafte Einrichtungen, sanitäre Anlagen und medizinische Versorgung, Übergriffe durch Gefängnisbeamte und lange Einzelhaft (USDOS 20.3.2023; vgl. FH 2023).</text:p>
      <text:p text:style-name="P251"/>
      <text:soft-page-break/>
      <text:p text:style-name="P252">Die Gefangenen haben keinen wirksamen Mechanismus, um Rechtsmittel gegen Missstände einzulegen. Diejenigen, die die Regierung kritisieren oder in den Hungerstreik treten, müssen oft lange Einzelhaft, Schläge, eingeschränkte Familienbesuche und die Verweigerung medizinischer Versorgung ertragen (HRW 12.1.2023).</text:p>
      <text:p text:style-name="P253"/>
      <text:p text:style-name="P254">Die Regierung veröffentlicht keine offiziellen Statistiken über die Gefängnisse und erlaubt internationalen Beobachtern nicht, diese zu inspizieren (USDOS 20.3.2023). Die Regierung verweigert kubanischen und internationalen Menschenrechtsgruppen weiterhin den Zugang zu den Gefängnissen (HRW 12.1.2023).</text:p>
      <text:p text:style-name="P255">Quellen:</text:p>
      <text:list text:style-name="WWNum2" text:continue-numbering="true">
        <text:list-item>
          <text:p text:style-name="P256">BS - Bertelsmann Stiftung (2022): BTI Country Report Cuba 2022,<text:s/><text:a xlink:href="https://bti-project.org/en/reports/country-report/CUB#pos5" office:target-frame-name="_top" xlink:show="replace">https://bti-project.org/en/reports/country-report/CUB#pos5</text:a>, Zugriff 23.11.2023</text:p>
        </text:list-item>
        <text:list-item>
          <text:p text:style-name="P257">HRW - Human Rights Watch (12.1.2023): World Report 2023 - Cuba,<text:s/><text:a xlink:href="https://www.ecoi.net/de/dokument/2085407.html" office:target-frame-name="_top" xlink:show="replace">https://www.ecoi.net/de/dokument/2085407.html</text:a>, Zugriff 28.11.2023</text:p>
        </text:list-item>
        <text:list-item>
          <text:p text:style-name="P258"><text:span text:style-name="T259">USDOS - US Deparmtent of State [USA] (20.3.2023): 2022 Country Report on Human Rights Practices: Cuba,<text:s/></text:span><text:a xlink:href="https://www.ecoi.net/de/dokument/2089110.html" office:target-frame-name="_top" xlink:show="replace">https://www.ecoi.net/de/dokument/2089110.html</text:a><text:span text:style-name="T260">, Zugriff 28.11.2023</text:span></text:p>
        </text:list-item>
      </text:list>
      <text:h text:style-name="Überschrift1" text:outline-level="1"><text:bookmark-start text:name="__RefHeading___Toc4185_297596519"/>Todesstrafe<text:bookmark-end text:name="__RefHeading___Toc4185_297596519"/></text:h>
      <text:p text:style-name="P261">Die Todesstrafe ist nicht abgeschafft (WCDAP 23.5.2023). Sie wird laut dem neuen, am 1.12.2022 in Kraft getretenen neuen kubanischen Strafgesetzbuch für 23 schwere Verbrechen beibehalten (AI 1.12.022).</text:p>
      <text:p text:style-name="P262"/>
      <text:p text:style-name="P263">Es gab in den Jahren 2022, 2021 und 2020 keine Exekution. Die letzte bekannte Durchführung der Todesstrafe erfolgte im Jahr 2003 (WCADP 23.5.2023).</text:p>
      <text:p text:style-name="P264">Quellen:</text:p>
      <text:list text:style-name="WWNum2" text:continue-numbering="true">
        <text:list-item>
          <text:p text:style-name="P265">AI - Amnesty International (2.12.2022):<text:bookmark-start text:name="article-title"/><text:bookmark-end text:name="article-title"/><text:s/>Cuba: New criminal code is a chilling prospect for 2023 and beyond,<text:s/><text:a xlink:href="https://www.amnesty.org/en/latest/news/2022/12/cuba-el-nuevo-codigo-penal-presenta-un-panorama-aterrador-para-2023-y-anos-posteriores/" office:target-frame-name="_top" xlink:show="replace">https://www.amnesty.org/en/latest/news/2022/12/cuba-el-nuevo-codigo-penal-presenta-un-panorama-aterrador-para-2023-y-anos-posteriores/</text:a>, Zugriff 29.11.2023</text:p>
        </text:list-item>
        <text:list-item>
          <text:p text:style-name="P266">WCADP - World Coalition against the death penalty (23.5.2023):<text:s/><text:a xlink:href="https://worldcoalition.org/pays/cuba/" office:target-frame-name="_top" xlink:show="replace">https://worldcoalition.org/pays/cuba/</text:a>, Zugriff 29.11.2023</text:p>
        </text:list-item>
      </text:list>
      <text:h text:style-name="Überschrift1" text:outline-level="1"><text:bookmark-start text:name="__RefHeading___Toc4187_297596519"/>Religionsfreiheit<text:bookmark-end text:name="__RefHeading___Toc4187_297596519"/></text:h>
      <text:p text:style-name="P267">Die Bevölkerung besteht aus Christen 58,9 %, Volksreligionen 17,6 %, Buddhisten &lt;1 %, Hindus, &lt; 1 %, Juden, &lt;1 %, Muslime, &lt;1 %, andere &lt;1 %, kein Bekenntnis 23,2% [Schätzung aus dem Jahr 2020]. Zu den Volksreligionen gehören Religionen afrikanischen Ursprungs, Spiritismus und andere, die sich mit dem Katholizismus oder Protestantismus vermischt haben; die Daten sind Schätzungen, da es für Kuba keine maßgebliche Quelle zur Religionszugehörigkeit gibt CIA (14.11.2023).</text:p>
      <text:p text:style-name="P268">Die Verfassung enthält schriftliche Bestimmungen über die Religionsfreiheit und das Verbot der Diskriminierung aus religiösen Gründen. Bestimmungen im Straf- und Verwaltungsrecht stehen jedoch im Widerspruch zu diesen Schutzbestimmungen. Die Verfassung erklärt das Land zu einem<text:s/><text:soft-page-break/>säkularen Staat und sieht die Trennung von religiösen Institutionen und dem Staat vor, aber die Kommunistische Partei Kubas (KPCh) regelt über ihr Amt für religiöse Angelegenheiten (ORA) und das Justizministerium (MOJ) die religiöse Praxis. Das Gesetz schreibt vor, dass alle religiösen Gruppen beim MOJ eine offizielle Registrierung beantragen müssen. Nach dem Strafgesetzbuch ist die Mitgliedschaft in oder die Verbindung mit einer nicht registrierten Gruppe eine Straftat. Eine Änderung eines bestehenden Gesetzes, die seit dem 1.12.2022 in Kraft ist, erhöht das Mindeststrafmaß für Personen, die versuchen, aus Gewissensgründen den Militärdienst oder den öffentlichen Schulbesuch zu verweigern, einschließlich derjenigen, deren Verweigerung auf ihren religiösen Überzeugungen beruht. Ein weiteres Gesetz, das ebenfalls seit Dezember 2022 in Kraft ist, sieht Haftstrafen von bis zu zehn Jahren für Personen vor, die Gelder von ausländischen Organisationen erhalten oder Aktivitäten finanzieren, die als gegen den Staat oder seine verfassungsmäßige Ordnung gerichtet gelten; dieses Gesetz könnte sich gegen die unabhängige Zivilgesellschaft, einschließlich religiöser Gruppen, richten (USDOS 15.5.2023).</text:p>
      <text:p text:style-name="P269"/>
      <text:p text:style-name="P270">Die Kubaner genießen zwar Religionsfreiheit, aber offizielle Hindernisse machen es den Kirchen schwer, ungehindert zu arbeiten. Bestimmte kirchliche Gruppen haben Schwierigkeiten, sich registrieren zu lassen, und die Verbindung mit einer nicht registrierten Gruppe ist ein strafbares Vergehen. Die römisch-katholische Kirche genießt eine Ausweitung ihrer pastoralen Rechte, einschließlich des regelmäßigen Zugangs zu den staatlichen Medien und der Möglichkeit, neue Kirchen zu bauen. Protestantische und evangelikale Gruppen sind in der Regel mit größeren Einschränkungen konfrontiert, aber auch für sie haben sich die Bedingungen in den letzten Jahren verbessert (FH 2023).</text:p>
      <text:p text:style-name="P271"/>
      <text:p text:style-name="P272">Viele religiöse Gruppen berichteten, dass die Regierung trotz der Verfassungsbestimmungen, die Gewissens- und Religionsfreiheit vorsehen und Diskriminierung aufgrund der Religion verbieten, weiterhin Drohungen, Inhaftierungen, Gewalt und andere Zwangsmaßnahmen einsetzte, um die Aktivitäten einiger religiöser Gruppen, Führer und Anhänger einzuschränken, einschließlich des Rechts von Gefangenen auf freie Religionsausübung. Während einige Gruppen stärkeren Einschränkungen durch die Regierung ausgesetzt waren als andere, berichtete die Zivilgesellschaft, dass die Regierung weiterhin alle religiösen Gruppen überwachte, einschließlich registrierter Gruppen und solcher, die direkt mit dem kubanischen Krichenrat (CCC – Council of Cuban Chruches) verbunden sind (USDOS 15.5.2023).</text:p>
      <text:p text:style-name="P273"/>
      <text:p text:style-name="P274">Quellen:</text:p>
      <text:list text:style-name="WWNum2" text:continue-numbering="true">
        <text:list-item>
          <text:p text:style-name="P275">CIA - Central Intelligence Agency (14.11.2023): The World Factbook - Cuba,<text:s/><text:a xlink:href="https://www.cia.gov/the-world-factbook/countries/cuba/#military-and-security" office:target-frame-name="_top" xlink:show="replace">https://www.cia.gov/the-world-factbook/countries/cuba/#military-and-security</text:a>, Zugriff 28.11.2023</text:p>
        </text:list-item>
        <text:list-item>
          <text:p text:style-name="P276"><text:span text:style-name="T277">FH - Freedom House (2023): Freedom in the World 2023 - Cuba,<text:s/></text:span><text:a xlink:href="https://www.ecoi.net/de/dokument/2088504.html" office:target-frame-name="_top" xlink:show="replace"><text:span text:style-name="T278">https://www.ecoi.net/de/dokument/2088504.html</text:span></text:a><text:span text:style-name="T279">, Zugriff <text:s/>28.11.2023</text:span></text:p>
        </text:list-item>
        <text:list-item>
          <text:p text:style-name="P280"><text:span text:style-name="T281">USDOS - US Deparmtent of State [USA] (15.5.2023): 2022 Report on International Religious Freedom: Cuba,<text:s/></text:span><text:a xlink:href="https://www.ecoi.net/de/dokument/2091873.html" office:target-frame-name="_top" xlink:show="replace">https://www.ecoi.net/de/dokument/2091873.html</text:a><text:span text:style-name="T282">, Zugriff 29.11.2023</text:span></text:p>
        </text:list-item>
      </text:list>
      <text:h text:style-name="Überschrift1" text:outline-level="1"><text:bookmark-start text:name="__RefHeading___Toc4195_297596519"/>Minderheiten<text:bookmark-end text:name="__RefHeading___Toc4195_297596519"/></text:h>
      <text:p text:style-name="P283">Gemäß der Volkszählung aus dem Jahr 2012 besteht die Bevölkerung in Kuba zu 64,1 % aus Weißen, zu 26,6 % aus Mestizen und zu 9,3 % aus Schwarzen (CIA 14.11.2023).</text:p>
      <text:p text:style-name="P284"/>
      <text:p text:style-name="P285">Das Gesetz verbietet die Diskriminierung aus Gründen der ethnischen Gruppe (USDOS 20.3.2023; vgl. FH 2023). Es liegen keine Informationen darüber vor, ob die Regierung dieses Gesetz wirksam durchsetzt (USDOS 20.3.2023). Die PCC-Führung hat in den letzten Jahren eine größere geschlechtliche und ethnische Vielfalt gezeigt. Da jedoch allen kubanischen Bürgern politische Rechte verwehrt sind, können Frauen, Afrokubaner und Angehörige anderer demografischer Gruppen weder ihre Vertreter wählen noch sich unabhängig organisieren, um ihre politischen Interessen durchzusetzen (FH 2023).</text:p>
      <text:p text:style-name="P286"/>
      <text:p text:style-name="P287">Afrokubaner werden häufig rassistisch diskriminiert. Afrokubaner berichteten über Diskriminierung bei der Einstellung, insbesondere bei der Besetzung von Führungspositionen in der Tourismusbranche, den Medien und der Regierung. Stellenanzeigen dürfen offen sexistisch und rassistisch sein. Die Polizeigewalt nahm im Laufe des Jahres 2022 zu und richtete sich unverhältnismäßig stark gegen Afrokubaner bei der Durchsetzung von Gesetzen gegen informelle kommerzielle Aktivitäten und bei friedlichen Protesten (USDOS 20.3.2023).</text:p>
      <text:p text:style-name="P288"/>
      <text:p text:style-name="P289">Quellen:</text:p>
      <text:list text:style-name="WWNum2" text:continue-numbering="true">
        <text:list-item>
          <text:p text:style-name="P290">CIA - Central Intelligence Agency (14.11.2023): The World Factbook - Cuba,<text:s/><text:a xlink:href="https://www.cia.gov/the-world-factbook/countries/cuba/#military-and-security" office:target-frame-name="_top" xlink:show="replace">https://www.cia.gov/the-world-factbook/countries/cuba/#military-and-security</text:a>, Zugriff 28.11.2023</text:p>
        </text:list-item>
        <text:list-item>
          <text:p text:style-name="P291"><text:span text:style-name="T292">FH - Freedom House (2023): Freedom in the World 2023 - Cuba,<text:s/></text:span><text:a xlink:href="https://www.ecoi.net/de/dokument/2088504.html" office:target-frame-name="_top" xlink:show="replace"><text:span text:style-name="T293">https://www.ecoi.net/de/dokument/2088504.html</text:span></text:a><text:span text:style-name="T294">, Zugriff <text:s/>28.11.2023</text:span></text:p>
        </text:list-item>
        <text:list-item>
          <text:p text:style-name="P295"><text:span text:style-name="T296">USDOS - US Deparmtent of State [USA] (20.3.2023): 2022 Country Report on Human Rights Practices: Cuba,<text:s/></text:span><text:a xlink:href="https://www.ecoi.net/de/dokument/2089110.html" office:target-frame-name="_top" xlink:show="replace">https://www.ecoi.net/de/dokument/2089110.html</text:a><text:span text:style-name="T297">, Zugriff 28.11.2023</text:span></text:p>
        </text:list-item>
      </text:list>
      <text:h text:style-name="Überschrift1" text:outline-level="1"><text:bookmark-start text:name="__RefHeading___Toc4203_297596519"/>Relevante Bevölkerungsgruppen<text:bookmark-end text:name="__RefHeading___Toc4203_297596519"/></text:h>
      <text:h text:style-name="Überschrift2" text:outline-level="2"><text:bookmark-start text:name="__RefHeading___Toc4205_297596519"/>Frauen<text:bookmark-end text:name="__RefHeading___Toc4205_297596519"/></text:h>
      <text:p text:style-name="P298">Frauen und Männer sind rechtlich gleichgestellt (FH 2023; vgl. USDOS 20.3.2023). Der Einzelne genießt weitgehende Freiheit in seinen zwischenmenschlichen, romantischen und sexuellen Beziehungen. Scheidungen sind zwar üblich, aber Männer und Frauen haben die gleichen Rechte in Bezug auf die ehelichen Güter und das Sorgerecht für die Kinder (FH 2023), aber auch dieselben Pflichten in Bezug auf Ehe, Scheidung, elterliche Pflichten, Haushaltsführung und Beschäftigung. Es liegen keine Informationen darüber vor, ob die Regierung das Gesetz wirksam durchsetzt<text:s/><text:soft-page-break/>(USDOS 20.3.2023). Strukturelle Diskriminierung betrifft Frauen jedoch auf unterschiedliche Weise, sagte der Sonderberichterstatter für wirtschaftliche, soziale, kulturelle und ökologische Rechte der Interamerikanischen Menschenrechtskommission im August 2022 (HRW 12.1.2023).</text:p>
      <text:p text:style-name="P299"/>
      <text:p text:style-name="P300">Frauen sind in den meisten Berufen gut vertreten, obwohl ihre Erwerbsquote deutlich hinter der der Männer zurückbleibt, was auf anhaltende wirtschaftliche Ungleichheiten und kulturelle Doppelmoral hindeutet (FH 2023). Die Mitgliederzahl der Kommunistischen Partei ist in den 1990er Jahren leicht gesunken, hat sich aber seitdem wieder auf etwas mehr als eine halbe Million Mitglieder erholt. Seit Raúl Castro den Parteivorsitz übernommen hat, wurden mehr Frauen in das Zentralkomitee und in das Politbüro aufgenommen (BS 2022). Mehr als die Hälfte der 605 Sitze in der Nationalversammlung sind mit Frauen besetzt. Im 12-köpfigen Politischen Vorstand des Zentralkomitees der PCC, der auf dem Parteitag im April 2021 gewählt wurde, hatten Frauen jedoch nur drei Sitze (FH 2023).</text:p>
      <text:p text:style-name="P301"/>
      <text:p text:style-name="P302">Das überarbeitete Strafgesetzbuch stellt die Vergewaltigung von Frauen und Männern, einschließlich der Vergewaltigung in der Ehe, unter Strafe und stellt andere sexuelle Übergriffe gegen beide Geschlechter gesondert unter Strafe. Das Strafmaß für Vergewaltigung beträgt mindestens vier Jahre Haft. Das neue Gesetz erkennt weder den Straftatbestand des Femizids an, noch gibt es ein spezielles Gesetz für häusliche Gewalt. Es erkennt das Verbrechen der geschlechtsspezifischen Gewalt an und sieht je nach Schwere des Vergehens Geld- oder Gefängnisstrafen unterschiedlicher Länge vor. Die Regierung setzte das Gesetz in Bezug auf Vergewaltigung im Allgemeinen wirksam durch. Es liegen keine Informationen darüber vor, ob die Regierung die Gesetze zur geschlechtsspezifischen Gewalt wirksam durchsetzt. Das Gesetz sieht Strafen für sexuelle Belästigung vor, die von sechs Monaten bis zu fünf Jahren Haft reichen können. Die Regierung hat im Laufe des Jahres 2022 keine Statistiken über Verhaftungen, Strafverfolgungen oder Verurteilungen wegen Straftaten im Zusammenhang mit sexueller Belästigung veröffentlicht (USDOS 20.3.2023).</text:p>
      <text:p text:style-name="P303"/>
      <text:p text:style-name="P304">Quellen:</text:p>
      <text:list text:style-name="WWNum2" text:continue-numbering="true">
        <text:list-item>
          <text:p text:style-name="P305">BS - Bertelsmann Stiftung (2022): BTI Country Report Cuba 2022,<text:s/><text:a xlink:href="https://bti-project.org/en/reports/country-report/CUB#pos5" office:target-frame-name="_top" xlink:show="replace">https://bti-project.org/en/reports/country-report/CUB#pos5</text:a>, Zugriff 24.11.2023</text:p>
        </text:list-item>
        <text:list-item>
          <text:p text:style-name="P306">FH - Freedom House (2023): Freedom in the World 2023 - Cuba,<text:s/><text:a xlink:href="https://www.ecoi.net/de/dokument/2088504.html" office:target-frame-name="_top" xlink:show="replace">https://www.ecoi.net/de/dokument/2088504.html</text:a>, Zugriff <text:s/>27.11.2023</text:p>
        </text:list-item>
        <text:list-item>
          <text:p text:style-name="P307"><text:span text:style-name="T308">HRW - Human Rights Watch (12.1.2023): World Report 2023 - Cuba,<text:s/></text:span><text:a xlink:href="https://www.ecoi.net/de/dokument/2085407.html" office:target-frame-name="_top" xlink:show="replace">https://www.ecoi.net/de/dokument/2085407.html</text:a><text:span text:style-name="T309">, Zugriff 27.11.2023</text:span></text:p>
        </text:list-item>
        <text:list-item>
          <text:p text:style-name="P310"><text:span text:style-name="T311">USDOS - US Deparmtent of State [USA] (20.3.2023): 2022 Country Report on Human Rights Practices: Cuba,<text:s/></text:span><text:a xlink:href="https://www.ecoi.net/de/dokument/2089110.html" office:target-frame-name="_top" xlink:show="replace">https://www.ecoi.net/de/dokument/2089110.html</text:a><text:span text:style-name="T312">, Zugriff 28.11.2023</text:span></text:p>
        </text:list-item>
      </text:list>
      <text:h text:style-name="Überschrift2" text:outline-level="2"><text:bookmark-start text:name="__RefHeading___Toc4207_297596519"/><text:soft-page-break/>Kinder<text:bookmark-end text:name="__RefHeading___Toc4207_297596519"/></text:h>
      <text:p text:style-name="P313">Die Staatsbürgerschaft wird in der Regel durch Geburt im Hoheitsgebiet des Landes erworben, und Geburten wurden im Allgemeinen unverzüglich und ohne Diskriminierung registriert (USDOS 20.3.2023).</text:p>
      <text:p text:style-name="P314"/>
      <text:p text:style-name="P315">Die allgemeine Schulpflicht beträgt neun Schuljahre und umfasst die sechsjährige Grundbildung (Educación Primaria) sowie die drei Jahre dauernde erste Stufe der Sekundarbildung (Educación Media Básica). Die Sekundarstufe I schließt direkt an die allgemeine Grundbildung an. Als Zugangsvoraussetzung gilt der erfolgreiche Abschluss des letzten Grundbildungsjahres. Danach folgt die Berufliche Erstausbildung oder Ausbildung im Post-sekundären Bereich (bq o.D.).</text:p>
      <text:p text:style-name="P316"/>
      <text:p text:style-name="P317">Das Familiengesetzbuch legt das gesetzliche Mindestalter für die Eheschließung auf 18 Jahre fest. Auf Zwangsverheiratung steht eine Freiheitsstrafe von sieben bis 15 Jahren, bei Minderjährigen eine Freiheitsstrafe von 10 bis 30 Jahren oder lebenslänglich (USDOS 20.3.2023).</text:p>
      <text:p text:style-name="P318"/>
      <text:p text:style-name="P319">Die Verfassung und das Familiengesetzbuch regeln die Rechte von Minderjährigen und die Pflichten ihrer Erziehungsberechtigten, während das Strafgesetzbuch Sanktionen für die Nichteinhaltung dieser Pflichten oder für die Verletzung der Rechte von Minderjährigen vorsieht. Das neue Familiengesetzbuch ist im August 2022 in Kraft getreten, das neue Strafgesetzbuch im Dezember 2022. Das Gesetz sieht für Kindesmissbrauch eine Freiheitsstrafe von sechs Monaten bis zu fünf Jahren vor, je nach Schweregrad und wenn das Opfer durch den Missbrauch oder die Vernachlässigung erheblichen Schaden erlitten hat. Die Regierung hat das Gesetz im Allgemeinen wirksam durchgesetzt (USDOS 20.3.2023).</text:p>
      <text:p text:style-name="P320"/>
      <text:p text:style-name="P321">Das Gesetz sieht 10 bis 30 Jahre Haft oder lebenslange Haft für Sexhandel, Zwangsheirat und illegale Adoption von Kindern unter 18 Jahren vor. Wenn die Regierung die Beteiligung von Einzelpersonen oder nichtstaatlichen Gruppen an Verbrechen im Zusammenhang mit der kommerziellen sexuellen Ausbeutung von Kindern aufdeckt, setzt sie das Gesetz durch (USDOS 20.3.2023).</text:p>
      <text:p text:style-name="P322">Quellen:</text:p>
      <text:list text:style-name="WWNum2" text:continue-numbering="true">
        <text:list-item>
          <text:p text:style-name="P323">bq - bq-Portal (o.D.): Länderprofil Kuba,<text:s/><text:a xlink:href="https://www.bq-portal.de/db/Länder-und-Berufsprofile/kuba" office:target-frame-name="_top" xlink:show="replace">https://www.bq-portal.de/db/L%C3%A4nder-und-Berufsprofile/kuba</text:a>, Zugriff 27.11.2023</text:p>
        </text:list-item>
        <text:list-item>
          <text:p text:style-name="P324">USDOS - US Deparmtent of State [USA] (20.3.2023): 2022 Country Report on Human Rights Practices: Cuba,<text:s/><text:a xlink:href="https://www.ecoi.net/de/dokument/2089110.html" office:target-frame-name="_top" xlink:show="replace">https://www.ecoi.net/de/dokument/2089110.html</text:a>, Zugriff 28.11.2023</text:p>
        </text:list-item>
      </text:list>
      <text:h text:style-name="Überschrift2" text:outline-level="2"><text:bookmark-start text:name="__RefHeading___Toc4211_297596519"/>Homosexuelle/Sexuelle Minderheiten<text:bookmark-end text:name="__RefHeading___Toc4211_297596519"/></text:h>
      <text:p text:style-name="P325">Gleichgeschlechtliche sexuelle Aktivitäten sind nicht kriminalisiert (USDOS 20.3.2023). Die Verfassung von 2019 verbietet ausdrücklich die Diskriminierung aufgrund der sexuellen Ausrichtung<text:s/><text:soft-page-break/>und der Geschlechtsidentität. Im September 2022 wurde in einem Referendum ein neues Familiengesetzbuch verabschiedet, das eine geschlechtsneutrale Definition der Ehe enthält und die Tür für gleichgeschlechtliche Ehen öffnet (HRW 12.1.2023; vgl. FH 2023). Außerdem wurde das Recht gleichgeschlechtlicher Paare auf Adoption oder künstliche Befruchtung gebilligt (FH 2023).</text:p>
      <text:p text:style-name="P326"/>
      <text:p text:style-name="P327">Viele Lesben, Schwule, Bisexuelle und Transgender (LGBT) leiden jedoch unter Gewalt und Diskriminierung, insbesondere im Landesinneren von Kuba (HRW 12.2.2023).</text:p>
      <text:p text:style-name="P328">Quellen:</text:p>
      <text:list text:style-name="WWNum2" text:continue-numbering="true">
        <text:list-item>
          <text:p text:style-name="P329"><text:span text:style-name="T330">FH - Freedom House (2023): Freedom in the World 2023 - Cuba,<text:s/></text:span><text:a xlink:href="https://www.ecoi.net/de/dokument/2088504.html" office:target-frame-name="_top" xlink:show="replace">https://www.ecoi.net/de/dokument/2088504.html</text:a><text:span text:style-name="T331">, Zugriff <text:s/>28.11.2023</text:span></text:p>
        </text:list-item>
        <text:list-item>
          <text:p text:style-name="P332">HRW - Human Rights Watch (12.1.2023): World Report 2023 - Cuba,<text:s/><text:a xlink:href="https://www.ecoi.net/de/dokument/2085407.html" office:target-frame-name="_top" xlink:show="replace">https://www.ecoi.net/de/dokument/2085407.html</text:a>, Zugriff 28.11.2023</text:p>
        </text:list-item>
        <text:list-item>
          <text:p text:style-name="P333"><text:span text:style-name="T334">USDOS - US Deparmtent of State [USA] (20.3.2023): 2022 Country Report on Human Rights Practices: Cuba,<text:s/></text:span><text:a xlink:href="https://www.ecoi.net/de/dokument/2089110.html" office:target-frame-name="_top" xlink:show="replace">https://www.ecoi.net/de/dokument/2089110.html</text:a><text:span text:style-name="T335">, Zugriff 28.11.2023</text:span></text:p>
        </text:list-item>
      </text:list>
      <text:h text:style-name="Überschrift1" text:outline-level="1"><text:bookmark-start text:name="__RefHeading___Toc4213_297596519"/>Bewegungsfreiheit<text:bookmark-end text:name="__RefHeading___Toc4213_297596519"/></text:h>
      <text:p text:style-name="P336">Die Regierung schränkte willkürlich die Bewegungsfreiheit innerhalb des Landes (USDOS 20.3.2023; vgl. FH 2023), das Recht, das Land zu verlassen, und die Migration mit Rückkehrrecht (USDOS 20.3.2023) sowie den Wohnortswechsel und Arbeitsplatzwechsel ein (FH 2023).</text:p>
      <text:p text:style-name="P337"/>
      <text:p text:style-name="P338">Obwohl die Verfassung allen Bürgern das Reisen innerhalb des Landes erlaubt, ist die Niederlassung in Havanna eingeschränkt. Jeder Wohnsitzwechsel muss von der örtlichen Wohnungskommission und den Behörden der Provinzregierung genehmigt werden. Die Regierung kann gegen Personen, die sich ohne Genehmigung an einem Ort aufhalten, Geldstrafen verhängen und sie zwingen, an ihren rechtmäßig genehmigten Wohnsitz zurückzukehren. Das Gesetz erlaubt es den Behörden, eine Person für maximal 10 Jahre aus einem bestimmten Gebiet innerhalb des Landes zu verbannen oder sie auf ein bestimmtes Gebiet zu beschränken. Nach dieser Bestimmung können die Behörden jede Person, deren Anwesenheit an einem bestimmten Ort als "sozial gefährlich" eingestuft wird, intern ins Exil schicken. Dissidenten berichten häufig, dass die Behörden sie daran hindern, ihre Heimatprovinzen zu verlassen, oder sie festnehmen und in ihre Häuser zurückschicken, obwohl gegen sie keine schriftlichen oder formellen Beschränkungen verhängt worden waren (USDOS 20.3.2023).</text:p>
      <text:p text:style-name="P339"/>
      <text:p text:style-name="P340">Das Gesetz schränkt das Recht der Bürger ein, das Land zu verlassen. Für diejenigen, die versuchen, das Land illegal zu verlassen werden Haftstrafen, eine moderate Geldstrafe oder beides vorgesehen. Berichten zufolge kann die Strafe für Angehörige des Militärs oder der Polizei oder für Personen, die mit Kindern reisen, härter ausfallen. Wenn ehemalige Regierungsangestellte aus dem Land auswanderten, wurden ihren Familienangehörigen manchmal willkürlich Pässe verweigert,<text:s/><text:soft-page-break/>damit sie ihre Familienangehörigen im Ausland besuchen oder ihnen nachreisen konnten (USDOS 20.3.2023). Einige Dissidenten und Journalisten dürfen trotz eines Migrationsgesetzes aus dem Jahr 2013, mit dem die Ausreisevisumspflicht aufgehoben wurde, nicht ins Ausland reisen. Die Zahl der Menschen, die Kuba verlassen - einschließlich derjenigen, die nicht ins Ausland reisen dürfen, die sogenannten regulados - ist seit den Protesten im Juli 2021 stark angestiegen. Schätzungen zufolge versuchen allein zwischen Oktober 2021 und Juli 2022 mehr als 140.000 kubanische Einwanderer und Asylsuchende in die Vereinigten Staaten zu gelangen (FH 2023).</text:p>
      <text:p text:style-name="P341">Quellen:</text:p>
      <text:list text:style-name="WWNum2" text:continue-numbering="true">
        <text:list-item>
          <text:p text:style-name="P342"><text:span text:style-name="T343">FH - Freedom House (2023): Freedom in the World 2023 - Cuba,<text:s/></text:span><text:a xlink:href="https://www.ecoi.net/de/dokument/2088504.html" office:target-frame-name="_top" xlink:show="replace">https://www.ecoi.net/de/dokument/2088504.html</text:a><text:span text:style-name="T344">, Zugriff <text:s/>28.11.2023</text:span></text:p>
        </text:list-item>
        <text:list-item>
          <text:p text:style-name="P345">USDOS - US Deparmtent of State [USA] (20.3.2023): 2022 Country Report on Human Rights Practices: Cuba,<text:s/><text:a xlink:href="https://www.ecoi.net/de/dokument/2089110.html" office:target-frame-name="_top" xlink:show="replace">https://www.ecoi.net/de/dokument/2089110.html</text:a>, Zugriff 28.11.2023</text:p>
        </text:list-item>
      </text:list>
      <text:h text:style-name="Überschrift1" text:outline-level="1"><text:bookmark-start text:name="__RefHeading___Toc4219_297596519"/>Grundversorgung und Wirtschaft<text:bookmark-end text:name="__RefHeading___Toc4219_297596519"/></text:h>
      <text:p text:style-name="P346">Die COVID-Pandemie brachte den internationalen Tourismus zum Erliegen und die Geldüberweisungen nach Kuba auf einen neuen Tiefstand. Infolgedessen schrumpfte die kubanische Wirtschaft nach offiziellen Angaben im Jahr 2020 um 11 %, nach einem schwachen Wachstum von 0,5 % im Jahr 2019. Bereits vor der Pandemie war Kuba durch den wirtschaftlichen Zusammenbruch seines strategischen Verbündeten Venezuela, die Verschärfung der US-Sanktionen und die Beendigung der groß angelegten medizinischen Missionen nach Brasilien und Ecuador - die jährlich 300 Millionen Dollar einbrachten - nach einem Regierungswechsel in diesen Ländern schwer getroffen worden. Diese externen Faktoren verschärfen die tiefgreifenden strukturellen Probleme der staatlich gelenkten kubanischen Binnenwirtschaft. Raúl Castro setzt sich für eine schrittweise Reform ein, aber die Umsetzung bleibt extrem langsam und inkohärent, so dass nie eine nachhaltige wirtschaftliche Dynamik erreicht wurde. Die landwirtschaftliche Produktion ist besonders enttäuschend. Infolgedessen machen Nahrungsmittel einen großen Teil der Einfuhren aus. Die kubanischen Produktionsbetriebe arbeiten zum größten Teil mit veralteter Technologie und sind auf dem Weltmarkt nicht wettbewerbsfähig (BS 2022).</text:p>
      <text:p text:style-name="P347"/>
      <text:p text:style-name="P348">Für 2023 hat das kubanische Statistikamt ONEI noch keine Zahlen zum Bruttoinlandsprodukt (BIP) veröffentlicht. Das Wirtschaftsinstitut Economist Intelligence Unit (EIU) rechnet jedoch für das laufende Jahr mit einem Plus von 2,5 Prozent. Die Erholung des Tourismus und der wachsende Privatsektor geben dem Land Impulse, allerdings von einem sehr niedrigen Niveau aus. Aus den gleichen Gründen geht EIU ab 2024 von einem Wirtschaftswachstum von rund 4 Prozent jährlich aus (GTAI 15.11.2023).</text:p>
      <text:p text:style-name="P349"/>
      <text:p text:style-name="P350">Es gibt keine zuverlässigen Daten zur Inflation. Die Lebenshaltungskosten sind in den letzten Jahren erheblich gestiegen. Dies wurde durch den wirtschaftlichen Abschwung im Jahr 2020 noch<text:s/><text:soft-page-break/>verschärft. Die Währungsreform vom 1.1.2021 brachte einen dreistelligen Inflationsschub für die Peso-Preise mit sich, da die Regierung im Vorfeld die staatlichen Gehälter und Renten verfünffacht hat. Infolgedessen wird das Haushaltsdefizit für 2021 auf mehr als 20 % des BIP geschätzt. Es wird eine zentrale Herausforderung sein, diesen Inflationsdruck einzudämmen und die Abwertung der Währung in einem kontrollierbaren Rahmen zu halten (BS 2022). Die Inflationsrate betrug im Jahr 2021 151 % 2022 76,1 %. In den Jahren 2005, 2010 und 2015 war sie noch im niedrigen einstelligen Bereich gelegen (WKO 10.2023).</text:p>
      <text:p text:style-name="P351"/>
      <text:p text:style-name="P352">Seit 2021 gibt es einen Rechtsrahmen für die Einrichtung und den Betrieb von kleinen und mittelständischen Privatunternehmen (KMU) durch Kubanerinnen und Kubanern (AA 18.9.2023); vgl. GTAI 15.11.2023). Die Zahl solcher Unternehmen steigt seitdem langsam, obwohl die Staatswirtschaft weiterhin dominiert (AA 18.9.2023). Die Rechtsform ist eine SRL (Sociedad de Responsabilidad Limitada), ähnlich der deutschen Gesellschaft mit beschränkter Haftung (GmbH). Die Bevölkerung hat die neue Rechtsform sehr gut angenommen und seit Einführung des Gesetzes wurden rund 9.000 KMU gegründet. Sie stellen rund 15 % der Arbeitsplätze in Kuba. Beispiele sind Bauunternehmen, Agrarbetriebe, Restaurants, Supermärkte, kleine Lebensmittelproduzenten und sogar Softwarefirmen. Nicht zugelassen sind privatwirtschaftliche Aktivitäten in den Bereichen Bergbau, Gesundheitswesen, Medien, Zuckerindustrie, Großhandel sowie Wasser- und Energieversorgung. Eine Herausforderung für viele neue KMU ist die Versorgung mit Rohstoffen und Investitionsgütern, wie etwa Baumaterialien oder Maschinen (GTAI 15.11.2023).</text:p>
      <text:p text:style-name="P353"/>
      <text:p text:style-name="P354">Die formale Arbeitslosigkeit ist niedrig, aber etwa zwei Millionen Kubaner sind weder formell beschäftigt noch auf der Suche nach einer Beschäftigung und tauchen daher in den Statistiken nicht auf. Da die Löhne so niedrig sind, schlägt sich der Verlust von Arbeitsplätzen nicht wie in anderen Ländern in einem Einkommensverlust nieder. Die Unterbeschäftigung im staatlichen Sektor ist hoch. Während der Krise im Jahr 2020 ging die Beschäftigung im privaten Sektor zurück, da viele Kubaner wegen des Mangels an Touristen und Einkommen ihre Lizenzen für die Selbstständigkeit zurückgaben. Die offizielle Arbeitslosenrate im Jahr 2022 betrug 1,4% (BS 2022).</text:p>
      <text:p text:style-name="P355"/>
      <text:p text:style-name="P356">Die Regierung der Republik Kuba kann auf eine lange Geschichte von Sozialrenten zurückblicken, die bis ins Jahr 1963 zurückreicht. Die Sozialversicherungsrente (Social Security Pension Scheme, SSPS) ist ein obligatorisches und beitragsabhängiges Rentensystem, das allen Beschäftigten des Staates, den Beschäftigten von Genossenschaften und selbständigen Landwirten offensteht und durch eine Gesetzesreform im Jahr 2011 auch auf Selbständige ausgedehnt wurde. Die SSPS steht Frauen ab 60 Jahren und Männern ab 65 Jahren offen. Antragsteller, die 30 Jahre lang Beiträge geleistet haben, haben Anspruch auf eine monatliche Mindestzahlung von 200 CUP (200 USD) und auf bis zu 60 % des Durchschnitts der fünf besten Einkommensjahre des Antragstellers innerhalb<text:s/><text:soft-page-break/>der letzten 15 Jahre vor der Pensionierung. Die monatlichen Zahlungen erhöhen sich um weitere 2 % für jedes Jahr, das nach der Pensionierung gearbeitet wird. Um ein angemessenes Sicherheitsnetz zu gewährleisten, erhalten auch diejenigen monatliche Leistungen, die die Voraussetzungen für die SSPS nicht erfüllen oder teilweise oder vollständig arbeitsunfähig sind. Die SSPS erreicht etwa 87 % der älteren Menschen in Kuba und bewirkt damit eine der höchsten Deckungsraten in Lateinamerika (UN ESCAP 2019).</text:p>
      <text:p text:style-name="P357">Quellen:</text:p>
      <text:list text:style-name="WWNum2" text:continue-numbering="true">
        <text:list-item>
          <text:p text:style-name="P358">AA - Auswärtiges Amt [Deutschland] (18.9.2023): Kuba: Politisches Porträt,<text:s/><text:a xlink:href="https://www.auswaertiges-amt.de/de/service/laender/kuba-node/politisches-portraet/212242" office:target-frame-name="_top" xlink:show="replace">https://www.auswaertiges-amt.de/de/service/laender/kuba-node/politisches-portraet/212242</text:a>, Zugriff 28.11.2023</text:p>
        </text:list-item>
        <text:list-item>
          <text:p text:style-name="P359">BS - Bertelsmann Stiftung (2022): BTI Country Report Cuba 2022,<text:s/><text:a xlink:href="https://bti-project.org/en/reports/country-report/CUB#pos5" office:target-frame-name="_top" xlink:show="replace">https://bti-project.org/en/reports/country-report/CUB#pos5</text:a>, Zugriff 23.11.2023</text:p>
        </text:list-item>
        <text:list-item>
          <text:p text:style-name="P360">GTAI - Germany Trade &amp; Invest (15.11.2023): Kuba will Krise überwinden,<text:s/><text:a xlink:href="https://www.gtai.de/de/trade/kuba/wirtschaftsumfeld/kuba-will-krise-ueberwinden-945174" office:target-frame-name="_top" xlink:show="replace">https://www.gtai.de/de/trade/kuba/wirtschaftsumfeld/kuba-will-krise-ueberwinden-945174</text:a>, Zugriff 1.12.2023</text:p>
        </text:list-item>
        <text:list-item>
          <text:p text:style-name="P361">UN ESCAP - United Nations Economic and Social Commission for Asia and the Pacific (2019):<text:s/><text:a xlink:href="https://www.socialprotection-toolbox.org/practice/cubas-social-pension-system" office:target-frame-name="_top" xlink:show="replace">https://www.socialprotection-toolbox.org/practice/cubas-social-pension-system</text:a>, Zugriff 1.12.2023</text:p>
        </text:list-item>
        <text:list-item>
          <text:p text:style-name="P362">WKO - Wirtschaftskammer Österreich (10.2023): Länderprofil Kuba,<text:s/><text:a xlink:href="https://www.wko.at/statistik/laenderprofile/lp-kuba.pdf?_gl=1*18i8aaa*_ga*MTI5MDYzMzMyNC4xNjg5NjY5NDYz*_ga_TJBEG291F0*MTcwMTM0MDY0Ni43LjAuMTcwMTM0MDY0Ni4wLjAuMA" office:target-frame-name="_top" xlink:show="replace">https://www.wko.at/statistik/laenderprofile/lp-kuba.pdf?_gl=1*18i8aaa*_ga*MTI5MDYzMzMyNC4xNjg5NjY5NDYz*_ga_TJBEG291F0*MTcwMTM0MDY0Ni43LjAuMTcwMTM0MDY0Ni4wLjAuMA</text:a>.., Zugriff 1.12.2023</text:p>
        </text:list-item>
      </text:list>
      <text:h text:style-name="Überschrift1" text:outline-level="1"><text:bookmark-start text:name="__RefHeading___Toc4223_297596519"/>Medizinische Versorgung<text:bookmark-end text:name="__RefHeading___Toc4223_297596519"/></text:h>
      <text:p text:style-name="P363"><text:span text:style-name="T364">In Kuba existiert ein<text:s/></text:span><text:span text:style-name="T365">staatliches Gesundheitssystem</text:span><text:span text:style-name="T366"><text:s/>mit einer gut funktionierenden hierarchischen Organisationsstruktur und einer klaren Aufgabenteilung und Vernetzung der verschiedenen Ebenen<text:s/></text:span>(HCH 2020). Die medizinische Versorgung ist ein Grundrecht der kubanischen Bürger und ist in der kubanischen Verfassung verankert. Das kubanische Gesundheitssystem garantiert allen Kubanern eine kostenlose Gesundheitsversorgung. Es gibt keine privaten Krankenhäuser (WW 17.1.2023).</text:p>
      <text:p text:style-name="P367"/>
      <text:p text:style-name="P368"><text:span text:style-name="T369">Besonders die früher stark vernachlässigten ländlichen Gebiete verfügen heute über eine ausreichende Zahl von Polikliniken und Krankenhäusern. Ganz Kuba ist in Sektoren (areas) aufgeteilt, deren Bewohner in immer breiterem Maße von den<text:s/></text:span><text:span text:style-name="T370">medicos de la familia, den Familienärzten</text:span><text:span text:style-name="T371">, versorgt werden. Zusammen mit einer Krankenschwester betreut ein Familienarzt bzw. eine Familienärztin jeweils 120-130 Familien, also 600-700 Personen, im jeweiligen Wohnbezirk. Dabei sind Arztwohnung und Praxis meist im gleichen Haus untergebracht</text:span><text:span text:style-name="T372">. Zu den Aufgaben gehören</text:span><text:span text:style-name="T373"><text:s/></text:span><text:span text:style-name="T374">neben der täglichen Gesundheitsfürsorge speziell auch die Schwangeren-, Kleinkind- sowie Altenbetreuung (Sozialmedizin). Wichtige weitere Tätigkeitsaspekte sind die präventive Medizin und die Rehabilitation</text:span><text:span text:style-name="T375">. Das Familienarztprogramm wurde 1984 eingeführt und schnell ausgeweitet. Bis Ende 1994 wurden bereits 94 % der Bevölkerung von Familienärzten versorgt, derzeit sind es über 99 Prozent. Diese Grundversorgung umfasst auch die ländlichen<text:s/></text:span><text:soft-page-break/><text:span text:style-name="T376">Gebiete, selbst entlegene Bergregionen.<text:s/></text:span><text:span text:style-name="T377">Gesundheitsposten</text:span><text:span text:style-name="T378"><text:s/>existieren außerdem in Kindereinrichtungen, Schulen, Hotels und vielen Arbeitszentren (HCH 2020).</text:span></text:p>
      <text:p text:style-name="P379"/>
      <text:p text:style-name="P380">Die Lebenserwartung sowie die Kinder- und Müttersterblichkeit entsprechen denen der entwickelten Länder. Kubaner sterben wie in den Industrienationen meist an Herz-Kreislauf-Erkrankungen oder an Krebs. Nach dem CIA Factbook 2019 lag die Säuglingssterblichkeit (bis zum Ende des 1. Lebensjahres) 2018 in den USA bei 5,7/1000, in Kuba bei 4,4/1000 (HCH 2020).</text:p>
      <text:p text:style-name="P381"/>
      <text:p text:style-name="P382"><text:span text:style-name="T383">Die medizinische Versorgung ist kostenlos in Kuba</text:span><text:span text:style-name="T384">. Medikamente müssen teils mit einem geringen, eher symbolischen Obulus bezahlt werden. Vor der Revolution wurden 50 % des pharmazeutischen Marktes von ausländischen Firmen beherrscht. 1992 wurden 80 % der Mittel im Lande selbst hergestellt, die vorhandenen 40.000 Medikamente wurden auf 500 reduziert (HCH 2020).</text:span></text:p>
      <text:p text:style-name="P385"/>
      <text:p text:style-name="P386">Obwohl medizinisches Fachpersonal in Kuba gut ausgebildet ist, mangelt es den Einrichtungen an grundlegenden Medikamenten, klinischem Material und angemessener Ausrüstung (KK 10.9.2023; vgl. FCDO 23.5.2023). Die medizinische Versorgung [Anm.: für schwerwiegende Erkrankungen oder Unfälle] ist nicht gewährleistet. Ernsthafte Erkrankungen und Verletzungen müssen im Ausland (Europa, Kanada) behandelt werden (EDA 20.7.2023).</text:p>
      <text:p text:style-name="P387"/>
      <text:p text:style-name="P388">Kuba wurde während des Kalten Krieges boykottiert und stand seit dem Untergang der Sowjetunion zunächst recht alleine da. So hat Kuba aus der Not eine Tugend gemacht und eine breit angelegte Präventivmedizin entwickelt, die besonders der ärmeren Bevölkerung zugutekommt und schon erfolgreich in armen Ländern Südamerikas und Afrikas eingesetzt wurde, eben insbesondere dort, wo man sich teure Apparatemedizin und spezifische Pharmazeutika nicht leisten kann (MM 15.4.2020).</text:p>
      <text:p text:style-name="P389">Quellen:</text:p>
      <text:list text:style-name="WWNum2" text:continue-numbering="true">
        <text:list-item>
          <text:p text:style-name="P390"><text:span text:style-name="T391">EDA - Eidgenössisches Departement für auswärtige Angelegenheiten (20.7.2023): Reisehinweise Kuba,<text:s/></text:span><text:a xlink:href="https://www.eda.admin.ch/eda/de/home/vertretungen-und-reisehinweise/kuba/reisehinweise-fuerkuba.html#eda1f0d00" office:target-frame-name="_top" xlink:show="replace">https://www.eda.admin.ch/eda/de/home/vertretungen-und-reisehinweise/kuba/reisehinweise-fuerkuba.html#eda1f0d00</text:a><text:span text:style-name="T392">, Zugriff 1.12.2023</text:span></text:p>
        </text:list-item>
        <text:list-item>
          <text:p text:style-name="P393"><text:span text:style-name="T394">FCDO - Foreign, Commonwealth and Development Office (23.5.2023), Guidance -<text:s/></text:span>Living in Cuba,<text:s/><text:a xlink:href="https://www.gov.uk/guidance/living-in-cuba#healthcare-in-cuba" office:target-frame-name="_top" xlink:show="replace">https://www.gov.uk/guidance/living-in-cuba#healthcare-in-cuba</text:a>, Zugriff 1.12.2023</text:p>
        </text:list-item>
        <text:list-item>
          <text:p text:style-name="P395"><text:span text:style-name="T396">HCH - Humanitäre Cuba Hilfe e.V. (2020.):<text:s/></text:span>Das Gesundheitswesen in Cuba,<text:s/><text:a xlink:href="https://www.hch-ev.de/ueber-cuba/gesundheitssystem/2020/gesundheitswesen-in-cuba-1-von-4.html" office:target-frame-name="_top" xlink:show="replace">https://www.hch-ev.de/ueber-cuba/gesundheitssystem/2020/gesundheitswesen-in-cuba-1-von-4.html</text:a>, Zugriff 1.12.2023</text:p>
        </text:list-item>
        <text:list-item>
          <text:p text:style-name="P397">KK - Kubakunde (10.9.2023): Kanadische Regierung warnt vor Kuba-Reisen: "Höchste Vorsicht ist geboten",<text:s/><text:a xlink:href="https://www.kubakunde.de/neues/kanadische-regierung-warnt-vor-kuba-reisen-hochste-vorsicht-ist-geboten" office:target-frame-name="_top" xlink:show="replace">https://www.kubakunde.de/neues/kanadische-regierung-warnt-vor-kuba-reisen-hochste-vorsicht-ist-geboten</text:a>, Zugriff 1.12.2023</text:p>
        </text:list-item>
        <text:list-item>
          <text:p text:style-name="P398">MM - Mannheimer Morgen (15.4.2020): Leser über Ärzte aus Kuba,<text:s/><text:a xlink:href="https://www.mannheimer-morgen.de/meinung/leserbriefe_artikel,-leserbrief-leser-ueber-aerzte-aus-kuba-_arid,1628581.html" office:target-frame-name="_top" xlink:show="replace">https://www.mannheimer-morgen.de/meinung/leserbriefe_artikel,-leserbrief-leser-ueber-aerzte-aus-kuba-_arid,1628581.html</text:a>, Zugriff 1.12.2023</text:p>
        </text:list-item>
        <text:list-item>
          <text:p text:style-name="P399">WW - Workers World (17.1.2023): Despite the blockade<text:s/><text:line-break/>Cuba’s health care system is extraordinary,<text:s/><text:a xlink:href="https://www.workers.org/2023/01/68646/" office:target-frame-name="_top" xlink:show="replace">https://www.workers.org/2023/01/68646/</text:a>, Zugriff 1.12.2023</text:p>
        </text:list-item>
      </text:list>
      <text:h text:style-name="Überschrift1" text:outline-level="1"><text:bookmark-start text:name="__RefHeading___Toc4229_297596519"/>Rückkehr<text:bookmark-end text:name="__RefHeading___Toc4229_297596519"/></text:h>
      <text:p text:style-name="P400">Die Regierung verwehrt auch einigen im Ausland lebenden Bürgern und Personen kubanischer Abstammung die Einreise in das Land, offenbar mit der Begründung, dass diese Besucher der Regierung kritisch gegenüberstehen oder ihre Arbeit im Rahmen der Arbeitsausfuhrprogramme der Regierung "aufgegeben" haben, zu denen niedrig bezahlte medizinische Fachkräfte, Sportler, Künstler, Lehrer und Seehändler gehören (USDOS 20.3.2023). Für Kubaner gelten nach wie vor extrem hohe Passgebühren, und kubanischen Ärzten, Diplomaten und Sportlern, die ins Ausland "überlaufen", ist die Einreise für acht Jahre untersagt. Zahlreiche Dissidenten, darunter das MSI-Mitglied Anamely Ramos und die Bürgerrechtlerin Omara Ruiz Urquiola sowie der Journalist und Schriftsteller Carlos Manuel Álvarez, wurden 2022 an der Einreise nach Kuba gehindert (FH 2023).</text:p>
      <text:p text:style-name="P401">Die dauerhafte Rückkehr nach Kuba als Emigrant und eine legale Niederlassung sind grundsätzlich möglich. Die Antragstellung für den legalen Aufenthalt kann im Ausland bei den diplomatischen und konsularischen Vertretungen Kubas erfolgen. Befindet sich die Person bereits in Kuba, hat die Beantragung bei der zuständigen Abteilung des Innenministeriums zu erfolgen. Reisepässe können bei kubanischen Vertretungen ausgestellt werden, sollte der Reisepass bereits abgelaufen sein. Emigranten, die nach Kuba zurückkehren, haben einen kostenlosen Zugang zum Gesundheitssystem (ÖB 27.3.2023).</text:p>
      <text:p text:style-name="P402"/>
      <text:p text:style-name="P403">Kubanern kann ihre Staatsbürgerschaft nicht entzogen werden, außer aus gesetzlich festgelegten Gründen. Das Gesetz legt das Verfahren fest, das für die Formalisierung des Verlusts und Verzichts auf die Staatsbürgerschaft zu befolgen ist, und die Behörden, die befugt sind, darüber zu entscheiden. Die kubanische Staatsbürgerschaft kann nach Erfüllung der gesetzlich vorgeschriebenen Anforderungen und Formalitäten wiedererlangt werden. Gemäß telefonischer Auskunft der Abteilung für Internationale Beziehungen im kubanischen Justizministerium existiert jedoch bisher kein Gesetz, das Gründe für Verlust und Erfüllung für Wiedererwerb regelt. Lt. Erfahrung der Botschaft ist der Erhalt einer Bestätigung über den Verzicht oder die Zurücklegung der Staatsbürgerschaft nicht möglich (wie dies in einigen Fällen bei Verleihung der österreichischen Staatsbürgerschaft und dazu verlangter Bestätigung über den Austritt aus dem kubanischen Staatsverband gefordert war) (ÖB 27.3.2023).</text:p>
      <text:p text:style-name="P404"/>
      <text:p text:style-name="P405">Quellen:</text:p>
      <text:list text:style-name="WWNum2" text:continue-numbering="true">
        <text:list-item>
          <text:p text:style-name="P406"><text:span text:style-name="T407">FH - Freedom House (2023): Freedom in the World 2023 - Cuba,<text:s/></text:span><text:a xlink:href="https://www.ecoi.net/de/dokument/2088504.html" office:target-frame-name="_top" xlink:show="replace">https://www.ecoi.net/de/dokument/2088504.html</text:a><text:span text:style-name="T408">, Zugriff <text:s/>28.11.2023</text:span></text:p>
        </text:list-item>
        <text:list-item>
          <text:p text:style-name="P409">ÖB - Österreichische Botschaft Havanna [Österreich] (27.3.2023), Antwort der ÖB, übermittelt via E-Mail am Datum 27.3.2023</text:p>
        </text:list-item>
        <text:list-item>
          <text:p text:style-name="P410">USDOS - US Deparmtent of State [USA] (20.3.2023): 2022 Country Report on Human Rights Practices: Cuba,<text:s/><text:a xlink:href="https://www.ecoi.net/de/dokument/2089110.html" office:target-frame-name="_top" xlink:show="replace">https://www.ecoi.net/de/dokument/2089110.html</text:a>, Zugriff 1.12.2023</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Noto Sans CJK SC Regular" svg:font-family="Noto Sans CJK SC Regular" style:font-family-generic="system" style:font-pitch="variable"/>
    <style:font-face style:name="FreeSans" svg:font-family="FreeSans" style:font-family-generic="system" style:font-pitch="variable"/>
    <style:font-face style:name="Arial" svg:font-family="Arial" style:font-family-generic="swiss" style:font-pitch="variable" svg:panose-1="2 11 6 4 2 2 2 2 2 4"/>
    <style:font-face style:name="Liberation Sans" svg:font-family="Liberation Sans" style:font-family-generic="swiss" style:font-pitch="variable"/>
    <style:font-face style:name="Times New Roman" svg:font-family="Times New Roman" style:font-family-generic="roman" style:font-pitch="variable" svg:panose-1="2 2 6 3 5 4 5 2 3 4"/>
    <style:font-face style:name="Liberation Mono" svg:font-family="Liberation Mono" style:font-family-generic="modern" style:font-pitch="fixed"/>
    <style:font-face style:name="Courier New" svg:font-family="Courier New" style:font-family-generic="modern" style:font-pitch="fixed" svg:panose-1="2 7 3 9 2 2 5 2 4 4"/>
    <style:font-face style:name="OpenSymbol" style:font-charset="x-symbol" svg:font-family="OpenSymbol" style:font-family-generic="system"/>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text-properties style:font-name="Liberation Serif" style:font-name-asian="Noto Sans CJK SC Regular" style:font-name-complex="Free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de" fo:country="DE" style:language-asian="zh" style:country-asian="CN" style:language-complex="hi" style:country-complex="IN" style:text-combine="none" fo:hyphenate="true"/>
    </style:default-style>
    <style:style style:name="Überschrift1" style:display-name="Überschrift 1" style:family="paragraph" style:parent-style-name="Heading" style:next-style-name="Textbody" style:default-outline-level="1">
      <style:paragraph-properties fo:text-align="justify" fo:margin-top="0.1576in" fo:margin-bottom="0.1576in" fo:margin-right="0.0694in">
        <style:tab-stops>
          <style:tab-stop style:type="left" style:position="0.3513in"/>
        </style:tab-stops>
      </style:paragraph-properties>
      <style:text-properties style:font-name="Arial" style:font-name-asian="Arial" style:font-name-complex="Arial" fo:font-weight="bold" style:font-weight-asian="bold" fo:font-style="italic" style:font-style-asian="italic" style:font-style-complex="italic" fo:color="#71869B" fo:font-size="11pt" style:font-size-asian="11pt" style:font-size-complex="11pt" style:language-complex="de" style:country-complex="DE" fo:hyphenate="true"/>
    </style:style>
    <style:style style:name="Überschrift2" style:display-name="Überschrift 2" style:family="paragraph" style:parent-style-name="Heading" style:next-style-name="Textbody" style:default-outline-level="2">
      <style:paragraph-properties fo:text-align="justify" fo:margin-top="0.118in" fo:margin-bottom="0.118in" fo:margin-right="0.0708in">
        <style:tab-stops>
          <style:tab-stop style:type="left" style:position="0.7888in"/>
        </style:tab-stops>
      </style:paragraph-properties>
      <style:text-properties style:font-name="Arial" style:font-name-asian="Arial" style:font-name-complex="Arial" fo:font-weight="bold" style:font-weight-asian="bold" fo:font-style="italic" style:font-style-asian="italic" style:font-style-complex="italic" fo:color="#71869B" fo:font-size="11pt" style:font-size-asian="11pt" style:font-size-complex="11pt" style:language-complex="de" style:country-complex="DE" fo:hyphenate="true"/>
    </style:style>
    <style:style style:name="Überschrift3" style:display-name="Überschrift 3" style:family="paragraph" style:parent-style-name="Heading" style:next-style-name="Textbody" style:default-outline-level="3">
      <style:paragraph-properties fo:margin-top="0.0972in"/>
      <style:text-properties fo:font-weight="bold" style:font-weight-asian="bold" style:font-weight-complex="bold" fo:hyphenate="false"/>
    </style:style>
    <style:style style:name="Überschrift4" style:display-name="Überschrift 4" style:family="paragraph" style:parent-style-name="Heading" style:next-style-name="Textbody" style:default-outline-level="4">
      <style:paragraph-properties fo:margin-top="0.0833in"/>
      <style:text-properties fo:font-weight="bold" style:font-weight-asian="bold" style:font-weight-complex="bold" fo:font-style="italic" style:font-style-asian="italic" style:font-style-complex="italic" fo:hyphenate="false"/>
    </style:style>
    <style:style style:name="Standard" style:display-name="Standard" style:family="paragraph">
      <style:paragraph-properties fo:margin-bottom="0.0784in"/>
      <style:text-properties style:font-name="Arial" style:font-name-asian="Arial" style:font-name-complex="Arial" fo:font-size="11pt" style:font-size-asian="11pt" fo:hyphenate="false"/>
    </style:style>
    <style:style style:name="Absatz-Standardschriftart" style:display-name="Absatz-Standardschriftart" style:family="text"/>
    <text:list-style style:name="Outline" style:display-name="Outline">
      <text:list-level-style-number text:level="1" style:num-prefix=" " style:num-suffix="." style:num-format="1">
        <style:list-level-properties text:list-level-position-and-space-mode="label-alignment">
          <style:list-level-label-alignment text:label-followed-by="listtab"/>
        </style:list-level-properties>
      </text:list-level-style-number>
      <text:list-level-style-number text:level="2" style:num-suffix="." style:num-format="1" text:display-levels="2">
        <style:list-level-properties text:list-level-position-and-space-mode="label-alignment">
          <style:list-level-label-alignment text:label-followed-by="listtab"/>
        </style:list-level-properties>
      </text:list-level-style-number>
      <text:list-level-style-number text:level="3" style:num-prefix=" " style:num-suffix=")" style:num-format="a" style:num-letter-sync="true">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Noto Sans CJK SC Regular" style:font-name-complex="FreeSans" fo:font-size="14pt" style:font-size-asian="14pt" style:font-size-complex="14pt" fo:hyphenate="false"/>
    </style:style>
    <style:style style:name="Textbody" style:display-name="Text body" style:family="paragraph" style:parent-style-name="Standard">
      <style:paragraph-properties style:contextual-spacing="true" fo:margin-bottom="0.118in" fo:line-height="150%"/>
      <style:text-properties fo:hyphenate="false"/>
    </style:style>
    <style:style style:name="Liste" style:display-name="Liste" style:family="paragraph" style:parent-style-name="Textbody">
      <style:text-properties style:font-name-complex="FreeSans" fo:font-size="12pt" style:font-size-asian="12pt" fo:hyphenate="false"/>
    </style:style>
    <style:style style:name="Beschriftung" style:display-name="Beschriftung" style:family="paragraph" style:parent-style-name="Standard">
      <style:paragraph-properties text:number-lines="false" fo:margin-top="0.0833in" fo:margin-bottom="0.0833in"/>
      <style:text-properties style:font-name-complex="FreeSans" fo:font-style="italic" style:font-style-asian="italic" style:font-style-complex="italic" fo:font-size="12pt" style:font-size-asian="12pt" fo:hyphenate="false"/>
    </style:style>
    <style:style style:name="Index" style:display-name="Index" style:family="paragraph" style:parent-style-name="Standard">
      <style:paragraph-properties text:number-lines="false"/>
      <style:text-properties style:font-name-complex="FreeSans" fo:font-size="12pt" style:font-size-asian="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Fußzeile" style:display-name="Fußzeile" style:family="paragraph" style:parent-style-name="Standard">
      <style:text-properties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Contents1" style:display-name="Contents 1" style:family="paragraph" style:parent-style-name="Index">
      <style:paragraph-properties fo:line-height="150%">
        <style:tab-stops>
          <style:tab-stop style:type="right" style:leader-style="dotted" style:leader-text="." style:position="6.693in"/>
        </style:tab-stops>
      </style:paragraph-properties>
      <style:text-properties style:font-name-complex="Arial" fo:font-size="11pt" style:font-size-asian="11pt" fo:hyphenate="false"/>
    </style:style>
    <style:style style:name="Contents2" style:display-name="Contents 2" style:family="paragraph" style:parent-style-name="Index">
      <style:paragraph-properties fo:line-height="150%" fo:margin-left="0.1965in">
        <style:tab-stops>
          <style:tab-stop style:type="right" style:leader-style="dotted" style:leader-text="." style:position="6.4965in"/>
        </style:tab-stops>
      </style:paragraph-properties>
      <style:text-properties style:font-name-complex="Arial" fo:font-size="11pt" style:font-size-asian="11pt" fo:hyphenate="false"/>
    </style:style>
    <style:style style:name="Indexüberschrift" style:display-name="Indexüberschrift" style:family="paragraph" style:parent-style-name="Heading">
      <style:paragraph-properties text:number-lines="false"/>
      <style:text-properties fo:font-weight="bold" style:font-weight-asian="bold" style:font-weight-complex="bold" fo:font-size="16pt" style:font-size-asian="16pt" style:font-size-complex="16pt" fo:hyphenate="false"/>
    </style:style>
    <style:style style:name="ContentsHeading" style:display-name="Contents Heading" style:family="paragraph" style:parent-style-name="Heading">
      <style:paragraph-properties text:number-lines="false"/>
      <style:text-properties fo:font-weight="bold" style:font-weight-asian="bold" style:font-weight-complex="bold" fo:font-size="16pt" style:font-size-asian="16pt" style:font-size-complex="16pt" fo:hyphenate="false"/>
    </style:style>
    <style:style style:name="vollständigesZitat" style:display-name="vollständiges Zitat" style:family="paragraph" style:parent-style-name="Standard">
      <style:paragraph-properties>
        <style:tab-stops>
          <style:tab-stop style:type="left" style:position="0.25in"/>
        </style:tab-stops>
      </style:paragraph-properties>
      <style:text-properties fo:language="de" fo:country="AT" fo:hyphenate="false"/>
    </style:style>
    <style:style style:name="Quellenzitat" style:display-name="Quellenzitat" style:family="paragraph" style:parent-style-name="Standard">
      <style:paragraph-properties fo:margin-bottom="0in"/>
      <style:text-properties fo:hyphenate="false"/>
    </style:style>
    <style:style style:name="Originalquelle" style:display-name="Originalquelle" style:family="paragraph" style:parent-style-name="Standard">
      <style:paragraph-properties fo:text-align="justify" fo:margin-bottom="0in" fo:margin-left="0.5902in" fo:margin-right="0.5902in">
        <style:tab-stops/>
      </style:paragraph-properties>
      <style:text-properties style:font-name="Liberation Sans" style:font-name-asian="Liberation Sans" style:font-name-complex="Liberation Sans" fo:hyphenate="false"/>
    </style:style>
    <style:style style:name="ZitatOriginalquelle" style:display-name="Zitat Originalquelle" style:family="paragraph" style:parent-style-name="Standard">
      <style:paragraph-properties fo:text-align="justify" fo:margin-bottom="0in" fo:margin-left="0.5902in" fo:margin-right="0.5902in">
        <style:tab-stops/>
      </style:paragraph-properties>
      <style:text-properties style:font-name="Liberation Sans" style:font-name-asian="Liberation Sans" style:font-name-complex="Liberation Sans" fo:font-style="italic" style:font-style-asian="italic" style:font-style-complex="italic" fo:hyphenate="false"/>
    </style:style>
    <style:style style:name="NumberingSymbols" style:display-name="Numbering Symbols"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IndexLink" style:display-name="Index Link" style:family="text"/>
    <style:style style:name="UserEntry" style:display-name="User Entry" style:family="text">
      <style:text-properties style:font-name="Liberation Mono" style:font-name-asian="Courier New" style:font-name-complex="Liberation Mono"/>
    </style:style>
    <style:style style:name="BulletSymbols" style:display-name="Bullet Symbols" style:family="text">
      <style:text-properties style:font-name="OpenSymbol" style:font-name-asian="OpenSymbol" style:font-name-complex="OpenSymbol"/>
    </style:style>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Character_20_style" style:display-name="Character_20_style" style:family="text"/>
    <style:style style:name="StrongEmphasis" style:display-name="Strong Emphasis" style:family="text">
      <style:text-properties fo:font-weight="bold" style:font-weight-asian="bold" style:font-weight-complex="bold"/>
    </style:style>
    <style:style style:name="ins" style:display-name="ins" style:family="text"/>
    <style:style style:name="Linenumbering" style:display-name="Line numbering" style:family="text"/>
    <style:style style:name="WW_CharLFO2LVL1" style:family="text">
      <style:text-properties style:font-name="Arial"/>
    </style:style>
    <style:style style:name="WW_CharLFO2LVL3" style:family="text">
      <style:text-properties style:font-name="Wingdings"/>
    </style:style>
    <style:style style:name="WW_CharLFO2LVL4" style:family="text">
      <style:text-properties style:font-name="Symbol"/>
    </style:style>
    <style:style style:name="WW_CharLFO2LVL6" style:family="text">
      <style:text-properties style:font-name="Wingdings"/>
    </style:style>
    <style:style style:name="WW_CharLFO2LVL7" style:family="text">
      <style:text-properties style:font-name="Symbol"/>
    </style:style>
    <style:style style:name="WW_CharLFO2LVL9" style:family="text">
      <style:text-properties style:font-name="Wingdings"/>
    </style:style>
    <text:list-style style:name="WWNum2" style:display-name="WWNum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bullet-char="o">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bullet-char="o">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prefix=" " style:num-suffix="." style:num-format="1">
        <style:list-level-properties text:list-level-position-and-space-mode="label-alignment">
          <style:list-level-label-alignment text:label-followed-by="listtab"/>
        </style:list-level-properties>
      </text:outline-level-style>
      <text:outline-level-style text:level="2" style:num-suffix="." style:num-format="1" text:display-levels="2">
        <style:list-level-properties text:list-level-position-and-space-mode="label-alignment">
          <style:list-level-label-alignment text:label-followed-by="listtab"/>
        </style:list-level-properties>
      </text:outline-level-style>
      <text:outline-level-style text:level="3" style:num-prefix=" " style:num-suffix=")" style:num-format="a" style:num-letter-sync="true">
        <style:list-level-properties text:list-level-position-and-space-mode="label-alignment">
          <style:list-level-label-alignment text:label-followed-by="listtab"/>
        </style:list-level-properties>
      </text:outline-level-style>
      <text:outline-level-style text:level="4"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787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393in"/>
      </style:footer-style>
    </style:page-layout>
    <style:style style:name="P2" style:parent-style-name="Standard" style:family="paragraph">
      <style:paragraph-properties fo:text-align="center" fo:margin-bottom="0in"/>
    </style:style>
    <style:style style:name="T3" style:parent-style-name="Absatz-Standardschriftart" style:family="text">
      <style:text-properties style:font-name="Liberation Sans" fo:color="#71869B" fo:font-size="6pt" style:font-size-asian="6pt" style:font-size-complex="6pt"/>
    </style:style>
    <style:style style:name="T4" style:parent-style-name="Absatz-Standardschriftart" style:family="text">
      <style:text-properties style:font-name="Liberation Sans" fo:font-weight="bold" style:font-weight-asian="bold" style:font-weight-complex="bold" fo:color="#71869B" fo:font-size="6pt" style:font-size-asian="6pt" style:font-size-complex="6pt"/>
    </style:style>
    <style:style style:name="T5" style:parent-style-name="Absatz-Standardschriftart" style:family="text">
      <style:text-properties style:font-name="Liberation Sans" style:font-weight-complex="bold" fo:font-size="6pt" style:font-size-asian="6pt" style:font-size-complex="6pt"/>
    </style:style>
    <style:style style:name="T6" style:parent-style-name="Absatz-Standardschriftart" style:family="text">
      <style:text-properties style:font-name="Liberation Sans" fo:font-weight="bold" style:font-weight-asian="bold" style:font-weight-complex="bold" fo:font-size="6pt" style:font-size-asian="6pt" style:font-size-complex="6pt"/>
    </style:style>
    <style:style style:name="T7" style:parent-style-name="Absatz-Standardschriftart" style:family="text">
      <style:text-properties style:font-name="Liberation Sans" style:font-weight-complex="bold" fo:font-size="6pt" style:font-size-asian="6pt" style:font-size-complex="6pt"/>
    </style:style>
    <style:style style:name="T8" style:parent-style-name="Absatz-Standardschriftart" style:family="text">
      <style:text-properties style:font-name="Liberation Sans" fo:font-weight="bold" style:font-weight-asian="bold" style:font-weight-complex="bold" fo:font-size="6pt" style:font-size-asian="6pt" style:font-size-complex="6pt"/>
    </style:style>
  </office:automatic-styles>
  <office:master-styles>
    <style:master-page style:name="MPF0" style:page-layout-name="PL0">
      <style:footer>
        <text:p text:style-name="P2"><text:span text:style-name="T3">.</text:span><text:span text:style-name="T4">BFA<text:s/></text:span><text:span text:style-name="T5">Bundesamt für Fremdenwesen und Asyl Seite<text:s/></text:span><text:span text:style-name="T6"><text:page-number text:fixed="false">27</text:page-number></text:span><text:span text:style-name="T7"><text:s/>von<text:s/></text:span><text:span text:style-name="T8"><text:page-count>27</text:page-count></text:span></text:p>
      </style:footer>
      <style:footer-first>
        <text:p text:style-name="Fußzeil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KUBA_LIB_2023_12_01</dc:title>
    <dc:subject>KUBA_LIB_2023_12_01</dc:subject>
    <meta:keyword>Länderinformationen Staatendokumentation</meta:keyword>
    <meta:keyword>LIB</meta:keyword>
    <meta:keyword>Länderinformationsblatt</meta:keyword>
    <meta:initial-creator>wh7275</meta:initial-creator>
    <dc:creator>DZAKULA Sanela (BFA-Staatendokumentation)</dc:creator>
    <meta:creation-date>2024-05-13T08:06:00Z</meta:creation-date>
    <dc:date>2024-05-13T08:06:00Z</dc:date>
    <meta:template xlink:href="Normal.dotm" xlink:type="simple"/>
    <meta:editing-cycles>2</meta:editing-cycles>
    <meta:editing-duration>PT0S</meta:editing-duration>
    <meta:user-defined meta:name="Herausgeber">https://staatendokumentation.at</meta:user-defined>
    <meta:document-statistic meta:page-count="26" meta:paragraph-count="138" meta:word-count="9506" meta:character-count="69256" meta:row-count="499" meta:non-whitespace-character-count="59888"/>
  </office:meta>
</office:document-meta>
</file>