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content.xml" manifest:media-type="text/xml"/>
  <manifest:file-entry manifest:full-path="settings.xml" manifest:media-type="text/xml"/>
  <manifest:file-entry manifest:full-path="styles.xml" manifest:media-type="text/xml"/>
  <manifest:file-entry manifest:full-path="Pictures/100000000000038A000001C40E5CD2143F59D41B.png" manifest:media-type="image/png"/>
  <manifest:file-entry manifest:full-path="Pictures/100000000000040E000001CF9F901B84F5407F1F.jpg" manifest:media-type="image/jpe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swiss" style:font-pitch="variable"/>
    <style:font-face style:name="Arial1" svg:font-family="Arial" style:font-family-generic="system" style:font-pitch="variable"/>
    <style:font-face style:name="Arial2" svg:font-family="Arial" style:font-adornments="Standard" style:font-family-generic="swiss" style:font-pitch="variable"/>
    <style:font-face style:name="Courier New" svg:font-family="'Courier New'" style:font-family-generic="modern" style:font-pitch="fixed"/>
    <style:font-face style:name="Courier New1" svg:font-family="'Courier New'" style:font-adornments="Standard" style:font-family-generic="modern" style:font-pitch="fixed"/>
    <style:font-face style:name="FreeSans" svg:font-family="FreeSans" style:font-family-generic="swiss"/>
    <style:font-face style:name="FreeSans1" svg:font-family="FreeSans"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ans1" svg:font-family="'Liberation Sans'" style:font-adornments="Standard" style:font-family-generic="swiss" style:font-pitch="variable"/>
    <style:font-face style:name="Liberation Serif" svg:font-family="'Liberation Serif'" style:font-family-generic="roman" style:font-pitch="variable"/>
    <style:font-face style:name="Noto Sans CJK SC Regular" svg:font-family="'Noto Sans CJK SC Regular'" style:font-family-generic="system" style:font-pitch="variable"/>
    <style:font-face style:name="OpenSymbol" svg:font-family="OpenSymbol" style:font-charset="x-symbol"/>
    <style:font-face style:name="Symbol" svg:font-family="Symbol" style:font-charset="x-symbol"/>
    <style:font-face style:name="Times New Roman" svg:font-family="'Times New Roman'" style:font-family-generic="system" style:font-pitch="variable"/>
    <style:font-face style:name="Wingdings" svg:font-family="Wingdings" style:font-charset="x-symbol"/>
  </office:font-face-decls>
  <office:automatic-styles>
    <style:style style:name="Tabelle1" style:family="table">
      <style:table-properties style:width="17cm" table:align="margins" style:writing-mode="lr-tb"/>
    </style:style>
    <style:style style:name="Tabelle1.A" style:family="table-column">
      <style:table-column-properties style:column-width="17cm" style:rel-column-width="65535*"/>
    </style:style>
    <style:style style:name="Tabelle1.A1" style:family="table-cell">
      <style:table-cell-properties fo:background-color="#dddddd" fo:padding="0.097cm" fo:border="0.05pt solid #000000">
        <style:background-image/>
      </style:table-cell-properties>
    </style:style>
    <style:style style:name="P1" style:family="paragraph" style:parent-style-name="Standard">
      <style:paragraph-properties fo:margin-top="0cm" fo:margin-bottom="0cm" style:contextual-spacing="false" fo:text-align="center" style:justify-single-word="false"/>
      <style:text-properties style:font-name="Liberation Sans"/>
    </style:style>
    <style:style style:name="P2" style:family="paragraph" style:parent-style-name="Standard">
      <style:paragraph-properties fo:line-height="150%" fo:text-align="center" style:justify-single-word="false"/>
      <style:text-properties style:font-name="Liberation Sans" fo:font-size="11pt" fo:font-weight="bold" officeooo:rsid="0002c024" officeooo:paragraph-rsid="0002c024" style:font-size-asian="11pt" style:font-weight-asian="bold" style:font-size-complex="11pt" style:font-weight-complex="bold"/>
    </style:style>
    <style:style style:name="P3"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fo:break-before="page" style:writing-mode="lr-tb"/>
      <style:text-properties style:font-name="Liberation Sans" fo:font-size="11pt" fo:language="de" fo:country="DE" officeooo:paragraph-rsid="00064771" style:font-size-asian="11pt" style:font-size-complex="11pt" style:language-complex="de" style:country-complex="DE" fo:hyphenate="true" fo:hyphenation-remain-char-count="2" fo:hyphenation-push-char-count="2" loext:hyphenation-no-caps="false" loext:hyphenation-no-last-word="false" loext:hyphenation-word-char-count="no-limit" loext:hyphenation-zone="no-limit"/>
    </style:style>
    <style:style style:name="P4"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style:font-name="Liberation Sans" fo:font-size="11pt" fo:language="de" fo:country="DE" fo:font-style="italic" officeooo:rsid="0007d159" officeooo:paragraph-rsid="0007d159" fo:background-color="#ff3333" style:font-size-asian="11pt" style:font-style-asian="italic" style:font-size-complex="11pt" style:language-complex="de" style:country-complex="DE" style:font-style-complex="italic" fo:hyphenate="true" fo:hyphenation-remain-char-count="2" fo:hyphenation-push-char-count="2" loext:hyphenation-no-caps="false" loext:hyphenation-no-last-word="false" loext:hyphenation-word-char-count="no-limit" loext:hyphenation-zone="no-limit"/>
    </style:style>
    <style:style style:name="P5"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style:font-name="Liberation Sans" fo:font-size="11pt" fo:language="de" fo:country="DE" fo:font-style="normal" officeooo:rsid="000e43ae" fo:background-color="transparent" style:font-size-asian="11pt" style:font-style-asian="normal" style:font-size-complex="11pt" style:language-complex="de" style:country-complex="DE" style:font-style-complex="normal" fo:hyphenate="true" fo:hyphenation-remain-char-count="2" fo:hyphenation-push-char-count="2" loext:hyphenation-no-caps="false" loext:hyphenation-no-last-word="false" loext:hyphenation-word-char-count="no-limit" loext:hyphenation-zone="no-limit"/>
    </style:style>
    <style:style style:name="P6" style:family="paragraph" style:parent-style-name="Text_20_body">
      <style:paragraph-properties fo:text-align="justify" style:justify-single-word="false"/>
      <style:text-properties style:font-name="Liberation Sans" fo:font-size="11pt" officeooo:rsid="0096b607" officeooo:paragraph-rsid="0096b607" style:font-size-asian="11pt" style:font-size-complex="11pt"/>
    </style:style>
    <style:style style:name="P7" style:family="paragraph" style:parent-style-name="Standard">
      <style:text-properties style:font-name="Liberation Sans" style:text-underline-style="solid" style:text-underline-width="auto" style:text-underline-color="font-color" officeooo:paragraph-rsid="0056fd50"/>
    </style:style>
    <style:style style:name="P8" style:family="paragraph" style:parent-style-name="Standard">
      <style:text-properties style:font-name="Liberation Sans" style:text-underline-style="solid" style:text-underline-width="auto" style:text-underline-color="font-color" officeooo:paragraph-rsid="005857c9"/>
    </style:style>
    <style:style style:name="P9" style:family="paragraph" style:parent-style-name="Standard">
      <style:text-properties style:font-name="Liberation Sans" style:text-underline-style="solid" style:text-underline-width="auto" style:text-underline-color="font-color" officeooo:paragraph-rsid="005915e4"/>
    </style:style>
    <style:style style:name="P10" style:family="paragraph" style:parent-style-name="Standard">
      <style:paragraph-properties fo:text-align="justify" style:justify-single-word="false"/>
      <style:text-properties style:font-name="Liberation Sans" style:text-underline-style="solid" style:text-underline-width="auto" style:text-underline-color="font-color" officeooo:paragraph-rsid="005915e4"/>
    </style:style>
    <style:style style:name="P11" style:family="paragraph" style:parent-style-name="Text_20_body">
      <style:paragraph-properties fo:line-height="150%"/>
      <style:text-properties style:font-name="Liberation Sans" officeooo:paragraph-rsid="00306151"/>
    </style:style>
    <style:style style:name="P12" style:family="paragraph" style:parent-style-name="Standard">
      <style:paragraph-properties fo:line-height="150%" fo:text-align="justify" style:justify-single-word="false"/>
      <style:text-properties style:font-name="Liberation Sans" officeooo:paragraph-rsid="00a60fdb"/>
    </style:style>
    <style:style style:name="P13" style:family="paragraph" style:parent-style-name="Text_20_body">
      <style:text-properties style:font-name="Liberation Sans" officeooo:paragraph-rsid="0032b493"/>
    </style:style>
    <style:style style:name="P14" style:family="paragraph" style:parent-style-name="Standard">
      <style:paragraph-properties fo:line-height="150%" fo:text-align="justify" style:justify-single-word="false"/>
      <style:text-properties style:font-name="Liberation Sans" fo:font-size="10.5pt" fo:language="de" fo:country="DE" style:font-size-asian="10.5pt" style:font-size-complex="10.5pt" style:language-complex="de" style:country-complex="DE"/>
    </style:style>
    <style:style style:name="P15" style:family="paragraph" style:parent-style-name="Standard">
      <style:paragraph-properties fo:line-height="150%" fo:text-align="justify" style:justify-single-word="false"/>
      <style:text-properties style:font-name="Liberation Sans" fo:font-size="10.5pt" fo:language="de" fo:country="DE" officeooo:paragraph-rsid="006456fb" style:font-size-asian="10.5pt" style:font-size-complex="10.5pt" style:language-complex="de" style:country-complex="DE"/>
    </style:style>
    <style:style style:name="P16" style:family="paragraph" style:parent-style-name="Standard">
      <style:paragraph-properties fo:line-height="150%" fo:text-align="justify" style:justify-single-word="false"/>
      <style:text-properties style:font-name="Liberation Sans" fo:font-size="10.5pt" fo:language="de" fo:country="DE" fo:font-weight="bold" style:font-size-asian="10.5pt" style:font-weight-asian="bold" style:font-size-complex="10.5pt" style:language-complex="de" style:country-complex="DE" style:font-weight-complex="bold"/>
    </style:style>
    <style:style style:name="P17" style:family="paragraph" style:parent-style-name="Standard">
      <style:paragraph-properties fo:line-height="150%" fo:text-align="justify" style:justify-single-word="false"/>
      <style:text-properties style:font-name="Liberation Sans" fo:font-size="10.5pt" fo:language="de" fo:country="DE" fo:font-style="normal" officeooo:paragraph-rsid="005ec212" style:font-size-asian="10.5pt" style:font-style-asian="normal" style:font-size-complex="10.5pt" style:language-complex="de" style:country-complex="DE" style:font-style-complex="normal"/>
    </style:style>
    <style:style style:name="P18" style:family="paragraph" style:parent-style-name="Text_20_body">
      <style:text-properties style:font-name="Liberation Sans" fo:font-weight="bold" style:font-weight-asian="bold" style:font-weight-complex="bold"/>
    </style:style>
    <style:style style:name="P19" style:family="paragraph" style:parent-style-name="Standard">
      <style:paragraph-properties fo:margin-left="0cm" fo:margin-right="0.176cm" fo:margin-top="0.028cm" fo:margin-bottom="0cm" style:contextual-spacing="false" fo:line-height="150%" fo:text-align="end" style:justify-single-word="false" fo:hyphenation-ladder-count="no-limit" fo:text-indent="0cm" style:auto-text-indent="false" style:writing-mode="lr-tb"/>
      <style:text-properties style:font-name="Liberation Sans" fo:font-size="14pt" officeooo:paragraph-rsid="0017cd82" style:letter-kerning="false" fo:background-color="transparent" style:font-name-asian="Arial1" style:font-size-asian="14pt" style:font-name-complex="Arial1" style:font-size-complex="14pt" style:font-weight-complex="bold" fo:hyphenate="true" fo:hyphenation-remain-char-count="2" fo:hyphenation-push-char-count="2" loext:hyphenation-no-caps="false" loext:hyphenation-no-last-word="false" loext:hyphenation-word-char-count="no-limit" loext:hyphenation-zone="no-limit"/>
    </style:style>
    <style:style style:name="P20" style:family="paragraph" style:parent-style-name="Text_20_body">
      <style:paragraph-properties fo:text-align="justify" style:justify-single-word="false"/>
      <style:text-properties style:font-name="Liberation Sans" officeooo:paragraph-rsid="007c6964"/>
    </style:style>
    <style:style style:name="P21" style:family="paragraph" style:parent-style-name="Text_20_body">
      <style:paragraph-properties fo:text-align="justify" style:justify-single-word="false"/>
      <style:text-properties style:font-name="Liberation Sans" officeooo:paragraph-rsid="0032b493"/>
    </style:style>
    <style:style style:name="P22" style:family="paragraph" style:parent-style-name="Text_20_body">
      <style:paragraph-properties fo:text-align="justify" style:justify-single-word="false"/>
      <style:text-properties style:font-name="Liberation Sans" officeooo:paragraph-rsid="008fadd6"/>
    </style:style>
    <style:style style:name="P23" style:family="paragraph" style:parent-style-name="Text_20_body">
      <style:paragraph-properties fo:margin-top="1.207cm" fo:margin-bottom="1.506cm" style:contextual-spacing="true" fo:text-align="justify" style:justify-single-word="false"/>
      <style:text-properties style:font-name="Liberation Sans" officeooo:paragraph-rsid="008fadd6"/>
    </style:style>
    <style:style style:name="P24" style:family="paragraph" style:parent-style-name="Text_20_body">
      <style:paragraph-properties fo:text-align="justify" style:justify-single-word="false"/>
      <style:text-properties style:font-name="Liberation Sans" officeooo:paragraph-rsid="0094defc"/>
    </style:style>
    <style:style style:name="P25" style:family="paragraph" style:parent-style-name="Text_20_body">
      <style:paragraph-properties fo:text-align="justify" style:justify-single-word="false"/>
      <style:text-properties style:font-name="Liberation Sans" officeooo:paragraph-rsid="009f87cd"/>
    </style:style>
    <style:style style:name="P26" style:family="paragraph" style:parent-style-name="Text_20_body">
      <style:paragraph-properties fo:text-align="justify" style:justify-single-word="false"/>
      <style:text-properties style:font-name="Liberation Sans" officeooo:paragraph-rsid="00a34363"/>
    </style:style>
    <style:style style:name="P27" style:family="paragraph" style:parent-style-name="Text_20_body">
      <style:paragraph-properties fo:text-align="justify" style:justify-single-word="false"/>
      <style:text-properties style:font-name="Liberation Sans" officeooo:paragraph-rsid="00a60fdb"/>
    </style:style>
    <style:style style:name="P28" style:family="paragraph" style:parent-style-name="Text_20_body">
      <style:paragraph-properties fo:text-align="justify" style:justify-single-word="false"/>
      <style:text-properties style:font-name="Liberation Sans" officeooo:paragraph-rsid="00a7df2e"/>
    </style:style>
    <style:style style:name="P29" style:family="paragraph" style:parent-style-name="Text_20_body">
      <style:paragraph-properties fo:text-align="justify" style:justify-single-word="false"/>
      <style:text-properties style:font-name="Liberation Sans" officeooo:paragraph-rsid="00b293eb"/>
    </style:style>
    <style:style style:name="P30" style:family="paragraph" style:parent-style-name="Text_20_body">
      <style:paragraph-properties fo:text-align="justify" style:justify-single-word="false"/>
      <style:text-properties style:font-name="Liberation Sans" officeooo:paragraph-rsid="00b6e2eb"/>
    </style:style>
    <style:style style:name="P31" style:family="paragraph" style:parent-style-name="Text_20_body">
      <style:paragraph-properties fo:text-align="justify" style:justify-single-word="false"/>
      <style:text-properties style:font-name="Liberation Sans" officeooo:paragraph-rsid="00369d44"/>
    </style:style>
    <style:style style:name="P32" style:family="paragraph" style:parent-style-name="Text_20_body">
      <style:paragraph-properties fo:text-align="justify" style:justify-single-word="false"/>
      <style:text-properties style:font-name="Liberation Sans" officeooo:paragraph-rsid="00b8cbee"/>
    </style:style>
    <style:style style:name="P33" style:family="paragraph" style:parent-style-name="Text_20_body">
      <style:paragraph-properties fo:text-align="justify" style:justify-single-word="false"/>
      <style:text-properties style:font-name="Liberation Sans" officeooo:paragraph-rsid="00c02345"/>
    </style:style>
    <style:style style:name="P34" style:family="paragraph" style:parent-style-name="Text_20_body">
      <style:paragraph-properties fo:text-align="justify" style:justify-single-word="false"/>
      <style:text-properties style:font-name="Liberation Sans" officeooo:paragraph-rsid="00c032dd"/>
    </style:style>
    <style:style style:name="P35" style:family="paragraph" style:parent-style-name="Text_20_body">
      <style:paragraph-properties fo:text-align="justify" style:justify-single-word="false"/>
      <style:text-properties style:font-name="Liberation Sans" officeooo:paragraph-rsid="00c52ab0"/>
    </style:style>
    <style:style style:name="P36" style:family="paragraph" style:parent-style-name="Text_20_body">
      <style:paragraph-properties fo:text-align="justify" style:justify-single-word="false"/>
      <style:text-properties style:font-name="Liberation Sans" officeooo:paragraph-rsid="00c70606"/>
    </style:style>
    <style:style style:name="P37" style:family="paragraph" style:parent-style-name="Text_20_body">
      <style:paragraph-properties fo:text-align="justify" style:justify-single-word="false"/>
      <style:text-properties style:font-name="Liberation Sans" officeooo:paragraph-rsid="00caada3"/>
    </style:style>
    <style:style style:name="P38" style:family="paragraph" style:parent-style-name="Text_20_body">
      <style:paragraph-properties fo:text-align="justify" style:justify-single-word="false"/>
      <style:text-properties style:font-name="Liberation Sans" officeooo:paragraph-rsid="007e5f65"/>
    </style:style>
    <style:style style:name="P39" style:family="paragraph" style:parent-style-name="Text_20_body">
      <style:paragraph-properties fo:text-align="justify" style:justify-single-word="false"/>
      <style:text-properties style:font-name="Liberation Sans" officeooo:paragraph-rsid="0103d9a8"/>
    </style:style>
    <style:style style:name="P40" style:family="paragraph" style:parent-style-name="Text_20_body">
      <style:paragraph-properties fo:text-align="justify" style:justify-single-word="false"/>
      <style:text-properties style:font-name="Liberation Sans" officeooo:paragraph-rsid="0107421e"/>
    </style:style>
    <style:style style:name="P41" style:family="paragraph" style:parent-style-name="Text_20_body">
      <style:paragraph-properties fo:text-align="justify" style:justify-single-word="false"/>
      <style:text-properties style:font-name="Liberation Sans" officeooo:paragraph-rsid="010db218"/>
    </style:style>
    <style:style style:name="P42" style:family="paragraph" style:parent-style-name="Text_20_body">
      <style:paragraph-properties fo:line-height="150%" fo:text-align="justify" style:justify-single-word="false"/>
      <style:text-properties style:font-name="Liberation Sans" officeooo:rsid="007fcd37" officeooo:paragraph-rsid="007fcd37"/>
    </style:style>
    <style:style style:name="P43" style:family="paragraph" style:parent-style-name="Text_20_body">
      <style:paragraph-properties fo:line-height="150%" fo:text-align="justify" style:justify-single-word="false"/>
      <style:text-properties style:font-name="Liberation Sans" officeooo:rsid="007fcd37" officeooo:paragraph-rsid="00fc4335"/>
    </style:style>
    <style:style style:name="P44" style:family="paragraph" style:parent-style-name="Text_20_body">
      <style:paragraph-properties fo:text-align="justify" style:justify-single-word="false"/>
      <style:text-properties style:font-name="Liberation Sans" officeooo:rsid="0081cf63" officeooo:paragraph-rsid="0081cf63"/>
    </style:style>
    <style:style style:name="P45" style:family="paragraph" style:parent-style-name="Text_20_body">
      <style:paragraph-properties fo:text-align="justify" style:justify-single-word="false"/>
      <style:text-properties style:font-name="Liberation Sans" officeooo:rsid="0081cf63" officeooo:paragraph-rsid="00852716"/>
    </style:style>
    <style:style style:name="P46" style:family="paragraph" style:parent-style-name="Text_20_body">
      <style:paragraph-properties fo:text-align="justify" style:justify-single-word="false"/>
      <style:text-properties style:font-name="Liberation Sans" officeooo:rsid="0094defc" officeooo:paragraph-rsid="0096b607"/>
    </style:style>
    <style:style style:name="P47" style:family="paragraph" style:parent-style-name="Text_20_body">
      <style:paragraph-properties fo:text-align="justify" style:justify-single-word="false"/>
      <style:text-properties style:font-name="Liberation Sans" officeooo:rsid="0094defc" officeooo:paragraph-rsid="0106878b"/>
    </style:style>
    <style:style style:name="P48" style:family="paragraph" style:parent-style-name="Text_20_body">
      <style:paragraph-properties fo:margin-left="0cm" fo:margin-right="0cm" fo:margin-top="0cm" fo:margin-bottom="0cm" style:contextual-spacing="false" fo:text-align="justify" style:justify-single-word="false" fo:text-indent="0cm" style:auto-text-indent="false"/>
      <style:text-properties style:font-name="Liberation Sans" officeooo:rsid="0097ebe3" officeooo:paragraph-rsid="0097ebe3"/>
    </style:style>
    <style:style style:name="P49" style:family="paragraph" style:parent-style-name="Text_20_body">
      <style:paragraph-properties fo:text-align="justify" style:justify-single-word="false"/>
      <style:text-properties style:font-name="Liberation Sans" officeooo:rsid="0097ebe3" officeooo:paragraph-rsid="0097ebe3"/>
    </style:style>
    <style:style style:name="P50" style:family="paragraph" style:parent-style-name="Text_20_body">
      <style:paragraph-properties fo:margin-left="0cm" fo:margin-right="0cm" fo:margin-top="0cm" fo:margin-bottom="0cm" style:contextual-spacing="false" fo:text-align="justify" style:justify-single-word="false" fo:text-indent="0cm" style:auto-text-indent="false"/>
      <style:text-properties style:font-name="Liberation Sans" officeooo:rsid="0097ebe3" officeooo:paragraph-rsid="009f5d90"/>
    </style:style>
    <style:style style:name="P51" style:family="paragraph" style:parent-style-name="Text_20_body">
      <style:paragraph-properties fo:text-align="justify" style:justify-single-word="false"/>
      <style:text-properties style:font-name="Liberation Sans" officeooo:rsid="009f87cd" officeooo:paragraph-rsid="009f87cd"/>
    </style:style>
    <style:style style:name="P52" style:family="paragraph" style:parent-style-name="Text_20_body">
      <style:paragraph-properties fo:text-align="justify" style:justify-single-word="false"/>
      <style:text-properties style:font-name="Liberation Sans" officeooo:rsid="00a2a7a5" officeooo:paragraph-rsid="00a2a7a5"/>
    </style:style>
    <style:style style:name="P53" style:family="paragraph" style:parent-style-name="Text_20_body">
      <style:paragraph-properties fo:text-align="justify" style:justify-single-word="false"/>
      <style:text-properties style:font-name="Liberation Sans" officeooo:rsid="00a2a7a5" officeooo:paragraph-rsid="00adc9eb"/>
    </style:style>
    <style:style style:name="P54" style:family="paragraph" style:parent-style-name="Text_20_body">
      <style:paragraph-properties fo:text-align="justify" style:justify-single-word="false"/>
      <style:text-properties style:font-name="Liberation Sans" officeooo:rsid="00a2a7a5" officeooo:paragraph-rsid="00e75d49"/>
    </style:style>
    <style:style style:name="P55" style:family="paragraph" style:parent-style-name="Text_20_body">
      <style:paragraph-properties fo:text-align="justify" style:justify-single-word="false"/>
      <style:text-properties style:font-name="Liberation Sans" officeooo:rsid="00a60fdb" officeooo:paragraph-rsid="00a60fdb"/>
    </style:style>
    <style:style style:name="P56" style:family="paragraph" style:parent-style-name="Text_20_body">
      <style:paragraph-properties fo:text-align="justify" style:justify-single-word="false"/>
      <style:text-properties style:font-name="Liberation Sans" officeooo:rsid="008138d0" officeooo:paragraph-rsid="00a7df2e"/>
    </style:style>
    <style:style style:name="P57" style:family="paragraph" style:parent-style-name="Text_20_body">
      <style:paragraph-properties fo:text-align="justify" style:justify-single-word="false"/>
      <style:text-properties style:font-name="Liberation Sans" officeooo:rsid="0096b607" officeooo:paragraph-rsid="0096b607"/>
    </style:style>
    <style:style style:name="P58" style:family="paragraph" style:parent-style-name="Text_20_body">
      <style:paragraph-properties fo:text-align="justify" style:justify-single-word="false"/>
      <style:text-properties style:font-name="Liberation Sans" officeooo:rsid="00b8cbee" officeooo:paragraph-rsid="00b8cbee"/>
    </style:style>
    <style:style style:name="P59" style:family="paragraph" style:parent-style-name="Text_20_body">
      <style:paragraph-properties fo:text-align="justify" style:justify-single-word="false"/>
      <style:text-properties style:font-name="Liberation Sans" officeooo:rsid="00b8cbee" officeooo:paragraph-rsid="00caada3"/>
    </style:style>
    <style:style style:name="P60" style:family="paragraph" style:parent-style-name="Standard">
      <style:paragraph-properties fo:line-height="150%" fo:text-align="justify" style:justify-single-word="false"/>
      <style:text-properties style:font-name="Liberation Sans" officeooo:paragraph-rsid="00ceed8c" fo:background-color="transparent"/>
    </style:style>
    <style:style style:name="P61" style:family="paragraph" style:parent-style-name="Standard">
      <style:paragraph-properties fo:line-height="150%" fo:text-align="justify" style:justify-single-word="false"/>
      <style:text-properties style:font-name="Liberation Sans" officeooo:rsid="00ceed8c" officeooo:paragraph-rsid="00ceed8c" fo:background-color="transparent"/>
    </style:style>
    <style:style style:name="P62" style:family="paragraph" style:parent-style-name="Text_20_body">
      <style:paragraph-properties fo:text-align="justify" style:justify-single-word="false"/>
      <style:text-properties style:font-name="Liberation Sans" officeooo:rsid="00a34363" officeooo:paragraph-rsid="01082e17" fo:background-color="transparent"/>
    </style:style>
    <style:style style:name="P63" style:family="paragraph" style:parent-style-name="Text_20_body">
      <style:paragraph-properties fo:text-align="justify" style:justify-single-word="false"/>
      <style:text-properties style:font-name="Liberation Sans" officeooo:paragraph-rsid="00c02345" fo:background-color="transparent"/>
    </style:style>
    <style:style style:name="P64" style:family="paragraph" style:parent-style-name="Text_20_body">
      <style:paragraph-properties fo:text-align="justify" style:justify-single-word="false"/>
      <style:text-properties style:font-name="Liberation Sans" officeooo:paragraph-rsid="0034baee" fo:background-color="transparent"/>
    </style:style>
    <style:style style:name="P65" style:family="paragraph" style:parent-style-name="Text_20_body">
      <style:paragraph-properties fo:text-align="justify" style:justify-single-word="false"/>
      <style:text-properties style:font-name="Liberation Sans" officeooo:paragraph-rsid="00bd992c" fo:background-color="transparent"/>
    </style:style>
    <style:style style:name="P66" style:family="paragraph" style:parent-style-name="Text_20_body">
      <style:paragraph-properties fo:text-align="justify" style:justify-single-word="false"/>
      <style:text-properties style:font-name="Liberation Sans" officeooo:paragraph-rsid="01082e17" fo:background-color="transparent"/>
    </style:style>
    <style:style style:name="P67" style:family="paragraph" style:parent-style-name="Text_20_body">
      <style:paragraph-properties fo:text-align="justify" style:justify-single-word="false"/>
      <style:text-properties style:font-name="Liberation Sans" officeooo:rsid="00852716" officeooo:paragraph-rsid="00d0a2d6"/>
    </style:style>
    <style:style style:name="P68" style:family="paragraph" style:parent-style-name="Text_20_body">
      <style:paragraph-properties fo:text-align="justify" style:justify-single-word="false"/>
      <style:text-properties style:font-name="Liberation Sans" officeooo:rsid="00ceed8c" officeooo:paragraph-rsid="00ceed8c"/>
    </style:style>
    <style:style style:name="P69" style:family="paragraph" style:parent-style-name="Text_20_body">
      <style:paragraph-properties fo:text-align="justify" style:justify-single-word="false"/>
      <style:text-properties style:font-name="Liberation Sans" officeooo:rsid="00a34363" officeooo:paragraph-rsid="00d8e284"/>
    </style:style>
    <style:style style:name="P70" style:family="paragraph" style:parent-style-name="Text_20_body">
      <style:paragraph-properties fo:line-height="150%" fo:text-align="justify" style:justify-single-word="false"/>
      <style:text-properties style:font-name="Liberation Sans" officeooo:rsid="007c6964" officeooo:paragraph-rsid="00fc4335"/>
    </style:style>
    <style:style style:name="P71" style:family="paragraph" style:parent-style-name="Text_20_body">
      <style:paragraph-properties fo:margin-left="0cm" fo:margin-right="0cm" fo:margin-top="0cm" fo:margin-bottom="0.3cm" style:contextual-spacing="false" fo:text-align="justify" style:justify-single-word="false" fo:text-indent="0cm" style:auto-text-indent="false"/>
      <style:text-properties style:font-name="Liberation Sans" officeooo:rsid="00c52ab0" officeooo:paragraph-rsid="00c5e255"/>
    </style:style>
    <style:style style:name="P72" style:family="paragraph" style:parent-style-name="Text_20_body">
      <style:paragraph-properties fo:line-height="150%" fo:text-align="justify" style:justify-single-word="false"/>
      <style:text-properties style:font-name="Liberation Sans" officeooo:rsid="001afbf4" officeooo:paragraph-rsid="010db218"/>
    </style:style>
    <style:style style:name="P73" style:family="paragraph" style:parent-style-name="Text_20_body">
      <style:paragraph-properties fo:text-align="justify" style:justify-single-word="false"/>
      <style:text-properties style:font-name="Liberation Sans" officeooo:rsid="010db218" officeooo:paragraph-rsid="010db218"/>
    </style:style>
    <style:style style:name="P74" style:family="paragraph" style:parent-style-name="Text_20_body">
      <style:paragraph-properties fo:text-align="justify" style:justify-single-word="false"/>
      <style:text-properties style:font-name="Liberation Sans" officeooo:rsid="0009e5d7" officeooo:paragraph-rsid="00d7f68f"/>
    </style:style>
    <style:style style:name="P75" style:family="paragraph" style:parent-style-name="Standard">
      <style:paragraph-properties fo:line-height="150%" fo:text-align="start" style:justify-single-word="false"/>
      <style:text-properties fo:color="#b2b2b2" loext:opacity="100%" style:font-name="Arial" fo:font-size="11pt" fo:font-weight="normal" officeooo:rsid="0002c024" officeooo:paragraph-rsid="0002c024" style:font-size-asian="11pt" style:font-weight-asian="normal" style:font-size-complex="11pt" style:font-weight-complex="normal"/>
    </style:style>
    <style:style style:name="P76" style:family="paragraph" style:parent-style-name="Standard">
      <style:paragraph-properties fo:line-height="150%" fo:text-align="start" style:justify-single-word="false"/>
      <style:text-properties fo:color="#b2b2b2" loext:opacity="100%" style:font-name="Liberation Sans" fo:font-size="11pt" fo:font-weight="normal" officeooo:rsid="0002c024" officeooo:paragraph-rsid="0002c024" style:font-size-asian="11pt" style:font-weight-asian="normal" style:font-size-complex="11pt" style:font-weight-complex="normal"/>
    </style:style>
    <style:style style:name="P77" style:family="paragraph" style:parent-style-name="Standard">
      <style:paragraph-properties fo:line-height="150%" fo:text-align="center" style:justify-single-word="false"/>
      <style:text-properties fo:color="#71869b" loext:opacity="100%" style:font-name="Liberation Sans" fo:font-size="28pt" fo:font-weight="bold" officeooo:rsid="0002c024" officeooo:paragraph-rsid="0002c024" style:font-size-asian="28pt" style:font-weight-asian="bold" style:font-size-complex="28pt" style:font-weight-complex="bold"/>
    </style:style>
    <style:style style:name="P78" style:family="paragraph" style:parent-style-name="Standard">
      <style:paragraph-properties fo:line-height="150%" fo:text-align="center" style:justify-single-word="false"/>
      <style:text-properties fo:color="#71869b" loext:opacity="100%" style:font-name="Liberation Sans" fo:font-size="28pt" fo:font-weight="bold" officeooo:rsid="00712d2d" officeooo:paragraph-rsid="00712d2d" style:font-size-asian="28pt" style:font-weight-asian="bold" style:font-size-complex="28pt" style:font-weight-complex="bold"/>
    </style:style>
    <style:style style:name="P79"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fo:break-before="page" style:writing-mode="lr-tb"/>
      <style:text-properties fo:color="#71869b" loext:opacity="100%" style:font-name="Arial" fo:font-size="11pt" fo:language="de" fo:country="DE" fo:font-style="normal" fo:font-weight="bold" officeooo:rsid="00154296" officeooo:paragraph-rsid="00154296" fo:background-color="transparent" style:font-size-asian="11pt" style:font-style-asian="normal" style:font-weight-asian="bold" style:font-size-complex="11pt" style:language-complex="de" style:country-complex="DE" style:font-style-complex="normal" style:font-weight-complex="bold" fo:hyphenate="true" fo:hyphenation-remain-char-count="2" fo:hyphenation-push-char-count="2" loext:hyphenation-no-caps="false" loext:hyphenation-no-last-word="false" loext:hyphenation-word-char-count="no-limit" loext:hyphenation-zone="no-limit"/>
    </style:style>
    <style:style style:name="P80" style:family="paragraph" style:parent-style-name="Standard">
      <style:paragraph-properties fo:line-height="150%" fo:text-align="end" style:justify-single-word="false"/>
      <style:text-properties fo:color="#000000" loext:opacity="100%" style:font-name="Liberation Sans" fo:font-size="11pt" fo:font-weight="bold" officeooo:rsid="0002c024" officeooo:paragraph-rsid="0002c024" style:font-size-asian="9.60000038146973pt" style:font-weight-asian="bold" style:font-size-complex="11pt" style:font-weight-complex="bold"/>
    </style:style>
    <style:style style:name="P81" style:family="paragraph" style:parent-style-name="Text_20_body">
      <style:paragraph-properties fo:line-height="150%"/>
      <style:text-properties fo:color="#000000" loext:opacity="100%" style:font-name="Liberation Sans" fo:font-size="11pt" fo:font-style="italic" fo:font-weight="bold" officeooo:paragraph-rsid="00529a55" fo:background-color="#ff0000"/>
    </style:style>
    <style:style style:name="P82" style:family="paragraph" style:parent-style-name="Text_20_body">
      <style:paragraph-properties fo:line-height="150%"/>
      <style:text-properties fo:color="#000000" loext:opacity="100%" style:font-name="Liberation Sans" fo:font-size="11pt" fo:font-style="italic" fo:font-weight="bold" officeooo:rsid="0069dd0e" officeooo:paragraph-rsid="0069dd0e"/>
    </style:style>
    <style:style style:name="P83"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style:font-name="Arial" fo:font-size="11pt" fo:language="de" fo:country="DE" fo:font-style="normal" officeooo:rsid="000c2ff0" officeooo:paragraph-rsid="000c2ff0" fo:background-color="transparent" style:font-size-asian="11pt" style:font-style-asian="normal" style:font-size-complex="11pt" style:language-complex="de" style:country-complex="DE" style:font-style-complex="normal" fo:hyphenate="true" fo:hyphenation-remain-char-count="2" fo:hyphenation-push-char-count="2" loext:hyphenation-no-caps="false" loext:hyphenation-no-last-word="false" loext:hyphenation-word-char-count="no-limit" loext:hyphenation-zone="no-limit"/>
    </style:style>
    <style:style style:name="P84"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style:font-name="Arial" fo:font-size="11pt" fo:language="de" fo:country="DE" fo:font-style="italic" fo:font-weight="bold" officeooo:rsid="00064771" officeooo:paragraph-rsid="00064771" style:font-size-asian="11pt" style:font-style-asian="italic" style:font-weight-asian="bold" style:font-size-complex="11pt" style:language-complex="de" style:country-complex="DE" style:font-style-complex="italic" style:font-weight-complex="bold" fo:hyphenate="true" fo:hyphenation-remain-char-count="2" fo:hyphenation-push-char-count="2" loext:hyphenation-no-caps="false" loext:hyphenation-no-last-word="false" loext:hyphenation-word-char-count="no-limit" loext:hyphenation-zone="no-limit"/>
    </style:style>
    <style:style style:name="P85"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fo:font-variant="normal" fo:text-transform="none" fo:color="#000000" loext:opacity="100%" style:text-line-through-style="none" style:text-line-through-type="none" style:font-name="Liberation Sans" fo:font-size="11pt" fo:language="de" fo:country="DE" fo:font-style="normal" style:text-underline-style="none" fo:font-weight="bold" officeooo:rsid="00154296" officeooo:paragraph-rsid="00154296" style:text-blinking="false" fo:background-color="transparent" style:font-size-asian="11pt" style:font-style-asian="normal" style:font-weight-asian="bold" style:font-size-complex="11pt" style:language-complex="de" style:country-complex="DE" style:font-style-complex="normal" style:font-weight-complex="bold" fo:hyphenate="true" fo:hyphenation-remain-char-count="2" fo:hyphenation-push-char-count="2" loext:hyphenation-no-caps="false" loext:hyphenation-no-last-word="false" loext:hyphenation-word-char-count="no-limit" loext:hyphenation-zone="no-limit"/>
    </style:style>
    <style:style style:name="P86" style:family="paragraph" style:parent-style-name="Text_20_body">
      <style:paragraph-properties fo:line-height="150%"/>
      <style:text-properties fo:font-variant="normal" fo:text-transform="none" fo:color="#000000" loext:opacity="100%" style:text-line-through-style="none" style:text-line-through-type="none" style:font-name="Liberation Sans" fo:font-size="11pt" fo:language="de" fo:country="DE" fo:font-style="italic" style:text-underline-style="none" fo:font-weight="bold" officeooo:rsid="00154296" officeooo:paragraph-rsid="0069dd0e" style:text-blinking="false" fo:background-color="transparent" style:font-size-asian="11pt" style:font-style-asian="normal" style:font-weight-asian="bold" style:font-size-complex="11pt" style:language-complex="de" style:country-complex="DE" style:font-style-complex="normal" style:font-weight-complex="bold"/>
    </style:style>
    <style:style style:name="P87" style:family="paragraph" style:parent-style-name="Standard">
      <style:paragraph-properties fo:line-height="150%" fo:text-align="justify" style:justify-single-word="false"/>
      <style:text-properties officeooo:paragraph-rsid="0072ab59"/>
    </style:style>
    <style:style style:name="P88" style:family="paragraph" style:parent-style-name="Standard">
      <style:paragraph-properties fo:line-height="150%" fo:text-align="justify" style:justify-single-word="false"/>
      <style:text-properties officeooo:paragraph-rsid="009f87cd"/>
    </style:style>
    <style:style style:name="P89" style:family="paragraph" style:parent-style-name="Standard">
      <style:paragraph-properties fo:line-height="150%" fo:text-align="justify" style:justify-single-word="false"/>
      <style:text-properties officeooo:paragraph-rsid="00a60fdb"/>
    </style:style>
    <style:style style:name="P90" style:family="paragraph" style:parent-style-name="Standard">
      <style:paragraph-properties fo:line-height="150%" fo:text-align="justify" style:justify-single-word="false"/>
      <style:text-properties officeooo:paragraph-rsid="00a7df2e"/>
    </style:style>
    <style:style style:name="P91" style:family="paragraph" style:parent-style-name="Standard">
      <style:paragraph-properties fo:line-height="150%" fo:text-align="justify" style:justify-single-word="false"/>
      <style:text-properties officeooo:paragraph-rsid="00ceed8c"/>
    </style:style>
    <style:style style:name="P92" style:family="paragraph" style:parent-style-name="Standard">
      <style:paragraph-properties fo:margin-top="0.201cm" fo:margin-bottom="0.201cm" style:contextual-spacing="false" fo:line-height="150%" fo:text-align="justify" style:justify-single-word="false"/>
      <style:text-properties officeooo:paragraph-rsid="00d7f68f"/>
    </style:style>
    <style:style style:name="P93" style:family="paragraph" style:parent-style-name="Standard">
      <style:paragraph-properties fo:margin-top="0.201cm" fo:margin-bottom="0.201cm" style:contextual-spacing="false" fo:line-height="150%" fo:text-align="justify" style:justify-single-word="false"/>
      <style:text-properties officeooo:paragraph-rsid="00d8e284"/>
    </style:style>
    <style:style style:name="P94" style:family="paragraph" style:parent-style-name="Text_20_body">
      <style:paragraph-properties fo:line-height="150%" fo:text-align="justify" style:justify-single-word="false"/>
      <style:text-properties officeooo:paragraph-rsid="007c6964"/>
    </style:style>
    <style:style style:name="P95" style:family="paragraph" style:parent-style-name="Text_20_body">
      <style:paragraph-properties fo:line-height="150%" fo:text-align="justify" style:justify-single-word="false"/>
      <style:text-properties officeooo:paragraph-rsid="00e14f96"/>
    </style:style>
    <style:style style:name="P96" style:family="paragraph" style:parent-style-name="Text_20_body">
      <style:paragraph-properties fo:line-height="150%" fo:text-align="justify" style:justify-single-word="false"/>
      <style:text-properties officeooo:paragraph-rsid="00fc4335"/>
    </style:style>
    <style:style style:name="P97" style:family="paragraph" style:parent-style-name="Standard">
      <style:paragraph-properties fo:line-height="150%" fo:text-align="justify" style:justify-single-word="false"/>
      <style:text-properties officeooo:paragraph-rsid="0103d9a8"/>
    </style:style>
    <style:style style:name="P98" style:family="paragraph" style:parent-style-name="Text_20_body">
      <style:paragraph-properties fo:line-height="150%" fo:text-align="justify" style:justify-single-word="false"/>
      <style:text-properties officeooo:paragraph-rsid="0101036e"/>
    </style:style>
    <style:style style:name="P99" style:family="paragraph" style:parent-style-name="Text_20_body">
      <style:paragraph-properties fo:line-height="150%" fo:text-align="justify" style:justify-single-word="false"/>
      <style:text-properties officeooo:paragraph-rsid="0117755c"/>
    </style:style>
    <style:style style:name="P100" style:family="paragraph" style:parent-style-name="Standard">
      <style:paragraph-properties fo:line-height="150%" fo:text-align="justify" style:justify-single-word="false"/>
      <style:text-properties officeooo:paragraph-rsid="0072ab59" style:font-name-complex="Arial1" style:font-size-complex="11pt"/>
    </style:style>
    <style:style style:name="P101" style:family="paragraph" style:parent-style-name="Standard">
      <style:paragraph-properties fo:line-height="150%" fo:text-align="justify" style:justify-single-word="false"/>
      <style:text-properties officeooo:rsid="00733873" officeooo:paragraph-rsid="0072ab59" style:font-name-complex="Arial1" style:font-size-complex="11pt"/>
    </style:style>
    <style:style style:name="P102" style:family="paragraph" style:parent-style-name="Text_20_body">
      <style:paragraph-properties fo:text-align="justify" style:justify-single-word="false"/>
      <style:text-properties officeooo:paragraph-rsid="0094defc"/>
    </style:style>
    <style:style style:name="P103" style:family="paragraph" style:parent-style-name="Text_20_body">
      <style:paragraph-properties fo:text-align="justify" style:justify-single-word="false"/>
      <style:text-properties officeooo:paragraph-rsid="0096b607"/>
    </style:style>
    <style:style style:name="P104" style:family="paragraph" style:parent-style-name="Text_20_body">
      <style:paragraph-properties fo:text-align="justify" style:justify-single-word="false"/>
      <style:text-properties officeooo:paragraph-rsid="0097ebe3"/>
    </style:style>
    <style:style style:name="P105" style:family="paragraph" style:parent-style-name="Text_20_body">
      <style:paragraph-properties fo:margin-left="0cm" fo:margin-right="0cm" fo:margin-top="0cm" fo:margin-bottom="0cm" style:contextual-spacing="false" fo:text-align="justify" style:justify-single-word="false" fo:text-indent="0cm" style:auto-text-indent="false"/>
    </style:style>
    <style:style style:name="P106" style:family="paragraph" style:parent-style-name="Text_20_body">
      <style:paragraph-properties fo:text-align="justify" style:justify-single-word="false"/>
      <style:text-properties officeooo:paragraph-rsid="00a3c5c0"/>
    </style:style>
    <style:style style:name="P107" style:family="paragraph" style:parent-style-name="Text_20_body">
      <style:paragraph-properties fo:text-align="justify" style:justify-single-word="false"/>
      <style:text-properties officeooo:paragraph-rsid="0032b493"/>
    </style:style>
    <style:style style:name="P108" style:family="paragraph" style:parent-style-name="Text_20_body">
      <style:paragraph-properties fo:text-align="justify" style:justify-single-word="false"/>
      <style:text-properties officeooo:paragraph-rsid="00a7df2e"/>
    </style:style>
    <style:style style:name="P109" style:family="paragraph" style:parent-style-name="Text_20_body">
      <style:paragraph-properties fo:text-align="justify" style:justify-single-word="false"/>
      <style:text-properties officeooo:paragraph-rsid="00a848fb"/>
    </style:style>
    <style:style style:name="P110" style:family="paragraph" style:parent-style-name="Text_20_body">
      <style:paragraph-properties fo:text-align="justify" style:justify-single-word="false"/>
      <style:text-properties officeooo:paragraph-rsid="00adc9eb"/>
    </style:style>
    <style:style style:name="P111" style:family="paragraph" style:parent-style-name="Text_20_body">
      <style:paragraph-properties fo:text-align="justify" style:justify-single-word="false"/>
      <style:text-properties officeooo:paragraph-rsid="00c2968c"/>
    </style:style>
    <style:style style:name="P112" style:family="paragraph" style:parent-style-name="Text_20_body">
      <style:paragraph-properties fo:margin-left="0cm" fo:margin-right="0cm" fo:margin-top="0cm" fo:margin-bottom="0.3cm" style:contextual-spacing="false" fo:text-align="justify" style:justify-single-word="false" fo:text-indent="0cm" style:auto-text-indent="false"/>
      <style:text-properties officeooo:paragraph-rsid="00c52ab0"/>
    </style:style>
    <style:style style:name="P113" style:family="paragraph" style:parent-style-name="Text_20_body">
      <style:paragraph-properties fo:margin-left="0cm" fo:margin-right="0cm" fo:margin-top="0cm" fo:margin-bottom="0.3cm" style:contextual-spacing="false" fo:text-align="justify" style:justify-single-word="false" fo:text-indent="0cm" style:auto-text-indent="false"/>
      <style:text-properties officeooo:paragraph-rsid="00caada3"/>
    </style:style>
    <style:style style:name="P114" style:family="paragraph" style:parent-style-name="Text_20_body">
      <style:paragraph-properties fo:text-align="justify" style:justify-single-word="false"/>
      <style:text-properties officeooo:paragraph-rsid="00caada3"/>
    </style:style>
    <style:style style:name="P115" style:family="paragraph" style:parent-style-name="Text_20_body">
      <style:paragraph-properties fo:text-align="justify" style:justify-single-word="false"/>
      <style:text-properties officeooo:paragraph-rsid="00ceed8c"/>
    </style:style>
    <style:style style:name="P116" style:family="paragraph" style:parent-style-name="Text_20_body">
      <style:paragraph-properties fo:margin-left="0cm" fo:margin-right="0cm" fo:text-align="justify" style:justify-single-word="false" fo:text-indent="0cm" style:auto-text-indent="false"/>
      <style:text-properties officeooo:paragraph-rsid="00d0a2d6"/>
    </style:style>
    <style:style style:name="P117" style:family="paragraph" style:parent-style-name="Text_20_body">
      <style:paragraph-properties fo:text-align="justify" style:justify-single-word="false"/>
      <style:text-properties officeooo:paragraph-rsid="00d2905f"/>
    </style:style>
    <style:style style:name="P118" style:family="paragraph" style:parent-style-name="Text_20_body">
      <style:paragraph-properties fo:text-align="justify" style:justify-single-word="false"/>
      <style:text-properties officeooo:paragraph-rsid="00d6ba64"/>
    </style:style>
    <style:style style:name="P119" style:family="paragraph" style:parent-style-name="Text_20_body">
      <style:paragraph-properties fo:text-align="justify" style:justify-single-word="false"/>
      <style:text-properties officeooo:paragraph-rsid="00ea5cb4"/>
    </style:style>
    <style:style style:name="P120" style:family="paragraph" style:parent-style-name="Text_20_body">
      <style:paragraph-properties fo:text-align="justify" style:justify-single-word="false"/>
      <style:text-properties officeooo:paragraph-rsid="00efc9ed"/>
    </style:style>
    <style:style style:name="P121" style:family="paragraph" style:parent-style-name="Text_20_body">
      <style:paragraph-properties fo:text-align="justify" style:justify-single-word="false"/>
      <style:text-properties officeooo:paragraph-rsid="00f52a8c"/>
    </style:style>
    <style:style style:name="P122" style:family="paragraph" style:parent-style-name="Text_20_body">
      <style:paragraph-properties fo:text-align="justify" style:justify-single-word="false"/>
      <style:text-properties officeooo:paragraph-rsid="00f9745b"/>
    </style:style>
    <style:style style:name="P123" style:family="paragraph" style:parent-style-name="Text_20_body">
      <style:paragraph-properties fo:text-align="justify" style:justify-single-word="false"/>
      <style:text-properties officeooo:paragraph-rsid="0101036e"/>
    </style:style>
    <style:style style:name="P124" style:family="paragraph" style:parent-style-name="Text_20_body">
      <style:paragraph-properties fo:text-align="justify" style:justify-single-word="false"/>
      <style:text-properties officeooo:paragraph-rsid="0102ec28"/>
    </style:style>
    <style:style style:name="P125" style:family="paragraph" style:parent-style-name="Text_20_body">
      <style:paragraph-properties fo:text-align="justify" style:justify-single-word="false"/>
      <style:text-properties officeooo:paragraph-rsid="0103d9a8"/>
    </style:style>
    <style:style style:name="P126" style:family="paragraph" style:parent-style-name="Text_20_body">
      <style:paragraph-properties fo:text-align="justify" style:justify-single-word="false"/>
      <style:text-properties officeooo:paragraph-rsid="00b293eb"/>
    </style:style>
    <style:style style:name="P127" style:family="paragraph" style:parent-style-name="Text_20_body">
      <style:paragraph-properties fo:margin-left="0cm" fo:margin-right="0cm" fo:text-align="justify" style:justify-single-word="false" fo:text-indent="0cm" style:auto-text-indent="false"/>
      <style:text-properties officeooo:paragraph-rsid="0108ca43"/>
    </style:style>
    <style:style style:name="P128" style:family="paragraph" style:parent-style-name="Text_20_body">
      <style:paragraph-properties fo:text-align="justify" style:justify-single-word="false"/>
      <style:text-properties officeooo:paragraph-rsid="010db218"/>
    </style:style>
    <style:style style:name="P129" style:family="paragraph" style:parent-style-name="Standard">
      <style:paragraph-properties fo:margin-top="0.201cm" fo:margin-bottom="0.201cm" style:contextual-spacing="false" fo:line-height="150%" fo:text-align="justify" style:justify-single-word="false"/>
      <style:text-properties officeooo:rsid="0009e5d7" officeooo:paragraph-rsid="00a34363"/>
    </style:style>
    <style:style style:name="P130" style:family="paragraph" style:parent-style-name="Standard">
      <style:paragraph-properties fo:margin-top="0.201cm" fo:margin-bottom="0.201cm" style:contextual-spacing="false" fo:line-height="150%" fo:text-align="justify" style:justify-single-word="false"/>
      <style:text-properties officeooo:rsid="0009e5d7" officeooo:paragraph-rsid="00d7f68f"/>
    </style:style>
    <style:style style:name="P131" style:family="paragraph" style:parent-style-name="Text_20_body">
      <style:paragraph-properties fo:text-align="justify" style:justify-single-word="false"/>
      <style:text-properties officeooo:rsid="00caada3" officeooo:paragraph-rsid="00caada3"/>
    </style:style>
    <style:style style:name="P132" style:family="paragraph" style:parent-style-name="Text_20_body">
      <style:paragraph-properties fo:text-align="justify" style:justify-single-word="false"/>
      <style:text-properties officeooo:paragraph-rsid="00c02345" fo:background-color="transparent"/>
    </style:style>
    <style:style style:name="P133" style:family="paragraph" style:parent-style-name="Text_20_body">
      <style:paragraph-properties fo:text-align="justify" style:justify-single-word="false"/>
      <style:text-properties officeooo:paragraph-rsid="00d5b680" fo:background-color="transparent"/>
    </style:style>
    <style:style style:name="P134" style:family="paragraph" style:parent-style-name="Text_20_body">
      <style:paragraph-properties fo:text-align="justify" style:justify-single-word="false"/>
      <style:text-properties officeooo:paragraph-rsid="00c0fb17" fo:background-color="transparent"/>
    </style:style>
    <style:style style:name="P135" style:family="paragraph" style:parent-style-name="Text_20_body">
      <style:paragraph-properties fo:text-align="justify" style:justify-single-word="false"/>
      <style:text-properties officeooo:paragraph-rsid="00c70606" fo:background-color="transparent"/>
    </style:style>
    <style:style style:name="P136" style:family="paragraph" style:parent-style-name="Text_20_body">
      <style:paragraph-properties fo:margin-left="0cm" fo:margin-right="0cm" fo:text-align="justify" style:justify-single-word="false" fo:text-indent="0cm" style:auto-text-indent="false"/>
      <style:text-properties fo:background-color="transparent"/>
    </style:style>
    <style:style style:name="P137" style:family="paragraph" style:parent-style-name="Text_20_body">
      <style:paragraph-properties fo:margin-left="0cm" fo:margin-right="0cm" fo:text-align="justify" style:justify-single-word="false" fo:text-indent="0cm" style:auto-text-indent="false"/>
      <style:text-properties officeooo:paragraph-rsid="00c94a82" fo:background-color="transparent"/>
    </style:style>
    <style:style style:name="P138" style:family="paragraph" style:parent-style-name="Text_20_body">
      <style:paragraph-properties fo:text-align="justify" style:justify-single-word="false">
        <style:tab-stops>
          <style:tab-stop style:position="9.504cm"/>
        </style:tab-stops>
      </style:paragraph-properties>
      <style:text-properties officeooo:paragraph-rsid="00fd17a6" fo:background-color="transparent"/>
    </style:style>
    <style:style style:name="P139" style:family="paragraph" style:parent-style-name="Text_20_body">
      <style:paragraph-properties fo:line-height="150%" fo:text-align="justify" style:justify-single-word="false"/>
      <style:text-properties officeooo:paragraph-rsid="00fc4335" fo:background-color="transparent"/>
    </style:style>
    <style:style style:name="P140" style:family="paragraph" style:parent-style-name="Text_20_body">
      <style:paragraph-properties fo:line-height="150%" fo:text-align="justify" style:justify-single-word="false"/>
      <style:text-properties officeooo:rsid="00e14f96" officeooo:paragraph-rsid="00e14f96"/>
    </style:style>
    <style:style style:name="P141" style:family="paragraph" style:parent-style-name="Text_20_body">
      <style:paragraph-properties fo:text-align="justify" style:justify-single-word="false"/>
      <style:text-properties style:text-line-through-style="none" style:text-line-through-type="none" style:font-name="Liberation Sans" officeooo:rsid="00ef42a4" officeooo:paragraph-rsid="00fbf16b" fo:background-color="#ffff00"/>
    </style:style>
    <style:style style:name="P142" style:family="paragraph" style:parent-style-name="Text_20_body">
      <style:paragraph-properties fo:line-height="150%" fo:text-align="justify" style:justify-single-word="false"/>
      <style:text-properties style:text-line-through-style="none" style:text-line-through-type="none" style:font-name="Liberation Sans" officeooo:rsid="00e4ef32" officeooo:paragraph-rsid="00e95716"/>
    </style:style>
    <style:style style:name="P143" style:family="paragraph" style:parent-style-name="Text_20_body">
      <style:paragraph-properties fo:text-align="justify" style:justify-single-word="false"/>
      <style:text-properties style:text-line-through-style="none" style:text-line-through-type="none" style:font-name="Liberation Sans" officeooo:rsid="00ef42a4" officeooo:paragraph-rsid="00fbf16b" fo:background-color="transparent"/>
    </style:style>
    <style:style style:name="P144" style:family="paragraph" style:parent-style-name="Standard">
      <style:text-properties style:text-line-through-style="none" style:text-line-through-type="none" style:font-name="Liberation Sans" style:text-underline-style="solid" style:text-underline-width="auto" style:text-underline-color="font-color" officeooo:paragraph-rsid="005857c9"/>
    </style:style>
    <style:style style:name="P145" style:family="paragraph" style:parent-style-name="Text_20_body">
      <style:paragraph-properties fo:line-height="150%" fo:text-align="justify" style:justify-single-word="false"/>
      <style:text-properties officeooo:rsid="007c6964" officeooo:paragraph-rsid="00fc4335"/>
    </style:style>
    <style:style style:name="P146" style:family="paragraph" style:parent-style-name="Contents_20_1">
      <style:paragraph-properties>
        <style:tab-stops>
          <style:tab-stop style:position="1cm"/>
          <style:tab-stop style:position="17cm" style:type="right" style:leader-style="dotted" style:leader-text="."/>
        </style:tab-stops>
      </style:paragraph-properties>
    </style:style>
    <style:style style:name="P147" style:family="paragraph" style:parent-style-name="Contents_20_2">
      <style:paragraph-properties>
        <style:tab-stops>
          <style:tab-stop style:position="1cm"/>
          <style:tab-stop style:position="16.501cm" style:type="right" style:leader-style="dotted" style:leader-text="."/>
        </style:tab-stops>
      </style:paragraph-properties>
    </style:style>
    <style:style style:name="P148" style:family="paragraph" style:parent-style-name="Text_20_body">
      <style:paragraph-properties fo:line-height="150%" fo:text-align="justify" style:justify-single-word="false"/>
      <style:text-properties officeooo:rsid="007b0c8b" officeooo:paragraph-rsid="010e13f7"/>
    </style:style>
    <style:style style:name="P149" style:family="paragraph" style:parent-style-name="Contents_20_1">
      <style:paragraph-properties>
        <style:tab-stops>
          <style:tab-stop style:position="1cm"/>
          <style:tab-stop style:position="17cm" style:type="right" style:leader-style="dotted" style:leader-text="."/>
        </style:tab-stops>
      </style:paragraph-properties>
    </style:style>
    <style:style style:name="P150" style:family="paragraph" style:parent-style-name="Contents_20_2">
      <style:paragraph-properties>
        <style:tab-stops>
          <style:tab-stop style:position="1cm"/>
          <style:tab-stop style:position="16.501cm" style:type="right" style:leader-style="dotted" style:leader-text="."/>
        </style:tab-stops>
      </style:paragraph-properties>
    </style:style>
    <style:style style:name="P151" style:family="paragraph" style:parent-style-name="Heading_20_1">
      <style:paragraph-properties fo:line-height="100%" fo:break-before="page">
        <style:tab-stops>
          <style:tab-stop style:position="0.893cm"/>
        </style:tab-stops>
      </style:paragraph-properties>
      <style:text-properties style:font-name="Liberation Sans"/>
    </style:style>
    <style:style style:name="P152" style:family="paragraph" style:parent-style-name="Heading_20_1">
      <style:paragraph-properties fo:margin-top="0.3cm" fo:margin-bottom="0.3cm" style:contextual-spacing="false" fo:line-height="100%"/>
      <style:text-properties style:font-name="Liberation Sans"/>
    </style:style>
    <style:style style:name="P153" style:family="paragraph" style:parent-style-name="Heading_20_1">
      <style:paragraph-properties fo:line-height="100%" fo:break-before="page"/>
      <style:text-properties style:font-name="Liberation Sans" officeooo:rsid="0056fd50" officeooo:paragraph-rsid="0056fd50"/>
    </style:style>
    <style:style style:name="P154" style:family="paragraph" style:parent-style-name="Heading_20_1">
      <style:paragraph-properties fo:line-height="100%"/>
      <style:text-properties style:font-name="Liberation Sans" officeooo:rsid="002d934d" officeooo:paragraph-rsid="002d934d"/>
    </style:style>
    <style:style style:name="P155" style:family="paragraph" style:parent-style-name="Heading_20_1">
      <style:paragraph-properties fo:line-height="100%"/>
      <style:text-properties style:font-name="Liberation Sans" officeooo:rsid="002f5430" officeooo:paragraph-rsid="002f5430"/>
    </style:style>
    <style:style style:name="P156" style:family="paragraph" style:parent-style-name="Heading_20_1">
      <style:paragraph-properties fo:line-height="100%"/>
      <style:text-properties style:font-name="Liberation Sans" officeooo:rsid="0032b493" officeooo:paragraph-rsid="0032b493"/>
    </style:style>
    <style:style style:name="P157" style:family="paragraph" style:parent-style-name="Heading_20_2">
      <style:paragraph-properties fo:line-height="100%"/>
      <style:text-properties style:font-name="Liberation Sans" officeooo:paragraph-rsid="0087875b"/>
    </style:style>
    <style:style style:name="P158" style:family="paragraph" style:parent-style-name="Heading_20_2">
      <style:text-properties style:font-name="Liberation Sans" officeooo:rsid="0034baee" officeooo:paragraph-rsid="0034baee"/>
    </style:style>
    <style:style style:name="P159" style:family="paragraph" style:parent-style-name="Heading_20_2">
      <style:text-properties style:font-name="Liberation Sans" officeooo:paragraph-rsid="0034baee"/>
    </style:style>
    <style:style style:name="P160" style:family="paragraph" style:parent-style-name="Heading_20_2">
      <style:text-properties style:font-name="Liberation Sans" officeooo:rsid="00369d44" officeooo:paragraph-rsid="00369d44"/>
    </style:style>
    <style:style style:name="P161" style:family="paragraph" style:parent-style-name="Heading_20_2">
      <style:text-properties style:font-name="Liberation Sans" officeooo:paragraph-rsid="00369d44"/>
    </style:style>
    <style:style style:name="P162" style:family="paragraph" style:parent-style-name="Standard">
      <style:paragraph-properties fo:margin-left="0cm" fo:margin-right="0.176cm" fo:margin-top="0.028cm" fo:margin-bottom="0cm" style:contextual-spacing="false" fo:line-height="150%" fo:text-align="end" style:justify-single-word="false" fo:hyphenation-ladder-count="no-limit" fo:text-indent="0cm" style:auto-text-indent="false"/>
      <style:text-properties fo:hyphenate="true" fo:hyphenation-remain-char-count="2" fo:hyphenation-push-char-count="2" loext:hyphenation-no-caps="false" loext:hyphenation-no-last-word="false" loext:hyphenation-word-char-count="no-limit" loext:hyphenation-zone="no-limit"/>
    </style:style>
    <style:style style:name="P163" style:family="paragraph" style:parent-style-name="Text_20_body">
      <style:paragraph-properties fo:text-align="justify" style:justify-single-word="false"/>
      <style:text-properties style:font-name="Liberation Sans" fo:font-weight="normal" officeooo:rsid="00f9745b" officeooo:paragraph-rsid="00f9745b" style:font-weight-asian="normal" style:font-weight-complex="normal"/>
    </style:style>
    <style:style style:name="P164" style:family="paragraph" style:parent-style-name="Text_20_body" style:list-style-name="WWNum2" style:master-page-name="">
      <loext:graphic-properties draw:fill="none"/>
      <style:paragraph-properties fo:margin-left="0.6cm" fo:margin-right="0cm" fo:margin-top="0cm" fo:margin-bottom="0cm" style:contextual-spacing="true" fo:line-height="100%" fo:text-align="justify" style:justify-single-word="false" fo:text-indent="-0.6cm" style:auto-text-indent="false" style:page-number="auto" fo:background-color="transparent" style:writing-mode="lr-tb">
        <style:tab-stops/>
      </style:paragraph-properties>
      <style:text-properties style:font-name="Liberation Sans" fo:font-size="11pt" fo:language="en" fo:country="US" style:text-underline-style="none" officeooo:rsid="0097ebe3" officeooo:paragraph-rsid="0097ebe3" fo:background-color="transparent" style:font-size-asian="11pt" style:font-size-complex="11pt"/>
    </style:style>
    <style:style style:name="P165" style:family="paragraph" style:parent-style-name="Text_20_body" style:list-style-name="WWNum2">
      <loext:graphic-properties draw:fill="none"/>
      <style:paragraph-properties fo:margin-left="0.6cm" fo:margin-right="0cm" fo:margin-top="0cm" fo:margin-bottom="0cm" style:contextual-spacing="true" fo:line-height="100%" fo:text-align="justify"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1b5506" officeooo:paragraph-rsid="0097ebe3" fo:background-color="transparent" style:font-size-asian="11pt" style:font-size-complex="11pt"/>
    </style:style>
    <style:style style:name="P166" style:family="paragraph" style:parent-style-name="Text_20_body" style:list-style-name="WWNum2">
      <loext:graphic-properties draw:fill="none"/>
      <style:paragraph-properties fo:margin-left="0.6cm" fo:margin-right="0cm" fo:margin-top="0cm" fo:margin-bottom="0cm" style:contextual-spacing="true" fo:line-height="100%" fo:text-align="justify"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7502be" officeooo:paragraph-rsid="00e64148" fo:background-color="transparent" style:font-size-asian="11pt" style:font-size-complex="11pt"/>
    </style:style>
    <style:style style:name="P167" style:family="paragraph" style:parent-style-name="Text_20_body" style:list-style-name="WWNum2">
      <loext:graphic-properties draw:fill="none"/>
      <style:paragraph-properties fo:margin-left="0.6cm" fo:margin-right="0cm" fo:margin-top="0cm" fo:margin-bottom="0cm" style:contextual-spacing="true" fo:line-height="100%" fo:text-align="justify"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7502be" officeooo:paragraph-rsid="007b0c8b" fo:background-color="transparent" style:font-size-asian="11pt" style:font-size-complex="11pt"/>
    </style:style>
    <style:style style:name="P168" style:family="paragraph" style:parent-style-name="Text_20_body" style:list-style-name="WWNum2">
      <loext:graphic-properties draw:fill="none"/>
      <style:paragraph-properties fo:margin-left="0.6cm" fo:margin-right="0cm" fo:margin-top="0cm" fo:margin-bottom="0cm" style:contextual-spacing="true" fo:line-height="100%" fo:text-align="justify"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7502be" officeooo:paragraph-rsid="0091afec" fo:background-color="transparent" style:font-size-asian="11pt" style:font-size-complex="11pt"/>
    </style:style>
    <style:style style:name="P169" style:family="paragraph" style:parent-style-name="Text_20_body" style:list-style-name="WWNum2">
      <loext:graphic-properties draw:fill="none"/>
      <style:paragraph-properties fo:margin-left="0.6cm" fo:margin-right="0cm" fo:margin-top="0cm" fo:margin-bottom="0cm" style:contextual-spacing="true" fo:line-height="100%" fo:text-align="justify"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7502be" officeooo:paragraph-rsid="008138d0" fo:background-color="transparent" style:font-size-asian="11pt" style:font-size-complex="11pt"/>
    </style:style>
    <style:style style:name="P170" style:family="paragraph" style:parent-style-name="Text_20_body" style:list-style-name="WWNum2">
      <loext:graphic-properties draw:fill="none"/>
      <style:paragraph-properties fo:margin-left="0.6cm" fo:margin-right="0cm" fo:margin-top="0cm" fo:margin-bottom="0cm" style:contextual-spacing="true" fo:line-height="100%" fo:text-align="justify"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7502be" officeooo:paragraph-rsid="00efc9ed" fo:background-color="transparent" style:font-size-asian="11pt" style:font-size-complex="11pt"/>
    </style:style>
    <style:style style:name="P171" style:family="paragraph" style:parent-style-name="Text_20_body" style:list-style-name="WWNum2">
      <loext:graphic-properties draw:fill="none"/>
      <style:paragraph-properties fo:margin-left="0.6cm" fo:margin-right="0cm" fo:margin-top="0cm" fo:margin-bottom="0cm" style:contextual-spacing="true" fo:line-height="100%" fo:text-align="justify"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7502be" officeooo:paragraph-rsid="0107421e" fo:background-color="transparent" style:font-size-asian="11pt" style:font-size-complex="11pt"/>
    </style:style>
    <style:style style:name="P172" style:family="paragraph" style:parent-style-name="Text_20_body" style:list-style-name="WWNum2">
      <loext:graphic-properties draw:fill="none"/>
      <style:paragraph-properties fo:margin-left="0.6cm" fo:margin-right="0cm" fo:margin-top="0cm" fo:margin-bottom="0cm" style:contextual-spacing="true" fo:line-height="100%" fo:text-align="justify"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7502be" officeooo:paragraph-rsid="009e4b6c" fo:background-color="transparent" style:font-size-asian="11pt" style:font-size-complex="11pt"/>
    </style:style>
    <style:style style:name="P173" style:family="paragraph" style:parent-style-name="Text_20_body" style:list-style-name="WWNum2">
      <loext:graphic-properties draw:fill="none"/>
      <style:paragraph-properties fo:margin-left="0.6cm" fo:margin-right="0cm" fo:margin-top="0cm" fo:margin-bottom="0cm" style:contextual-spacing="true" fo:line-height="100%" fo:text-align="justify"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7502be" officeooo:paragraph-rsid="00a21c6e" fo:background-color="transparent" style:font-size-asian="11pt" style:font-size-complex="11pt"/>
    </style:style>
    <style:style style:name="P174" style:family="paragraph" style:parent-style-name="Text_20_body" style:list-style-name="WWNum2">
      <loext:graphic-properties draw:fill="none"/>
      <style:paragraph-properties fo:margin-left="0.6cm" fo:margin-right="0cm" fo:margin-top="0cm" fo:margin-bottom="0cm" style:contextual-spacing="true" fo:line-height="100%" fo:text-align="justify"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7c6964" officeooo:paragraph-rsid="007e5f65" fo:background-color="transparent" style:font-size-asian="11pt" style:font-size-complex="11pt"/>
    </style:style>
    <style:style style:name="P175" style:family="paragraph" style:parent-style-name="Text_20_body" style:list-style-name="WWNum2">
      <loext:graphic-properties draw:fill="none"/>
      <style:paragraph-properties fo:margin-left="0.6cm" fo:margin-right="0cm" fo:margin-top="0cm" fo:margin-bottom="0cm" style:contextual-spacing="true" fo:line-height="100%" fo:text-align="justify"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7c6964" officeooo:paragraph-rsid="007c6964" fo:background-color="transparent" style:font-size-asian="11pt" style:font-size-complex="11pt"/>
    </style:style>
    <style:style style:name="P176" style:family="paragraph" style:parent-style-name="Text_20_body" style:list-style-name="WWNum2">
      <loext:graphic-properties draw:fill="none"/>
      <style:paragraph-properties fo:margin-left="0.6cm" fo:margin-right="0cm" fo:margin-top="0cm" fo:margin-bottom="0cm" style:contextual-spacing="true" fo:line-height="100%" fo:text-align="justify"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7c6964" officeooo:paragraph-rsid="00ceed8c" fo:background-color="transparent" style:font-size-asian="11pt" style:font-size-complex="11pt"/>
    </style:style>
    <style:style style:name="P177" style:family="paragraph" style:parent-style-name="Text_20_body" style:list-style-name="WWNum2" style:master-page-name="">
      <loext:graphic-properties draw:fill="none"/>
      <style:paragraph-properties fo:margin-left="0.6cm" fo:margin-right="0cm" fo:margin-top="0cm" fo:margin-bottom="0cm" style:contextual-spacing="true" fo:line-height="100%" fo:text-align="justify" style:justify-single-word="false" fo:text-indent="-0.6cm" style:auto-text-indent="false" style:page-number="auto" fo:background-color="transparent" style:writing-mode="lr-tb">
        <style:tab-stops/>
      </style:paragraph-properties>
      <style:text-properties style:font-name="Liberation Sans" fo:font-size="11pt" fo:language="en" fo:country="US" style:text-underline-style="none" officeooo:rsid="00a60fdb" officeooo:paragraph-rsid="00a60fdb" fo:background-color="transparent" style:font-size-asian="11pt" style:font-size-complex="11pt"/>
    </style:style>
    <style:style style:name="P178" style:family="paragraph" style:parent-style-name="Text_20_body" style:list-style-name="WWNum2">
      <loext:graphic-properties draw:fill="none"/>
      <style:paragraph-properties fo:margin-left="0.6cm" fo:margin-right="0cm" fo:margin-top="0cm" fo:margin-bottom="0cm" style:contextual-spacing="true" fo:line-height="100%" fo:text-align="justify"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19d972" officeooo:paragraph-rsid="011ba4a8" fo:background-color="transparent" style:font-size-asian="11pt" style:font-name-complex="Arial1" style:font-size-complex="11pt"/>
    </style:style>
    <style:style style:name="P179" style:family="paragraph" style:parent-style-name="Text_20_body">
      <style:paragraph-properties fo:text-align="justify" style:justify-single-word="false"/>
      <style:text-properties style:font-name="Liberation Sans" fo:font-size="11pt" fo:language="de" fo:country="DE" officeooo:rsid="00bead8e" officeooo:paragraph-rsid="00d5b680" fo:background-color="transparent" style:font-size-asian="11pt" style:font-name-complex="Arial1" style:font-size-complex="11pt"/>
    </style:style>
    <style:style style:name="P180" style:family="paragraph" style:parent-style-name="Text_20_body">
      <style:paragraph-properties fo:text-align="justify" style:justify-single-word="false"/>
      <style:text-properties style:font-name="Liberation Sans" fo:font-size="11pt" fo:language="de" fo:country="DE" officeooo:rsid="00c70606" officeooo:paragraph-rsid="01082e17" fo:background-color="transparent" style:font-size-asian="11pt" style:font-name-complex="Arial1" style:font-size-complex="11pt"/>
    </style:style>
    <style:style style:name="P181" style:family="paragraph" style:parent-style-name="Text_20_body">
      <style:paragraph-properties fo:text-align="justify" style:justify-single-word="false"/>
      <style:text-properties style:font-name="Liberation Sans" officeooo:rsid="00adc9eb" officeooo:paragraph-rsid="00adc9eb"/>
    </style:style>
    <style:style style:name="P182" style:family="paragraph" style:parent-style-name="Text_20_body">
      <style:paragraph-properties fo:text-align="justify" style:justify-single-word="false"/>
      <style:text-properties style:font-name="Liberation Sans" officeooo:paragraph-rsid="0097ebe3"/>
    </style:style>
    <style:style style:name="P183" style:family="paragraph" style:parent-style-name="Text_20_body">
      <style:paragraph-properties fo:line-height="150%" fo:text-align="justify" style:justify-single-word="false"/>
      <style:text-properties style:text-line-through-style="solid" style:text-line-through-type="single" style:font-name="Liberation Sans" officeooo:rsid="007b0c8b" officeooo:paragraph-rsid="00fa9066"/>
    </style:style>
    <style:style style:name="P184" style:family="paragraph" style:parent-style-name="Text_20_body">
      <style:paragraph-properties fo:line-height="150%" fo:text-align="justify" style:justify-single-word="false"/>
      <style:text-properties style:text-line-through-style="none" style:text-line-through-type="none" style:font-name="Liberation Sans" officeooo:rsid="00e332c2" officeooo:paragraph-rsid="0101036e"/>
    </style:style>
    <style:style style:name="P185" style:family="paragraph" style:parent-style-name="Text_20_body">
      <style:paragraph-properties fo:text-align="justify" style:justify-single-word="false"/>
      <style:text-properties style:text-line-through-style="none" style:text-line-through-type="none" style:font-name="Liberation Sans" officeooo:paragraph-rsid="00ea5cb4" fo:background-color="#ffff00"/>
    </style:style>
    <style:style style:name="P186" style:family="paragraph" style:parent-style-name="Text_20_body">
      <style:paragraph-properties fo:text-align="justify" style:justify-single-word="false"/>
      <style:text-properties style:text-line-through-style="none" style:text-line-through-type="none" style:font-name="Liberation Sans" officeooo:rsid="00ede1f5" officeooo:paragraph-rsid="0101036e"/>
    </style:style>
    <style:style style:name="P187" style:family="paragraph" style:parent-style-name="Text_20_body" style:list-style-name="WWNum2">
      <loext:graphic-properties draw:fill="none"/>
      <style:paragraph-properties fo:margin-left="0.6cm" fo:margin-right="0cm" fo:margin-top="0cm" fo:margin-bottom="0cm" style:contextual-spacing="true" fo:line-height="100%" fo:text-align="justify" style:justify-single-word="false" fo:text-indent="-0.6cm" style:auto-text-indent="false" fo:background-color="transparent" style:writing-mode="lr-tb">
        <style:tab-stops/>
      </style:paragraph-properties>
      <style:text-properties officeooo:paragraph-rsid="00811e63"/>
    </style:style>
    <style:style style:name="P188"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justify" style:justify-single-word="false" fo:text-indent="-0.6cm" style:auto-text-indent="false" style:page-number="auto" fo:background-color="transparent" style:writing-mode="lr-tb">
        <style:tab-stops/>
      </style:paragraph-properties>
      <style:text-properties officeooo:paragraph-rsid="0117755c"/>
    </style:style>
    <style:style style:name="P189" style:family="paragraph" style:parent-style-name="Text_20_body" style:list-style-name="WWNum2">
      <loext:graphic-properties draw:fill="none"/>
      <style:paragraph-properties fo:margin-left="0.6cm" fo:margin-right="0cm" fo:margin-top="0cm" fo:margin-bottom="0.199cm" style:contextual-spacing="true" fo:line-height="100%" fo:text-align="justify" style:justify-single-word="false" fo:text-indent="-0.6cm" style:auto-text-indent="false" fo:background-color="transparent" style:writing-mode="lr-tb">
        <style:tab-stops/>
      </style:paragraph-properties>
      <style:text-properties officeooo:paragraph-rsid="0102ec28"/>
    </style:style>
    <style:style style:name="P190" style:family="paragraph" style:parent-style-name="Text_20_body" style:list-style-name="WWNum2" style:master-page-name="">
      <loext:graphic-properties draw:fill="none"/>
      <style:paragraph-properties fo:margin-left="0.6cm" fo:margin-right="0cm" fo:margin-top="0cm" fo:margin-bottom="0cm" style:contextual-spacing="true" fo:line-height="100%" fo:text-align="justify" style:justify-single-word="false" fo:text-indent="-0.6cm" style:auto-text-indent="false" style:page-number="auto" fo:background-color="transparent" style:writing-mode="lr-tb">
        <style:tab-stops/>
      </style:paragraph-properties>
      <style:text-properties officeooo:paragraph-rsid="007502be"/>
    </style:style>
    <style:style style:name="P191" style:family="paragraph" style:parent-style-name="Text_20_body" style:list-style-name="WWNum2">
      <loext:graphic-properties draw:fill="none"/>
      <style:paragraph-properties fo:margin-left="0.6cm" fo:margin-right="0cm" fo:margin-top="0cm" fo:margin-bottom="0cm" style:contextual-spacing="true" fo:line-height="100%" fo:text-align="justify" style:justify-single-word="false" fo:text-indent="-0.6cm" style:auto-text-indent="false" fo:background-color="transparent" style:writing-mode="lr-tb">
        <style:tab-stops/>
      </style:paragraph-properties>
      <style:text-properties officeooo:paragraph-rsid="00a7df2e"/>
    </style:style>
    <style:style style:name="P192" style:family="paragraph" style:parent-style-name="Text_20_body" style:list-style-name="WWNum2">
      <loext:graphic-properties draw:fill="none"/>
      <style:paragraph-properties fo:margin-left="0.6cm" fo:margin-right="0cm" fo:margin-top="0cm" fo:margin-bottom="0cm" style:contextual-spacing="true" fo:line-height="100%" fo:text-align="justify" style:justify-single-word="false" fo:text-indent="-0.6cm" style:auto-text-indent="false" fo:background-color="transparent" style:writing-mode="lr-tb">
        <style:tab-stops/>
      </style:paragraph-properties>
      <style:text-properties officeooo:paragraph-rsid="008b35b0"/>
    </style:style>
    <style:style style:name="P193"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justify" style:justify-single-word="false" fo:text-indent="-0.6cm" style:auto-text-indent="false" style:page-number="auto" fo:background-color="transparent" style:writing-mode="lr-tb">
        <style:tab-stops/>
      </style:paragraph-properties>
      <style:text-properties officeooo:paragraph-rsid="00a3c5c0"/>
    </style:style>
    <style:style style:name="P194" style:family="paragraph" style:parent-style-name="Text_20_body" style:list-style-name="WWNum2">
      <loext:graphic-properties draw:fill="none"/>
      <style:paragraph-properties fo:margin-left="0.6cm" fo:margin-right="0cm" fo:margin-top="0cm" fo:margin-bottom="0.199cm" style:contextual-spacing="true" fo:line-height="100%" fo:text-align="justify" style:justify-single-word="false" fo:text-indent="-0.6cm" style:auto-text-indent="false" fo:background-color="transparent" style:writing-mode="lr-tb">
        <style:tab-stops/>
      </style:paragraph-properties>
      <style:text-properties officeooo:paragraph-rsid="00a3c5c0"/>
    </style:style>
    <style:style style:name="P195"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justify" style:justify-single-word="false" fo:text-indent="-0.6cm" style:auto-text-indent="false" style:page-number="auto" fo:background-color="transparent" style:writing-mode="lr-tb">
        <style:tab-stops/>
      </style:paragraph-properties>
      <style:text-properties officeooo:paragraph-rsid="005915e4"/>
    </style:style>
    <style:style style:name="P196" style:family="paragraph" style:parent-style-name="Text_20_body" style:list-style-name="WWNum2">
      <loext:graphic-properties draw:fill="none"/>
      <style:paragraph-properties fo:margin-left="0.6cm" fo:margin-right="0cm" fo:margin-top="0cm" fo:margin-bottom="0.199cm" style:contextual-spacing="true" fo:line-height="100%" fo:text-align="justify" style:justify-single-word="false" fo:text-indent="-0.6cm" style:auto-text-indent="false" fo:background-color="transparent" style:writing-mode="lr-tb">
        <style:tab-stops/>
      </style:paragraph-properties>
      <style:text-properties officeooo:paragraph-rsid="0097ebe3"/>
    </style:style>
    <style:style style:name="P197" style:family="paragraph" style:parent-style-name="Text_20_body" style:list-style-name="WWNum2" style:master-page-name="">
      <loext:graphic-properties draw:fill="none"/>
      <style:paragraph-properties fo:margin-left="0.6cm" fo:margin-right="0cm" fo:margin-top="0cm" fo:margin-bottom="0cm" style:contextual-spacing="true" fo:line-height="100%" fo:text-align="justify" style:justify-single-word="false" fo:text-indent="-0.6cm" style:auto-text-indent="false" style:page-number="auto" fo:background-color="transparent" style:writing-mode="lr-tb">
        <style:tab-stops/>
      </style:paragraph-properties>
      <style:text-properties officeooo:rsid="00a955df" officeooo:paragraph-rsid="00a955df"/>
    </style:style>
    <style:style style:name="P198" style:family="paragraph" style:parent-style-name="Text_20_body" style:list-style-name="WWNum2" style:master-page-name="">
      <loext:graphic-properties draw:fill="none"/>
      <style:paragraph-properties fo:margin-left="0.6cm" fo:margin-right="0cm" fo:margin-top="0cm" fo:margin-bottom="0cm" style:contextual-spacing="true" fo:line-height="100%" fo:text-align="justify" style:justify-single-word="false" fo:text-indent="-0.6cm" style:auto-text-indent="false" style:page-number="auto" fo:background-color="transparent" style:writing-mode="lr-tb">
        <style:tab-stops/>
      </style:paragraph-properties>
      <style:text-properties officeooo:rsid="00a955df" officeooo:paragraph-rsid="01083a7e"/>
    </style:style>
    <style:style style:name="P199" style:family="paragraph" style:parent-style-name="Text_20_body" style:list-style-name="WWNum2">
      <loext:graphic-properties draw:fill="none"/>
      <style:paragraph-properties fo:margin-left="0.6cm" fo:margin-right="0cm" fo:margin-top="0cm" fo:margin-bottom="0cm" style:contextual-spacing="true" fo:line-height="100%" fo:text-align="justify" style:justify-single-word="false" fo:text-indent="-0.6cm" style:auto-text-indent="false" fo:background-color="transparent" style:writing-mode="lr-tb">
        <style:tab-stops/>
      </style:paragraph-properties>
      <style:text-properties officeooo:rsid="001b5506" officeooo:paragraph-rsid="0097ebe3"/>
    </style:style>
    <style:style style:name="P200" style:family="paragraph" style:parent-style-name="Text_20_body">
      <style:paragraph-properties fo:text-align="justify" style:justify-single-word="false"/>
      <style:text-properties fo:color="#000000" loext:opacity="100%" style:font-name="Liberation Sans" officeooo:paragraph-rsid="0097ebe3"/>
    </style:style>
    <style:style style:name="P201" style:family="paragraph" style:parent-style-name="Text_20_body" style:list-style-name="WWNum2">
      <style:paragraph-properties fo:margin-left="0cm" fo:margin-right="0cm" fo:margin-top="0cm" fo:margin-bottom="0cm" style:contextual-spacing="false" fo:line-height="100%" fo:text-align="justify" style:justify-single-word="false" fo:text-indent="0cm" style:auto-text-indent="false"/>
      <style:text-properties officeooo:rsid="0097ebe3" officeooo:paragraph-rsid="0099a3f1"/>
    </style:style>
    <style:style style:name="P202" style:family="paragraph" style:parent-style-name="Text_20_body">
      <style:paragraph-properties fo:text-align="justify" style:justify-single-word="false"/>
      <style:text-properties officeooo:paragraph-rsid="00f9745b"/>
    </style:style>
    <style:style style:name="P203" style:family="paragraph" style:parent-style-name="vollständiges_20_Zitat" style:list-style-name="WWNum2">
      <style:paragraph-properties fo:margin-top="0cm" fo:margin-bottom="0cm" style:contextual-spacing="false"/>
      <style:text-properties officeooo:paragraph-rsid="00712d2d"/>
    </style:style>
    <style:style style:name="P204" style:family="paragraph" style:parent-style-name="vollständiges_20_Zitat" style:list-style-name="WWNum2">
      <style:paragraph-properties fo:margin-top="0cm" fo:margin-bottom="0cm" style:contextual-spacing="false"/>
      <style:text-properties officeooo:paragraph-rsid="0117755c"/>
    </style:style>
    <style:style style:name="P205" style:family="paragraph" style:parent-style-name="vollständiges_20_Zitat" style:list-style-name="WWNum2">
      <style:paragraph-properties fo:margin-top="0cm" fo:margin-bottom="0cm" style:contextual-spacing="false"/>
      <style:text-properties officeooo:paragraph-rsid="007b0c8b"/>
    </style:style>
    <style:style style:name="P206" style:family="paragraph" style:parent-style-name="vollständiges_20_Zitat" style:list-style-name="WWNum2">
      <style:paragraph-properties fo:margin-top="0cm" fo:margin-bottom="0cm" style:contextual-spacing="false"/>
      <style:text-properties officeooo:paragraph-rsid="007a552f"/>
    </style:style>
    <style:style style:name="P207" style:family="paragraph" style:parent-style-name="vollständiges_20_Zitat" style:list-style-name="WWNum2">
      <style:paragraph-properties fo:margin-top="0cm" fo:margin-bottom="0cm" style:contextual-spacing="false"/>
      <style:text-properties officeooo:paragraph-rsid="00f52a8c"/>
    </style:style>
    <style:style style:name="P208" style:family="paragraph" style:parent-style-name="vollständiges_20_Zitat" style:list-style-name="WWNum2">
      <style:paragraph-properties fo:margin-top="0cm" fo:margin-bottom="0cm" style:contextual-spacing="false"/>
      <style:text-properties officeooo:paragraph-rsid="0102ec28"/>
    </style:style>
    <style:style style:name="P209" style:family="paragraph" style:parent-style-name="vollständiges_20_Zitat" style:list-style-name="WWNum2">
      <style:paragraph-properties fo:margin-top="0cm" fo:margin-bottom="0cm" style:contextual-spacing="false"/>
      <style:text-properties officeooo:paragraph-rsid="00aaf71e"/>
    </style:style>
    <style:style style:name="P210" style:family="paragraph" style:parent-style-name="vollständiges_20_Zitat" style:list-style-name="WWNum2">
      <style:paragraph-properties fo:margin-top="0cm" fo:margin-bottom="0cm" style:contextual-spacing="false"/>
      <style:text-properties officeooo:paragraph-rsid="00f9745b"/>
    </style:style>
    <style:style style:name="P211" style:family="paragraph" style:parent-style-name="vollständiges_20_Zitat" style:list-style-name="WWNum2">
      <style:paragraph-properties fo:margin-top="0cm" fo:margin-bottom="0cm" style:contextual-spacing="false"/>
      <style:text-properties officeooo:paragraph-rsid="00a7df2e"/>
    </style:style>
    <style:style style:name="P212" style:family="paragraph" style:parent-style-name="vollständiges_20_Zitat" style:list-style-name="WWNum2">
      <style:paragraph-properties fo:margin-top="0cm" fo:margin-bottom="0cm" style:contextual-spacing="false"/>
      <style:text-properties officeooo:paragraph-rsid="009f87cd"/>
    </style:style>
    <style:style style:name="P213" style:family="paragraph" style:parent-style-name="vollständiges_20_Zitat" style:list-style-name="WWNum2">
      <style:paragraph-properties fo:margin-top="0cm" fo:margin-bottom="0cm" style:contextual-spacing="false"/>
      <style:text-properties officeooo:paragraph-rsid="00a34363"/>
    </style:style>
    <style:style style:name="P214" style:family="paragraph" style:parent-style-name="vollständiges_20_Zitat" style:list-style-name="WWNum2">
      <style:paragraph-properties fo:margin-top="0cm" fo:margin-bottom="0cm" style:contextual-spacing="false"/>
      <style:text-properties officeooo:paragraph-rsid="00af24f7"/>
    </style:style>
    <style:style style:name="P215" style:family="paragraph" style:parent-style-name="vollständiges_20_Zitat" style:list-style-name="WWNum2">
      <style:paragraph-properties fo:margin-top="0cm" fo:margin-bottom="0cm" style:contextual-spacing="false"/>
      <style:text-properties officeooo:paragraph-rsid="00caada3"/>
    </style:style>
    <style:style style:name="P216" style:family="paragraph" style:parent-style-name="vollständiges_20_Zitat" style:list-style-name="WWNum2">
      <style:paragraph-properties fo:margin-top="0cm" fo:margin-bottom="0cm" style:contextual-spacing="false"/>
      <style:text-properties officeooo:paragraph-rsid="00a848fb"/>
    </style:style>
    <style:style style:name="P217" style:family="paragraph" style:parent-style-name="vollständiges_20_Zitat" style:list-style-name="WWNum2">
      <style:paragraph-properties fo:margin-top="0cm" fo:margin-bottom="0cm" style:contextual-spacing="false"/>
      <style:text-properties officeooo:paragraph-rsid="0094791f"/>
    </style:style>
    <style:style style:name="P218" style:family="paragraph" style:parent-style-name="vollständiges_20_Zitat" style:list-style-name="WWNum2">
      <style:paragraph-properties fo:margin-top="0cm" fo:margin-bottom="0cm" style:contextual-spacing="false"/>
      <style:text-properties officeooo:paragraph-rsid="0081cf63"/>
    </style:style>
    <style:style style:name="P219" style:family="paragraph" style:parent-style-name="vollständiges_20_Zitat" style:list-style-name="WWNum2">
      <style:paragraph-properties fo:margin-top="0cm" fo:margin-bottom="0cm" style:contextual-spacing="false"/>
      <style:text-properties officeooo:paragraph-rsid="00acb260"/>
    </style:style>
    <style:style style:name="P220" style:family="paragraph" style:parent-style-name="vollständiges_20_Zitat" style:list-style-name="WWNum2">
      <style:paragraph-properties fo:margin-top="0cm" fo:margin-bottom="0cm" style:contextual-spacing="false"/>
      <style:text-properties officeooo:paragraph-rsid="00adc9eb"/>
    </style:style>
    <style:style style:name="P221" style:family="paragraph" style:parent-style-name="vollständiges_20_Zitat" style:list-style-name="WWNum2">
      <style:paragraph-properties fo:margin-top="0cm" fo:margin-bottom="0cm" style:contextual-spacing="false"/>
      <style:text-properties officeooo:paragraph-rsid="00a21c6e"/>
    </style:style>
    <style:style style:name="P222" style:family="paragraph" style:parent-style-name="vollständiges_20_Zitat" style:list-style-name="WWNum2">
      <style:paragraph-properties fo:margin-top="0cm" fo:margin-bottom="0cm" style:contextual-spacing="false"/>
      <style:text-properties officeooo:paragraph-rsid="00d7f68f"/>
    </style:style>
    <style:style style:name="P223" style:family="paragraph" style:parent-style-name="vollständiges_20_Zitat" style:list-style-name="WWNum2">
      <style:paragraph-properties fo:margin-top="0cm" fo:margin-bottom="0cm" style:contextual-spacing="false"/>
      <style:text-properties officeooo:paragraph-rsid="0096b607"/>
    </style:style>
    <style:style style:name="P224" style:family="paragraph" style:parent-style-name="vollständiges_20_Zitat" style:list-style-name="WWNum2">
      <style:paragraph-properties fo:margin-top="0cm" fo:margin-bottom="0cm" style:contextual-spacing="false"/>
      <style:text-properties officeooo:paragraph-rsid="008e2334"/>
    </style:style>
    <style:style style:name="P225" style:family="paragraph" style:parent-style-name="vollständiges_20_Zitat" style:list-style-name="WWNum2">
      <style:paragraph-properties fo:margin-top="0cm" fo:margin-bottom="0cm" style:contextual-spacing="false"/>
      <style:text-properties officeooo:paragraph-rsid="00bd992c"/>
    </style:style>
    <style:style style:name="P226" style:family="paragraph" style:parent-style-name="vollständiges_20_Zitat" style:list-style-name="WWNum2">
      <style:paragraph-properties fo:margin-top="0cm" fo:margin-bottom="0cm" style:contextual-spacing="false"/>
      <style:text-properties officeooo:paragraph-rsid="00d3329e"/>
    </style:style>
    <style:style style:name="P227" style:family="paragraph" style:parent-style-name="vollständiges_20_Zitat" style:list-style-name="WWNum2">
      <style:paragraph-properties fo:margin-top="0cm" fo:margin-bottom="0cm" style:contextual-spacing="false"/>
      <style:text-properties officeooo:paragraph-rsid="00c02345"/>
    </style:style>
    <style:style style:name="P228" style:family="paragraph" style:parent-style-name="vollständiges_20_Zitat" style:list-style-name="WWNum2">
      <style:paragraph-properties fo:margin-top="0cm" fo:margin-bottom="0cm" style:contextual-spacing="false"/>
      <style:text-properties officeooo:paragraph-rsid="00b8cbee"/>
    </style:style>
    <style:style style:name="P229" style:family="paragraph" style:parent-style-name="vollständiges_20_Zitat" style:list-style-name="WWNum2">
      <style:paragraph-properties fo:margin-top="0cm" fo:margin-bottom="0cm" style:contextual-spacing="false"/>
      <style:text-properties officeooo:paragraph-rsid="00c52ab0"/>
    </style:style>
    <style:style style:name="P230" style:family="paragraph" style:parent-style-name="vollständiges_20_Zitat" style:list-style-name="WWNum2">
      <style:paragraph-properties fo:margin-top="0cm" fo:margin-bottom="0cm" style:contextual-spacing="false"/>
      <style:text-properties officeooo:paragraph-rsid="00c5e255"/>
    </style:style>
    <style:style style:name="P231" style:family="paragraph" style:parent-style-name="vollständiges_20_Zitat" style:list-style-name="WWNum2">
      <style:paragraph-properties fo:margin-top="0cm" fo:margin-bottom="0cm" style:contextual-spacing="false"/>
      <style:text-properties officeooo:paragraph-rsid="00c70606"/>
    </style:style>
    <style:style style:name="P232" style:family="paragraph" style:parent-style-name="vollständiges_20_Zitat" style:list-style-name="WWNum2">
      <style:paragraph-properties fo:margin-top="0cm" fo:margin-bottom="0cm" style:contextual-spacing="false"/>
      <style:text-properties officeooo:paragraph-rsid="00c3331d"/>
    </style:style>
    <style:style style:name="P233" style:family="paragraph" style:parent-style-name="vollständiges_20_Zitat" style:list-style-name="WWNum2">
      <style:paragraph-properties fo:margin-top="0cm" fo:margin-bottom="0cm" style:contextual-spacing="false"/>
      <style:text-properties officeooo:paragraph-rsid="0097ebe3"/>
    </style:style>
    <style:style style:name="P234" style:family="paragraph" style:parent-style-name="vollständiges_20_Zitat" style:list-style-name="WWNum2">
      <style:paragraph-properties fo:margin-top="0cm" fo:margin-bottom="0cm" style:contextual-spacing="false"/>
      <style:text-properties officeooo:rsid="0007ee42" officeooo:paragraph-rsid="00f5d429"/>
    </style:style>
    <style:style style:name="P235" style:family="paragraph" style:parent-style-name="vollständiges_20_Zitat" style:list-style-name="WWNum2">
      <style:paragraph-properties fo:margin-top="0cm" fo:margin-bottom="0cm" style:contextual-spacing="false"/>
      <style:text-properties officeooo:rsid="00093cdb" officeooo:paragraph-rsid="0117755c" style:font-name-complex="Arial1" style:font-size-complex="11pt"/>
    </style:style>
    <style:style style:name="P236" style:family="paragraph" style:parent-style-name="vollständiges_20_Zitat" style:list-style-name="WWNum2">
      <style:paragraph-properties fo:margin-top="0cm" fo:margin-bottom="0cm" style:contextual-spacing="false"/>
      <style:text-properties officeooo:rsid="00093cdb" officeooo:paragraph-rsid="00712d2d" style:font-name-complex="Arial1" style:font-size-complex="11pt"/>
    </style:style>
    <style:style style:name="P237" style:family="paragraph" style:parent-style-name="vollständiges_20_Zitat" style:list-style-name="WWNum2">
      <style:paragraph-properties fo:margin-top="0cm" fo:margin-bottom="0cm" style:contextual-spacing="false"/>
      <style:text-properties officeooo:rsid="00093cdb" officeooo:paragraph-rsid="0091afec" style:font-name-complex="Arial1" style:font-size-complex="11pt"/>
    </style:style>
    <style:style style:name="P238" style:family="paragraph" style:parent-style-name="vollständiges_20_Zitat" style:list-style-name="WWNum2">
      <style:paragraph-properties fo:margin-top="0cm" fo:margin-bottom="0cm" style:contextual-spacing="false"/>
      <style:text-properties officeooo:rsid="00093cdb" officeooo:paragraph-rsid="00a2a7a5" style:font-name-complex="Arial1" style:font-size-complex="11pt"/>
    </style:style>
    <style:style style:name="P239" style:family="paragraph" style:parent-style-name="vollständiges_20_Zitat" style:list-style-name="WWNum2">
      <style:paragraph-properties fo:margin-top="0cm" fo:margin-bottom="0cm" style:contextual-spacing="false"/>
      <style:text-properties officeooo:rsid="00093cdb" officeooo:paragraph-rsid="00d8e284" style:font-name-complex="Arial1" style:font-size-complex="11pt"/>
    </style:style>
    <style:style style:name="P240" style:family="paragraph" style:parent-style-name="vollständiges_20_Zitat" style:list-style-name="WWNum2">
      <style:paragraph-properties fo:margin-top="0cm" fo:margin-bottom="0cm" style:contextual-spacing="false"/>
      <style:text-properties officeooo:rsid="00093cdb" officeooo:paragraph-rsid="00b293eb" style:font-name-complex="Arial1" style:font-size-complex="11pt"/>
    </style:style>
    <style:style style:name="P241" style:family="paragraph" style:parent-style-name="vollständiges_20_Zitat" style:list-style-name="WWNum2">
      <style:paragraph-properties fo:margin-top="0cm" fo:margin-bottom="0cm" style:contextual-spacing="false"/>
      <style:text-properties officeooo:rsid="00093cdb" officeooo:paragraph-rsid="0094791f" style:font-name-complex="Arial1" style:font-size-complex="11pt"/>
    </style:style>
    <style:style style:name="P242" style:family="paragraph" style:parent-style-name="vollständiges_20_Zitat" style:list-style-name="WWNum2">
      <style:paragraph-properties fo:margin-top="0cm" fo:margin-bottom="0cm" style:contextual-spacing="false"/>
      <style:text-properties officeooo:rsid="00093cdb" officeooo:paragraph-rsid="0094defc" style:font-name-complex="Arial1" style:font-size-complex="11pt"/>
    </style:style>
    <style:style style:name="P243" style:family="paragraph" style:parent-style-name="vollständiges_20_Zitat" style:list-style-name="WWNum2">
      <style:paragraph-properties fo:margin-top="0cm" fo:margin-bottom="0cm" style:contextual-spacing="false"/>
      <style:text-properties officeooo:rsid="00093cdb" officeooo:paragraph-rsid="00cf24f6" style:font-name-complex="Arial1" style:font-size-complex="11pt"/>
    </style:style>
    <style:style style:name="P244" style:family="paragraph" style:parent-style-name="vollständiges_20_Zitat" style:list-style-name="WWNum2">
      <style:paragraph-properties fo:margin-top="0cm" fo:margin-bottom="0cm" style:contextual-spacing="false"/>
      <style:text-properties officeooo:rsid="00093cdb" officeooo:paragraph-rsid="0081cf63" style:font-name-complex="Arial1" style:font-size-complex="11pt"/>
    </style:style>
    <style:style style:name="P245" style:family="paragraph" style:parent-style-name="vollständiges_20_Zitat" style:list-style-name="WWNum2">
      <style:paragraph-properties fo:margin-top="0cm" fo:margin-bottom="0cm" style:contextual-spacing="false"/>
      <style:text-properties officeooo:rsid="00093cdb" officeooo:paragraph-rsid="00a2761a" style:font-name-complex="Arial1" style:font-size-complex="11pt"/>
    </style:style>
    <style:style style:name="P246" style:family="paragraph" style:parent-style-name="vollständiges_20_Zitat" style:list-style-name="WWNum2">
      <style:paragraph-properties fo:margin-top="0cm" fo:margin-bottom="0cm" style:contextual-spacing="false"/>
      <style:text-properties officeooo:rsid="00093cdb" officeooo:paragraph-rsid="00a21c6e" style:font-name-complex="Arial1" style:font-size-complex="11pt"/>
    </style:style>
    <style:style style:name="P247" style:family="paragraph" style:parent-style-name="vollständiges_20_Zitat" style:list-style-name="WWNum2">
      <style:paragraph-properties fo:margin-top="0cm" fo:margin-bottom="0cm" style:contextual-spacing="false"/>
      <style:text-properties officeooo:rsid="00093cdb" officeooo:paragraph-rsid="00b6e2eb" style:font-name-complex="Arial1" style:font-size-complex="11pt"/>
    </style:style>
    <style:style style:name="P248" style:family="paragraph" style:parent-style-name="vollständiges_20_Zitat" style:list-style-name="WWNum2">
      <style:paragraph-properties fo:margin-top="0cm" fo:margin-bottom="0cm" style:contextual-spacing="false"/>
      <style:text-properties officeooo:rsid="00093cdb" officeooo:paragraph-rsid="008fadd6" style:font-name-complex="Arial1" style:font-size-complex="11pt"/>
    </style:style>
    <style:style style:name="P249" style:family="paragraph" style:parent-style-name="vollständiges_20_Zitat" style:list-style-name="WWNum2">
      <style:paragraph-properties fo:margin-top="0cm" fo:margin-bottom="0cm" style:contextual-spacing="false"/>
      <style:text-properties officeooo:rsid="00093cdb" officeooo:paragraph-rsid="00c0fb17" style:font-name-complex="Arial1" style:font-size-complex="11pt"/>
    </style:style>
    <style:style style:name="P250" style:family="paragraph" style:parent-style-name="vollständiges_20_Zitat" style:list-style-name="WWNum2">
      <style:paragraph-properties fo:margin-top="0cm" fo:margin-bottom="0cm" style:contextual-spacing="false"/>
      <style:text-properties officeooo:rsid="00093cdb" officeooo:paragraph-rsid="00d9c528" style:font-name-complex="Arial1" style:font-size-complex="11pt"/>
    </style:style>
    <style:style style:name="P251" style:family="paragraph" style:parent-style-name="vollständiges_20_Zitat" style:list-style-name="WWNum2">
      <style:paragraph-properties fo:margin-top="0cm" fo:margin-bottom="0cm" style:contextual-spacing="false"/>
      <style:text-properties officeooo:rsid="00093cdb" officeooo:paragraph-rsid="00bd992c" style:font-name-complex="Arial1" style:font-size-complex="11pt"/>
    </style:style>
    <style:style style:name="P252" style:family="paragraph" style:parent-style-name="vollständiges_20_Zitat" style:list-style-name="WWNum2">
      <style:paragraph-properties fo:margin-top="0cm" fo:margin-bottom="0cm" style:contextual-spacing="false"/>
      <style:text-properties officeooo:rsid="00093cdb" officeooo:paragraph-rsid="00c2968c" style:font-name-complex="Arial1" style:font-size-complex="11pt"/>
    </style:style>
    <style:style style:name="P253" style:family="paragraph" style:parent-style-name="vollständiges_20_Zitat" style:list-style-name="WWNum2">
      <style:paragraph-properties fo:margin-top="0cm" fo:margin-bottom="0cm" style:contextual-spacing="false"/>
      <style:text-properties officeooo:rsid="00093cdb" officeooo:paragraph-rsid="00b90ce2" style:font-name-complex="Arial1" style:font-size-complex="11pt"/>
    </style:style>
    <style:style style:name="P254" style:family="paragraph" style:parent-style-name="vollständiges_20_Zitat" style:list-style-name="WWNum2">
      <style:paragraph-properties fo:margin-top="0cm" fo:margin-bottom="0cm" style:contextual-spacing="false"/>
      <style:text-properties officeooo:rsid="00093cdb" officeooo:paragraph-rsid="00b8cbee" style:font-name-complex="Arial1" style:font-size-complex="11pt"/>
    </style:style>
    <style:style style:name="P255" style:family="paragraph" style:parent-style-name="vollständiges_20_Zitat" style:list-style-name="WWNum2">
      <style:paragraph-properties fo:margin-top="0cm" fo:margin-bottom="0cm" style:contextual-spacing="false"/>
      <style:text-properties officeooo:rsid="00093cdb" officeooo:paragraph-rsid="00c3331d" style:font-name-complex="Arial1" style:font-size-complex="11pt"/>
    </style:style>
    <style:style style:name="P256" style:family="paragraph" style:parent-style-name="vollständiges_20_Zitat" style:list-style-name="WWNum2">
      <style:paragraph-properties fo:margin-top="0cm" fo:margin-bottom="0cm" style:contextual-spacing="false"/>
      <style:text-properties officeooo:rsid="00093cdb" officeooo:paragraph-rsid="00ceed8c" style:font-name-complex="Arial1" style:font-size-complex="11pt"/>
    </style:style>
    <style:style style:name="P257" style:family="paragraph" style:parent-style-name="vollständiges_20_Zitat" style:list-style-name="WWNum2">
      <style:paragraph-properties fo:margin-top="0cm" fo:margin-bottom="0cm" style:contextual-spacing="false"/>
      <style:text-properties officeooo:rsid="00093cdb" officeooo:paragraph-rsid="00c02345" style:font-name-complex="Arial1" style:font-size-complex="11pt"/>
    </style:style>
    <style:style style:name="P258" style:family="paragraph" style:parent-style-name="vollständiges_20_Zitat" style:list-style-name="WWNum2">
      <style:paragraph-properties fo:margin-top="0cm" fo:margin-bottom="0cm" style:contextual-spacing="false" fo:line-height="100%"/>
      <style:text-properties officeooo:rsid="00093cdb" officeooo:paragraph-rsid="00a60fdb" style:font-name-complex="Arial1" style:font-size-complex="11pt"/>
    </style:style>
    <style:style style:name="P259" style:family="paragraph" style:parent-style-name="vollständiges_20_Zitat" style:list-style-name="WWNum2">
      <style:paragraph-properties fo:margin-top="0cm" fo:margin-bottom="0cm" style:contextual-spacing="false"/>
      <style:text-properties officeooo:rsid="001afbf4" officeooo:paragraph-rsid="00712d2d" style:font-name-complex="Arial1" style:font-size-complex="11pt"/>
    </style:style>
    <style:style style:name="P260" style:family="paragraph" style:parent-style-name="vollständiges_20_Zitat" style:list-style-name="WWNum2">
      <style:paragraph-properties fo:margin-top="0cm" fo:margin-bottom="0cm" style:contextual-spacing="false"/>
      <style:text-properties officeooo:rsid="0102ec28" officeooo:paragraph-rsid="0102ec28"/>
    </style:style>
    <style:style style:name="P261" style:family="paragraph" style:parent-style-name="vollständiges_20_Zitat" style:list-style-name="WWNum2">
      <style:paragraph-properties fo:margin-top="0cm" fo:margin-bottom="0cm" style:contextual-spacing="false"/>
      <style:text-properties officeooo:rsid="00745c47" officeooo:paragraph-rsid="00a7df2e"/>
    </style:style>
    <style:style style:name="P262" style:family="paragraph" style:parent-style-name="vollständiges_20_Zitat" style:list-style-name="WWNum2">
      <style:paragraph-properties fo:margin-top="0cm" fo:margin-bottom="0cm" style:contextual-spacing="false"/>
      <style:text-properties officeooo:rsid="00745c47" officeooo:paragraph-rsid="0096b607"/>
    </style:style>
    <style:style style:name="P263" style:family="paragraph" style:parent-style-name="vollständiges_20_Zitat" style:list-style-name="WWNum2">
      <style:paragraph-properties fo:margin-top="0cm" fo:margin-bottom="0cm" style:contextual-spacing="false"/>
      <style:text-properties officeooo:rsid="00093cdb" officeooo:paragraph-rsid="0091afec" style:font-size-complex="11pt"/>
    </style:style>
    <style:style style:name="P264" style:family="paragraph" style:parent-style-name="vollständiges_20_Zitat" style:list-style-name="WWNum2">
      <style:paragraph-properties fo:margin-top="0cm" fo:margin-bottom="0cm" style:contextual-spacing="false" fo:line-height="100%"/>
      <style:text-properties officeooo:rsid="00093cdb" officeooo:paragraph-rsid="0097ebe3" style:font-size-complex="11pt"/>
    </style:style>
    <style:style style:name="P265" style:family="paragraph">
      <loext:graphic-properties draw:opacity="0%"/>
      <style:paragraph-properties fo:text-align="center"/>
      <style:text-properties fo:font-size="12pt"/>
    </style:style>
    <style:style style:name="T1" style:family="text">
      <style:text-properties fo:color="#71869b" loext:opacity="100%" fo:font-size="6pt" fo:background-color="transparent" loext:char-shading-value="0" style:font-size-asian="6pt" style:font-size-complex="6pt"/>
    </style:style>
    <style:style style:name="T2" style:family="text">
      <style:text-properties fo:color="#71869b" loext:opacity="100%" fo:font-size="6pt" fo:font-weight="bold" fo:background-color="transparent" loext:char-shading-value="0" style:font-size-asian="6pt" style:font-weight-asian="bold" style:font-size-complex="6pt" style:font-weight-complex="bold"/>
    </style:style>
    <style:style style:name="T3" style:family="text">
      <style:text-properties fo:color="#71869b" loext:opacity="100%" fo:font-style="normal" style:font-style-asian="normal" style:font-style-complex="normal"/>
    </style:style>
    <style:style style:name="T4" style:family="text">
      <style:text-properties fo:color="#71869b" loext:opacity="100%" fo:font-style="normal" officeooo:rsid="002d934d" style:font-style-asian="normal" style:font-style-complex="normal"/>
    </style:style>
    <style:style style:name="T5" style:family="text">
      <style:text-properties fo:color="#71869b" loext:opacity="100%" fo:font-size="11pt" fo:language="de" fo:country="DE" fo:font-style="normal" fo:font-weight="bold" officeooo:rsid="00113f35" fo:background-color="transparent" loext:char-shading-value="0" style:font-name-asian="Noto Sans CJK SC Regular" style:font-size-asian="11pt" style:font-style-asian="italic" style:font-weight-asian="bold" style:font-name-complex="FreeSans1" style:font-size-complex="11pt" style:language-complex="de" style:country-complex="DE" style:font-style-complex="italic" style:font-weight-complex="normal"/>
    </style:style>
    <style:style style:name="T6" style:family="text">
      <style:text-properties fo:color="#71869b" loext:opacity="100%" fo:font-size="11pt" fo:language="de" fo:country="DE" fo:font-style="normal" fo:font-weight="bold" officeooo:rsid="004ab481" fo:background-color="transparent" loext:char-shading-value="0" style:font-name-asian="Noto Sans CJK SC Regular" style:font-size-asian="11pt" style:font-style-asian="italic" style:font-weight-asian="bold" style:font-name-complex="FreeSans1" style:font-size-complex="11pt" style:language-complex="de" style:country-complex="DE" style:font-style-complex="italic" style:font-weight-complex="normal"/>
    </style:style>
    <style:style style:name="T7" style:family="text">
      <style:text-properties fo:color="#71869b" loext:opacity="100%" fo:letter-spacing="normal" fo:font-style="normal" style:text-underline-style="solid" style:text-underline-width="auto" style:text-underline-color="font-color" loext:padding="0cm" loext:border="none"/>
    </style:style>
    <style:style style:name="T8" style:family="text">
      <style:text-properties fo:font-size="6pt" fo:background-color="transparent" loext:char-shading-value="0" style:font-size-asian="6pt" style:font-size-complex="6pt" style:font-weight-complex="bold"/>
    </style:style>
    <style:style style:name="T9" style:family="text">
      <style:text-properties fo:font-size="6pt" fo:font-weight="bold" fo:background-color="transparent" loext:char-shading-value="0" style:font-size-asian="6pt" style:font-weight-asian="bold" style:font-size-complex="6pt" style:font-weight-complex="bold"/>
    </style:style>
    <style:style style:name="T10" style:family="text">
      <style:text-properties fo:font-style="italic" fo:font-weight="bold" officeooo:rsid="00064771" style:font-style-asian="italic" style:font-weight-asian="bold" style:font-style-complex="italic" style:font-weight-complex="bold"/>
    </style:style>
    <style:style style:name="T11" style:family="text">
      <style:text-properties fo:font-style="italic" fo:font-weight="bold" officeooo:rsid="0007d159" style:font-style-asian="italic" style:font-weight-asian="bold" style:font-style-complex="italic" style:font-weight-complex="bold"/>
    </style:style>
    <style:style style:name="T12" style:family="text">
      <style:text-properties officeooo:rsid="0034baee"/>
    </style:style>
    <style:style style:name="T13" style:family="text">
      <style:text-properties officeooo:rsid="00369d44"/>
    </style:style>
    <style:style style:name="T14" style:family="text">
      <style:text-properties officeooo:rsid="0043118f"/>
    </style:style>
    <style:style style:name="T15" style:family="text">
      <style:text-properties officeooo:rsid="004c66b8"/>
    </style:style>
    <style:style style:name="T16" style:family="text">
      <style:text-properties style:text-underline-style="solid" style:text-underline-width="auto" style:text-underline-color="font-color" fo:font-weight="bold" style:font-weight-asian="bold" style:font-weight-complex="bold"/>
    </style:style>
    <style:style style:name="T17" style:family="text">
      <style:text-properties officeooo:rsid="0056d192"/>
    </style:style>
    <style:style style:name="T18" style:family="text">
      <style:text-properties officeooo:rsid="005fdd6d"/>
    </style:style>
    <style:style style:name="T19" style:family="text">
      <style:text-properties fo:font-size="17pt" fo:letter-spacing="-0.007cm" style:letter-kerning="false" fo:background-color="transparent" loext:char-shading-value="0" style:font-name-asian="Arial1" style:font-size-asian="17pt" style:font-name-complex="Arial1" style:font-size-complex="17pt"/>
    </style:style>
    <style:style style:name="T20" style:family="text">
      <style:text-properties fo:font-size="17pt" fo:letter-spacing="-0.011cm" style:letter-kerning="false" fo:background-color="transparent" loext:char-shading-value="0" style:font-name-asian="Arial1" style:font-size-asian="17pt" style:font-name-complex="Arial1" style:font-size-complex="17pt"/>
    </style:style>
    <style:style style:name="T21" style:family="text">
      <style:text-properties fo:font-size="17pt" fo:letter-spacing="-0.011cm" officeooo:rsid="00712d2d" style:letter-kerning="false" fo:background-color="transparent" loext:char-shading-value="0" style:font-name-asian="Arial1" style:font-size-asian="17pt" style:font-name-complex="Arial1" style:font-size-complex="17pt"/>
    </style:style>
    <style:style style:name="T22" style:family="text">
      <style:text-properties fo:font-size="17pt" fo:letter-spacing="-0.011cm" officeooo:rsid="010b81c2" style:letter-kerning="false" fo:background-color="transparent" loext:char-shading-value="0" style:font-name-asian="Arial1" style:font-size-asian="17pt" style:font-name-complex="Arial1" style:font-size-complex="17pt"/>
    </style:style>
    <style:style style:name="T23" style:family="text">
      <style:text-properties fo:font-size="11pt" style:font-size-asian="11pt" style:font-size-complex="11pt"/>
    </style:style>
    <style:style style:name="T24" style:family="text">
      <style:text-properties fo:font-size="11pt" officeooo:rsid="0096b607" style:font-size-asian="11pt" style:font-size-complex="11pt"/>
    </style:style>
    <style:style style:name="T25" style:family="text">
      <style:text-properties fo:font-size="11pt" officeooo:rsid="00a21c6e" style:font-size-asian="11pt" style:font-size-complex="11pt"/>
    </style:style>
    <style:style style:name="T26" style:family="text">
      <style:text-properties fo:font-size="11pt" officeooo:rsid="00d5b680" style:font-size-asian="11pt" style:font-size-complex="11pt"/>
    </style:style>
    <style:style style:name="T27" style:family="text">
      <style:text-properties fo:font-size="11pt" officeooo:rsid="0107421e" style:font-size-asian="11pt" style:font-size-complex="11pt"/>
    </style:style>
    <style:style style:name="T28" style:family="text">
      <style:text-properties fo:font-size="11pt" fo:language="de" fo:country="DE" officeooo:rsid="00745c47" style:font-size-asian="11pt" style:font-size-complex="11pt"/>
    </style:style>
    <style:style style:name="T29" style:family="text">
      <style:text-properties fo:font-size="11pt" fo:language="de" fo:country="DE" officeooo:rsid="008e2334" style:font-size-asian="11pt" style:font-size-complex="11pt"/>
    </style:style>
    <style:style style:name="T30" style:family="text">
      <style:text-properties fo:font-size="11pt" fo:language="de" fo:country="DE" style:font-size-asian="11pt" style:font-name-complex="Arial1" style:font-size-complex="11pt"/>
    </style:style>
    <style:style style:name="T31" style:family="text">
      <style:text-properties fo:font-size="11pt" fo:language="de" fo:country="DE" officeooo:rsid="00bead8e" style:font-size-asian="11pt" style:font-name-complex="Arial1" style:font-size-complex="11pt"/>
    </style:style>
    <style:style style:name="T32" style:family="text">
      <style:text-properties fo:font-size="11pt" fo:language="de" fo:country="DE" officeooo:rsid="00c0fb17" style:font-size-asian="11pt" style:font-name-complex="Arial1" style:font-size-complex="11pt"/>
    </style:style>
    <style:style style:name="T33" style:family="text">
      <style:text-properties fo:font-size="11pt" fo:language="de" fo:country="DE" officeooo:rsid="00c70606" style:font-size-asian="11pt" style:font-name-complex="Arial1" style:font-size-complex="11pt"/>
    </style:style>
    <style:style style:name="T34" style:family="text">
      <style:text-properties fo:font-size="11pt" fo:language="de" fo:country="DE" officeooo:rsid="00c02345" style:font-size-asian="11pt" style:font-name-complex="Arial1" style:font-size-complex="11pt"/>
    </style:style>
    <style:style style:name="T35" style:family="text">
      <style:text-properties fo:font-size="11pt" fo:language="de" fo:country="DE" officeooo:rsid="01082e17" style:font-size-asian="11pt" style:font-name-complex="Arial1" style:font-size-complex="11pt"/>
    </style:style>
    <style:style style:name="T36" style:family="text">
      <style:text-properties fo:font-size="11pt" fo:language="de" fo:country="DE" officeooo:rsid="00bd992c" style:font-size-asian="11pt" style:font-name-complex="Arial1" style:font-size-complex="11pt"/>
    </style:style>
    <style:style style:name="T37" style:family="text">
      <style:text-properties fo:font-size="11pt" fo:language="de" fo:country="DE" officeooo:rsid="0027c565" fo:background-color="transparent" loext:char-shading-value="0" style:font-size-asian="11pt" style:font-name-complex="Arial1" style:font-size-complex="11pt"/>
    </style:style>
    <style:style style:name="T38" style:family="text">
      <style:text-properties fo:font-size="11pt" fo:language="de" fo:country="DE" officeooo:rsid="0063823d" fo:background-color="transparent" loext:char-shading-value="0" style:font-size-asian="11pt" style:font-name-complex="Arial1" style:font-size-complex="11pt"/>
    </style:style>
    <style:style style:name="T39" style:family="text">
      <style:text-properties fo:font-size="11pt" fo:language="de" fo:country="DE" officeooo:rsid="00a2124d" fo:background-color="transparent" loext:char-shading-value="0" style:font-size-asian="11pt" style:font-name-complex="Arial1" style:font-size-complex="11pt"/>
    </style:style>
    <style:style style:name="T40" style:family="text">
      <style:text-properties fo:font-size="11pt" fo:language="de" fo:country="DE" officeooo:rsid="008fadd6" fo:background-color="transparent" loext:char-shading-value="0" style:font-size-asian="11pt" style:font-name-complex="Arial1" style:font-size-complex="11pt"/>
    </style:style>
    <style:style style:name="T41" style:family="text">
      <style:text-properties fo:font-size="11pt" fo:language="de" fo:country="DE" officeooo:rsid="00a21c6e" fo:background-color="transparent" loext:char-shading-value="0" style:font-size-asian="11pt" style:font-name-complex="Arial1" style:font-size-complex="11pt"/>
    </style:style>
    <style:style style:name="T42" style:family="text">
      <style:text-properties fo:font-size="11pt" officeooo:rsid="00baf716" style:font-size-asian="10.5pt" style:font-name-complex="Arial1" style:font-size-complex="11pt"/>
    </style:style>
    <style:style style:name="T43" style:family="text">
      <style:text-properties officeooo:rsid="006bab7f"/>
    </style:style>
    <style:style style:name="T44" style:family="text">
      <style:text-properties fo:color="#222222" loext:opacity="100%" fo:letter-spacing="normal" fo:font-style="normal"/>
    </style:style>
    <style:style style:name="T45" style:family="text">
      <style:text-properties fo:font-variant="normal" fo:text-transform="none" fo:color="#222222" loext:opacity="100%" style:text-line-through-style="none" style:text-line-through-type="none" style:font-name="Liberation Sans" fo:font-size="11pt" fo:letter-spacing="normal" fo:language="de" fo:country="DE" fo:font-style="normal" style:text-underline-style="none" fo:font-weight="bold" style:text-blinking="false" fo:background-color="transparent" loext:char-shading-value="0" style:font-weight-asian="bold" style:font-weight-complex="bold"/>
    </style:style>
    <style:style style:name="T46" style:family="text">
      <style:text-properties fo:font-variant="normal" fo:text-transform="none" fo:color="#222222" loext:opacity="100%" style:text-line-through-style="none" style:text-line-through-type="none" style:font-name="Liberation Sans" fo:letter-spacing="normal" style:text-underline-style="none" fo:font-weight="bold" style:text-blinking="false" fo:background-color="transparent" loext:char-shading-value="0" style:font-weight-asian="bold" style:font-weight-complex="bold"/>
    </style:style>
    <style:style style:name="T47" style:family="text">
      <style:text-properties fo:font-variant="normal" fo:text-transform="none" fo:color="#71869b" loext:opacity="100%" style:text-line-through-style="none" style:text-line-through-type="none" style:font-name="Liberation Sans" fo:font-size="11pt" fo:letter-spacing="normal" fo:language="de" fo:country="DE" fo:font-style="normal" style:text-underline-style="solid" style:text-underline-width="auto" style:text-underline-color="font-color" fo:font-weight="bold" style:text-blinking="false" fo:background-color="transparent" loext:char-shading-value="0" style:font-weight-asian="bold" style:font-weight-complex="bold" loext:padding="0cm" loext:border="none"/>
    </style:style>
    <style:style style:name="T48" style:family="text">
      <style:text-properties officeooo:rsid="006dc486"/>
    </style:style>
    <style:style style:name="T49" style:family="text">
      <style:text-properties officeooo:rsid="006e7d4d"/>
    </style:style>
    <style:style style:name="T50" style:family="text">
      <style:text-properties officeooo:rsid="006ea464"/>
    </style:style>
    <style:style style:name="T51" style:family="text">
      <style:text-properties officeooo:rsid="012bdf1a"/>
    </style:style>
    <style:style style:name="T52" style:family="text">
      <style:text-properties officeooo:rsid="004dceb9"/>
    </style:style>
    <style:style style:name="T53" style:family="text">
      <style:text-properties officeooo:rsid="0005f42d"/>
    </style:style>
    <style:style style:name="T54" style:family="text">
      <style:text-properties officeooo:rsid="014ed8d2"/>
    </style:style>
    <style:style style:name="T55" style:family="text">
      <style:text-properties style:font-name-complex="Arial1"/>
    </style:style>
    <style:style style:name="T56" style:family="text">
      <style:text-properties style:font-name-complex="Arial1" style:font-size-complex="11pt"/>
    </style:style>
    <style:style style:name="T57" style:family="text">
      <style:text-properties officeooo:rsid="0072ab59" style:font-name-complex="Arial1" style:font-size-complex="11pt"/>
    </style:style>
    <style:style style:name="T58" style:family="text">
      <style:text-properties officeooo:rsid="00733873" style:font-name-complex="Arial1" style:font-size-complex="11pt"/>
    </style:style>
    <style:style style:name="T59" style:family="text">
      <style:text-properties officeooo:rsid="007436d0" style:font-name-complex="Arial1" style:font-size-complex="11pt"/>
    </style:style>
    <style:style style:name="T60" style:family="text">
      <style:text-properties officeooo:rsid="007502be" style:font-name-complex="Arial1" style:font-size-complex="11pt"/>
    </style:style>
    <style:style style:name="T61" style:family="text">
      <style:text-properties officeooo:rsid="0094791f" style:font-name-complex="Arial1" style:font-size-complex="11pt"/>
    </style:style>
    <style:style style:name="T62" style:family="text">
      <style:text-properties officeooo:rsid="0009e242" style:font-name-complex="Arial1" style:font-size-complex="11pt"/>
    </style:style>
    <style:style style:name="T63" style:family="text">
      <style:text-properties officeooo:rsid="00698718" style:font-name-complex="Arial1" style:font-size-complex="11pt"/>
    </style:style>
    <style:style style:name="T64" style:family="text">
      <style:text-properties officeooo:rsid="001b5506" style:font-name-complex="Arial1" style:font-size-complex="11pt"/>
    </style:style>
    <style:style style:name="T65" style:family="text">
      <style:text-properties officeooo:rsid="014ed8d2" style:font-name-complex="Arial1" style:font-size-complex="11pt"/>
    </style:style>
    <style:style style:name="T66" style:family="text">
      <style:text-properties officeooo:rsid="00cebdea" style:font-name-complex="Arial1" style:font-size-complex="11pt"/>
    </style:style>
    <style:style style:name="T67" style:family="text">
      <style:text-properties officeooo:rsid="00093cdb" style:font-name-complex="Arial1" style:font-size-complex="11pt"/>
    </style:style>
    <style:style style:name="T68" style:family="text">
      <style:text-properties officeooo:rsid="014d980a" style:font-name-complex="Arial1" style:font-size-complex="11pt"/>
    </style:style>
    <style:style style:name="T69" style:family="text">
      <style:text-properties officeooo:rsid="0012acec" style:font-name-complex="Arial1" style:font-size-complex="11pt"/>
    </style:style>
    <style:style style:name="T70" style:family="text">
      <style:text-properties officeooo:rsid="00189c9e" style:font-name-complex="Arial1" style:font-size-complex="11pt"/>
    </style:style>
    <style:style style:name="T71" style:family="text">
      <style:text-properties officeooo:rsid="0087f52a" style:font-name-complex="Arial1" style:font-size-complex="11pt"/>
    </style:style>
    <style:style style:name="T72" style:family="text">
      <style:text-properties officeooo:rsid="00a60fdb" style:font-name-complex="Arial1" style:font-size-complex="11pt"/>
    </style:style>
    <style:style style:name="T73" style:family="text">
      <style:text-properties officeooo:rsid="00ceed8c" style:font-name-complex="Arial1" style:font-size-complex="11pt"/>
    </style:style>
    <style:style style:name="T74" style:family="text">
      <style:text-properties officeooo:rsid="00d7f68f" style:font-name-complex="Arial1" style:font-size-complex="11pt"/>
    </style:style>
    <style:style style:name="T75" style:family="text">
      <style:text-properties officeooo:rsid="00f9745b" style:font-name-complex="Arial1" style:font-size-complex="11pt"/>
    </style:style>
    <style:style style:name="T76" style:family="text">
      <style:text-properties officeooo:rsid="0035bf0a" style:font-name-complex="Arial1" style:font-size-complex="11pt"/>
    </style:style>
    <style:style style:name="T77" style:family="text">
      <style:text-properties officeooo:rsid="010db218" style:font-name-complex="Arial1" style:font-size-complex="11pt"/>
    </style:style>
    <style:style style:name="T78" style:family="text">
      <style:text-properties officeooo:rsid="0019d972" style:font-name-complex="Arial1"/>
    </style:style>
    <style:style style:name="T79" style:family="text">
      <style:text-properties officeooo:rsid="000b33c6" style:font-name-complex="Arial1"/>
    </style:style>
    <style:style style:name="T80" style:family="text">
      <style:text-properties officeooo:rsid="000a4b17" style:font-name-complex="Arial1"/>
    </style:style>
    <style:style style:name="T81" style:family="text">
      <style:text-properties officeooo:rsid="00110405" style:font-name-complex="Arial1"/>
    </style:style>
    <style:style style:name="T82" style:family="text">
      <style:text-properties officeooo:rsid="007a552f" style:font-name-complex="Arial1"/>
    </style:style>
    <style:style style:name="T83" style:family="text">
      <style:text-properties officeooo:rsid="0091afec" style:font-name-complex="Arial1"/>
    </style:style>
    <style:style style:name="T84" style:family="text">
      <style:text-properties officeooo:rsid="00698718" style:font-name-complex="Arial1"/>
    </style:style>
    <style:style style:name="T85" style:family="text">
      <style:text-properties officeooo:rsid="002d934d" style:font-name-complex="Arial1"/>
    </style:style>
    <style:style style:name="T86" style:family="text">
      <style:text-properties officeooo:rsid="006e8207" style:font-name-complex="Arial1"/>
    </style:style>
    <style:style style:name="T87" style:family="text">
      <style:text-properties officeooo:rsid="0009e242" style:font-name-complex="Arial1"/>
    </style:style>
    <style:style style:name="T88" style:family="text">
      <style:text-properties officeooo:rsid="0012acec" style:font-name-complex="Arial1"/>
    </style:style>
    <style:style style:name="T89" style:family="text">
      <style:text-properties officeooo:rsid="0087f52a" style:font-name-complex="Arial1"/>
    </style:style>
    <style:style style:name="T90" style:family="text">
      <style:text-properties officeooo:rsid="00189c9e" style:font-name-complex="Arial1"/>
    </style:style>
    <style:style style:name="T91" style:family="text">
      <style:text-properties officeooo:rsid="008b35b0" style:font-name-complex="Arial1"/>
    </style:style>
    <style:style style:name="T92" style:family="text">
      <style:text-properties officeooo:rsid="001f42c0" style:font-name-complex="Arial1"/>
    </style:style>
    <style:style style:name="T93" style:family="text">
      <style:text-properties officeooo:rsid="0024bccf" style:font-name-complex="Arial1"/>
    </style:style>
    <style:style style:name="T94" style:family="text">
      <style:text-properties officeooo:rsid="00caada3" style:font-name-complex="Arial1"/>
    </style:style>
    <style:style style:name="T95" style:family="text">
      <style:text-properties officeooo:rsid="010db218" style:font-name-complex="Arial1"/>
    </style:style>
    <style:style style:name="T96" style:family="text">
      <style:text-properties fo:language="en" fo:country="US" style:font-name-complex="Arial1" style:font-size-complex="11pt"/>
    </style:style>
    <style:style style:name="T97" style:family="text">
      <style:text-properties fo:language="en" fo:country="US" officeooo:rsid="0019d972" style:font-name-complex="Arial1" style:font-size-complex="11pt"/>
    </style:style>
    <style:style style:name="T98" style:family="text">
      <style:text-properties fo:language="en" fo:country="US" officeooo:rsid="0052d6d1" style:font-name-complex="Arial1" style:font-size-complex="11pt"/>
    </style:style>
    <style:style style:name="T99" style:family="text">
      <style:text-properties fo:language="en" fo:country="US" officeooo:rsid="007a552f" style:font-name-complex="Arial1" style:font-size-complex="11pt"/>
    </style:style>
    <style:style style:name="T100" style:family="text">
      <style:text-properties fo:language="en" fo:country="US" officeooo:rsid="007b0c8b" style:font-name-complex="Arial1" style:font-size-complex="11pt"/>
    </style:style>
    <style:style style:name="T101" style:family="text">
      <style:text-properties fo:language="en" fo:country="US" officeooo:rsid="00110405" style:font-name-complex="Arial1" style:font-size-complex="11pt"/>
    </style:style>
    <style:style style:name="T102" style:family="text">
      <style:text-properties fo:language="en" fo:country="US" officeooo:rsid="012bdf1a" style:font-name-complex="Arial1" style:font-size-complex="11pt"/>
    </style:style>
    <style:style style:name="T103" style:family="text">
      <style:text-properties fo:language="en" fo:country="US" officeooo:rsid="0005f42d" style:font-name-complex="Arial1" style:font-size-complex="11pt"/>
    </style:style>
    <style:style style:name="T104" style:family="text">
      <style:text-properties fo:language="en" fo:country="US" officeooo:rsid="001f42c0" style:font-name-complex="Arial1" style:font-size-complex="11pt"/>
    </style:style>
    <style:style style:name="T105" style:family="text">
      <style:text-properties fo:language="en" fo:country="US" officeooo:rsid="0024e222" style:font-name-complex="Arial1" style:font-size-complex="11pt"/>
    </style:style>
    <style:style style:name="T106" style:family="text">
      <style:text-properties fo:language="en" fo:country="US" officeooo:rsid="00adc9eb" style:font-name-complex="Arial1" style:font-size-complex="11pt"/>
    </style:style>
    <style:style style:name="T107" style:family="text">
      <style:text-properties fo:language="en" fo:country="US" officeooo:rsid="00caada3" style:font-name-complex="Arial1" style:font-size-complex="11pt"/>
    </style:style>
    <style:style style:name="T108" style:family="text">
      <style:text-properties fo:language="en" fo:country="US" officeooo:rsid="002bf7d5" style:font-name-complex="Arial1" style:font-size-complex="11pt"/>
    </style:style>
    <style:style style:name="T109" style:family="text">
      <style:text-properties fo:language="en" fo:country="US" officeooo:rsid="00335c34" style:font-name-complex="Arial1" style:font-size-complex="11pt"/>
    </style:style>
    <style:style style:name="T110" style:family="text">
      <style:text-properties fo:language="en" fo:country="US" officeooo:rsid="00335c34" style:font-name-complex="Arial1" style:font-size-complex="11pt" loext:padding="0cm" loext:border="none"/>
    </style:style>
    <style:style style:name="T111" style:family="text">
      <style:text-properties fo:language="en" fo:country="US" officeooo:rsid="0052d6d1"/>
    </style:style>
    <style:style style:name="T112" style:family="text">
      <style:text-properties fo:language="en" fo:country="US" officeooo:rsid="0019d972" fo:background-color="transparent" loext:char-shading-value="0" style:font-name-complex="Arial1" style:font-size-complex="11pt"/>
    </style:style>
    <style:style style:name="T113" style:family="text">
      <style:text-properties fo:language="en" fo:country="US" officeooo:rsid="004dceb9" fo:background-color="transparent" loext:char-shading-value="0" style:font-name-complex="Arial1" style:font-size-complex="11pt"/>
    </style:style>
    <style:style style:name="T114" style:family="text">
      <style:text-properties fo:language="en" fo:country="US" officeooo:rsid="0005f42d" fo:background-color="transparent" loext:char-shading-value="0" style:font-name-complex="Arial1" style:font-size-complex="11pt"/>
    </style:style>
    <style:style style:name="T115" style:family="text">
      <style:text-properties fo:language="en" fo:country="US" officeooo:rsid="014ed8d2" fo:background-color="transparent" loext:char-shading-value="0" style:font-name-complex="Arial1" style:font-size-complex="11pt"/>
    </style:style>
    <style:style style:name="T116" style:family="text">
      <style:text-properties officeooo:rsid="0009e242"/>
    </style:style>
    <style:style style:name="T117" style:family="text">
      <style:text-properties style:font-name="Liberation Sans"/>
    </style:style>
    <style:style style:name="T118" style:family="text">
      <style:text-properties style:font-name="Liberation Sans" fo:font-size="11pt" fo:language="en" fo:country="US" style:text-underline-style="none" fo:background-color="transparent" loext:char-shading-value="0" style:font-size-asian="11pt"/>
    </style:style>
    <style:style style:name="T119" style:family="text">
      <style:text-properties style:font-name="Liberation Sans" fo:font-size="11pt" fo:language="en" fo:country="US" style:text-underline-style="none" officeooo:rsid="00698718" fo:background-color="transparent" loext:char-shading-value="0" style:font-size-asian="11pt"/>
    </style:style>
    <style:style style:name="T120" style:family="text">
      <style:text-properties style:font-name="Liberation Sans" fo:font-size="11pt" fo:language="en" fo:country="US" style:text-underline-style="none" officeooo:rsid="002d934d" fo:background-color="transparent" loext:char-shading-value="0" style:font-size-asian="11pt"/>
    </style:style>
    <style:style style:name="T121" style:family="text">
      <style:text-properties style:font-name="Liberation Sans" fo:font-size="11pt" fo:language="en" fo:country="US" style:text-underline-style="none" officeooo:rsid="006e8207" fo:background-color="transparent" loext:char-shading-value="0" style:font-size-asian="11pt"/>
    </style:style>
    <style:style style:name="T122" style:family="text">
      <style:text-properties style:font-name="Liberation Sans" fo:font-size="11pt" fo:language="en" fo:country="US" style:text-underline-style="none" officeooo:rsid="0009e242" fo:background-color="transparent" loext:char-shading-value="0" style:font-size-asian="11pt"/>
    </style:style>
    <style:style style:name="T123" style:family="text">
      <style:text-properties style:font-name="Liberation Sans" fo:font-size="11pt" fo:language="en" fo:country="US" style:text-underline-style="none" fo:background-color="transparent" loext:char-shading-value="0" style:font-size-asian="11pt" style:font-size-complex="11pt"/>
    </style:style>
    <style:style style:name="T124" style:family="text">
      <style:text-properties style:font-name="Liberation Sans" fo:font-size="11pt" fo:language="en" fo:country="US" style:text-underline-style="none" officeooo:rsid="008b35b0" fo:background-color="transparent" loext:char-shading-value="0" style:font-size-asian="11pt" style:font-size-complex="11pt"/>
    </style:style>
    <style:style style:name="T125" style:family="text">
      <style:text-properties style:font-name="Liberation Sans" fo:font-size="11pt" fo:language="en" fo:country="US" style:text-underline-style="none" officeooo:rsid="001a1472" fo:background-color="transparent" loext:char-shading-value="0" style:font-size-asian="11pt" style:font-size-complex="11pt"/>
    </style:style>
    <style:style style:name="T126" style:family="text">
      <style:text-properties style:font-name="Liberation Sans" fo:font-size="11pt" fo:language="en" fo:country="US" style:text-underline-style="none" officeooo:rsid="0097ebe3" fo:background-color="transparent" loext:char-shading-value="0" style:font-size-asian="11pt" style:font-size-complex="11pt"/>
    </style:style>
    <style:style style:name="T127" style:family="text">
      <style:text-properties style:font-name="Liberation Sans" fo:font-size="11pt" fo:language="en" fo:country="US" style:text-underline-style="none" officeooo:rsid="002d934d" fo:background-color="transparent" loext:char-shading-value="0" style:font-size-asian="11pt" style:font-size-complex="11pt"/>
    </style:style>
    <style:style style:name="T128" style:family="text">
      <style:text-properties style:font-name="Liberation Sans" fo:font-size="11pt" fo:language="en" fo:country="US" style:text-underline-style="none" officeooo:rsid="007502be" fo:background-color="transparent" loext:char-shading-value="0" style:font-size-asian="11pt" style:font-size-complex="11pt"/>
    </style:style>
    <style:style style:name="T129" style:family="text">
      <style:text-properties style:font-name="Liberation Sans" fo:font-size="11pt" fo:language="en" fo:country="US" style:text-underline-style="none" fo:background-color="transparent" loext:char-shading-value="0" style:font-size-asian="11pt" style:font-name-complex="Arial1" style:font-size-complex="11pt"/>
    </style:style>
    <style:style style:name="T130" style:family="text">
      <style:text-properties style:font-name="Liberation Sans" fo:font-size="11pt" fo:language="en" fo:country="US" style:text-underline-style="none" officeooo:rsid="0087f52a" fo:background-color="transparent" loext:char-shading-value="0" style:font-size-asian="11pt" style:font-name-complex="Arial1" style:font-size-complex="11pt"/>
    </style:style>
    <style:style style:name="T131" style:family="text">
      <style:text-properties style:font-name="Liberation Sans" fo:font-size="11pt" fo:language="en" fo:country="US" style:text-underline-style="none" officeooo:rsid="0019d972" fo:background-color="transparent" loext:char-shading-value="0" style:font-size-asian="11pt" style:font-name-complex="Arial1" style:font-size-complex="11pt"/>
    </style:style>
    <style:style style:name="T132" style:family="text">
      <style:text-properties style:font-name="Liberation Sans" fo:font-size="11pt" fo:language="en" fo:country="US" style:text-underline-style="none" officeooo:rsid="00a7df2e" fo:background-color="transparent" loext:char-shading-value="0" style:font-size-asian="11pt" style:font-name-complex="Arial1" style:font-size-complex="11pt"/>
    </style:style>
    <style:style style:name="T133" style:family="text">
      <style:text-properties style:font-name="Liberation Sans" fo:font-size="11pt" fo:language="en" fo:country="US" style:text-underline-style="none" officeooo:rsid="0009e242" fo:background-color="transparent" loext:char-shading-value="0" style:font-size-asian="11pt" style:font-name-complex="Arial1" style:font-size-complex="11pt"/>
    </style:style>
    <style:style style:name="T134" style:family="text">
      <style:text-properties style:font-name="Liberation Sans" fo:font-size="11pt" fo:language="en" fo:country="US" style:text-underline-style="none" officeooo:rsid="00275036" fo:background-color="transparent" loext:char-shading-value="0" style:font-size-asian="11pt" style:font-name-complex="Arial1" style:font-size-complex="11pt"/>
    </style:style>
    <style:style style:name="T135" style:family="text">
      <style:text-properties style:font-name="Liberation Sans" fo:font-size="11pt" fo:language="en" fo:country="US" style:text-underline-style="none" officeooo:rsid="00f5d429" fo:background-color="transparent" loext:char-shading-value="0" style:font-size-asian="11pt" style:font-name-complex="Arial1" style:font-size-complex="11pt"/>
    </style:style>
    <style:style style:name="T136" style:family="text">
      <style:text-properties style:font-name="Liberation Sans" fo:font-size="11pt" fo:language="en" fo:country="US" style:text-underline-style="none" officeooo:rsid="004dceb9" fo:background-color="transparent" loext:char-shading-value="0" style:font-size-asian="11pt" style:font-name-complex="Arial1" style:font-size-complex="11pt"/>
    </style:style>
    <style:style style:name="T137" style:family="text">
      <style:text-properties style:font-name="Liberation Sans" fo:font-size="11pt" fo:language="en" fo:country="US" style:text-underline-style="none" officeooo:rsid="008b35b0" fo:background-color="transparent" loext:char-shading-value="0" style:font-size-asian="11pt" style:font-name-complex="Arial1" style:font-size-complex="11pt"/>
    </style:style>
    <style:style style:name="T138" style:family="text">
      <style:text-properties style:font-name="Liberation Sans" fo:font-size="11pt" fo:language="en" fo:country="US" style:text-underline-style="none" officeooo:rsid="00383b0d" fo:background-color="transparent" loext:char-shading-value="0" style:font-size-asian="11pt" style:font-name-complex="Arial1" style:font-size-complex="11pt"/>
    </style:style>
    <style:style style:name="T139" style:family="text">
      <style:text-properties style:font-name="Liberation Sans" fo:font-size="11pt" fo:language="en" fo:country="US" style:text-underline-style="none" officeooo:rsid="00355178" fo:background-color="transparent" loext:char-shading-value="0" style:font-size-asian="11pt" style:font-name-complex="Arial1" style:font-size-complex="11pt"/>
    </style:style>
    <style:style style:name="T140" style:family="text">
      <style:text-properties style:font-name="Liberation Sans" fo:font-size="11pt" fo:language="en" fo:country="US" style:text-underline-style="none" officeooo:rsid="002a80e3" fo:background-color="transparent" loext:char-shading-value="0" style:font-size-asian="11pt" style:font-name-complex="Arial1" style:font-size-complex="11pt"/>
    </style:style>
    <style:style style:name="T141" style:family="text">
      <style:text-properties style:font-name="Liberation Sans" fo:font-size="11pt" fo:language="en" fo:country="US" style:text-underline-style="none" officeooo:rsid="00110405" fo:background-color="transparent" loext:char-shading-value="0" style:font-size-asian="11pt" style:font-name-complex="Arial1" style:font-size-complex="11pt"/>
    </style:style>
    <style:style style:name="T142" style:family="text">
      <style:text-properties style:font-name="Liberation Sans" fo:font-size="11pt" fo:language="en" fo:country="US" style:text-underline-style="none" officeooo:rsid="008b35b0" fo:background-color="transparent" loext:char-shading-value="0" style:font-size-asian="11pt"/>
    </style:style>
    <style:style style:name="T143" style:family="text">
      <style:text-properties style:font-name="Liberation Sans" fo:font-size="11pt" fo:language="de" fo:country="DE" officeooo:rsid="008e2334" style:font-size-asian="11pt" style:font-size-complex="11pt"/>
    </style:style>
    <style:style style:name="T144" style:family="text">
      <style:text-properties style:font-name="Liberation Sans" fo:font-size="11pt" fo:language="de" fo:country="DE" officeooo:rsid="00745c47" style:font-size-asian="11pt" style:font-size-complex="11pt"/>
    </style:style>
    <style:style style:name="T145" style:family="text">
      <style:text-properties style:font-name="Liberation Sans" fo:font-size="11pt" fo:language="de" fo:country="DE" officeooo:rsid="00d5b680" style:font-size-asian="11pt" style:font-name-complex="Arial1" style:font-size-complex="11pt"/>
    </style:style>
    <style:style style:name="T146" style:family="text">
      <style:text-properties style:font-name="Liberation Sans" fo:font-size="11pt" fo:language="de" fo:country="DE" officeooo:rsid="00c0fb17" style:font-size-asian="11pt" style:font-name-complex="Arial1" style:font-size-complex="11pt"/>
    </style:style>
    <style:style style:name="T147" style:family="text">
      <style:text-properties style:font-name="Liberation Sans" fo:font-size="11pt" fo:language="de" fo:country="DE" officeooo:rsid="0063823d" style:font-size-asian="11pt" style:font-name-complex="Arial1" style:font-size-complex="11pt"/>
    </style:style>
    <style:style style:name="T148" style:family="text">
      <style:text-properties style:font-name="Liberation Sans" fo:font-size="11pt" fo:language="de" fo:country="DE" officeooo:rsid="00a34363" style:font-size-asian="11pt" style:font-name-complex="Arial1" style:font-size-complex="11pt"/>
    </style:style>
    <style:style style:name="T149" style:family="text">
      <style:text-properties style:font-name="Liberation Sans" fo:font-size="11pt" fo:language="de" fo:country="DE" officeooo:rsid="00c70606" style:font-size-asian="11pt" style:font-name-complex="Arial1" style:font-size-complex="11pt"/>
    </style:style>
    <style:style style:name="T150" style:family="text">
      <style:text-properties style:font-name="Liberation Sans" fo:font-size="11pt" fo:language="de" fo:country="DE" officeooo:rsid="00bd992c" style:font-size-asian="11pt" style:font-name-complex="Arial1" style:font-size-complex="11pt"/>
    </style:style>
    <style:style style:name="T151" style:family="text">
      <style:text-properties style:font-name="Liberation Sans" fo:font-size="11pt" fo:language="de" fo:country="DE" officeooo:rsid="01082e17" style:font-size-asian="11pt" style:font-name-complex="Arial1" style:font-size-complex="11pt"/>
    </style:style>
    <style:style style:name="T152" style:family="text">
      <style:text-properties style:font-name="Liberation Sans" fo:font-size="11pt" fo:language="de" fo:country="DE" style:text-underline-style="none" officeooo:rsid="008e2334" fo:background-color="transparent" loext:char-shading-value="0" style:font-size-asian="11pt" style:font-size-complex="11pt"/>
    </style:style>
    <style:style style:name="T153" style:family="text">
      <style:text-properties style:font-name="Liberation Sans" fo:font-size="11pt" fo:language="de" fo:country="DE" style:text-underline-style="none" officeooo:rsid="008b35b0" fo:background-color="transparent" loext:char-shading-value="0" style:font-size-asian="11pt" style:font-size-complex="11pt"/>
    </style:style>
    <style:style style:name="T154" style:family="text">
      <style:text-properties style:font-name="Liberation Sans" fo:font-size="11pt" fo:language="de" fo:country="DE" style:text-underline-style="none" officeooo:rsid="012bdf1a" fo:background-color="transparent" loext:char-shading-value="0" style:font-size-asian="11pt" style:font-size-complex="11pt"/>
    </style:style>
    <style:style style:name="T155" style:family="text">
      <style:text-properties style:font-name="Liberation Sans" fo:font-size="11pt" fo:language="de" fo:country="DE" style:text-underline-style="none" officeooo:rsid="0096b607" fo:background-color="transparent" loext:char-shading-value="0" style:font-size-asian="11pt" style:font-size-complex="11pt"/>
    </style:style>
    <style:style style:name="T156" style:family="text">
      <style:text-properties style:font-name="Liberation Sans" fo:font-size="11pt" fo:language="de" fo:country="DE" style:text-underline-style="none" officeooo:rsid="0012acec" fo:background-color="transparent" loext:char-shading-value="0" style:font-size-asian="11pt" style:font-name-complex="Arial1" style:font-size-complex="11pt"/>
    </style:style>
    <style:style style:name="T157" style:family="text">
      <style:text-properties style:font-name="Liberation Sans" fo:font-size="11pt" fo:language="de" fo:country="DE" style:text-underline-style="none" officeooo:rsid="00189c9e" fo:background-color="transparent" loext:char-shading-value="0" style:font-size-asian="11pt" style:font-name-complex="Arial1" style:font-size-complex="11pt"/>
    </style:style>
    <style:style style:name="T158" style:family="text">
      <style:text-properties style:font-name="Liberation Sans" fo:font-size="11pt" fo:language="de" fo:country="DE" style:text-underline-style="none" officeooo:rsid="0087f52a" fo:background-color="transparent" loext:char-shading-value="0" style:font-size-asian="11pt" style:font-name-complex="Arial1" style:font-size-complex="11pt"/>
    </style:style>
    <style:style style:name="T159" style:family="text">
      <style:text-properties style:font-name="Liberation Sans" fo:font-size="11pt" style:font-size-asian="11pt" style:font-size-complex="11pt"/>
    </style:style>
    <style:style style:name="T160" style:family="text">
      <style:text-properties style:font-name="Liberation Sans" fo:font-size="11pt" officeooo:rsid="0096b607" style:font-size-asian="11pt" style:font-size-complex="11pt"/>
    </style:style>
    <style:style style:name="T161" style:family="text">
      <style:text-properties style:font-name="Liberation Sans" fo:font-size="11pt" officeooo:rsid="00848bc6" style:font-size-asian="11pt" style:font-size-complex="11pt"/>
    </style:style>
    <style:style style:name="T162" style:family="text">
      <style:text-properties style:font-name="Liberation Sans" fo:font-size="11pt" officeooo:rsid="008e2334" style:font-size-asian="11pt" style:font-size-complex="11pt"/>
    </style:style>
    <style:style style:name="T163" style:family="text">
      <style:text-properties style:font-name="Liberation Sans" fo:font-size="11pt" officeooo:rsid="00a21c6e" style:font-size-asian="11pt" style:font-size-complex="11pt"/>
    </style:style>
    <style:style style:name="T164" style:family="text">
      <style:text-properties style:font-name="Liberation Sans" fo:font-size="11pt" officeooo:rsid="00b6e2eb" style:font-size-asian="11pt" style:font-size-complex="11pt"/>
    </style:style>
    <style:style style:name="T165" style:family="text">
      <style:text-properties style:font-name="Liberation Sans" fo:font-size="11pt" officeooo:rsid="0107421e" style:font-size-asian="11pt" style:font-size-complex="11pt"/>
    </style:style>
    <style:style style:name="T166" style:family="text">
      <style:text-properties style:font-name="Liberation Sans" fo:font-size="11pt" fo:language="de" fo:country="AT" style:text-underline-style="none" officeooo:rsid="0012acec" fo:background-color="transparent" loext:char-shading-value="0" style:font-size-asian="11pt" style:font-name-complex="Arial1" style:font-size-complex="11pt"/>
    </style:style>
    <style:style style:name="T167" style:family="text">
      <style:text-properties style:font-name="Liberation Sans" fo:font-size="11pt" style:font-size-asian="10.5pt"/>
    </style:style>
    <style:style style:name="T168" style:family="text">
      <style:text-properties style:font-name="Liberation Sans" fo:font-size="11pt" officeooo:rsid="0117755c" style:font-size-asian="10.5pt"/>
    </style:style>
    <style:style style:name="T169" style:family="text">
      <style:text-properties style:font-name="Liberation Sans" fo:font-size="11pt" fo:font-weight="normal" style:font-size-asian="10.5pt" style:font-weight-asian="normal" style:font-weight-complex="normal"/>
    </style:style>
    <style:style style:name="T170" style:family="text">
      <style:text-properties style:font-name="Liberation Sans" fo:font-size="11pt" fo:font-weight="normal" officeooo:rsid="00f9745b" style:font-size-asian="10.5pt" style:font-weight-asian="normal" style:font-weight-complex="normal"/>
    </style:style>
    <style:style style:name="T171" style:family="text">
      <style:text-properties style:font-name="Liberation Sans" officeooo:rsid="007a552f"/>
    </style:style>
    <style:style style:name="T172" style:family="text">
      <style:text-properties style:font-name="Liberation Sans" fo:language="en" fo:country="US" officeooo:rsid="007a552f" style:font-name-complex="Arial1" style:font-size-complex="11pt"/>
    </style:style>
    <style:style style:name="T173" style:family="text">
      <style:text-properties style:font-name="Liberation Sans" officeooo:rsid="007b0c8b"/>
    </style:style>
    <style:style style:name="T174" style:family="text">
      <style:text-properties style:font-name="Liberation Sans" officeooo:rsid="007c6964"/>
    </style:style>
    <style:style style:name="T175" style:family="text">
      <style:text-properties style:font-name="Liberation Sans" officeooo:rsid="00811e63"/>
    </style:style>
    <style:style style:name="T176" style:family="text">
      <style:text-properties style:font-name="Liberation Sans" officeooo:rsid="008138d0"/>
    </style:style>
    <style:style style:name="T177" style:family="text">
      <style:text-properties style:font-name="Liberation Sans" officeooo:rsid="008138d0" loext:padding="0cm" loext:border="none"/>
    </style:style>
    <style:style style:name="T178" style:family="text">
      <style:text-properties style:font-name="Liberation Sans" officeooo:rsid="0094791f"/>
    </style:style>
    <style:style style:name="T179" style:family="text">
      <style:text-properties style:font-name="Liberation Sans" officeooo:rsid="0094defc"/>
    </style:style>
    <style:style style:name="T180" style:family="text">
      <style:text-properties style:font-name="Liberation Sans" officeooo:rsid="0096b607"/>
    </style:style>
    <style:style style:name="T181" style:family="text">
      <style:text-properties style:font-name="Liberation Sans" officeooo:rsid="0096b607" fo:background-color="transparent" loext:char-shading-value="0"/>
    </style:style>
    <style:style style:name="T182" style:family="text">
      <style:text-properties style:font-name="Liberation Sans" officeooo:rsid="00ceed8c" fo:background-color="transparent" loext:char-shading-value="0"/>
    </style:style>
    <style:style style:name="T183" style:family="text">
      <style:text-properties style:font-name="Liberation Sans" officeooo:rsid="00c52ab0" fo:background-color="transparent" loext:char-shading-value="0"/>
    </style:style>
    <style:style style:name="T184" style:family="text">
      <style:text-properties style:font-name="Liberation Sans" officeooo:rsid="00c5e255" fo:background-color="transparent" loext:char-shading-value="0"/>
    </style:style>
    <style:style style:name="T185" style:family="text">
      <style:text-properties style:font-name="Liberation Sans" officeooo:rsid="00c70606" fo:background-color="transparent" loext:char-shading-value="0"/>
    </style:style>
    <style:style style:name="T186" style:family="text">
      <style:text-properties style:font-name="Liberation Sans" officeooo:rsid="007502be" fo:background-color="transparent" loext:char-shading-value="0" style:font-name-complex="Arial1" style:font-size-complex="11pt"/>
    </style:style>
    <style:style style:name="T187" style:family="text">
      <style:text-properties style:font-name="Liberation Sans" officeooo:rsid="0097ebe3"/>
    </style:style>
    <style:style style:name="T188" style:family="text">
      <style:text-properties style:font-name="Liberation Sans" officeooo:rsid="012bdf1a" style:font-name-complex="Arial1" style:font-size-complex="11pt"/>
    </style:style>
    <style:style style:name="T189" style:family="text">
      <style:text-properties style:font-name="Liberation Sans" officeooo:rsid="007502be" style:font-name-complex="Arial1" style:font-size-complex="11pt"/>
    </style:style>
    <style:style style:name="T190" style:family="text">
      <style:text-properties style:font-name="Liberation Sans" officeooo:rsid="00a60fdb" style:font-name-complex="Arial1" style:font-size-complex="11pt"/>
    </style:style>
    <style:style style:name="T191" style:family="text">
      <style:text-properties style:font-name="Liberation Sans" officeooo:rsid="0103d9a8" style:font-name-complex="Arial1" style:font-size-complex="11pt"/>
    </style:style>
    <style:style style:name="T192" style:family="text">
      <style:text-properties style:font-name="Liberation Sans" fo:font-weight="normal" officeooo:rsid="0097ebe3" style:font-weight-asian="normal" style:font-weight-complex="normal"/>
    </style:style>
    <style:style style:name="T193" style:family="text">
      <style:text-properties style:font-name="Liberation Sans" fo:font-weight="normal" officeooo:rsid="00f5d429" style:font-weight-asian="normal" style:font-weight-complex="normal"/>
    </style:style>
    <style:style style:name="T194" style:family="text">
      <style:text-properties style:font-name="Liberation Sans" fo:font-weight="normal" officeooo:rsid="00f9745b" style:font-weight-asian="normal" style:font-weight-complex="normal"/>
    </style:style>
    <style:style style:name="T195" style:family="text">
      <style:text-properties style:font-name="Liberation Sans" fo:font-weight="normal" officeooo:rsid="0102ec28" style:font-weight-asian="normal" style:font-weight-complex="normal"/>
    </style:style>
    <style:style style:name="T196" style:family="text">
      <style:text-properties style:font-name="Liberation Sans" fo:font-weight="normal" officeooo:rsid="010db218" style:font-weight-asian="normal" style:font-weight-complex="normal"/>
    </style:style>
    <style:style style:name="T197" style:family="text">
      <style:text-properties style:font-name="Liberation Sans" fo:font-weight="normal" officeooo:rsid="00aaf71e" style:font-weight-asian="normal" style:font-weight-complex="normal"/>
    </style:style>
    <style:style style:name="T198" style:family="text">
      <style:text-properties style:font-name="Liberation Sans" officeooo:rsid="0099a3f1"/>
    </style:style>
    <style:style style:name="T199" style:family="text">
      <style:text-properties style:font-name="Liberation Sans" officeooo:rsid="00a2a7a5"/>
    </style:style>
    <style:style style:name="T200" style:family="text">
      <style:text-properties style:font-name="Liberation Sans" officeooo:rsid="0009e5d7"/>
    </style:style>
    <style:style style:name="T201" style:family="text">
      <style:text-properties style:font-name="Liberation Sans" officeooo:rsid="00a60fdb"/>
    </style:style>
    <style:style style:name="T202" style:family="text">
      <style:text-properties style:font-name="Liberation Sans" officeooo:rsid="009f87cd"/>
    </style:style>
    <style:style style:name="T203" style:family="text">
      <style:text-properties style:font-name="Liberation Sans" officeooo:rsid="00a7df2e"/>
    </style:style>
    <style:style style:name="T204" style:family="text">
      <style:text-properties style:font-name="Liberation Sans" officeooo:rsid="00a848fb"/>
    </style:style>
    <style:style style:name="T205" style:family="text">
      <style:text-properties style:font-name="Liberation Sans" officeooo:rsid="00aace5a"/>
    </style:style>
    <style:style style:name="T206" style:family="text">
      <style:text-properties style:font-name="Liberation Sans" officeooo:rsid="00adc9eb"/>
    </style:style>
    <style:style style:name="T207" style:family="text">
      <style:text-properties style:font-name="Liberation Sans" officeooo:rsid="00b293eb"/>
    </style:style>
    <style:style style:name="T208" style:family="text">
      <style:text-properties style:font-name="Liberation Sans" officeooo:rsid="00b560e1"/>
    </style:style>
    <style:style style:name="T209" style:family="text">
      <style:text-properties style:font-name="Liberation Sans" officeooo:rsid="00b8cbee"/>
    </style:style>
    <style:style style:name="T210" style:family="text">
      <style:text-properties style:font-name="Liberation Sans" officeooo:rsid="00bead8e"/>
    </style:style>
    <style:style style:name="T211" style:family="text">
      <style:text-properties style:font-name="Liberation Sans" officeooo:rsid="00c02345"/>
    </style:style>
    <style:style style:name="T212" style:family="text">
      <style:text-properties style:font-name="Liberation Sans" officeooo:rsid="00c0fb17"/>
    </style:style>
    <style:style style:name="T213" style:family="text">
      <style:text-properties style:font-name="Liberation Sans" officeooo:rsid="00c2968c"/>
    </style:style>
    <style:style style:name="T214" style:family="text">
      <style:text-properties style:font-name="Liberation Sans" officeooo:rsid="00c3331d"/>
    </style:style>
    <style:style style:name="T215" style:family="text">
      <style:text-properties style:font-name="Liberation Sans" officeooo:rsid="00c52ab0"/>
    </style:style>
    <style:style style:name="T216" style:family="text">
      <style:text-properties style:font-name="Liberation Sans" officeooo:rsid="00c70606"/>
    </style:style>
    <style:style style:name="T217" style:family="text">
      <style:text-properties style:font-name="Liberation Sans" style:text-underline-style="none" officeooo:rsid="00c52ab0"/>
    </style:style>
    <style:style style:name="T218" style:family="text">
      <style:text-properties style:font-name="Liberation Sans" officeooo:rsid="00caada3"/>
    </style:style>
    <style:style style:name="T219" style:family="text">
      <style:text-properties style:font-name="Liberation Sans" officeooo:rsid="00979f5e"/>
    </style:style>
    <style:style style:name="T220" style:family="text">
      <style:text-properties style:font-name="Liberation Sans" officeooo:rsid="007e5f65"/>
    </style:style>
    <style:style style:name="T221" style:family="text">
      <style:text-properties style:font-name="Liberation Sans" officeooo:rsid="00d2905f"/>
    </style:style>
    <style:style style:name="T222" style:family="text">
      <style:text-properties style:font-name="Liberation Sans" officeooo:rsid="00c5e255"/>
    </style:style>
    <style:style style:name="T223" style:family="text">
      <style:text-properties style:font-name="Liberation Sans" officeooo:rsid="00c94a82"/>
    </style:style>
    <style:style style:name="T224" style:family="text">
      <style:text-properties style:font-name="Liberation Sans" officeooo:rsid="00d7f68f"/>
    </style:style>
    <style:style style:name="T225" style:family="text">
      <style:text-properties style:font-name="Liberation Sans" officeooo:rsid="00deff70"/>
    </style:style>
    <style:style style:name="T226" style:family="text">
      <style:text-properties style:font-name="Liberation Sans" fo:language="fr" fo:country="FR" officeooo:rsid="007c6964"/>
    </style:style>
    <style:style style:name="T227" style:family="text">
      <style:text-properties style:font-name="Liberation Sans" fo:language="fr" fo:country="FR" fo:font-style="normal" officeooo:rsid="00a2a7a5" style:font-style-asian="normal" style:font-style-complex="normal"/>
    </style:style>
    <style:style style:name="T228" style:family="text">
      <style:text-properties style:font-name="Liberation Sans" fo:language="fr" fo:country="FR" officeooo:rsid="00fa9066"/>
    </style:style>
    <style:style style:name="T229" style:family="text">
      <style:text-properties style:font-name="Liberation Sans" officeooo:rsid="00e0dfce"/>
    </style:style>
    <style:style style:name="T230" style:family="text">
      <style:text-properties style:font-name="Liberation Sans" officeooo:rsid="00e10055"/>
    </style:style>
    <style:style style:name="T231" style:family="text">
      <style:text-properties style:font-name="Liberation Sans" officeooo:rsid="00e14f96"/>
    </style:style>
    <style:style style:name="T232" style:family="text">
      <style:text-properties style:font-name="Liberation Sans" officeooo:rsid="0081cf63"/>
    </style:style>
    <style:style style:name="T233" style:family="text">
      <style:text-properties style:font-name="Liberation Sans" officeooo:rsid="00e2cb3c"/>
    </style:style>
    <style:style style:name="T234" style:family="text">
      <style:text-properties style:font-name="Liberation Sans" officeooo:rsid="00e332c2"/>
    </style:style>
    <style:style style:name="T235" style:family="text">
      <style:text-properties style:font-name="Liberation Sans" officeooo:rsid="00e75d49"/>
    </style:style>
    <style:style style:name="T236" style:family="text">
      <style:text-properties style:font-name="Liberation Sans" officeooo:rsid="00e64148"/>
    </style:style>
    <style:style style:name="T237" style:family="text">
      <style:text-properties style:font-name="Liberation Sans" officeooo:rsid="00ea5cb4"/>
    </style:style>
    <style:style style:name="T238" style:family="text">
      <style:text-properties style:font-name="Liberation Sans" officeooo:rsid="00efc9ed"/>
    </style:style>
    <style:style style:name="T239" style:family="text">
      <style:text-properties style:font-name="Liberation Sans" officeooo:rsid="00f5d429"/>
    </style:style>
    <style:style style:name="T240" style:family="text">
      <style:text-properties style:font-name="Liberation Sans" officeooo:rsid="00f7b0ae"/>
    </style:style>
    <style:style style:name="T241" style:family="text">
      <style:text-properties style:font-name="Liberation Sans" officeooo:rsid="00f9745b"/>
    </style:style>
    <style:style style:name="T242" style:family="text">
      <style:text-properties style:font-name="Liberation Sans" officeooo:rsid="001afbf4"/>
    </style:style>
    <style:style style:name="T243" style:family="text">
      <style:text-properties style:font-name="Liberation Sans" officeooo:rsid="00fa9066"/>
    </style:style>
    <style:style style:name="T244" style:family="text">
      <style:text-properties style:font-name="Liberation Sans" officeooo:rsid="00fc4335"/>
    </style:style>
    <style:style style:name="T245" style:family="text">
      <style:text-properties style:font-name="Liberation Sans" officeooo:rsid="007fcd37"/>
    </style:style>
    <style:style style:name="T246" style:family="text">
      <style:text-properties style:font-name="Liberation Sans" officeooo:rsid="0101036e"/>
    </style:style>
    <style:style style:name="T247" style:family="text">
      <style:text-properties style:font-name="Liberation Sans" officeooo:rsid="0102ec28"/>
    </style:style>
    <style:style style:name="T248" style:family="text">
      <style:text-properties style:font-name="Liberation Sans" officeooo:rsid="0103d9a8"/>
    </style:style>
    <style:style style:name="T249" style:family="text">
      <style:text-properties style:font-name="Liberation Sans" officeooo:rsid="0104e357"/>
    </style:style>
    <style:style style:name="T250" style:family="text">
      <style:text-properties style:font-name="Liberation Sans" officeooo:rsid="0107421e"/>
    </style:style>
    <style:style style:name="T251" style:family="text">
      <style:text-properties style:font-name="Liberation Sans" officeooo:rsid="01083a7e"/>
    </style:style>
    <style:style style:name="T252" style:family="text">
      <style:text-properties style:font-name="Liberation Sans" officeooo:rsid="010db218"/>
    </style:style>
    <style:style style:name="T253" style:family="text">
      <style:text-properties style:text-line-through-style="none" style:text-line-through-type="none"/>
    </style:style>
    <style:style style:name="T254" style:family="text">
      <style:text-properties style:text-line-through-style="none" style:text-line-through-type="none" fo:language="en" fo:country="US" style:font-name-complex="Arial1" style:font-size-complex="11pt"/>
    </style:style>
    <style:style style:name="T255" style:family="text">
      <style:text-properties style:text-line-through-style="none" style:text-line-through-type="none" fo:language="en" fo:country="US" officeooo:rsid="0052d6d1" style:font-name-complex="Arial1" style:font-size-complex="11pt"/>
    </style:style>
    <style:style style:name="T256" style:family="text">
      <style:text-properties style:text-line-through-style="none" style:text-line-through-type="none" fo:language="en" fo:country="US" officeooo:rsid="007a552f" style:font-name-complex="Arial1" style:font-size-complex="11pt"/>
    </style:style>
    <style:style style:name="T257" style:family="text">
      <style:text-properties style:text-line-through-style="none" style:text-line-through-type="none" fo:language="en" fo:country="US" officeooo:rsid="00355178" style:font-name-complex="Arial1" style:font-size-complex="11pt"/>
    </style:style>
    <style:style style:name="T258" style:family="text">
      <style:text-properties style:text-line-through-style="none" style:text-line-through-type="none" style:font-name="Liberation Sans"/>
    </style:style>
    <style:style style:name="T259" style:family="text">
      <style:text-properties style:text-line-through-style="none" style:text-line-through-type="none" style:font-name="Liberation Sans" fo:language="en" fo:country="US" officeooo:rsid="0052d6d1" style:font-name-complex="Arial1" style:font-size-complex="11pt"/>
    </style:style>
    <style:style style:name="T260" style:family="text">
      <style:text-properties style:text-line-through-style="none" style:text-line-through-type="none" style:font-name="Liberation Sans" fo:language="en" fo:country="US" officeooo:rsid="007a552f" style:font-name-complex="Arial1" style:font-size-complex="11pt"/>
    </style:style>
    <style:style style:name="T261" style:family="text">
      <style:text-properties style:text-line-through-style="none" style:text-line-through-type="none" style:font-name="Liberation Sans" fo:language="en" fo:country="US" officeooo:rsid="00a848fb" style:font-name-complex="Arial1" style:font-size-complex="11pt"/>
    </style:style>
    <style:style style:name="T262" style:family="text">
      <style:text-properties style:text-line-through-style="none" style:text-line-through-type="none" style:font-name="Liberation Sans" fo:font-size="11pt" fo:language="en" fo:country="US" style:text-underline-style="none" officeooo:rsid="0087f52a" fo:background-color="transparent" loext:char-shading-value="0" style:font-size-asian="11pt" style:font-name-complex="Arial1" style:font-size-complex="11pt"/>
    </style:style>
    <style:style style:name="T263" style:family="text">
      <style:text-properties style:text-line-through-style="none" style:text-line-through-type="none" style:font-name="Liberation Sans" officeooo:rsid="00c52ab0"/>
    </style:style>
    <style:style style:name="T264" style:family="text">
      <style:text-properties style:text-line-through-style="none" style:text-line-through-type="none" style:font-name="Liberation Sans" officeooo:rsid="00e0dfce"/>
    </style:style>
    <style:style style:name="T265" style:family="text">
      <style:text-properties style:text-line-through-style="none" style:text-line-through-type="none" style:font-name="Liberation Sans" officeooo:rsid="0081cf63"/>
    </style:style>
    <style:style style:name="T266" style:family="text">
      <style:text-properties style:text-line-through-style="none" style:text-line-through-type="none" style:font-name="Liberation Sans" officeooo:rsid="00e14f96"/>
    </style:style>
    <style:style style:name="T267" style:family="text">
      <style:text-properties style:text-line-through-style="none" style:text-line-through-type="none" style:font-name="Liberation Sans" officeooo:rsid="00e332c2"/>
    </style:style>
    <style:style style:name="T268" style:family="text">
      <style:text-properties style:text-line-through-style="none" style:text-line-through-type="none" style:font-name="Liberation Sans" officeooo:rsid="00e4ef32"/>
    </style:style>
    <style:style style:name="T269" style:family="text">
      <style:text-properties style:text-line-through-style="none" style:text-line-through-type="none" style:font-name="Liberation Sans" officeooo:rsid="00e64148"/>
    </style:style>
    <style:style style:name="T270" style:family="text">
      <style:text-properties style:text-line-through-style="none" style:text-line-through-type="none" style:font-name="Liberation Sans" officeooo:rsid="00e95716"/>
    </style:style>
    <style:style style:name="T271" style:family="text">
      <style:text-properties style:text-line-through-style="none" style:text-line-through-type="none" style:font-name="Liberation Sans" officeooo:rsid="00ea5cb4"/>
    </style:style>
    <style:style style:name="T272" style:family="text">
      <style:text-properties style:text-line-through-style="none" style:text-line-through-type="none" style:font-name="Liberation Sans" fo:language="fr" fo:country="FR" officeooo:rsid="00ea5cb4"/>
    </style:style>
    <style:style style:name="T273" style:family="text">
      <style:text-properties style:text-line-through-style="none" style:text-line-through-type="none" style:font-name="Liberation Sans" officeooo:rsid="00f52a8c"/>
    </style:style>
    <style:style style:name="T274" style:family="text">
      <style:text-properties style:text-line-through-style="none" style:text-line-through-type="none" style:font-name="Liberation Sans" officeooo:rsid="00fc2163"/>
    </style:style>
    <style:style style:name="T275" style:family="text">
      <style:text-properties style:text-line-through-style="none" style:text-line-through-type="none" style:font-name="Liberation Sans" officeooo:rsid="007c6964"/>
    </style:style>
    <style:style style:name="T276" style:family="text">
      <style:text-properties style:text-line-through-style="none" style:text-line-through-type="none" style:font-name="Liberation Sans" officeooo:rsid="00fc4335"/>
    </style:style>
    <style:style style:name="T277" style:family="text">
      <style:text-properties style:text-line-through-style="none" style:text-line-through-type="none" style:font-name="Liberation Sans" officeooo:rsid="0101036e"/>
    </style:style>
    <style:style style:name="T278" style:family="text">
      <style:text-properties style:text-line-through-style="none" style:text-line-through-type="none" officeooo:rsid="000b33c6" style:font-name-complex="Arial1"/>
    </style:style>
    <style:style style:name="T279" style:family="text">
      <style:text-properties style:text-line-through-style="none" style:text-line-through-type="none" officeooo:rsid="0052d6d1" style:font-name-complex="Arial1"/>
    </style:style>
    <style:style style:name="T280" style:family="text">
      <style:text-properties style:text-line-through-style="none" style:text-line-through-type="none" officeooo:rsid="007a552f" style:font-name-complex="Arial1"/>
    </style:style>
    <style:style style:name="T281" style:family="text">
      <style:text-properties style:text-line-through-style="none" style:text-line-through-type="none" officeooo:rsid="00a848fb" style:font-name-complex="Arial1"/>
    </style:style>
    <style:style style:name="T282" style:family="text">
      <style:text-properties style:text-line-through-style="none" style:text-line-through-type="none" officeooo:rsid="0009e242" style:font-name-complex="Arial1"/>
    </style:style>
    <style:style style:name="T283" style:family="text">
      <style:text-properties style:text-line-through-style="none" style:text-line-through-type="none" officeooo:rsid="00275036" style:font-name-complex="Arial1"/>
    </style:style>
    <style:style style:name="T284" style:family="text">
      <style:text-properties style:text-line-through-style="none" style:text-line-through-type="none" officeooo:rsid="0012acec" style:font-name-complex="Arial1" style:font-size-complex="11pt"/>
    </style:style>
    <style:style style:name="T285" style:family="text">
      <style:text-properties style:text-line-through-style="none" style:text-line-through-type="none" officeooo:rsid="00189c9e" style:font-name-complex="Arial1" style:font-size-complex="11pt"/>
    </style:style>
    <style:style style:name="T286" style:family="text">
      <style:text-properties style:text-line-through-style="none" style:text-line-through-type="none" officeooo:rsid="0087f52a" style:font-name-complex="Arial1" style:font-size-complex="11pt"/>
    </style:style>
    <style:style style:name="T287" style:family="text">
      <style:text-properties style:text-line-through-style="none" style:text-line-through-type="none" fo:language="de" fo:country="DE" officeooo:rsid="0012acec" style:font-name-complex="Arial1" style:font-size-complex="11pt"/>
    </style:style>
    <style:style style:name="T288" style:family="text">
      <style:text-properties style:text-line-through-style="none" style:text-line-through-type="none" fo:language="de" fo:country="DE" officeooo:rsid="0087f52a" style:font-name-complex="Arial1" style:font-size-complex="11pt"/>
    </style:style>
    <style:style style:name="T289" style:family="text">
      <style:text-properties style:text-line-through-style="none" style:text-line-through-type="none" fo:language="de" fo:country="DE" officeooo:rsid="00189c9e" style:font-name-complex="Arial1" style:font-size-complex="11pt"/>
    </style:style>
    <style:style style:name="T290" style:family="text">
      <style:text-properties style:text-line-through-style="none" style:text-line-through-type="none" fo:language="de" fo:country="AT" officeooo:rsid="0012acec" style:font-name-complex="Arial1" style:font-size-complex="11pt"/>
    </style:style>
    <style:style style:name="T291" style:family="text">
      <style:text-properties style:text-line-through-style="none" style:text-line-through-type="none" fo:font-size="11pt" fo:language="en" fo:country="US" style:text-underline-style="none" officeooo:rsid="0087f52a" fo:background-color="transparent" loext:char-shading-value="0" style:font-size-asian="11pt" style:font-name-complex="Arial1" style:font-size-complex="11pt"/>
    </style:style>
    <style:style style:name="T292" style:family="text">
      <style:text-properties style:text-line-through-style="none" style:text-line-through-type="none" officeooo:rsid="000b33c6"/>
    </style:style>
    <style:style style:name="T293" style:family="text">
      <style:text-properties style:text-line-through-style="none" style:text-line-through-type="none" officeooo:rsid="001b5506"/>
    </style:style>
    <style:style style:name="T294" style:family="text">
      <style:text-properties style:text-line-through-style="none" style:text-line-through-type="none" officeooo:rsid="00355178"/>
    </style:style>
    <style:style style:name="T295" style:family="text">
      <style:text-properties style:text-line-through-style="none" style:text-line-through-type="none" officeooo:rsid="002a80e3"/>
    </style:style>
    <style:style style:name="T296" style:family="text">
      <style:text-properties officeooo:rsid="007c6964"/>
    </style:style>
    <style:style style:name="T297" style:family="text">
      <style:text-properties officeooo:rsid="00811e63"/>
    </style:style>
    <style:style style:name="T298" style:family="text">
      <style:text-properties officeooo:rsid="0081cf63"/>
    </style:style>
    <style:style style:name="T299" style:family="text">
      <style:text-properties officeooo:rsid="0087875b"/>
    </style:style>
    <style:style style:name="T300" style:family="text">
      <style:text-properties officeooo:rsid="0088c4f7"/>
    </style:style>
    <style:style style:name="T301" style:family="text">
      <style:text-properties officeooo:rsid="008b35b0"/>
    </style:style>
    <style:style style:name="T302" style:family="text">
      <style:text-properties fo:language="de" fo:country="DE" officeooo:rsid="012bdf1a"/>
    </style:style>
    <style:style style:name="T303" style:family="text">
      <style:text-properties fo:language="de" fo:country="DE" officeooo:rsid="008e2334"/>
    </style:style>
    <style:style style:name="T304" style:family="text">
      <style:text-properties fo:language="de" fo:country="DE" officeooo:rsid="0096b607"/>
    </style:style>
    <style:style style:name="T305" style:family="text">
      <style:text-properties fo:language="de" fo:country="DE" officeooo:rsid="008e2334" style:font-name-complex="Arial1"/>
    </style:style>
    <style:style style:name="T306" style:family="text">
      <style:text-properties fo:language="de" fo:country="DE" officeooo:rsid="0087f52a" style:font-name-complex="Arial1"/>
    </style:style>
    <style:style style:name="T307" style:family="text">
      <style:text-properties fo:language="de" fo:country="DE" officeooo:rsid="012bdf1a" style:font-name-complex="Arial1"/>
    </style:style>
    <style:style style:name="T308" style:family="text">
      <style:text-properties fo:language="de" fo:country="DE" officeooo:rsid="0096b607" style:font-name-complex="Arial1"/>
    </style:style>
    <style:style style:name="T309" style:family="text">
      <style:text-properties fo:language="de" fo:country="DE" officeooo:rsid="00745c47"/>
    </style:style>
    <style:style style:name="T310" style:family="text">
      <style:text-properties officeooo:rsid="008e2334"/>
    </style:style>
    <style:style style:name="T311" style:family="text">
      <style:text-properties officeooo:rsid="00698718"/>
    </style:style>
    <style:style style:name="T312" style:family="text">
      <style:text-properties officeooo:rsid="002d934d"/>
    </style:style>
    <style:style style:name="T313" style:family="text">
      <style:text-properties officeooo:rsid="006e8207"/>
    </style:style>
    <style:style style:name="T314" style:family="text">
      <style:text-properties officeooo:rsid="0091afec"/>
    </style:style>
    <style:style style:name="T315" style:family="text">
      <style:text-properties officeooo:rsid="0019d972"/>
    </style:style>
    <style:style style:name="T316" style:family="text">
      <style:text-properties officeooo:rsid="0094791f"/>
    </style:style>
    <style:style style:name="T317" style:family="text">
      <style:text-properties officeooo:rsid="0094defc"/>
    </style:style>
    <style:style style:name="T318" style:family="text">
      <style:text-properties officeooo:rsid="0096b607"/>
    </style:style>
    <style:style style:name="T319" style:family="text">
      <style:text-properties officeooo:rsid="0097ebe3"/>
    </style:style>
    <style:style style:name="T320" style:family="text">
      <style:text-properties style:font-name="Arial2"/>
    </style:style>
    <style:style style:name="T321" style:family="text">
      <style:text-properties style:font-name="Arial2" fo:font-size="11pt" fo:language="de" fo:country="AT" style:font-size-asian="10.5pt" style:font-name-complex="Arial1" style:font-size-complex="11pt"/>
    </style:style>
    <style:style style:name="T322" style:family="text">
      <style:text-properties style:font-name="Arial2" fo:font-size="11pt" fo:language="de" fo:country="AT" officeooo:rsid="014d980a" style:font-size-asian="10.5pt" style:font-name-complex="Arial1" style:font-size-complex="11pt"/>
    </style:style>
    <style:style style:name="T323" style:family="text">
      <style:text-properties style:font-name="Arial2" fo:font-size="11pt" fo:language="de" fo:country="AT" officeooo:rsid="014ed8d2" style:font-size-asian="10.5pt" style:font-name-complex="Arial1" style:font-size-complex="11pt"/>
    </style:style>
    <style:style style:name="T324" style:family="text">
      <style:text-properties style:font-name="Arial2" fo:font-size="11pt" fo:language="de" fo:country="AT" style:font-size-asian="10.5pt" style:font-name-complex="Arial1" style:font-size-complex="11pt" style:font-weight-complex="bold"/>
    </style:style>
    <style:style style:name="T325" style:family="text">
      <style:text-properties style:font-name="Arial2" fo:font-size="11pt" fo:language="de" fo:country="AT" officeooo:rsid="00b441c7" style:font-size-asian="10.5pt" style:font-name-complex="Arial1" style:font-size-complex="11pt" style:font-weight-complex="bold"/>
    </style:style>
    <style:style style:name="T326" style:family="text">
      <style:text-properties style:font-name="Arial2" fo:font-size="11pt" fo:language="de" fo:country="AT" officeooo:rsid="013f9b81" style:font-size-asian="10.5pt" style:font-name-complex="Arial1" style:font-size-complex="11pt" style:font-weight-complex="bold"/>
    </style:style>
    <style:style style:name="T327" style:family="text">
      <style:text-properties style:font-name="Arial2" fo:font-size="11pt" fo:language="de" fo:country="AT" officeooo:rsid="006900bd" style:font-size-asian="10.5pt" style:font-name-complex="Arial1" style:font-size-complex="11pt" style:font-weight-complex="bold"/>
    </style:style>
    <style:style style:name="T328" style:family="text">
      <style:text-properties style:font-name="Arial2" fo:font-size="11pt" fo:language="de" fo:country="AT" officeooo:rsid="00a60fdb" style:font-size-asian="10.5pt" style:font-name-complex="Arial1" style:font-size-complex="11pt" style:font-weight-complex="bold"/>
    </style:style>
    <style:style style:name="T329" style:family="text">
      <style:text-properties style:font-name="Arial2" fo:font-size="11pt" style:font-size-asian="10.5pt"/>
    </style:style>
    <style:style style:name="T330" style:family="text">
      <style:text-properties style:font-name="Arial2" fo:font-size="11pt" officeooo:rsid="012c317d" style:font-size-asian="10.5pt"/>
    </style:style>
    <style:style style:name="T331" style:family="text">
      <style:text-properties style:font-name="Arial2" fo:font-size="11pt" officeooo:rsid="00d9db05" style:font-size-asian="10.5pt"/>
    </style:style>
    <style:style style:name="T332" style:family="text">
      <style:text-properties style:font-name="Arial2" fo:font-size="11pt" officeooo:rsid="00dc83c0" style:font-size-asian="10.5pt"/>
    </style:style>
    <style:style style:name="T333" style:family="text">
      <style:text-properties style:font-name="Arial2" fo:font-size="11pt" officeooo:rsid="00f22ca6" style:font-size-asian="10.5pt"/>
    </style:style>
    <style:style style:name="T334" style:family="text">
      <style:text-properties style:font-name="Arial2" fo:font-size="11pt" officeooo:rsid="0097ebe3" style:font-size-asian="10.5pt"/>
    </style:style>
    <style:style style:name="T335" style:family="text">
      <style:text-properties style:font-name="Arial2" officeooo:rsid="00b441c7"/>
    </style:style>
    <style:style style:name="T336" style:family="text">
      <style:text-properties fo:color="#000000" loext:opacity="100%"/>
    </style:style>
    <style:style style:name="T337" style:family="text">
      <style:text-properties fo:color="#000000" loext:opacity="100%" style:font-name="Liberation Sans1" fo:font-size="14pt" style:letter-kerning="false" style:font-name-asian="Times New Roman" style:font-size-asian="14pt" style:font-name-complex="Arial1" style:font-size-complex="14pt" style:font-weight-complex="bold"/>
    </style:style>
    <style:style style:name="T338" style:family="text">
      <style:text-properties fo:color="#000000" loext:opacity="100%" style:font-name="Liberation Sans1"/>
    </style:style>
    <style:style style:name="T339" style:family="text">
      <style:text-properties fo:color="#000000" loext:opacity="100%"/>
    </style:style>
    <style:style style:name="T340" style:family="text">
      <style:text-properties officeooo:rsid="009f5d90"/>
    </style:style>
    <style:style style:name="T341" style:family="text">
      <style:text-properties officeooo:rsid="007e6df2"/>
    </style:style>
    <style:style style:name="T342" style:family="text">
      <style:text-properties officeooo:rsid="005c7e32"/>
    </style:style>
    <style:style style:name="T343" style:family="text">
      <style:text-properties officeooo:rsid="00a52cc6"/>
    </style:style>
    <style:style style:name="T344" style:family="text">
      <style:text-properties officeooo:rsid="00a7ce35"/>
    </style:style>
    <style:style style:name="T345" style:family="text">
      <style:text-properties officeooo:rsid="009f87cd"/>
    </style:style>
    <style:style style:name="T346" style:family="text">
      <style:text-properties fo:language="de" fo:country="AT" officeooo:rsid="0012acec" style:font-name-complex="Arial1" style:font-size-complex="11pt"/>
    </style:style>
    <style:style style:name="T347" style:family="text">
      <style:text-properties fo:language="de" fo:country="AT" officeooo:rsid="0012acec" style:font-name-complex="Arial1"/>
    </style:style>
    <style:style style:name="T348" style:family="text">
      <style:text-properties fo:language="de" fo:country="AT" officeooo:rsid="002509fb"/>
    </style:style>
    <style:style style:name="T349" style:family="text">
      <style:text-properties fo:language="de" fo:country="AT" officeooo:rsid="00b8cbee"/>
    </style:style>
    <style:style style:name="T350" style:family="text">
      <style:text-properties officeooo:rsid="00a21c6e"/>
    </style:style>
    <style:style style:name="T351" style:family="text">
      <style:text-properties officeooo:rsid="00a2a7a5"/>
    </style:style>
    <style:style style:name="T352" style:family="text">
      <style:text-properties officeooo:rsid="00a34363"/>
    </style:style>
    <style:style style:name="T353" style:family="text">
      <style:text-properties officeooo:rsid="0009e5d7"/>
    </style:style>
    <style:style style:name="T354" style:family="text">
      <style:text-properties officeooo:rsid="000b98aa"/>
    </style:style>
    <style:style style:name="T355" style:family="text">
      <style:text-properties officeooo:rsid="0087f52a"/>
    </style:style>
    <style:style style:name="T356" style:family="text">
      <style:text-properties officeooo:rsid="00a3c5c0"/>
    </style:style>
    <style:style style:name="T357" style:family="text">
      <style:text-properties officeooo:rsid="00a60fdb"/>
    </style:style>
    <style:style style:name="T358" style:family="text">
      <style:text-properties officeooo:rsid="00b441c7"/>
    </style:style>
    <style:style style:name="T359" style:family="text">
      <style:text-properties officeooo:rsid="00a7df2e"/>
    </style:style>
    <style:style style:name="T360" style:family="text">
      <style:text-properties loext:padding="0cm" loext:border="none"/>
    </style:style>
    <style:style style:name="T361" style:family="text">
      <style:text-properties officeooo:rsid="00a955df"/>
    </style:style>
    <style:style style:name="T362" style:family="text">
      <style:text-properties officeooo:rsid="00acb260"/>
    </style:style>
    <style:style style:name="T363" style:family="text">
      <style:text-properties officeooo:rsid="00adc9eb"/>
    </style:style>
    <style:style style:name="T364" style:family="text">
      <style:text-properties officeooo:rsid="00af24f7"/>
    </style:style>
    <style:style style:name="T365" style:family="text">
      <style:text-properties officeooo:rsid="00b293eb"/>
    </style:style>
    <style:style style:name="T366" style:family="text">
      <style:text-properties officeooo:rsid="00b560e1"/>
    </style:style>
    <style:style style:name="T367" style:family="text">
      <style:text-properties officeooo:rsid="00b6e2eb"/>
    </style:style>
    <style:style style:name="T368" style:family="text">
      <style:text-properties officeooo:rsid="00b8cbee"/>
    </style:style>
    <style:style style:name="T369" style:family="text">
      <style:text-properties officeooo:rsid="002509fb"/>
    </style:style>
    <style:style style:name="T370" style:family="text">
      <style:text-properties officeooo:rsid="00bd992c"/>
    </style:style>
    <style:style style:name="T371" style:family="text">
      <style:text-properties officeooo:rsid="00c02345"/>
    </style:style>
    <style:style style:name="T372" style:family="text">
      <style:text-properties officeooo:rsid="00c0fb17"/>
    </style:style>
    <style:style style:name="T373" style:family="text">
      <style:text-properties officeooo:rsid="00c3331d"/>
    </style:style>
    <style:style style:name="T374" style:family="text">
      <style:text-properties officeooo:rsid="00275036"/>
    </style:style>
    <style:style style:name="T375" style:family="text">
      <style:text-properties officeooo:rsid="00289968"/>
    </style:style>
    <style:style style:name="T376" style:family="text">
      <style:text-properties officeooo:rsid="00c70606"/>
    </style:style>
    <style:style style:name="T377" style:family="text">
      <style:text-properties officeooo:rsid="00caada3"/>
    </style:style>
    <style:style style:name="T378" style:family="text">
      <style:text-properties officeooo:rsid="00ceed8c"/>
    </style:style>
    <style:style style:name="T379" style:family="text">
      <style:text-properties officeooo:rsid="00baf716"/>
    </style:style>
    <style:style style:name="T380" style:family="text">
      <style:text-properties officeooo:rsid="00c67e7f"/>
    </style:style>
    <style:style style:name="T381" style:family="text">
      <style:text-properties officeooo:rsid="00bce0ab"/>
    </style:style>
    <style:style style:name="T382" style:family="text">
      <style:text-properties officeooo:rsid="00d0a2d6"/>
    </style:style>
    <style:style style:name="T383" style:family="text">
      <style:text-properties officeooo:rsid="00d2905f"/>
    </style:style>
    <style:style style:name="T384" style:family="text">
      <style:text-properties officeooo:rsid="00d3329e"/>
    </style:style>
    <style:style style:name="T385" style:family="text">
      <style:text-properties officeooo:rsid="00745c47"/>
    </style:style>
    <style:style style:name="T386" style:family="text">
      <style:text-properties officeooo:rsid="00d5f29d"/>
    </style:style>
    <style:style style:name="T387" style:family="text">
      <style:text-properties fo:background-color="transparent" loext:char-shading-value="0"/>
    </style:style>
    <style:style style:name="T388" style:family="text">
      <style:text-properties officeooo:rsid="00d5f29d" fo:background-color="transparent" loext:char-shading-value="0"/>
    </style:style>
    <style:style style:name="T389" style:family="text">
      <style:text-properties officeooo:rsid="00733873" fo:background-color="transparent" loext:char-shading-value="0" style:font-name-complex="Arial1" style:font-size-complex="11pt"/>
    </style:style>
    <style:style style:name="T390" style:family="text">
      <style:text-properties officeooo:rsid="007502be" fo:background-color="transparent" loext:char-shading-value="0" style:font-name-complex="Arial1" style:font-size-complex="11pt"/>
    </style:style>
    <style:style style:name="T391" style:family="text">
      <style:text-properties officeooo:rsid="011e0147" fo:background-color="transparent" loext:char-shading-value="0" style:font-name-complex="Arial1" style:font-size-complex="11pt"/>
    </style:style>
    <style:style style:name="T392" style:family="text">
      <style:text-properties officeooo:rsid="00d6ba64"/>
    </style:style>
    <style:style style:name="T393" style:family="text">
      <style:text-properties officeooo:rsid="00d7f68f"/>
    </style:style>
    <style:style style:name="T394" style:family="text">
      <style:text-properties officeooo:rsid="00d8e284"/>
    </style:style>
    <style:style style:name="T395" style:family="text">
      <style:text-properties officeooo:rsid="00dbbcd7"/>
    </style:style>
    <style:style style:name="T396" style:family="text">
      <style:text-properties officeooo:rsid="00dd1d73"/>
    </style:style>
    <style:style style:name="T397" style:family="text">
      <style:text-properties fo:language="fr" fo:country="FR" fo:font-style="normal" style:font-style-asian="normal" style:font-style-complex="normal"/>
    </style:style>
    <style:style style:name="T398" style:family="text">
      <style:text-properties officeooo:rsid="00e64148"/>
    </style:style>
    <style:style style:name="T399" style:family="text">
      <style:text-properties officeooo:rsid="00e75d49"/>
    </style:style>
    <style:style style:name="T400" style:family="text">
      <style:text-properties officeooo:rsid="00e95716"/>
    </style:style>
    <style:style style:name="T401" style:family="text">
      <style:text-properties officeooo:rsid="00ea5cb4"/>
    </style:style>
    <style:style style:name="T402" style:family="text">
      <style:text-properties officeooo:rsid="000a4b17"/>
    </style:style>
    <style:style style:name="T403" style:family="text">
      <style:text-properties officeooo:rsid="00f52a8c"/>
    </style:style>
    <style:style style:name="T404" style:family="text">
      <style:text-properties fo:font-style="normal" style:font-style-asian="normal" style:font-style-complex="normal"/>
    </style:style>
    <style:style style:name="T405" style:family="text">
      <style:text-properties fo:font-style="normal" officeooo:rsid="00f52a8c" style:font-style-asian="normal" style:font-style-complex="normal"/>
    </style:style>
    <style:style style:name="T406" style:family="text">
      <style:text-properties fo:font-style="normal" officeooo:rsid="0102400c" style:font-style-asian="normal" style:font-style-complex="normal"/>
    </style:style>
    <style:style style:name="T407" style:family="text">
      <style:text-properties officeooo:rsid="00f5d429"/>
    </style:style>
    <style:style style:name="T408" style:family="text">
      <style:text-properties fo:font-weight="normal" style:font-weight-asian="normal" style:font-weight-complex="normal"/>
    </style:style>
    <style:style style:name="T409" style:family="text">
      <style:text-properties fo:font-weight="normal" officeooo:rsid="0102ec28" style:font-weight-asian="normal" style:font-weight-complex="normal"/>
    </style:style>
    <style:style style:name="T410" style:family="text">
      <style:text-properties officeooo:rsid="00fa9066"/>
    </style:style>
    <style:style style:name="T411" style:family="text">
      <style:text-properties officeooo:rsid="00fbf16b"/>
    </style:style>
    <style:style style:name="T412" style:family="text">
      <style:text-properties officeooo:rsid="007fcd37"/>
    </style:style>
    <style:style style:name="T413" style:family="text">
      <style:text-properties officeooo:rsid="001b5506"/>
    </style:style>
    <style:style style:name="T414" style:family="text">
      <style:text-properties officeooo:rsid="0036b9bb"/>
    </style:style>
    <style:style style:name="T415" style:family="text">
      <style:text-properties officeooo:rsid="00383b0d"/>
    </style:style>
    <style:style style:name="T416" style:family="text">
      <style:text-properties officeooo:rsid="0104e357"/>
    </style:style>
    <style:style style:name="T417" style:family="text">
      <style:text-properties officeooo:rsid="0106878b"/>
    </style:style>
    <style:style style:name="T418" style:family="text">
      <style:text-properties officeooo:rsid="0107421e"/>
    </style:style>
    <style:style style:name="T419" style:family="text">
      <style:text-properties officeooo:rsid="01082e17"/>
    </style:style>
    <style:style style:name="T420" style:family="text">
      <style:text-properties officeooo:rsid="010db218"/>
    </style:style>
    <style:style style:name="T421" style:family="text">
      <style:text-properties officeooo:rsid="01144dc0"/>
    </style:style>
    <style:style style:name="T422" style:family="text">
      <style:text-properties officeooo:rsid="002a80e3"/>
    </style:style>
    <style:style style:name="T423" style:family="text">
      <style:text-properties officeooo:rsid="011affff"/>
    </style:style>
    <style:style style:name="T424" style:family="text">
      <style:text-properties officeooo:rsid="003a929b"/>
    </style:style>
    <style:style style:name="T425" style:family="text">
      <style:text-properties fo:color="#000080" loext:opacity="100%" style:font-name="Arial2" fo:font-size="11pt" fo:language="zxx" fo:country="none" style:text-underline-style="solid" style:text-underline-width="auto" style:text-underline-color="font-color" officeooo:rsid="0009e242" style:font-size-asian="10.5pt" style:language-asian="zxx" style:country-asian="none" style:font-name-complex="Arial1" style:font-size-complex="11pt" style:language-complex="zxx" style:country-complex="none"/>
    </style:style>
    <style:style style:name="fr1"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gr1" style:family="graphic">
      <style:graphic-properties svg:stroke-color="#990000" draw:opacity="0%" draw:textarea-horizontal-align="center" draw:textarea-vertical-align="middl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text:tracked-changes text:track-changes="false">
        <text:changed-region xml:id="ct260655568" text:id="ct260655568">
          <text:deletion>
            <office:change-info>
              <dc:creator>jg 5297</dc:creator>
              <dc:date>2023-10-09T10:26:13</dc:date>
            </office:change-info>
            <text:p text:style-name="P122"><text:span text:style-name="T194"><text:s/></text:span></text:p>
          </text:deletion>
        </text:changed-region>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6"><draw:frame draw:style-name="fr2" draw:name="Bild3" text:anchor-type="paragraph" svg:x="-0.318cm" svg:y="-0.309cm" svg:width="3.244cm" svg:height="1.448cm" draw:z-index="2"><draw:image xlink:href="Pictures/100000000000040E000001CF9F901B84F5407F1F.jpg" xlink:type="simple" xlink:show="embed" xlink:actuate="onLoad" draw:mime-type="image/jpeg"/></draw:frame></text:p>
      <text:p text:style-name="P76"/>
      <text:p text:style-name="P75"><draw:line text:anchor-type="paragraph" draw:z-index="0" draw:name="Form1" draw:style-name="gr1" draw:text-style-name="P265" svg:x1="-2.575cm" svg:y1="-0.314cm" svg:x2="18.997cm" svg:y2="-0.279cm"><text:p/></draw:line></text:p>
      <text:p text:style-name="P75"/>
      <text:p text:style-name="P75"/>
      <text:p text:style-name="P75"/>
      <text:p text:style-name="P77">Länderinformationsblatt</text:p>
      <text:p text:style-name="P77">der Staatendokumentation</text:p>
      <text:p text:style-name="P2"/>
      <text:p text:style-name="P2"/>
      <text:p text:style-name="P2"><draw:frame draw:style-name="fr1" draw:name="Bild2" text:anchor-type="paragraph" svg:width="16.2cm" svg:height="8.082cm" draw:z-index="1"><draw:image xlink:href="Pictures/100000000000038A000001C40E5CD2143F59D41B.png" xlink:type="simple" xlink:show="embed" xlink:actuate="onLoad" draw:mime-type="image/png"/></draw:frame></text:p>
      <text:p text:style-name="P78">Guinea</text:p>
      <text:p text:style-name="P80"><text:span text:style-name="T19">Gesamtaktualisierung am</text:span><text:span text:style-name="T20"> </text:span><text:span text:style-name="T22">29</text:span><text:span text:style-name="T20">.</text:span><text:span text:style-name="T21">9</text:span><text:span text:style-name="T20">.</text:span><text:span text:style-name="T21">2023</text:span></text:p>
      <text:p text:style-name="P162" loext:marker-style-name="T336"><text:span text:style-name="T337">Aktualität überprüft am XX.XX.XXXX</text:span></text:p>
      <text:p text:style-name="P19"><text:span text:style-name="T338"><text:tab/>letzte Kurzinformation eingefügt am XX.XX.XXXX</text:span></text:p>
      <table:table table:name="Tabelle1" table:style-name="Tabelle1">
        <table:table-column table:style-name="Tabelle1.A"/>
        <text:soft-page-break/>
        <table:table-row>
          <table:table-cell table:style-name="Tabelle1.A1" office:value-type="string">
            <text:p text:style-name="P14">Das gegenständliche Produkt der Staatendokumentation des Bundesamtes für Fremdenwesen und Asyl wurde gemäß den vom Staatendokumentationsbeirat beschlossenen Standards und der Methodologie der Staatendokumentation erstellt.</text:p>
            <text:p text:style-name="P14">Ein Länderinformationsblatt (LIB) der Staatendokumentation ist ein COI-Dokument, das beruhend auf den Bedürfnissen in Verfahren des Asyl- und Fremdenwesens (RD, EASt, ASt, BVwG) mittels Recherche von vorhandenen, vertrauenswürdigen und vorrangig öffentlichen Informationen gemäß den Standards der Staatendokumentation erstellt wird. Ein LIB gibt eine <text:span text:style-name="T16">einzelfallunabhängige Darstellung</text:span> über die Lage betreffend relevanter Tatsachen in Herkunftsländern bzw. in EU-Mitgliedsstaaten.</text:p>
            <text:p text:style-name="P14">Die LIB dienen den Bedarfsträgern der Instanzen des Asyl- und Fremdenwesens. Für sie gilt § 5 Abs. 5 letzter Satz BFA-G, d.h. sie sind als solche nicht Teil der allgemein zugänglichen, öffentlichen Staatendokumentation. Sie werden aber durch Verwendung im Verfahren (Parteiengehör, Verwendung im Bescheid) der jeweiligen Partei zugänglich und durch Verwendung im Bescheid öffentlich gemacht.</text:p>
            <text:p text:style-name="P14"><text:span text:style-name="T43">D</text:span>ieses Produkt <text:span text:style-name="T43">ist </text:span>als Arbeitsbehelf für österreichische Behörden und Gerichte entw<text:span text:style-name="T50">ickelt</text:span> worden. In diesem Sinne stehen Lesbarkeit, flexible Nutzbarkeit und einfache Verwertbarkeit in Entscheidungen im Vordergrund. Grundsätzlich wird jede Information mit mindestens einer Quelle belegt; aus vorgenannten Gründen wird jedoch auf die Hervorhebung von Originalzitaten verzichtet – nicht zuletzt auch deshalb, weil sich daraus für die Entscheidungsfindung kein Mehrwert ergibt.</text:p>
            <text:p text:style-name="P15">Das gegenständliche Produkt erhebt bezüglich der zur Verfügung gestellten Informationen keinen Anspruch auf Vollständigkeit. Aus dem vorliegenden Produkt ergeben sich keine Schlussfolgerungen für die rechtliche Beurteilung eines konkreten Verfahrens. Das LIB stellt keine allgemeine oder individuelle Entscheidungsvorgabe dar. Das vorliegende Dokument kann insbesondere auch nicht als politische Stellungnahme seitens der Staatendokumentation oder des Bundesamtes für Fremdenwesen und Asyl gewertet werden. </text:p>
            <text:p text:style-name="P15">Zugunsten der besseren Les- und Verwendbarkeit wird im vorliegenden Produkt auf eine genderneutrale Schreibweise verzichtet. So nicht explizit angemerkt, sind immer alle Geschlechter gemeint.</text:p>
            <text:p text:style-name="P16">Qualitäts- und Aktualisierungshinweis</text:p>
            <text:p text:style-name="P17">Das LIB beinhaltet Arbeitsübersetzungen fremdsprachiger Quellen. Auswahl, Verwertung und Verwendung von Informationen <text:span text:style-name="T18">im vorliegenden Produkt </text:span>unterliegen dem Qualitätsmanagement der Staatendokumentation.</text:p>
            <text:p text:style-name="P14"><text:span text:style-name="T48">Eine Aktualisierung </text:span><text:span text:style-name="T49">des LIB </text:span><text:span text:style-name="T48">erfolgt bei gegebenem Bedarf auf Anfrage. </text:span>Die Aktualität der verwendeten Quellen wird seitens der Staatendokumentation überprüft. Daher können auch im LIB verwendete Quellen älteren Datums als inhaltlich aktuell erachtet werden.</text:p>
          </table:table-cell>
        </table:table-row>
      </table:table>
      <text:p text:style-name="P84"/>
      <text:p text:style-name="P3"><text:span text:style-name="T10">Länder</text:span><text:span text:style-name="T11">spezifische Anmerkungen</text:span></text:p>
      <text:p text:style-name="P4"/>
      <text:p text:style-name="P85"/>
      <text:p text:style-name="P85">Hinweis:</text:p>
      <text:p text:style-name="P81"/>
      <text:p text:style-name="P82">COVID-19: </text:p>
      <text:p text:style-name="P86"><text:span text:style-name="T44">Zur aktuellen Anzahl der Krankheits- und Todesfälle in den einzelnen Ländern empfiehlt die Staatendokumentation bei Interesse/Bedarf folgende Websites der WHO: </text:span><text:a xlink:type="simple" xlink:href="https://www.who.int/emergencies/diseases/novel-coronavirus-2019/situation-reports" office:target-frame-name="_blank" xlink:show="new" text:style-name="Internet_20_link" text:visited-style-name="Visited_20_Internet_20_Link"><text:span text:style-name="T7">https://www.who.int/emergencies/diseases/novel-coronavirus-2019/situation-reports</text:span></text:a><text:span text:style-name="T44">. </text:span></text:p>
      <text:p text:style-name="P18"/>
      <text:p text:style-name="Text_20_body"><text:span text:style-name="T45">Für historische Daten bis zum 10.3.2023 s. die Datenbank der Johns-Hopkins-Universität: </text:span><text:a xlink:type="simple" xlink:href="https://gisanddata.maps.arcgis.com/apps/opsdashboard/index.html#/bda7594740fd40299423467b48e9ecf6" office:target-frame-name="_blank" xlink:show="new" text:style-name="Internet_20_link" text:visited-style-name="Visited_20_Internet_20_Link"><text:span text:style-name="T47">https://gisanddata.maps.arcgis.com/apps/opsdashboard/index.html#/bda7594740fd40299423467b48e9ecf6</text:span></text:a><text:span text:style-name="T46"> </text:span><text:span text:style-name="T45">.</text:span></text:p>
      <text:p text:style-name="Text_20_body"/>
      <text:p text:style-name="P86"/>
      <text:p text:style-name="P79">Inhaltsverzeichnis</text:p>
      <text:table-of-content text:style-name="Sect1" text:protected="true" text:name="Inhaltsverzeichnis1">
        <text:table-of-content-source text:outline-level="10">
          <text:index-title-template text:style-name="Contents_20_Heading"/>
          <text:table-of-content-entry-template text:outline-level="1" text:style-name="Contents_20_1">
            <text:index-entry-link-start text:style-name="Index_20_Link"/>
            <text:index-entry-chapter/>
            <text:index-entry-tab-stop style:type="left" style:position="1cm" style:leader-char=" "/>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ab-stop style:type="left" style:position="1cm" style:leader-char=" "/>
            <text:index-entry-text/>
            <text:index-entry-tab-stop style:type="right" style:leader-char="."/>
            <text:index-entry-page-number/>
            <text:index-entry-link-end/>
          </text:table-of-content-entry-template>
          <text:table-of-content-entry-template text:outline-level="3" text:style-name="Contents_20_3">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4" text:style-name="Contents_20_4">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5" text:style-name="Contents_20_5">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6" text:style-name="Contents_20_6">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7" text:style-name="Contents_20_7">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8" text:style-name="Contents_20_8">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9" text:style-name="Contents_20_9">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10" text:style-name="Contents_20_10">
            <text:index-entry-chapter/>
            <text:index-entry-tab-stop style:type="left" style:position="0cm" style:leader-char=" "/>
            <text:index-entry-text text:style-name="User_20_Entry"/>
            <text:index-entry-tab-stop style:type="right" style:leader-char=" "/>
            <text:index-entry-page-number/>
          </text:table-of-content-entry-template>
        </text:table-of-content-source>
        <text:index-body>
          <text:p text:style-name="P146"><text:a xlink:type="simple" xlink:href="#__RefHeading___Toc732_869923921" text:style-name="Index_20_Link" text:visited-style-name="Index_20_Link"><text:s/>1.<text:tab/><text:span text:style-name="T404">N</text:span><text:span text:style-name="T404">eueste Ereignisse – Integrierte Kurzinformationen</text:span><text:tab/>5</text:a></text:p>
          <text:p text:style-name="P146"><text:a xlink:type="simple" xlink:href="#__RefHeading___Toc28323_2332640943" text:style-name="Index_20_Link" text:visited-style-name="Index_20_Link"><text:s/>2.<text:tab/>COVID-19<text:tab/>6</text:a></text:p>
          <text:p text:style-name="P146"><text:a xlink:type="simple" xlink:href="#__RefHeading___Toc3604_297596519" text:style-name="Index_20_Link" text:visited-style-name="Index_20_Link"><text:s/>3.<text:tab/>Politische Lage<text:tab/>6</text:a></text:p>
          <text:p text:style-name="P146"><text:a xlink:type="simple" xlink:href="#__RefHeading___Toc4086_297596519" text:style-name="Index_20_Link" text:visited-style-name="Index_20_Link"><text:s/>4.<text:tab/>Sicherheitslage<text:tab/>11</text:a></text:p>
          <text:p text:style-name="P146"><text:a xlink:type="simple" xlink:href="#__RefHeading___Toc4153_297596519" text:style-name="Index_20_Link" text:visited-style-name="Index_20_Link"><text:s/>5.<text:tab/>Rechtsschutz / Justizwesen<text:tab/>12</text:a></text:p>
          <text:p text:style-name="P146"><text:a xlink:type="simple" xlink:href="#__RefHeading___Toc4155_297596519" text:style-name="Index_20_Link" text:visited-style-name="Index_20_Link"><text:s/>6.<text:tab/>Sicherheitsbehörden<text:tab/>13</text:a></text:p>
          <text:p text:style-name="P146"><text:a xlink:type="simple" xlink:href="#__RefHeading___Toc4157_297596519" text:style-name="Index_20_Link" text:visited-style-name="Index_20_Link"><text:s/>7.<text:tab/>Folter und unmenschliche Behandlung<text:tab/>15</text:a></text:p>
          <text:p text:style-name="P146"><text:a xlink:type="simple" xlink:href="#__RefHeading___Toc4159_297596519" text:style-name="Index_20_Link" text:visited-style-name="Index_20_Link"><text:s/>8.<text:tab/>Korruption<text:tab/>16</text:a></text:p>
          <text:p text:style-name="P146"><text:a xlink:type="simple" xlink:href="#__RefHeading___Toc4161_297596519" text:style-name="Index_20_Link" text:visited-style-name="Index_20_Link"><text:s/>9.<text:tab/>NGOs und Menschenrechtsaktivisten<text:tab/>17</text:a></text:p>
          <text:p text:style-name="P146"><text:a xlink:type="simple" xlink:href="#__RefHeading___Toc4165_297596519" text:style-name="Index_20_Link" text:visited-style-name="Index_20_Link"><text:s/>10.<text:tab/>Wehrdienst und Rekrutierungen<text:tab/>18</text:a></text:p>
          <text:p text:style-name="P146"><text:a xlink:type="simple" xlink:href="#__RefHeading___Toc4171_297596519" text:style-name="Index_20_Link" text:visited-style-name="Index_20_Link"><text:s/>11.<text:tab/>Allgemeine Menschenrechtslage<text:tab/>18</text:a></text:p>
          <text:p text:style-name="P146"><text:a xlink:type="simple" xlink:href="#__RefHeading___Toc4173_297596519" text:style-name="Index_20_Link" text:visited-style-name="Index_20_Link"><text:s/>12.<text:tab/>Meinungs- und Pressefreiheit<text:tab/>20</text:a></text:p>
          <text:p text:style-name="P146"><text:a xlink:type="simple" xlink:href="#__RefHeading___Toc4175_297596519" text:style-name="Index_20_Link" text:visited-style-name="Index_20_Link"><text:s/>13.<text:tab/>Versammlungs- und Vereinigungsfreiheit, Opposition<text:tab/>21</text:a></text:p>
          <text:p text:style-name="P147"><text:a xlink:type="simple" xlink:href="#__RefHeading___Toc4177_297596519" text:style-name="Index_20_Link" text:visited-style-name="Index_20_Link">13.1.<text:tab/>Versammlungsfreiheit und Vereinigungsfreiheit<text:tab/>21</text:a></text:p>
          <text:p text:style-name="P147"><text:a xlink:type="simple" xlink:href="#__RefHeading___Toc4181_297596519" text:style-name="Index_20_Link" text:visited-style-name="Index_20_Link">13.2.<text:tab/>Opposition<text:tab/>22</text:a></text:p>
          <text:p text:style-name="P146"><text:a xlink:type="simple" xlink:href="#__RefHeading___Toc4183_297596519" text:style-name="Index_20_Link" text:visited-style-name="Index_20_Link"><text:s/>14.<text:tab/>Haftbedingungen<text:tab/>25</text:a></text:p>
          <text:p text:style-name="P146"><text:a xlink:type="simple" xlink:href="#__RefHeading___Toc4185_297596519" text:style-name="Index_20_Link" text:visited-style-name="Index_20_Link"><text:s/>15.<text:tab/>Todesstrafe<text:tab/>27</text:a></text:p>
          <text:p text:style-name="P146"><text:a xlink:type="simple" xlink:href="#__RefHeading___Toc4187_297596519" text:style-name="Index_20_Link" text:visited-style-name="Index_20_Link"><text:s/>16.<text:tab/>Religionsfreiheit<text:tab/>28</text:a></text:p>
          <text:p text:style-name="P146"><text:a xlink:type="simple" xlink:href="#__RefHeading___Toc4195_297596519" text:style-name="Index_20_Link" text:visited-style-name="Index_20_Link"><text:s/>17.<text:tab/>Ethnische Minderheiten<text:tab/>29</text:a></text:p>
          <text:p text:style-name="P146"><text:a xlink:type="simple" xlink:href="#__RefHeading___Toc4203_297596519" text:style-name="Index_20_Link" text:visited-style-name="Index_20_Link"><text:s/>18.<text:tab/>Relevante Bevölkerungsgruppen<text:tab/>30</text:a></text:p>
          <text:p text:style-name="P147"><text:a xlink:type="simple" xlink:href="#__RefHeading___Toc4205_297596519" text:style-name="Index_20_Link" text:visited-style-name="Index_20_Link">18.1.<text:tab/>Frauen<text:tab/>30</text:a></text:p>
          <text:p text:style-name="P147"><text:a xlink:type="simple" xlink:href="#__RefHeading___Toc4207_297596519" text:style-name="Index_20_Link" text:visited-style-name="Index_20_Link">18.2.<text:tab/>Kinder<text:tab/>33</text:a></text:p>
          <text:p text:style-name="P147"><text:a xlink:type="simple" xlink:href="#__RefHeading___Toc5982_1973936681" text:style-name="Index_20_Link" text:visited-style-name="Index_20_Link">18.3.<text:tab/>Homosexuelle/Sexuelle Minderheiten<text:tab/>35</text:a></text:p>
          <text:p text:style-name="P146"><text:a xlink:type="simple" xlink:href="#__RefHeading___Toc4213_297596519" text:style-name="Index_20_Link" text:visited-style-name="Index_20_Link"><text:s/>19.<text:tab/>Bewegungsfreiheit<text:tab/>36</text:a></text:p>
          <text:p text:style-name="P146"><text:a xlink:type="simple" xlink:href="#__RefHeading___Toc4219_297596519" text:style-name="Index_20_Link" text:visited-style-name="Index_20_Link"><text:s/>20.<text:tab/>Grundversorgung und Wirtschaft<text:tab/>37</text:a></text:p>
          <text:p text:style-name="P146"><text:a xlink:type="simple" xlink:href="#__RefHeading___Toc4223_297596519" text:style-name="Index_20_Link" text:visited-style-name="Index_20_Link"><text:s/>21.<text:tab/>Medizinische Versorgung<text:tab/>39</text:a></text:p>
          <text:p text:style-name="P146"><text:a xlink:type="simple" xlink:href="#__RefHeading___Toc4229_297596519" text:style-name="Index_20_Link" text:visited-style-name="Index_20_Link"><text:s/>22.<text:tab/>Rückkehr<text:tab/>40</text:a></text:p>
        </text:index-body>
      </text:table-of-content>
      <text:p text:style-name="P83"/>
      <text:h text:style-name="P151" text:outline-level="1"><text:bookmark-start text:name="__RefHeading___Toc732_869923921"/><text:span text:style-name="T4">N</text:span><text:span text:style-name="T3">eueste Ereignisse – Integrierte Kurzinformationen</text:span><text:bookmark-end text:name="__RefHeading___Toc732_869923921"/></text:h>
      <text:p text:style-name="P11">Keine aktuellen Kurzinformationen vorhanden.</text:p>
      <text:p text:style-name="P5"/>
      <text:h text:style-name="P153" text:outline-level="1"><text:bookmark-start text:name="__RefHeading___Toc28323_2332640943"/>COVID-19<text:bookmark-end text:name="__RefHeading___Toc28323_2332640943"/></text:h>
      <text:p text:style-name="P104"><text:span text:style-name="T187">Aktuell liegen dem österreichischen Außenministerium keine </text:span><text:span text:style-name="T188">Reise- und Sicherheitshinweise</text:span><text:span text:style-name="T187">-19 bedingten Einreisebeschränkungen vor (BMEIA </text:span><text:span text:style-name="T239">29</text:span><text:span text:style-name="T187">.</text:span><text:span text:style-name="T239">6</text:span><text:span text:style-name="T187">.2023); und auch das Auswärtige Amt gibt an, dass es derzeit nicht zu Covid-19 bedingten Beschränkungen bei der Einreise, Ausreise, Transit- oder innerhalb des Landes kommt (AA </text:span><text:span text:style-name="T240">4</text:span><text:span text:style-name="T187">.9.2023). </text:span><text:span text:style-name="T117">Seit Beginn der Pandemie bis zum 4. September 2023 wurden in Guinea 38.563 Infizierte und 468 Todesfälle gemeldet. </text:span><text:span text:style-name="T187">Die Anzahl der infizierten Menschen </text:span>entspr<text:span text:style-name="T319">i</text:span>ch<text:span text:style-name="T319">t</text:span> aktuell einem Anteil von 0,29 % der Gesamtbevölkerung<text:span text:style-name="T117"> (</text:span><text:span text:style-name="T187">Laenderdaten.info o.D.</text:span><text:span text:style-name="T117">).</text:span></text:p>
      <text:p text:style-name="P104"><text:span text:style-name="T167">Nach offiziellen Angaben der WHO sind zum Stichtag am 2. April 2023 insgesamt 10,65 Millionen Impfdosen verabreicht worden. Neuere Angaben liegen der WHO noch nicht vor und werden auch nicht mehr erwartet. 7,68 Millionen Menschen haben mindestens eine Impfung erhalten (58,5%). Die Booster-Impfung erhielten 302.545 Personen (2,3 %). </text:span><text:span text:style-name="Strong_20_Emphasis"><text:span text:style-name="T169">4,73 Millionen davon gelten in Guinea als vollständig geimpft (= 36,0 %) </text:span></text:span><text:span text:style-name="T117">(</text:span><text:span text:style-name="T187">Laenderdaten.info o.D.</text:span><text:span text:style-name="T117">).</text:span></text:p>
      <text:p text:style-name="P7">Quellen:</text:p>
      <text:list xml:id="list142605401" text:style-name="WWNum2">
        <text:list-item>
          <text:p text:style-name="P164">AA - Auswärtiges Amt <text:span text:style-name="T51">(Deutschland)</text:span> (<text:span text:style-name="T407">4.9</text:span><text:span text:style-name="T52">.20</text:span><text:span text:style-name="T54">2</text:span>3): <text:span text:style-name="T51">Guinea: Reise- und Sicherheitshinweise, </text:span><text:a xlink:type="simple" xlink:href="https://www.auswaertiges-amt.de/de/ReiseUndSicherheit/guineasicherheit/206098" text:style-name="Internet_20_link" text:visited-style-name="Visited_20_Internet_20_Link">https://www.auswaertiges-amt.de/de/ReiseUndSicherheit/guineasicherheit/206098</text:a>, Zugriff 8.9.2023</text:p>
        </text:list-item>
        <text:list-item>
          <text:p text:style-name="P234"><text:span text:style-name="T64">B</text:span><text:span text:style-name="T322">MEIA -</text:span><text:span text:style-name="T64"> B</text:span><text:span text:style-name="T323">undesministerium Europäische und internationale Angelegenheiten</text:span><text:span text:style-name="T64"> </text:span><text:span text:style-name="T65">(Österreich) </text:span><text:span text:style-name="T64">(</text:span><text:span text:style-name="T135">29</text:span><text:span text:style-name="T136">.</text:span><text:span text:style-name="T135">6</text:span><text:span text:style-name="T64">.2023): Guinea (Republik Guinea), Rreiseinformation, </text:span><text:a xlink:type="simple" xlink:href="https://www.bmeia.gv.at/reise-services/reiseinformation/land/guinea" text:style-name="Internet_20_link" text:visited-style-name="Visited_20_Internet_20_Link"><text:span text:style-name="T64">https://www.bmeia.gv.at/reise-services/reiseinformation/land/guinea</text:span></text:a><text:span text:style-name="T64">, Zugriff 8.9.2023</text:span></text:p>
        </text:list-item>
        <text:list-item>
          <text:p text:style-name="P165">Laenderdaten.info (o.D): Gesundheitswesen in Guinea, <text:a xlink:type="simple" xlink:href="https://www.laenderdaten.info/Afrika/Guinea/gesundheit.php" text:style-name="Internet_20_link" text:visited-style-name="Visited_20_Internet_20_Link">https://www.laenderdaten.info/Afrika/Guinea/gesundheit.php</text:a>, Zugriff 8.9.2023</text:p>
        </text:list-item>
      </text:list>
      <text:h text:style-name="P152" text:outline-level="1"><text:bookmark-start text:name="__RefHeading___Toc3604_297596519"/>Politische Lage<text:bookmark-end text:name="__RefHeading___Toc3604_297596519"/></text:h>
      <text:p text:style-name="P72">Der Staatsstreich vom 5.September 2021, führte zum Sturz von Präsident Alpha Condé. Condé war 2010 der erste demokratisch gewählte Präsident Guineas (AJ 1.10.2021; vgl. ZO <text:span text:style-name="T387">5.9.2021)</text:span> seit der Unabhängigkeit von Frankreich 1958 (ZO 5.9.2021) und wurde 2015 wiedergewählt. Als Condé im Oktober 2020 mittels einer neuen und umstrittenen Verfassung eine dritte Amtszeit anstrebte, löste dies Massendemonstrationen aus, bei welchen Dutzende von Demonstranten getötet wurden. Condé gewann die Wahlen und die Opposition sprach von einer Täuschung (AJ 1.10.2021). Am 5.9.2021 haben Angehörige des Militärs Präsident Alpha Condé abgesetzt und die Regierung aufgelöst (ZO 5.9.2021; vgl. AA 15.12.2022). In einer Erklärung<text:span text:style-name="T296"> erklärte </text:span>Oberst Mamady Doumbouya, <text:span text:style-name="T420">der Anführer des Staatsstreiches,</text:span><text:span text:style-name="T296"> im Namen eines „Nationalen Komitees für Vereinigung und Entwicklung“ (Comité National du Rassemblement et du Développement, CNRD) die Verfassung und die staatlichen Institutionen für aufgelöst (BAMF 6.9.2021). </text:span><text:span text:style-name="T420">Er wurde als neuer </text:span>Interimspräsident am 1.10.2021 als vereidigt (AJ 1.10.2021). </text:p>
      <text:p text:style-name="P70"><text:span text:style-name="T420">Der Umsturz wurde</text:span> <text:span text:style-name="T420">aufgrund</text:span> der „soziopolitischen und ökonomischen Situation“ des Landes <text:span text:style-name="T420">begründet.</text:span> U.a. nicht funktionierende staatliche Institutionen, Missachtung demokratischer Prinzipien, Misswirtschaft, Korruption und Armut hätten die Armee veranlasst <text:span text:style-name="T410">den Präsidenten zu </text:span><text:soft-page-break/><text:span text:style-name="T410">stürzen</text:span>. Das CNRD kündigte die Erstellung einer neuen Verfassung an. Für den 6.9.<text:span text:style-name="T410">20</text:span>21 berief das CNRD die „ehemaligen Minister und Präsidenten der Institutionen“ zu einem Treffen ein. Nichterscheinen w<text:span text:style-name="T410">u</text:span>rde als Rebellion <text:span text:style-name="T410">wahrgenommen</text:span> (BAMF 6.9.2021). <text:span text:style-name="T410">Neben</text:span><text:span text:style-name="T412"> Condé </text:span><text:span text:style-name="T410">wurden</text:span><text:span text:style-name="T412"> bei dem Staatsstreich weitere hochrangige Regierungsmitglieder festgenommen (BAMF 13.9.202</text:span><text:span text:style-name="T423">1</text:span><text:span text:style-name="T412">).</text:span></text:p>
      <text:p text:style-name="P42">Die bisherigen Regierungsvertrete<text:span text:style-name="T410">r</text:span> wurden aufgefordert, ihre Pässe abzugeben. Am 9.9.2021 verfügte das CNRD, Konten des Staates und von hochrangigen Personen in Politik und Verwaltung einzufrieren. Die Machtübergaben in den Regionen von der zivilen Führung auf Armeeangehörige verliefen Medienberichten zufolge gewaltfrei (BAMF 13.9.2021). </text:p>
      <text:p text:style-name="P98"><text:span text:style-name="T171">Knapp einen Monat nach dem Militärputsch hat General Mamady Doumbouya einen ehemaligen UNO-Beamten zum neuen Ministerpräsidenten ernannt </text:span><text:span text:style-name="T173">(NZZ 7.10.2021; vgl. AJ 7.10.2021).</text:span><text:span text:style-name="T171"> Béavogui, ein Landwirtschaftsexperte, </text:span><text:span text:style-name="T244">wurde beauftragt,</text:span><text:span text:style-name="T173"> einen glaubwürdigen Übergang „durchzusetzen“ (</text:span><text:span text:style-name="T259">L</text:span><text:span text:style-name="T260">e Journal 2 l’Afrique 7.10.2021</text:span><text:span text:style-name="T173">). </text:span></text:p>
      <text:p text:style-name="P183"/>
      <text:p text:style-name="P145"><text:span text:style-name="T173">Der Staatsstreich wurde international, u.a. von UN-Generalsekretär Guterres, der Wirtschaftsgemeinschaft westafrikanischer Staaten (</text:span><text:span text:style-name="T245">frz. CEDEAO/engl. ECOWAS</text:span><text:span text:style-name="T173">), der Afrikanischen Union (AU), Frankreich und den USA verurteilt (</text:span><text:span text:style-name="T117">BAMF 6.9.2021).</text:span></text:p>
      <text:p text:style-name="P43">Nach der allgemeinen Verurteilung des Umsturzes durch internationale Organisationen und Regierungen einschließlich der Forderung der Freilassung von Staatspräsident Condé, suspendierten die Wirtschaftsgemeinschaft westafrikanischer Staaten (ECOWAS) und die Afrikanische Union (AU) am 8.9.2021 die Mitgliedschaft Guineas. Sanktionen wurden jedoch nicht erlassen. Eine ECOWAS-Delegation reiste am 10.9.<text:span text:style-name="T297">20</text:span>21 <text:span text:style-name="T297">nach</text:span> <text:span text:style-name="T297">Guinea</text:span>, mit dem Ziel, das CNRD zur schnellen Rückkehr zu einer zivilen Regierung zu bewegen. Der Delegation wurde ermöglicht, Condé zu treffen (BAMF 13.9.202<text:span text:style-name="T423">1</text:span>). </text:p>
      <text:p text:style-name="P148"><text:span text:style-name="T117">Am 25.12.</text:span><text:span text:style-name="T203">20</text:span><text:span text:style-name="T117">21 legte der Premierminister der Interimsregierung, Mohamed Béavogui, einen Plan zur politischen Neuordnung vor. Dieser umfasste fünf inhaltliche Schwerpunkte sowie die Etappen „Bildung eines Übergangsrates“, „Erarbeiten einer neuen Verfassung“, „Einrichtung einer Verwaltung für Wahlen“, „Erstellen eines Wähle</text:span><text:span text:style-name="T174">r</text:span><text:span text:style-name="T117">verzeichnisses“, „Organisation des Verfassungsreferendums“, „Lokalwahlen, Parlamentswahl und Präsidentschaftswahl“. Ein </text:span><text:span text:style-name="T246">Zeitp</text:span><text:span text:style-name="T117">lan für den zeitlichen Ablauf wurde jedoch nicht vorgelegt, womit die Junta/Interimsregierung einer zentralen Forderung der (ECOWAS), die Wahlen innerhalb von sechs Monaten verlangt, nicht nachk</text:span><text:span text:style-name="T243">a</text:span><text:span text:style-name="T117">m (BAMF 1.7.2022). </text:span></text:p>
      <text:p text:style-name="P96"><text:span text:style-name="T174">Kurz darauf, </text:span><text:span text:style-name="T176">am 22.1.2022</text:span><text:span text:style-name="T174"> wurde durch den </text:span><text:span text:style-name="T242">Interimspräsidenten</text:span><text:span text:style-name="T174"> Mamady Doumbouya, das </text:span><text:span text:style-name="T117">Übergangsparlament</text:span><text:span text:style-name="T174">, der </text:span><text:span text:style-name="T226">Conseil</text:span><text:span text:style-name="T174"> National de Transition (nationaler Übergangsrat, CNT) einberufen </text:span><text:span text:style-name="T176">(BAMF </text:span><text:span text:style-name="T173">1.7.2022; </text:span><text:span text:style-name="T176">vgl. BAM</text:span><text:span text:style-name="T243">F</text:span><text:span text:style-name="T176"> 24.1.2022)</text:span><text:span text:style-name="T174">.</text:span><text:span text:style-name="T275"> </text:span><text:span text:style-name="T276">Es wurde ein </text:span><text:span text:style-name="T275">CNT-Präsident ernannt, </text:span><text:span text:style-name="T276">und weitere 81 Personen, die </text:span><text:span text:style-name="T275">Wirtschafts- und Arbeitnehmerverbände sowie politische Parteien </text:span><text:span text:style-name="T276">repräsentieren</text:span><text:span text:style-name="T275">. </text:span><text:span text:style-name="T174">Der CNT soll in der Organisation </text:span><text:span text:style-name="T252">bei </text:span><text:span text:style-name="T174">der Rückkehr zu einer zivilen Ordnung eine wichtige Rolle spielen. Damit existieren nun zusammen mit dem führenden CNRD und einer </text:span><text:soft-page-break/><text:span text:style-name="T174">Übergangsregierung unter Premierminister Béavogui drei wesentliche Organe in der aktuellen politischen Konfiguration des Landes</text:span><text:span text:style-name="T173"> (BAMF </text:span><text:span text:style-name="T176">24.1.2022</text:span><text:span text:style-name="T173">). Hingegen entsprach die Junta der ECOWAS-Forderung, Ex-Staatspräsident Alpha Condé ausreisen zu lassen. Am 31.12.</text:span><text:span text:style-name="T225">20</text:span><text:span text:style-name="T173">21 wurde verkündet, </text:span><text:span text:style-name="T175">Condé</text:span><text:span text:style-name="T173"> dürfe sich für bis zu einem Monat in </text:span><text:span text:style-name="T175">die Vereinigten Arabischen Emirat</text:span><text:span text:style-name="T173"> begeben, um medizinische Leistungen in Anspruch zu nehmen </text:span><text:span text:style-name="T175">(BAMF 3.1.2022; vgl. BAMF 24.1.2022). Laut Medienberichten fällt die Ausreise Condés zusammen mit einer Verfügung der Generalstaatsanwaltschaft, Ermittlungen zu Verbrechen, welche während seiner Regierungszeit (2010-2021) begangen wurden, einzuleiten (BAMF 24.1.2022).</text:span></text:p>
      <text:p text:style-name="P94"><text:span text:style-name="T231">D</text:span><text:span text:style-name="T174">ie Junta </text:span><text:span text:style-name="T243">richtete im</text:span><text:span text:style-name="T174"> Kampf gegen Korruption im Dezember 2021 ein eigenes Strafgericht </text:span><text:span text:style-name="T243">ein</text:span><text:span text:style-name="T174">,</text:span><text:span text:style-name="T226"> </text:span><text:span text:style-name="T228">die </text:span><text:span text:style-name="T226">Cour de répression des infractions économiques et financières (CRIEF</text:span><text:span text:style-name="T228">)</text:span><text:span text:style-name="T173"> (BAMF 1.7.2022).</text:span></text:p>
      <text:p text:style-name="P139"><text:span text:style-name="T231">Ende Feber 2022 </text:span><text:span text:style-name="T244">wurden</text:span><text:span text:style-name="T231"> die Häuser politischer Oppositionsführer und ehemaligen Premierminister abgerissen. </text:span><text:span text:style-name="T244">Das führte</text:span><text:span text:style-name="T231"> am 28.2.2022 </text:span><text:span text:style-name="T233">erneut </text:span><text:span text:style-name="T231">zu Protesten und zu erneuten tödlichen Zusammenstößen </text:span><text:span text:style-name="T230">(siehe </text:span><text:span text:style-name="T231">13.3. </text:span><text:span text:style-name="T230">Opposition). Im Feb</text:span><text:span text:style-name="T231">e</text:span><text:span text:style-name="T230">r 2022 w</text:span><text:span text:style-name="T231">u</text:span><text:span text:style-name="T230">r</text:span><text:span text:style-name="T231">d</text:span><text:span text:style-name="T230">en u.a. auch der Budgetminister sowie ein Staatsminister aus der Regierung Condés vernommen</text:span><text:span text:style-name="T229"> </text:span><text:span text:style-name="T173">(</text:span><text:span text:style-name="T229">BAMF 1.7.2022). </text:span></text:p>
      <text:p text:style-name="P99"><text:span text:style-name="T229">Der Übergangspräsident rief am 22.</text:span><text:span text:style-name="T234">3.2022</text:span><text:span text:style-name="T229"> die Nationale Konferenz (Assises Nationales) ins Leben, ein Mechanismus zur nationalen Aussöhnung. Am 25.</text:span><text:span text:style-name="T234">3.2022</text:span><text:span text:style-name="T229"> setzte Oberst Doumbouya ein Nationales Konsultationskomitee ein, </text:span><text:span text:style-name="T244">dass</text:span><text:span text:style-name="T229"> aus 31 Mitgliedern </text:span><text:span text:style-name="T244">besteht</text:span><text:span text:style-name="T229"> und die Nationale Konferenz beaufsichtigen soll </text:span><text:span text:style-name="T234">(USDOS 20.3.2023).</text:span></text:p>
      <text:p text:style-name="P140"><text:span text:style-name="T265">Der Generalstaatsanwalt von Guinea gab am 4.5.</text:span><text:span text:style-name="T258">20</text:span><text:span text:style-name="T265">22 bekannt, dass gegen den früheren Präsidenten, Alpha Condé, sowie 26 weitere Mitglieder seiner einstigen Regierung wegen Gewalt im Zusammenhang mit seiner Kandidatur für eine dritte Amtszeit im Jahr 2020 Ermittlungen eingeleitet wurden. Ihnen werden u.a. Beihilfe zum Mord, Körperverletzung, Entführung sowie Zerstörung von Eigentum vorgeworfen (</text:span><text:span text:style-name="T258">BAMF 1.7.2022).</text:span></text:p>
      <text:p text:style-name="P184"/>
      <text:p text:style-name="P98"><text:span text:style-name="T266">Am 13.5.2022 verbot das CNRD alle Demonstrationen bis zum Beginn des Wahlkampfs (AI 28.3.2023; vgl. </text:span><text:span text:style-name="T264">BAMF 1.7.2022</text:span><text:span text:style-name="T266">). </text:span><text:span text:style-name="T267">Der Aufruf der UN vom 30.5.2022, das Demonstrationsrecht wiederherzustellen, wurde von der Junta zurückgewiesen (BAMF 1.7.2022). Trotz Demonstrationsverbot kam es zu erneuten Proteste</text:span><text:span text:style-name="T276">n</text:span><text:span text:style-name="T267">. Am 30.7.</text:span><text:span text:style-name="T268">20</text:span><text:span text:style-name="T267">22 verkündete </text:span><text:span text:style-name="T268">auch der Staatspräsident von Guinea-Bissau </text:span><text:span text:style-name="T277">und </text:span><text:span text:style-name="T268">Vorsitzende der ECOWAS, Umaro Sissoco Embaló, die Aussetzung der Demonstrationen für zunächst eine Woche. Allerdings überzeugte </text:span><text:span text:style-name="T267">Embaló </text:span><text:span text:style-name="T268">die Junta</text:span><text:span text:style-name="T267"> </text:span><text:span text:style-name="T268">bereits</text:span><text:span text:style-name="T267"> am 28.7.</text:span><text:span text:style-name="T268">20</text:span><text:span text:style-name="T267">22 von einer 24- statt einer 36-monatigen Übergangsphase (</text:span><text:span text:style-name="T268">BAMF 1.</text:span><text:span text:style-name="T269">1</text:span><text:span text:style-name="T268">.2023). </text:span></text:p>
      <text:p text:style-name="P142">Trotz der Aussetzung der Demonstrationen sollen sich am 30.7.<text:span text:style-name="T400">20</text:span>22 Sicherheitskräfte vor den Büros von FNDC und denen der Parteien Union des Forces Démocratiques de Guinée, UFDG und Union des Forces Républicaines, UFR (Oppositionsparteien unter dem gestürzten Staatspräsidenten Alpha Condé) sowie Rassemblement du Peuple de Guinée, RPG (damalige Regierungspartei), positioniert haben. Der Koordinator <text:span text:style-name="T400">der </text:span>FNDC, Oumar Sylla (Foniké Mengué), <text:soft-page-break/><text:span text:style-name="T400">wurde </text:span>erneut <text:span text:style-name="T400">f</text:span>est<text:span text:style-name="T400">ge</text:span>n<text:span text:style-name="T400">om</text:span>me<text:span text:style-name="T400">n und</text:span> an einen unbekannten Ort gebracht. Die Organisatoren der Demonstrationen drohten mit neuen Protesten ab 15.8.<text:span text:style-name="T400">20</text:span>22 (BAMF <text:span text:style-name="T398">1.</text:span>1.2023).</text:p>
      <text:p text:style-name="P119"><text:span text:style-name="T246">In der Auseinandersetzung zwischen der herrschenden Militärjunta und dem zivilgesellschaftlich-parteipolitischen Bündnis Front national pour la défense de la Constitution (FNDC), erließ die Übergangsregierung am 6.8.2022 ein Dekret, das die Auflösung des FNDC verfügt. Vorausgegangen war die Ankündigung neuer Proteste durch den FNDC für den 17.8.2022 (BAMF 1.1.2023). Mit</text:span><text:span text:style-name="T235"> der </text:span><text:span text:style-name="T199">A</text:span><text:span text:style-name="T235">uflösung des</text:span><text:span text:style-name="T199"> </text:span><text:span text:style-name="Emphasis"><text:span text:style-name="T227">Front National pour la Défense de la Constitution</text:span></text:span><text:span text:style-name="T199"> (FNDC)</text:span><text:span text:style-name="T235"> a</text:span><text:span text:style-name="T199">m 8.</text:span><text:span text:style-name="T203">8.</text:span><text:span text:style-name="T199">2022 </text:span><text:span text:style-name="T206">(AI 18.</text:span><text:span text:style-name="T218">5</text:span><text:span text:style-name="T206">.2022; vgl. FH 2023, </text:span><text:span text:style-name="T236">BAMF 1.1.2023</text:span><text:span text:style-name="T206">), </text:span><text:span text:style-name="T237">kam es erneut zu einem</text:span> landesweiten Aufruf zu Demonstrationen, <text:span text:style-name="T401">um den Fortbestand der Militärregierung zu verhindern. </text:span>Während der vielen kleineren Proteste an verschiedenen Orten innerhalb der Hauptstadt Conakry kam es zu Auseinandersetzungen zwischen Demonstrierenden und den zahlreich mobilisierten Sicherheitskräften. Erstere warfen Steine, letztere reagierten mit Tränengas. Auch in anderen Landesteilen soll es Proteste gegeben haben. Insgesamt scheint dem Aufruf des FNDC aber nicht stark Folge geleistet worden zu sein.<text:span text:style-name="T401"> </text:span><text:span text:style-name="T270">Anlässlich des Jahrestages </text:span><text:span text:style-name="T271">des Militärputsches kam es a</text:span><text:span text:style-name="T270">m 5.9.</text:span><text:span text:style-name="T271">20</text:span><text:span text:style-name="T270">22 an verschiedenen Orten in Conakry </text:span><text:span text:style-name="T271">zu Protesten und Festnahmen. Zwischenzeitlich hat die FNDC und Angehörige der bei den Demonstrationen im Juli und August 2022 Getöteten, Klage gegen Junta-Chef und Übergangspräsident Mamadi Doumbouya in Paris eingereicht </text:span><text:span text:style-name="T270">(BAMF 1.1.2023).</text:span></text:p>
      <text:p text:style-name="P119"><text:span text:style-name="T271">Vor dem Hintergrund drohender Sanktion durch die ECOWAS und aufgrund des Fehlens eines Zeitplans </text:span><text:span text:style-name="T258">für die Übergangszeit und die Organisation von Wahlen, </text:span><text:span text:style-name="T271">kündigte der Junta-Chef an, die Macht innerhalb von zwei Jahren an zivile Kräfte zurückzugeben. Der neue 24-Monats-Zeitraum soll laut Doumbouya am 1.1.2023 beginnen. Bis dahin soll ein genauer Zeitplan vorliegen. Oppositionspolitiker kritisierten den Startzeitpunkt (BAMF 1.1.2023).</text:span><text:span text:style-name="T258"> </text:span></text:p>
      <text:p text:style-name="P185"/>
      <text:p text:style-name="P119"><text:span text:style-name="T271">Anfang November 2022 verschickte der </text:span><text:span text:style-name="T258">Justizminister Alphonse Charles Wright eine Liste mit den Namen von 188 Personen an Staatsanwaltschaften mit der Aufforderung, </text:span><text:span text:style-name="T271">gegen</text:span><text:span text:style-name="T258"> diese wegen Korruption, Veruntreuung öffentlicher Gelder, unrechtmäßiger Bereicherung, Geldwäsche, Fälschung und Mittäterschaft zu ermitteln. Die Konten der genannten Personen wurden eingefroren. Unter den Beschuldigten sind der ehemalige Staatspräsident Alpha Condé, Ex-Premier Ibrahima Kassory Fofana sowie </text:span><text:span text:style-name="T274">rund</text:span><text:span text:style-name="T258"> 40 Mitglieder der damaligen Regierung. Mehrere von ihnen, einschließlich Fofana, befinden sich schon seit Monaten in Haft, auch gegen Condé w</text:span><text:span text:style-name="T271">u</text:span><text:span text:style-name="T258">r</text:span><text:span text:style-name="T271">d</text:span><text:span text:style-name="T258">en bereits früher Ermittlungen eingeleitet </text:span><text:span text:style-name="T271">(BAMF 1.1.2023).</text:span></text:p>
      <text:p text:style-name="P123"><text:span text:style-name="T271">Am 24.11.2022 wurde in Anwesenheit des Mediators der ECOWAS, der EU-Botschafterin und des Botschafters der USA ein neues Dialogforum, namens „</text:span><text:span text:style-name="T272">cadre de dialogue interguinéen</text:span><text:span text:style-name="T271">“ eröffnet, welches bis zum 15.12.2022 andauerte. Es soll den Rahmen </text:span><text:span text:style-name="T258">abstecken für die im J</text:span><text:span text:style-name="T271">ä</text:span><text:span text:style-name="T258">n</text:span><text:span text:style-name="T271">ne</text:span><text:span text:style-name="T258">r 2023 beginnende 24-monatige Transitionsphase. </text:span><text:span text:style-name="T271">Z</text:span><text:span text:style-name="T258">ahlreiche Parteien und zivilgesellschaftliche Organisationen </text:span><text:span text:style-name="T271">nahmen daran</text:span><text:span text:style-name="T258"> teil. Die Teilnahme abgelehnt haben die Parteienkoalition Alliance </text:span><text:soft-page-break/><text:span text:style-name="T258">Nationale pour l’Alternance et la Démocratie (ANAD), die ehemalige Regierungspartei Rassemblement du Peuple de Guinée (RPG) und der Front National de Défense de la Constitution (FNDC) </text:span><text:span text:style-name="T271">(BAMF 1.1.2023).</text:span></text:p>
      <text:p text:style-name="P186"/>
      <text:p text:style-name="P121"><text:span text:style-name="T273">Bei der </text:span>UN-Generalversammlung in New York <text:span text:style-name="T403">am 21.9.2023 verteidigte Doumbouya </text:span>die Einmischung des Militärs in die Politik und verkündete das Scheitern des westlichen Demokratiemodells auf dem <text:span text:style-name="T403">afrikanischen </text:span>Kontinent, <text:span text:style-name="T403">welches der Junta-Chef als </text:span><text:span text:style-name="Emphasis"><text:span text:style-name="T404">System der Ausbeutung und Plünderung </text:span></text:span><text:span text:style-name="Emphasis"><text:span text:style-name="T405">d</text:span></text:span><text:span text:style-name="Emphasis"><text:span text:style-name="T404">er Ressourcen durch andere und </text:span></text:span><text:span text:style-name="Emphasis"><text:span text:style-name="T405">dem</text:span></text:span><text:span text:style-name="Emphasis"><text:span text:style-name="T404"> aktive</text:span></text:span><text:span text:style-name="Emphasis"><text:span text:style-name="T405">n</text:span></text:span><text:span text:style-name="Emphasis"><text:span text:style-name="T404"> </text:span></text:span><text:span text:style-name="Emphasis"><text:span text:style-name="T405">A</text:span></text:span><text:span text:style-name="Emphasis"><text:span text:style-name="T404">ufrechterhalten </text:span></text:span><text:span text:style-name="Emphasis"><text:span text:style-name="T405">der </text:span></text:span><text:span text:style-name="Emphasis"><text:span text:style-name="T404">Korruption </text:span></text:span><text:span text:style-name="Emphasis"><text:span text:style-name="T405">innerhalb der</text:span></text:span><text:span text:style-name="Emphasis"><text:span text:style-name="T404"> Eliten </text:span></text:span><text:span text:style-name="Emphasis"><text:span text:style-name="T405">des Landes </text:span></text:span><text:span text:style-name="Emphasis"><text:span text:style-name="T406">definiert </text:span></text:span><text:span text:style-name="Emphasis"><text:span text:style-name="T405">(LM 22.9.2023; vgl. SWI 21.9.2023, Taz.de 25.9.2023).</text:span></text:span></text:p>
      <text:p text:style-name="P8">Quellen:</text:p>
      <text:list xml:id="list102321545620161" text:continue-numbering="true" text:style-name="WWNum2">
        <text:list-item>
          <text:p text:style-name="P203">AA - Auswärtiges Amt <text:span text:style-name="T51">(Deutschland)</text:span> (<text:span text:style-name="T52">1</text:span><text:span text:style-name="T53">5</text:span><text:span text:style-name="T52">.</text:span><text:span text:style-name="T53">12</text:span><text:span text:style-name="T52">.20</text:span><text:span text:style-name="T54">2</text:span><text:span text:style-name="T53">2</text:span>): <text:span text:style-name="T51">Guinea: </text:span><text:span text:style-name="T53">Politisches Porträt, </text:span><text:a xlink:type="simple" xlink:href="https://conakry.diplo.de/gn-de/themen/laenderinfos/innenpolitik" text:style-name="Internet_20_link" text:visited-style-name="Visited_20_Internet_20_Link"><text:span text:style-name="T53">https://conakry.diplo.de/gn-de/themen/laenderinfos/innenpolitik</text:span></text:a><text:span text:style-name="T53">, Zugriff 30.8.2023</text:span></text:p>
        </text:list-item>
        <text:list-item>
          <text:p text:style-name="P204"><text:span text:style-name="T97">AI - Amnesty Internationa</text:span><text:span text:style-name="T101">l (28.3.2023</text:span><text:span text:style-name="T97">): Amnesty International Report 2022/23; Zur weltweiten Lage der Menschenrechte; Guinea 2022, </text:span><text:a xlink:type="simple" xlink:href="https://www.ecoi.net/de/dokument/2094490.html" text:style-name="Internet_20_link" text:visited-style-name="Visited_20_Internet_20_Link">https://www.ecoi.net/de/dokument/2094490.html</text:a><text:span text:style-name="T99">, Zugriff </text:span><text:span text:style-name="T101">5</text:span><text:span text:style-name="T99">.9.2023</text:span></text:p>
        </text:list-item>
        <text:list-item>
          <text:p text:style-name="P205"><text:span text:style-name="T97">AJ - Al Jazeera (</text:span><text:span text:style-name="T100">7</text:span><text:span text:style-name="T97">.10.2021): Guinea military government names Mohamed Beavogui as PM</text:span><text:span text:style-name="T99">, </text:span><text:a xlink:type="simple" xlink:href="https://www.aljazeera.com/news/2021/10/7/guinea-military-government-names-mohamed-beavogui-as-prime-minister" text:style-name="Internet_20_link" text:visited-style-name="Visited_20_Internet_20_Link">https://www.aljazeera.com/news/2021/10/7/guinea-military-government-names-mohamed-beavogui-as-prime-minister</text:a><text:span text:style-name="T99">, Zugriff 4.9.2023</text:span></text:p>
        </text:list-item>
        <text:list-item>
          <text:p text:style-name="P203"><text:span text:style-name="T78">AJ - Al Jazeera (1.10.2021): </text:span><text:span text:style-name="T55">Guinea coup leader Mamady Doumbouya sworn in as interim president, </text:span><text:a xlink:type="simple" xlink:href="https://www.aljazeera.com/news/2021/10/1/guinea-coup-mamady-doumbouya-interim" text:style-name="Internet_20_link" text:visited-style-name="Visited_20_Internet_20_Link"><text:span text:style-name="T78">https://www.aljazeera.com/news/2021/10/1/guinea-coup-mamady-doumbouya-interim</text:span></text:a><text:span text:style-name="T78">, Zugriff 30.8.2023</text:span></text:p>
        </text:list-item>
        <text:list-item>
          <text:p text:style-name="P166"><text:span text:style-name="T78">BAMF - Bundesamt für Migration und Flüchtlinge (Deutschland) (</text:span><text:span text:style-name="T278">1.1.2023</text:span><text:span text:style-name="T78">): Briefing Notes Zusammenfassung: Guinea, J</text:span><text:span text:style-name="T80">uli bis Dezember 2022, </text:span><text:a xlink:type="simple" xlink:href="https://www.bamf.de/SharedDocs/Anlagen/DE/Behoerde/Informationszentrum/BriefingNotes/2022/Zusammenfassungen/briefingnotes-zf-hj-2-2022-guinea.pdf?__blob=publicationFile&amp;v=2" text:style-name="Internet_20_link" text:visited-style-name="Visited_20_Internet_20_Link"><text:span text:style-name="T80">https://www.bamf.de/SharedDocs/Anlagen/DE/Behoerde/Informationszentrum/BriefingNotes/2022/Zusammenfassungen/briefingnotes-zf-hj-2-2022-guinea.pdf?__blob=publicationFile&amp;v=2</text:span></text:a><text:span text:style-name="T80">, Zugriff 31.8.2023</text:span></text:p>
        </text:list-item>
        <text:list-item>
          <text:p text:style-name="P167"><text:span text:style-name="T78">BAMF - Bundesamt für Migration und Flüchtlinge (Deutschland) (</text:span><text:span text:style-name="T79">1.7.</text:span><text:span text:style-name="T78">2022): Briefing Notes Zusammenfassung: Guinea, Januar bis Juni 2022, </text:span><text:a xlink:type="simple" xlink:href="https://www.bamf.de/SharedDocs/Anlagen/DE/Behoerde/Informationszentrum/BriefingNotes/2022/Zusammenfassungen/briefingnotes-zf-hj-1-2022-guinea.pdf?__blob=publicationFile&amp;v=3" text:style-name="Internet_20_link" text:visited-style-name="Visited_20_Internet_20_Link"><text:span text:style-name="T78">https://www.bamf.de/SharedDocs/Anlagen/DE/Behoerde/Informationszentrum/BriefingNotes/2022/Zusammenfassungen/briefingnotes-zf-hj-1-2022-guinea.pdf?__blob=publicationFile&amp;v=3</text:span></text:a><text:span text:style-name="T78">, Zugriff 31.8.2023</text:span></text:p>
        </text:list-item>
        <text:list-item>
          <text:p text:style-name="P174">BAMF<text:span text:style-name="T78"> - Bundesamt für Migration und Flüchtlinge (Deutschland) </text:span>(13.9.2021): <text:span text:style-name="T78">Briefing Notes, </text:span><text:span text:style-name="T55">Guinea, </text:span><text:a xlink:type="simple" xlink:href="https://www.bamf.de/SharedDocs/Anlagen/DE/Behoerde/Informationszentrum/BriefingNotes/2021/briefingnotes-kw37-2021.html" text:style-name="Internet_20_link" text:visited-style-name="Visited_20_Internet_20_Link"><text:span text:style-name="T55">https://www.bamf.de/SharedDocs/Anlagen/DE/Behoerde/Informationszentrum/BriefingNotes/2021/briefingnotes-kw37-2021.html</text:span></text:a><text:span text:style-name="T55">, Zugriff 4.9.2023</text:span></text:p>
        </text:list-item>
        <text:list-item>
          <text:p text:style-name="P175">BAMF<text:span text:style-name="T78"> - Bundesamt für Migration und Flüchtlinge (Deutschland) </text:span>(6.9.2021): <text:span text:style-name="T78">Briefing Notes, </text:span><text:span text:style-name="T55">Guinea, </text:span><text:a xlink:type="simple" xlink:href="https://www.bamf.de/SharedDocs/Anlagen/DE/Behoerde/Informationszentrum/BriefingNotes/2021/briefingnotes-kw36-2021.html" text:style-name="Internet_20_link" text:visited-style-name="Visited_20_Internet_20_Link"><text:span text:style-name="T55">https://www.bamf.de/SharedDocs/Anlagen/DE/Behoerde/Informationszentrum/BriefingNotes/2021/briefingnotes-kw36-2021.html</text:span></text:a><text:span text:style-name="T55">, Zugriff 4.9.2023</text:span></text:p>
        </text:list-item>
        <text:list-item>
          <text:p text:style-name="P178"><text:span text:style-name="T424">BAMF</text:span> - Bundesamt für Migration und Flüchtlinge (Deutschland) <text:span text:style-name="T424">(24.1.2022): </text:span>Briefing Notes, <text:span text:style-name="T296">Guinea,</text:span><text:span text:style-name="T424"> </text:span><text:a xlink:type="simple" xlink:href="https://www.bamf.de/SharedDocs/Anlagen/DE/Behoerde/Informationszentrum/BriefingNotes/2022/briefingnotes-kw04-2022.pdf?__blob=publicationFile&amp;v=5" text:style-name="Internet_20_link" text:visited-style-name="Visited_20_Internet_20_Link"><text:span text:style-name="T424">https://www.bamf.de/SharedDocs/Anlagen/DE/Behoerde/Informationszentrum/BriefingNotes/2022/briefingnotes-kw04-2022.pdf?__blob=publicationFile&amp;v=5</text:span></text:a><text:span text:style-name="T424">, Zugriff 4.9.2023</text:span></text:p>
        </text:list-item>
        <text:list-item>
          <text:p text:style-name="P187"><text:span text:style-name="T131">BAMF - Bundesamt für Migration und Flüchtlinge (Deutschland) (3.</text:span><text:span text:style-name="T141">1</text:span><text:span text:style-name="T131">.202</text:span><text:span text:style-name="T141">2</text:span><text:span text:style-name="T131">): Briefing Notes, Guinea, </text:span><text:a xlink:type="simple" xlink:href="https://www.bamf.de/SharedDocs/Anlagen/DE/Behoerde/Informationszentrum/BriefingNotes/2022/briefingnotes-kw01-2022.pdf?__blob=publicationFile&amp;v=4" text:style-name="Internet_20_link" text:visited-style-name="Visited_20_Internet_20_Link">https://www.bamf.de/SharedDocs/Anlagen/DE/Behoerde/Informationszentrum/BriefingNotes/2022/briefingnotes-kw01-2022.pdf?__blob=publicationFile&amp;v=4</text:a><text:span text:style-name="T131">, Zugriff 4.9.2023</text:span></text:p>
        </text:list-item>
        <text:list-item>
          <text:p text:style-name="P206"><text:span text:style-name="T255">L</text:span><text:span text:style-name="T256">e Journal 2 l’Afrique (7.10.2021): Qui est Mohamed Béavogui, </text:span><text:span text:style-name="T254">le nouveau Premier ministre?</text:span><text:span text:style-name="T256">, </text:span><text:a xlink:type="simple" xlink:href="https://lejournaldelafrique.com/de/guinee-qui-est-mohamed-beavogui-le-nouveau-premier-ministre/" text:style-name="Internet_20_link" text:visited-style-name="Visited_20_Internet_20_Link">https://lejournaldelafrique.com/de/guinee-qui-est-mohamed-beavogui-le-nouveau-premier-ministre/</text:a><text:span text:style-name="T256">, Zugriff 4.9.2023</text:span></text:p>
        </text:list-item>
        <text:list-item>
          <text:p text:style-name="P204"><text:span text:style-name="T257">LM - </text:span><text:span text:style-name="T256">L</text:span><text:span text:style-name="T257">e Monde (22.9.2023): </text:span><text:span text:style-name="T256">A l’ONU, le chef de la junte en Guinée proclame l’échec du modèle démocratique occidental en Afrique</text:span><text:span text:style-name="T257">, </text:span><text:soft-page-break/><text:a xlink:type="simple" xlink:href="https://www.lemonde.fr/afrique/article/2023/09/22/a-l-onu-le-chef-de-la-junte-en-guinee-proclame-l-echec-du-modele-democratique-occidental-en-afrique_6190464_3212.html" text:style-name="Internet_20_link" text:visited-style-name="Visited_20_Internet_20_Link">https://www.lemonde.fr/afrique/article/2023/09/22/a-l-onu-le-chef-de-la-junte-en-guinee-proclame-l-echec-du-modele-democratique-occidental-en-afrique_6190464_3212.html</text:a><text:span text:style-name="T257">, Zugriff 28.9.2023</text:span></text:p>
        </text:list-item>
        <text:list-item>
          <text:p text:style-name="P206"><text:span text:style-name="T98">N</text:span><text:span text:style-name="T99">ZZ - Neue Zürcher Zeitung (</text:span><text:span text:style-name="T172">7.10.2021</text:span><text:span text:style-name="T99">): </text:span><text:span text:style-name="T96">Nach Putsch in Guinea: Ehemaliger Uno-Beamter wird Ministerpräsident, </text:span><text:a xlink:type="simple" xlink:href="https://www.nzz.ch/international/guinea-ehemaliger-un-beamter-wird-ministerpraesident-ld.1649255?reduced=true" text:style-name="Internet_20_link" text:visited-style-name="Visited_20_Internet_20_Link">https://www.nzz.ch/international/guinea-ehemaliger-un-beamter-wird-ministerpraesident-ld.1649255?reduced=true</text:a><text:span text:style-name="T96">, </text:span><text:span text:style-name="T99">Zugriff 4.9.2023</text:span></text:p>
        </text:list-item>
        <text:list-item>
          <text:p text:style-name="P207"><text:span text:style-name="T109">SWI - Swissinfo.ch (21.9.2023): </text:span><text:span text:style-name="T99">Guinea junta leader denounces Western democracy amid wave of coups, </text:span><text:a xlink:type="simple" xlink:href="https://www.swissinfo.ch/eng/reuters/guinea-junta-leader-denounces-western-democracy-amid-wave-of-coups/48831800" text:style-name="Internet_20_link" text:visited-style-name="Visited_20_Internet_20_Link">https://www.swissinfo.ch/eng/reuters/guinea-junta-leader-denounces-western-democracy-amid-wave-of-coups/48831800</text:a><text:span text:style-name="T99">, </text:span><text:span text:style-name="T109">Zugriff 28.9.2023</text:span></text:p>
        </text:list-item>
        <text:list-item>
          <text:p text:style-name="P188"><text:span text:style-name="T139">Taz.de (25.9.2023): </text:span><text:span text:style-name="T110">Zeitenwende in Westafrika </text:span><text:span text:style-name="T109">Brandrede aus Guinea</text:span><text:span text:style-name="T257">, </text:span><text:a xlink:type="simple" xlink:href="https://taz.de/Zeitenwende-in-Westafrika/!5959601/" text:style-name="Internet_20_link" text:visited-style-name="Visited_20_Internet_20_Link">https://taz.de/Zeitenwende-in-Westafrika/!</text:a></text:p>
        </text:list-item>
        <text:list-item>
          <text:p text:style-name="P235"><text:span text:style-name="T111">USDOS</text:span><text:span text:style-name="T119"> - </text:span><text:span text:style-name="T120">US Department of State </text:span><text:span text:style-name="T121">(USA) </text:span><text:span text:style-name="T119">(</text:span><text:span text:style-name="T122">2</text:span><text:span text:style-name="T119">0.3.202</text:span><text:span text:style-name="T122">3</text:span><text:span text:style-name="T119">)</text:span><text:span text:style-name="T120">: 202</text:span><text:span text:style-name="T122">2</text:span><text:span text:style-name="T120"> Country Reports on Human Rights Practices: Guinea, </text:span><text:a xlink:type="simple" xlink:href="https://www.ecoi.net/de/dokument/2089137.html" text:style-name="Internet_20_link" text:visited-style-name="Visited_20_Internet_20_Link"><text:span text:style-name="T111">https://www.ecoi.net/de/dokument/2089137.html</text:span></text:a><text:span text:style-name="T120">, </text:span><text:span text:style-name="T122">Zugriff 31.8.2023</text:span></text:p>
        </text:list-item>
        <text:list-item>
          <text:p text:style-name="P259"><text:span text:style-name="T111">ZO - Zeit Online (5.9.2021): Militär in Guinea erklärt Regierung für aufgelöst, </text:span><text:a xlink:type="simple" xlink:href="https://www.zeit.de/politik/ausland/2021-09/guinea-conakry-militaer-regierung-aufgeloest-alpha-conde-mamadi-doumbouya" text:style-name="Internet_20_link" text:visited-style-name="Visited_20_Internet_20_Link">https://www.zeit.de/politik/ausland/2021-09/guinea-conakry-militaer-regierung-aufgeloest-alpha-conde-mamadi-doumbouya</text:a><text:span text:style-name="T111">, Zugriff 30.8.2023</text:span></text:p>
        </text:list-item>
      </text:list>
      <text:h text:style-name="P154" text:outline-level="1"><text:bookmark-start text:name="__RefHeading___Toc4086_297596519"/>Sicherheitslage<text:bookmark-end text:name="__RefHeading___Toc4086_297596519"/></text:h>
      <text:p text:style-name="P124"><text:span text:style-name="T239">Es bestehen nach wie vor politische </text:span><text:span text:style-name="T247">und </text:span><text:span text:style-name="T193">soziale </text:span><text:span text:style-name="T239">Spannungen bzw. kann es immer wieder zu Demonstrationen und teils heftigen Auseinandersetzungen zwischen ethnischen und politischen Gruppen sowie den Sicherheitskräften kommen. Eine </text:span><text:span text:style-name="T241">rasche </text:span><text:span text:style-name="T239">Verschlechterung der Sicherheitslage ist jederzeit möglich (</text:span><text:span text:style-name="T194">EDA 9.5.2023; vgl. </text:span><text:span text:style-name="T239">AA </text:span><text:span text:style-name="T241">4.</text:span><text:span text:style-name="T239">9.2023). </text:span></text:p>
      <text:p text:style-name="P124"><text:span text:style-name="T194">Seit Mai 2022 sind </text:span><text:span text:style-name="T196">ständige</text:span><text:span text:style-name="T194"> Spannungen vor allem in der Hauptstadt </text:span><text:span text:style-name="T195">Conakry</text:span><text:span text:style-name="T194"> im Zusammenhang mit dem anhaltenden politischen Übergang zu beobachten. Politische Demonstrationen im Juli, August und September 2022 und Februar 2023 lösten gewalttätige Zusammenstöße und führ</text:span><text:span text:style-name="T195">t</text:span><text:span text:style-name="T194">en </text:span><text:span text:style-name="T195">zu zahlreichen</text:span><text:span text:style-name="T194"> Opfer</text:span><text:span text:style-name="T195">n</text:span><text:span text:style-name="T194"> (FD 20.9.2023).</text:span></text:p>
      <text:p text:style-name="P122"><text:span text:style-name="T241">Die Sicherheitslage hat sich verschlechtert, insbesondere in Conakry und seinen Vororten, wo die Zahl der bewaffneten Angriffe zunimmt </text:span><text:span text:style-name="T194">(FD 20.9.2023). Vor allem in </text:span><text:span text:style-name="T195">der Hauptstadt</text:span><text:span text:style-name="T194"> kommt es, u. a. aufgrund der aktuellen Auseinandersetzungen zwischen Regierung und Opposition zu unangekündigten Demonstrationen, Streiks und gewalttätigen Ausschreitungen (AA 4.9.2023; vgl. FD 20.9.2023; EDA 9.5.2023). Aufgrund des Demonstrations- und Versammlungsverbots muss damit gerechnet werden, dass die Polizei diese gewaltsam auflöst. Wiederholt haben Proteste Todesopfer und Verletzte gefordert. Es kommt zu Brandstiftung und Straßenblockaden </text:span><text:span text:style-name="T193">(</text:span><text:span text:style-name="T194">EDA 9.5.2023).</text:span></text:p>
      <text:p text:style-name="P163"/>
      <text:p text:style-name="P122"><text:span text:style-name="T194">Wegen der terroristischen Bedrohung in Westafrika kann ein Anschlag in Guinea nicht ausgeschlossen werden (FD 20.9.2023). </text:span><text:span text:style-name="T408">Es gibt Hinweise, dass Terrorgruppen aus der Sahara-Region ihren Aktionsradius nach Guinea ausdehnen. Sie sind gut organisiert, operieren grenzüber</text:span><text:span text:style-name="T409">greif</text:span><text:span text:style-name="T408">end und haben Verbindungen zu lokalen, kriminellen Gruppen. Das </text:span><text:span text:style-name="Strong_20_Emphasis"><text:span text:style-name="T408">Risiko von Anschlägen</text:span></text:span><text:span text:style-name="T408"> besteht im ganzen Land. In einzelnen Grenzgebieten besteht zudem das Risiko von Entführungen </text:span><text:span text:style-name="T193">(</text:span><text:span text:style-name="T194">EDA 9.5.2023). </text:span></text:p>
      <text:p text:style-name="P122"><text:soft-page-break/><text:span text:style-name="T195">I</text:span><text:span text:style-name="T196">n</text:span><text:span text:style-name="T195"> </text:span><text:span text:style-name="T194">Grenzgebieten zu Mali und der Elfenbeinküste, <text:s/>besteht die Gefahr terroristischer Übergriffe (FD 20.9.2023).</text:span><text:change text:change-id="ct260655568"/><text:span text:style-name="T194"> Ferner können in den </text:span><text:span text:style-name="Strong_20_Emphasis"><text:span text:style-name="T170">Grenzgebiete zu Côte d'Ivoire, Liberia und Sierra Leone</text:span></text:span><text:span text:style-name="T194"> lokale, politische und ethische Spannungen jederzeit aufflammen. Im </text:span><text:span text:style-name="Strong_20_Emphasis"><text:span text:style-name="T194">Grenzgebiet zu Mali </text:span></text:span><text:span text:style-name="T194">bestehen hohe Sicherheitsrisiken, die sich auch auf die Lage in der Grenzregion zu Guinea auswirken. Das Entführungsrisiko gilt als hoch </text:span><text:span text:style-name="T193">(</text:span><text:span text:style-name="T194">EDA 9.5.2023). </text:span></text:p>
      <text:p text:style-name="P163"/>
      <text:p text:style-name="P128"><text:span text:style-name="T194">Die Kriminalitätsrate ist hoch (EDA 9.5.2023) und hat sowohl in Conakry als auch im Landesinnern stark zugenommen. Vor allem im städtischen Milieu sind nächtliche Überfälle auf Passanten, Wohnhäuser und Geschäfte verbreitet (AA 4.9.2023). Es kommt zu Auto- und andere Diebstähle, Überfälle etc. Auch Gewaltverbrechen kommen vor. Diebstähle werden durch Personen in Polizeiuniformen verübt </text:span><text:span text:style-name="T193">(</text:span><text:span text:style-name="T194">EDA 9.5.2023). Bewaffnete Überfälle auf Fahrzeuge in der Nacht oder der Dämmerung werden von einzelnen Überlandstraßen gemeldet. Die Täter treten teilweise uniformiert auf (AA 4.9.2023), </text:span><text:span text:style-name="T196">außerdem kann es immer wieder zu Demonstrationen und Zusammenstößen mit der Polizei kommen</text:span><text:span text:style-name="T197"> </text:span><text:span text:style-name="T196">(AN 6.9.2023; vgl. BAMF 11.9.2023)</text:span><text:span text:style-name="T194">.</text:span></text:p>
      <text:p text:style-name="P144">Quellen:</text:p>
      <text:list xml:id="list102322057850564" text:continue-numbering="true" text:style-name="WWNum2">
        <text:list-item>
          <text:p text:style-name="P208"><text:span text:style-name="T293">AA - Auswärtiges Amt (Deutschland) (</text:span><text:span text:style-name="T294">4</text:span><text:span text:style-name="T293">.9.2023): Guinea: </text:span><text:span text:style-name="T253">Reise- und Sicherheitshinweise, </text:span><text:a xlink:type="simple" xlink:href="https://www.auswaertiges-amt.de/de/ReiseUndSicherheit/guineasicherheit/206098" text:style-name="Internet_20_link" text:visited-style-name="Visited_20_Internet_20_Link"><text:span text:style-name="T253">https://</text:span>www.auswaertiges-amt.de/de/ReiseUndSicherheit/guineasicherheit/206098</text:a>, <text:span text:style-name="T413">Zugriff 8.9.2023</text:span></text:p>
        </text:list-item>
        <text:list-item>
          <text:p text:style-name="P209"><text:span text:style-name="T78">A</text:span><text:span text:style-name="T93">N - Africanews (6.9.2023): </text:span><text:span text:style-name="T55">Guinea: four dead in clashes with security forces on the eve of coup anniversary, </text:span><text:a xlink:type="simple" xlink:href="https://www.africanews.com/2023/09/06/guinea-four-dead-in-clashes-with-security-forces-on-the-eve-of-coup-anniversary/" text:style-name="Internet_20_link" text:visited-style-name="Visited_20_Internet_20_Link"><text:span text:style-name="T93">https://www.africanews.com/2023/09/06/guinea-four-dead-in-clashes-with-security-forces-on-the-eve-of-coup-anniversary/</text:span></text:a><text:span text:style-name="T93">, Zugriff 13.9.2023</text:span></text:p>
        </text:list-item>
        <text:list-item>
          <text:p text:style-name="P260"><text:span text:style-name="T323">B</text:span><text:span text:style-name="T321">AMF </text:span><text:span text:style-name="T131"><text:s/>- Bundesamt für Migration und Flüchtlinge (Deutschland) </text:span><text:span text:style-name="T129">(11.9.2023): </text:span><text:span text:style-name="T131">Briefing Notes,</text:span><text:span text:style-name="T129"> </text:span><text:a xlink:type="simple" xlink:href="https://www.bamf.de/SharedDocs/Anlagen/DE/Behoerde/Informationszentrum/BriefingNotes/2023/briefingnotes-kw37-2023.pdf?__blob=publicationFile&amp;v=5" text:style-name="Internet_20_link" text:visited-style-name="Visited_20_Internet_20_Link">https://www.bamf.de/SharedDocs/Anlagen/DE/Behoerde/Informationszentrum/BriefingNotes/2023/briefingnotes-kw37-2023.pdf?__blob=publicationFile&amp;v=5</text:a><text:span text:style-name="T321">, Zugriff 29.9.2023</text:span></text:p>
        </text:list-item>
        <text:list-item>
          <text:p text:style-name="P210"><text:span text:style-name="T323">EDA</text:span><text:span text:style-name="T66"> - </text:span><text:span text:style-name="T323">Eidgenössisches Departement für auswärtige Angelegenheiten</text:span><text:span text:style-name="T67"> </text:span><text:span text:style-name="T65">(Schweiz) </text:span><text:span text:style-name="T76">(</text:span><text:span text:style-name="T322">9</text:span><text:span text:style-name="T66">.</text:span><text:span text:style-name="T76">5</text:span><text:span text:style-name="T66">.20</text:span><text:span text:style-name="T68">2</text:span><text:span text:style-name="T76">3</text:span><text:span text:style-name="T66">)</text:span><text:span text:style-name="T67">: </text:span>Reisehinweise für Guinea<text:span text:style-name="T64">,</text:span><text:a xlink:type="simple" xlink:href="https://www.eda.admin.ch/eda/de/home/vertretungen-und-reisehinweise/guinea/reisehinweise-fuerguinea.html#eda92e408" text:style-name="Internet_20_link" text:visited-style-name="Visited_20_Internet_20_Link"><text:span text:style-name="T64">https://www.eda.admin.ch/eda/de/home/vertretungen-und-reisehinweise/guinea/reisehinweise-fuerguinea.html#eda92e408</text:span></text:a><text:span text:style-name="T64">, Zugriff 8.9.2023</text:span></text:p>
        </text:list-item>
        <text:list-item>
          <text:p text:style-name="P189"><text:span text:style-name="T356">FD - France Diplomatie (Frankreich) (</text:span><text:span text:style-name="T414">2</text:span><text:span text:style-name="T356">0.</text:span><text:span text:style-name="T414">9.</text:span><text:span text:style-name="T356">202</text:span><text:span text:style-name="T414">3</text:span><text:span text:style-name="T356">): </text:span><text:span text:style-name="T414">Guinée, C</text:span>onseils aux Voyageurs, <text:a xlink:type="simple" xlink:href="https://www.diplomatie.gouv.fr/de/aussenpolitik-frankreichs/menschenrechte-und-humanitare-hilfe/abschaffung-der-todesstrafe/" text:style-name="Internet_20_link" text:visited-style-name="Visited_20_Internet_20_Link">https://www.diplomatie.gouv.fr/de/aussenpolitik-frankreichs/menschenrechte-und-humanitare-hilfe/abschaffung-der-todesstrafe/</text:a>, <text:span text:style-name="T356">Zugriff </text:span><text:span text:style-name="T415">29</text:span><text:span text:style-name="T356">.9.2023</text:span></text:p>
        </text:list-item>
      </text:list>
      <text:h text:style-name="P155" text:outline-level="1"><text:bookmark-start text:name="__RefHeading___Toc4153_297596519"/>Rechtsschutz / Justizwesen<text:bookmark-end text:name="__RefHeading___Toc4153_297596519"/></text:h>
      <text:p text:style-name="P89"><text:span text:style-name="T56">Obwohl das Gesetz eine unabhängige Justiz vorsieht, </text:span><text:span text:style-name="T58">kommt es weiterhin zu schwerwiegenden Problemen mit der Unabhängigkeit der Judikative</text:span><text:span text:style-name="T56"> </text:span><text:span text:style-name="T72">(USDOS 20.3.2023). D</text:span><text:span text:style-name="T58">as</text:span><text:span text:style-name="T56"> CNRD (Comité national du rassemblement et du développement / Nationales Komitee für Zusammenkunft und Entwicklung</text:span><text:span text:style-name="T58">)</text:span><text:span text:style-name="T56"> der Übergangscharta </text:span><text:span text:style-name="T58">bekennt sich zwar </text:span><text:span text:style-name="T56">zu einer unabhängigen Justiz, </text:span><text:span text:style-name="T58">jedoch </text:span><text:span text:style-name="T56">unterliegt das Justizsystem nach wie vor der politischen Einflussnahme und Korruption (USDOS 20.3.2023; </text:span><text:span text:style-name="T58">vgl. FH 2023</text:span><text:span text:style-name="T56">) und ist im Allgemeinen personell unterbesetzt und wenig transparent. Die Justiz leidet unter einem Mangel an Ressourcen und Personal</text:span><text:span text:style-name="T72"> (FH 2023)</text:span><text:span text:style-name="T56">. </text:span></text:p>
      <text:p text:style-name="P97"><text:span text:style-name="T58">D</text:span><text:span text:style-name="T56">er politische und soziale Status beeinflusst häufig Entscheidungen. Veraltete und restriktive Gesetze, ein Mangel an qualifizierten Anwälten und Richtern, Vetternwirtschaft und ethnische </text:span><text:soft-page-break/><text:span text:style-name="T56">Voreingenommenheit schränkten die Effizienz der Justiz ein. Inländische Gerichtsbeschlüsse wurden oft nicht vollstreckt, </text:span><text:span text:style-name="T58">und</text:span><text:span text:style-name="T56"> einige Gefangene, deren Freilassung gerichtlich angeordnet w</text:span><text:span text:style-name="T58">u</text:span><text:span text:style-name="T56">rden, </text:span><text:span text:style-name="T58">blieben </text:span><text:span text:style-name="T56">in Haft (USDOS 20.3.2023). </text:span><text:span text:style-name="T58">Abgesehen von der Schaffung eines neuen Antikorruptionsgerichts hat es seit dem Staatsstreich von 2021 keine wesentliche Reform des Justizwesens gegeben (FH 2023). Die Junta gibt den Kampf gegen Korruption als Ziel aus. Im </text:span><text:span text:style-name="T389">Dezember 2021 wurde ein eigenes Strafgericht, Cour de répression des infractions économiques et financières (CRIEF), eingerichtet, das etwa bei Veruntreuung öffentlicher Mittel ermitteln soll </text:span><text:span text:style-name="T390">(BAMF 4.</text:span><text:span text:style-name="T391">4</text:span><text:span text:style-name="T390">.2022). </text:span><text:span text:style-name="T186">Abgesehen </text:span><text:span text:style-name="T189">von der Einrichtung </text:span><text:span text:style-name="T191">d</text:span><text:span text:style-name="T189">es neuen Antikorruptionsgerichts hat es seit dem Staatsstreich von 2021 keine wesentliche Reform des Justizwesens gegeben </text:span><text:span text:style-name="T190">(FH 2023).</text:span></text:p>
      <text:p text:style-name="P100">Das Gesetz sieht ein gerichtliches Verfahren in Zivilsachen vor, einschließlich Klagen auf Schadenersatz wegen Menschenrechtsverletzungen. Einzelpersonen reichten nur wenige Klagen auf Schadenersatz wegen Menschenrechtsverletzungen ein, zum Teil aus Angst, Angehörige der Sicherheitskräfte zu verklagen, und aus mangelndem Vertrauen in die Kompetenz und Unparteilichkeit der Justiz (USDOS 20.3.2023).</text:p>
      <text:p text:style-name="P87"><text:span text:style-name="T57">Ein ordnungsgemäßes Gerichtsverfahren wird im staatlichen Justizsystem nicht in gleichem Maße eingehalten, und viele Streitigkeiten werden informell durch traditionelle Rechtssysteme beigelegt. Vor allem Frauen sind sowohl im formellen als auch im traditionellen Rechtssystem </text:span><text:span text:style-name="T56">mit weit verbreiteter gesellschaftlicher Diskriminierung und Benachteiligung konfrontiert </text:span><text:span text:style-name="T57">(FH 2023).</text:span></text:p>
      <text:p text:style-name="P101">Die Übergangscharta, die frühere Verfassung und das Gesetz sehen das Recht auf ein faires und öffentliches Verfahren vor, und eine unabhängige Justiz, die zwar durch Korruption und begrenzte Effizienz belastet ist, bemüht sich im Allgemeinen um die Durchsetzung dieses Rechts (USDOS 20.3.2023).</text:p>
      <text:p text:style-name="P87"><text:span text:style-name="T59">Das Recht </text:span><text:span text:style-name="T58">auf Unschuldsvermutung </text:span><text:span text:style-name="T59">wird von d</text:span><text:span text:style-name="T58">e</text:span><text:span text:style-name="T59">r</text:span><text:span text:style-name="T58"> Regierung nicht konsequent an</text:span><text:span text:style-name="T59">gewand</text:span><text:span text:style-name="T58">t. </text:span><text:span text:style-name="T59">Weiters werden auch <text:s/></text:span><text:span text:style-name="T58">das Recht des Angeklagten auf einen Rechtsbeistand und das Recht auf Berufung gegen eine Gerichtsentscheidung </text:span><text:span text:style-name="T59">nicht ge</text:span><text:span text:style-name="T60">a</text:span><text:span text:style-name="T59">chtet </text:span><text:span text:style-name="T58">(USDOS 20.3.2023).</text:span></text:p>
      <text:p text:style-name="P8">Quellen:</text:p>
      <text:list xml:id="list102323310488964" text:continue-numbering="true" text:style-name="WWNum2">
        <text:list-item>
          <text:p text:style-name="P190"><text:span text:style-name="T128">BAMF - Bundesamt für Migration und Flüchtlinge (Deutschland) (4.4.2022): Briefing Notes Zusammenfassung: Guinea, Januar bis Juni 2022, </text:span><text:span text:style-name="T425">https://www.bamf.de/SharedDocs/Anlagen/DE/Behoerde/Informationszentrum/BriefingNotes/2022/briefingnotes-kw14-2022.pdf?__blob=publicationFile&amp;v=4</text:span><text:span text:style-name="T128">, Zugriff 31.8.2023</text:span></text:p>
        </text:list-item>
        <text:list-item>
          <text:p text:style-name="P236">FH - <text:span text:style-name="T116">Freedom House (2023): Freedom in the World – Guinea, </text:span><text:a xlink:type="simple" xlink:href="https://freedomhouse.org/country/guinea/freedom-world/2023" text:style-name="Internet_20_link" text:visited-style-name="Visited_20_Internet_20_Link"><text:span text:style-name="T116">https://freedomhouse.org/country/guinea/freedom-world/2023</text:span></text:a><text:span text:style-name="T116">, Zugriff 31.8.2023</text:span></text:p>
        </text:list-item>
        <text:list-item>
          <text:p text:style-name="P236">USDOS<text:span text:style-name="T119"> - </text:span><text:span text:style-name="T120">US Department of State </text:span><text:span text:style-name="T121">(USA) </text:span><text:span text:style-name="T119">(</text:span><text:span text:style-name="T122">2</text:span><text:span text:style-name="T119">0.3.202</text:span><text:span text:style-name="T122">3</text:span><text:span text:style-name="T119">)</text:span><text:span text:style-name="T120">: 202</text:span><text:span text:style-name="T122">2</text:span><text:span text:style-name="T120"> Country Reports on Human Rights Practices: Guinea, </text:span><text:a xlink:type="simple" xlink:href="https://www.ecoi.net/de/dokument/2089137.html" text:style-name="Internet_20_link" text:visited-style-name="Visited_20_Internet_20_Link">https://www.ecoi.net/de/dokument/2089137.html</text:a><text:span text:style-name="T120">, </text:span><text:span text:style-name="T122">Zugriff 31.8.2023</text:span></text:p>
        </text:list-item>
      </text:list>
      <text:h text:style-name="P156" text:outline-level="1"><text:bookmark-start text:name="__RefHeading___Toc4155_297596519"/>Sicherheitsbehörden<text:bookmark-end text:name="__RefHeading___Toc4155_297596519"/></text:h>
      <text:p text:style-name="P90">Die dem Verteidigungsministerium unterstellte Gendarmerie und die nationale Polizei unter dem Ministerium für Sicherheit teilen sich die nur unzulänglich definierte Verantwortung für die innere <text:soft-page-break/>Sicherheit (USDOS <text:span text:style-name="T350">2</text:span><text:span text:style-name="T341">0</text:span>.<text:span text:style-name="T342">3</text:span>.20<text:span text:style-name="T341">2</text:span><text:span text:style-name="T350">3; </text:span><text:span text:style-name="T359">vgl. CIA 6.9.2023</text:span>). Die Armee ist für die Sicherheit nach außen verantwortlich, spielt jedoch auch im Bereich der inneren Sicherheit eine Rolle<text:span text:style-name="T350">, wenn sie formell eingesetzt wird</text:span>. Per Gesetz sind das Militär, die Gendarmerie und die Polizei dazu befugt, Verhaftungen durchzuführen (USDOS <text:span text:style-name="T350">2</text:span><text:span text:style-name="T341">0</text:span>.<text:span text:style-name="T342">3</text:span>.20<text:span text:style-name="T341">2</text:span><text:span text:style-name="T350">3</text:span>). </text:p>
      <text:p text:style-name="P90">Gesetzlich ist allerdings nur die Gendarmerie dazu ermächtigt, Verhaftungen von Angehörigen des Militärs und der Polizeikräfte durchzuführen (USDOS <text:span text:style-name="T357">2</text:span><text:span text:style-name="T341">0</text:span>.<text:span text:style-name="T342">3</text:span>.20<text:span text:style-name="T341">2</text:span>1<text:span text:style-name="T350">; </text:span><text:span text:style-name="T359">vgl. CIA 6.9.2023</text:span>).</text:p>
      <text:p text:style-name="P88"><text:span text:style-name="T343">Die Behörden ha</text:span><text:span text:style-name="T396">b</text:span><text:span text:style-name="T343">en im Allgemeinen keine wirksame Kontrolle über die Sicherheitskräfte, was </text:span><text:span text:style-name="T359">auch </text:span><text:span text:style-name="T343">zu dem Staatsstreich führte, </text:span><text:span text:style-name="T359">und e</text:span><text:span text:style-name="T343">s g</text:span><text:span text:style-name="T396">i</text:span><text:span text:style-name="T343">b</text:span><text:span text:style-name="T396">t</text:span><text:span text:style-name="T343"> </text:span><text:span text:style-name="T359">weiter</text:span><text:span text:style-name="T396">hin</text:span><text:span text:style-name="T359"> </text:span><text:span text:style-name="T343">Berichte, dass Angehörige der Sicherheitskräfte Übergriffe be</text:span><text:span text:style-name="T396">geh</text:span><text:span text:style-name="T343">en</text:span><text:span text:style-name="T344"> (USDOS </text:span><text:span text:style-name="T350">2</text:span><text:span text:style-name="T344">0.3.202</text:span><text:span text:style-name="T350">3</text:span><text:span text:style-name="T344">).</text:span></text:p>
      <text:p text:style-name="P90">Die Straffreiheit für Regierungsbeamte ist nach wie vor ein Problem. Von gelegentlichen Ausnahmen abgesehen hat die Regierung nicht ausreichend gegen Regierungsbeamte ermittelt, sie strafrechtlich verfolgt oder bestraft, die Übergriffe begangen haben, sei es bei den Sicherheitskräften oder in anderen Bereichen der Regierung. Die Regierung leitete am 28.<text:span text:style-name="T359">9.2022</text:span>, dem 13. Jahrestag des Stadionmassakers, den Prozess gegen die mutmaßlichen Täter des <text:span text:style-name="T359">M</text:span>assakers von 2009 ein (USDOS 20.3.2023).</text:p>
      <text:p text:style-name="P21">Straflosigkeit stellt ein erhebliches Problem bei den Sicherheitskräften dar, insbesondere bei der Gendarmerie, der Polizei und den Streitkräften. Zu den Faktoren, die zur Straflosigkeit beitrugen, gehörten Korruption, mangelnde Ausbildung und Kapazitäten, Politisierung der Streitkräfte und mangelnde Transparenz bei den Ermittlungen. Zu den mit der Untersuchung von Missbräuchen beauftragten Stellen gehörten Zivil- und Militärgerichte und die Generalinspektoren des Ministeriums für Sicherheit und Zivilschutz (USDOS 20.3.2023).</text:p>
      <text:p text:style-name="P25"><text:span text:style-name="T345">Internationale Beobachter wie die International Crisis Group, Human Rights Watch und Amnesty International berichten von exzessiver und oft tödlicher Gewaltanwendung durch die Sicherheitskräfte (Tränengas, Reizgas und Schusswaffen), die regelmäßig zu Verhaftungen, Verletzungen und Todesfällen führen (BS 23.2.202</text:span><text:span text:style-name="T350">2</text:span><text:span text:style-name="T345">).</text:span></text:p>
      <text:p text:style-name="P25">Die Sicherheitskräfte haben Folter und andere Formen körperlicher Gewalt offensichtlich ungestraft angewandt (<text:span text:style-name="T314">FH 2023</text:span>).</text:p>
      <text:p text:style-name="P51">Trotz schwerer Menschenrechtsverletzungen durch die Sicherheitskräfte vor und nach der doppelten Stimmabgabe im März und den Präsidentschaftswahlen im Oktober 2020 haben Menschenrechtsorganisationen berichtet, dass keiner der Angehörigen der Sicherheitskräfte mit Konsequenzen zu rechnen hatte. Im Feb<text:span text:style-name="T357">e</text:span>r 2019 wurde erstmals ein Polizeihauptmann wegen der Ermordung eines Demonstranten im Jahr 2016 verurteilt. Im Juni 2019 verabschiedete die Nationalversammlung ein Gesetz über den Einsatz von Schusswaffen. Menschenrechtsorganisationen befürchten, dass damit die Polizei und Gendarmerie vor Strafverfolgung schützt (BS 23.2.202<text:span text:style-name="T350">2</text:span>).</text:p>
      <text:p text:style-name="P108"><text:soft-page-break/><text:span text:style-name="T202">Bei einem Protest gegen steigende Kraftstoffpreise in Conakry töteten Sicherheitskräfte am 1.</text:span><text:span text:style-name="T203">6.</text:span><text:span text:style-name="T202">2022 </text:span><text:span text:style-name="T203">ein</text:span><text:span text:style-name="T202">en 19-jährigen Ma</text:span><text:span text:style-name="T203">nn</text:span><text:span text:style-name="T202">. Die Staatsanwaltschaft gab am 13.</text:span><text:span text:style-name="T203">6.2022</text:span><text:span text:style-name="T202"> bekannt, ein Polizist sei wegen mutmaßlichen Mordes angeklagt und inhaftiert worden. Vier weitere Angehörige der Verteidigungs- und Sicherheitskräfte seien wegen Pflichtverletzung angeklagt worden, weil sie eine Straftat nicht verhindert hätten </text:span><text:span text:style-name="T203">(AI 28.3.2023). </text:span></text:p>
      <text:p text:style-name="P8">Quellen:</text:p>
      <text:list xml:id="list102323333741843" text:continue-numbering="true" text:style-name="WWNum2">
        <text:list-item>
          <text:p text:style-name="P211"><text:span text:style-name="T97">AI - Amnesty Internationa</text:span><text:span text:style-name="T101">l (28.3.2023</text:span><text:span text:style-name="T97">): Amnesty International Report 2022/23; Zur weltweiten Lage der Menschenrechte; Guinea 2022, </text:span><text:a xlink:type="simple" xlink:href="https://www.ecoi.net/de/dokument/2094490.html" text:style-name="Internet_20_link" text:visited-style-name="Visited_20_Internet_20_Link">https://www.ecoi.net/de/dokument/2094490.html</text:a><text:span text:style-name="T99">, Zugriff </text:span><text:span text:style-name="T101">5</text:span><text:span text:style-name="T99">.9.2023</text:span></text:p>
        </text:list-item>
        <text:list-item>
          <text:p text:style-name="P212"><text:span text:style-name="T88">BS</text:span><text:span text:style-name="T89"> - </text:span><text:span text:style-name="T88">Bertelsmann Stiftu</text:span><text:span text:style-name="T347">ng (23.2.2022): BTI </text:span><text:span text:style-name="T88">2022 Country Report </text:span><text:span text:style-name="T90">Guinea</text:span><text:span text:style-name="T88">, </text:span><text:a xlink:type="simple" xlink:href="https://www.ecoi.net/en/file/local/2069804/country_report_2022_GIN.pdf" text:style-name="Internet_20_link" text:visited-style-name="Visited_20_Internet_20_Link"><text:span text:style-name="T88">https://www.ecoi.net/en/file/local/2069804/country_report_2022_GIN.pdf</text:span></text:a><text:span text:style-name="T88">, </text:span><text:span text:style-name="T89">Zugriff 6.9.2023</text:span></text:p>
        </text:list-item>
        <text:list-item>
          <text:p text:style-name="P261"><text:span text:style-name="T305">C</text:span><text:span text:style-name="T306">IA - Central Intelligence Agency </text:span><text:span text:style-name="T307">(USA) </text:span><text:span text:style-name="T306">(</text:span><text:span text:style-name="T308">6</text:span><text:span text:style-name="T306">.</text:span><text:span text:style-name="T308">9</text:span><text:span text:style-name="T305">.2023</text:span><text:span text:style-name="T306">): The World Fact Book - Guinea, </text:span><text:a xlink:type="simple" xlink:href="https://www.cia.gov/the-world-factbook/countries/guinea/" text:style-name="Internet_20_link" text:visited-style-name="Visited_20_Internet_20_Link">https://www.cia.gov/the-world-factbook/countries/guinea/</text:a><text:span text:style-name="T306">, Zugriff </text:span><text:span text:style-name="T308">7</text:span><text:span text:style-name="T91">.9.2023</text:span></text:p>
        </text:list-item>
        <text:list-item>
          <text:p text:style-name="P263"><text:span text:style-name="T55">FH - </text:span><text:span text:style-name="T87">Freedom House (2023): Freedom in the World – Guinea, </text:span><text:a xlink:type="simple" xlink:href="https://freedomhouse.org/country/guinea/freedom-world/2023" text:style-name="Internet_20_link" text:visited-style-name="Visited_20_Internet_20_Link"><text:span text:style-name="T87">https://freedomhouse.org/country/guinea/freedom-world/2023</text:span></text:a><text:span text:style-name="T87">, Zugriff 31.8.2023</text:span></text:p>
        </text:list-item>
        <text:list-item>
          <text:p text:style-name="P237">USDOS<text:span text:style-name="T311"> - </text:span><text:span text:style-name="T312">US Department of State </text:span><text:span text:style-name="T313">(USA) </text:span><text:span text:style-name="T311">(</text:span><text:span text:style-name="T116">2</text:span><text:span text:style-name="T311">0.3.202</text:span><text:span text:style-name="T116">3</text:span><text:span text:style-name="T311">)</text:span><text:span text:style-name="T312">: 202</text:span><text:span text:style-name="T116">2</text:span><text:span text:style-name="T312"> Country Reports on Human Rights Practices: Guinea, </text:span><text:a xlink:type="simple" xlink:href="https://www.ecoi.net/de/dokument/2089137.html" text:style-name="Internet_20_link" text:visited-style-name="Visited_20_Internet_20_Link">https://www.ecoi.net/de/dokument/2089137.html</text:a><text:span text:style-name="T312">, </text:span><text:span text:style-name="T116">Zugriff 31.8.2023</text:span></text:p>
        </text:list-item>
      </text:list>
      <text:h text:style-name="P156" text:outline-level="1"><text:bookmark-start text:name="__RefHeading___Toc4157_297596519"/>Folter und unmenschliche Behandlung<text:bookmark-end text:name="__RefHeading___Toc4157_297596519"/></text:h>
      <text:p text:style-name="P39">Obwohl die Verfassung und das Gesetz Folter und andere grausame, unmenschliche oder erniedrigende Strafen verbieten, berichteten Menschenrechtsbeobachter, dass Regierungsbeamte weiterhin solche Praktiken anwenden <text:span text:style-name="T357">(USDOS 20.3.2023). </text:span>Die Bürgerrechte sind gesetzlich garantiert, werden aber in der Praxis nur teilweise eingehalten. Die Bedingungen in den Gefängnissen sind hart bis lebensbedrohlich, und die Sicherheitskräfte werden immer wieder der Vergewaltigung, der Folter und der übermäßigen Gewaltanwendung beschuldigt <text:span text:style-name="T352">(BS 23.2.2022)</text:span>. <text:span text:style-name="T351">Die Sicherheitskräfte haben Folter und andere Formen körperlicher Gewalt offensichtlich ungestraft angewandt (FH 2023)</text:span> (Inhaftierung, Folter, Vergewaltigung und Tötung) <text:span text:style-name="T352">(BS 23.2.2022)</text:span>.</text:p>
      <text:p text:style-name="P27">Die Misshandlung von Häftlingen in staatlichen Haftanstalten setzt sich fort. Als "Kriminalpolizisten" bezeichnete Sicherheitsbeamte misshande<text:span text:style-name="T395">l</text:span>n Gefangene, um Geständnisse zu erzwingen. Menschenrechtsaktivisten stellten fest, dass die schlimmsten Misshandlungen bei Verhaftungen oder in Haftanstalten stattf<text:span text:style-name="T395">i</text:span>nden. Menschenrechtsvereinigungen erklären, dass die Beschwerdeführer häufig Beweise für Misshandlungen vorlegen und die Wärter diesen Beschwerden nicht nach<text:span text:style-name="T395">geh</text:span>en. Diese N<text:span text:style-name="T357">G</text:span>O<text:span text:style-name="T357">s</text:span> behaupten auch, dass das Wachpersonal Häftlinge, darunter auch Kinder, misshandel<text:span text:style-name="T395">n</text:span> und einige Frauen zwang<text:span text:style-name="T395">en Sex</text:span>, für eine bessere Behandlung zu tauschen <text:span text:style-name="T357">(USDOS 20.3.2023).</text:span></text:p>
      <text:p text:style-name="P27">Straflosigkeit <text:span text:style-name="T395">stellt</text:span> ein großes Problem bei den Sicherheitskräften <text:span text:style-name="T395">dar</text:span>, insbesondere bei der Gendarmerie, der Polizei und den Streitkräften. Zu den Faktoren, die zur Straflosigkeit beit<text:span text:style-name="T395">ra</text:span>gen, gehören Korruption, mangelnde Ausbildung und Kapazitäten, Politisierung der Kräfte und mangelnde Transparenz bei den Ermittlungen. Zu den Stellen, die mit der Untersuchung von <text:soft-page-break/>Missbrauchsfällen betraut <text:span text:style-name="T395">sind</text:span>, gehören Zivil- und Militärgerichte sowie die Generalinspektoren des Ministeriums für Sicherheit und Zivilschutz <text:span text:style-name="T357">(USDOS 20.3.2023).</text:span></text:p>
      <text:p text:style-name="P8">Quellen:</text:p>
      <text:list xml:id="list102322853177537" text:continue-numbering="true" text:style-name="WWNum2">
        <text:list-item>
          <text:p text:style-name="P213"><text:span text:style-name="T88">BS</text:span><text:span text:style-name="T89"> - </text:span><text:span text:style-name="T88">Bertelsmann Stiftu</text:span><text:span text:style-name="T347">ng (23.2.2022): BTI </text:span><text:span text:style-name="T88">2022 Country Report </text:span><text:span text:style-name="T90">Guinea</text:span><text:span text:style-name="T88">, </text:span><text:a xlink:type="simple" xlink:href="https://www.ecoi.net/en/file/local/2069804/country_report_2022_GIN.pdf" text:style-name="Internet_20_link" text:visited-style-name="Visited_20_Internet_20_Link"><text:span text:style-name="T88">https://www.ecoi.net/en/file/local/2069804/country_report_2022_GIN.pdf</text:span></text:a><text:span text:style-name="T88">, </text:span><text:span text:style-name="T89">Zugriff 6.9.2023</text:span></text:p>
        </text:list-item>
        <text:list-item>
          <text:p text:style-name="P238">FH - <text:span text:style-name="T116">Freedom House (2023): Freedom in the World – Guinea, </text:span><text:a xlink:type="simple" xlink:href="https://freedomhouse.org/country/guinea/freedom-world/2023" text:style-name="Internet_20_link" text:visited-style-name="Visited_20_Internet_20_Link"><text:span text:style-name="T116">https://freedomhouse.org/country/guinea/freedom-world/2023</text:span></text:a><text:span text:style-name="T116">, Zugriff 31.8.2023</text:span></text:p>
        </text:list-item>
        <text:list-item>
          <text:p text:style-name="P239">USDOS<text:span text:style-name="T119"> - </text:span><text:span text:style-name="T120">US Department of State </text:span><text:span text:style-name="T121">(USA) </text:span><text:span text:style-name="T119">(</text:span><text:span text:style-name="T122">2</text:span><text:span text:style-name="T119">0.3.202</text:span><text:span text:style-name="T122">3</text:span><text:span text:style-name="T119">)</text:span><text:span text:style-name="T120">: 202</text:span><text:span text:style-name="T122">2</text:span><text:span text:style-name="T120"> Country Reports on Human Rights Practices: Guinea, </text:span><text:a xlink:type="simple" xlink:href="https://www.ecoi.net/de/dokument/2089137.html" text:style-name="Internet_20_link" text:visited-style-name="Visited_20_Internet_20_Link">https://www.ecoi.net/de/dokument/2089137.html</text:a><text:span text:style-name="T120">, </text:span><text:span text:style-name="T122">Zugriff 31.8.2023</text:span></text:p>
        </text:list-item>
      </text:list>
      <text:h text:style-name="P156" text:outline-level="1"><text:bookmark-start text:name="__RefHeading___Toc4159_297596519"/>Korruption<text:bookmark-end text:name="__RefHeading___Toc4159_297596519"/></text:h>
      <text:p text:style-name="P125"><text:span text:style-name="T117">Das Gesetz sieht strafrechtliche Sanktionen für Korruption durch Beamte vor. Der </text:span><text:span text:style-name="T201">Nationale Rat für Wiedervereinigung und Entwicklung (</text:span>The National Council for Reunification and Development -<text:span text:style-name="T117">CNRD</text:span><text:span text:style-name="T248">)</text:span><text:span text:style-name="T117"> hat im Dezember 2021 den Gerichtshof zur Bekämpfung von Wirtschafts- und Finanzkriminalität, </text:span><text:span text:style-name="T248">ein </text:span><text:span text:style-name="T117">Sondergericht zur Korruptionsbekämpfung (CRIEF) eingerichtet, der sich mit Fällen von Veruntreuung, Korruption und Missbrauch öffentlicher Gelder in Höhe von mehr als einer Milliarde guineischer Francs (115 000 USD) befassen soll, und es wurde ein neuer Staatsanwalt ernannt (USDOS 20.3.2023).</text:span></text:p>
      <text:p text:style-name="P21"/>
      <text:p text:style-name="P21">Der CRIEF hat einige beschuldigte Würdenträger des früheren Regimes in Untersuchungshaft genommen und andere unter gerichtliche Kontrolle gestellt, während sie auf ihren Prozess warten. Am 16.<text:span text:style-name="T357">11.2022</text:span> <text:span text:style-name="T357">wurde</text:span> der Minister für Infrastruktur und öffentliche Arbeiten ab<text:span text:style-name="T357">gesetzt</text:span>, da der CRIEF gegen ihn wegen mutmaßlicher Komplizenschaft bei der Vergabe öffentlicher Aufträge ermittelte. Die Regierung hält den ehemaligen Premierminister Ibrahima Kassory Fofana und mehrere andere ehemalige Minister seit April <text:span text:style-name="T357">2022 </text:span>im Hauptgefängnis von Conakry wegen des Vorwurfs der Korruption und Veruntreuung öffentlicher Gelder fest. Im November <text:span text:style-name="T357">2022 </text:span>untersuchte der CRIEF weiterhin den Korruptionsfall gegen Fofana und die anderen Minister. Berichten zufolge sind weitere der Korruption verdächtige Beamte aus dem Land geflohen, und gegen einige von ihnen wurde ein internationaler Haftbefehl ausgestellt. Bei Grundstücksverkäufen und Geschäftsverträgen mangelte es generell an Transparenz. Wirtschaftsführer behaupteten, die Regulierungsverfahren seien undurchsichtig und erleichterten die Korruption (USDOS 20.3.2023).</text:p>
      <text:p text:style-name="P21"/>
      <text:p text:style-name="P21">Der neue Justizbeamte des Staates gab am 25.<text:span text:style-name="T357">7.2022</text:span> bekannt, dass der CRIEF in weniger als einem Jahr 4,6 Millionen Dollar und 26 Milliarden guineische Francs (3 Millionen Dollar) von Personen beschlagnahmt hat, die wegen Veruntreuung öffentlicher Gelder angeklagt waren. Der Übergangspräsident hat einige Direktoren staatlicher Behörden, Bürgermeister und 28 Gemeinderäte entlassen, gegen die ein Gerichtsverfahren wegen Veruntreuung und Unterschlagung von Geldern eingeleitet wurde (USDOS 20.3.2023).</text:p>
      <text:p text:style-name="P55"><text:soft-page-break/>Nach Angaben von Freedom House unterliegt das Justizsystem weiterhin der politischen Einflussnahme und Korruption (USDOS 20.3.2023; vgl. FH 2023).</text:p>
      <text:p text:style-name="P21"/>
      <text:p text:style-name="P107"><text:span text:style-name="T117">Die unterfinanzierte und personell unterbesetzte Nationale Antikorruptionsbehörde des Landes wurde durch die Instabilität, die mit dem Staatsstreich einherging, weiter geschwächt. </text:span>Junta-Chef und Übergangspräsident Doumbouya kündigte im Dezember 2021 die Einrichtung eines Sondergerichts zur Korruptionsbekämpfung (CRIEF) an. Ende 2022 war es immer noch schwierig, die Wirksamkeit des Gerichts zu beurteilen oder die wahren Motive für seine Gründung zu ermitteln. Es hat den ehemaligen Premierminister und mehrere ehemalige Minister aus der Condé-Ära vorgeladen und wegen Veruntreuung verhaftet, sich aber geweigert, korrupte Aktivitäten innerhalb der Streitkräfte und im Bergbausektor zu untersuchen. Im Oktober ordnete das Gericht die Verhaftung von Cellou Baldé an, einem Anhänger der Junta und Führer der Union der Demokratischen Kräfte<text:span text:style-name="T117"> (FH 2023).</text:span></text:p>
      <text:p text:style-name="P107"><text:span text:style-name="T117">Kurz nach dem Sturz Condés ordnete Junta-Chef Doumbouya die Rückgabe von Autos und Besitztümern der Richter an, die Condes dritte Amtszeit gebilligt hatten </text:span><text:span text:style-name="T201">(FH 2023).</text:span></text:p>
      <text:p text:style-name="P12"><text:span text:style-name="T324">Guinea belegte auf dem Korruptionsindex von Transparency International im Jahr 20</text:span><text:span text:style-name="T325">2</text:span><text:span text:style-name="T328">2</text:span><text:span text:style-name="T324"> </text:span><text:span text:style-name="T326">Platz</text:span><text:span text:style-name="T324"> 1</text:span><text:span text:style-name="T328">4</text:span><text:span text:style-name="T325">7</text:span><text:span text:style-name="T324"> von </text:span><text:span text:style-name="T327">180</text:span><text:span text:style-name="T324"> (TI 20</text:span><text:span text:style-name="T325">2</text:span><text:span text:style-name="T328">2</text:span><text:span text:style-name="T324">). </text:span></text:p>
      <text:p text:style-name="P8">Quellen:</text:p>
      <text:list xml:id="list102322400878072" text:continue-numbering="true" text:style-name="WWNum2">
        <text:list-item>
          <text:p text:style-name="P258">FH - <text:span text:style-name="T116">Freedom House (2023): Freedom in the World – Guinea, </text:span><text:a xlink:type="simple" xlink:href="https://freedomhouse.org/country/guinea/freedom-world/2023" text:style-name="Internet_20_link" text:visited-style-name="Visited_20_Internet_20_Link"><text:span text:style-name="T116">https://freedomhouse.org/country/guinea/freedom-world/2023</text:span></text:a><text:span text:style-name="T116">, Zugriff 31.8.2023</text:span></text:p>
        </text:list-item>
        <text:list-item>
          <text:p text:style-name="P177">TI - Transparency International (20<text:span text:style-name="T358">2</text:span>2): Corruption Perceptions Index 20<text:span text:style-name="T335">2</text:span><text:span text:style-name="T320">2</text:span><text:span text:style-name="T335">, </text:span><text:a xlink:type="simple" xlink:href="https://www.transparency.org/en/countries/guinea" text:style-name="Internet_20_link" text:visited-style-name="Visited_20_Internet_20_Link"><text:span text:style-name="T335">https://www.transparency.org/en/countries/guinea</text:span></text:a><text:span text:style-name="T335">, Zugriff </text:span><text:span text:style-name="T320">1</text:span><text:span text:style-name="T335">2.</text:span><text:span text:style-name="T320">9</text:span><text:span text:style-name="T335">.202</text:span><text:span text:style-name="T320">3</text:span></text:p>
        </text:list-item>
        <text:list-item>
          <text:p text:style-name="P258"><text:span text:style-name="T320">USDOS</text:span><text:span text:style-name="T311"> - </text:span><text:span text:style-name="T312">US Department of State </text:span><text:span text:style-name="T313">(USA) </text:span><text:span text:style-name="T311">(</text:span><text:span text:style-name="T116">2</text:span><text:span text:style-name="T311">0.3.202</text:span><text:span text:style-name="T116">3</text:span><text:span text:style-name="T311">)</text:span><text:span text:style-name="T312">: 202</text:span><text:span text:style-name="T116">2</text:span><text:span text:style-name="T312"> Country Reports on Human Rights Practices: Guinea, </text:span><text:a xlink:type="simple" xlink:href="https://www.ecoi.net/de/dokument/2089137.html" text:style-name="Internet_20_link" text:visited-style-name="Visited_20_Internet_20_Link"><text:span text:style-name="T320">https://www.ecoi.net/de/dokument/2089137.html</text:span></text:a><text:span text:style-name="T312">, </text:span><text:span text:style-name="T116">Zugriff 31.8.2023</text:span></text:p>
        </text:list-item>
      </text:list>
      <text:h text:style-name="P156" text:outline-level="1"><text:bookmark-start text:name="__RefHeading___Toc4161_297596519"/>NGOs und Mensch<text:span text:style-name="T14">en</text:span>rechtsakt<text:span text:style-name="T14">i</text:span>visten<text:bookmark-end text:name="__RefHeading___Toc4161_297596519"/></text:h>
      <text:p text:style-name="P29">Einige inländische und internationale Menschenrechtsgruppen beobachten und verbreiten Informationen über Menschenrechtsverletzungen <text:span text:style-name="T365">und können</text:span> im Allgemeinen ohne staatliche Einschränkungen<text:span text:style-name="T365"> </text:span>arbeiten. Regierungsbeamte <text:span text:style-name="T365">waren</text:span> selten kooperativ <text:span text:style-name="T365">oder</text:span> gingen auf ihre Ansichten ein <text:span text:style-name="T365">(USDOS 20.3.2023)</text:span>. <text:span text:style-name="T365">Die Zivilgesellschaft ist schwach und unterliegt regelmäßigen Einmischungen und Einschüchterungen. Mitarbeiter von Nichtregierungsorganisationen (NGO) und Aktivisten wurden bedroht, schikaniert und inhaftiert (FH 2023). </text:span></text:p>
      <text:p text:style-name="P29">N<text:span text:style-name="T365">G</text:span>O<text:span text:style-name="T365">s</text:span> müssen ihre Genehmigung bei der Regierung alle drei Jahre erneuern <text:span text:style-name="T365">(USDOS 20.3.2023)</text:span>. <text:span text:style-name="T365">NGOS in Guinea leiden auch unter dem schlechten Zugang zu Finanzmitteln, dem Kampf um Führungspositionen, der Einschränkung des zivilgesellschaftlichen Raums und </text:span><text:span text:style-name="T416">es bestehen</text:span><text:span text:style-name="T365"> Sicherheitsbedenken (FH 2023).</text:span></text:p>
      <text:p text:style-name="P126"><text:soft-page-break/><text:span text:style-name="T117">Seit dem Staatsstreich </text:span><text:span text:style-name="T207">i</text:span><text:span text:style-name="T117">m September 2021 beziehen Beamte des CNRD Menschenrechtsgruppen </text:span><text:span text:style-name="T207">mit </text:span><text:span text:style-name="T117">in den nationalen Dialog ein (USDOS 20.3.2023; </text:span><text:span text:style-name="T249">vgl. FH 2023</text:span><text:span text:style-name="T117">).</text:span> Es heißt, dass viele dieser Organisationen in der CNT Präsident Doumbouya unterstützen <text:span text:style-name="T207">(FH 2023).</text:span></text:p>
      <text:p text:style-name="P8">Quellen:</text:p>
      <text:list xml:id="list102322257281226" text:continue-numbering="true" text:style-name="WWNum2">
        <text:list-item>
          <text:p text:style-name="P240">FH - <text:span text:style-name="T116">Freedom House (2023): Freedom in the World – Guinea, </text:span><text:a xlink:type="simple" xlink:href="https://freedomhouse.org/country/guinea/freedom-world/2023" text:style-name="Internet_20_link" text:visited-style-name="Visited_20_Internet_20_Link"><text:span text:style-name="T116">https://freedomhouse.org/country/guinea/freedom-world/2023</text:span></text:a><text:span text:style-name="T116">, Zugriff 31.8.2023</text:span></text:p>
        </text:list-item>
        <text:list-item>
          <text:p text:style-name="P240">USDOS<text:span text:style-name="T311"> - </text:span><text:span text:style-name="T312">US Department of State </text:span><text:span text:style-name="T313">(USA) </text:span><text:span text:style-name="T311">(</text:span><text:span text:style-name="T116">2</text:span><text:span text:style-name="T311">0.3.202</text:span><text:span text:style-name="T116">3</text:span><text:span text:style-name="T311">)</text:span><text:span text:style-name="T312">: 202</text:span><text:span text:style-name="T116">2</text:span><text:span text:style-name="T312"> Country Reports on Human Rights Practices: Guinea, </text:span><text:a xlink:type="simple" xlink:href="https://www.ecoi.net/de/dokument/2089137.html" text:style-name="Internet_20_link" text:visited-style-name="Visited_20_Internet_20_Link">https://www.ecoi.net/de/dokument/2089137.html</text:a><text:span text:style-name="T312">, </text:span><text:span text:style-name="T116">Zugriff 31.8.2023</text:span></text:p>
        </text:list-item>
      </text:list>
      <text:h text:style-name="P156" text:outline-level="1"><text:bookmark-start text:name="__RefHeading___Toc4165_297596519"/>Wehrdienst und Rekrutierungen<text:bookmark-end text:name="__RefHeading___Toc4165_297596519"/></text:h>
      <text:p text:style-name="P13"><text:span text:style-name="T364">Es gibt keine Wehrpflicht, bzw. gibt es einen f</text:span>reiwillige<text:span text:style-name="T364">n</text:span> und selektive<text:span text:style-name="T364">n</text:span> Wehrdienst <text:span text:style-name="T364">(</text:span>9-24 Monate<text:span text:style-name="T364">)</text:span> (2022) (<text:span text:style-name="T364">CIA 6.9.2023</text:span>).</text:p>
      <text:p text:style-name="P8">Quellen:</text:p>
      <text:list xml:id="list102322253473836" text:continue-numbering="true" text:style-name="WWNum2">
        <text:list-item>
          <text:p text:style-name="P214"><text:span text:style-name="T303">C</text:span><text:span text:style-name="T309">IA - Central Intelligence Agency </text:span><text:span text:style-name="T302">(USA) </text:span><text:span text:style-name="T309">(</text:span><text:span text:style-name="T304">6</text:span><text:span text:style-name="T309">.</text:span><text:span text:style-name="T304">9</text:span><text:span text:style-name="T303">.2023</text:span><text:span text:style-name="T309">): The World Fact Book - Guinea, </text:span><text:a xlink:type="simple" xlink:href="https://www.cia.gov/the-world-factbook/countries/guinea/" text:style-name="Internet_20_link" text:visited-style-name="Visited_20_Internet_20_Link"><text:span text:style-name="T385">https://www.cia.gov/the-world-factbook/countries/guinea/</text:span></text:a><text:span text:style-name="T309">, Zugriff </text:span><text:span text:style-name="T304">7</text:span><text:span text:style-name="T301">.9.2023</text:span></text:p>
        </text:list-item>
      </text:list>
      <text:h text:style-name="P156" text:outline-level="1"><text:bookmark-start text:name="__RefHeading___Toc4171_297596519"/>Allgemeine Menschenrechtslage<text:bookmark-end text:name="__RefHeading___Toc4171_297596519"/></text:h>
      <text:p text:style-name="P41">Die Menschenrechte sind zwar gesetzlich garantiert, werden aber von der Justiz nicht ausreichend geschützt <text:span text:style-name="T359">(AA 15.12.2022). Im Ministerium für Justiz und Menschenrechte gibt es eine Direktion für Menschenrechte und Grundfreiheiten, die für die Umsetzung der Regierungspolitik zur Förderung und zum Schutz der Menschenrechte zuständig ist (USDOS 20.3.2023)</text:span></text:p>
      <text:p text:style-name="P73">Anm.: weitere diesbezügliche Infos finden sich in den entsprechenden Kapiteln.</text:p>
      <text:p text:style-name="P28"/>
      <text:p text:style-name="P28">Nach anfänglichen positiven menschenrechtlichen Entwicklungen unter der Übergangsregierung, zum Beispiel der Freilassung politischer Gefangener, ist Amnesty International aktuell besorgt über Menschenrechtsverletzungen, insbesondere über das geltende Demonstrationsverbot <text:span text:style-name="T361">(AI </text:span><text:span text:style-name="T377">17.</text:span><text:span text:style-name="T361">8.2023).</text:span></text:p>
      <text:p text:style-name="P56"/>
      <text:p text:style-name="P109"><text:span text:style-name="T203">Am 28.</text:span><text:span text:style-name="T237">9.</text:span><text:span text:style-name="T203">2009 </text:span>hatten sich Zehntausende Menschen im Stadion von Conakry versammelt, um die Stärke der Opposition zu demonstrieren und den Machthaber Moussa "Dadis" Camara von seiner Kandidatur für das Präsidentenamt im J<text:span text:style-name="T421">ä</text:span>n<text:span text:style-name="T421">ne</text:span>r 2010 abzuhalten. <text:span text:style-name="T203"><text:s/>Darauf eröffneten Soldaten, Polizisten und Milizionäre das Feuer auf friedliche Demonstranten. Binnen zwei Stunden töteten sie mindestens 157 Menschen. Tausende weitere wurden laut dem Bericht einer internationalen Untersuchungskommission verletzt, mindestens 109 Frauen vergewaltigt. Die tatsächlichen Zahlen dürften jedoch höher sein. Zu den mutmaßlichen Drahtziehern des Massakers gehören der ehemalige Juntaführer Camara und drei seiner einst mächtigen Militärs, Moussa Tiegboro Camara, Claude Pivi und Cherif Diaby (DW 28.9.2022).</text:span><text:span text:style-name="T176"> </text:span><text:span text:style-name="T252">Gegen die Drahtzieher des Massakers wurde, nach anfänglichen Verzögerungen, ein Verfahren eingeleitet, womit zum ersten Mal </text:span><text:span text:style-name="T176">in Guinea seit der </text:span><text:soft-page-break/><text:span text:style-name="T176">Unabhängigkeit im Jahr 1958, <text:s/>hochrangige Politiker und Militärs von einem Gericht wegen Mord, </text:span><text:span text:style-name="T204">Totschlag</text:span><text:span text:style-name="T176">, Vergewaltigung und sexueller Gewalt, Folter und Gewalt, Freiheitsberaubung und Plünderung, die an der Zivilbevölkerung begangen wurden, </text:span><text:span text:style-name="T168">a</text:span><text:span text:style-name="T252">ngeklagt</text:span><text:span text:style-name="T176"> werden </text:span><text:span text:style-name="T203">(</text:span><text:span text:style-name="T259">L</text:span><text:span text:style-name="T260">e Journal 2 l’Afrique </text:span><text:span text:style-name="T261">6.10.2022</text:span><text:span text:style-name="T203">).</text:span></text:p>
      <text:p text:style-name="P109"><text:span text:style-name="T176">Genau 13 Jahre nach den Ereignissen begann in Conakry der Prozess gegen ehemalige Militär- und Regierungsbeamte der damaligen Junta, dem Nationalen Rat für Demokratie und Entwicklung (CNDD). </text:span>Insgesamt wurden 13 Personen angeklagt und <text:span text:style-name="T360">zur Verhandlung an die guineische Strafjustiz verwiesen</text:span>. Derzeit stehen nur 12 vor Gericht, da <text:span text:style-name="T360">General Mamadouba Toto Camara, die Nummer 2 des CNDD, im Jahr 2021 verstorben </text:span>ist. Zu ihnen gehören unter anderem Hauptmann Moussa Dadis Camara, der Anführer des CNDD, sowie sein Adjutant und Chef der Präsidentengarde, Leutnant Aboubakar Sidiki Diakité (genannt Toumba). <text:span text:style-name="T176">Die Verfahrensakte wurde vom Obersten Gerichtshof an ein eigens eingerichtetes Strafgericht weitergeleitet; verfügbare Richter wurden ernannt; Anwälte sind anwesend, um den Opfern beizustehen und die Angeklagten zu verteidigen; die zwölf Angeklagten erscheinen persönlich; ein neuer und geräumiger Saal wurde speziell für die Durchführung des Prozesses gewidmet; das Urteil ist öffentlich und die Presse ist anwesend. Die Bedingungen scheinen also zumindest dem Anschein nach für die </text:span><text:span text:style-name="T177">Durchführung eines echten "historischen" Prozesses </text:span><text:span text:style-name="T176">gegeben zu sein </text:span><text:span text:style-name="T204">(</text:span><text:span text:style-name="T259">L</text:span><text:span text:style-name="T260">e Journal 2 l’Afrique </text:span><text:span text:style-name="T261">6.10.2022</text:span><text:span text:style-name="T204">).</text:span></text:p>
      <text:p text:style-name="P8">Quellen:</text:p>
      <text:list xml:id="list102321933069479" text:continue-numbering="true" text:style-name="WWNum2">
        <text:list-item>
          <text:p text:style-name="P211">AA - Auswärtiges Amt <text:span text:style-name="T51">(Deutschland)</text:span> (<text:span text:style-name="T52">1</text:span><text:span text:style-name="T53">5</text:span><text:span text:style-name="T52">.</text:span><text:span text:style-name="T53">12</text:span><text:span text:style-name="T52">.20</text:span><text:span text:style-name="T54">2</text:span><text:span text:style-name="T53">2</text:span>): <text:span text:style-name="T51">Guinea: </text:span><text:span text:style-name="T53">Politisches Porträt, </text:span><text:a xlink:type="simple" xlink:href="https://conakry.diplo.de/gn-de/themen/laenderinfos/innenpolitik" text:style-name="Internet_20_link" text:visited-style-name="Visited_20_Internet_20_Link"><text:span text:style-name="T53">https://conakry.diplo.de/gn-de/themen/laenderinfos/innenpolitik</text:span></text:a><text:span text:style-name="T53">, Zugriff 30.8.2023</text:span></text:p>
        </text:list-item>
        <text:list-item>
          <text:p text:style-name="P197"><text:span text:style-name="T91">A</text:span><text:span text:style-name="T78">I -</text:span><text:span text:style-name="T91"> Amnesty International (</text:span><text:span text:style-name="T94">17.</text:span><text:span text:style-name="T78">8</text:span><text:span text:style-name="T91">.2023): </text:span><text:span text:style-name="T78">Guinea, </text:span><text:a xlink:type="simple" xlink:href="https://amnesty-westafrika.de/guinea/" text:style-name="Internet_20_link" text:visited-style-name="Visited_20_Internet_20_Link"><text:span text:style-name="T78">https://amnesty-westafrika.de/guinea/</text:span></text:a><text:span text:style-name="T78">, Zugriff 12.9.2023</text:span></text:p>
        </text:list-item>
        <text:list-item>
          <text:p text:style-name="P215"><text:span text:style-name="T78">AI - Amnesty Internationa</text:span><text:span text:style-name="T81">l (28.3.2023</text:span><text:span text:style-name="T78">): Amnesty International Report 2022/23; Zur weltweiten Lage der Menschenrechte; Guinea 2022, </text:span><text:a xlink:type="simple" xlink:href="https://www.ecoi.net/de/dokument/2094490.html" text:style-name="Internet_20_link" text:visited-style-name="Visited_20_Internet_20_Link"><text:span text:style-name="T78">https://www.ecoi.net/de/dokument/2094490.html</text:span></text:a><text:span text:style-name="T82">, Zugriff </text:span><text:span text:style-name="T81">5</text:span><text:span text:style-name="T82">.9.2023</text:span></text:p>
        </text:list-item>
        <text:list-item>
          <text:p text:style-name="P168"><text:span text:style-name="T78">BAMF - Bundesamt für Migration und Flüchtlinge (Deutschland) (</text:span><text:span text:style-name="T278">1.1.2023</text:span><text:span text:style-name="T78">): Briefing Notes Zusammenfassung: Guinea, J</text:span><text:span text:style-name="T80">uli bis Dezember 2022, </text:span><text:a xlink:type="simple" xlink:href="https://www.bamf.de/SharedDocs/Anlagen/DE/Behoerde/Informationszentrum/BriefingNotes/2022/Zusammenfassungen/briefingnotes-zf-hj-2-2022-guinea.pdf" text:style-name="Internet_20_link" text:visited-style-name="Visited_20_Internet_20_Link"><text:span text:style-name="T80">https://www.bamf.de/SharedDocs/Anlagen/DE/Behoerde/Informationszentrum/BriefingNotes/2022/Zusammenfassungen/briefingnotes-zf-hj-2-2022-guinea.pdf</text:span></text:a><text:a xlink:type="simple" xlink:href="https://www.bamf.de/SharedDocs/Anlagen/DE/Behoerde/Informationszentrum/BriefingNotes/2022/Zusammenfassungen/briefingnotes-zf-hj-2-2022-guinea.pdf?__blob=publicationFile&amp;v=2" text:style-name="Internet_20_link" text:visited-style-name="Visited_20_Internet_20_Link"><text:span text:style-name="T80">?</text:span></text:a><text:span text:style-name="T78">, Zugriff</text:span><text:span text:style-name="T83"> 5.9.2023</text:span></text:p>
        </text:list-item>
        <text:list-item>
          <text:p text:style-name="P169"><text:span text:style-name="T78">BAMF - Bundesamt für Migration und Flüchtlinge (Deutschland) (</text:span><text:span text:style-name="T79">1.7.</text:span><text:span text:style-name="T78">2022): Briefing Notes Zusammenfassung: Guinea, Januar bis Juni 2022, </text:span><text:a xlink:type="simple" xlink:href="https://www.bamf.de/SharedDocs/Anlagen/DE/Behoerde/Informationszentrum/BriefingNotes/2022/Zusammenfassungen/briefingnotes-zf-hj-1-2022-guinea.pdf" text:style-name="Internet_20_link" text:visited-style-name="Visited_20_Internet_20_Link"><text:span text:style-name="T78">https://www.bamf.de/SharedDocs/Anlagen/DE/Behoerde/Informationszentrum/BriefingNotes/2022/Zusammenfassungen/briefingnotes-zf-hj-1-2022-guinea.pdf</text:span></text:a><text:a xlink:type="simple" xlink:href="https://www.bamf.de/SharedDocs/Anlagen/DE/Behoerde/Informationszentrum/BriefingNotes/2022/Zusammenfassungen/briefingnotes-zf-hj-1-2022-guinea.pdf?__blob=publicationFile&amp;v=3" text:style-name="Internet_20_link" text:visited-style-name="Visited_20_Internet_20_Link"><text:span text:style-name="T78">?</text:span></text:a><text:span text:style-name="T78">, Zugriff</text:span><text:span text:style-name="T83"> 5.9.2023</text:span></text:p>
        </text:list-item>
        <text:list-item>
          <text:p text:style-name="P191"><text:span text:style-name="T131">D</text:span><text:span text:style-name="T132">W - Deutsche Welle (28.9.2022): </text:span><text:span text:style-name="T55">Massaker von Conakry - Prozessauftakt nach 13 Jahren</text:span><text:span text:style-name="T132">, </text:span><text:a xlink:type="simple" xlink:href="https://www.dw.com/de/massaker-von-conakry-prozessauftakt-nach-13-jahren/a-63270391" text:style-name="Internet_20_link" text:visited-style-name="Visited_20_Internet_20_Link">https://www.dw.com/de/massaker-von-conakry-prozessauftakt-nach-13-jahren/a-63270391</text:a><text:span text:style-name="T132">, Zugriff 6.9.2023</text:span></text:p>
        </text:list-item>
        <text:list-item>
          <text:p text:style-name="P169"><text:span text:style-name="T78">HRW - Human Rights Watch (</text:span><text:span text:style-name="T83">13.1.2022</text:span><text:span text:style-name="T78">): World Report 2022 – Guinea, </text:span><text:a xlink:type="simple" xlink:href="https://www.ecoi.net/de/dokument/2066496.html" text:style-name="Internet_20_link" text:visited-style-name="Visited_20_Internet_20_Link"><text:span text:style-name="T78">https://www.ecoi.net/de/dokument/2066496.html</text:span></text:a><text:span text:style-name="T78">, Zugriff</text:span><text:span text:style-name="T83"> 6.9.2023</text:span></text:p>
        </text:list-item>
        <text:list-item>
          <text:p text:style-name="P216"><text:span text:style-name="T279">L</text:span><text:span text:style-name="T280">e Journal 2 l’Afrique </text:span><text:span text:style-name="T281">(6.10.2022): En Guinée, l’historique procès du massacre du 28 septembre 2009, </text:span><text:a xlink:type="simple" xlink:href="https://lejournaldelafrique.com/en-guinee-lhistorique-proces-du-massacre-du-28-septembre-2009/?q=%2Fde%2Fin-guinea-der-historische-prozess-des-massakers-vom-28.-september-2009%2F" text:style-name="Internet_20_link" text:visited-style-name="Visited_20_Internet_20_Link"><text:span text:style-name="T281">https://lejournaldelafrique.com/en-guinee-lhistorique-proces-du-massacre-du-28-septembre-2009/?q=%2Fde%2Fin-guinea-der-historische-prozess-des-massakers-vom-28.-september-2009%2F</text:span></text:a><text:span text:style-name="T281">, Zugriff 12.9.2023</text:span></text:p>
        </text:list-item>
        <text:list-item>
          <text:p text:style-name="P237"><text:span text:style-name="T314">USDOS</text:span><text:span text:style-name="T311"> - </text:span><text:span text:style-name="T312">US Department of State </text:span><text:span text:style-name="T313">(USA) </text:span><text:span text:style-name="T311">(</text:span><text:span text:style-name="T116">2</text:span><text:span text:style-name="T311">0.3.202</text:span><text:span text:style-name="T116">3</text:span><text:span text:style-name="T311">)</text:span><text:span text:style-name="T312">: 202</text:span><text:span text:style-name="T116">2</text:span><text:span text:style-name="T312"> Country Reports on Human Rights Practices: Guinea, </text:span><text:a xlink:type="simple" xlink:href="https://www.ecoi.net/de/dokument/2089137.html" text:style-name="Internet_20_link" text:visited-style-name="Visited_20_Internet_20_Link"><text:span text:style-name="T314">https://www.ecoi.net/de/dokument/2089137.html</text:span></text:a><text:span text:style-name="T312">, </text:span><text:span text:style-name="T116">Zugriff 31.8.2023</text:span></text:p>
        </text:list-item>
      </text:list>
      <text:h text:style-name="P156" text:outline-level="1"><text:bookmark-start text:name="__RefHeading___Toc4173_297596519"/><text:soft-page-break/>Meinungs- und Pressefreiheit<text:bookmark-end text:name="__RefHeading___Toc4173_297596519"/></text:h>
      <text:p text:style-name="P24">Die Übergangscharta <text:span text:style-name="T421">der Junta </text:span>verpflichtet zu Freiheit und Unabhängigkeit der Medien <text:span text:style-name="T317">(FH 2023)</text:span>, <text:span text:style-name="T317">sie sieht das Recht auf freie Meinungsäußerung vor, doch diese Rechte </text:span><text:span text:style-name="T417">werden</text:span><text:span text:style-name="T317"> nicht immer respektiert (USDOS </text:span><text:span text:style-name="T62">2</text:span><text:span text:style-name="T63">0.3.202</text:span><text:span text:style-name="T62">3</text:span><text:span text:style-name="T317">) und</text:span> in der Praxis bleibt die Medienfreiheit eingeschränkt (<text:span text:style-name="T316">FH 2023</text:span>). <text:span text:style-name="T317">Unmittelbar nach dem Putsch löste Oberst Mamadi Doumbouya die Hohe Behörde für Kommunikation (HAC) auf,</text:span> jedoch ermächtigte der CNRD die HAC im September 2021 zur Fortsetzung ihrer Regulierungstätigkeit. Im Mai <text:span text:style-name="T318">2022 </text:span>legte die HAC mit Unterstützung des UN-Entwicklungsprogramms und der NGO Search for Common Ground einen Verhaltenskodex (Code of Good Conduct) für Medienhäuser und Journalisten vor. <text:span text:style-name="T318">Ferner gab das HAC bei mehreren Gelegenheiten Pressemitteilungen heraus, um die Medien vor möglichen Sanktionen im Falle eines Gesetzesverstoßes im Zusammenhang mit der Verbreitung falscher Informationen zu warnen, die den sozialen Zusammenhalt, den Frieden und die Gerechtigkeit untergraben oder öffentliche oder private Persönlichkeiten verleumden</text:span> <text:span text:style-name="T317">(USDOS </text:span><text:span text:style-name="T62">2</text:span><text:span text:style-name="T63">0.3.202</text:span><text:span text:style-name="T62">3</text:span><text:span text:style-name="T317">).</text:span></text:p>
      <text:p text:style-name="P102"><text:span text:style-name="T179">I</text:span><text:span text:style-name="T117">m Jahr 2022 waren mehrere kritische Journalisten Berichten zufolge willkürlichen Verhaftungen, Einschüchterungen, Verhören und Zensur durch die Sicherheitskräfte, </text:span><text:span text:style-name="T179">bzw. Übergangsbehörde des CNRD</text:span><text:span text:style-name="T117"> ausgesetzt </text:span><text:span text:style-name="T179">(FH 2023; vgl. USDOS 20.3.2023)</text:span><text:span text:style-name="T117">. De</text:span><text:span text:style-name="T179">r CNRD</text:span><text:span text:style-name="T117"> ha</text:span><text:span text:style-name="T179">t</text:span><text:span text:style-name="T117"> sich </text:span><text:span text:style-name="T179">oft</text:span><text:span text:style-name="T117"> an die nationale Kommunikationsbehörde (HAC) gewandt, um Medien zu sperren, die kritisch berichten. Darüber hinaus haben einzelne Einheiten des Militärs die Büros von Zeitungen und Radiosendern aufgesucht, die kritisch berichteten, und Journalisten eingeschüchtert. Der Junta ist es außerdem gelungen, die Medienberichterstattung zugunsten der Übergangsbehörden zu beeinflussen, indem sie selektiv finanzielle Unterstützung angeboten hat. Unabhängig davon gab es 2022 Berichte, dass Journalisten, die über Demonstrationen gegen die Junta berichteten, von mit Steinen und Messern bewaffneten Demonstranten angegriffen wurden. </text:span><text:span text:style-name="T318">Des weiteren bleiben f</text:span>rühere Gesetze, die eine strafrechtliche Verleumdung und eine strafrechtliche Verfolgung im Rahmen umfassender Cybersicherheitsmaßnahmen zulassen, in Kraft<text:span text:style-name="T117"> (</text:span><text:span text:style-name="T178">FH 2023</text:span><text:span text:style-name="T117">).</text:span></text:p>
      <text:p text:style-name="P46">Nach Angaben von Reporter ohne Grenzen wurden seit dem 28.<text:span text:style-name="T318">7.2022</text:span> sieben Journalisten von Teilen der Polizei und Demonstranten gestört <text:span text:style-name="T318">oder</text:span> angegriffen <text:span text:style-name="T318">(USDOS 20.3.2023).</text:span> </text:p>
      <text:p text:style-name="P46"/>
      <text:p text:style-name="P57">Gemäß USDOS zensierte die Regierung 2022 keine Online-Inhalte, und es gab keine glaubwürdigen Berichte über die Überwachung privater Online-Kommunikation ohne entsprechende rechtliche Befugnisse. Der CNRD überwachte jedoch Plattformen sozialer Medien und nutzte das Gesetz, um Journalisten und Aktivisten der Zivilgesellschaft zu bestrafen, wenn sie regierungskritische Informationen veröffentlichten oder weitergaben (USDOS 20.3.2022).</text:p>
      <text:p text:style-name="P110"/>
      <text:p text:style-name="P47">Am 23.5.2023 kamen Presseorganisationen, die private und öffentliche Fernseh- und Radiosender, Zeitungen und Nachrichtenseiten vertreten, zusammen, um einen „Tag ohne Presse“ einzuhalten. Laut RSF sollte mit dieser Aktion gegen die seit dem 13.5.2023 zunehmende Abschaltung sozialer <text:soft-page-break/>Netzwerke, die Beschränkung des Zugangs zu Online-Medien, die Störung des Funkverkehrs und sogar die Beschlagnahmung von Geräten und die Einschüchterung von Journalisten durch die Staatsmacht protestiert werden (RSF 24.5.2023).</text:p>
      <text:p text:style-name="P103"><text:span text:style-name="T180">Guinea nimmt unter 180 Ländern den 85. Platz im </text:span><text:span text:style-name="T181">Weltranking der Pressefreiheit </text:span><text:span text:style-name="T180">ein, das von der RSF im Jahr 2023 erstellt wird (RSF 24.5.2023).</text:span></text:p>
      <text:p text:style-name="P120"><text:span text:style-name="T238">Medienverbände beklagten am 18.5.202</text:span><text:span text:style-name="T180">3 Internetabschaltungen bzw. erschwerten Zugang zu Informationsseiten und eine Razzia in den Räumen der Nachrichtenseite Afric Vision am Vortag. <text:s/>Die Verbände warfen der herrschenden Junta und der zuständigen Regulierungsbehörde Autorité de régulation des postes et télécommunications (ARPT) vor, Zensur auszuüben</text:span><text:span text:style-name="T238"> </text:span><text:span text:style-name="T180">(</text:span><text:span text:style-name="T238">BAMF 30.6.2023).</text:span></text:p>
      <text:p text:style-name="P8">Quellen:</text:p>
      <text:list xml:id="list102321487917739" text:continue-numbering="true" text:style-name="WWNum2">
        <text:list-item>
          <text:p text:style-name="P170"><text:span text:style-name="T315">BAMF - Bundesamt für Migration und Flüchtlinge (Deutschland) (</text:span><text:span text:style-name="T292">30.6.2023</text:span><text:span text:style-name="T315">): Briefing Notes Zusammenfassung: Guinea, Januar bis Juni 202</text:span><text:span text:style-name="T402">3</text:span><text:span text:style-name="T315">, </text:span><text:a xlink:type="simple" xlink:href="https://www.bamf.de/SharedDocs/Anlagen/DE/Behoerde/Informationszentrum/BriefingNotes/2023/Zusammenfassungen/briefingnotes-zf-hj-1-2023-guinea.pdf?__blob=publicationFile&amp;v=4" text:style-name="Internet_20_link" text:visited-style-name="Visited_20_Internet_20_Link"><text:span text:style-name="T315">https://www.bamf.de/SharedDocs/Anlagen/DE/Behoerde/Informationszentrum/BriefingNotes/2023/Zusammenfassungen/briefingnotes-zf-hj-1-2023-guinea.pdf?</text:span></text:a></text:p>
        </text:list-item>
        <text:list-item>
          <text:p text:style-name="P241">FH - <text:span text:style-name="T116">Freedom House (2023): Freedom in the World – Guinea, </text:span><text:a xlink:type="simple" xlink:href="https://freedomhouse.org/country/guinea/freedom-world/2023" text:style-name="Internet_20_link" text:visited-style-name="Visited_20_Internet_20_Link"><text:span text:style-name="T116">https://freedomhouse.org/country/guinea/freedom-world/2023</text:span></text:a><text:span text:style-name="T116">, Zugriff 31.8.2023</text:span></text:p>
        </text:list-item>
        <text:list-item>
          <text:p text:style-name="P217"><text:span text:style-name="T61">RSF - </text:span>Reporters Sans Frontières <text:span text:style-name="T316">(24.5.2023):</text:span> Guinée: la junte attaque de manière inédite la liberté de la presse, <text:a xlink:type="simple" xlink:href="https://rsf.org/fr/guinée-la-junte-attaque-de-manière-inédite-la-liberté-de-la-presse" text:style-name="Internet_20_link" text:visited-style-name="Visited_20_Internet_20_Link">https://rsf.org/fr/guin%C3%A9e-la-junte-attaque-de-mani%C3%A8re-in%C3%A9dite-la-libert%C3%A9-de-la-presse</text:a>, <text:span text:style-name="T316">Zugriff 7.9.2023</text:span></text:p>
        </text:list-item>
        <text:list-item>
          <text:p text:style-name="P242"><text:span text:style-name="T314">USDOS</text:span><text:span text:style-name="T311"> - </text:span><text:span text:style-name="T312">US Department of State </text:span><text:span text:style-name="T313">(USA) </text:span><text:span text:style-name="T311">(</text:span><text:span text:style-name="T116">2</text:span><text:span text:style-name="T311">0.3.202</text:span><text:span text:style-name="T116">3</text:span><text:span text:style-name="T311">)</text:span><text:span text:style-name="T312">: 202</text:span><text:span text:style-name="T116">2</text:span><text:span text:style-name="T312"> Country Reports on Human Rights Practices: Guinea, </text:span><text:a xlink:type="simple" xlink:href="https://www.ecoi.net/de/dokument/2089137.html" text:style-name="Internet_20_link" text:visited-style-name="Visited_20_Internet_20_Link"><text:span text:style-name="T314">https://www.ecoi.net/de/dokument/2089137.html</text:span></text:a><text:span text:style-name="T312">, </text:span><text:span text:style-name="T116">Zugriff 31.8.2023</text:span></text:p>
        </text:list-item>
      </text:list>
      <text:h text:style-name="P156" text:outline-level="1"><text:bookmark-start text:name="__RefHeading___Toc4175_297596519"/>Versammlungs- und Vereinigungsfreiheit, Opposition<text:bookmark-end text:name="__RefHeading___Toc4175_297596519"/></text:h>
      <text:h text:style-name="P157" text:outline-level="2"><text:bookmark-start text:name="__RefHeading___Toc4177_297596519"/><text:span text:style-name="T12">Versammlungsfreiheit </text:span><text:span text:style-name="T299">und </text:span><text:span text:style-name="T12">Vereinigungsfreiheit</text:span><text:bookmark-end text:name="__RefHeading___Toc4177_297596519"/></text:h>
      <text:p text:style-name="P68">Die Übergangscharta und die vorherige Verfassung sehen die Freiheit vor, sich friedlich zu versammeln und zu vereinigen. Das Gesetz verbietet Versammlungen mit ethnischem oder rassistischem Charakter oder Versammlungen, "deren Charakter die nationale Einheit bedroht".  Die CNRD-Übergangsbehörden haben öffentliche Proteste und Versammlungen routinemäßig untersagt (USDOS 20.3.2023).</text:p>
      <text:p text:style-name="P115"><text:span text:style-name="T203">Im Mai 2022 verhängte das Militär ein Demonstrationsverbot, nachdem es zuvor zu mehreren gewaltsamen Protesten gegen die Transitionsregierung kam (AA 15.12.2022). So kündigte das Comité national du rassemblement pour le développement (CNRD) am 13.5.2022 an, „</text:span>alle Demonstrationen auf öffentlichen Straßen, die die soziale Ruhe und die korrekte Durchführung der im Chronogramm enthaltenen Aktivitäten gefährden könnten, vorerst bis zu den Wahlkampfzeiten" zu verbieten. <text:span text:style-name="T117">Das Recht auf friedliche Versammlung ist durch Artikel 21 des Internationalen Pakts über bürgerliche und politische Rechte und durch Artikel 11 der Afrikanischen Charta der Menschenrechte und Rechte der Völker geschützt. Diese Entscheidung verstößt auch gegen die vom CNRD gewollte und am 27.</text:span><text:span text:style-name="T203">9.</text:span><text:span text:style-name="T117">2021 vom Staatschef unterzeichnete Übergangscharta, in der es in Artikel 34 heißt: "Die Vereinigungs-, Versammlungs-, Presse- und Publikationsfreiheit wird </text:span><text:soft-page-break/><text:span text:style-name="T117">garantiert" (</text:span><text:span text:style-name="T203">AI 18.5.2022</text:span><text:span text:style-name="T117">). Am 11.09.</text:span><text:span text:style-name="T219">20</text:span><text:span text:style-name="T117">21 erließ das CNRD übereinstimmenden Medienberichten zufolge mit Verweis auf das übergeordnete nationale Interesse ein Verbot von Demonstrationen zur Unterstützung der neuen Machthaber (</text:span><text:span text:style-name="T220">BAMF 13.9.2021</text:span><text:span text:style-name="T117">). </text:span></text:p>
      <text:p text:style-name="P53">Im Oktober 2022 gingen die Sicherheitskräfte mit scharfer Munition gegen Demonstranten vor, die die Rückkehr zur Zivilregierung forderten, und nahmen zahlreiche Sympathisanten der FNDC fest (FH 2023).</text:p>
      <text:p text:style-name="P54"><text:span text:style-name="T399">Nach der </text:span>A<text:span text:style-name="T399">uflösung des</text:span> <text:span text:style-name="Emphasis"><text:span text:style-name="T397">Front National pour la Défense de la Constitution</text:span></text:span> (FNDC)<text:span text:style-name="T399"> a</text:span>m 8.<text:span text:style-name="T359">8.</text:span>2022 <text:span text:style-name="T399">durch die</text:span> Übergangsbehörden, die <text:span text:style-name="T399">eine </text:span>Rückkehr zur verfassungsmäßigen Ordnung gefordert hatte <text:span text:style-name="T363">(AI 18.</text:span><text:span text:style-name="T377">5</text:span><text:span text:style-name="T363">.2022; vgl. FH 2023, </text:span><text:span text:style-name="T398">BAMF 1.1.2023</text:span><text:span text:style-name="T363">),</text:span> forderte die UN-Hochkommissarin für Menschenrechte <text:span text:style-name="T399">die Behörden a</text:span>m 15.<text:span text:style-name="T359">8.</text:span>2022 <text:span text:style-name="T399">auf</text:span>, die Entscheidung rückgängig zu machen, da <text:span text:style-name="T399">dies</text:span>e Maßnahme eine schwerwiegende Verletzung der Rechte auf Vereinigungs- und Versammlungsfreiheit darstellt <text:span text:style-name="T359">(AI 28.3.2023).</text:span></text:p>
      <text:p text:style-name="P8">Quellen:</text:p>
      <text:list xml:id="list102322836820085" text:continue-numbering="true" text:style-name="WWNum2">
        <text:list-item>
          <text:p text:style-name="P211"><text:span text:style-name="T97">AA - Auswärtiges Amt </text:span><text:span text:style-name="T102">(Deutschland)</text:span><text:span text:style-name="T97"> </text:span><text:span text:style-name="T112">(</text:span><text:span text:style-name="T113">1</text:span><text:span text:style-name="T114">5</text:span><text:span text:style-name="T113">.</text:span><text:span text:style-name="T114">12</text:span><text:span text:style-name="T113">.20</text:span><text:span text:style-name="T115">2</text:span><text:span text:style-name="T114">2</text:span><text:span text:style-name="T112">)</text:span><text:span text:style-name="T97">: </text:span><text:span text:style-name="T102">Guinea: </text:span><text:span text:style-name="T103">Politisches Porträt, </text:span><text:a xlink:type="simple" xlink:href="https://conakry.diplo.de/gn-de/themen/laenderinfos/innenpolitik" text:style-name="Internet_20_link" text:visited-style-name="Visited_20_Internet_20_Link">https://conakry.diplo.de/gn-de/themen/laenderinfos/innenpolitik</text:a><text:span text:style-name="T103">, Zugriff 30.8.2023</text:span></text:p>
        </text:list-item>
        <text:list-item>
          <text:p text:style-name="P211"><text:span text:style-name="T97">AI - Amnesty Internationa</text:span><text:span text:style-name="T101">l (28.3.2023</text:span><text:span text:style-name="T97">): Amnesty International Report 2022/23; Zur weltweiten Lage der Menschenrechte; Guinea 2022, </text:span><text:a xlink:type="simple" xlink:href="https://www.ecoi.net/de/dokument/2094490.html" text:style-name="Internet_20_link" text:visited-style-name="Visited_20_Internet_20_Link">https://www.ecoi.net/de/dokument/2094490.html</text:a><text:span text:style-name="T99">, Zugriff </text:span><text:span text:style-name="T101">5</text:span><text:span text:style-name="T99">.9.2023</text:span></text:p>
        </text:list-item>
        <text:list-item>
          <text:p text:style-name="P211"><text:span text:style-name="T78">AI - Amnesty Internationa</text:span><text:span text:style-name="T81">l (</text:span><text:span text:style-name="T92">1</text:span><text:span text:style-name="T81">8.</text:span><text:span text:style-name="T92">5</text:span><text:span text:style-name="T81">.202</text:span><text:span text:style-name="T92">2</text:span><text:span text:style-name="T78">): </text:span><text:bookmark text:name="article-title"/><text:span text:style-name="T78">Guinée. Interdiction de manifester « jusqu’aux périodes de campagnes électorales », </text:span><text:a xlink:type="simple" xlink:href="https://www.amnesty.org/fr/latest/news/2022/05/guinee-interdiction-de-manifester-jusquaux-periodes-de-campagnes-electorales/" text:style-name="Internet_20_link" text:visited-style-name="Visited_20_Internet_20_Link"><text:span text:style-name="T78">https://www.amnesty.org/fr/latest/news/2022/05/guinee-interdiction-de-manifester-jusquaux-periodes-de-campagnes-electorales/</text:span></text:a><text:span text:style-name="T78">, </text:span><text:span text:style-name="T92">Zugriff 5.9.2023</text:span></text:p>
        </text:list-item>
        <text:list-item>
          <text:p text:style-name="P176">BAMF<text:span text:style-name="T78"> - Bundesamt für Migration und Flüchtlinge (Deutschland) </text:span>(13.9.2021): <text:span text:style-name="T78">Briefing Notes, </text:span><text:span text:style-name="T55">Guinea, Quelle liegt in der Staatendokumentation auf, Zugriff 4.9.2023</text:span></text:p>
        </text:list-item>
        <text:list-item>
          <text:p text:style-name="P238">FH - <text:span text:style-name="T116">Freedom House (2023): Freedom in the World – Guinea, </text:span><text:a xlink:type="simple" xlink:href="https://freedomhouse.org/country/guinea/freedom-world/2023" text:style-name="Internet_20_link" text:visited-style-name="Visited_20_Internet_20_Link"><text:span text:style-name="T116">https://freedomhouse.org/country/guinea/freedom-world/2023</text:span></text:a><text:span text:style-name="T116">, Zugriff 31.8.2023</text:span></text:p>
        </text:list-item>
        <text:list-item>
          <text:p text:style-name="P243">USDOS<text:span text:style-name="T311"> - </text:span><text:span text:style-name="T312">US Department of State </text:span><text:span text:style-name="T313">(USA) </text:span><text:span text:style-name="T311">(</text:span><text:span text:style-name="T116">2</text:span><text:span text:style-name="T311">0.3.202</text:span><text:span text:style-name="T116">3</text:span><text:span text:style-name="T311">)</text:span><text:span text:style-name="T312">: 202</text:span><text:span text:style-name="T116">2</text:span><text:span text:style-name="T312"> Country Reports on Human Rights Practices: Guinea, </text:span><text:a xlink:type="simple" xlink:href="https://www.ecoi.net/de/dokument/2089137.html" text:style-name="Internet_20_link" text:visited-style-name="Visited_20_Internet_20_Link">https://www.ecoi.net/de/dokument/2089137.html</text:a><text:span text:style-name="T312">, </text:span><text:span text:style-name="T116">Zugriff 31.8.2023</text:span></text:p>
        </text:list-item>
      </text:list>
      <text:h text:style-name="P158" text:outline-level="2"><text:bookmark-start text:name="__RefHeading___Toc4181_297596519"/>Opposition<text:bookmark-end text:name="__RefHeading___Toc4181_297596519"/></text:h>
      <text:p text:style-name="P44">Im Dezember 2021 waren mehr als 150 politische Parteien offiziell anerkannt, von denen die meisten eine eindeutige ethnische oder regionale Basis der Unterstützung haben. In Artikel 6 der Übergangscharta ist das Recht auf die freie Gründung politischer Parteien verankert. In der Praxis wird die Tätigkeit der politischen Parteien unter der Junta zunehmend eingeschränkt, <text:span text:style-name="T418">und</text:span> 2022 <text:span text:style-name="T418">wurde </text:span>die größte Oppositionsgruppe des Landes auflöste (FH 20<text:span text:style-name="T351">2</text:span>3).</text:p>
      <text:p text:style-name="P44">Die großen Oppositionsparteien sind in Nationalen Übergangsrat (CNT) nicht vertreten, da sie die Parlamentswahlen 2020 boykottiert haben. Zahlreiche zivilgesellschaftliche Organisationen und politische Parteien haben sich geweigert, in der CNT mitzuarbeiten (FH 2023).</text:p>
      <text:p text:style-name="P20">Nach dem Staatsstreich vom 5.9.<text:span text:style-name="T298">20</text:span>21 wurden die drei bislang im Gefängnis befindlichen zum Teil zu Haftstrafen verurteilten Oppositionspolitiker Oumar Sylla (bekannt als Foniké Mengué), Étienne Soropogui und Abdoulaye Bah am 7.9.<text:span text:style-name="T298">20</text:span>21 aus der Haft entlassen. Sie sollen Teil von insgesamt 79 Personen sein, die sich bislang aus politischen Motiven in Haft befanden und nun freikamen. <text:soft-page-break/>Der führende Oppositionspolitiker Cellou Dalein Diallo begrüßte Medienberichten zufolge zwischenzeitlich den Staatsstreich als Sieg für die Bevölkerung. Er erwarte einen Zeitplan für einen Übergang. Die Armee solle außerdem Condés Rechte achten; dieser solle sich für seine Taten [juristisch] verantworten (<text:span text:style-name="T296">BAMF 13.9.2021).</text:span></text:p>
      <text:p text:style-name="P52">Die Übergangsregierung regiert mit Gewalt und Einschüchterung. Da der politische Wiederaufbauprozess von Präsident Doumbouya und seiner Junta kontrolliert wird, scheint die Opposition nur eine sehr begrenzte Chance zu haben, ihre Unterstützung zu erhöhen oder durch Wahlen zu gewinnen. Der Termin für die nächsten Wahlen steht noch nicht fest (FH 2023).</text:p>
      <text:p text:style-name="P116">Im Jahr 2022 griffen die Sicherheitskräfte häufig von der Opposition organisierte Kundgebungen und Proteste an, was es den Oppositionsparteien erschwerte, ihre Anhänger zu mobilisieren <text:span text:style-name="T199">(FH 2023).</text:span></text:p>
      <text:p text:style-name="P44">Am 26.3.2022 ließen die Behörden neben weiteren das Haus des ehemaligen Premierministers und Oppositionsführers, Cellou Dalein Diallo, im Regierungsviertel abreißen, berichten Medien. Offizielle Begründung für den Abriss der Häuser sei gewesen, dass sie nicht mehr aktuellen Normen entsprächen. Diallo, Anführer der Partei Union des Forces Démocratiques de Guinée (UFDG), wird vorgeworfen, das Haus in seiner Zeit als Regierungsmitglied während der Präsidentschaft des gestürzten Alpha Condé (2010 - 2021) unlauter aus Staatseigentum erworben zu haben. Derselbe Vorwurf wird einem weiteren ehemaligen Premierminister und oppositionellen Parteiführer, Sidya Touré (Union des Forces Républicaines, UFR), gemacht. Beide hatten am 28.2.2022 ihre Häuser verlassen müssen, nachdem ein lokales Gericht sich in dem Streit zwischen ihnen und dem Staat für unzuständig erklärt hatte. Die machthabende Junta, Comité national de rassemblement pour le développement (CNRD), erklärte, 53 Häuser in staatlichen Besitz rücküberführt zu haben. Gegen die Maßnahme bildeten sich am 28.2.2022 Proteste zugunsten der beiden Politiker, insbesondere Diallos. Dabei sollen drei Polizisten verletzt worden sein, einer davon schwer (BAMF 1.7.2022). </text:p>
      <text:p text:style-name="P95"><text:span text:style-name="T232">Laut Medienberichten wurden </text:span><text:span text:style-name="T231">der Oppositionsführer,</text:span><text:span text:style-name="T232"> Ibrahima Kassory Fofana,</text:span><text:span text:style-name="T231"> sowie drei ehemalige Minister am 6.4.2022 verhaftet. Ihnen wird u.a. unrechtmäßige Bereicherung und Veruntreuung von öffentlichen Mitteln vorgeworfen.</text:span><text:span text:style-name="T232"> Die vier Politiker wurden dem neu eingerichteten Spezialstrafgericht CRIEF vorgeführt, welches entsprechende Haftbefehle ausstellte. Ihre Anwälte kritisierten u.a., dass die Vorwürfe vollkommen unpräzise seien und es sich um eine „ferngesteuerte“ Justiz handle (BAMF 1.7.2022). </text:span></text:p>
      <text:p text:style-name="P181"/>
      <text:p text:style-name="P67">Im Mai 2022 verbot die Junta alle politischen Demonstrationen, "solange die öffentliche Ordnung nicht gewährleistet werden kann". Diese Ankündigung richtete sich gegen die Aktivitäten der FNDC, die der Junta autoritäre Praktiken vorwerfen. Im Juli leitete die Regierung ein Gerichtsverfahren gegen drei FNDC-Führer ein, die daraufhin verhaftet wurden. <text:span text:style-name="T362">A</text:span>m <text:span text:style-name="T362">8.</text:span><text:span text:style-name="T399">8.</text:span><text:span text:style-name="T362">2022 </text:span>löste die Regierung die wichtigste Oppositionsbewegung, den FNDC, formell auf <text:span text:style-name="T362">(AI 18.</text:span><text:span text:style-name="T377">5.</text:span><text:span text:style-name="T362">2022; </text:span><text:span text:style-name="T382">vgl. FH </text:span><text:soft-page-break/><text:span text:style-name="T382">2023</text:span><text:span text:style-name="T362">)</text:span>. Der FNDC und andere Organisationen wie die Nationale Allianz für Veränderung und Demokratie (ANAD) und die früher regierende Rallye für das guineische Volk (RPG) n<text:span text:style-name="T411">a</text:span>hmen nicht mehr am Dialog mit der Junta teil (FH 2023).</text:p>
      <text:p text:style-name="P45">Im Oktober <text:span text:style-name="T411">2022 </text:span>gingen die Sicherheitskräfte mit scharfer Munition gegen Demonstranten vor, die die Rückkehr zur Zivilregierung forderten, und nahmen zahlreiche Sympathisanten der FNDC fest (FH 2023).</text:p>
      <text:p text:style-name="P141"/>
      <text:p text:style-name="P138"><text:span text:style-name="T271">Bei Protesten am 20.10. und 21.10.22 in Conakry wurden mindestens drei Demonstranten getötet, 20 Personen erlitten Schussverletzungen und zahlreiche Demonstrierende wurden verhaftet (BAMF 1.1.2023).</text:span><text:span text:style-name="T258"> </text:span></text:p>
      <text:p text:style-name="P138"><text:span text:style-name="T401">In folge wurden neun Oppositionspolitiker unter gerichtliche Aufsicht gestellt und müssen sich wöchentlich beim erstinstanzlichen Gericht von Dixinn (Conakry) vorstellen. Ferner kündigten die wegen früherer Demonstrationen festgenommenen Oumar Sylla (bekannt als Foniké Manguè) und Ibrahima Diallo an, mit 7.11.2022 in den Hungerstreik zu treten. Laut eigenen Angaben gebe es keine Anklage gegen sie und ihre Haft entbehre einer legalen Grundlage (BAMF 1.1.2023).</text:span> </text:p>
      <text:p text:style-name="P143"/>
      <text:p text:style-name="P143">Am 10.5.2023 wurden die drei führenden Aktivisten des zivilgesellschaftlich-parteipolitischen Bündnisses Front national de défense de la Constitution (FNDC) Oumar Sylla („Foniké Menguè“), Ibrahima Diallo und Mamadou Billo Bah aus der Haft entlassen. Sie waren seit Juli/August 2022 bzw. im Fall von Bah seit <text:span text:style-name="T403">März 20</text:span>23 im Gefängnis (BAMF 30.6.2023).</text:p>
      <text:p text:style-name="P9">Quellen:</text:p>
      <text:list xml:id="list102323039057108" text:continue-numbering="true" text:style-name="WWNum2">
        <text:list-item>
          <text:p text:style-name="P218"><text:span text:style-name="T78">AI - Amnesty Internationa</text:span><text:span text:style-name="T81">l (28.3.2023</text:span><text:span text:style-name="T78">): Amnesty International Report 2022/23; Zur weltweiten Lage der Menschenrechte; Guinea 2022, </text:span><text:a xlink:type="simple" xlink:href="https://www.ecoi.net/de/dokument/2094490.html" text:style-name="Internet_20_link" text:visited-style-name="Visited_20_Internet_20_Link"><text:span text:style-name="T78">https://www.ecoi.net/de/dokument/2094490.html</text:span></text:a><text:span text:style-name="T82">, Zugriff </text:span><text:span text:style-name="T81">5</text:span><text:span text:style-name="T82">.9.2023</text:span></text:p>
        </text:list-item>
        <text:list-item>
          <text:p text:style-name="P219"><text:span text:style-name="T97">AI - Amnesty Internationa</text:span><text:span text:style-name="T101">l (</text:span><text:span text:style-name="T104">1</text:span><text:span text:style-name="T107">8</text:span><text:span text:style-name="T105">.</text:span><text:span text:style-name="T107">5</text:span><text:span text:style-name="T101">.202</text:span><text:span text:style-name="T104">2</text:span><text:span text:style-name="T97">): </text:span><text:bookmark text:name="article-title Kopie 1"/><text:span text:style-name="T97">Guinée. Interdiction de manifester « jusqu’aux périodes de campagnes électorales », </text:span><text:a xlink:type="simple" xlink:href="https://www.amnesty.org/fr/latest/news/2022/05/guinee-interdiction-de-manifester-jusquaux-periodes-de-campagnes-electorales/" text:style-name="Internet_20_link" text:visited-style-name="Visited_20_Internet_20_Link">https://www.amnesty.org/fr/latest/news/2022/05/guinee-interdiction-de-manifester-jusquaux-periodes-de-campagnes-electorales/</text:a><text:span text:style-name="T97">, </text:span><text:span text:style-name="T105">Zugriff 13.9.2023</text:span></text:p>
        </text:list-item>
        <text:list-item>
          <text:p text:style-name="P220"><text:span text:style-name="T105">A</text:span><text:span text:style-name="T106">N - Africanews (2.8.2022): </text:span><text:span text:style-name="T96">Guinea: Two FNDC leaders jailed after bloody protests, </text:span><text:a xlink:type="simple" xlink:href="https://www.africanews.com/2022/08/02/guinea-two-fndc-leaders-jailed-after-bloody-protests/" text:style-name="Internet_20_link" text:visited-style-name="Visited_20_Internet_20_Link">https://www.africanews.com/2022/08/02/guinea-two-fndc-leaders-jailed-after-bloody-protests/</text:a><text:span text:style-name="T106">, Zugriff 13.9.2023</text:span></text:p>
        </text:list-item>
        <text:list-item>
          <text:p text:style-name="P171"><text:span text:style-name="T78">BAMF - Bundesamt für Migration und Flüchtlinge (Deutschland) (</text:span><text:span text:style-name="T278">30.6.2023</text:span><text:span text:style-name="T78">): Briefing Notes Zusammenfassung: Guinea, Januar bis Juni 202</text:span><text:span text:style-name="T80">3</text:span><text:span text:style-name="T78">, </text:span><text:a xlink:type="simple" xlink:href="https://www.bamf.de/SharedDocs/Anlagen/DE/Behoerde/Informationszentrum/BriefingNotes/2023/Zusammenfassungen/briefingnotes-zf-hj-1-2023-guinea.pdf?__blob=publicationFile&amp;v=4" text:style-name="Internet_20_link" text:visited-style-name="Visited_20_Internet_20_Link"><text:span text:style-name="T78">https://www.bamf.de/SharedDocs/Anlagen/DE/Behoerde/Informationszentrum/BriefingNotes/2023/Zusammenfassungen/briefingnotes-zf-hj-1-2023-guinea.pdf?</text:span></text:a></text:p>
        </text:list-item>
        <text:list-item>
          <text:p text:style-name="P171"><text:span text:style-name="T78">BAMF - Bundesamt für Migration und Flüchtlinge (Deutschland) (</text:span><text:span text:style-name="T278">1.1.2023</text:span><text:span text:style-name="T78">): Briefing Notes Zusammenfassung: Guinea, J</text:span><text:span text:style-name="T80">uli bis Dezember 2022, </text:span><text:a xlink:type="simple" xlink:href="https://www.bamf.de/SharedDocs/Anlagen/DE/Behoerde/Informationszentrum/BriefingNotes/2022/Zusammenfassungen/briefingnotes-zf-hj-2-2022-guinea.pdf?__blob=publicationFile&amp;v=2" text:style-name="Internet_20_link" text:visited-style-name="Visited_20_Internet_20_Link"><text:span text:style-name="T80">https://www.bamf.de/SharedDocs/Anlagen/DE/Behoerde/Informationszentrum/BriefingNotes/2022/Zusammenfassungen/briefingnotes-zf-hj-2-2022-guinea.pdf?</text:span></text:a></text:p>
        </text:list-item>
        <text:list-item>
          <text:p text:style-name="P172"><text:span text:style-name="T78">BAMF - Bundesamt für Migration und Flüchtlinge (Deutschland) (</text:span><text:span text:style-name="T79">1.7.</text:span><text:span text:style-name="T78">2022): Briefing Notes Zusammenfassung: Guinea, Januar bis Juni 2022, </text:span><text:a xlink:type="simple" xlink:href="https://www.bamf.de/SharedDocs/Anlagen/DE/Behoerde/Informationszentrum/BriefingNotes/2022/Zusammenfassungen/briefingnotes-zf-hj-1-2022-guinea.pdf?__blob=publicationFile&amp;v=3" text:style-name="Internet_20_link" text:visited-style-name="Visited_20_Internet_20_Link"><text:span text:style-name="T78">https://www.bamf.de/SharedDocs/Anlagen/DE/Behoerde/Informationszentrum/BriefingNotes/2022/Zusammenfassungen/briefingnotes-zf-hj-1-2022-guinea.pdf?</text:span></text:a></text:p>
        </text:list-item>
        <text:list-item>
          <text:p text:style-name="P175">BAMF<text:span text:style-name="T78"> - Bundesamt für Migration und Flüchtlinge (Deutschland) </text:span>(13.9.2021): <text:span text:style-name="T78">Briefing Notes, </text:span><text:span text:style-name="T55">Guinea, Quelle liegt in der Staatendokumentation auf, Zugriff 4.9.2023</text:span></text:p>
        </text:list-item>
        <text:list-item>
          <text:p text:style-name="P244"><text:soft-page-break/>FH - <text:span text:style-name="T116">Freedom House (2023): Freedom in the World – Guinea, </text:span><text:a xlink:type="simple" xlink:href="https://freedomhouse.org/country/guinea/freedom-world/2023" text:style-name="Internet_20_link" text:visited-style-name="Visited_20_Internet_20_Link"><text:span text:style-name="T116">https://freedomhouse.org/country/guinea/freedom-world/2023</text:span></text:a><text:span text:style-name="T116">, Zugriff 31.8.2023</text:span></text:p>
        </text:list-item>
      </text:list>
      <text:h text:style-name="P156" text:outline-level="1"><text:bookmark-start text:name="__RefHeading___Toc4183_297596519"/>Haftbedingungen<text:bookmark-end text:name="__RefHeading___Toc4183_297596519"/></text:h>
      <text:p text:style-name="P117"><text:span text:style-name="T200">Die Bedingungen in den zivilen Gefängnissen, die unter der Aufsicht des Justizministeriums stehen, </text:span><text:span text:style-name="T208">bleiben</text:span><text:span text:style-name="T200"> nach wie vor hart und lebensbedrohlich (USDOS 20.3.2023; </text:span><text:span text:style-name="T221">vgl. BS 23.2.2022).</text:span></text:p>
      <text:p text:style-name="P117"><text:span text:style-name="T221">Den Sicherheitskräfte</text:span><text:span text:style-name="T252">n</text:span><text:span text:style-name="T221"> werden Vergewaltigung, Folter und übermäßige Gewaltanwendung vorgeworfen (BS 23.2.2022).</text:span><text:span text:style-name="T200"> Schlechte sanitäre Verhältnisse, Unterernährung, Krankheiten und mangelnde medizinische Versorgung sind im gesamten Gefängnissystem allgegenwärtig (USDOS 20.3.2023). </text:span><text:span text:style-name="T353">Misswirtschaft und Vernachlässigung </text:span><text:span text:style-name="T366">si</text:span><text:span text:style-name="T353">n</text:span><text:span text:style-name="T366">d</text:span><text:span text:style-name="T353"> weit verbreitet. Berichten zufolge funktionieren die Toiletten nicht, und die Gefangenen schl</text:span><text:span text:style-name="T366">a</text:span><text:span text:style-name="T353">fen und </text:span><text:span text:style-name="T366">ess</text:span><text:span text:style-name="T353">en oft in demselben Raum, der für sanitäre Zwecke genutzt w</text:span><text:span text:style-name="T366">ird</text:span><text:span text:style-name="T353">. Der Zugang zu Trink- und Badewasser </text:span><text:span text:style-name="T366">ist</text:span><text:span text:style-name="T353"> unzureichend. Viele Gefängnisse </text:span><text:span text:style-name="T366">sind</text:span><text:span text:style-name="T353"> ehemalige Lagerhallen mit geringer Belüftung und wenig Zugang zu Strom für Klimaanlagen oder andere Kühltechniken </text:span><text:span text:style-name="T354">(USDOS 20.3.2023)</text:span><text:span text:style-name="T353">.</text:span></text:p>
      <text:p text:style-name="P74">Die Bedingungen in den für kurzfristige Inhaftierungen konzipierten Haftanstalten der Gendarmerie und der Polizei sollen angeblich noch schlechter sein (USDOS 20.3.2023). </text:p>
      <text:p text:style-name="P130">Überbelegung bleibt weiterhin ein Problem (USDOS 20.3.2023). <text:span text:style-name="T117">Die 34 Gefängnisse des Landes stammen noch aus der Kolonialzeit </text:span><text:span text:style-name="T224">und</text:span><text:span text:style-name="T117"> sind </text:span><text:span text:style-name="T224">meist</text:span><text:span text:style-name="T117"> überbelegt. Es gibt acht Hochsicherheitsgefängnisse, die übrigen sind Kurzzeitgefängnisse </text:span><text:span text:style-name="T224">(PI 13.7.2022).</text:span></text:p>
      <text:p text:style-name="P93"><text:span text:style-name="T352">Laut eines Aktivisten waren im September 2022</text:span><text:span text:style-name="T353"> im Zentralgefängnis von Conakry 1.802 Gefangene in einer Einrichtung untergebracht, die für 300 Gefangene ausgelegt ist (600 % der Gesamtkapazität) (USDOS 20.3.2023; </text:span><text:span text:style-name="T394">vgl. PI 13.7.2022</text:span><text:span text:style-name="T353">); in Nzerekore waren 460 Gefangene in einer Einrichtung untergebracht, die für 80 Gefangene ausgelegt ist (575 % der Gesamtkapazität); und in Kankan waren 306 Gefangene in einer Einrichtung untergebracht, die für 80 Gefangene ausgelegt ist (382 % der Gesamtkapazität). Die von der Regierung finanzierten Rehabilitationsprogramme bleiben unterfinanziert und unwirksam, so dass einige NGOs versuchten die bestehenden Mängel auszugleichen (USDOS 20.3.2023). <text:s/></text:span></text:p>
      <text:p text:style-name="P93"><text:span text:style-name="T353">Rechtlich gesehen gibt es in Guinea durchaus Normen für die Inhaftierung. Das Strafgesetzbuch wurde ebenso wie die Strafprozessordnung im Jahr 2016 überarbeitet. Es umfasst internationale Verbrechen (wie Kriegsverbrechen, Völkermord und Verbrechen gegen die Menschlichkeit) und hat die Schwelle für die Strafbarkeit von Kindern von 10 auf 13 Jahre angehoben. </text:span><text:span text:style-name="T393">Allerdings gibt es in der Praxis viele Hindernisse (PI 13.7.2022). </text:span><text:span text:style-name="T353">Jugendliche </text:span><text:span text:style-name="T394">werden </text:span><text:span text:style-name="T353">nicht immer in separaten Abteilungen von Gefängnissen und Haftanstalten festgehalten </text:span><text:span text:style-name="T352">(USDOS 20.3.2023).</text:span><text:span text:style-name="T353"> </text:span>In Guinea ist es gesetzlich verboten, ein Kind unter 13 Jahren in Haft zu nehmen. In der Realität befinden sich 12-Jährige, manchmal sogar 10-Jährige, in Haft. Sie sind zusammen mit Erwachsenen inhaftiert, entweder im Gewahrsam oder in Gefängnissen<text:span text:style-name="T353"> </text:span><text:span text:style-name="T394">(PI 13.7.2022).</text:span></text:p>
      <text:p text:style-name="P92"><text:soft-page-break/>In Guinea gibt es ein echtes Problem bei der Überwachung und Bewertung der Haftbedingungen und der Behandlung von Personen, denen die Freiheit entzogen <text:span text:style-name="T393">wurde</text:span> <text:span text:style-name="T393">(PI 13.7.2022).</text:span></text:p>
      <text:p text:style-name="P30">In einer Mitteilung an die Leitungen der Gerichte und Staatsanwaltschaften beklagte der Minister für Justiz und Menschenrechte am 24.<text:span text:style-name="T367">6.</text:span>2022 "schreckliche Zustände, insbesondere in den Gerichten und Gefängnissen", die einen Verstoß gegen die Mindestgrundsätze der Vereinten Nationen für die Behandlung der Gefangenen (Nelson-Mandela-Regeln) darstellten. Der Minister verwies u. a. auf "29 Fälle schwerer Unterernährung und neun Fälle psychischer Erkrankungen" in einem Gefängnis, auf die unzureichende und schlechte Qualität von Nahrung und Wasser sowie auf Gefangene, die "bis auf die Knochen abgemagert oder gelähmt sind oder sogar im Sterben liegen" (<text:span text:style-name="T298">AI 28.3.2023</text:span>). </text:p>
      <text:p text:style-name="P69"><text:span text:style-name="T353">Der Zugang zu Pflege, medizinischer Behandlung und Verpflegung entspricht nicht den Mindestanforderungen. Mehrere nationale und internationale Organisationen mussten Ernährungsprogramme für Gefangene entwickeln, da die täglichen Rationen zu gering sind. Dies führt häufig zu Todesfällen aufgrund von Unter- und Mangelernährung </text:span><text:span text:style-name="T394">(PI 13.7.2022). </text:span><text:span text:style-name="T353">Der Mangel an medizinischem Personal, Medikamenten und medizinischer Versorgung in den Gefängnissen in Verbindung mit Unterernährung und Dehydrierung führte manchmal zu lebensbedrohlichen Infektionen oder Krankheiten. </text:span>Gemäß einer örtlichen NGO hat die Regierung einen einzigen A<text:span text:style-name="T367">r</text:span>zt im Zentralgefängnis angestellt um alle acht Gefängnisse zu versorgen. <text:span text:style-name="T353">Die Gefangenen </text:span><text:span text:style-name="T354">sind</text:span><text:span text:style-name="T353"> darauf angewiesen, dass Familienangehörige, Wohltätigkeitsorganisationen oder NGOs ihnen Medikamente br</text:span><text:span text:style-name="T367">ing</text:span><text:span text:style-name="T353">en, a</text:span><text:span text:style-name="T367">lle</text:span><text:span text:style-name="T353">r</text:span><text:span text:style-name="T367">dings</text:span><text:span text:style-name="T353"> </text:span><text:span text:style-name="T367">müssen</text:span><text:span text:style-name="T353"> Besucher oft Bestechungsgelder zahlen </text:span>(USDOS 20.3.2023).</text:p>
      <text:p text:style-name="P21"/>
      <text:p text:style-name="P21">Das UN-Hochkommissariat für Menschenrechte und Nichtregierungsorganisationen stellten fest, dass die Bedingungen in den Haftanstalten der Gendarmerie, in denen die Gefangenen höchstens zwei Tage lang festgehalten werden sollen, während sie auf ihre Gerichtsverhandlung warten, wesentlich schlechter <text:span text:style-name="T367">sein</text:span> als in den Gefängnissen, <text:span text:style-name="T367">da Gendarmeiereinrichtungen feucht und unhygienisch sein sollen</text:span>. Eine solche "vorübergehende" Inhaftierung konnte von einigen Tagen bis zu mehr als zwei Jahren dauern, und die Einrichtungen verfügen über keine etablierten Systeme zur Bereitstellung von Mahlzeiten oder medizinischer Versorgung (USDOS 20.3.2023).</text:p>
      <text:p text:style-name="P26"><text:span text:style-name="T353">Die Strafvollzugs- und Justizbehörden beaufsichtig</text:span><text:span text:style-name="T420">en</text:span><text:span text:style-name="T353"> die Einrichtungen nur unzureichend und untersuch</text:span><text:span text:style-name="T420">en</text:span><text:span text:style-name="T353"> die gemeldeten Mängel nicht. Gefangene und Häftlinge haben das Recht, sich zu beschweren, was sie </text:span><text:span text:style-name="T367">wegen</text:span><text:span text:style-name="T353"> möglicher Repressalien seitens der Gefängniswärter nur selten </text:span><text:span text:style-name="T367">tu</text:span><text:span text:style-name="T353">n. Die Gefangenen beschweren sich darüber, dass ihnen regelmäßig der Zugang zu Besuchern, einschließlich Familienangehörigen, verwehrt w</text:span><text:span text:style-name="T367">i</text:span><text:span text:style-name="T353">rd. Besucher m</text:span><text:span text:style-name="T367">ü</text:span><text:span text:style-name="T353">ssen oft Bestechungsgelder zahlen, um Zugang zu den Gefangenen zu erhalten </text:span><text:span text:style-name="T352">(USDOS 20.3.2023).</text:span></text:p>
      <text:p text:style-name="P129"><text:soft-page-break/>Lokale <text:span text:style-name="T354">NGOs</text:span> erhielten regelmäßig und ungehindert Zugang zum Zentralgefängnis von Conakry; die Behörden gewähren nur selten Zugang zu anderen Einrichtungen, um die Bedingungen zu überwachen (USDOS 20.3.2023).</text:p>
      <text:p text:style-name="P129">Die Bedingungen in den Militärgefängnissen, die vom Verteidigungsministerium verwaltet werden, konnten nicht überwacht werden, da die Regierung Gefangenenschutzgruppen und internationalen Organisationen den Zugang verweigert. Obwohl die Militärbehörden behaupten, dass sie keine Zivilisten in Militärgefängnissen festh<text:span text:style-name="T367">a</text:span>lten, widerspr<text:span text:style-name="T367">e</text:span>chen früher gemeldete Fälle dieser Behauptung. Vor dem Staatsstreich im September gab es Berichten zufolge ein Gefängnis in einem Militärlager auf der Insel Kassa, und politische Gefangene wurden zeitweise in einem Militärlager in der Nähe von Kankan festgehalten (USDOS 20.3.2023).</text:p>
      <text:p text:style-name="P9">Quellen:</text:p>
      <text:list xml:id="list102323141817103" text:continue-numbering="true" text:style-name="WWNum2">
        <text:list-item>
          <text:p text:style-name="P218"><text:span text:style-name="T78">AI - Amnesty Internationa</text:span><text:span text:style-name="T81">l (28.3.2023</text:span><text:span text:style-name="T78">): Amnesty International Report 2022/23; Zur weltweiten Lage der Menschenrechte; Guinea 2022, </text:span><text:a xlink:type="simple" xlink:href="https://www.ecoi.net/de/dokument/2094490.html" text:style-name="Internet_20_link" text:visited-style-name="Visited_20_Internet_20_Link"><text:span text:style-name="T78">https://www.ecoi.net/de/dokument/2094490.html</text:span></text:a><text:span text:style-name="T82">, Zugriff </text:span><text:span text:style-name="T81">5</text:span><text:span text:style-name="T82">.9.2023</text:span></text:p>
        </text:list-item>
        <text:list-item>
          <text:p text:style-name="P221"><text:span text:style-name="T69">BS</text:span><text:span text:style-name="T130"> - </text:span><text:span text:style-name="T69">Bertelsmann Stiftu</text:span><text:span text:style-name="T346">ng (23.2.2022): BTI </text:span><text:span text:style-name="T69">2022 Country Report </text:span><text:span text:style-name="T70">Guinea</text:span><text:span text:style-name="T69">, </text:span><text:a xlink:type="simple" xlink:href="https://www.ecoi.net/en/file/local/2069804/country_report_2022_GIN.pdf" text:style-name="Internet_20_link" text:visited-style-name="Visited_20_Internet_20_Link"><text:span text:style-name="T69">https://www.ecoi.net/en/file/local/2069804/country_report_2022_GIN.pdf</text:span></text:a><text:span text:style-name="T69">, </text:span><text:span text:style-name="T71">Zugriff 6.9.2023</text:span></text:p>
        </text:list-item>
        <text:list-item>
          <text:p text:style-name="P245"><text:span text:style-name="T355">FH - </text:span><text:span text:style-name="T116">Freedom House (2023): Freedom in the World – Guinea, </text:span><text:a xlink:type="simple" xlink:href="https://freedomhouse.org/country/guinea/freedom-world/2023" text:style-name="Internet_20_link" text:visited-style-name="Visited_20_Internet_20_Link"><text:span text:style-name="T116">https://freedomhouse.org/country/guinea/freedom-world/2023</text:span></text:a><text:span text:style-name="T116">, Zugriff 31.8.2023</text:span></text:p>
        </text:list-item>
        <text:list-item>
          <text:p text:style-name="P222"><text:span text:style-name="T74">PI - Prison Inside (13.7.2022): </text:span>Guinea: child victims of “punitive justice”, <text:a xlink:type="simple" xlink:href="https://www.prison-insider.com/en/articles/guinee-les-enfants-victimes-du-tout-repressif?referrer=%2Fen%2Farticles%3Fpage%3D1%26tag%255B0%255D%3Dafrique%26country%255B0%255D%3Dgn" text:style-name="Internet_20_link" text:visited-style-name="Visited_20_Internet_20_Link"><text:span text:style-name="T74">https://www.prison-insider.com/en/articles/guinee-les-enfants-victimes-du-tout-repressif?</text:span></text:a><text:span text:style-name="T74">, Zugriff 20.9.2023</text:span></text:p>
        </text:list-item>
        <text:list-item>
          <text:p text:style-name="P246"><text:span text:style-name="T355">USDOS</text:span><text:span text:style-name="T119"> - </text:span><text:span text:style-name="T120">US Department of State </text:span><text:span text:style-name="T121">(USA) </text:span><text:span text:style-name="T119">(</text:span><text:span text:style-name="T122">2</text:span><text:span text:style-name="T119">0.3.202</text:span><text:span text:style-name="T122">3</text:span><text:span text:style-name="T119">)</text:span><text:span text:style-name="T120">: 202</text:span><text:span text:style-name="T122">2</text:span><text:span text:style-name="T120"> Country Reports on Human Rights Practices: Guinea, </text:span><text:a xlink:type="simple" xlink:href="https://www.ecoi.net/de/dokument/2089137.html" text:style-name="Internet_20_link" text:visited-style-name="Visited_20_Internet_20_Link"><text:span text:style-name="T355">https://www.ecoi.net/de/dokument/2089137.html</text:span></text:a><text:span text:style-name="T120">, </text:span><text:span text:style-name="T122">Zugriff 31.8.2023</text:span></text:p>
        </text:list-item>
      </text:list>
      <text:h text:style-name="P156" text:outline-level="1"><text:bookmark-start text:name="__RefHeading___Toc4185_297596519"/>Todesstrafe<text:bookmark-end text:name="__RefHeading___Toc4185_297596519"/></text:h>
      <text:p text:style-name="P21"><text:span text:style-name="T356">Guinea gehört zu den Ländern, deren Gesetze die Todesstrafe für kein Verbrechen vorsehen und deren Gesetze die Todesstrafe nur für außergewöhnliche Verbrechen vorsehen, wie z. B. Verbrechen nach Militärrecht oder Verbrechen, die unter außergewöhnlichen Umständen begangen wurden. Ferner zählt Guinea zu den Ländern in welchen in den letzten 10 Jahren keine Hinrichtungen verzeichnet wurden </text:span>(AI <text:span text:style-name="T301">16</text:span><text:span text:style-name="T300">.</text:span><text:span text:style-name="T301">5</text:span><text:span text:style-name="T300">.</text:span>2023).</text:p>
      <text:p text:style-name="P106"/>
      <text:p text:style-name="P118">Mit dem Inkrafttreten des neuen Strafgesetzes im Oktober 2016 wurde die Todesstrafe abgeschafft <text:span text:style-name="T392">(AI 8.2023; vgl. </text:span><text:span text:style-name="T356">BMEIA 10.10.2016, </text:span><text:span text:style-name="T392">FD 10.2022)</text:span>, <text:span text:style-name="T418">sie bleibt</text:span><text:span text:style-name="T392"> jedoch weiterhin im Militärrecht </text:span>best<text:span text:style-name="T392">ehen</text:span>. Im Juni 2017 verabschiedete die Nationalversammlung schließlich ein neues Militärstrafrecht, mit dem die Todesstrafe in Guinea endgültig abgeschafft wurde <text:span text:style-name="T361">(AI 8.2023).</text:span></text:p>
      <text:p text:style-name="P9">Quellen:</text:p>
      <text:list xml:id="list102322658237118" text:continue-numbering="true" text:style-name="WWNum2">
        <text:list-item>
          <text:p text:style-name="P197"><text:span text:style-name="T124">A</text:span><text:span text:style-name="T123">I -</text:span><text:span text:style-name="T124"> Amnesty International (</text:span><text:span text:style-name="T123">8</text:span><text:span text:style-name="T124">.2023): </text:span><text:span text:style-name="T123">Guinea, </text:span><text:a xlink:type="simple" xlink:href="https://amnesty-westafrika.de/guinea/" text:style-name="Internet_20_link" text:visited-style-name="Visited_20_Internet_20_Link">https://amnesty-westafrika.de/guinea/</text:a><text:span text:style-name="T123">, Zugriff 12.9.2023</text:span></text:p>
        </text:list-item>
        <text:list-item>
          <text:p text:style-name="P192"><text:span text:style-name="T124">AI - Amnesty International (16.5.2023): </text:span>Death sentences and executions 202<text:span text:style-name="T301">2,</text:span><text:span text:style-name="T124"> </text:span><text:a xlink:type="simple" xlink:href="https://www.amnesty.org/en/documents/act50/6548/2023/en/" text:style-name="Internet_20_link" text:visited-style-name="Visited_20_Internet_20_Link">https://www.amnesty.org/en/documents/act50/6548/2023/en/</text:a><text:span text:style-name="T124">, Zugriff 6.9.2023</text:span></text:p>
        </text:list-item>
        <text:list-item>
          <text:p text:style-name="P193"><text:span text:style-name="T64">B</text:span><text:span text:style-name="T322">MEIA -</text:span><text:span text:style-name="T64"> B</text:span><text:span text:style-name="T323">undesministerium Europäische und internationale Angelegenheiten</text:span><text:span text:style-name="T64"> </text:span><text:span text:style-name="T65">(Österreich)</text:span><text:span text:style-name="T356"> (10.10.2016): </text:span>Bundesminister Kurz: „Ächtung der Todesstrafe ist Priorität für Österreich“, <text:soft-page-break/><text:a xlink:type="simple" xlink:href="https://www.bmeia.gv.at/ministerium/presse/aktuelles/2016/10/bundesminister-kurz-aechtung-der-todesstrafe-ist-prioritaet-fuer-oesterreich" text:style-name="Internet_20_link" text:visited-style-name="Visited_20_Internet_20_Link">https://www.bmeia.gv.at/ministerium/presse/aktuelles/2016/10/bundesminister-kurz-aechtung-der-todesstrafe-ist-prioritaet-fuer-oesterreich</text:a>, <text:span text:style-name="T356">Zugriff 12.9.2023</text:span></text:p>
        </text:list-item>
        <text:list-item>
          <text:p text:style-name="P194"><text:span text:style-name="T356">FD - France Diplomatie (Frankreich) (10.2022): </text:span>Abschaffung der Todesstrafe, <text:a xlink:type="simple" xlink:href="https://www.diplomatie.gouv.fr/de/aussenpolitik-frankreichs/menschenrechte-und-humanitare-hilfe/abschaffung-der-todesstrafe/" text:style-name="Internet_20_link" text:visited-style-name="Visited_20_Internet_20_Link">https://www.diplomatie.gouv.fr/de/aussenpolitik-frankreichs/menschenrechte-und-humanitare-hilfe/abschaffung-der-todesstrafe/</text:a>, <text:span text:style-name="T356">Zugriff 11.9.2023</text:span></text:p>
        </text:list-item>
      </text:list>
      <text:h text:style-name="P156" text:outline-level="1"><text:bookmark-start text:name="__RefHeading___Toc4187_297596519"/>Religionsfreiheit<text:bookmark-end text:name="__RefHeading___Toc4187_297596519"/></text:h>
      <text:p text:style-name="P103"><text:span text:style-name="T160">Die Bevölkerung Guineas ist überwiegend muslimisch (BS 23.2.2022). </text:span><text:span text:style-name="T159">Ca. </text:span><text:span text:style-name="T160">89</text:span><text:span text:style-name="T161">,1 </text:span><text:span text:style-name="T159">% der Bevölkerung sind Muslime, </text:span><text:span text:style-name="T161">6,</text:span><text:span text:style-name="T160">8</text:span><text:span text:style-name="T162"> </text:span><text:span text:style-name="T159">% Christen, </text:span><text:span text:style-name="T162">ca. 1,</text:span><text:span text:style-name="T160">6</text:span><text:span text:style-name="T162"> % </text:span><text:span text:style-name="T160">sind Animisten</text:span><text:span text:style-name="T162">, </text:span><text:span text:style-name="T160">0,1 % gehören anderen Religionen an und etwa 2,4 % folgen keiner Glaubensrichtung </text:span><text:span text:style-name="T159">(CIA </text:span><text:span text:style-name="T160">6.</text:span><text:span text:style-name="T144">9.</text:span><text:span text:style-name="T143">2023</text:span><text:span text:style-name="T159">). </text:span><text:span text:style-name="T160">Synkretismus ist weit verbreitet (BS 23.2.202</text:span><text:span text:style-name="T163">2</text:span><text:span text:style-name="T160">). Die jüdische Gemeinde </text:span><text:span text:style-name="T165">ist</text:span><text:span text:style-name="T160"> sehr klein und es gab keine Berichte über antisemitische Handlungen </text:span><text:span text:style-name="T164">(USDOS 20.3.2023).</text:span></text:p>
      <text:p text:style-name="P6">Gemäß der Übergangscharta des CNRD, die als Ersatz für eine Verfassung dient, heißt es, dass das Land ein säkularer Staat ist und jede Handlung, die den säkularen Charakter des Staates oder die Religionsfreiheit untergräbt, als "schweres Verbrechen" betrachtet wird, das mit Geld- und Haftstrafen geahndet wird (USDOS 15.5.2023). Der Staat und die Gesellschaft Guineas bekennen sich zum Grundsatz des Säkularismus. Religiöse Dogmen haben nur einen geringen Einfluss auf die Rechtsordnung und die politischen Institutionen. Der Staat war jedoch in der Vergangenheit bestrebt, die Kontrolle über die religiösen Autoritäten zu behalten, die oft in Patronatssystem eingebunden waren. In politisch angespannten Zeiten rufen die religiösen Führer regelmäßig zu Dialog und Frieden auf (BS 23.2.202<text:span text:style-name="T350">2</text:span>). Das Strafgesetzbuch sieht die freie Religionsausübung innerhalb der gesetzlich festgelegten Grenzen vor (USDOS 15.5.2023). </text:p>
      <text:p text:style-name="P6">Die religiösen Rechte werden in der Praxis im Allgemeinen geachtet (FH 2023). Darüber hinaus sieht die Übergangscharta vor, dass zwei Mitglieder des Nationalen Übergangsrats, des derzeitigen nationalen Gesetzgebungsorgans, Vertreter der Religionsgemeinschaften sein sollen. Das auf Kabinettsebene angesiedelte Generalsekretariat für religiöse Angelegenheiten (SRA) gab weiterhin wöchentliche Themen für die Freitagspredigten in Moscheen und die Sonntagspredigten in Kirchen vor und beauftragt weiterhin Inspektoren in allen Regionen zu kontrollieren, dass die Predigten in Moscheen und Kirchen mit den Richtlinien des SRA übereinstimmten. Der erklärte Zweck der wöchentlichen Leitlinien war die Harmonisierung religiöser Ansichten, um radikale oder politische Botschaften in Predigten zu verhindern (USDOS 15.5.2023).</text:p>
      <text:p text:style-name="P6">Einige nicht-muslimische Regierungsmitarbeiter berichten von gelegentlicher Diskriminierung. Menschen, die vom Islam zum Christentum konvertieren, werden manchmal von ihrer Gemeinschaft unter Druck gesetzt (FH 2023). Im Mai 2022 löste die Heirat eines bekannten christlichen Journalisten mit einer <text:span text:style-name="T418">m</text:span>uslim<text:span text:style-name="T418">ischen Frau</text:span> eine breite öffentliche Debatte über interreligiöse Ehen aus und führte zu sozialen und religiösen Spannungen, wie in der Presse und in den sozialen Medien zu lesen war. Die Eltern der Frau beantragten bei den Behörden die Annullierung der Ehe. Die Kontroverse veranlasste einen Blogger, eine Bewegung zur <text:soft-page-break/>Unterstützung der Familie der Frau gegen die Ehe zu gründen und eine Demonstration gegen die Heirat zu organisieren. Die Behörden verhafteten und verfolgten den Blogger wegen der Veröffentlichung von Drohungen und Beleidigungen in sozialen Medien; er wurde später unter richterlicher Aufsicht freigelassen (USDOS 15.5.2023).</text:p>
      <text:p text:style-name="P9">Quellen:</text:p>
      <text:list xml:id="list102321831221253" text:continue-numbering="true" text:style-name="WWNum2">
        <text:list-item>
          <text:p text:style-name="P223"><text:span text:style-name="T156">BS</text:span><text:span text:style-name="T130"> - </text:span><text:span text:style-name="T156">Bertelsmann Stiftu</text:span><text:span text:style-name="T166">ng (23.2.2022): BTI </text:span><text:span text:style-name="T156">2022 Country Report </text:span><text:span text:style-name="T157">Guinea</text:span><text:span text:style-name="T156">, </text:span><text:a xlink:type="simple" xlink:href="https://www.ecoi.net/en/file/local/2069804/country_report_2022_GIN.pdf" text:style-name="Internet_20_link" text:visited-style-name="Visited_20_Internet_20_Link">https://www.ecoi.net/en/file/local/2069804/country_report_2022_GIN.pdf</text:a><text:span text:style-name="T156">, </text:span><text:span text:style-name="T158">Zugriff 6.9.2023</text:span></text:p>
        </text:list-item>
        <text:list-item>
          <text:p text:style-name="P262"><text:span text:style-name="T152">C</text:span><text:span text:style-name="T153">IA - Central Intelligence Agency </text:span><text:span text:style-name="T154">(USA) </text:span><text:span text:style-name="T153">(</text:span><text:span text:style-name="T155">6</text:span><text:span text:style-name="T153">.</text:span><text:span text:style-name="T155">9</text:span><text:span text:style-name="T152">.2023</text:span><text:span text:style-name="T153">): The World Fact Book - Guinea, </text:span><text:a xlink:type="simple" xlink:href="https://www.cia.gov/the-world-factbook/countries/guinea/" text:style-name="Internet_20_link" text:visited-style-name="Visited_20_Internet_20_Link">https://www.cia.gov/the-world-factbook/countries/guinea/</text:a><text:span text:style-name="T153">, Zugriff </text:span><text:span text:style-name="T155">7</text:span><text:span text:style-name="T124">.9.2023</text:span></text:p>
        </text:list-item>
        <text:list-item>
          <text:p text:style-name="P223"><text:span text:style-name="T124">USDOS - US Department of State ( 15.</text:span><text:span text:style-name="T125">5.</text:span><text:span text:style-name="T124">2023): 2022 Report on International Religious Freedom: Guinea, </text:span><text:a xlink:type="simple" xlink:href="https://www.ecoi.net/de/dokument/2091924.html" text:style-name="Internet_20_link" text:visited-style-name="Visited_20_Internet_20_Link">https://www.ecoi.net/de/dokument/2091924.html</text:a><text:span text:style-name="T124">, Zugriff 7.</text:span><text:span text:style-name="T125">9.</text:span><text:span text:style-name="T124">2023</text:span></text:p>
        </text:list-item>
        <text:list-item>
          <text:p text:style-name="P247"><text:span text:style-name="T142">USDOS</text:span><text:span text:style-name="T119"> - </text:span><text:span text:style-name="T120">US Department of State </text:span><text:span text:style-name="T121">(USA) </text:span><text:span text:style-name="T119">(</text:span><text:span text:style-name="T122">2</text:span><text:span text:style-name="T119">0.3.202</text:span><text:span text:style-name="T122">3</text:span><text:span text:style-name="T119">)</text:span><text:span text:style-name="T120">: 202</text:span><text:span text:style-name="T122">2</text:span><text:span text:style-name="T120"> Country Reports on Human Rights Practices: Guinea, </text:span><text:a xlink:type="simple" xlink:href="https://www.ecoi.net/de/dokument/2089137.html" text:style-name="Internet_20_link" text:visited-style-name="Visited_20_Internet_20_Link"><text:span text:style-name="T142">https://www.ecoi.net/de/dokument/2089137.html</text:span></text:a><text:span text:style-name="T120">, </text:span><text:span text:style-name="T122">Zugriff 31.8.2023</text:span></text:p>
        </text:list-item>
      </text:list>
      <text:h text:style-name="P156" text:outline-level="1"><text:bookmark-start text:name="__RefHeading___Toc4195_297596519"/><text:span text:style-name="T310">Ethnische </text:span>Minderheiten<text:bookmark-end text:name="__RefHeading___Toc4195_297596519"/></text:h>
      <text:p text:style-name="P40"><text:span text:style-name="T38">Die Bevölkerung des Landes ist vielfältig und besteht aus drei großen und mehreren kleineren Sprachgruppen. Obwohl das Gesetz rassistische oder ethnische Diskriminierung verbietet, </text:span><text:span text:style-name="T40">kommt</text:span><text:span text:style-name="T38"> es bei der Einstellung in der Privatwirtschaft zu Vorwürfen der Diskriminierung von Angehörigen aller größeren ethnischen Gruppen. Die ethnische Segregation von Stadtvierteln und ethnisch spaltende Rhetorik während politischer Kampagnen kamen häufig vor. Die Regierung unternahm wenig, um diese Probleme anzugehen. Es gibt keine Gesetze, die die Beteiligung von Angehörigen von Minderheitengruppen am politischen Prozess einschränken, und sie haben sich auch beteiligt. </text:span><text:span text:style-name="T40">Weiters dürfen politische Parteien nicht nur eine Ethnie, bzw. eine Region vertreten</text:span><text:span text:style-name="T38"> (USDOS 20.3.2023). </text:span></text:p>
      <text:p text:style-name="P40"><text:span text:style-name="T38">Peulh und Malinké sind die größten ethnischen Gruppen, und die zugehörigen Parteien dominieren heute die Politik (BS 23.2.202</text:span><text:span text:style-name="T41">2</text:span><text:span text:style-name="T38">). </text:span><text:span text:style-name="T37">Fulani (Peuhl) 33,4 %, Malinke 29,4 %, Susu 21,2 %, Guerze 7,8 %, Kissi 6,2 %, Toma 1,6 %, andere/fremde 0,4 % (2018 est.)</text:span><text:span text:style-name="T39"> </text:span><text:span text:style-name="T23">(CIA </text:span><text:span text:style-name="T24">6.</text:span><text:span text:style-name="T28">9.</text:span><text:span text:style-name="T29">2023</text:span><text:span text:style-name="T23">).</text:span></text:p>
      <text:p text:style-name="P23"><text:span text:style-name="T23">Es gibt ein tiefes, historisch verwurzeltes Gefühl der politischen Marginalisierung unter den Peulh, das sich in den letzten 10 Jahren verstärkt hat. Alpha Condé setzte zu Beginn seiner Präsidentschaft symbolisch auf Versöhnung, war aber nie an einer Zusammenarbeit mit seinen politischen Gegnern interessiert und verfolgte eine Politik des Teilens und Herrschens. Darüber hinaus </text:span><text:span text:style-name="T26">besteht</text:span><text:span text:style-name="T23"> eine weitere große Kluft der Versöhnung, nämlich die zwischen den ethnischen Maninka und den Angehörigen der kleinen ethnischen Gruppen im südöstlichen bewaldeten Guinea (insbesondere die Kpelle/Guerzé, die mit dem Militärherrscher Dadis Camara verbunden sind). Diese Spaltung wird von der Regierung nicht ausreichend beachtet, so dass es auf beiden Seiten zu explosiven Haltungen kommen kann, wie sich im März 2020 insbesondere in und um die Stadt Nzérékoré zeigte (BS 23.2.202</text:span><text:span text:style-name="T25">2</text:span><text:span text:style-name="T23">).</text:span></text:p>
      <text:p text:style-name="P22"><text:span text:style-name="T23">Die ethnische Polarisierung zwischen den beiden größten Gruppen, den Peulh und den Malinké, spiegelt sich historisch im Parteiensystem wider. Die UFDG und die RPG haben dazu tendiert, die </text:span><text:soft-page-break/><text:span text:style-name="T23">beiden größten ethnischen Gruppen als Wählergruppen zu behandeln. Die Tendenz zu ethnischen Parteien hat zu einer erheblichen Polarisierung </text:span><text:span text:style-name="T27">geführt</text:span><text:span text:style-name="T23">, einschließlich wiederholter und - im Untersuchungszeitraum zunehmende Gewalt bei den Wahlen (BS 23.2.202</text:span><text:span text:style-name="T25">2</text:span><text:span text:style-name="T23">).</text:span></text:p>
      <text:p text:style-name="P9">Quellen:</text:p>
      <text:list xml:id="list102321589244845" text:continue-numbering="true" text:style-name="WWNum2">
        <text:list-item>
          <text:p text:style-name="P212"><text:span text:style-name="T287">BS</text:span><text:span text:style-name="T262"> - </text:span><text:span text:style-name="T287">Bertelsmann Stiftu</text:span><text:span text:style-name="T290">ng (23.2.2022): BTI </text:span><text:span text:style-name="T287">2022 Country Report </text:span><text:span text:style-name="T289">Guinea</text:span><text:span text:style-name="T287">, </text:span><text:a xlink:type="simple" xlink:href="https://www.ecoi.net/en/file/local/2069804/country_report_2022_GIN.pdf" text:style-name="Internet_20_link" text:visited-style-name="Visited_20_Internet_20_Link">https://www.ecoi.net/en/file/local/2069804/country_report_2022_GIN.pdf</text:a><text:span text:style-name="T287">, </text:span><text:span text:style-name="T288">Zugriff 6.9.2023</text:span></text:p>
        </text:list-item>
        <text:list-item>
          <text:p text:style-name="P224"><text:span text:style-name="T303">C</text:span><text:span text:style-name="T309">IA - Central Intelligence Agency </text:span><text:span text:style-name="T302">(USA) </text:span><text:span text:style-name="T309">(</text:span><text:span text:style-name="T304">6</text:span><text:span text:style-name="T309">.</text:span><text:span text:style-name="T304">9</text:span><text:span text:style-name="T303">.2023</text:span><text:span text:style-name="T309">): The World Fact Book - Guinea, </text:span><text:a xlink:type="simple" xlink:href="https://www.cia.gov/the-world-factbook/countries/guinea/" text:style-name="Internet_20_link" text:visited-style-name="Visited_20_Internet_20_Link"><text:span text:style-name="T385">https://www.cia.gov/the-world-factbook/countries/guinea/</text:span></text:a><text:span text:style-name="T309">, Zugriff </text:span><text:span text:style-name="T304">7</text:span><text:span text:style-name="T301">.9.2023</text:span></text:p>
        </text:list-item>
        <text:list-item>
          <text:p text:style-name="P248">USDOS<text:span text:style-name="T311"> - </text:span><text:span text:style-name="T312">US Department of State </text:span><text:span text:style-name="T313">(USA) </text:span><text:span text:style-name="T311">(</text:span><text:span text:style-name="T116">2</text:span><text:span text:style-name="T311">0.3.202</text:span><text:span text:style-name="T116">3</text:span><text:span text:style-name="T311">)</text:span><text:span text:style-name="T312">: 202</text:span><text:span text:style-name="T116">2</text:span><text:span text:style-name="T312"> Country Reports on Human Rights Practices: Guinea, </text:span><text:a xlink:type="simple" xlink:href="https://www.ecoi.net/de/dokument/2089137.html" text:style-name="Internet_20_link" text:visited-style-name="Visited_20_Internet_20_Link">https://www.ecoi.net/de/dokument/2089137.html</text:a><text:span text:style-name="T312">, </text:span><text:span text:style-name="T116">Zugriff 31.8.2023</text:span></text:p>
        </text:list-item>
      </text:list>
      <text:h text:style-name="P156" text:outline-level="1"><text:bookmark-start text:name="__RefHeading___Toc4203_297596519"/>Relevante Bevölkerungsgruppen<text:bookmark-end text:name="__RefHeading___Toc4203_297596519"/></text:h>
      <text:h text:style-name="P159" text:outline-level="2"><text:bookmark-start text:name="__RefHeading___Toc4205_297596519"/><text:span text:style-name="T5">F</text:span><text:span text:style-name="T6">rauen</text:span><text:bookmark-end text:name="__RefHeading___Toc4205_297596519"/></text:h>
      <text:p text:style-name="P132"><text:span text:style-name="T216">In Guinea herrscht nach wie vor eine erhebliche Ungleichheit zwischen den Geschlechtern (BS 23.2.2022). </text:span><text:span text:style-name="T117">Das Gesetz sieht für Frauen nicht den gleichen Rechtsstatus und die gleichen Rechte vor wie für Männer, unter anderem in Bezug auf Erbschaft, Eigentum, Beschäftigung, Kredite und Scheidung </text:span><text:span text:style-name="T210">(USDOS 20.3.2023; </text:span><text:span text:style-name="T211">vgl. </text:span><text:span text:style-name="T212">FH 2023</text:span><text:span text:style-name="T211">, BS 23.2.2023</text:span><text:span text:style-name="T210">)</text:span><text:span text:style-name="T117">. </text:span><text:span text:style-name="T250">Zudem</text:span><text:span text:style-name="T212"> sind </text:span>Frauen sowohl im formellen als auch im traditionellen Rechtssystem mit weit verbreiteter gesellschaftlicher Diskriminierung und Benachteiligung konfrontiert <text:span text:style-name="T372">(FH 2023).</text:span></text:p>
      <text:p text:style-name="P132"/>
      <text:p text:style-name="P63">Das Gesetz stellt Vergewaltigung und häusliche Gewalt unter Strafe, aber beides kommt häufig vor, und die Behörden verfolgen die Täter nur selten. Das Gesetz geht nicht auf Vergewaltigungen in der Ehe oder <text:span text:style-name="T419">auf</text:span> das Geschlecht der Überlebenden ein. Vergewaltigung wird mit fünf bis 20 Jahren Gefängnis bestraft (<text:span text:style-name="T370">USDOS 20.3.2023</text:span>). Überlebende von Vergewaltigung <text:span text:style-name="T371">w</text:span>e<text:span text:style-name="T371">rden</text:span> nicht ausreichend geschützt und <text:span text:style-name="T371">es </text:span>existierten kaum medizinische Versorgung, sexuelle und reproduktive Gesundheitsdienste, psychologische Unterstützung sowie rechtliche und soziale Hilfen bzw. <text:span text:style-name="T371">sind diese </text:span>schlecht erreichbar. Trotz mehrerer Sensibilisierungskampagnen gelang es der Regierung nicht, Vergewaltigungen zu verhindern. Oft wurden <text:span text:style-name="T371">Opfer</text:span> zum Schweigen oder zu einer außergerichtlichen Einigung mit dem Täter gezwungen oder stigmatisiert <text:span text:style-name="T370">(AI 28.3.2023; </text:span><text:span text:style-name="T371">vgl. USDOS 20.3.2023</text:span><text:span text:style-name="T370">)</text:span>. Studien zufolge zögern die <text:span text:style-name="T383">Opfer</text:span> auch deshalb, weil sie befürchteten, dass die Polizei die Überlebenden auffordern würde, für die Ermittlungen zu bezahlen (<text:span text:style-name="T370">USDOS 20.3.2023</text:span>).</text:p>
      <text:p text:style-name="P66">Die Regierung gewährte Überlebenden sexueller Gewalt Zugang zu Diensten der sexuellen und reproduktiven Gesundheit. Multisektorale Ausschüsse auf nationaler, regionaler und lokaler Ebene befassten sich mit geschlechtsspezifischer Gewalt, einschließlich sexueller Gewalt. Zu den Ausschussmitgliedern gehörten Angehörige der Gesundheitsberufe, der Polizei und der Verwaltungsbehörden. Gesundheitsfachkräfte boten den Überlebenden sexueller und häuslicher <text:soft-page-break/>Gewalt medizinische Versorgung, einschließlich sexueller und reproduktiver Gesundheitsdienste, an (<text:span text:style-name="T370">USDOS 20.3.2023</text:span>).</text:p>
      <text:p text:style-name="P65">In Fällen häuslicher Gewalt können die Behörden Anklage wegen allgemeiner Körperverletzung erheben, die mit zwei bis fünf Jahren Gefängnis und Geldstrafen geahndet wird. Gewalt gegen eine Frau, die eine Verletzung verursacht, wird mit bis zu fünf Jahren Gefängnis und einer Geldstrafe geahndet. Führt die Verletzung zu einer Verstümmelung, Amputation oder einem anderen Verlust von Körperteilen, ist eine Freiheitsstrafe von 20 Jahren vorgesehen; stirbt das Opfer, wird die Tat mit lebenslanger Haft bestraft. Körperverletzung stellt nach dem Zivilrecht einen Scheidungsgrund dar, aber die Polizei gr<text:span text:style-name="T371">e</text:span>if<text:span text:style-name="T371">t</text:span> nur selten in häusliche Streitigkeiten ein, und die <text:span text:style-name="T371">werden nur selten g</text:span>ericht<text:span text:style-name="T371">lich</text:span> bestraft (<text:span text:style-name="T370">USDOS 20.3.2023</text:span>).</text:p>
      <text:p text:style-name="P64"/>
      <text:p text:style-name="P65">Obwohl die Übergangscharta Genitalverstümmelung nicht ausdrücklich verbietet, gewährt sie dem Einzelnen das Recht auf seine körperliche Unversehrtheit. Vor September 2021 war FGM/C in der Verfassung und den Gesetzen verboten <text:span text:style-name="T384">(USDOS 20.3.2023)</text:span>. Am 15. Dezember 2021 unterzeichnete der Premierminister eine "schriftliche Verpflichtung zur Beendigung geschlechtsspezifischer Gewalt (GBV), einschließlich Vergewaltigung". In diesem Dokument wurde auch das Ziel festgelegt, die Rate der Genitalverstümmelungen um 10 % zu senken (AI 27.9.2022). Das Land hatte eine extrem hohe FGM/C-Prävalenzrate. Laut einer UNICEF-Umfrage aus dem Jahr 2018 ha<text:span text:style-name="T371">b</text:span>en sich 94,5 % der Frauen und Mädchen im Alter von 15 bis 49 Jahren dieser Prozedur unterzogen, die im ganzen Land und in allen religiösen und ethnischen Gruppen praktiziert w<text:span text:style-name="T371">i</text:span>rd. Das Gesetz sieht eine Freiheitsstrafe von fünf bis 20 Jahren und eine Geldstrafe vor, wenn das Opfer schwer verletzt wird oder stirbt, <text:span text:style-name="T372">aber d</text:span>iese Gesetze w<text:span text:style-name="T372">e</text:span>rden weder wirksam noch regelmäßig durchgesetzt (<text:span text:style-name="T370">USDOS 20.3.2023</text:span>).</text:p>
      <text:p text:style-name="P64"/>
      <text:p text:style-name="P65">Eine Gesetzesänderung aus dem Jahr 2019 macht die Monogamie zum Standard für die Ehe, außer im Falle einer "ausdrücklichen Vereinbarung" mit der ersten Frau. Regierungsbeamte räumten ein, dass Polygynie weit verbreitet ist. Das Scheidungsrecht begünstigt im Allgemeinen Männer bei der Zuerkennung des Sorgerechts und der Aufteilung des gemeinsamen Vermögens. Juristische Zeugenaussagen von Frauen haben weniger Gewicht als die von Männern im Rahmen einer Gewohnheitspraxis (<text:span text:style-name="T370">USDOS 20.3.2023</text:span>).</text:p>
      <text:p text:style-name="P179"/>
      <text:p text:style-name="P133"><text:span text:style-name="T145">Die Regierung von Guinea erfüllt die Mindeststandards für die Beseitigung des Menschenhandels nicht vollständig, hat allerdings im Vergleich zum vorangegangenen Berichtszeitraum insgesamt größere Anstrengungen unternommen (USDOS 15.6.20233).</text:span><text:span text:style-name="T146"> Die Regierung eröffnete zwei neue Heime speziell für Opfer des Menschenhandels, die ersten ihrer Art in Guinea. Das Ministerium für Frauenförderung, Kindheit und gefährdete Personen (MoWP), das für die Bekämpfung des Menschenhandels federführend ist, richtete eine Unterkunft in Conakry ein, die Platz für 66 </text:span><text:soft-page-break/><text:span text:style-name="T146">Personen, darunter Frauen und Kinder, bietet. Die zweite Unterkunft, die sich ebenfalls in Conakry befindet, bietet Platz für 24 Frauen, Männer und Kinder. Im ersten Quartal 2023 beherbergten die Heime über 100 Opfer. </text:span><text:span text:style-name="T145">D</text:span><text:span text:style-name="T146">rei Heime </text:span><text:span text:style-name="T145">werden von</text:span><text:span text:style-name="T146"> N</text:span><text:span text:style-name="T145">GOs </text:span><text:span text:style-name="T146">betriebe</text:span><text:span text:style-name="T145">n</text:span><text:span text:style-name="T146">. Staatliche Gesundheitseinrichtungen und Sozialarbeiter </text:span><text:span text:style-name="T145">stellen</text:span><text:span text:style-name="T146"> medizinische und psychosoziale Dienste bereit </text:span><text:span text:style-name="T145">(USDOS 15.6.2023).</text:span></text:p>
      <text:p text:style-name="P64"/>
      <text:p text:style-name="P134"><text:span text:style-name="T147">Es gibt keine Gesetze, die die Beteiligung von Frauen am politischen Prozess einschränken, und sie beteilig</text:span><text:span text:style-name="T151">en sich auch</text:span><text:span text:style-name="T147"> </text:span><text:span text:style-name="T148">(USDOS 20.3.2023), </text:span><text:span text:style-name="T146">jedoch schränken </text:span><text:span text:style-name="T32">geschlechtsspezifische Vorurteile ihre Beteiligung in der Praxis ein</text:span><text:span text:style-name="T148"> </text:span><text:span text:style-name="T146">(FH 2023). Frauen, die eine wichtige Position in der Regierung, in der Politik oder in der Wirtschaft bekleiden, sind mit großen Hindernissen konfrontiert. Laut den Entwicklungsindikatoren der Weltbank aus dem Jahr 2016 liegt die Alphabetisierungsrate bei 38 % für Männer und 23 % für Frauen. Während Frauen zu 80 % die Grundschule besuchen, sinkt dieses Verhältnis im tertiären Bereich auf 40 %; </text:span><text:span text:style-name="T149">allerdings besuchen nur weniger als 11,6 % der Guineer eine tertiäre Bildungseinrichtung</text:span><text:span text:style-name="T146"> </text:span><text:span text:style-name="T149">(BS 23.2.2022). </text:span><text:span text:style-name="T148">Allerdings stellten </text:span><text:span text:style-name="T146">auch </text:span><text:span text:style-name="T148">Beobachter fest, dass die politische Teilhabe von Frauen durch kulturelle Zwänge behindert wird, was sich in der geringen Zahl von Frauen in einflussreichen politischen oder staatlichen Positionen widerspiegelt </text:span><text:span text:style-name="T146">(USDOS 20.3.2023)</text:span><text:span text:style-name="T148">. Nach einem 2019 verabschiedeten Gesetz müssen Frauen 50 % der Wahllisten stellen. Vor dem Staatsstreich im Jahr 2021 lag der Frauenanteil in der Nationalversammlung bei nur 16,7 %. </text:span>Die Übergangscharta <text:span text:style-name="T372">hat</text:span> eine 30 % Geschlechterquote für die CNT vor<text:span text:style-name="T372">gesehen</text:span>, die in der Praxis auch umgesetzt w<text:span text:style-name="T372">u</text:span>rd<text:span text:style-name="T372">e</text:span><text:span text:style-name="T148"> </text:span><text:span text:style-name="T146">(FH 2023). </text:span><text:span text:style-name="T148">Bei den Präsidentschaftswahlen im Oktober 2020 kandidierten zwei Frauen für das Amt (USDOS 20.3.2023). Im Oktober 2021 ernannte der CNRD Morissanda Kouyate, eine lebenslange Verfechterin der Frauenrechte und der Abschaffung von Genitalverstümmelung, zur Ministerin für auswärtige Angelegenheiten, internationale Zusammenarbeit, afrikanische Integration und Guineer im Ausland (</text:span><text:span text:style-name="T150">USDOS 20.3.2023</text:span><text:span text:style-name="T148">).</text:span></text:p>
      <text:p text:style-name="P180"/>
      <text:p text:style-name="P62"><text:span text:style-name="T33">Nach Angaben der Union of Guinean Workers berichteten Frauen, die im öffentlichen Sektor arbeiten, von beruflichen Konsequenzen, Ausgrenzung und Drohungen durch Vorgesetzte, wenn </text:span><text:span text:style-name="T35">sie</text:span><text:span text:style-name="T33"> Annäherungsversuche nicht akzeptierten (</text:span><text:span text:style-name="T36">USDOS 20.3.2023</text:span><text:span text:style-name="T33">). Neben diesen Ungleichheiten im Bildungsbereich liegt der Anteil der Frauen an den Erwerbstätigen nach wie vor bei 54 %. Die Klagen über ethnische, regionale und politische Bevorzugung sowohl im öffentlichen als auch im privaten Sektor haben im Berichtszeitraum zugenommen (BS 23.2.2022). </text:span><text:span text:style-name="T30">Obwohl das Gesetz gleiches Entgelt für gleiche Arbeit vorschreibt, erhielten Frauen für vergleichbare Arbeit ein geringeres Entgelt, und es gab gesetzliche Beschränkungen für die Beschäftigung von Frauen in einigen Berufen. Obwohl das Gesetz die Diskriminierung aufgrund des Geschlechts bei der </text:span><text:span text:style-name="T34">A</text:span><text:span text:style-name="T30">nstellung verbietet, hat setzt die Regierung diese Bestimmung nicht wirksam durch. Es sind keine Beschränkungen der Arbeitszeit von Frauen bekannt, aber es gibt gesetzliche Beschränkungen für </text:span><text:soft-page-break/><text:span text:style-name="T30">die Beschäftigung von Frauen in Berufen und Aufgaben, die als gefährlich gelten, sowie in Branchen wie Bergbau und Bauwesen. Traditionelle Praktiken diskriminierten Frauen in der Vergangenheit und hatten manchmal Vorrang vor dem Gesetz, insbesondere in ländlichen Gebieten </text:span><text:span text:style-name="T31">(USDOS 20.3.2023). </text:span></text:p>
      <text:p text:style-name="P9">Quellen:</text:p>
      <text:list xml:id="list102321966887312" text:continue-numbering="true" text:style-name="WWNum2">
        <text:list-item>
          <text:p text:style-name="P225"><text:span text:style-name="T78">AI - Amnesty Internationa</text:span><text:span text:style-name="T81">l (28.3.2023</text:span><text:span text:style-name="T78">): Amnesty International Report 2022/23; Zur weltweiten Lage der Menschenrechte; Guinea 2022, </text:span><text:a xlink:type="simple" xlink:href="https://www.ecoi.net/de/dokument/2094490.html" text:style-name="Internet_20_link" text:visited-style-name="Visited_20_Internet_20_Link"><text:span text:style-name="T78">https://www.ecoi.net/de/dokument/2094490.html</text:span></text:a><text:span text:style-name="T82">, Zugriff </text:span><text:span text:style-name="T81">5</text:span><text:span text:style-name="T82">.9.2023</text:span></text:p>
        </text:list-item>
        <text:list-item>
          <text:p text:style-name="P226"><text:span text:style-name="T97">AI - Amnesty Internationa</text:span><text:span text:style-name="T101">l </text:span><text:span text:style-name="T108">(27.9.2022): Guinea: Shame must change – Ensuring rights and justice for victims of sexual violence in Guinea, </text:span><text:a xlink:type="simple" xlink:href="../../../../Downloads/AFR2954102022ENGLISH.pdf" text:style-name="Internet_20_link" text:visited-style-name="Visited_20_Internet_20_Link">file:///home/jg5297/Downloads/AFR2954102022ENGLISH.pdf</text:a><text:span text:style-name="T108">, Zugriff 19.9.2023</text:span></text:p>
        </text:list-item>
        <text:list-item>
          <text:p text:style-name="P227"><text:span text:style-name="T69">BS</text:span><text:span text:style-name="T130"> - </text:span><text:span text:style-name="T69">Bertelsmann Stiftu</text:span><text:span text:style-name="T346">ng (23.2.2022): BTI </text:span><text:span text:style-name="T69">2022 Country Report </text:span><text:span text:style-name="T70">Guinea</text:span><text:span text:style-name="T69">, </text:span><text:a xlink:type="simple" xlink:href="https://www.ecoi.net/en/file/local/2069804/country_report_2022_GIN.pdf" text:style-name="Internet_20_link" text:visited-style-name="Visited_20_Internet_20_Link"><text:span text:style-name="T69">https://www.ecoi.net/en/file/local/2069804/country_report_2022_GIN.pdf</text:span></text:a><text:span text:style-name="T69">, </text:span><text:span text:style-name="T71">Zugriff 6.9.2023</text:span></text:p>
        </text:list-item>
        <text:list-item>
          <text:p text:style-name="P249"><text:span text:style-name="T355">FH - </text:span><text:span text:style-name="T116">Freedom House (2023): Freedom in the World – Guinea, </text:span><text:a xlink:type="simple" xlink:href="https://freedomhouse.org/country/guinea/freedom-world/2023" text:style-name="Internet_20_link" text:visited-style-name="Visited_20_Internet_20_Link"><text:span text:style-name="T116">https://freedomhouse.org/country/guinea/freedom-world/2023</text:span></text:a><text:span text:style-name="T116">, Zugriff 31.8.2023</text:span></text:p>
        </text:list-item>
        <text:list-item>
          <text:p text:style-name="P250">USDOS - US Department of State<text:span text:style-name="T312"> </text:span><text:span text:style-name="T313">(USA) </text:span>(<text:span text:style-name="T368">15.6.2023</text:span>): 2023 Trafficking in Persons Report: Guinea, <text:a xlink:type="simple" xlink:href="https://www.ecoi.net/de/dokument/2093643.html" text:style-name="Internet_20_link" text:visited-style-name="Visited_20_Internet_20_Link">https://www.ecoi.net/de/dokument/2093643.html</text:a>, <text:span text:style-name="T368">Zugriff 14.9.2023</text:span></text:p>
        </text:list-item>
        <text:list-item>
          <text:p text:style-name="P251">USDOS<text:span text:style-name="T311"> - </text:span><text:span text:style-name="T312">US Department of State </text:span><text:span text:style-name="T313">(USA) </text:span><text:span text:style-name="T311">(</text:span><text:span text:style-name="T116">2</text:span><text:span text:style-name="T311">0.3.202</text:span><text:span text:style-name="T116">3</text:span><text:span text:style-name="T311">)</text:span><text:span text:style-name="T312">: 202</text:span><text:span text:style-name="T116">2</text:span><text:span text:style-name="T312"> Country Reports on Human Rights Practices: Guinea, </text:span><text:a xlink:type="simple" xlink:href="https://www.ecoi.net/de/dokument/2089137.html" text:style-name="Internet_20_link" text:visited-style-name="Visited_20_Internet_20_Link">https://www.ecoi.net/de/dokument/2089137.html</text:a><text:span text:style-name="T312">, </text:span><text:span text:style-name="T116">Zugriff 31.8.2023</text:span></text:p>
        </text:list-item>
      </text:list>
      <text:h text:style-name="P160" text:outline-level="2"><text:bookmark-start text:name="__RefHeading___Toc4207_297596519"/>Kinder<text:bookmark-end text:name="__RefHeading___Toc4207_297596519"/></text:h>
      <text:p text:style-name="P31">Kinder erhalten die Staatsbürgerschaft durch Geburt im Land, Heirat, Einbürgerung oder elterliches Erbe. Die Behörden gestatteten Kindern ohne Geburtsurkunde weder den Schulbesuch noch den Zugang zur medizinischen Versorgung (<text:span text:style-name="T368">USDOS 20.3.2023</text:span>).</text:p>
      <text:p text:style-name="P59">Die Regierungspolitik sieht eine gebührenfreie, obligatorische Grundschulausbildung für alle Kinder bis zum Alter von 16 Jahren vor <text:span text:style-name="T377">(USDOS 20.3.2023)</text:span>. <text:span text:style-name="T377">D</text:span>ie Schulbesuchsquote ist niedrig; 22 % der Kinder im Grundschulalter gehen nicht zur Schule (<text:span text:style-name="T373">WFP 7.2023</text:span>).</text:p>
      <text:p text:style-name="P59">Mädchen und Buben haben zwar den gleichen Zugang zu allen Stufen der Primar- und Sekundarbildung, aber nur 39 % der Mädchen besuchen die Grundschule, gegenüber 52 % der Buben. Den Angaben der Regierung zufolge schlossen 13 % der Mädchen die Sekundarschule ab, verglichen mit 22 % der Buben (USDOS 20.3.2023).</text:p>
      <text:p text:style-name="P37">Von den Schulschließungen aufgrund der Covid-19-Pandemie waren 2,6 Millionen Kinder betroffen. Nach Beginn der Pandemie im Jahr 2020 blieben die Schulen 151 Tage lang geschlossen, wurden aber im September 2020 wieder geöffnet und blieben bis 2021 geöffnet (HRW 13.1.2022). </text:p>
      <text:p text:style-name="P58">Kindesmissbrauch ist ein Problem, und Behörden und NGOs berichten weiterhin über Fälle. Kindesmissbrauch kommt ganz selbstverständlich vor, obwohl die meisten Fälle von den Familien ignoriert oder auf Gemeindeebene behandelt werden. Die Behörden verfolgen die Täter nur selten strafrechtlich. Im März 2021 trat ein novelliertes Gesetz über Kinder in Kraft. Das Gesetz sieht höhere Strafen für Straftaten vor, bei denen Kinder Gewalt, Sexualität, der Darstellung oder Verbreitung obszöner Bilder und nicht für Kinder bestimmter Botschaften ausgesetzt werden. Das <text:soft-page-break/>Gesetz verschärft auch die Strafen für Kinderarbeit, sexuellen Missbrauch, sexuelle Ausbeutung von Kindern und Kinderpornografie (USDOS 20.3.2023).</text:p>
      <text:p text:style-name="P58">Das Gesetz sieht Strafen für alle Formen des Kinderhandels vor, auch für die kommerzielle sexuelle Ausbeutung von Kindern. Das Gesetz verbietet Kinderpornografie. Das Gesetz befasst sich nicht ausdrücklich mit dem Verkauf, dem Anbieten oder der Nutzung von Kindern für kommerziellen Sex. Die Gesetze wurden nicht regelmäßig durchgesetzt, und sexuelle Übergriffe auf Kinder, einschließlich Vergewaltigungen, stellen ein ernstes Problem dar. Mädchen im Alter zwischen 11 und 15 Jahren sind am stärksten gefährdet und machen mehr als die Hälfte aller überlebenden Opfer aus (USDOS 20.3.2023).</text:p>
      <text:p text:style-name="P58">Das Gesetz stellt Früh- und Zwangsehe unter Strafe. Das gesetzliche Heiratsalter liegt bei 18 Jahren. Es besteht jedoch weiterhin Unklarheit, da sich das Gesetz auf gewohnheitsmäßige Eheschließungen für Kinder bezieht, die die Zustimmung beider Elternteile oder des gesetzlichen Vormunds erhalten. Der Guinean Young Girls Leaders Club (Le Club des Jeunes Filles Leaders de Guinee) verzeichnete im Laufe des Jahres 50 Kinderheiraten, was einen Rückgang gegenüber den Vorjahren bedeutet. Nach Angaben von Girls Not Brides, einem internationalen Netzwerk zivilgesellschaftlicher Organisationen, die sich für die Beendigung der Kinderheirat einsetzen, liegt die Prävalenzrate in Guinea bei 47 % der Kinderheiraten bis zum Alter von 18 Jahren und 17 Prozent der Kinderheiraten bis zum Alter von 15 Jahren (USDOS 20.3.2023).</text:p>
      <text:p text:style-name="P34">Nach Angaben des UN-Bevölkerungsfonds lag die Geburtenrate unter Jugendlichen bei 120 pro 1.000 Mädchen im Alter von 15-19 Jahren. Einem Bericht von Human Rights Watch zufolge garantiert oder verbietet die Regierung Mädchen nicht ausdrücklich, während Schwangerschaft und Mutterschaft in der Schule zu bleiben. Religiöse, kulturelle und gesellschaftliche Stigmatisierung oder Druck führten jedoch häufig dazu, dass die Familien von schwangeren Mädchen oder jugendlichen Müttern ihrer Bildung weniger Priorität einräumten (<text:span text:style-name="T370">USDOS 20.3.2023</text:span>).</text:p>
      <text:p text:style-name="P32"><text:span text:style-name="T368">Eine</text:span> eine große <text:span text:style-name="T368">Anz</text:span>ahl von Kindern lebt auf der Straße, insbesondere in den Städten, <text:span text:style-name="T368">und</text:span> Kinder betteln häufig an öffentlichen Plätzen <text:span text:style-name="T368">(USDOS 20.3.2023).</text:span></text:p>
      <text:p text:style-name="P32">Trotz eines öffentlichen Berichts vom Dezember 2022, in dem es heißt, Beobachter seien weiterhin besorgt über die Ausbeutung von Kindern in Guinea durch Zwangsarbeit in Koranschulen, hat die Regierung die Verantwortlichen für diese Form der Kinderzwangsarbeit nicht strafrechtlich verfolgt (USDOS 15.6.2023).</text:p>
      <text:p text:style-name="P32">Obwohl das Problem der Kinderzwangsarbeit weit verbreitet ist, haben die Arbeitsinspektoren 411 Inspektionen durchgeführt und keine Verstöße gegen Kinderarbeit festgestellt. Die Regierung hat keine Berichte über die Schulung von Arbeitsinspektoren zu Kinderarbeitsgesetzen vorgelegt. Das Arbeitsministerium koordinierte weiterhin die behördenübergreifenden Grenzkontrollstellen, um sicherzustellen, dass Kinder, in Begleitung ihrer Familien über internationale Grenzen reisen. Die <text:soft-page-break/>Regierung hat keine Anstrengungen unternommen, um die Nachfrage nach kommerziellem Sex zu verringern (USDOS 15.6.2023).</text:p>
      <text:p text:style-name="P111"><text:span text:style-name="T117">Im Jahr 2021 machte Guinea mäßige Fortschritte bei den Bemühungen, die schlimmsten Formen der Kinderarbeit zu beseitigen. Kinder in Guinea sind den schlimmsten Formen von Kinderarbeit ausgesetzt, unter anderem im handwerklichen Bergbau, manchmal als Folge von Menschenhandel, und in der Zwangsbettelei </text:span><text:span text:style-name="T213">(USDOL 28.9.2023)</text:span><text:span text:style-name="T117">. In einigen Bergbaugebieten st</text:span><text:span text:style-name="T213">ellt</text:span><text:span text:style-name="T117"> Kinderarbeit ein großes Problem </text:span><text:span text:style-name="T213">dar (FH 2023). </text:span><text:span text:style-name="T117">Die Regierung verfügt nicht über einen Koordinierungsmechanismus und eine nationale Politik, um alle relevanten schlimmsten Formen der Kinderarbeit zu bekämpfen. Die Gesetze über das Mindestalter für die Aufnahme einer Erwerbstätigkeit entsprechen ebenfalls nicht den internationalen Standards, da sie Kinder, die außerhalb eines formellen Arbeitsverhältnisses arbeiten, und Kinder, die selbständig sind, nicht einbeziehen. Darüber hinaus führt die Regierung keine ausreichenden Sozialprogramme durch, um das Ausmaß des Problems der Kinderarbeit anzugehen </text:span><text:span text:style-name="T209">(USDOL 28.9.2022). </text:span></text:p>
      <text:p text:style-name="P111"><text:span text:style-name="T117">Zum ersten Mal stellte sie ein eigenes Budget für das Nationale Komitee zur Bekämpfung des Menschenhandels und ähnlicher Praktiken zur Verfügung und richtete eine nationale Hotline zur Meldung von Verstößen ein, einschließlich solcher im Zusammenhang mit Arbeit und Menschenhandel </text:span><text:span text:style-name="T213">(USDOL 28.9.2022)</text:span><text:span text:style-name="T117">. </text:span>Das Strafgesetzbuch von 2016 stellt den Menschenhandel und die Schuldknechtschaft ausdrücklich unter Strafe, hat aber die Mindeststrafen für solche Straftaten herabgesetzt, und die Durchsetzung ist schwach <text:span text:style-name="T213">(FH 2023).</text:span></text:p>
      <text:p text:style-name="P9">Quellen:</text:p>
      <text:list xml:id="list102321389944540" text:continue-numbering="true" text:style-name="WWNum2">
        <text:list-item>
          <text:p text:style-name="P252">FH - <text:span text:style-name="T116">Freedom House (2023): Freedom in the World – Guinea, </text:span><text:a xlink:type="simple" xlink:href="https://freedomhouse.org/country/guinea/freedom-world/2023" text:style-name="Internet_20_link" text:visited-style-name="Visited_20_Internet_20_Link"><text:span text:style-name="T116">https://freedomhouse.org/country/guinea/freedom-world/2023</text:span></text:a><text:span text:style-name="T116">, Zugriff 31.8.2023</text:span></text:p>
        </text:list-item>
        <text:list-item>
          <text:p text:style-name="P173"><text:span text:style-name="T315">HRW - Human Rights Watch (</text:span><text:span text:style-name="T314">13.1.2022</text:span><text:span text:style-name="T315">): World Report 2022 – Guinea, </text:span><text:a xlink:type="simple" xlink:href="https://www.ecoi.net/de/dokument/2066496.html" text:style-name="Internet_20_link" text:visited-style-name="Visited_20_Internet_20_Link"><text:span text:style-name="T315">https://www.ecoi.net/de/dokument/2066496.html</text:span></text:a><text:span text:style-name="T315">, Zugriff</text:span><text:span text:style-name="T314"> 6.9.2023</text:span></text:p>
        </text:list-item>
        <text:list-item>
          <text:p text:style-name="P253">USDOS - US Department of State<text:span text:style-name="T312"> </text:span><text:span text:style-name="T313">(USA) </text:span>(<text:span text:style-name="T368">15.6.2023</text:span>): 2023 Trafficking in Persons Report: Guinea, <text:a xlink:type="simple" xlink:href="https://www.ecoi.net/de/dokument/2093643.html" text:style-name="Internet_20_link" text:visited-style-name="Visited_20_Internet_20_Link">https://www.ecoi.net/de/dokument/2093643.html</text:a>, <text:span text:style-name="T368">Zugriff 14.9.2023</text:span></text:p>
        </text:list-item>
        <text:list-item>
          <text:p text:style-name="P254">USDOS<text:span text:style-name="T311"> - </text:span><text:span text:style-name="T312">US Department of State </text:span><text:span text:style-name="T313">(USA) </text:span><text:span text:style-name="T311">(</text:span><text:span text:style-name="T116">2</text:span><text:span text:style-name="T311">0.3.202</text:span><text:span text:style-name="T116">3</text:span><text:span text:style-name="T311">)</text:span><text:span text:style-name="T312">: 202</text:span><text:span text:style-name="T116">2</text:span><text:span text:style-name="T312"> Country Reports on Human Rights Practices: Guinea, </text:span><text:a xlink:type="simple" xlink:href="https://www.ecoi.net/de/dokument/2089137.html" text:style-name="Internet_20_link" text:visited-style-name="Visited_20_Internet_20_Link">https://www.ecoi.net/de/dokument/2089137.html</text:a><text:span text:style-name="T312">, </text:span><text:span text:style-name="T116">Zugriff 31.8.2023</text:span></text:p>
        </text:list-item>
        <text:list-item>
          <text:p text:style-name="P228"><text:span text:style-name="T369">USDOL - US Department of Labor </text:span><text:span text:style-name="T368">(USA) </text:span><text:span text:style-name="T369">(</text:span><text:span text:style-name="T348">28.9.202</text:span><text:span text:style-name="T349">2</text:span><text:span text:style-name="T369">): 2021 Findings on the Worst Forms of Child Labor: Guinea, </text:span><text:a xlink:type="simple" xlink:href="https://www.ecoi.net/de/dokument/2082721.html" text:style-name="Internet_20_link" text:visited-style-name="Visited_20_Internet_20_Link"><text:span text:style-name="T369">https://www.ecoi.net/de/dokument/2082721.html</text:span></text:a><text:span text:style-name="T369">, Zugriff 14.9.2023</text:span></text:p>
        </text:list-item>
        <text:list-item>
          <text:p text:style-name="P215"><text:span text:style-name="T133">W</text:span><text:span text:style-name="T134">FP - World Food Programme (7.2023): Länderinformation</text:span><text:span text:style-name="T118"> </text:span>Guinea, <text:a xlink:type="simple" xlink:href="https://www.wfp.org/countries/guinea" text:style-name="Internet_20_link" text:visited-style-name="Visited_20_Internet_20_Link">https://www.wfp.org/countries/guinea</text:a>, <text:span text:style-name="T374">Zugriff 7.9.2023</text:span></text:p>
        </text:list-item>
      </text:list>
      <text:h text:style-name="P161" text:outline-level="2"><text:bookmark-start text:name="__RefHeading___Toc5982_1973936681"/><text:span text:style-name="T13">Homosexuelle/</text:span><text:span text:style-name="T17">Sexuelle Minderheiten</text:span><text:bookmark-end text:name="__RefHeading___Toc5982_1973936681"/></text:h>
      <text:p text:style-name="P114"><text:span text:style-name="T117">Homosexuelle Handlungen sind sowohl unter Männern als auch unter Frauen in Guinea illegal und werden mit Haft von sechs Monaten bis maximal drei Jahren bestraft </text:span><text:span text:style-name="T218">(AI 17.8.2023; vgl. USDOS 20.3.2023; FH 2023)</text:span><text:span text:style-name="T117">. Obwohl dieses Gesetz nur selten durchgesetzt wird, wurden </text:span><text:span text:style-name="T218">sexuelle Minderheiten</text:span><text:span text:style-name="T117"> wegen geringerer Anschuldigungen im Zusammenhang mit ihrer Identität verhaftet </text:span><text:span text:style-name="T214">(FH 2023; </text:span><text:span text:style-name="T218">vgl. AI 17.8.2023</text:span><text:span text:style-name="T214">).</text:span><text:span text:style-name="T117"> </text:span><text:span text:style-name="T251">Es</text:span><text:span text:style-name="T117"> </text:span><text:span text:style-name="T218">wurden</text:span><text:span text:style-name="T117"> in den vergangenen Jahren mindestens fünf Personen aufgrund ihrer tatsächlichen oder vermuteten sexuellen Orientierung festgenommen. </text:span><text:span text:style-name="T251">Sexuelle </text:span><text:soft-page-break/><text:span text:style-name="T251">Minderheite</text:span><text:span text:style-name="T377">n</text:span> werden in Guinea häufig stigmatisiert und bedroht und Hassverbrechen sind keine Seltenheit<text:span text:style-name="T117"> (</text:span><text:span text:style-name="T205">AI </text:span><text:span text:style-name="T218">17.</text:span><text:span text:style-name="T205">8.2023</text:span><text:span text:style-name="T117">).</text:span><text:span text:style-name="T214"> </text:span></text:p>
      <text:p text:style-name="P131"><text:span text:style-name="T117">Sexuelle Minderheiten berichten über </text:span><text:span text:style-name="T215">Schikanen und Verfolgung durch die Strafverfolgungsbehörden und zahlen häufig Bestechungsgelder, um eine Verhaftung zu vermeiden. Das Amt für den Schutz von Frauen, Kindern und Moral, das zum Sicherheitsministerium gehört, verfügt über eine Einheit zur Untersuchung von Moralvergehen, einschließlich gleichgeschlechtlicher sexueller Handlungen. </text:span><text:span text:style-name="T117">Ferner berichten diese </text:span><text:span text:style-name="T215">von ihren Familien stigmatisiert </text:span><text:span text:style-name="T117">zu werden, oder Übergriffe aufgrund ihrer Orientierung ausgesetzt zu sein </text:span><text:span text:style-name="T214">(</text:span><text:span text:style-name="T117">USDOS 20.3.2023).</text:span></text:p>
      <text:p text:style-name="P114"><text:span text:style-name="T117">Die Antidiskriminierungsgesetze </text:span><text:span text:style-name="T218">gelten nicht für sexuelle Minderheiten, bzw.</text:span><text:span text:style-name="T117"> schützen </text:span><text:span text:style-name="T218">diese </text:span><text:span text:style-name="T117">nicht </text:span><text:span text:style-name="T218">sexuelle Randgruppen </text:span><text:span text:style-name="T214">(</text:span><text:span text:style-name="T218">USDOS 20.3.2023; vgl. </text:span><text:span text:style-name="T214">FH 2023); </text:span><text:span text:style-name="T251">Auch d</text:span><text:span text:style-name="T215">ie Übergangscharta und die bestehenden Gesetze schützen </text:span><text:span text:style-name="T251">ihre</text:span><text:span text:style-name="T215"> Rechte nicht </text:span><text:span text:style-name="T218">(USDOS 20.3.2023)</text:span><text:span text:style-name="T214">. </text:span><text:span text:style-name="T218">Es gibt auch keine speziell registrierten LGBTI Organisationen, es kommt zu Einschränkungen seitens der Regierung. </text:span><text:span text:style-name="T263">E</text:span><text:span text:style-name="T215">inige Organisationen des öffentlichen Gesundheitswesens setzten sich für die Aufklärung über sexuelle Gesundheit, HIV und AIDS sowie für die Verhinderung von Menschenrechtsverletzungen in gefährdeten Gemeinschaften, einschließlich der LGBTI-Gemeinschaft, ein. Eine Vereinigung, die vom Nationalen AIDS-Kontrollkomitee und von Global Fund Works unterstützt wurde, klärt über AIDS-Prävention, sichere Sexualpraktiken und die Verteilung antiretroviraler Behandlungen auf und setzte sich für die Rechte gefährdeter Bevölkerungsgruppen ein, einschließlich der Mitglieder </text:span><text:span text:style-name="T218">sexuell</text:span><text:span text:style-name="T215">er </text:span><text:span text:style-name="T218">Minderhei</text:span><text:span text:style-name="T215">t</text:span><text:span text:style-name="T218">en (USDOS 20.3.2023).</text:span></text:p>
      <text:p text:style-name="P131"><text:span text:style-name="T215">Es gibt kein Verfahren, mit dem die Regierung es Einzelpersonen ermöglicht, ihre Geschlechtsidentitätsmarkierung in Rechts- und Ausweisdokumenten zu ändern, um sie mit ihrer Geschlechtsidentität in Einklang zu bringen </text:span><text:span text:style-name="T214">(</text:span><text:span text:style-name="T117">USDOS 20.3.2023).</text:span></text:p>
      <text:p text:style-name="P114"><text:span text:style-name="T214">Mitglieder </text:span><text:span text:style-name="T251">sexuell</text:span><text:span text:style-name="T214">er </text:span><text:span text:style-name="T251">Minderheiten</text:span><text:span text:style-name="T214"> sind im politischen Leben nur schwach vertreten (FH 2023); </text:span><text:span text:style-name="T218">bzw. gemäß USDOS </text:span><text:span text:style-name="T215">aufgrund kultureller Stigmatisierung und Tabus </text:span><text:span text:style-name="T218">nicht existent (USDOS 20.3.2023)</text:span><text:span text:style-name="T214">.</text:span><text:span text:style-name="T117"> </text:span></text:p>
      <text:p text:style-name="P9">Quellen:</text:p>
      <text:list xml:id="list102321956380132" text:continue-numbering="true" text:style-name="WWNum2">
        <text:list-item>
          <text:p text:style-name="P198"><text:span text:style-name="T137">AI - Amnesty International (</text:span><text:span text:style-name="T138">17.</text:span><text:span text:style-name="T137">8.2023): Guinea, </text:span><text:a xlink:type="simple" xlink:href="https://amnesty-westafrika.de/guinea/" text:style-name="Internet_20_link" text:visited-style-name="Visited_20_Internet_20_Link">https://amnesty-westafrika.de/guinea/</text:a><text:span text:style-name="T137">, Zugriff 12.9.2023</text:span></text:p>
        </text:list-item>
        <text:list-item>
          <text:p text:style-name="P255">FH - <text:span text:style-name="T116">Freedom House (2023): Freedom in the World – Guinea, </text:span><text:a xlink:type="simple" xlink:href="https://freedomhouse.org/country/guinea/freedom-world/2023" text:style-name="Internet_20_link" text:visited-style-name="Visited_20_Internet_20_Link"><text:span text:style-name="T116">https://freedomhouse.org/country/guinea/freedom-world/2023</text:span></text:a><text:span text:style-name="T116">, Zugriff 31.8.2023</text:span></text:p>
        </text:list-item>
        <text:list-item>
          <text:p text:style-name="P255">USDOS<text:span text:style-name="T119"> - </text:span><text:span text:style-name="T120">US Department of State </text:span><text:span text:style-name="T121">(USA) </text:span><text:span text:style-name="T119">(</text:span><text:span text:style-name="T122">2</text:span><text:span text:style-name="T119">0.3.202</text:span><text:span text:style-name="T122">3</text:span><text:span text:style-name="T119">)</text:span><text:span text:style-name="T120">: 202</text:span><text:span text:style-name="T122">2</text:span><text:span text:style-name="T120"> Country Reports on Human Rights Practices: Guinea, </text:span><text:a xlink:type="simple" xlink:href="https://www.ecoi.net/de/dokument/2089137.html" text:style-name="Internet_20_link" text:visited-style-name="Visited_20_Internet_20_Link">https://www.ecoi.net/de/dokument/2089137.html</text:a><text:span text:style-name="T120">, </text:span><text:span text:style-name="T122">Zugriff 31.8.2023</text:span></text:p>
        </text:list-item>
      </text:list>
      <text:h text:style-name="P156" text:outline-level="1"><text:bookmark-start text:name="__RefHeading___Toc4213_297596519"/>Bewegungsfreiheit<text:bookmark-end text:name="__RefHeading___Toc4213_297596519"/></text:h>
      <text:p text:style-name="P60"><text:span text:style-name="T56">Das Gesetz garantiert uneingeschränkte Bewegungsfreiheit innerhalb des Landes, Auslandsreisen, </text:span><text:span text:style-name="T42">Auswanderung</text:span><text:span text:style-name="T56"> und Rückkehr, und die Regierung respektiert diese Rechte im Allgemeinen. Polizei und Sicherheitskräfte hielten jedoch weiterhin Personen an Straßensperren fest, um Geld zu erpressen, wodurch die Bewegungsfreiheit von Reisenden behindert und ihre </text:span><text:soft-page-break/><text:span text:style-name="T56">Sicherheit gefährdet wurde. Die Regierung fordert von allen Bürgern, die älter als 18 Jahre sind, einen Ausweis mitzu</text:span><text:span text:style-name="T73">ne</text:span><text:span text:style-name="T56">h</text:span><text:span text:style-name="T73">m</text:span><text:span text:style-name="T56">en, welchen sie auf Verlangen an den Checkpoints vorzuweisen haben. (USDOS </text:span><text:span text:style-name="T73">2</text:span><text:span text:style-name="T379">0</text:span>.<text:span text:style-name="T380">3</text:span>.20<text:span text:style-name="T379">2</text:span><text:span text:style-name="T378">3</text:span><text:span text:style-name="T56">). </text:span>Allerdings kann <text:span text:style-name="T378">es aufgrund der </text:span>hohe<text:span text:style-name="T378">n</text:span> Kriminalität in einigen Stadtvierteln <text:span text:style-name="T378">zur Einschränkung der </text:span>Bewegungsfreiheit <text:span text:style-name="T378">kommen</text:span> <text:span text:style-name="T381">(FH 202</text:span><text:span text:style-name="T378">3</text:span><text:span text:style-name="T381">).</text:span></text:p>
      <text:p text:style-name="P91"><text:span text:style-name="T182">Am 8.6.2022 verfolgten Gendarme Berichten zufolge Ousmane Berete und schlugen ihn, nachdem er sich geweigert hatte, an einem Gendarmerie-Kontrollpunkt in der Ortschaft Temenedougou in der Präfektur Dinguraye ein Bestechungsgeld zu zahlen, bis er starb. </text:span>Vier Gendarmen wurden festgenommen und zur Untersuchung in ein Militärlager in Dinguiraye gebracht. Nach Aussagen von Beobachtern vor Ort hatten die Zivilgesellschaft und die Bevölkerung von Dinguiraye seit langem die Unregelmäßigkeiten dieser Straßensperre angeprangert, bei der die Bürger häufig Opfer von Erpressungen wurden<text:span text:style-name="T182"> (USDOS 20.3.2023).</text:span></text:p>
      <text:p text:style-name="P61">Der CNRD forderte ehemalige hochrangige Regierungsbeamte auf, ihre persönlichen und offiziellen Reisedokumente herauszugeben. Der Gerichtshof zur Bekämpfung von Wirtschafts- und Finanzdelikten (CRIEF), der speziell für Korruptionsfälle eingerichtet wurde, erließ im April 2022 eine Entscheidung, mit der 37 ehemaligen Ministern und Leitern von Unternehmen und der öffentlichen Verwaltung die Ausreise untersagt wurde (USDOS <text:span text:style-name="T386">20.3.2023</text:span>).</text:p>
      <text:p text:style-name="P38">Die vorübergehenden Bewegungsbeschränkungen, die 2020 als Reaktion auf die COVID-19-Pandemie eingeführt wurden, waren Ende 2022 nicht mehr in Kraft <text:span text:style-name="T378">(FH 2023).</text:span></text:p>
      <text:p text:style-name="P9">Quellen:</text:p>
      <text:list xml:id="list102323157141586" text:continue-numbering="true" text:style-name="WWNum2">
        <text:list-item>
          <text:p text:style-name="P256">FH - <text:span text:style-name="T116">Freedom House (2023): Freedom in the World – Guinea, </text:span><text:a xlink:type="simple" xlink:href="https://freedomhouse.org/country/guinea/freedom-world/2023" text:style-name="Internet_20_link" text:visited-style-name="Visited_20_Internet_20_Link"><text:span text:style-name="T116">https://freedomhouse.org/country/guinea/freedom-world/2023</text:span></text:a><text:span text:style-name="T116">, Zugriff 31.8.2023</text:span></text:p>
        </text:list-item>
        <text:list-item>
          <text:p text:style-name="P256">USDOS<text:span text:style-name="T311"> - </text:span><text:span text:style-name="T312">US Department of State </text:span><text:span text:style-name="T313">(USA) </text:span><text:span text:style-name="T311">(</text:span><text:span text:style-name="T116">2</text:span><text:span text:style-name="T311">0.3.202</text:span><text:span text:style-name="T116">3</text:span><text:span text:style-name="T311">)</text:span><text:span text:style-name="T312">: 202</text:span><text:span text:style-name="T116">2</text:span><text:span text:style-name="T312"> Country Reports on Human Rights Practices: Guinea, </text:span><text:a xlink:type="simple" xlink:href="https://www.ecoi.net/de/dokument/2089137.html" text:style-name="Internet_20_link" text:visited-style-name="Visited_20_Internet_20_Link">https://www.ecoi.net/de/dokument/2089137.html</text:a><text:span text:style-name="T312">, </text:span><text:span text:style-name="T116">Zugriff 31.8.2023</text:span></text:p>
        </text:list-item>
      </text:list>
      <text:h text:style-name="P156" text:outline-level="1"><text:bookmark-start text:name="__RefHeading___Toc4219_297596519"/>Grundversorgung <text:span text:style-name="T15">und Wirtschaft</text:span><text:bookmark-end text:name="__RefHeading___Toc4219_297596519"/></text:h>
      <text:p text:style-name="P36">Obwohl Guinea reich an natürlichen Ressourcen ist, steht es vor großen sozioökonomischen Herausforderungen <text:span text:style-name="T376">(WFP 7.2023)</text:span>. Die Mehrheit der Bevölkerung ist von Armut bedroht (BS 23.2.2022). Die Armutsquote ist alarmierend <text:span text:style-name="T377">hoch mit 55 %</text:span>,<text:span text:style-name="T377"> </text:span>und 21,8 % der Haushalte sind von Ernährungsunsicherheit betroffen. Die Unterernährung ist nach wie vor hoch: 6,1 % der Kinder unter 5 Jahren sind von globaler akuter Unterernährung betroffen, 24,4 % sind unterentwickelt und 12 % sind untergewichtig (<text:span text:style-name="T373">WFP 7.2023</text:span>).</text:p>
      <text:p text:style-name="P112">Die ländliche Bevölkerung ist besonders anfällig für Ernährungsunsicherheit <text:span text:style-name="T377">(WFP 7.2023)</text:span>. Von den Menschen, die von schwerer Ernährungsunsicherheit betroffen sind, betreiben 71,1 % Subsistenzwirtschaft. Kleinbauern bilden die Mehrheit der Armen des Landes und zeigen einen Zusammenhang zwischen Armut und Ernährungsunsicherheit. Außerdem haben sie kaum Zugang zu Saatgut und Düngemitteln, Produktions- und Verarbeitungsanlagen, Lagereinrichtungen, grundlegender Infrastruktur und erschwinglichen Finanzdienstleistungen. Obwohl Frauen in der <text:soft-page-break/>Landwirtschaft, insbesondere in der Nahrungsmittelproduktion, eine entscheidende Rolle spielen, haben sie Schwierigkeiten beim Zugang zu Land und produktiven Ressourcen, Bildung, formaler Beschäftigung und einkommensschaffenden Maßnahmen. Ihre Arbeit ist oft unbezahlt und wird unterbewertet. Frauen machen 60 % der Menschen aus, die unter chronischem Hunger leiden, und stellen die Mehrheit der in Armut lebenden Landbevölkerung<text:span text:style-name="T117"> (</text:span><text:span text:style-name="T214">WFP 7.2023</text:span><text:span text:style-name="T117">).</text:span></text:p>
      <text:p text:style-name="P35">Guinea ist auch anfällig für wiederkehrende Naturkatastrophen wie Überschwemmungen und Buschbrände, von denen die meisten Menschen betroffen sind, deren Ernährung nicht gesichert ist (<text:span text:style-name="T373">WFP 7.2023</text:span>).</text:p>
      <text:p text:style-name="P113">Die Arbeitslosigkeit ist hoch, vor allem unter Jugendlichen und Frauen<text:span text:style-name="T117"> (</text:span><text:span text:style-name="T214">WFP 7.2023</text:span><text:span text:style-name="T117">). </text:span><text:span text:style-name="T218">Laut WKO beträgt die Arbeitslosenquote zwischen den 15-64-jährigen 2022 5,7 %</text:span> <text:span text:style-name="T377">und die </text:span>Jugendarbeitslosenquote <text:span text:style-name="T218">zwischen den </text:span>15-24 Jahre<text:span text:style-name="T218">-jährigen 2022 7,9 %</text:span> <text:span text:style-name="T377">(WKO 8.2023).</text:span></text:p>
      <text:p text:style-name="P113"><text:span text:style-name="T377">D</text:span>ie Alphabetisierungsrate ist niedrig: nur 32 % der erwachsenen Bevölkerung können lesen und schreiben<text:span text:style-name="T117"> (</text:span><text:span text:style-name="T214">WFP 7.2023</text:span><text:span text:style-name="T117">).</text:span> <text:s/>Darüber hinaus steht Guinea vor großen soziopolitischen Herausforderungen, und die bevorstehenden Parlaments- und Präsidentschaftswahlen erhöhen das Risiko ethnischer und politischer Gewalt, die die wirtschaftlichen Aktivitäten im Land lähmen<text:span text:style-name="T117"> (</text:span><text:span text:style-name="T214">WFP 7.2023</text:span><text:span text:style-name="T117">).</text:span></text:p>
      <text:p text:style-name="P71">Guinea verfügt über die weltweit größten Vorkommen an Bauxit, daneben über reiche Reserven an Eisenerz, Gold und Diamanten (ABG 2.2023).</text:p>
      <text:p text:style-name="P127"><text:span text:style-name="T215">Das Land verfügt über beträchtliche natürliche Ressourcen und Ackerland</text:span>. Der Agrarsektor beschäftigt einen Großteil der Bevölkerung. Wie in der verarbeitenden Industrie und dem Dienstleistungssektor fehlen der Landwirtschaft in Guinea jedoch Investitionen. Trotz <text:span text:style-name="T387">guter natürlicher Bedingungen ist sie wenig produktiv </text:span><text:span text:style-name="T388">(AGB 2.2023)</text:span><text:span text:style-name="T387">. </text:span><text:span text:style-name="T183">Die Regierung hat aufgrund der COVID-19-Pandemie Maßnahmen zur Unterstützung des Agrarsektors ergriffen, insbesondere da die Pandemie zu einem Anstieg der Lebensmittelpreise führte. Mehrere Akteure, wie das Welternährungsprogramm, verteilten in Zusammenarbeit mit der Regierung Lebensmittel an die am stärksten von der COVID-19-Pandemie betroffenen Menschen (</text:span><text:span text:style-name="T184">BS 23.2.2022). </text:span><text:span text:style-name="T387">Den Löwenanteil seiner Exporterlöse erzieht das Land aus dem Bergbau, insbesondere mit dem Aluminiumerz Bauxit </text:span><text:span text:style-name="T183">(ABG 2.2023). Im Jahr 2022 hat die Landwirtschaft rund 27,3 % zum Bruttoinlandsprodukt Guineas beigetragen, die Industrie rund 28,8 % und der Dienstleistungssektor rund 35,3 % </text:span><text:span text:style-name="T185">(Statista.com 21.7.2023).</text:span></text:p>
      <text:p text:style-name="P136">Seit dem Militärputsch von 2021 steht das Land politisch am Scheideweg. ECOWAS fordert einen schnellen und transparenten Übergang zur Demokratie. Drängende Reformen (Verkehr, Energie), stockende Sozialprogramme und wartende Investitionen lassen auf Stabilität und Rechtsstaatlichkeit hoffen <text:span text:style-name="T215">(ABG 2.2023).</text:span></text:p>
      <text:p text:style-name="P137"><text:soft-page-break/><text:span text:style-name="T215">Guinea-Conakry verfügt über reichlich Wasserressourcen, was zu einem Fokus auf </text:span><text:span text:style-name="T223">Wasserkraftwerke</text:span><text:span text:style-name="T215"> </text:span><text:span text:style-name="T217">zur </text:span><text:span text:style-name="T215">Erzeugung erneuerbarer Energien führt. Mit Flüssen wie Niger, Senegal und Gambia sowie über 1.300 Wasserläufen im ganzen Land übersteigt das Wasserkraftpotenzial des Landes 6.000 MW. Projekte wie Souapiti (450 MW) und Kaleta (240 MW) haben die Stromversorgung erhöht, während sich das Kraftwerk Amaria (300 MW) im Bau befindet. Bis 2025 soll die Wasserkraft über 80 % der installierten Kapazität Guineas ausmachen und lukrative Möglichkeiten für Wasserkraftunternehmen und Investoren bieten (</text:span><text:span text:style-name="T223">WKO 2</text:span><text:span text:style-name="T218">5</text:span><text:span text:style-name="T223">.</text:span><text:span text:style-name="T218">8</text:span><text:span text:style-name="T223">.2023).</text:span></text:p>
      <text:p text:style-name="P10">Quellen:</text:p>
      <text:list xml:id="list102323505573229" text:continue-numbering="true" text:style-name="WWNum2">
        <text:list-item>
          <text:p text:style-name="P229"><text:span text:style-name="T375">ABG - Africa Business Guide (2.2023): </text:span>L<text:span text:style-name="T375">änderprofil, </text:span>Wirtschaft in Guinea,<text:span text:style-name="T375"> </text:span><text:a xlink:type="simple" xlink:href="https://www.africa-business-guide.de/de/maerkte/guinea" text:style-name="Internet_20_link" text:visited-style-name="Visited_20_Internet_20_Link"><text:span text:style-name="T375">https://www.africa-business-guide.de/de/maerkte/guinea</text:span></text:a><text:span text:style-name="T375">, Zugriff 13.9.2023</text:span></text:p>
        </text:list-item>
        <text:list-item>
          <text:p text:style-name="P230"><text:span text:style-name="T284">BS</text:span><text:span text:style-name="T291"> - </text:span><text:span text:style-name="T284">Bertelsmann Stiftu</text:span><text:span text:style-name="T290">ng (23.2.2022): BTI </text:span><text:span text:style-name="T284">2022 Country Report </text:span><text:span text:style-name="T285">Guinea</text:span><text:span text:style-name="T284">, </text:span><text:a xlink:type="simple" xlink:href="https://www.ecoi.net/en/file/local/2069804/country_report_2022_GIN.pdf" text:style-name="Internet_20_link" text:visited-style-name="Visited_20_Internet_20_Link"><text:span text:style-name="T284">https://www.ecoi.net/en/file/local/2069804/country_report_2022_GIN.pdf</text:span></text:a><text:span text:style-name="T284">, </text:span><text:span text:style-name="T286">Zugriff 6.9.2023</text:span></text:p>
        </text:list-item>
        <text:list-item>
          <text:p text:style-name="P231"><text:span text:style-name="T295">Statista.com (21.7.2023): Guinea: Anteile der Wirtschaftssektoren am Bruttoinlandsprodukt (BIP) von 20212 bis 2022, </text:span><text:a xlink:type="simple" xlink:href="https://de.statista.com/statistik/daten/studie/953024/umfrage/anteile-der-wirtschaftssektoren-am-bruttoinlandsprodukt-bip-von-guinea/" text:style-name="Internet_20_link" text:visited-style-name="Visited_20_Internet_20_Link"><text:span text:style-name="T295">https://de.statista.com/statistik/daten/studie/953024/umfrage/anteile-der-wirtschaftssektoren-am-bruttoinlandsprodukt-bip-von-guinea/</text:span></text:a><text:span text:style-name="T295">, Zugriff 18.9.2023</text:span></text:p>
        </text:list-item>
        <text:list-item>
          <text:p text:style-name="P232"><text:span text:style-name="T282">W</text:span><text:span text:style-name="T283">FP - World Food Programme (7.2023): Länderinformation</text:span><text:span text:style-name="T253"> Guinea, </text:span><text:a xlink:type="simple" xlink:href="https://www.wfp.org/countries/guinea" text:style-name="Internet_20_link" text:visited-style-name="Visited_20_Internet_20_Link"><text:span text:style-name="T253">h</text:span>ttps://www.wfp.org/countries/guinea</text:a>, <text:span text:style-name="T374">Zugriff 7.9.2023</text:span></text:p>
        </text:list-item>
        <text:list-item>
          <text:p text:style-name="P204"><text:span text:style-name="T140">WKO - Wirtschaftskammer Österreich (Österreich) (25.8.2023): </text:span><text:bookmark text:name="site-main-header"/>Subsahara Newsletter Casablanca: August 2023, <text:a xlink:type="simple" xlink:href="https://www.wko.at/service/aussenwirtschaft/subsahara-newsletter-casablanca.html" text:style-name="Internet_20_link" text:visited-style-name="Visited_20_Internet_20_Link">https://www.wko.at/service/aussenwirtschaft/subsahara-newsletter-casablanca.html</text:a>, <text:span text:style-name="T422">Zugriff 18.9.2023</text:span></text:p>
        </text:list-item>
      </text:list>
      <text:h text:style-name="P156" text:outline-level="1"><text:bookmark-start text:name="__RefHeading___Toc4223_297596519"/>Medizinische Versorgung<text:bookmark-end text:name="__RefHeading___Toc4223_297596519"/></text:h>
      <text:p text:style-name="P104"><text:span text:style-name="T117">Die medizinische Versorgung </text:span><text:span text:style-name="T187">ist nicht gewährleistet (EDA 9.</text:span><text:span text:style-name="T241">5.</text:span><text:span text:style-name="T187">2023), bzw. nicht </text:span><text:span text:style-name="T117">mit der in Europa <text:s/>zu vergleichen und vielfach technisch, apparativ und / oder hygienisch hoch problematisch (</text:span><text:span text:style-name="T187">AA </text:span><text:span text:style-name="T239">4</text:span><text:span text:style-name="T187">.9.2023.</text:span><text:span text:style-name="T117">). </text:span></text:p>
      <text:p text:style-name="P104"><text:span text:style-name="T187">Krankenhäuser verlangen vor Behandlungen eine </text:span><text:span text:style-name="Strong_20_Emphasis"><text:span text:style-name="T192">Vorauszahlung</text:span></text:span><text:span text:style-name="Strong_20_Emphasis"><text:span text:style-name="T187"> </text:span></text:span><text:span text:style-name="T187">(Bargeld) (EDA 9.</text:span><text:span text:style-name="T241">5.</text:span><text:span text:style-name="T187">2023). </text:span>Insgesamt wird pro Einwohner eine Summe von 44,48 Euro veranschlagt, die jährlich auf Staatskosten für gesundheitliche Maßnahmen ausgegeben wird. Dies entspricht circa 4,0 % des Bruttoinlandsproduktes. International liegt dieser Betrag bei durchschnittlich 1.117,90 Euro (~ 10,9 % des jeweiligen BIP)<text:span text:style-name="T117"> (</text:span><text:span text:style-name="T187">Laenderdaten.Info o.D.</text:span><text:span text:style-name="T117">).</text:span></text:p>
      <text:p text:style-name="P104"><text:span text:style-name="T117">Die medizinische Versorgung durch Ärzte und Krankenhäuser in Guinea ist im Vergleich zur Weltbevölkerung unterdurchschnittlich. Pro 1000 Einwohner stehen im Land 0,3 Krankenhausbetten zur Verfügung. Der weltweite Mittelwert liegt hier bei 2,9 Betten. Innerhalb der EU stehen 4,6 Betten für jeweils 1000 Einwohner zur Verfügung. Mit rund 1.090 ausgebildeten Ärzten in Guinea stehen pro 1000 Einwohner rund 0,08 Ärzte zur Verfügung (</text:span><text:span text:style-name="T187">Laenderdaten.Info o.D.</text:span><text:span text:style-name="T117">). </text:span><text:span text:style-name="T187">Fachärzte der wichtigsten Fachrichtungen sind vorhanden (AA </text:span><text:span text:style-name="T239">4</text:span><text:span text:style-name="T187">.9.2023). </text:span><text:span text:style-name="T117">Auch hier wieder der Vergleich: Weltweit liegt dieser Standard bei 1,50 Ärzten pro 1000 Einwohnern und in der EU sogar bei 3,57 (</text:span><text:span text:style-name="T187">Laenderdaten.Info o.D.</text:span><text:span text:style-name="T117">).</text:span></text:p>
      <text:p text:style-name="P182"/>
      <text:p text:style-name="P49"><text:soft-page-break/>Die Apotheken in Guinea haben ein begrenztes Sortiment wichtiger Standardmedikamente häufig europäischer Herkunft. Medikamentenfälschungen mit unsicherem Inhalt kommen vor (AA <text:span text:style-name="T407">4</text:span>.9.2023).</text:p>
      <text:p text:style-name="P33">Laut dem Demographic and Health Survey 2018 entbanden 55 % der Frauen in Anwesenheit von qualifiziertem medizinischem Fachpersonal. Mangelnde Qualität der Gesundheitsversorgung, begrenztes Gesundheitspersonal und soziokulturelle Barrieren beeinträchtigten auch den Zugang von Frauen zu qualifiziertem Gesundheitspersonal, insbesondere wenn keine Hebammen verfügbar <text:span text:style-name="T386">sind</text:span> (<text:span text:style-name="T370">USDOS 20.3.2023</text:span>).</text:p>
      <text:p text:style-name="P33">Laut dem UNICEF Multiple Indicator Cluster Survey 2016 lag die Müttersterblichkeitsrate bei 550 pro 100.000 Lebendgeburten. Der Mangel an zugänglichen, qualitativ hochwertigen Gesundheitsdiensten, Diskriminierung, geschlechtsspezifische Ungleichheiten, frühe Heirat und Schwangerschaften bei Jugendlichen trugen alle zur Müttersterblichkeitsrate bei (<text:span text:style-name="T370">USDOS 20.3.2023</text:span>).</text:p>
      <text:p text:style-name="P135"><text:span text:style-name="T117">Die sozialen Sicherheitsnetze sind rudimentär und decken nur eine begrenzte Anzahl von Risiken für wenige Begünstigte </text:span><text:span text:style-name="T216">[</text:span><text:span text:style-name="T117">Beamte</text:span><text:span text:style-name="T216">]</text:span><text:span text:style-name="T117">, ab. Die Nationale Sozialversicherungskasse (Caisse Nationale de Sécurité Sociale, CNSS) ist die staatliche Einrichtung, die für die soziale Absicherung zuständig ist, aber verfügt nur über unzureichende Mittel. Für die soziale Absicherung sind die Menschen auf die Netzwerke der Großfamilie, private Spargruppen und private Wohltätigkeit angewiesen (BS 23.2.2022</text:span><text:span text:style-name="T222">).</text:span><text:span text:style-name="T117"> </text:span></text:p>
      <text:p text:style-name="P9">Quellen:</text:p>
      <text:list xml:id="list102322620626973" text:continue-numbering="true" text:style-name="WWNum2">
        <text:list-item>
          <text:p text:style-name="P164">AA - Auswärtiges Amt <text:span text:style-name="T420">[</text:span><text:span text:style-name="T51">Deutschland</text:span><text:span text:style-name="T420">]</text:span> (<text:span text:style-name="T407">4</text:span><text:span text:style-name="T52">.</text:span>9<text:span text:style-name="T52">.20</text:span><text:span text:style-name="T54">2</text:span>3): <text:span text:style-name="T51">Guinea: Reise- und Sicherheitshinweise, </text:span><text:a xlink:type="simple" xlink:href="https://www.auswaertiges-amt.de/de/ReiseUndSicherheit/guineasicherheit/206098" text:style-name="Internet_20_link" text:visited-style-name="Visited_20_Internet_20_Link">https://www.auswaertiges-amt.de/de/ReiseUndSicherheit/guineasicherheit/206098</text:a>, Zugriff 8.9.2023</text:p>
        </text:list-item>
        <text:list-item>
          <text:p text:style-name="P230"><text:span text:style-name="T88">BS</text:span><text:span text:style-name="T89"> - </text:span><text:span text:style-name="T88">Bertelsmann Stiftu</text:span><text:span text:style-name="T347">ng (23.2.2022): BTI </text:span><text:span text:style-name="T88">2022 Country Report </text:span><text:span text:style-name="T90">Guinea</text:span><text:span text:style-name="T88">, </text:span><text:a xlink:type="simple" xlink:href="https://www.ecoi.net/en/file/local/2069804/country_report_2022_GIN.pdf" text:style-name="Internet_20_link" text:visited-style-name="Visited_20_Internet_20_Link"><text:span text:style-name="T88">https://www.ecoi.net/en/file/local/2069804/country_report_2022_GIN.pdf</text:span></text:a><text:span text:style-name="T88">, </text:span><text:span text:style-name="T89">Zugriff 6.9.2023</text:span></text:p>
        </text:list-item>
        <text:list-item>
          <text:p text:style-name="P233"><text:span text:style-name="T323">EDA</text:span><text:span text:style-name="T66"> - </text:span><text:span text:style-name="T323">Eidgenössisches Departement für auswärtige Angelegenheiten</text:span><text:span text:style-name="T67"> </text:span><text:span text:style-name="T77">[</text:span><text:span text:style-name="T65">Schweiz</text:span><text:span text:style-name="T77">]</text:span><text:span text:style-name="T65"> </text:span><text:span text:style-name="T66">(</text:span><text:span text:style-name="T322">9</text:span><text:span text:style-name="T66">.</text:span><text:span text:style-name="T75">5</text:span><text:span text:style-name="T66">.20</text:span><text:span text:style-name="T68">2</text:span><text:span text:style-name="T75">3</text:span><text:span text:style-name="T66">)</text:span><text:span text:style-name="T67">: </text:span>Reisehinweise für Guinea<text:span text:style-name="T64">, </text:span><text:a xlink:type="simple" xlink:href="https://www.eda.admin.ch/eda/de/home/vertretungen-und-reisehinweise/guinea/reisehinweise-fuerguinea.html#eda92e408" text:style-name="Internet_20_link" text:visited-style-name="Visited_20_Internet_20_Link"><text:span text:style-name="T64">https://www.eda.admin.ch/eda/de/home/vertretungen-und-reisehinweise/guinea/reisehinweise-fuerguinea.html#eda92e408</text:span></text:a><text:span text:style-name="T64">, Zugriff 8.9.2023</text:span></text:p>
        </text:list-item>
        <text:list-item>
          <text:p text:style-name="P199"><text:span text:style-name="T123">Laenderdaten.info (o.D): Gesundheitswesen in Guinea, </text:span><text:a xlink:type="simple" xlink:href="https://www.laenderdaten.info/Afrika/Guinea/gesundheit.php" text:style-name="Internet_20_link" text:visited-style-name="Visited_20_Internet_20_Link">https://www.laenderdaten.info/Afrika/Guinea/gesundheit.php</text:a><text:span text:style-name="T123">, Zugriff 8.9.2023</text:span></text:p>
        </text:list-item>
        <text:list-item>
          <text:p text:style-name="P257">USDOS<text:span text:style-name="T311"> - </text:span><text:span text:style-name="T312">US Department of State </text:span><text:span text:style-name="T420">[</text:span><text:span text:style-name="T313">USA</text:span><text:span text:style-name="T420">]</text:span><text:span text:style-name="T313"> </text:span><text:span text:style-name="T311">(</text:span><text:span text:style-name="T116">2</text:span><text:span text:style-name="T311">0.3.202</text:span><text:span text:style-name="T116">3</text:span><text:span text:style-name="T311">)</text:span><text:span text:style-name="T312">: 202</text:span><text:span text:style-name="T116">2</text:span><text:span text:style-name="T312"> Country Reports on Human Rights Practices: Guinea, </text:span><text:a xlink:type="simple" xlink:href="https://www.ecoi.net/de/dokument/2089137.html" text:style-name="Internet_20_link" text:visited-style-name="Visited_20_Internet_20_Link">https://www.ecoi.net/de/dokument/2089137.html</text:a><text:span text:style-name="T312">, </text:span><text:span text:style-name="T116">Zugriff 31.8.2023</text:span></text:p>
        </text:list-item>
      </text:list>
      <text:h text:style-name="P156" text:outline-level="1"><text:bookmark-start text:name="__RefHeading___Toc4229_297596519"/>Rückkehr<text:bookmark-end text:name="__RefHeading___Toc4229_297596519"/></text:h>
      <text:p text:style-name="P104"><text:span text:style-name="T329">Gesetz</text:span><text:span text:style-name="T330">e</text:span><text:span text:style-name="T329"> und Verfassung </text:span><text:span text:style-name="T330">sehen Grundlagen für</text:span><text:span text:style-name="T329"> Bewegungsfreiheit innerhalb des Landes sowie Reisefreiheit, Auswanderung und Wiederein</text:span><text:span text:style-name="T331">bürg</text:span><text:span text:style-name="T329">erung vor. D</text:span><text:span text:style-name="T332">i</text:span><text:span text:style-name="T329">e</text:span><text:span text:style-name="T332">se</text:span><text:span text:style-name="T329"> Rechte werden im Allgemeinen respektiert. Die Regierung arbeitete mit dem UNHCR und anderen humanitären Organisationen zusammen, um Flüchtlingen, Staatenlosen, Asylsuchenden und anderen betroffenen Personen Schutz und Hilfe zu gewähren (USDOS </text:span><text:span text:style-name="T334">2</text:span><text:span text:style-name="T333">0</text:span><text:span text:style-name="T329">.3.202</text:span><text:span text:style-name="T334">3</text:span><text:span text:style-name="T329">).</text:span><text:span text:style-name="T117"> </text:span><text:span text:style-name="T336">Die Republik Guinea hat über das Ministerium für Auswärtige Angelegenheiten, Afrikanische Integration und im Ausland niedergelassene Guineer </text:span><text:soft-page-break/><text:span text:style-name="T336">in Zusammenarbeit mit der Internationalen Organisation für Migration (IOM) den allerersten Nationalen Abstimmungsrahmen über Migration in Conakry </text:span>eingerichtet. <text:span text:style-name="T117">Dieser Rahmen soll die vollständige und wirksame Umsetzung der 2021 verabschiedeten Nationalen Migrationspolitik (NMP) sicherstellen, um ein umfassendes und koordiniertes System für eine bessere Steuerung der Migration zu schaffen (</text:span><text:span text:style-name="T187">IOM 15.3.2023</text:span><text:span text:style-name="T117">).</text:span></text:p>
      <text:p text:style-name="P200"/>
      <text:p text:style-name="P105"><text:span text:style-name="T336">Die IOM unterstützte die Regierung bei diesem Projekt technisch und finanziell durch die Übergangsphase der "Gemeinsamen Initiative der EU und der IOM zum Schutz und zur Wiedereingliederung von Migranten und zur Stärkung der Regierungsführung im Bereich der Migration" </text:span><text:span text:style-name="T187">(IOM 15.3.2023).</text:span></text:p>
      <text:p text:style-name="P48"/>
      <text:p text:style-name="P50">D<text:span text:style-name="T340">er</text:span> lokale Partner der Rückkehr-Beratung <text:span text:style-name="T420">(BBU)</text:span> <text:span text:style-name="T340">im Heimatl</text:span><text:span text:style-name="T420">a</text:span><text:span text:style-name="T340">nd (Guinea) ist d</text:span>ie OFII-Partner-Organisation (OFII ist die Abkürzung für Französisches Büro für Immigration und Integration). Die Leistungen nach der Rückkehr werden von OFII organisiert. Das OFII ermöglicht mitunter, dass sowohl Zugang zu Rückkehrhilfen als auch zu Hilfen für die soziale Wiedereingliederung durch Beschäftigung oder Unternehmensgründung. Rückkehrer erhalten Sach<text:span text:style-name="T340">l</text:span>eistungen (kein Bargeld) in der Höhe von 3.000 Euro. Sach<text:span text:style-name="T340">l</text:span>eistungen können sein: Unterbringung für eine bestimmte Zeit; Medizinische und soziale Unterstützung; Beratung bei behördlichen und bei rechtlichen Angelegenheiten; Unterstützung, wenn Sie ein Klein-Unternehmen gründen wollen; Finanzierung einer Schulausbildung und Berufliche Ausbildung oder berufliche Weiterbildung (BMI 2023). Ein Auswahlausschuss im Heimatland prüft, ob das Vorhaben tragfähig ist (Retour volontaire2023).</text:p>
      <text:p text:style-name="P48">Das OFII bietet in 22 Ländern Wiedereingliederungshilfe an, u.a. in Guinea. Die Höhe der Wiedereingliederungshilfe kann je nach Herkunftsland und Projekt variieren. Der Berater kann weitere Informationen zu den Beihilfen geben, die in Anspruch <text:span text:style-name="T340">ge</text:span>n<text:span text:style-name="T340">om</text:span>men <text:span text:style-name="T340">werden </text:span>k<text:span text:style-name="T340">ö</text:span>nn<text:span text:style-name="T340">en</text:span> (Retour volontaire 2023).</text:p>
      <text:p text:style-name="P48">Für Studenten <text:span text:style-name="T340">und</text:span> junge Berufstätige kann eine Wiedereingliederungshilfe beantragt werden (Retour volontaire 2023).</text:p>
      <text:p text:style-name="P48"/>
      <text:p text:style-name="P9">Quellen:</text:p>
      <text:list text:continue-numbering="true" text:style-name="WWNum2">
        <text:list-item>
          <text:p text:style-name="P195"><text:span text:style-name="T127">BMI - Bundesministerium für Inneres [Österreich] (2023): Bundesagentur für Betreuungs- und Unterstützungsleistungen (BBU GmbH) - </text:span><text:span text:style-name="T126">Guinea</text:span><text:span text:style-name="T127"> - So funktioniert die Rückreise in Ihre Heimat, </text:span><text:a xlink:type="simple" xlink:href="https://www.returnfromaustria.at/guinea/guinea_deutsch.html" text:style-name="Internet_20_link" text:visited-style-name="Visited_20_Internet_20_Link">https://www.returnfromaustria.at/guinea/guinea_deutsch.html</text:a><text:span text:style-name="T127">, Zugriff 31.7.2023</text:span></text:p>
        </text:list-item>
        <text:list-item>
          <text:p text:style-name="P196"><text:span text:style-name="T126">IOM - International Organization for Migration (15.3.2023): </text:span>IOM Welcomes Guinea’s First Ever Migration Governance Framework, <text:a xlink:type="simple" xlink:href="https://www.iom.int/news/iom-welcomes-guineas-first-ever-migration-governance-framework" text:style-name="Internet_20_link" text:visited-style-name="Visited_20_Internet_20_Link">https://www.iom.int/news/iom-welcomes-guineas-first-ever-migration-governance-framework</text:a>, <text:span text:style-name="T319">Zugriff 8.9.2023</text:span> </text:p>
        </text:list-item>
        <text:list-item>
          <text:p text:style-name="P201"><text:span text:style-name="T117">Retour volontaire </text:span><text:span text:style-name="T198">(</text:span><text:span text:style-name="T117">2023): Retour volontaire, </text:span><text:a xlink:type="simple" xlink:href="http://www.retourvolontaire.fr/" text:style-name="Internet_20_link" text:visited-style-name="Visited_20_Internet_20_Link"><text:span text:style-name="T117">http://www.retourvolontaire.fr/</text:span></text:a><text:span text:style-name="T117">, </text:span><text:span text:style-name="T198">Zugriff 8.9.2023</text:span></text:p>
        </text:list-item>
        <text:list-item>
          <text:p text:style-name="P264"><text:span text:style-name="T55">USDOS</text:span><text:span text:style-name="T84"> - </text:span><text:span text:style-name="T85">US Department of State </text:span><text:span text:style-name="T95">[</text:span><text:span text:style-name="T86">USA</text:span><text:span text:style-name="T95">]</text:span><text:span text:style-name="T86"> </text:span><text:span text:style-name="T84">(</text:span><text:span text:style-name="T87">2</text:span><text:span text:style-name="T84">0.3.202</text:span><text:span text:style-name="T87">3</text:span><text:span text:style-name="T84">)</text:span><text:span text:style-name="T85">: 202</text:span><text:span text:style-name="T87">2</text:span><text:span text:style-name="T85"> Country Reports on Human Rights Practices: Guinea, </text:span><text:a xlink:type="simple" xlink:href="https://www.ecoi.net/de/dokument/2089137.html" text:style-name="Internet_20_link" text:visited-style-name="Visited_20_Internet_20_Link"><text:span text:style-name="T55">https://www.ecoi.net/de/dokument/2089137.html</text:span></text:a><text:span text:style-name="T85">, </text:span><text:span text:style-name="T87">Zugriff 31.8.2023</text:span></text:p>
        </text:list-item>
      </text:list>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swiss" style:font-pitch="variable"/>
    <style:font-face style:name="Arial1" svg:font-family="Arial" style:font-family-generic="system" style:font-pitch="variable"/>
    <style:font-face style:name="Arial2" svg:font-family="Arial" style:font-adornments="Standard" style:font-family-generic="swiss" style:font-pitch="variable"/>
    <style:font-face style:name="Courier New" svg:font-family="'Courier New'" style:font-family-generic="modern" style:font-pitch="fixed"/>
    <style:font-face style:name="Courier New1" svg:font-family="'Courier New'" style:font-adornments="Standard" style:font-family-generic="modern" style:font-pitch="fixed"/>
    <style:font-face style:name="FreeSans" svg:font-family="FreeSans" style:font-family-generic="swiss"/>
    <style:font-face style:name="FreeSans1" svg:font-family="FreeSans"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ans1" svg:font-family="'Liberation Sans'" style:font-adornments="Standard" style:font-family-generic="swiss" style:font-pitch="variable"/>
    <style:font-face style:name="Liberation Serif" svg:font-family="'Liberation Serif'" style:font-family-generic="roman" style:font-pitch="variable"/>
    <style:font-face style:name="Noto Sans CJK SC Regular" svg:font-family="'Noto Sans CJK SC Regular'" style:font-family-generic="system" style:font-pitch="variable"/>
    <style:font-face style:name="OpenSymbol" svg:font-family="OpenSymbol" style:font-charset="x-symbol"/>
    <style:font-face style:name="Symbol" svg:font-family="Symbol" style:font-charset="x-symbol"/>
    <style:font-face style:name="Times New Roman" svg:font-family="'Times New Roman'" style:font-family-generic="system" style:font-pitch="variable"/>
    <style:font-face style:name="Wingdings" svg:font-family="Wingdings"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de" fo:country="DE" style:letter-kerning="true" style:font-name-asian="Noto Sans CJK SC Regular" style:font-size-asian="10.5pt" style:language-asian="zh" style:country-asian="CN" style:font-name-complex="Free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de" fo:country="DE" style:letter-kerning="true" style:font-name-asian="Noto Sans CJK SC Regular" style:font-size-asian="10.5pt" style:language-asian="zh" style:country-asian="CN" style:font-name-complex="Free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199cm" style:contextual-spacing="false" style:writing-mode="lr-tb"/>
      <style:text-properties style:font-name="Arial2" fo:font-family="Arial" style:font-style-name="Standard" style:font-family-generic="swiss" style:font-pitch="variable" fo:font-size="11pt" style:font-size-asian="10.5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1"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3cm" style:contextual-spacing="true" fo:line-height="150%" style:writing-mode="lr-tb"/>
      <style:text-properties style:font-name="Arial2" fo:font-family="Arial" style:font-style-name="Standard" style:font-family-generic="swiss" style:font-pitch="variable" fo:font-size="11pt" style:font-size-asian="10.5pt"/>
    </style:style>
    <style:style style:name="List" style:family="paragraph" style:parent-style-name="Text_20_body" style:class="list">
      <style:text-properties style:font-size-asian="12pt" style:font-name-complex="FreeSans"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 style:font-family-complex="FreeSans"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class="text" style:master-page-name="">
      <loext:graphic-properties draw:fill-image-width="0cm" draw:fill-image-height="0cm"/>
      <style:paragraph-properties fo:margin-left="0cm" fo:margin-right="0.176cm" fo:margin-top="0.4cm" fo:margin-bottom="0.4cm" style:contextual-spacing="false" style:line-spacing="0.882cm" fo:text-align="justify" style:justify-single-word="false" fo:hyphenation-ladder-count="no-limit" fo:text-indent="0cm" style:auto-text-indent="false" style:page-number="auto" style:shadow="none" style:writing-mode="lr-tb">
        <style:tab-stops>
          <style:tab-stop style:position="0.893cm"/>
        </style:tab-stops>
      </style:paragraph-properties>
      <style:text-properties fo:color="#71869b" loext:opacity="100%" style:font-name="Arial" fo:font-family="Arial" style:font-family-generic="swiss" style:font-pitch="variable" fo:font-size="11pt" fo:language="de" fo:country="DE" fo:font-style="normal" fo:font-weight="bold" officeooo:rsid="000e43ae" fo:background-color="transparent" style:font-size-asian="11pt" style:font-style-asian="italic" style:font-weight-asian="bold" style:font-size-complex="11pt" style:language-complex="de" style:country-complex="DE" style:font-style-complex="italic" style:font-weight-complex="normal" fo:hyphenate="true" fo:hyphenation-remain-char-count="2" fo:hyphenation-push-char-count="2"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text">
      <style:paragraph-properties fo:margin-left="0.499cm" fo:margin-right="0.18cm" fo:margin-top="0.3cm" fo:margin-bottom="0.3cm" style:contextual-spacing="false" fo:line-height="100%" fo:text-align="justify" style:justify-single-word="false" fo:hyphenation-ladder-count="no-limit" fo:text-indent="0cm" style:auto-text-indent="false" style:writing-mode="lr-tb">
        <style:tab-stops>
          <style:tab-stop style:position="1.505cm"/>
        </style:tab-stops>
      </style:paragraph-properties>
      <style:text-properties fo:color="#71869b" loext:opacity="100%" style:font-name="Arial" fo:font-family="Arial" style:font-family-generic="swiss" style:font-pitch="variable" fo:font-size="11pt" fo:language="de" fo:country="DE" fo:font-style="normal" fo:font-weight="bold" officeooo:rsid="00113f35" fo:background-color="transparent" style:font-size-asian="11pt" style:font-style-asian="italic" style:font-weight-asian="bold" style:font-size-complex="11pt" style:language-complex="de" style:country-complex="DE" style:font-style-complex="italic" style:font-weight-complex="normal" fo:hyphenate="true" fo:hyphenation-remain-char-count="2" fo:hyphenation-push-char-count="2"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01%" fo:font-weight="bold" style:font-size-asian="101%" style:font-weight-asian="bold" style:font-size-complex="101%" style:font-weight-complex="bold"/>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95%" fo:font-style="italic" fo:font-weight="bold" style:font-size-asian="95%" style:font-style-asian="italic" style:font-weight-asian="bold" style:font-size-complex="95%" style:font-style-complex="italic" style:font-weight-complex="bold"/>
    </style:style>
    <style:style style:name="Contents_20_1" style:display-name="Contents 1" style:family="paragraph" style:parent-style-name="Index" style:class="index">
      <loext:graphic-properties draw:fill-image-width="0cm" draw:fill-image-height="0cm"/>
      <style:paragraph-properties fo:margin-left="0cm" fo:margin-right="0cm" fo:line-height="150%" fo:text-indent="0cm" style:auto-text-indent="false" style:shadow="none" style:writing-mode="lr-tb">
        <style:tab-stops>
          <style:tab-stop style:position="17cm" style:type="right" style:leader-style="dotted" style:leader-text="."/>
        </style:tab-stops>
      </style:paragraph-properties>
      <style:text-properties style:font-name="Arial2" fo:font-family="Arial" style:font-style-name="Standard" style:font-family-generic="swiss" style:font-pitch="variable" fo:font-size="11pt"/>
    </style:style>
    <style:style style:name="Contents_20_2" style:display-name="Contents 2" style:family="paragraph" style:parent-style-name="Index" style:class="index">
      <style:paragraph-properties fo:margin-left="0.499cm" fo:margin-right="0cm" fo:line-height="150%" fo:text-indent="0cm" style:auto-text-indent="false" style:writing-mode="lr-tb">
        <style:tab-stops>
          <style:tab-stop style:position="16.501cm" style:type="right" style:leader-style="dotted" style:leader-text="."/>
        </style:tab-stops>
      </style:paragraph-properties>
      <style:text-properties style:font-name="Arial2" fo:font-family="Arial" style:font-style-name="Standard" style:font-family-generic="swiss" style:font-pitch="variable" fo:font-size="11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vollständiges_20_Zitat" style:display-name="vollständiges Zitat" style:family="paragraph" style:parent-style-name="Standard" style:default-outline-level="">
      <style:paragraph-properties fo:line-height="100%">
        <style:tab-stops>
          <style:tab-stop style:position="0.635cm"/>
        </style:tab-stops>
      </style:paragraph-properties>
      <style:text-properties fo:language="de" fo:country="AT"/>
    </style:style>
    <style:style style:name="Numbering_20_Symbols" style:display-name="Numbering Symbols"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User_20_Entry" style:display-name="User Entry" style:family="text">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Character_5f_20_5f_style" style:display-name="Character_20_style" style:family="text"/>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Line_20_numbering" style:display-name="Line numbering" style:family="text"/>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text:outline-style style:name="Outline">
      <text:outline-level-style text:level="1" loext:num-list-format=" %1%." style:num-prefix=" " style:num-suffix="." style:num-format="1">
        <style:list-level-properties text:list-level-position-and-space-mode="label-alignment">
          <style:list-level-label-alignment text:label-followed-by="listtab"/>
        </style:list-level-properties>
      </text:outline-level-style>
      <text:outline-level-style text:level="2" text:style-name="Numbering_20_Symbols" loext:num-list-format="%1%.%2%." style:num-suffix="." style:num-format="1" text:display-levels="2">
        <style:list-level-properties text:list-level-position-and-space-mode="label-alignment">
          <style:list-level-label-alignment text:label-followed-by="listtab"/>
        </style:list-level-properties>
      </text:outline-level-style>
      <text:outline-level-style text:level="3" loext:num-list-format=" %3%)" style:num-prefix=" " style:num-suffix=")" style:num-format="a">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2">
      <text:list-level-style-bullet text:level="1" text:style-name="Character_5f_20_5f_style"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Arial2"/>
      </text:list-level-style-bullet>
      <text:list-level-style-bullet text:level="2" text:style-name="Character_5f_20_5f_style"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Standard" style:font-pitch="fixed"/>
      </text:list-level-style-bullet>
      <text:list-level-style-bullet text:level="3" text:style-name="Character_5f_20_5f_style"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Character_5f_20_5f_style"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Character_5f_20_5f_style" loext:num-list-format="%5%o" style:num-suffix="o"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style-name="Standard" style:font-pitch="fixed"/>
      </text:list-level-style-bullet>
      <text:list-level-style-bullet text:level="6" text:style-name="Character_5f_20_5f_style"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Character_5f_20_5f_style"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Character_5f_20_5f_style" loext:num-list-format="%8%o" style:num-suffix="o"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style-name="Standard" style:font-pitch="fixed"/>
      </text:list-level-style-bullet>
      <text:list-level-style-bullet text:level="9" text:style-name="Character_5f_20_5f_style"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 %1%." style:num-prefix=" " style:num-suffix="." style:num-format="1">
        <style:list-level-properties text:list-level-position-and-space-mode="label-alignment">
          <style:list-level-label-alignment text:label-followed-by="listtab"/>
        </style:list-level-properties>
      </text:list-level-style-number>
      <text:list-level-style-number text:level="2" text:style-name="ListLabel_20_2"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ListLabel_20_3" loext:num-list-format=" %3%)" style:num-prefix=" " style:num-suffix=")" style:num-format="a" style:num-letter-sync="true">
        <style:list-level-properties text:list-level-position-and-space-mode="label-alignment">
          <style:list-level-label-alignment text:label-followed-by="listtab"/>
        </style:list-level-properties>
      </text:list-level-style-number>
      <text:list-level-style-number text:level="4" text:style-name="ListLabel_20_4" loext:num-list-format="%4%" style:num-format="">
        <style:list-level-properties text:list-level-position-and-space-mode="label-alignment">
          <style:list-level-label-alignment text:label-followed-by="nothing"/>
        </style:list-level-properties>
      </text:list-level-style-number>
      <text:list-level-style-number text:level="5" text:style-name="ListLabel_20_5" loext:num-list-format="%5%" style:num-format="">
        <style:list-level-properties text:list-level-position-and-space-mode="label-alignment">
          <style:list-level-label-alignment text:label-followed-by="nothing"/>
        </style:list-level-properties>
      </text:list-level-style-number>
      <text:list-level-style-number text:level="6" text:style-name="ListLabel_20_6" loext:num-list-format="%6%" style:num-format="">
        <style:list-level-properties text:list-level-position-and-space-mode="label-alignment">
          <style:list-level-label-alignment text:label-followed-by="nothing"/>
        </style:list-level-properties>
      </text:list-level-style-number>
      <text:list-level-style-number text:level="7" text:style-name="ListLabel_20_7" loext:num-list-format="%7%" style:num-format="">
        <style:list-level-properties text:list-level-position-and-space-mode="label-alignment">
          <style:list-level-label-alignment text:label-followed-by="nothing"/>
        </style:list-level-properties>
      </text:list-level-style-number>
      <text:list-level-style-number text:level="8" text:style-name="ListLabel_20_8" loext:num-list-format="%8%" style:num-format="">
        <style:list-level-properties text:list-level-position-and-space-mode="label-alignment">
          <style:list-level-label-alignment text:label-followed-by="nothing"/>
        </style:list-level-properties>
      </text:list-level-style-number>
      <text:list-level-style-number text:level="9" text:style-name="ListLabel_20_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style-name="Line_20_numbering" text:number-lines="false" text:offset="0.499cm"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Standard">
      <style:paragraph-properties fo:margin-top="0cm" fo:margin-bottom="0cm" style:contextual-spacing="false" fo:text-align="center" style:justify-single-word="false"/>
      <style:text-properties style:font-name="Liberation Sans"/>
    </style:style>
    <style:style style:name="MT1" style:family="text">
      <style:text-properties fo:color="#71869b" loext:opacity="100%" fo:font-size="6pt" fo:background-color="transparent" loext:char-shading-value="0" style:font-size-asian="6pt" style:font-size-complex="6pt"/>
    </style:style>
    <style:style style:name="MT2" style:family="text">
      <style:text-properties fo:color="#71869b" loext:opacity="100%" fo:font-size="6pt" fo:font-weight="bold" fo:background-color="transparent" loext:char-shading-value="0" style:font-size-asian="6pt" style:font-weight-asian="bold" style:font-size-complex="6pt" style:font-weight-complex="bold"/>
    </style:style>
    <style:style style:name="MT3" style:family="text">
      <style:text-properties fo:font-size="6pt" fo:background-color="transparent" loext:char-shading-value="0" style:font-size-asian="6pt" style:font-size-complex="6pt" style:font-weight-complex="bold"/>
    </style:style>
    <style:style style:name="MT4" style:family="text">
      <style:text-properties fo:font-size="6pt" fo:font-weight="bold" fo:background-color="transparent" loext:char-shading-value="0" style:font-size-asian="6pt" style:font-weight-asian="bold" style:font-size-complex="6pt" style:font-weight-complex="bol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left">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right">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2.901cm" fo:page-height="11.4cm" style:num-format="1" style:print-orientation="landscape" fo:margin-top="0cm" fo:margin-bottom="0cm" fo:margin-left="0cm" fo:margin-right="0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text:span><text:span text:style-name="MT2">BFA </text:span><text:span text:style-name="MT3">Bundesamt für Fremdenwesen und Asyl Seite </text:span><text:span text:style-name="MT4"><text:page-number text:select-page="current">41</text:page-number></text:span><text:span text:style-name="MT3"><text:s/>von </text:span><text:span text:style-name="MT4"><text:page-count>41</text:page-count></text:span></text:p>
      </style:footer>
      <style:footer-first>
        <text:p text:style-name="Footer"/>
      </style:footer-first>
    </style:master-page>
    <style:master-page style:name="HTML" style:page-layout-name="Mpm2" draw:style-name="Mdp1"/>
    <style:master-page style:name="First_20_Page" style:display-name="First Page" style:page-layout-name="Mpm3" draw:style-name="Mdp1" style:next-style-name="Standard"/>
    <style:master-page style:name="Left_20_Page" style:display-name="Left Page" style:page-layout-name="Mpm4" draw:style-name="Mdp1" style:next-style-name="Right_20_Page"/>
    <style:master-page style:name="Right_20_Page" style:display-name="Right Page" style:page-layout-name="Mpm5" draw:style-name="Mdp1" style:next-style-name="Left_20_Page"/>
    <style:master-page style:name="Envelope" style:page-layout-name="Mpm6" draw:style-name="Mdp1"/>
    <style:master-page style:name="Index" style:page-layout-name="Mpm3" draw:style-name="Mdp1"/>
    <style:master-page style:name="Footnote" style:page-layout-name="Mpm7" draw:style-name="Mdp1"/>
    <style:master-page style:name="Endnote" style:page-layout-name="Mpm7" draw:style-name="Mdp1"/>
    <style:master-page style:name="Landscape" style:page-layout-name="Mpm8"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3-09-01T07:41:54.937951786</meta:creation-date>
    <meta:editing-duration>P6DT21H59M3S</meta:editing-duration>
    <meta:editing-cycles>155</meta:editing-cycles>
    <meta:generator>Collabora_Office/23.05.4.2$Linux_X86_64 LibreOffice_project/78039c571ee219e97241942474147d63532d716c</meta:generator>
    <dc:subject>GUIN_LIB_2023_09-29</dc:subject>
    <dc:title>GUIN_LIB_2023_09-29</dc:title>
    <meta:keyword>Länderinformationen Staatendokumentation</meta:keyword>
    <meta:keyword>LIB</meta:keyword>
    <meta:keyword>Länderinformationsblatt</meta:keyword>
    <meta:initial-creator>jg 5297</meta:initial-creator>
    <dc:date>2023-10-10T10:23:21.087262056</dc:date>
    <meta:document-statistic meta:table-count="1" meta:image-count="2" meta:object-count="0" meta:page-count="41" meta:paragraph-count="376" meta:word-count="13497" meta:character-count="111304" meta:non-whitespace-character-count="98214"/>
    <meta:user-defined meta:name="Herausgeber">https://staatendokumentation.at</meta:user-defined>
  </office:meta>
</office:document-meta>
</file>