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Pictures/100000000000038A000001C4A336665EFAD1B838.png" manifest:media-type="image/png"/>
  <manifest:file-entry manifest:full-path="Pictures/100000000000040E000001CFA393826E3CEA756B.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adornments="Standard" style:font-family-generic="swiss"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style:style>
    <style:style style:name="P2"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DE" officeooo:paragraph-rsid="00064771" style:font-size-asian="11pt" style:font-size-complex="11pt" style:language-complex="de" style:country-complex="DE" fo:hyphenate="true" fo:hyphenation-remain-char-count="2" fo:hyphenation-push-char-count="2" loext:hyphenation-no-caps="false" loext:hyphenation-no-last-word="false" loext:hyphenation-word-char-count="no-limit" loext:hyphenation-zone="no-limit"/>
    </style:style>
    <style:style style:name="P4" style:family="paragraph" style:parent-style-name="Text_20_body">
      <style:paragraph-properties fo:text-align="justify" style:justify-single-word="false"/>
      <style:text-properties style:font-name="Liberation Sans" fo:font-size="11pt" fo:language="de" fo:country="DE" officeooo:paragraph-rsid="008a6884" style:font-size-asian="11pt" style:font-size-complex="11pt"/>
    </style:style>
    <style:style style:name="P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DE" fo:font-style="normal" officeooo:rsid="000e43ae" officeooo:paragraph-rsid="000e43ae" fo:background-color="transparent" style:font-size-asian="11pt" style:font-style-asian="normal" style:font-size-complex="11pt" style:language-complex="de" style:country-complex="DE" style:font-style-complex="normal" fo:hyphenate="true" fo:hyphenation-remain-char-count="2" fo:hyphenation-push-char-count="2" loext:hyphenation-no-caps="false" loext:hyphenation-no-last-word="false" loext:hyphenation-word-char-count="no-limit" loext:hyphenation-zone="no-limit"/>
    </style:style>
    <style:style style:name="P6" style:family="paragraph" style:parent-style-name="Text_20_body">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style:font-name="Liberation Sans" fo:font-size="11pt" fo:language="de" fo:country="DE" style:text-underline-style="none" officeooo:rsid="006ea907" officeooo:paragraph-rsid="008a6884" fo:background-color="transparent" style:font-size-asian="11pt" style:font-size-complex="11pt"/>
    </style:style>
    <style:style style:name="P7" style:family="paragraph" style:parent-style-name="Text_20_body">
      <style:paragraph-properties fo:line-height="100%"/>
      <style:text-properties style:font-name="Liberation Sans" fo:font-size="11pt" fo:language="en" fo:country="US" style:text-underline-style="none" fo:background-color="transparent" style:font-size-asian="11pt" style:font-size-complex="11pt"/>
    </style:style>
    <style:style style:name="P8" style:family="paragraph" style:parent-style-name="Standard">
      <style:text-properties style:font-name="Liberation Sans" style:text-underline-style="solid" style:text-underline-width="auto" style:text-underline-color="font-color" officeooo:paragraph-rsid="0056fd50"/>
    </style:style>
    <style:style style:name="P9" style:family="paragraph" style:parent-style-name="Standard">
      <style:text-properties style:font-name="Liberation Sans" style:text-underline-style="solid" style:text-underline-width="auto" style:text-underline-color="font-color" officeooo:paragraph-rsid="005857c9"/>
    </style:style>
    <style:style style:name="P10" style:family="paragraph" style:parent-style-name="Standard">
      <style:text-properties style:font-name="Liberation Sans" style:text-underline-style="solid" style:text-underline-width="auto" style:text-underline-color="font-color" officeooo:paragraph-rsid="005915e4"/>
    </style:style>
    <style:style style:name="P11"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Times New Roman" style:font-size-asian="14pt" style:font-name-complex="Arial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12"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Arial1" style:font-size-asian="14pt" style:font-name-complex="Arial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13" style:family="paragraph" style:parent-style-name="Text_20_body">
      <style:paragraph-properties fo:line-height="150%"/>
      <style:text-properties style:font-name="Liberation Sans" officeooo:paragraph-rsid="00306151"/>
    </style:style>
    <style:style style:name="P14" style:family="paragraph" style:parent-style-name="Standard">
      <style:paragraph-properties fo:line-height="150%" fo:text-align="justify" style:justify-single-word="false"/>
      <style:text-properties style:font-name="Liberation Sans" officeooo:paragraph-rsid="007ca80a"/>
    </style:style>
    <style:style style:name="P15" style:family="paragraph" style:parent-style-name="Text_20_body">
      <style:text-properties style:font-name="Liberation Sans" officeooo:paragraph-rsid="00369d44"/>
    </style:style>
    <style:style style:name="P16" style:family="paragraph" style:parent-style-name="Standard">
      <style:paragraph-properties fo:line-height="150%" fo:text-align="justify" style:justify-single-word="false"/>
      <style:text-properties style:font-name="Liberation Sans" fo:font-size="10.5pt" fo:language="de" fo:country="DE" style:font-size-asian="10.5pt" style:font-size-complex="10.5pt" style:language-complex="de" style:country-complex="DE"/>
    </style:style>
    <style:style style:name="P17" style:family="paragraph" style:parent-style-name="Standard">
      <style:paragraph-properties fo:line-height="150%" fo:text-align="justify" style:justify-single-word="false"/>
      <style:text-properties style:font-name="Liberation Sans" fo:font-size="10.5pt" fo:language="de" fo:country="DE" officeooo:paragraph-rsid="006456fb" style:font-size-asian="10.5pt" style:font-size-complex="10.5pt" style:language-complex="de" style:country-complex="DE"/>
    </style:style>
    <style:style style:name="P18" style:family="paragraph" style:parent-style-name="Standard">
      <style:paragraph-properties fo:line-height="150%" fo:text-align="justify" style:justify-single-word="false"/>
      <style:text-properties style:font-name="Liberation Sans" fo:font-size="10.5pt" fo:language="de" fo:country="DE" fo:font-weight="bold" style:font-size-asian="10.5pt" style:font-weight-asian="bold" style:font-size-complex="10.5pt" style:language-complex="de" style:country-complex="DE" style:font-weight-complex="bold"/>
    </style:style>
    <style:style style:name="P19" style:family="paragraph" style:parent-style-name="Standard">
      <style:paragraph-properties fo:line-height="150%" fo:text-align="justify" style:justify-single-word="false"/>
      <style:text-properties style:font-name="Liberation Sans" fo:font-size="10.5pt" fo:language="de" fo:country="DE" fo:font-style="normal" officeooo:paragraph-rsid="005ec212" style:font-size-asian="10.5pt" style:font-style-asian="normal" style:font-size-complex="10.5pt" style:language-complex="de" style:country-complex="DE" style:font-style-complex="normal"/>
    </style:style>
    <style:style style:name="P20" style:family="paragraph" style:parent-style-name="Text_20_body">
      <style:text-properties style:font-name="Liberation Sans" fo:font-weight="bold" style:font-weight-asian="bold" style:font-weight-complex="bold"/>
    </style:style>
    <style:style style:name="P21" style:family="paragraph" style:parent-style-name="Text_20_body">
      <style:paragraph-properties fo:text-align="justify" style:justify-single-word="false"/>
      <style:text-properties style:font-name="Liberation Sans" officeooo:paragraph-rsid="002f5430"/>
    </style:style>
    <style:style style:name="P22" style:family="paragraph" style:parent-style-name="Text_20_body">
      <style:paragraph-properties fo:text-align="justify" style:justify-single-word="false"/>
      <style:text-properties style:font-name="Liberation Sans" officeooo:paragraph-rsid="00771957"/>
    </style:style>
    <style:style style:name="P23" style:family="paragraph" style:parent-style-name="Text_20_body">
      <style:paragraph-properties fo:text-align="justify" style:justify-single-word="false"/>
      <style:text-properties style:font-name="Liberation Sans" officeooo:paragraph-rsid="0032b493"/>
    </style:style>
    <style:style style:name="P24" style:family="paragraph" style:parent-style-name="Text_20_body">
      <style:paragraph-properties fo:text-align="justify" style:justify-single-word="false"/>
      <style:text-properties style:font-name="Liberation Sans" officeooo:paragraph-rsid="00369d44"/>
    </style:style>
    <style:style style:name="P25" style:family="paragraph" style:parent-style-name="Text_20_body">
      <style:paragraph-properties fo:text-align="justify" style:justify-single-word="false"/>
      <style:text-properties style:font-name="Liberation Sans" officeooo:paragraph-rsid="007e99e8"/>
    </style:style>
    <style:style style:name="P26" style:family="paragraph" style:parent-style-name="Text_20_body">
      <style:paragraph-properties fo:text-align="justify" style:justify-single-word="false"/>
      <style:text-properties style:font-name="Liberation Sans" officeooo:paragraph-rsid="008573f6"/>
    </style:style>
    <style:style style:name="P27" style:family="paragraph" style:parent-style-name="Text_20_body">
      <style:paragraph-properties fo:text-align="justify" style:justify-single-word="false"/>
      <style:text-properties style:font-name="Liberation Sans" officeooo:paragraph-rsid="008762a3"/>
    </style:style>
    <style:style style:name="P28" style:family="paragraph" style:parent-style-name="Text_20_body">
      <style:paragraph-properties fo:text-align="justify" style:justify-single-word="false"/>
      <style:text-properties style:font-name="Liberation Sans" officeooo:paragraph-rsid="0034baee"/>
    </style:style>
    <style:style style:name="P29" style:family="paragraph" style:parent-style-name="Text_20_body">
      <style:paragraph-properties fo:text-align="justify" style:justify-single-word="false"/>
      <style:text-properties style:font-name="Liberation Sans" officeooo:paragraph-rsid="008927ae"/>
    </style:style>
    <style:style style:name="P30" style:family="paragraph" style:parent-style-name="Text_20_body">
      <style:paragraph-properties fo:text-align="justify" style:justify-single-word="false"/>
      <style:text-properties style:font-name="Liberation Sans" officeooo:paragraph-rsid="008a6884"/>
    </style:style>
    <style:style style:name="P31" style:family="paragraph" style:parent-style-name="Text_20_body">
      <style:paragraph-properties fo:text-align="justify" style:justify-single-word="false"/>
      <style:text-properties style:font-name="Liberation Sans" officeooo:paragraph-rsid="008c4719"/>
    </style:style>
    <style:style style:name="P32" style:family="paragraph" style:parent-style-name="Text_20_body">
      <style:paragraph-properties fo:text-align="justify" style:justify-single-word="false"/>
      <style:text-properties style:font-name="Liberation Sans" officeooo:paragraph-rsid="008cda73"/>
    </style:style>
    <style:style style:name="P33" style:family="paragraph" style:parent-style-name="Text_20_body">
      <style:paragraph-properties fo:text-align="justify" style:justify-single-word="false"/>
      <style:text-properties style:font-name="Liberation Sans" officeooo:paragraph-rsid="008eb9fd"/>
    </style:style>
    <style:style style:name="P34" style:family="paragraph" style:parent-style-name="Text_20_body">
      <style:paragraph-properties fo:text-align="justify" style:justify-single-word="false"/>
      <style:text-properties style:font-name="Liberation Sans" officeooo:paragraph-rsid="0056fd50"/>
    </style:style>
    <style:style style:name="P35" style:family="paragraph" style:parent-style-name="Text_20_body">
      <style:paragraph-properties fo:text-align="justify" style:justify-single-word="false"/>
      <style:text-properties style:font-name="Liberation Sans" officeooo:paragraph-rsid="00760bb7"/>
    </style:style>
    <style:style style:name="P36" style:family="paragraph" style:parent-style-name="Text_20_body">
      <style:paragraph-properties fo:text-align="justify" style:justify-single-word="false"/>
      <style:text-properties style:font-name="Liberation Sans" officeooo:paragraph-rsid="009d888e"/>
    </style:style>
    <style:style style:name="P37" style:family="paragraph" style:parent-style-name="Text_20_body">
      <style:paragraph-properties fo:text-align="justify" style:justify-single-word="false"/>
      <style:text-properties style:font-name="Liberation Sans" officeooo:paragraph-rsid="009dd59f"/>
    </style:style>
    <style:style style:name="P38" style:family="paragraph" style:parent-style-name="Text_20_body">
      <style:paragraph-properties fo:text-align="justify" style:justify-single-word="false"/>
      <style:text-properties style:font-name="Liberation Sans" officeooo:paragraph-rsid="00a79850"/>
    </style:style>
    <style:style style:name="P39" style:family="paragraph" style:parent-style-name="Text_20_body">
      <style:paragraph-properties fo:text-align="justify" style:justify-single-word="false"/>
      <style:text-properties style:font-name="Liberation Sans" officeooo:rsid="007b1cda" officeooo:paragraph-rsid="007b1cda"/>
    </style:style>
    <style:style style:name="P40" style:family="paragraph" style:parent-style-name="Text_20_body">
      <style:paragraph-properties fo:text-align="justify" style:justify-single-word="false"/>
      <style:text-properties style:font-name="Liberation Sans" officeooo:rsid="007b5c0f" officeooo:paragraph-rsid="008eb9fd"/>
    </style:style>
    <style:style style:name="P41" style:family="paragraph" style:parent-style-name="Text_20_body">
      <style:text-properties style:font-name="Liberation Sans" officeooo:paragraph-rsid="0034baee"/>
    </style:style>
    <style:style style:name="P42" style:family="paragraph" style:parent-style-name="Text_20_body">
      <style:paragraph-properties fo:text-align="justify" style:justify-single-word="false"/>
      <style:text-properties style:font-name="Liberation Sans" fo:language="de" fo:country="DE" officeooo:paragraph-rsid="008cda73"/>
    </style:style>
    <style:style style:name="P43" style:family="paragraph" style:parent-style-name="Text_20_body">
      <style:paragraph-properties fo:text-align="justify" style:justify-single-word="false"/>
      <style:text-properties style:font-name="Liberation Sans" fo:language="de" fo:country="DE" officeooo:paragraph-rsid="008eb9fd"/>
    </style:style>
    <style:style style:name="P44" style:family="paragraph" style:parent-style-name="Text_20_body">
      <style:paragraph-properties fo:text-align="justify" style:justify-single-word="false"/>
      <style:text-properties style:font-name="Liberation Sans" fo:language="de" fo:country="DE" officeooo:paragraph-rsid="009ad263"/>
    </style:style>
    <style:style style:name="P45" style:family="paragraph" style:parent-style-name="Text_20_body">
      <style:paragraph-properties fo:text-align="justify" style:justify-single-word="false"/>
      <style:text-properties style:font-name="Liberation Sans" fo:language="de" fo:country="DE" officeooo:paragraph-rsid="00a21012"/>
    </style:style>
    <style:style style:name="P46" style:family="paragraph" style:parent-style-name="Text_20_body">
      <style:paragraph-properties fo:text-align="justify" style:justify-single-word="false"/>
      <style:text-properties style:font-name="Liberation Sans" fo:language="de" fo:country="DE" officeooo:paragraph-rsid="008a6884"/>
    </style:style>
    <style:style style:name="P47" style:family="paragraph" style:parent-style-name="Text_20_body">
      <style:paragraph-properties fo:text-align="justify" style:justify-single-word="false"/>
      <style:text-properties style:font-name="Liberation Sans" fo:language="de" fo:country="DE" officeooo:rsid="009a6a0a" officeooo:paragraph-rsid="008cda73"/>
    </style:style>
    <style:style style:name="P48" style:family="paragraph" style:parent-style-name="Text_20_body">
      <style:paragraph-properties fo:text-align="justify" style:justify-single-word="false"/>
      <style:text-properties style:font-name="Liberation Sans" fo:language="de" fo:country="DE" officeooo:rsid="009285fb" officeooo:paragraph-rsid="008cda73"/>
    </style:style>
    <style:style style:name="P49" style:family="paragraph" style:parent-style-name="Text_20_body">
      <style:paragraph-properties fo:text-align="justify" style:justify-single-word="false"/>
      <style:text-properties style:font-name="Liberation Sans" fo:language="de" fo:country="DE" officeooo:rsid="00a78181" officeooo:paragraph-rsid="008eb9fd"/>
    </style:style>
    <style:style style:name="P50" style:family="paragraph" style:parent-style-name="Text_20_body">
      <style:paragraph-properties fo:text-align="justify" style:justify-single-word="false"/>
      <style:text-properties style:font-name="Liberation Sans" fo:language="de" fo:country="DE" officeooo:rsid="00a6649c" officeooo:paragraph-rsid="008eb9fd"/>
    </style:style>
    <style:style style:name="P51" style:family="paragraph" style:parent-style-name="Text_20_body">
      <style:paragraph-properties fo:text-align="justify" style:justify-single-word="false"/>
      <style:text-properties style:font-name="Liberation Sans" fo:language="de" fo:country="DE" officeooo:rsid="00971998" officeooo:paragraph-rsid="008eb9fd"/>
    </style:style>
    <style:style style:name="P52" style:family="paragraph" style:parent-style-name="Text_20_body">
      <style:paragraph-properties fo:text-align="justify" style:justify-single-word="false"/>
      <style:text-properties style:font-name="Liberation Sans" fo:language="de" fo:country="DE" officeooo:rsid="00971998" officeooo:paragraph-rsid="00a21012"/>
    </style:style>
    <style:style style:name="P53" style:family="paragraph" style:parent-style-name="Text_20_body">
      <style:text-properties style:font-name="Liberation Sans" fo:language="de" fo:country="DE" officeooo:rsid="0094a493" officeooo:paragraph-rsid="008eb9fd"/>
    </style:style>
    <style:style style:name="P54" style:family="paragraph" style:parent-style-name="Text_20_body">
      <style:paragraph-properties fo:text-align="justify" style:justify-single-word="false"/>
      <style:text-properties style:font-name="Liberation Sans" fo:language="de" fo:country="DE" officeooo:rsid="0094a493" officeooo:paragraph-rsid="008eb9fd"/>
    </style:style>
    <style:style style:name="P55" style:family="paragraph" style:parent-style-name="Text_20_body">
      <style:paragraph-properties fo:text-align="justify" style:justify-single-word="false"/>
      <style:text-properties style:font-name="Liberation Sans" fo:language="de" fo:country="DE" officeooo:rsid="009cbee0" officeooo:paragraph-rsid="008a6884"/>
    </style:style>
    <style:style style:name="P56" style:family="paragraph" style:parent-style-name="Text_20_body">
      <style:paragraph-properties fo:text-align="justify" style:justify-single-word="false"/>
      <style:text-properties style:font-name="Liberation Sans" fo:language="de" fo:country="DE" officeooo:rsid="009cbee0" officeooo:paragraph-rsid="009ad263"/>
    </style:style>
    <style:style style:name="P57" style:family="paragraph" style:parent-style-name="Text_20_body">
      <style:paragraph-properties fo:text-align="justify" style:justify-single-word="false"/>
      <style:text-properties style:font-name="Liberation Sans" fo:language="de" fo:country="DE" officeooo:rsid="0084b082" officeooo:paragraph-rsid="009ed59a"/>
    </style:style>
    <style:style style:name="P58" style:family="paragraph" style:parent-style-name="Text_20_body">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style:font-name="Liberation Sans" fo:language="de" fo:country="DE" officeooo:rsid="007514cf" officeooo:paragraph-rsid="008a6884"/>
    </style:style>
    <style:style style:name="P59" style:family="paragraph" style:parent-style-name="Text_20_body">
      <style:paragraph-properties fo:text-align="justify" style:justify-single-word="false"/>
      <style:text-properties style:font-name="Liberation Sans" fo:language="de" fo:country="DE" officeooo:rsid="009c3242" officeooo:paragraph-rsid="008eb9fd"/>
    </style:style>
    <style:style style:name="P60" style:family="paragraph" style:parent-style-name="Text_20_body">
      <style:paragraph-properties fo:text-align="justify" style:justify-single-word="false"/>
      <style:text-properties style:font-name="Liberation Sans" fo:language="de" fo:country="DE" officeooo:rsid="006ea907" officeooo:paragraph-rsid="00a79850"/>
    </style:style>
    <style:style style:name="P61" style:family="paragraph" style:parent-style-name="Text_20_body">
      <style:paragraph-properties fo:text-align="justify" style:justify-single-word="false"/>
      <style:text-properties style:font-name="Liberation Sans" fo:language="de" fo:country="DE" officeooo:rsid="00708666" officeooo:paragraph-rsid="00a79850"/>
    </style:style>
    <style:style style:name="P62" style:family="paragraph" style:parent-style-name="Text_20_body">
      <style:paragraph-properties fo:text-align="justify" style:justify-single-word="false"/>
      <style:text-properties style:font-name="Liberation Sans" fo:language="de" fo:country="DE" officeooo:rsid="00708666" officeooo:paragraph-rsid="008a6884"/>
    </style:style>
    <style:style style:name="P63" style:family="paragraph" style:parent-style-name="Text_20_body">
      <style:paragraph-properties fo:text-align="justify" style:justify-single-word="false"/>
      <style:text-properties style:font-name="Liberation Sans" officeooo:rsid="0084c00d" officeooo:paragraph-rsid="008c4719"/>
    </style:style>
    <style:style style:name="P64" style:family="paragraph" style:parent-style-name="Text_20_body">
      <style:text-properties style:font-name="Liberation Sans" officeooo:paragraph-rsid="008eb9fd"/>
    </style:style>
    <style:style style:name="P65" style:family="paragraph" style:parent-style-name="Text_20_body">
      <style:text-properties style:font-name="Liberation Sans" officeooo:paragraph-rsid="0032b493"/>
    </style:style>
    <style:style style:name="P66" style:family="paragraph" style:parent-style-name="Standard">
      <style:paragraph-properties fo:line-height="150%" fo:text-align="start" style:justify-single-word="false"/>
      <style:text-properties fo:color="#b2b2b2" loext:opacity="100%" style:font-name="Arial" fo:font-size="11pt" fo:font-weight="normal" officeooo:rsid="0002c024" officeooo:paragraph-rsid="0002c024" style:font-size-asian="11pt" style:font-weight-asian="normal" style:font-size-complex="11pt" style:font-weight-complex="normal"/>
    </style:style>
    <style:style style:name="P67"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68"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69" style:family="paragraph" style:parent-style-name="Standard">
      <style:paragraph-properties fo:line-height="150%" fo:text-align="center" style:justify-single-word="false"/>
      <style:text-properties fo:color="#71869b" loext:opacity="100%" style:font-name="Liberation Sans" fo:font-size="28pt" fo:font-weight="bold" officeooo:rsid="006fc2e8" officeooo:paragraph-rsid="006fc2e8" style:font-size-asian="28pt" style:font-weight-asian="bold" style:font-size-complex="28pt" style:font-weight-complex="bold"/>
    </style:style>
    <style:style style:name="P70" style:family="paragraph" style:parent-style-name="Text_20_body">
      <style:paragraph-properties fo:line-height="100%">
        <style:tab-stops>
          <style:tab-stop style:position="0.893cm"/>
        </style:tab-stops>
      </style:paragraph-properties>
      <style:text-properties fo:color="#71869b" loext:opacity="100%" style:font-name="Liberation Sans" fo:font-style="normal" officeooo:rsid="002d934d" style:font-style-asian="normal" style:font-style-complex="normal"/>
    </style:style>
    <style:style style:name="P71"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72"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73" style:family="paragraph" style:parent-style-name="Text_20_body">
      <style:paragraph-properties fo:line-height="150%"/>
      <style:text-properties fo:color="#000000" loext:opacity="100%" style:font-name="Liberation Sans" fo:font-size="11pt" fo:font-style="italic" fo:font-weight="bold" officeooo:paragraph-rsid="00529a55" fo:background-color="#ff0000"/>
    </style:style>
    <style:style style:name="P74" style:family="paragraph" style:parent-style-name="Text_20_body">
      <style:paragraph-properties fo:line-height="150%"/>
      <style:text-properties fo:color="#000000" loext:opacity="100%" style:font-name="Liberation Sans" fo:font-size="11pt" fo:font-style="italic" fo:font-weight="bold" officeooo:rsid="0069dd0e" officeooo:paragraph-rsid="0069dd0e"/>
    </style:style>
    <style:style style:name="P7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loext:hyphenation-no-last-word="false" loext:hyphenation-word-char-count="no-limit" loext:hyphenation-zone="no-limit"/>
    </style:style>
    <style:style style:name="P76"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77"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733e42" officeooo:paragraph-rsid="00733e42"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78" style:family="paragraph" style:parent-style-name="Text_20_body">
      <style:paragraph-properties fo:line-height="150%"/>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69dd0e" style:text-blinking="false" fo:background-color="transparent" style:font-size-asian="11pt" style:font-style-asian="normal" style:font-weight-asian="bold" style:font-size-complex="11pt" style:language-complex="de" style:country-complex="DE" style:font-style-complex="normal" style:font-weight-complex="bold"/>
    </style:style>
    <style:style style:name="P79" style:family="paragraph" style:parent-style-name="Text_20_body">
      <style:paragraph-properties fo:text-align="justify" style:justify-single-word="false"/>
      <style:text-properties fo:font-variant="normal" fo:text-transform="none" fo:color="#191919" loext:opacity="100%" style:font-name="Liberation Sans" fo:font-size="11pt" fo:letter-spacing="normal" fo:language="de" fo:country="DE" fo:font-style="normal" fo:font-weight="normal" officeooo:paragraph-rsid="008a6884" style:font-size-asian="11pt" style:font-size-complex="11pt"/>
    </style:style>
    <style:style style:name="P80" style:family="paragraph" style:parent-style-name="Text_20_body">
      <style:paragraph-properties fo:text-align="justify" style:justify-single-word="false"/>
      <style:text-properties fo:font-variant="normal" fo:text-transform="none" fo:color="#191919" loext:opacity="100%" style:font-name="Liberation Sans" fo:font-size="11pt" fo:letter-spacing="normal" fo:language="de" fo:country="DE" fo:font-style="normal" fo:font-weight="normal" officeooo:rsid="00708666" officeooo:paragraph-rsid="00a7675e" style:font-size-asian="11pt" style:font-size-complex="11pt"/>
    </style:style>
    <style:style style:name="P81" style:family="paragraph" style:parent-style-name="Text_20_body">
      <style:paragraph-properties fo:text-align="justify" style:justify-single-word="false"/>
      <style:text-properties officeooo:paragraph-rsid="0076de68"/>
    </style:style>
    <style:style style:name="P82" style:family="paragraph" style:parent-style-name="Text_20_body">
      <style:paragraph-properties fo:text-align="justify" style:justify-single-word="false"/>
      <style:text-properties officeooo:paragraph-rsid="0032b493"/>
    </style:style>
    <style:style style:name="P83" style:family="paragraph" style:parent-style-name="Text_20_body">
      <style:paragraph-properties fo:text-align="justify" style:justify-single-word="false"/>
      <style:text-properties officeooo:paragraph-rsid="007ca80a"/>
    </style:style>
    <style:style style:name="P84" style:family="paragraph" style:parent-style-name="Text_20_body">
      <style:paragraph-properties fo:text-align="justify" style:justify-single-word="false"/>
      <style:text-properties officeooo:paragraph-rsid="00369d44"/>
    </style:style>
    <style:style style:name="P85" style:family="paragraph" style:parent-style-name="Text_20_body">
      <style:paragraph-properties fo:text-align="justify" style:justify-single-word="false"/>
      <style:text-properties officeooo:paragraph-rsid="008278b9"/>
    </style:style>
    <style:style style:name="P86" style:family="paragraph" style:parent-style-name="Text_20_body">
      <style:paragraph-properties fo:text-align="justify" style:justify-single-word="false"/>
      <style:text-properties officeooo:paragraph-rsid="008762a3"/>
    </style:style>
    <style:style style:name="P87" style:family="paragraph" style:parent-style-name="Text_20_body">
      <style:paragraph-properties fo:text-align="justify" style:justify-single-word="false"/>
      <style:text-properties officeooo:paragraph-rsid="0034baee"/>
    </style:style>
    <style:style style:name="P88" style:family="paragraph" style:parent-style-name="Text_20_body">
      <style:paragraph-properties fo:text-align="justify" style:justify-single-word="false"/>
      <style:text-properties officeooo:paragraph-rsid="008eb9fd"/>
    </style:style>
    <style:style style:name="P89" style:family="paragraph" style:parent-style-name="Text_20_body">
      <style:paragraph-properties fo:text-align="justify" style:justify-single-word="false"/>
      <style:text-properties officeooo:paragraph-rsid="0056fd50"/>
    </style:style>
    <style:style style:name="P90" style:family="paragraph" style:parent-style-name="Text_20_body">
      <style:paragraph-properties fo:text-align="justify" style:justify-single-word="false"/>
      <style:text-properties officeooo:paragraph-rsid="008cda73"/>
    </style:style>
    <style:style style:name="P91" style:family="paragraph" style:parent-style-name="Text_20_body">
      <style:paragraph-properties fo:text-align="justify" style:justify-single-word="false"/>
      <style:text-properties officeooo:paragraph-rsid="009015dd"/>
    </style:style>
    <style:style style:name="P92" style:family="paragraph" style:parent-style-name="Text_20_body">
      <style:paragraph-properties fo:text-align="justify" style:justify-single-word="false"/>
      <style:text-properties officeooo:paragraph-rsid="0094065c"/>
    </style:style>
    <style:style style:name="P93" style:family="paragraph" style:parent-style-name="Text_20_body">
      <style:paragraph-properties fo:text-align="justify" style:justify-single-word="false"/>
      <style:text-properties officeooo:paragraph-rsid="0095dcb0"/>
    </style:style>
    <style:style style:name="P94" style:family="paragraph" style:parent-style-name="Text_20_body">
      <style:paragraph-properties fo:text-align="justify" style:justify-single-word="false"/>
      <style:text-properties officeooo:paragraph-rsid="0099c325"/>
    </style:style>
    <style:style style:name="P95" style:family="paragraph" style:parent-style-name="Text_20_body">
      <style:paragraph-properties fo:text-align="justify" style:justify-single-word="false"/>
      <style:text-properties officeooo:paragraph-rsid="009ad263"/>
    </style:style>
    <style:style style:name="P96" style:family="paragraph" style:parent-style-name="Text_20_body">
      <style:paragraph-properties fo:text-align="justify" style:justify-single-word="false"/>
      <style:text-properties officeooo:paragraph-rsid="009e245d"/>
    </style:style>
    <style:style style:name="P97" style:family="paragraph" style:parent-style-name="Text_20_body">
      <style:paragraph-properties fo:text-align="justify" style:justify-single-word="false"/>
      <style:text-properties officeooo:paragraph-rsid="00a79850"/>
    </style:style>
    <style:style style:name="P98" style:family="paragraph" style:parent-style-name="Text_20_body">
      <style:paragraph-properties fo:text-align="justify" style:justify-single-word="false"/>
      <style:text-properties officeooo:rsid="007b5c0f" officeooo:paragraph-rsid="008eb9fd"/>
    </style:style>
    <style:style style:name="P99" style:family="paragraph" style:parent-style-name="Text_20_body">
      <style:text-properties officeooo:paragraph-rsid="0032b493"/>
    </style:style>
    <style:style style:name="P100" style:family="paragraph" style:parent-style-name="Text_20_body">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17a38"/>
    </style:style>
    <style:style style:name="P101" style:family="paragraph" style:parent-style-name="Text_20_body">
      <style:paragraph-properties fo:text-align="justify" style:justify-single-word="false"/>
      <style:text-properties fo:language="de" fo:country="DE" officeooo:paragraph-rsid="008a6884"/>
    </style:style>
    <style:style style:name="P102" style:family="paragraph" style:parent-style-name="Text_20_body">
      <style:paragraph-properties fo:text-align="justify" style:justify-single-word="false"/>
      <style:text-properties fo:language="de" fo:country="AT" officeooo:paragraph-rsid="009c8a29"/>
    </style:style>
    <style:style style:name="P103" style:family="paragraph" style:parent-style-name="Text_20_body">
      <style:paragraph-properties fo:text-align="justify" style:justify-single-word="false"/>
      <style:text-properties fo:language="de" fo:country="AT" officeooo:paragraph-rsid="00a79850"/>
    </style:style>
    <style:style style:name="P104" style:family="paragraph" style:parent-style-name="Text_20_body">
      <style:text-properties officeooo:paragraph-rsid="009015dd"/>
    </style:style>
    <style:style style:name="P105" style:family="paragraph" style:parent-style-name="Text_20_body">
      <style:text-properties officeooo:rsid="009015dd" officeooo:paragraph-rsid="009015dd"/>
    </style:style>
    <style:style style:name="P106" style:family="paragraph" style:parent-style-name="Text_20_body">
      <style:paragraph-properties fo:text-align="justify" style:justify-single-word="false"/>
      <style:text-properties officeooo:rsid="009015dd" officeooo:paragraph-rsid="009015dd"/>
    </style:style>
    <style:style style:name="P107" style:family="paragraph" style:parent-style-name="Text_20_body">
      <style:paragraph-properties fo:text-align="justify" style:justify-single-word="false"/>
      <style:text-properties officeooo:rsid="009015dd" officeooo:paragraph-rsid="00a51694"/>
    </style:style>
    <style:style style:name="P108"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109"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110" style:family="paragraph" style:parent-style-name="Heading_20_1">
      <style:paragraph-properties fo:line-height="100%">
        <style:tab-stops>
          <style:tab-stop style:position="0.893cm"/>
        </style:tab-stops>
      </style:paragraph-properties>
      <style:text-properties fo:color="#71869b" loext:opacity="100%" style:font-name="Liberation Sans" fo:font-style="normal" officeooo:rsid="002d934d" style:font-style-asian="normal" style:font-style-complex="normal"/>
    </style:style>
    <style:style style:name="P111" style:family="paragraph" style:parent-style-name="Heading_20_1">
      <style:paragraph-properties fo:line-height="100%">
        <style:tab-stops>
          <style:tab-stop style:position="0.893cm"/>
        </style:tab-stops>
      </style:paragraph-properties>
      <style:text-properties style:font-name="Liberation Sans"/>
    </style:style>
    <style:style style:name="P112" style:family="paragraph" style:parent-style-name="Heading_20_1">
      <style:paragraph-properties fo:line-height="100%"/>
      <style:text-properties style:font-name="Liberation Sans"/>
    </style:style>
    <style:style style:name="P113" style:family="paragraph" style:parent-style-name="Heading_20_1">
      <style:paragraph-properties fo:line-height="100%" fo:break-before="page"/>
      <style:text-properties style:font-name="Liberation Sans" officeooo:rsid="0056fd50" officeooo:paragraph-rsid="0056fd50"/>
    </style:style>
    <style:style style:name="P114" style:family="paragraph" style:parent-style-name="Heading_20_1">
      <style:paragraph-properties fo:line-height="100%"/>
      <style:text-properties style:font-name="Liberation Sans" officeooo:rsid="002d934d" officeooo:paragraph-rsid="002d934d"/>
    </style:style>
    <style:style style:name="P115" style:family="paragraph" style:parent-style-name="Heading_20_1">
      <style:paragraph-properties fo:line-height="100%"/>
      <style:text-properties style:font-name="Liberation Sans" officeooo:rsid="002f5430" officeooo:paragraph-rsid="002f5430"/>
    </style:style>
    <style:style style:name="P116" style:family="paragraph" style:parent-style-name="Heading_20_1">
      <style:paragraph-properties fo:line-height="100%"/>
      <style:text-properties style:font-name="Liberation Sans" officeooo:rsid="0032b493" officeooo:paragraph-rsid="0032b493"/>
    </style:style>
    <style:style style:name="P117" style:family="paragraph" style:parent-style-name="Heading_20_2">
      <style:text-properties style:font-name="Liberation Sans" officeooo:paragraph-rsid="0034baee"/>
    </style:style>
    <style:style style:name="P118" style:family="paragraph" style:parent-style-name="Heading_20_2">
      <style:text-properties style:font-name="Liberation Sans" officeooo:rsid="00369d44" officeooo:paragraph-rsid="00369d44"/>
    </style:style>
    <style:style style:name="P119" style:family="paragraph" style:parent-style-name="Heading_20_2">
      <style:text-properties style:font-name="Liberation Sans" officeooo:paragraph-rsid="00369d44"/>
    </style:style>
    <style:style style:name="P120" style:family="paragraph" style:parent-style-name="Text_20_body" style:list-style-name="L6">
      <style:paragraph-properties fo:text-align="justify" style:justify-single-word="false"/>
      <style:text-properties style:font-name="Liberation Sans" officeooo:rsid="007b5c0f" officeooo:paragraph-rsid="008eb9fd"/>
    </style:style>
    <style:style style:name="P121" style:family="paragraph" style:parent-style-name="Text_20_body" style:list-style-name="L6">
      <style:paragraph-properties fo:text-align="start" style:justify-single-word="false"/>
      <style:text-properties style:font-name="Liberation Sans" officeooo:rsid="007b5c0f" officeooo:paragraph-rsid="008eb9fd"/>
    </style:style>
    <style:style style:name="P12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08762a3"/>
    </style:style>
    <style:style style:name="P12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0900df5"/>
    </style:style>
    <style:style style:name="P12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0a79850"/>
    </style:style>
    <style:style style:name="P125"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officeooo:paragraph-rsid="00a0ddda"/>
    </style:style>
    <style:style style:name="P12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0a0ddda"/>
    </style:style>
    <style:style style:name="P127"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9bc63b"/>
    </style:style>
    <style:style style:name="P128"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99c325"/>
    </style:style>
    <style:style style:name="P129"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99da0c"/>
    </style:style>
    <style:style style:name="P130"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8a6884"/>
    </style:style>
    <style:style style:name="P131"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9c8a29"/>
    </style:style>
    <style:style style:name="P132"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6de68"/>
    </style:style>
    <style:style style:name="P133"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45ae2"/>
    </style:style>
    <style:style style:name="P134"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71957"/>
    </style:style>
    <style:style style:name="P135"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979e3"/>
    </style:style>
    <style:style style:name="P136"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7a7e6"/>
    </style:style>
    <style:style style:name="P137"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b1cda"/>
    </style:style>
    <style:style style:name="P138"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ca80a"/>
    </style:style>
    <style:style style:name="P139"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e99e8"/>
    </style:style>
    <style:style style:name="P140"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819553"/>
    </style:style>
    <style:style style:name="P141"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8c4719"/>
    </style:style>
    <style:style style:name="P142"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8cda73"/>
    </style:style>
    <style:style style:name="P143"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8927ae"/>
    </style:style>
    <style:style style:name="P144" style:family="paragraph" style:parent-style-name="Text_20_body" style:list-style-name="WWNum2" style:master-page-name="">
      <loext:graphic-properties draw:fill="none"/>
      <style:paragraph-properties fo:margin-left="0.499cm" fo:margin-right="0cm" fo:margin-top="0cm" fo:margin-bottom="0.199cm" style:contextual-spacing="true" fo:line-height="100%" fo:text-align="justify" style:justify-single-word="false" fo:text-indent="-0.499cm" style:auto-text-indent="false" style:page-number="auto" fo:background-color="transparent" style:writing-mode="lr-tb">
        <style:tab-stops>
          <style:tab-stop style:position="0.097cm"/>
        </style:tab-stops>
      </style:paragraph-properties>
      <style:text-properties officeooo:paragraph-rsid="009f571e"/>
    </style:style>
    <style:style style:name="P145"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9f571e"/>
    </style:style>
    <style:style style:name="P146"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a6f029"/>
    </style:style>
    <style:style style:name="P147" style:family="paragraph" style:parent-style-name="Text_20_body" style:list-style-name="WWNum2" style:master-page-name="">
      <loext:graphic-properties draw:fill="none"/>
      <style:paragraph-properties fo:margin-left="0.499cm" fo:margin-right="0cm" fo:margin-top="0cm" fo:margin-bottom="0.199cm" style:contextual-spacing="true" fo:line-height="100%" fo:text-align="justify" style:justify-single-word="false" fo:text-indent="-0.499cm" style:auto-text-indent="false" style:page-number="auto" fo:background-color="transparent" style:writing-mode="lr-tb">
        <style:tab-stops>
          <style:tab-stop style:position="0.097cm"/>
        </style:tab-stops>
      </style:paragraph-properties>
      <style:text-properties officeooo:paragraph-rsid="009073f0"/>
    </style:style>
    <style:style style:name="P148"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9073f0"/>
    </style:style>
    <style:style style:name="P149"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paragraph-rsid="00717a38"/>
    </style:style>
    <style:style style:name="P150"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a7675e"/>
    </style:style>
    <style:style style:name="P151"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justify" style:justify-single-word="false" fo:text-indent="-0.6cm" style:auto-text-indent="false" style:page-number="auto" fo:background-color="transparent" style:writing-mode="lr-tb">
        <style:tab-stops/>
      </style:paragraph-properties>
      <style:text-properties officeooo:paragraph-rsid="008278b9"/>
    </style:style>
    <style:style style:name="P152"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8278b9"/>
    </style:style>
    <style:style style:name="P153"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9e245d"/>
    </style:style>
    <style:style style:name="P154"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900df5"/>
    </style:style>
    <style:style style:name="P155"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a31b37"/>
    </style:style>
    <style:style style:name="P156"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a21012"/>
    </style:style>
    <style:style style:name="P157"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95dcb0"/>
    </style:style>
    <style:style style:name="P158" style:family="paragraph" style:parent-style-name="Text_20_body" style:list-style-name="WWNum2">
      <loext:graphic-properties draw:fill="none"/>
      <style:paragraph-properties fo:margin-left="0.6cm" fo:margin-right="0cm" fo:margin-top="0cm" fo:margin-bottom="0.199cm" style:contextual-spacing="true" fo:line-height="100%" fo:text-align="justify" style:justify-single-word="false" fo:text-indent="-0.6cm" style:auto-text-indent="false" fo:background-color="transparent" style:writing-mode="lr-tb">
        <style:tab-stops/>
      </style:paragraph-properties>
      <style:text-properties officeooo:paragraph-rsid="0094065c"/>
    </style:style>
    <style:style style:name="P159"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rsid="00771957" officeooo:paragraph-rsid="00771957"/>
    </style:style>
    <style:style style:name="P160"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rsid="00771957" officeooo:paragraph-rsid="007979e3"/>
    </style:style>
    <style:style style:name="P161" style:family="paragraph" style:parent-style-name="Text_20_body" style:list-style-name="WWNum2">
      <loext:graphic-properties draw:fill="none"/>
      <style:paragraph-properties fo:margin-left="0.499cm" fo:margin-right="0cm" fo:margin-top="0cm" fo:margin-bottom="0.199cm" style:contextual-spacing="true" fo:line-height="100%" fo:text-align="justify" style:justify-single-word="false" fo:text-indent="-0.499cm" style:auto-text-indent="false" fo:background-color="transparent" style:writing-mode="lr-tb">
        <style:tab-stops>
          <style:tab-stop style:position="0.097cm"/>
        </style:tab-stops>
      </style:paragraph-properties>
      <style:text-properties officeooo:rsid="007b1cda" officeooo:paragraph-rsid="007b1cda"/>
    </style:style>
    <style:style style:name="P162" style:family="paragraph" style:parent-style-name="Text_20_body" style:list-style-name="L1">
      <style:text-properties officeooo:rsid="009015dd" officeooo:paragraph-rsid="009015dd"/>
    </style:style>
    <style:style style:name="P163" style:family="paragraph" style:parent-style-name="Text_20_body" style:list-style-name="L3">
      <style:text-properties officeooo:rsid="009015dd" officeooo:paragraph-rsid="009015dd"/>
    </style:style>
    <style:style style:name="P164" style:family="paragraph" style:parent-style-name="Text_20_body" style:list-style-name="L2"/>
    <style:style style:name="P165" style:family="paragraph" style:parent-style-name="Text_20_body" style:list-style-name="L2">
      <style:paragraph-properties fo:margin-top="0cm" fo:margin-bottom="0cm" style:contextual-spacing="false"/>
    </style:style>
    <style:style style:name="P166" style:family="paragraph" style:parent-style-name="Text_20_body" style:list-style-name="L4"/>
    <style:style style:name="P167" style:family="paragraph" style:parent-style-name="Text_20_body" style:list-style-name="L4">
      <style:paragraph-properties fo:margin-top="0cm" fo:margin-bottom="0cm" style:contextual-spacing="false"/>
    </style:style>
    <style:style style:name="P168" style:family="paragraph" style:parent-style-name="Text_20_body" style:list-style-name="L5">
      <style:paragraph-properties fo:text-align="justify" style:justify-single-word="false"/>
      <style:text-properties officeooo:rsid="007b5c0f" officeooo:paragraph-rsid="008eb9fd"/>
    </style:style>
    <style:style style:name="P169" style:family="paragraph" style:parent-style-name="Text_20_body">
      <style:paragraph-properties fo:text-align="justify" style:justify-single-word="false"/>
      <style:text-properties officeooo:paragraph-rsid="00b57b2e"/>
    </style:style>
    <style:style style:name="P170"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font-size="11pt" fo:language="de" fo:country="DE" fo:font-style="normal" fo:font-weight="bold" officeooo:rsid="00113f35"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6" style:family="text">
      <style:text-properties fo:color="#71869b" loext:opacity="100%" fo:font-size="11pt" fo:language="de" fo:country="DE" fo:font-style="normal" fo:font-weight="bold" officeooo:rsid="004ab481"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7" style:family="text">
      <style:text-properties fo:color="#71869b" loext:opacity="100%" fo:letter-spacing="normal" fo:font-style="normal" style:text-underline-style="solid" style:text-underline-width="auto" style:text-underline-color="font-color" loext:padding="0cm" loext:border="none"/>
    </style:style>
    <style:style style:name="T8" style:family="text">
      <style:text-properties fo:font-size="6pt" fo:background-color="transparent" loext:char-shading-value="0" style:font-size-asian="6pt" style:font-size-complex="6pt" style:font-weight-complex="bold"/>
    </style:style>
    <style:style style:name="T9" style:family="text">
      <style:text-properties fo:font-size="6pt" fo:font-weight="bold" fo:background-color="transparent" loext:char-shading-value="0" style:font-size-asian="6pt" style:font-weight-asian="bold" style:font-size-complex="6pt" style:font-weight-complex="bold"/>
    </style:style>
    <style:style style:name="T10" style:family="text">
      <style:text-properties fo:font-style="italic" fo:font-weight="bold" officeooo:rsid="00064771" style:font-style-asian="italic" style:font-weight-asian="bold" style:font-style-complex="italic" style:font-weight-complex="bold"/>
    </style:style>
    <style:style style:name="T11" style:family="text">
      <style:text-properties fo:font-style="italic" fo:font-weight="bold" officeooo:rsid="0007d159" style:font-style-asian="italic" style:font-weight-asian="bold" style:font-style-complex="italic" style:font-weight-complex="bold"/>
    </style:style>
    <style:style style:name="T12" style:family="text">
      <style:text-properties officeooo:rsid="00369d44"/>
    </style:style>
    <style:style style:name="T13" style:family="text">
      <style:text-properties officeooo:rsid="004c66b8"/>
    </style:style>
    <style:style style:name="T14" style:family="text">
      <style:text-properties style:text-underline-style="solid" style:text-underline-width="auto" style:text-underline-color="font-color" fo:font-weight="bold" style:font-weight-asian="bold" style:font-weight-complex="bold"/>
    </style:style>
    <style:style style:name="T15" style:family="text">
      <style:text-properties officeooo:rsid="0056d192"/>
    </style:style>
    <style:style style:name="T16" style:family="text">
      <style:text-properties officeooo:rsid="005fdd6d"/>
    </style:style>
    <style:style style:name="T17" style:family="text">
      <style:text-properties fo:font-size="17pt" fo:letter-spacing="-0.007cm" style:letter-kerning="false" fo:background-color="transparent" loext:char-shading-value="0" style:font-name-asian="Arial1" style:font-size-asian="17pt" style:font-name-complex="Arial1" style:font-size-complex="17pt"/>
    </style:style>
    <style:style style:name="T18" style:family="text">
      <style:text-properties fo:font-size="17pt" fo:letter-spacing="-0.011cm" style:letter-kerning="false" fo:background-color="transparent" loext:char-shading-value="0" style:font-name-asian="Arial1" style:font-size-asian="17pt" style:font-name-complex="Arial1" style:font-size-complex="17pt"/>
    </style:style>
    <style:style style:name="T19" style:family="text">
      <style:text-properties fo:font-size="17pt" fo:letter-spacing="-0.011cm" officeooo:rsid="006fc2e8" style:letter-kerning="false" fo:background-color="transparent" loext:char-shading-value="0" style:font-name-asian="Arial1" style:font-size-asian="17pt" style:font-name-complex="Arial1" style:font-size-complex="17pt"/>
    </style:style>
    <style:style style:name="T20" style:family="text">
      <style:text-properties style:font-name="Liberation Sans"/>
    </style:style>
    <style:style style:name="T21" style:family="text">
      <style:text-properties style:font-name="Liberation Sans" fo:font-size="11pt" fo:language="en" fo:country="US" style:text-underline-style="none" officeooo:rsid="00717a38" fo:background-color="transparent" loext:char-shading-value="0" style:font-size-asian="11pt" style:font-size-complex="11pt"/>
    </style:style>
    <style:style style:name="T22" style:family="text">
      <style:text-properties style:font-name="Liberation Sans" fo:font-size="11pt" fo:language="en" fo:country="US" style:text-underline-style="none" officeooo:rsid="00733e42" fo:background-color="transparent" loext:char-shading-value="0" style:font-size-asian="11pt" style:font-size-complex="11pt"/>
    </style:style>
    <style:style style:name="T23" style:family="text">
      <style:text-properties style:font-name="Liberation Sans" fo:font-size="11pt" fo:language="en" fo:country="US" style:text-underline-style="none" officeooo:rsid="00760bb7" fo:background-color="transparent" loext:char-shading-value="0" style:font-size-asian="11pt" style:font-size-complex="11pt"/>
    </style:style>
    <style:style style:name="T24" style:family="text">
      <style:text-properties style:font-name="Liberation Sans" fo:font-size="11pt" fo:language="en" fo:country="US" style:text-underline-style="none" officeooo:rsid="0076de68" fo:background-color="transparent" loext:char-shading-value="0" style:font-size-asian="11pt" style:font-size-complex="11pt"/>
    </style:style>
    <style:style style:name="T25" style:family="text">
      <style:text-properties style:font-name="Liberation Sans" fo:font-size="11pt" fo:language="en" fo:country="US" style:text-underline-style="none" officeooo:rsid="007979e3" fo:background-color="transparent" loext:char-shading-value="0" style:font-size-asian="11pt" style:font-size-complex="11pt"/>
    </style:style>
    <style:style style:name="T26" style:family="text">
      <style:text-properties style:font-name="Liberation Sans" fo:font-size="11pt" fo:language="en" fo:country="US" style:text-underline-style="none" officeooo:rsid="008278b9" fo:background-color="transparent" loext:char-shading-value="0" style:font-size-asian="11pt" style:font-size-complex="11pt"/>
    </style:style>
    <style:style style:name="T27" style:family="text">
      <style:text-properties style:font-name="Liberation Sans" fo:font-size="11pt" fo:language="en" fo:country="US" style:text-underline-style="none" officeooo:rsid="0015ac64" fo:background-color="transparent" loext:char-shading-value="0" style:font-size-asian="11pt" style:font-size-complex="11pt"/>
    </style:style>
    <style:style style:name="T28" style:family="text">
      <style:text-properties style:font-name="Liberation Sans" fo:font-size="11pt" fo:language="en" fo:country="US" style:text-underline-style="none" officeooo:rsid="00771957" fo:background-color="transparent" loext:char-shading-value="0" style:font-size-asian="11pt" style:font-size-complex="11pt"/>
    </style:style>
    <style:style style:name="T29" style:family="text">
      <style:text-properties style:font-name="Liberation Sans" fo:font-size="11pt" fo:language="en" fo:country="US" style:text-underline-style="none" officeooo:rsid="00a6649c" fo:background-color="transparent" loext:char-shading-value="0" style:font-size-asian="11pt" style:font-size-complex="11pt"/>
    </style:style>
    <style:style style:name="T30" style:family="text">
      <style:text-properties style:font-name="Liberation Sans" fo:font-size="11pt" fo:language="en" fo:country="US" style:text-underline-style="none" officeooo:rsid="008927ae" fo:background-color="transparent" loext:char-shading-value="0" style:font-size-asian="11pt" style:font-size-complex="11pt"/>
    </style:style>
    <style:style style:name="T31" style:family="text">
      <style:text-properties style:font-name="Liberation Sans" fo:font-size="11pt" fo:language="en" fo:country="US" style:text-underline-style="none" officeooo:rsid="009015dd" fo:background-color="transparent" loext:char-shading-value="0" style:font-size-asian="11pt" style:font-size-complex="11pt"/>
    </style:style>
    <style:style style:name="T32" style:family="text">
      <style:text-properties style:font-name="Liberation Sans" fo:font-size="11pt" fo:language="en" fo:country="US" style:text-underline-style="none" officeooo:rsid="007b5c0f" fo:background-color="transparent" loext:char-shading-value="0" style:font-size-asian="11pt" style:font-size-complex="11pt"/>
    </style:style>
    <style:style style:name="T33" style:family="text">
      <style:text-properties style:font-name="Liberation Sans" fo:font-size="11pt" fo:language="en" fo:country="US" style:text-underline-style="none" officeooo:rsid="00986b1d" fo:background-color="transparent" loext:char-shading-value="0" style:font-size-asian="11pt" style:font-size-complex="11pt"/>
    </style:style>
    <style:style style:name="T34" style:family="text">
      <style:text-properties style:font-name="Liberation Sans" fo:font-size="11pt" fo:language="en" fo:country="US" style:text-underline-style="none" officeooo:rsid="001a4158" fo:background-color="transparent" loext:char-shading-value="0" style:font-size-asian="11pt" style:font-size-complex="11pt"/>
    </style:style>
    <style:style style:name="T35" style:family="text">
      <style:text-properties style:font-name="Liberation Sans" fo:font-size="11pt" fo:language="en" fo:country="US" style:text-underline-style="none" officeooo:rsid="009f571e" fo:background-color="transparent" loext:char-shading-value="0" style:font-size-asian="11pt" style:font-size-complex="11pt"/>
    </style:style>
    <style:style style:name="T36" style:family="text">
      <style:text-properties style:font-name="Liberation Sans" fo:font-size="11pt" fo:language="en" fo:country="US" style:text-underline-style="none" officeooo:rsid="007514cf" fo:background-color="transparent" loext:char-shading-value="0" style:font-size-asian="11pt" style:font-size-complex="11pt"/>
    </style:style>
    <style:style style:name="T37" style:family="text">
      <style:text-properties style:font-name="Liberation Sans" fo:font-size="11pt" fo:language="en" fo:country="US" style:text-underline-style="none" officeooo:rsid="00a0ddda" fo:background-color="transparent" loext:char-shading-value="0" style:font-size-asian="11pt" style:font-size-complex="11pt"/>
    </style:style>
    <style:style style:name="T38" style:family="text">
      <style:text-properties style:font-name="Liberation Sans" fo:font-size="11pt" fo:language="en" fo:country="US" style:text-underline-style="none" officeooo:rsid="00a21012" fo:background-color="transparent" loext:char-shading-value="0" style:font-size-asian="11pt" style:font-size-complex="11pt"/>
    </style:style>
    <style:style style:name="T39" style:family="text">
      <style:text-properties style:font-name="Liberation Sans" fo:font-size="11pt" fo:language="en" fo:country="US" style:text-underline-style="none" officeooo:rsid="009c3242" fo:background-color="transparent" loext:char-shading-value="0" style:font-size-asian="11pt" style:font-size-complex="11pt"/>
    </style:style>
    <style:style style:name="T40" style:family="text">
      <style:text-properties style:font-name="Liberation Sans" fo:font-size="11pt" fo:language="en" fo:country="US" style:text-underline-style="none" officeooo:rsid="00963d6b" fo:background-color="transparent" loext:char-shading-value="0" style:font-size-asian="11pt" style:font-size-complex="11pt"/>
    </style:style>
    <style:style style:name="T41" style:family="text">
      <style:text-properties style:font-name="Liberation Sans" fo:font-size="11pt" fo:language="en" fo:country="US" style:text-underline-style="none" fo:font-weight="normal" officeooo:rsid="00717a38" fo:background-color="transparent" loext:char-shading-value="0" style:font-size-asian="11pt" style:font-weight-asian="normal" style:font-size-complex="11pt" style:font-weight-complex="normal"/>
    </style:style>
    <style:style style:name="T42" style:family="text">
      <style:text-properties style:font-name="Liberation Sans" fo:font-size="11pt" fo:language="en" fo:country="US" style:text-underline-style="none" fo:font-weight="normal" officeooo:rsid="009a6a0a" fo:background-color="transparent" loext:char-shading-value="0" style:font-size-asian="11pt" style:font-weight-asian="normal" style:font-size-complex="11pt" style:font-weight-complex="normal"/>
    </style:style>
    <style:style style:name="T43" style:family="text">
      <style:text-properties style:font-name="Liberation Sans" fo:font-size="11pt" fo:language="en" fo:country="US" style:text-underline-style="none" fo:font-weight="normal" officeooo:rsid="009f571e" fo:background-color="transparent" loext:char-shading-value="0" style:font-size-asian="11pt" style:font-weight-asian="normal" style:font-size-complex="11pt" style:font-weight-complex="normal"/>
    </style:style>
    <style:style style:name="T44" style:family="text">
      <style:text-properties style:font-name="Liberation Sans" fo:font-size="11pt" fo:language="en" fo:country="US" fo:font-style="normal" style:text-underline-style="none" officeooo:rsid="00971998" fo:background-color="transparent" loext:char-shading-value="0" style:font-size-asian="11pt" style:font-style-asian="normal" style:font-size-complex="11pt" style:font-style-complex="normal"/>
    </style:style>
    <style:style style:name="T45" style:family="text">
      <style:text-properties style:font-name="Liberation Sans" fo:font-size="11pt" fo:language="en" fo:country="US" fo:font-style="normal" style:text-underline-style="none" officeooo:rsid="009c3242" fo:background-color="transparent" loext:char-shading-value="0" style:font-size-asian="11pt" style:font-style-asian="normal" style:font-size-complex="11pt" style:font-style-complex="normal"/>
    </style:style>
    <style:style style:name="T46" style:family="text">
      <style:text-properties style:font-name="Liberation Sans" fo:font-size="11pt" fo:language="en" fo:country="US" fo:font-style="normal" style:text-underline-style="none" officeooo:rsid="00a21012" fo:background-color="transparent" loext:char-shading-value="0" style:font-size-asian="11pt" style:font-style-asian="normal" style:font-size-complex="11pt" style:font-style-complex="normal"/>
    </style:style>
    <style:style style:name="T47" style:family="text">
      <style:text-properties style:font-name="Liberation Sans" fo:font-size="11pt" fo:language="en" fo:country="US" fo:font-style="normal" style:text-underline-style="none" officeooo:rsid="0084c00d" fo:background-color="transparent" loext:char-shading-value="0" style:font-size-asian="11pt" style:font-style-asian="normal" style:font-size-complex="11pt" style:font-style-complex="normal"/>
    </style:style>
    <style:style style:name="T48" style:family="text">
      <style:text-properties style:font-name="Liberation Sans" fo:font-size="11pt" fo:language="en" fo:country="US" fo:font-style="normal" style:text-underline-style="none" officeooo:rsid="00717a38" fo:background-color="transparent" loext:char-shading-value="0" style:font-size-asian="11pt" style:font-style-asian="normal" style:font-size-complex="11pt" style:font-style-complex="normal"/>
    </style:style>
    <style:style style:name="T49" style:family="text">
      <style:text-properties style:font-name="Liberation Sans" fo:font-size="11pt" fo:language="de" fo:country="DE" style:text-underline-style="none" officeooo:rsid="009cbee0" fo:background-color="transparent" loext:char-shading-value="0" style:font-size-asian="11pt" style:font-size-complex="11pt"/>
    </style:style>
    <style:style style:name="T50" style:family="text">
      <style:text-properties style:font-name="Liberation Sans" fo:font-size="11pt" fo:language="de" fo:country="DE" style:text-underline-style="none" officeooo:rsid="00708666" fo:background-color="transparent" loext:char-shading-value="0" style:font-size-asian="11pt" style:font-size-complex="11pt"/>
    </style:style>
    <style:style style:name="T51" style:family="text">
      <style:text-properties style:font-name="Liberation Sans" fo:font-size="11pt" fo:language="de" fo:country="DE" style:text-underline-style="none" officeooo:rsid="00760bb7" fo:background-color="transparent" loext:char-shading-value="0" style:font-size-asian="11pt" style:font-size-complex="11pt"/>
    </style:style>
    <style:style style:name="T52" style:family="text">
      <style:text-properties style:font-name="Liberation Sans" fo:font-size="11pt" fo:language="de" fo:country="DE" style:text-underline-style="none" officeooo:rsid="0099c325" fo:background-color="transparent" loext:char-shading-value="0" style:font-size-asian="11pt" style:font-size-complex="11pt"/>
    </style:style>
    <style:style style:name="T53" style:family="text">
      <style:text-properties style:font-name="Liberation Sans" fo:font-size="11pt" fo:language="de" fo:country="DE" style:text-underline-style="none" officeooo:rsid="0099da0c" fo:background-color="transparent" loext:char-shading-value="0" style:font-size-asian="11pt" style:font-size-complex="11pt"/>
    </style:style>
    <style:style style:name="T54" style:family="text">
      <style:text-properties style:font-name="Liberation Sans" fo:font-size="11pt" fo:language="de" fo:country="AT" style:text-underline-style="none" officeooo:rsid="0073411e" fo:background-color="transparent" loext:char-shading-value="0" style:font-size-asian="11pt" style:font-size-complex="11pt"/>
    </style:style>
    <style:style style:name="T55" style:family="text">
      <style:text-properties style:font-name="Liberation Sans" fo:font-size="11pt" fo:language="de" fo:country="AT" style:text-underline-style="none" officeooo:rsid="009c8a29" fo:background-color="transparent" loext:char-shading-value="0" style:font-size-asian="11pt" style:font-size-complex="11pt"/>
    </style:style>
    <style:style style:name="T56" style:family="text">
      <style:text-properties style:font-name="Liberation Sans" fo:font-size="11pt" fo:language="de" fo:country="AT" style:text-underline-style="none" officeooo:rsid="0080c126" fo:background-color="transparent" loext:char-shading-value="0" style:font-size-asian="11pt" style:font-size-complex="11pt"/>
    </style:style>
    <style:style style:name="T57" style:family="text">
      <style:text-properties style:font-name="Liberation Sans" officeooo:rsid="0076de68"/>
    </style:style>
    <style:style style:name="T58" style:family="text">
      <style:text-properties style:font-name="Liberation Sans" fo:font-weight="normal" officeooo:rsid="008278b9" style:font-weight-asian="normal" style:font-weight-complex="normal"/>
    </style:style>
    <style:style style:name="T59" style:family="text">
      <style:text-properties style:font-name="Liberation Sans" fo:font-weight="normal" officeooo:rsid="009a6a0a" style:font-weight-asian="normal" style:font-weight-complex="normal"/>
    </style:style>
    <style:style style:name="T60" style:family="text">
      <style:text-properties style:font-name="Liberation Sans" fo:font-weight="normal" officeooo:rsid="00717a38" style:font-weight-asian="normal" style:font-weight-complex="normal"/>
    </style:style>
    <style:style style:name="T61" style:family="text">
      <style:text-properties style:font-name="Liberation Sans" fo:font-weight="normal" officeooo:rsid="009f571e" style:font-weight-asian="normal" style:font-weight-complex="normal"/>
    </style:style>
    <style:style style:name="T62" style:family="text">
      <style:text-properties style:font-name="Liberation Sans" officeooo:rsid="008762a3"/>
    </style:style>
    <style:style style:name="T63" style:family="text">
      <style:text-properties style:font-name="Liberation Sans" officeooo:rsid="008927ae"/>
    </style:style>
    <style:style style:name="T64" style:family="text">
      <style:text-properties style:font-name="Liberation Sans" fo:language="de" fo:country="DE"/>
    </style:style>
    <style:style style:name="T65" style:family="text">
      <style:text-properties style:font-name="Liberation Sans" fo:language="de" fo:country="DE" officeooo:rsid="00708666"/>
    </style:style>
    <style:style style:name="T66" style:family="text">
      <style:text-properties style:font-name="Liberation Sans" fo:language="de" fo:country="DE" officeooo:rsid="009cbee0"/>
    </style:style>
    <style:style style:name="T67" style:family="text">
      <style:text-properties style:font-name="Liberation Sans" fo:language="de" fo:country="DE" officeooo:rsid="006ea907"/>
    </style:style>
    <style:style style:name="T68" style:family="text">
      <style:text-properties style:font-name="Liberation Sans" fo:language="de" fo:country="DE" fo:font-style="italic" officeooo:rsid="00708666" style:font-style-asian="italic" style:font-style-complex="italic"/>
    </style:style>
    <style:style style:name="T69" style:family="text">
      <style:text-properties style:font-name="Liberation Sans" fo:language="de" fo:country="DE" officeooo:rsid="0079baf9"/>
    </style:style>
    <style:style style:name="T70" style:family="text">
      <style:text-properties style:font-name="Liberation Sans" fo:language="de" fo:country="DE" officeooo:rsid="0093cb92"/>
    </style:style>
    <style:style style:name="T71" style:family="text">
      <style:text-properties style:font-name="Liberation Sans" fo:language="de" fo:country="DE" officeooo:rsid="009a6a0a"/>
    </style:style>
    <style:style style:name="T72" style:family="text">
      <style:text-properties style:font-name="Liberation Sans" fo:language="de" fo:country="DE" officeooo:rsid="009015dd"/>
    </style:style>
    <style:style style:name="T73" style:family="text">
      <style:text-properties style:font-name="Liberation Sans" fo:language="de" fo:country="DE" officeooo:rsid="009e7f8d"/>
    </style:style>
    <style:style style:name="T74" style:family="text">
      <style:text-properties style:font-name="Liberation Sans" fo:language="de" fo:country="DE" officeooo:rsid="009cdf3b"/>
    </style:style>
    <style:style style:name="T75" style:family="text">
      <style:text-properties style:font-name="Liberation Sans" fo:language="de" fo:country="DE" fo:font-weight="normal" officeooo:rsid="0080c126" style:font-weight-asian="normal" style:font-weight-complex="normal"/>
    </style:style>
    <style:style style:name="T76" style:family="text">
      <style:text-properties style:font-name="Liberation Sans" fo:language="de" fo:country="DE" officeooo:rsid="00a7675e"/>
    </style:style>
    <style:style style:name="T77" style:family="text">
      <style:text-properties style:font-name="Liberation Sans" fo:language="de" fo:country="AT"/>
    </style:style>
    <style:style style:name="T78" style:family="text">
      <style:text-properties style:font-name="Liberation Sans" fo:language="de" fo:country="AT" officeooo:rsid="00708666"/>
    </style:style>
    <style:style style:name="T79" style:family="text">
      <style:text-properties style:font-name="Liberation Sans" fo:language="de" fo:country="AT" officeooo:rsid="007514cf"/>
    </style:style>
    <style:style style:name="T80" style:family="text">
      <style:text-properties style:font-name="Liberation Sans" fo:language="de" fo:country="AT" officeooo:rsid="006ea907"/>
    </style:style>
    <style:style style:name="T81" style:family="text">
      <style:text-properties style:font-name="Liberation Sans" fo:language="de" fo:country="AT" officeooo:rsid="00812427"/>
    </style:style>
    <style:style style:name="T82" style:family="text">
      <style:text-properties style:font-name="Liberation Sans" fo:language="de" fo:country="AT" officeooo:rsid="0080c126"/>
    </style:style>
    <style:style style:name="T83" style:family="text">
      <style:text-properties style:font-name="Liberation Sans" fo:language="de" fo:country="AT" officeooo:rsid="00a7675e"/>
    </style:style>
    <style:style style:name="T84" style:family="text">
      <style:text-properties style:font-name="Liberation Sans" fo:language="de" fo:country="AT" officeooo:rsid="00a79850"/>
    </style:style>
    <style:style style:name="T85" style:family="text">
      <style:text-properties style:font-name="Liberation Sans" officeooo:rsid="00708666"/>
    </style:style>
    <style:style style:name="T86" style:family="text">
      <style:text-properties style:font-name="Liberation Sans" fo:language="en" fo:country="US" officeooo:rsid="00708666"/>
    </style:style>
    <style:style style:name="T87" style:family="text">
      <style:text-properties style:font-name="Liberation Sans" fo:language="en" fo:country="US" officeooo:rsid="00717a38"/>
    </style:style>
    <style:style style:name="T88" style:family="text">
      <style:text-properties style:font-name="Liberation Sans" officeooo:rsid="0094065c"/>
    </style:style>
    <style:style style:name="T89" style:family="text">
      <style:text-properties style:font-name="Liberation Sans" officeooo:rsid="007979e3"/>
    </style:style>
    <style:style style:name="T90" style:family="text">
      <style:text-properties style:font-name="Liberation Sans" officeooo:rsid="0077a7e6"/>
    </style:style>
    <style:style style:name="T91" style:family="text">
      <style:text-properties style:font-name="Liberation Sans" officeooo:rsid="00b57b2e"/>
    </style:style>
    <style:style style:name="T92" style:family="text">
      <style:text-properties officeooo:rsid="006bab7f"/>
    </style:style>
    <style:style style:name="T93" style:family="text">
      <style:text-properties fo:color="#222222" loext:opacity="100%" fo:letter-spacing="normal" fo:font-style="normal"/>
    </style:style>
    <style:style style:name="T94" style:family="text">
      <style:text-properties fo:font-variant="normal" fo:text-transform="none" fo:color="#222222" loext:opacity="100%" style:text-line-through-style="none" style:text-line-through-type="none" style:font-name="Liberation Sans" fo:font-size="11pt" fo:letter-spacing="normal" fo:language="de" fo:country="DE" fo:font-style="normal" style:text-underline-style="none" fo:font-weight="bold" style:text-blinking="false" fo:background-color="transparent" loext:char-shading-value="0" style:font-weight-asian="bold" style:font-weight-complex="bold"/>
    </style:style>
    <style:style style:name="T95" style:family="text">
      <style:text-properties fo:font-variant="normal" fo:text-transform="none" fo:color="#222222" loext:opacity="100%" style:text-line-through-style="none" style:text-line-through-type="none" style:font-name="Liberation Sans" fo:letter-spacing="normal" style:text-underline-style="none" fo:font-weight="bold" style:text-blinking="false" fo:background-color="transparent" loext:char-shading-value="0" style:font-weight-asian="bold" style:font-weight-complex="bold"/>
    </style:style>
    <style:style style:name="T96" style:family="text">
      <style:text-properties fo:font-variant="normal" fo:text-transform="none" fo:color="#71869b" loext:opacity="100%" style:text-line-through-style="none" style:text-line-through-type="none" style:font-name="Liberation Sans" fo:font-size="11pt" fo:letter-spacing="normal" fo:language="de" fo:country="DE" fo:font-style="normal" style:text-underline-style="solid" style:text-underline-width="auto" style:text-underline-color="font-color" fo:font-weight="bold" style:text-blinking="false" fo:background-color="transparent" loext:char-shading-value="0" style:font-weight-asian="bold" style:font-weight-complex="bold" loext:padding="0cm" loext:border="none"/>
    </style:style>
    <style:style style:name="T97" style:family="text">
      <style:text-properties fo:font-variant="normal" fo:text-transform="none" style:use-window-font-color="true" loext:opacity="0%" style:font-name="Liberation Sans" fo:font-size="11pt" fo:letter-spacing="normal" fo:language="en" fo:country="US" fo:font-style="normal" style:text-underline-style="none" fo:font-weight="normal" fo:background-color="transparent" loext:char-shading-value="0" style:font-size-asian="11pt" style:font-weight-asian="normal" style:font-size-complex="11pt" style:font-weight-complex="normal"/>
    </style:style>
    <style:style style:name="T98" style:family="text">
      <style:text-properties fo:font-variant="normal" fo:text-transform="none" style:use-window-font-color="true" loext:opacity="0%" style:font-name="Liberation Sans" fo:font-size="11pt" fo:letter-spacing="normal" fo:language="en" fo:country="US" fo:font-style="normal" style:text-underline-style="none" fo:font-weight="normal" officeooo:rsid="009015dd" fo:background-color="transparent" loext:char-shading-value="0" style:font-size-asian="11pt" style:font-weight-asian="normal" style:font-size-complex="11pt" style:font-weight-complex="normal"/>
    </style:style>
    <style:style style:name="T99" style:family="text">
      <style:text-properties fo:font-variant="normal" fo:text-transform="none" style:use-window-font-color="true" loext:opacity="0%" style:font-name="Liberation Sans" fo:font-size="11pt" fo:letter-spacing="normal" fo:language="en" fo:country="US" fo:font-style="normal" style:text-underline-style="none" fo:font-weight="normal" officeooo:rsid="00771957" fo:background-color="transparent" loext:char-shading-value="0" style:font-size-asian="11pt" style:font-weight-asian="normal" style:font-size-complex="11pt" style:font-weight-complex="normal"/>
    </style:style>
    <style:style style:name="T100" style:family="text">
      <style:text-properties fo:font-variant="normal" fo:text-transform="none" fo:color="#191919" loext:opacity="100%" fo:letter-spacing="normal" fo:language="de" fo:country="DE" fo:font-style="normal" fo:font-weight="normal"/>
    </style:style>
    <style:style style:name="T101" style:family="text">
      <style:text-properties fo:font-variant="normal" fo:text-transform="none" fo:color="#191919" loext:opacity="100%" fo:letter-spacing="normal" fo:language="de" fo:country="DE" fo:font-style="normal" fo:font-weight="normal" officeooo:rsid="007170bb"/>
    </style:style>
    <style:style style:name="T102" style:family="text">
      <style:text-properties fo:font-variant="normal" fo:text-transform="none" fo:color="#191919" loext:opacity="100%" fo:letter-spacing="normal" fo:language="de" fo:country="DE" fo:font-style="normal" fo:font-weight="normal" officeooo:rsid="00a7675e"/>
    </style:style>
    <style:style style:name="T103" style:family="text">
      <style:text-properties fo:font-variant="normal" fo:text-transform="none" fo:color="#191919" loext:opacity="100%" fo:letter-spacing="normal" fo:language="de" fo:country="DE" fo:font-style="italic" fo:font-weight="normal" style:font-style-asian="italic" style:font-style-complex="italic"/>
    </style:style>
    <style:style style:name="T104" style:family="text">
      <style:text-properties fo:font-variant="normal" fo:text-transform="none" fo:color="#191919" loext:opacity="100%" style:font-name="Liberation Sans" fo:letter-spacing="normal" fo:language="de" fo:country="DE" fo:font-style="normal" fo:font-weight="normal" officeooo:rsid="006ea907"/>
    </style:style>
    <style:style style:name="T105" style:family="text">
      <style:text-properties fo:font-variant="normal" fo:text-transform="none" fo:color="#191919" loext:opacity="100%" style:font-name="Liberation Sans" fo:letter-spacing="normal" fo:language="de" fo:country="DE" fo:font-style="normal" fo:font-weight="normal" officeooo:rsid="00a7675e"/>
    </style:style>
    <style:style style:name="T106" style:family="text">
      <style:text-properties fo:font-variant="normal" fo:text-transform="none" fo:color="#191919" loext:opacity="100%" style:font-name="Liberation Sans" fo:font-size="11pt" fo:letter-spacing="normal" fo:language="de" fo:country="DE" fo:font-style="normal" fo:font-weight="normal" officeooo:rsid="00708666" style:font-size-asian="11pt" style:font-size-complex="11pt"/>
    </style:style>
    <style:style style:name="T107" style:family="text">
      <style:text-properties fo:font-variant="normal" fo:text-transform="none" fo:color="#191919" loext:opacity="100%" style:font-name="Liberation Sans" fo:font-size="11pt" fo:letter-spacing="normal" fo:language="de" fo:country="DE" fo:font-style="normal" fo:font-weight="normal" officeooo:rsid="00a7675e" style:font-size-asian="11pt" style:font-size-complex="11pt"/>
    </style:style>
    <style:style style:name="T108" style:family="text">
      <style:text-properties fo:font-variant="normal" fo:text-transform="none" fo:color="#191919" loext:opacity="100%" fo:font-size="11pt" fo:letter-spacing="normal" fo:language="de" fo:country="DE" fo:font-style="normal" fo:font-weight="normal" officeooo:rsid="006ea907" style:font-size-asian="11pt" style:font-size-complex="11pt"/>
    </style:style>
    <style:style style:name="T109" style:family="text">
      <style:text-properties fo:font-variant="normal" fo:text-transform="none" fo:color="#191919" loext:opacity="100%" fo:font-size="11pt" fo:letter-spacing="normal" fo:language="de" fo:country="DE" fo:font-style="normal" fo:font-weight="normal" officeooo:rsid="00a79850" style:font-size-asian="11pt" style:font-size-complex="11pt"/>
    </style:style>
    <style:style style:name="T110" style:family="text">
      <style:text-properties fo:font-variant="normal" fo:text-transform="none" fo:color="#333333" loext:opacity="100%" fo:font-size="11pt" fo:letter-spacing="normal" fo:language="de" fo:country="DE" fo:font-style="normal" fo:font-weight="normal" officeooo:rsid="006ea907" style:font-size-asian="11pt" style:font-weight-asian="normal" style:font-size-complex="11pt" style:font-weight-complex="normal"/>
    </style:style>
    <style:style style:name="T111" style:family="text">
      <style:text-properties fo:font-variant="normal" fo:text-transform="none" fo:color="#333333" loext:opacity="100%" fo:font-size="11pt" fo:letter-spacing="normal" fo:language="de" fo:country="DE" fo:font-style="normal" fo:font-weight="normal" officeooo:rsid="00a79850" style:font-size-asian="11pt" style:font-weight-asian="normal" style:font-size-complex="11pt" style:font-weight-complex="normal"/>
    </style:style>
    <style:style style:name="T112" style:family="text">
      <style:text-properties fo:font-variant="normal" fo:text-transform="none" fo:color="#333333" loext:opacity="100%" fo:font-size="11pt" fo:letter-spacing="normal" fo:language="de" fo:country="DE" fo:font-style="normal" fo:font-weight="normal" officeooo:rsid="00ac907c" style:font-size-asian="11pt" style:font-weight-asian="normal" style:font-size-complex="11pt" style:font-weight-complex="normal"/>
    </style:style>
    <style:style style:name="T113" style:family="text">
      <style:text-properties fo:font-variant="normal" fo:text-transform="none" fo:color="#333333" loext:opacity="100%" fo:font-size="11pt" fo:letter-spacing="normal" fo:language="de" fo:country="DE" fo:font-weight="normal" officeooo:rsid="006ea907" style:font-size-asian="11pt" style:font-weight-asian="normal" style:font-size-complex="11pt" style:font-weight-complex="normal"/>
    </style:style>
    <style:style style:name="T114" style:family="text">
      <style:text-properties officeooo:rsid="00717a38"/>
    </style:style>
    <style:style style:name="T115" style:family="text">
      <style:text-properties officeooo:rsid="00733e42"/>
    </style:style>
    <style:style style:name="T116" style:family="text">
      <style:text-properties officeooo:rsid="00745ae2"/>
    </style:style>
    <style:style style:name="T117" style:family="text">
      <style:text-properties officeooo:rsid="00760bb7"/>
    </style:style>
    <style:style style:name="T118" style:family="text">
      <style:text-properties officeooo:rsid="0076de68"/>
    </style:style>
    <style:style style:name="T119" style:family="text">
      <style:text-properties officeooo:rsid="00771957"/>
    </style:style>
    <style:style style:name="T120" style:family="text">
      <style:text-properties officeooo:rsid="0077a7e6"/>
    </style:style>
    <style:style style:name="T121" style:family="text">
      <style:text-properties officeooo:rsid="007979e3"/>
    </style:style>
    <style:style style:name="T122" style:family="text">
      <style:text-properties officeooo:rsid="007b1cda"/>
    </style:style>
    <style:style style:name="T123" style:family="text">
      <style:text-properties officeooo:rsid="007b5c0f"/>
    </style:style>
    <style:style style:name="T124" style:family="text">
      <style:text-properties officeooo:rsid="007ca80a"/>
    </style:style>
    <style:style style:name="T125" style:family="text">
      <style:text-properties officeooo:rsid="007e99e8"/>
    </style:style>
    <style:style style:name="T126" style:family="text">
      <style:text-properties officeooo:rsid="007ff173"/>
    </style:style>
    <style:style style:name="T127" style:family="text">
      <style:text-properties officeooo:rsid="00803537"/>
    </style:style>
    <style:style style:name="T128" style:family="text">
      <style:text-properties officeooo:rsid="00819553"/>
    </style:style>
    <style:style style:name="T129" style:family="text">
      <style:text-properties officeooo:rsid="008278b9"/>
    </style:style>
    <style:style style:name="T130" style:family="text">
      <style:text-properties fo:font-weight="normal" style:font-weight-asian="normal" style:font-weight-complex="normal"/>
    </style:style>
    <style:style style:name="T131" style:family="text">
      <style:text-properties fo:font-weight="normal" officeooo:rsid="008278b9" style:font-weight-asian="normal" style:font-weight-complex="normal"/>
    </style:style>
    <style:style style:name="T132" style:family="text">
      <style:text-properties officeooo:rsid="0084c00d"/>
    </style:style>
    <style:style style:name="T133" style:family="text">
      <style:text-properties officeooo:rsid="008573f6"/>
    </style:style>
    <style:style style:name="T134" style:family="text">
      <style:text-properties officeooo:rsid="008621bc"/>
    </style:style>
    <style:style style:name="T135" style:family="text">
      <style:text-properties officeooo:rsid="008762a3"/>
    </style:style>
    <style:style style:name="T136" style:family="text">
      <style:text-properties officeooo:rsid="008927ae"/>
    </style:style>
    <style:style style:name="T137" style:family="text">
      <style:text-properties officeooo:rsid="009cbee0"/>
    </style:style>
    <style:style style:name="T138" style:family="text">
      <style:text-properties fo:language="en" fo:country="US" officeooo:rsid="0097579b"/>
    </style:style>
    <style:style style:name="T139" style:family="text">
      <style:text-properties fo:language="en" fo:country="US" officeooo:rsid="0094a493"/>
    </style:style>
    <style:style style:name="T140" style:family="text">
      <style:text-properties fo:language="de" fo:country="DE"/>
    </style:style>
    <style:style style:name="T141" style:family="text">
      <style:text-properties fo:language="de" fo:country="DE" officeooo:rsid="009cbee0"/>
    </style:style>
    <style:style style:name="T142" style:family="text">
      <style:text-properties fo:language="de" fo:country="DE" officeooo:rsid="00708666"/>
    </style:style>
    <style:style style:name="T143" style:family="text">
      <style:text-properties fo:language="de" fo:country="DE" officeooo:rsid="00812427"/>
    </style:style>
    <style:style style:name="T144" style:family="text">
      <style:text-properties fo:language="de" fo:country="DE" officeooo:rsid="0082af22"/>
    </style:style>
    <style:style style:name="T145" style:family="text">
      <style:text-properties fo:language="de" fo:country="DE" officeooo:rsid="0084b082"/>
    </style:style>
    <style:style style:name="T146" style:family="text">
      <style:text-properties fo:language="de" fo:country="DE" officeooo:rsid="008afc5a"/>
    </style:style>
    <style:style style:name="T147" style:family="text">
      <style:text-properties fo:language="de" fo:country="DE" officeooo:rsid="00a6649c"/>
    </style:style>
    <style:style style:name="T148" style:family="text">
      <style:text-properties fo:language="de" fo:country="DE" officeooo:rsid="00a78181"/>
    </style:style>
    <style:style style:name="T149" style:family="text">
      <style:text-properties fo:language="de" fo:country="DE" officeooo:rsid="0094a493"/>
    </style:style>
    <style:style style:name="T150" style:family="text">
      <style:text-properties fo:language="de" fo:country="DE" officeooo:rsid="00971998"/>
    </style:style>
    <style:style style:name="T151" style:family="text">
      <style:text-properties fo:language="de" fo:country="DE" officeooo:rsid="00964425"/>
    </style:style>
    <style:style style:name="T152" style:family="text">
      <style:text-properties fo:language="de" fo:country="DE" officeooo:rsid="009cdf3b"/>
    </style:style>
    <style:style style:name="T153" style:family="text">
      <style:text-properties fo:language="de" fo:country="DE" officeooo:rsid="009e7f8d"/>
    </style:style>
    <style:style style:name="T154" style:family="text">
      <style:text-properties fo:language="de" fo:country="DE" officeooo:rsid="0073411e"/>
    </style:style>
    <style:style style:name="T155" style:family="text">
      <style:text-properties fo:language="de" fo:country="DE" officeooo:rsid="0076064e"/>
    </style:style>
    <style:style style:name="T156" style:family="text">
      <style:text-properties fo:language="de" fo:country="DE" officeooo:rsid="009c8a29"/>
    </style:style>
    <style:style style:name="T157" style:family="text">
      <style:text-properties fo:language="de" fo:country="DE" officeooo:rsid="0080925f"/>
    </style:style>
    <style:style style:name="T158" style:family="text">
      <style:text-properties fo:language="de" fo:country="DE" officeooo:rsid="00a0ddda"/>
    </style:style>
    <style:style style:name="T159" style:family="text">
      <style:text-properties officeooo:rsid="00708666"/>
    </style:style>
    <style:style style:name="T160" style:family="text">
      <style:text-properties officeooo:rsid="0073411e"/>
    </style:style>
    <style:style style:name="T161" style:family="text">
      <style:text-properties officeooo:rsid="008f2f7f"/>
    </style:style>
    <style:style style:name="T162" style:family="text">
      <style:text-properties fo:language="de" fo:country="AT"/>
    </style:style>
    <style:style style:name="T163" style:family="text">
      <style:text-properties fo:language="de" fo:country="AT" officeooo:rsid="006ea907"/>
    </style:style>
    <style:style style:name="T164" style:family="text">
      <style:text-properties fo:language="de" fo:country="AT" officeooo:rsid="0094a493"/>
    </style:style>
    <style:style style:name="T165" style:family="text">
      <style:text-properties fo:language="de" fo:country="AT" officeooo:rsid="00900df5"/>
    </style:style>
    <style:style style:name="T166" style:family="text">
      <style:text-properties fo:language="de" fo:country="AT" officeooo:rsid="00a7675e"/>
    </style:style>
    <style:style style:name="T167" style:family="text">
      <style:text-properties fo:language="de" fo:country="AT" officeooo:rsid="00771957"/>
    </style:style>
    <style:style style:name="T168" style:family="text">
      <style:text-properties fo:font-size="11pt" fo:language="de" fo:country="DE" fo:font-weight="normal" officeooo:rsid="006ea907" style:font-size-asian="11pt" style:font-weight-asian="normal" style:font-size-complex="11pt" style:font-weight-complex="normal"/>
    </style:style>
    <style:style style:name="T169" style:family="text">
      <style:text-properties fo:font-size="11pt" fo:language="de" fo:country="DE" fo:font-weight="normal" officeooo:rsid="00a79850" style:font-size-asian="11pt" style:font-weight-asian="normal" style:font-size-complex="11pt" style:font-weight-complex="normal"/>
    </style:style>
    <style:style style:name="T170" style:family="text">
      <style:text-properties fo:font-size="11pt" style:font-size-asian="10.5pt"/>
    </style:style>
    <style:style style:name="T171" style:family="text">
      <style:text-properties fo:font-size="11pt" officeooo:rsid="0084c00d" style:font-size-asian="10.5pt"/>
    </style:style>
    <style:style style:name="T172" style:family="text">
      <style:text-properties officeooo:rsid="008c4719"/>
    </style:style>
    <style:style style:name="T173" style:family="text">
      <style:text-properties officeooo:rsid="009a6a0a"/>
    </style:style>
    <style:style style:name="T174" style:family="text">
      <style:text-properties officeooo:rsid="0097579b"/>
    </style:style>
    <style:style style:name="T175" style:family="text">
      <style:text-properties officeooo:rsid="0097e69d"/>
    </style:style>
    <style:style style:name="T176" style:family="text">
      <style:text-properties officeooo:rsid="00a6649c"/>
    </style:style>
    <style:style style:name="T177" style:family="text">
      <style:text-properties officeooo:rsid="00a78181"/>
    </style:style>
    <style:style style:name="T178" style:family="text">
      <style:text-properties officeooo:rsid="00971998"/>
    </style:style>
    <style:style style:name="T179" style:family="text">
      <style:text-properties officeooo:rsid="009c3242"/>
    </style:style>
    <style:style style:name="T180" style:family="text">
      <style:text-properties officeooo:rsid="009a6bf3"/>
    </style:style>
    <style:style style:name="T181" style:family="text">
      <style:text-properties officeooo:rsid="009b9326"/>
    </style:style>
    <style:style style:name="T182" style:family="text">
      <style:text-properties officeooo:rsid="00900df5"/>
    </style:style>
    <style:style style:name="T183" style:family="text">
      <style:text-properties officeooo:rsid="009015dd"/>
    </style:style>
    <style:style style:name="T184" style:family="text">
      <style:text-properties style:use-window-font-color="true" loext:opacity="0%" style:font-name="Liberation Sans" fo:font-size="11pt" fo:language="en" fo:country="US" style:text-underline-style="none" fo:font-weight="normal" officeooo:rsid="009015dd" fo:background-color="transparent" loext:char-shading-value="0" style:font-size-asian="11pt" style:font-weight-asian="normal" style:font-size-complex="11pt" style:font-weight-complex="normal"/>
    </style:style>
    <style:style style:name="T185" style:family="text">
      <style:text-properties style:use-window-font-color="true" loext:opacity="0%" style:text-outline="false" style:text-line-through-style="none" style:text-line-through-type="none" style:font-name="Liberation Serif1" fo:font-size="10pt" fo:letter-spacing="normal" fo:font-style="normal" fo:text-shadow="none" style:text-underline-style="none" fo:font-weight="normal" style:letter-kerning="true" style:font-size-asian="10pt" style:font-style-asian="normal" style:font-weight-asian="normal" style:text-emphasize="none"/>
    </style:style>
    <style:style style:name="T186" style:family="text">
      <style:text-properties style:use-window-font-color="true" loext:opacity="0%" style:text-outline="false" style:text-line-through-style="none" style:text-line-through-type="none" style:font-name="Liberation Sans" fo:font-size="10pt" fo:letter-spacing="normal" fo:font-style="normal" fo:text-shadow="none" style:text-underline-style="none" fo:font-weight="normal" style:letter-kerning="true" style:font-size-asian="10pt" style:font-style-asian="normal" style:font-weight-asian="normal" style:text-emphasize="none"/>
    </style:style>
    <style:style style:name="T187" style:family="text">
      <style:text-properties style:use-window-font-color="true" loext:opacity="0%" style:text-outline="false" style:text-line-through-style="none" style:text-line-through-type="none" style:font-name="Liberation Sans" fo:font-size="11pt" fo:letter-spacing="normal" fo:font-style="normal" fo:text-shadow="none" style:text-underline-style="none" fo:font-weight="normal" style:letter-kerning="true" style:font-size-asian="11pt" style:font-style-asian="normal" style:font-weight-asian="normal" style:font-size-complex="11pt" style:text-emphasize="none"/>
    </style:style>
    <style:style style:name="T188" style:family="text">
      <style:text-properties officeooo:rsid="0094065c"/>
    </style:style>
    <style:style style:name="T189" style:family="text">
      <style:text-properties officeooo:rsid="0095dcb0"/>
    </style:style>
    <style:style style:name="T190" style:family="text">
      <style:text-properties officeooo:rsid="00986b1d"/>
    </style:style>
    <style:style style:name="T191" style:family="text">
      <style:text-properties officeooo:rsid="0099c325"/>
    </style:style>
    <style:style style:name="T192" style:family="text">
      <style:text-properties officeooo:rsid="001a4158"/>
    </style:style>
    <style:style style:name="T193" style:family="text">
      <style:text-properties officeooo:rsid="009d888e"/>
    </style:style>
    <style:style style:name="T194" style:family="text">
      <style:text-properties officeooo:rsid="009f571e"/>
    </style:style>
    <style:style style:name="T195" style:family="text">
      <style:text-properties officeooo:rsid="00a0ddda"/>
    </style:style>
    <style:style style:name="T196" style:family="text">
      <style:text-properties officeooo:rsid="00a51694"/>
    </style:style>
    <style:style style:name="T197" style:family="text">
      <style:text-properties officeooo:rsid="00a79850"/>
    </style:style>
    <style:style style:name="T198" style:family="text">
      <style:text-properties officeooo:rsid="00b57b2e"/>
    </style:style>
    <style:style style:name="T199" style:family="text">
      <style:text-properties style:font-name="Liberation Sans"/>
    </style:style>
    <style:style style:name="T200" style:family="text">
      <style:text-properties style:font-name="Liberation Sans" officeooo:rsid="00b57b2e"/>
    </style:style>
    <style:style style:name="T201" style:family="text">
      <style:text-properties style:font-name="Liberation Sans" fo:font-size="11pt" style:font-size-asian="11pt" style:font-size-complex="11pt"/>
    </style:style>
    <style:style style:name="T202" style:family="text">
      <style:text-properties style:font-name="Liberation Sans" fo:font-size="11pt" officeooo:rsid="00b57b2e" style:font-size-asian="11pt" style:font-size-complex="11pt"/>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7"><draw:frame draw:style-name="fr2" draw:name="Bild3" text:anchor-type="paragraph" svg:x="-0.318cm" svg:y="-0.309cm" svg:width="3.244cm" svg:height="1.448cm" draw:z-index="2"><draw:image xlink:href="Pictures/100000000000040E000001CFA393826E3CEA756B.jpg" xlink:type="simple" xlink:show="embed" xlink:actuate="onLoad" draw:mime-type="image/jpeg"/></draw:frame></text:p>
      <text:p text:style-name="P67"/>
      <text:p text:style-name="P66"><draw:line text:anchor-type="paragraph" draw:z-index="0" draw:name="Form1" draw:style-name="gr1" draw:text-style-name="P170" svg:x1="-2.575cm" svg:y1="-0.314cm" svg:x2="18.997cm" svg:y2="-0.279cm"><text:p/></draw:line></text:p>
      <text:p text:style-name="P66"/>
      <text:p text:style-name="P66"/>
      <text:p text:style-name="P66"/>
      <text:p text:style-name="P68">Länderinformationsblatt</text:p>
      <text:p text:style-name="P68">der Staatendokumentation</text:p>
      <text:p text:style-name="P2"/>
      <text:p text:style-name="P2"/>
      <text:p text:style-name="P2"><draw:frame draw:style-name="fr1" draw:name="Bild2" text:anchor-type="paragraph" svg:width="16.2cm" svg:height="8.082cm" draw:z-index="1"><draw:image xlink:href="Pictures/100000000000038A000001C4A336665EFAD1B838.png" xlink:type="simple" xlink:show="embed" xlink:actuate="onLoad" draw:mime-type="image/png"/></draw:frame></text:p>
      <text:p text:style-name="P69">Kenia</text:p>
      <text:p text:style-name="P72"><text:span text:style-name="T17">Gesamtaktualisierung am</text:span><text:span text:style-name="T18"> XX.</text:span><text:span text:style-name="T19">8</text:span><text:span text:style-name="T18">.</text:span><text:span text:style-name="T19">2023</text:span></text:p>
      <text:p text:style-name="P11">Aktualität überprüft am XX.XX.XXXX</text:p>
      <text:p text:style-name="P12"><text:tab/>letzte Kurzinformation eingefügt am XX.XX.XXXX</text:p>
      <table:table table:name="Tabelle1" table:style-name="Tabelle1">
        <table:table-column table:style-name="Tabelle1.A"/>
        <text:soft-page-break/>
        <table:table-row>
          <table:table-cell table:style-name="Tabelle1.A1" office:value-type="string">
            <text:p text:style-name="P16">Das gegenständliche Produkt der Staatendokumentation des Bundesamtes für Fremdenwesen und Asyl wurde gemäß den vom Staatendokumentationsbeirat beschlossenen Standards und der Methodologie der Staatendokumentation erstellt.</text:p>
            <text:p text:style-name="P16">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14">einzelfallunabhängige Darstellung</text:span> über die Lage betreffend relevanter Tatsachen in Herkunftsländern bzw. in EU-Mitgliedsstaaten.</text:p>
            <text:p text:style-name="P16">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16"><text:span text:style-name="T92">D</text:span>ieses Produkt <text:span text:style-name="T92">ist </text:span>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17">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17">Zugunsten der besseren Les- und Verwendbarkeit wird im vorliegenden Produkt auf eine genderneutrale Schreibweise verzichtet. So nicht explizit angemerkt, sind immer alle Geschlechter gemeint.</text:p>
            <text:p text:style-name="P18">Qualitäts- und Aktualisierungshinweis</text:p>
            <text:p text:style-name="P19">Das LIB beinhaltet Arbeitsübersetzungen fremdsprachiger Quellen. Auswahl, Verwertung und Verwendung von Informationen <text:span text:style-name="T16">im vorliegenden Produkt </text:span>unterliegen dem Qualitätsmanagement der Staatendokumentation.</text:p>
            <text:p text:style-name="P16">Die Aktualität der verwendeten Quellen wird seitens der Staatendokumentation überprüft. Daher können auch im LIB verwendete Quellen älteren Datums als inhaltlich aktuell erachtet werden.</text:p>
          </table:table-cell>
        </table:table-row>
      </table:table>
      <text:p text:style-name="P75"/>
      <text:p text:style-name="P3"><text:span text:style-name="T10">Länder</text:span><text:span text:style-name="T11">spezifische Anmerkungen</text:span></text:p>
      <text:p text:style-name="P77">Keine</text:p>
      <text:p text:style-name="P77"/>
      <text:p text:style-name="P76">Hinweis:</text:p>
      <text:p text:style-name="P73"/>
      <text:p text:style-name="P74">COVID-19: </text:p>
      <text:p text:style-name="P78"><text:span text:style-name="T93">Zur aktuellen Anzahl der Krankheits- und Todesfälle in den einzelnen Ländern empfiehlt die Staatendokumentation bei Interesse/Bedarf folgende Websites der WHO: </text:span><text:a xlink:type="simple" xlink:href="https://www.who.int/emergencies/diseases/novel-coronavirus-2019/situation-reports" office:target-frame-name="_blank" xlink:show="new" text:style-name="Internet_20_link" text:visited-style-name="Visited_20_Internet_20_Link"><text:span text:style-name="T7">https://www.who.int/emergencies/diseases/novel-coronavirus-2019/situation-reports</text:span></text:a><text:span text:style-name="T93">. </text:span></text:p>
      <text:p text:style-name="P20"/>
      <text:p text:style-name="Text_20_body"><text:span text:style-name="T94">Für historische Daten bis zum 10.3.2023 s. die Datenbank der Johns-Hopkins-Universität: </text:span><text:a xlink:type="simple" xlink:href="https://gisanddata.maps.arcgis.com/apps/opsdashboard/index.html#/bda7594740fd40299423467b48e9ecf6" office:target-frame-name="_blank" xlink:show="new" text:style-name="Internet_20_link" text:visited-style-name="Visited_20_Internet_20_Link"><text:span text:style-name="T96">https://gisanddata.maps.arcgis.com/apps/opsdashboard/index.html#/bda7594740fd40299423467b48e9ecf6</text:span></text:a><text:span text:style-name="T95"> </text:span><text:span text:style-name="T94">.</text:span></text:p>
      <text:p text:style-name="Text_20_body"/>
      <text:p text:style-name="P78"/>
      <text:p text:style-name="P71">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108"><text:a xlink:type="simple" xlink:href="#__RefHeading___Toc732_869923921" text:style-name="Index_20_Link" text:visited-style-name="Index_20_Link"><text:s/>1.<text:tab/>Neueste Ereignisse – Integrierte Kurzinformationen<text:tab/>5</text:a></text:p>
          <text:p text:style-name="P108"><text:a xlink:type="simple" xlink:href="#__RefHeading___Toc28323_2332640943" text:style-name="Index_20_Link" text:visited-style-name="Index_20_Link"><text:s/>2.<text:tab/>COVID-19<text:tab/>6</text:a></text:p>
          <text:p text:style-name="P108"><text:a xlink:type="simple" xlink:href="#__RefHeading___Toc3604_297596519" text:style-name="Index_20_Link" text:visited-style-name="Index_20_Link"><text:s/>3.<text:tab/>Politische Lage<text:tab/>6</text:a></text:p>
          <text:p text:style-name="P108"><text:a xlink:type="simple" xlink:href="#__RefHeading___Toc4086_297596519" text:style-name="Index_20_Link" text:visited-style-name="Index_20_Link"><text:s/>4.<text:tab/>Sicherheitslage<text:tab/>8</text:a></text:p>
          <text:p text:style-name="P108"><text:a xlink:type="simple" xlink:href="#__RefHeading___Toc4153_297596519" text:style-name="Index_20_Link" text:visited-style-name="Index_20_Link"><text:s/>5.<text:tab/>Rechtsschutz / Justizwesen<text:tab/>10</text:a></text:p>
          <text:p text:style-name="P108"><text:a xlink:type="simple" xlink:href="#__RefHeading___Toc4155_297596519" text:style-name="Index_20_Link" text:visited-style-name="Index_20_Link"><text:s/>6.<text:tab/>Sicherheitsbehörden<text:tab/>11</text:a></text:p>
          <text:p text:style-name="P108"><text:a xlink:type="simple" xlink:href="#__RefHeading___Toc4157_297596519" text:style-name="Index_20_Link" text:visited-style-name="Index_20_Link"><text:s/>7.<text:tab/>Folter und unmenschliche Behandlung<text:tab/>12</text:a></text:p>
          <text:p text:style-name="P108"><text:a xlink:type="simple" xlink:href="#__RefHeading___Toc4159_297596519" text:style-name="Index_20_Link" text:visited-style-name="Index_20_Link"><text:s/>8.<text:tab/>Korruption<text:tab/>13</text:a></text:p>
          <text:p text:style-name="P108"><text:a xlink:type="simple" xlink:href="#__RefHeading___Toc4165_297596519" text:style-name="Index_20_Link" text:visited-style-name="Index_20_Link"><text:s/>9.<text:tab/>Wehrdienst und Rekrutierungen<text:tab/>14</text:a></text:p>
          <text:p text:style-name="P108"><text:a xlink:type="simple" xlink:href="#__RefHeading___Toc4171_297596519" text:style-name="Index_20_Link" text:visited-style-name="Index_20_Link"><text:s/>10.<text:tab/>Allgemeine Menschenrechtslage<text:tab/>15</text:a></text:p>
          <text:p text:style-name="P108"><text:a xlink:type="simple" xlink:href="#__RefHeading___Toc4183_297596519" text:style-name="Index_20_Link" text:visited-style-name="Index_20_Link"><text:s/>11.<text:tab/>Haftbedingungen<text:tab/>17</text:a></text:p>
          <text:p text:style-name="P108"><text:a xlink:type="simple" xlink:href="#__RefHeading___Toc4185_297596519" text:style-name="Index_20_Link" text:visited-style-name="Index_20_Link"><text:s/>12.<text:tab/>Todesstrafe<text:tab/>18</text:a></text:p>
          <text:p text:style-name="P108"><text:a xlink:type="simple" xlink:href="#__RefHeading___Toc4187_297596519" text:style-name="Index_20_Link" text:visited-style-name="Index_20_Link"><text:s/>13.<text:tab/>Religionsfreiheit<text:tab/>19</text:a></text:p>
          <text:p text:style-name="P108"><text:a xlink:type="simple" xlink:href="#__RefHeading___Toc4195_297596519" text:style-name="Index_20_Link" text:visited-style-name="Index_20_Link"><text:s/>14.<text:tab/>Minderheiten<text:tab/>20</text:a></text:p>
          <text:p text:style-name="P108"><text:a xlink:type="simple" xlink:href="#__RefHeading___Toc4203_297596519" text:style-name="Index_20_Link" text:visited-style-name="Index_20_Link"><text:s/>15.<text:tab/>Relevante Bevölkerungsgruppen<text:tab/>22</text:a></text:p>
          <text:p text:style-name="P109"><text:a xlink:type="simple" xlink:href="#__RefHeading___Toc4205_297596519" text:style-name="Index_20_Link" text:visited-style-name="Index_20_Link">15.1.<text:tab/>Frauen<text:tab/>22</text:a></text:p>
          <text:p text:style-name="P109"><text:a xlink:type="simple" xlink:href="#__RefHeading___Toc4207_297596519" text:style-name="Index_20_Link" text:visited-style-name="Index_20_Link">15.2.<text:tab/>Kinder (inkl. FGM)<text:tab/>24</text:a></text:p>
          <text:p text:style-name="P109"><text:a xlink:type="simple" xlink:href="#__RefHeading___Toc4211_297596519" text:style-name="Index_20_Link" text:visited-style-name="Index_20_Link">15.3.<text:tab/>Homosexuelle/Sexuelle Minderheiten<text:tab/>26</text:a></text:p>
          <text:p text:style-name="P108"><text:a xlink:type="simple" xlink:href="#__RefHeading___Toc4213_297596519" text:style-name="Index_20_Link" text:visited-style-name="Index_20_Link"><text:s/>16.<text:tab/>Bewegungsfreiheit<text:tab/>27</text:a></text:p>
          <text:p text:style-name="P108"><text:a xlink:type="simple" xlink:href="#__RefHeading___Toc4217_297596519" text:style-name="Index_20_Link" text:visited-style-name="Index_20_Link"><text:s/>17.<text:tab/>IDPs und Flüchtlinge<text:tab/>28</text:a></text:p>
          <text:p text:style-name="P108"><text:a xlink:type="simple" xlink:href="#__RefHeading___Toc4219_297596519" text:style-name="Index_20_Link" text:visited-style-name="Index_20_Link"><text:s/>18.<text:tab/>Grundversorgung und Wirtschaft<text:tab/>29</text:a></text:p>
          <text:p text:style-name="P108"><text:a xlink:type="simple" xlink:href="#__RefHeading___Toc4223_297596519" text:style-name="Index_20_Link" text:visited-style-name="Index_20_Link"><text:s/>19.<text:tab/>Medizinische Versorgung<text:tab/>32</text:a></text:p>
          <text:p text:style-name="P108"><text:a xlink:type="simple" xlink:href="#__RefHeading___Toc4229_297596519" text:style-name="Index_20_Link" text:visited-style-name="Index_20_Link"><text:s/>20.<text:tab/>Rückkehr und Dokumente<text:tab/>33</text:a></text:p>
        </text:index-body>
      </text:table-of-content>
      <text:h text:style-name="P110" text:outline-level="1" text:is-list-header="true"/>
      <text:p text:style-name="P70"/>
      <text:p text:style-name="P70"/>
      <text:h text:style-name="P111" text:outline-level="1"><text:bookmark-start text:name="__RefHeading___Toc732_869923921"/><text:soft-page-break/><text:span text:style-name="T4">N</text:span><text:span text:style-name="T3">eueste Ereignisse – Integrierte Kurzinformationen</text:span><text:bookmark-end text:name="__RefHeading___Toc732_869923921"/></text:h>
      <text:p text:style-name="P13">Keine aktuellen Kurzinformationen vorhanden.</text:p>
      <text:p text:style-name="P13"/>
      <text:p text:style-name="P7"/>
      <text:p text:style-name="P5"/>
      <text:h text:style-name="P113" text:outline-level="1"><text:bookmark-start text:name="__RefHeading___Toc28323_2332640943"/>COVID-19<text:bookmark-end text:name="__RefHeading___Toc28323_2332640943"/></text:h>
      <text:p text:style-name="P34"><text:span text:style-name="T135">A</text:span>lle COVID-19-bezogenen Beschränkungen wurden <text:span text:style-name="T135">b</text:span>is Mai 2022 aufgehoben <text:span text:style-name="T135">(FH 2023)</text:span>.</text:p>
      <text:p text:style-name="P34"/>
      <text:p text:style-name="P89"><text:span text:style-name="T20">Bei der Einreise nach Kenia ist der Nachweis einer COVID-19-Impfung oder eines COVID-19-Tests vor der Abreise nicht mehr erforderlich. </text:span>Nur Passagiere, die bei der Einreise grippeähnliche Symptome aufweisen, müssen das Passagierlokalisierungsformular auf der Jitenge Plattform ausfüllen. Außerdem müssen sie sich bei ihrer Ankunft auf eigene Kosten einem COVID-19 Antigentest unterziehen. Diejenigen, bei denen der Antigentest positiv ausfällt müssen sich auf eigene Kosten einem weiteren PCR-Test unterziehen. Seitens Kenia wird bei Ausreise kein COVID-19 PCR-Test verlangt, ein solcher ist von den Erfordernissen des Ziellandes bzw. der Fluglinie abhängig <text:span text:style-name="T182">(WKO 2.6.2023)</text:span>.</text:p>
      <text:p text:style-name="P8">Quellen:</text:p>
      <text:list xml:id="list4183981605" text:style-name="WWNum2">
        <text:list-item>
          <text:p text:style-name="P122"><text:span text:style-name="T117">FH - Freedom House (2023): </text:span><text:span text:style-name="T115">Freedom in the World 2023 - Kenya</text:span><text:span text:style-name="T117">, </text:span><text:a xlink:type="simple" xlink:href="https://www.ecoi.net/de/dokument/2088520.html" text:style-name="Internet_20_link" text:visited-style-name="Visited_20_Internet_20_Link">https://www.ecoi.net/de/dokument/2088520.html</text:a><text:span text:style-name="T117">, </text:span><text:span text:style-name="T118">Zugriff 31.7.2023</text:span></text:p>
        </text:list-item>
        <text:list-item>
          <text:p text:style-name="P123"><text:span text:style-name="T182">WKO - Wirtschaftskammer Österreich <text:s/>(2.6.2023): C</text:span>oronavirus: Situation in Ostafrika - <text:span text:style-name="T182">Kenia, </text:span><text:a xlink:type="simple" xlink:href="https://www.wko.at/service/aussenwirtschaft/coronavirus-situation-in-ostafrika.html" text:style-name="Internet_20_link" text:visited-style-name="Visited_20_Internet_20_Link"><text:span text:style-name="T182">https://www.wko.at/service/aussenwirtschaft/coronavirus-situation-in-ostafrika.html</text:span></text:a><text:span text:style-name="T182">, Zugriff 7.8.2023</text:span></text:p>
        </text:list-item>
      </text:list>
      <text:h text:style-name="P112" text:outline-level="1"><text:bookmark-start text:name="__RefHeading___Toc3604_297596519"/>Politische Lage<text:bookmark-end text:name="__RefHeading___Toc3604_297596519"/></text:h>
      <text:p text:style-name="P95">Heute zählt Kenia zu den politisch und wirtschaftlich stabilsten Ländern Ostafrikas <text:span text:style-name="T124">(AA 31.5.2023)</text:span>. Kenia ist eine Republik mit drei Regierungszweigen: einer Exekutive, die von einem direkt gewählten Präsidenten geleitet wird, einem Zweikammerparlament, bestehend aus Senat und Nationalversammlung, und einer Justiz <text:span text:style-name="T191">(31.5.2023)</text:span>. <text:span text:style-name="T66">Seit </text:span><text:span text:style-name="T64">der Verfassung von 2010 </text:span><text:span text:style-name="T66">ist Kenia</text:span><text:span text:style-name="T64"> eine Präsidialrepublik </text:span><text:span text:style-name="T67">(AA </text:span><text:span text:style-name="T66">31.5</text:span><text:span text:style-name="T67">.202</text:span><text:span text:style-name="T66">3</text:span><text:span text:style-name="T67">)</text:span><text:span text:style-name="T64">. Der Präsident wird </text:span><text:span text:style-name="T66">landesweit</text:span><text:span text:style-name="T64"> </text:span><text:span text:style-name="T66">direkt</text:span><text:span text:style-name="T64"> gewählt. </text:span><text:span text:style-name="T66">Seine</text:span><text:span text:style-name="T64"> Amtszeit </text:span><text:span text:style-name="T66">ist auf zwei jeweils fünfjährige Perioden beschränkt (</text:span><text:span text:style-name="T74">FH 2023</text:span><text:span text:style-name="T66">). </text:span></text:p>
      <text:p text:style-name="P56"/>
      <text:p text:style-name="P56"><text:span text:style-name="T191">Kenia verfügt über eine </text:span>Zweikammerparlament. <text:span text:style-name="T191">Es</text:span> besteht aus der Nationalversammlung mit 349 Sitzen und dem Senat mit 67 Sitzen. Die 290 Mitglieder der Nationalversammlung werden direkt aus Einzelwahlkreisen gewählt. Weitere 47 weibliche Abgeordnete werden aus den Bezirken gewählt, und die politischen Parteien nominieren 12 zusätzliche Mitglieder entsprechend ihrem Anteil an den gewonnenen Sitzen. Der Senat besteht aus 47 gewählten Mitgliedern, die die Bezirke vertreten, 16 weiblichen Sondervertretern, die von den politischen Parteien entsprechend ihrem Anteil an den gewonnenen Sitzen nominiert werden, und vier nominierten Mitgliedern, die Jugendliche und Menschen mit Behinderungen vertreten. Beide Kammern haben Sprecher, die von Amts wegen Mitglieder sind <text:span text:style-name="T191">(FH 2023)</text:span>.</text:p>
      <text:p text:style-name="P44"/>
      <text:p text:style-name="P44"><text:soft-page-break/>Die Verfassung und das Gesetz geben den Bürgern die Möglichkeit, <text:span text:style-name="T137">die</text:span> Regierung in freien, fairen, regelmäßig stattfindenden <text:span text:style-name="T137">und </text:span>geheimen Wahlen, <text:span text:style-name="T137">welche </text:span>auf der Grundlage des allgemeinen und gleichen Wahlrechts <text:span text:style-name="T137">beruhen, </text:span>zu wählen <text:span text:style-name="T137">(USDOS 20.3.2023). </text:span></text:p>
      <text:p text:style-name="P94"/>
      <text:p text:style-name="P94">Bei den <text:span text:style-name="T191">Wahlen</text:span> im August <text:span text:style-name="T124">2022</text:span>, den dritten nach der Verfassung von 2010, wählten die Bürgerinnen und Bürger den Präsidenten, den stellvertretenden Präsidenten und die Parlamentarier sowie die Bezirksgouverneure und Abgeordneten. Internationale und einheimische Beobachter bewerteten die Wahlen im Allgemeinen als frei und fair, obwohl die Opposition Unregelmäßigkeiten behauptete. Die unabhängige Wahlkommission erklärte den Kandidaten der United Democratic Alliance, den stellvertretenden Präsidenten William Ruto, zum Sieger über den ehemaligen Premierminister Raila Odinga <text:span text:style-name="T124">(USDOS 20.3.2023)</text:span>. <text:span text:style-name="T140">Viele Beobachter hielten die Wahlen für die friedlichsten des Landes </text:span><text:span text:style-name="T141">(USDOS 20.3.2023, vgl. KAS 18.8.2022) </text:span><text:span text:style-name="T152">und</text:span><text:span text:style-name="T141"> </text:span><text:span text:style-name="T152">i</text:span><text:span text:style-name="T141">nternationale </text:span><text:span text:style-name="T152">wie</text:span><text:span text:style-name="T141"> einheimische Beobachter stuften die Wahlen von 2022 allesamt als glaubwürdig ein, mit deutlichen Verbesserungen bei den Wahlabläufen und dem Einsatz von Technologie </text:span><text:span text:style-name="T152">(USDOS 20.3.2023) – z.B. laut</text:span><text:span text:style-name="T141"> den Beobachtern des Commonwealth </text:span><text:span text:style-name="T152">waren </text:span><text:span text:style-name="T141">die Wahlen weitgehend transparent und friedlich (TC 11.8.2022). </text:span>Die friedliche Machtübergabe ist ein wichtiges Zeichen für die politische Stabilität des Landes <text:span text:style-name="T124">(AA 31.5.2023)</text:span>.</text:p>
      <text:p text:style-name="P55"/>
      <text:p text:style-name="P55">Klientelismus und Vetternwirtschaft sind in der Regierung allgegenwärtig und der Zugang zu z.B. Land oder Regierungsaufträgen hängt davon ab, inwieweit man gewichtige Personen innerhalb des Regimes kennt. Die Regierungsinstitutionen der Counties erfüllen im Allgemeinen ihr Mandat, aber es gibt parteiische Personen in der lokalen Verwaltung, die effektiv als Vetospieler fungieren (BS 2022).</text:p>
      <text:p text:style-name="P9">Quellen:</text:p>
      <text:list xml:id="list124339178124799" text:continue-numbering="true" text:style-name="WWNum2">
        <text:list-item>
          <text:p text:style-name="P127"><text:span text:style-name="T124">AA - Auswärtiges Amt [Deutschland] (31.5.2023): </text:span>Kenia: Politisches Porträt, <text:a xlink:type="simple" xlink:href="https://www.auswaertiges-amt.de/de/service/laender/kenia-node/politisches-portraet/208078" text:style-name="Internet_20_link" text:visited-style-name="Visited_20_Internet_20_Link">https://www.auswaertiges-amt.de/de/service/laender/kenia-node/politisches-portraet/208078</text:a>, <text:span text:style-name="T124">Zugriff 2.8.2023</text:span></text:p>
        </text:list-item>
        <text:list-item>
          <text:p text:style-name="P127"><text:span text:style-name="T119">BS - Bertelsmann Stiftung (202</text:span><text:span text:style-name="T192">2</text:span><text:span text:style-name="T119">): BTI Kenya Country Report 2022, </text:span><text:a xlink:type="simple" xlink:href="https://bti-project.org/en/reports/country-report/KEN#pos5" text:style-name="Internet_20_link" text:visited-style-name="Visited_20_Internet_20_Link"><text:span text:style-name="T119">https://bti-project.org/en/reports/country-report/KEN#pos5</text:span></text:a><text:span text:style-name="T119">, Zugriff 31.7.2023</text:span></text:p>
        </text:list-item>
        <text:list-item>
          <text:p text:style-name="P128"><text:span text:style-name="T23">FH - Freedom House (2023): </text:span><text:span text:style-name="T22">Freedom in the World 2023 - Kenya</text:span><text:span text:style-name="T23">, </text:span><text:a xlink:type="simple" xlink:href="https://www.ecoi.net/de/dokument/2088520.html" text:style-name="Internet_20_link" text:visited-style-name="Visited_20_Internet_20_Link">https://www.ecoi.net/de/dokument/2088520.html</text:a><text:span text:style-name="T23">, </text:span><text:span text:style-name="T24">Zugriff 31.7.2023</text:span><text:span text:style-name="T23"> </text:span></text:p>
        </text:list-item>
        <text:list-item>
          <text:p text:style-name="P129"><text:span text:style-name="T50">K</text:span><text:span text:style-name="T51">AS - Konrad Adenauer Stiftung [Schwandner, Annette] (18.8.2022): Kenia hat gewählt: William Ruto mit knappem Votum zum Sieger erklärt, </text:span><text:a xlink:type="simple" xlink:href="https://www.kas.de/de/laenderberichte/detail/-/content/kenia-hat-gewaehlt-1" text:style-name="Internet_20_link" text:visited-style-name="Visited_20_Internet_20_Link">https://www.kas.de/de/laenderberichte/detail/-/content/kenia-hat-gewaehlt-1</text:a><text:span text:style-name="T23">,</text:span><text:span text:style-name="T51"> Zugriff </text:span><text:span text:style-name="T52">8.8.</text:span><text:span text:style-name="T51">.2023</text:span></text:p>
        </text:list-item>
        <text:list-item>
          <text:p text:style-name="P129"><text:span text:style-name="T49">TC - The Commonwealth (11.8.2022): </text:span><text:span text:style-name="T51">Kenya elections largely peaceful and transparent, say Commonwealth observers</text:span><text:span text:style-name="T49">, </text:span><text:a xlink:type="simple" xlink:href="https://thecommonwealth.org/news/kenya-elections-largely-peaceful-and-transparent-say-commonwealth-observers" text:style-name="Internet_20_link" text:visited-style-name="Visited_20_Internet_20_Link">https://thecommonwealth.org/news/kenya-elections-largely-peaceful-and-transparent-say-commonwealth-observers</text:a><text:span text:style-name="T51">,</text:span><text:span text:style-name="T49"> Zugriff </text:span><text:span text:style-name="T53">8.8.</text:span><text:span text:style-name="T49">2023</text:span></text:p>
        </text:list-item>
        <text:list-item>
          <text:p text:style-name="P130"><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p text:style-name="P6"/>
      <text:p text:style-name="P58"/>
      <text:h text:style-name="P114" text:outline-level="1"><text:bookmark-start text:name="__RefHeading___Toc4086_297596519"/><text:soft-page-break/>Sicherheitslage<text:bookmark-end text:name="__RefHeading___Toc4086_297596519"/></text:h>
      <text:p text:style-name="P60">Grundsätzlich hat der kenianische Staat das Gewaltmonopol im Land inne, welches jedoch nicht immer und nicht in vollem Umfang auf dem gesamten Staatsgebiet ausgeübt wird. Besonders in den ausgedehnten, spärlich besiedelten Trocken- und Halbtrockengebieten des Nordens und Nordostens ist die staatliche und polizeiliche Präsenz gering, während es häufig sowohl an der Fähigkeit als auch am Willen zur Aufrechterhaltung von Recht und Ordnung fehlt (BS 2022). </text:p>
      <text:p text:style-name="P60"/>
      <text:p text:style-name="P38"><text:span text:style-name="T110">Im ganzen Land bestehen </text:span><text:span text:style-name="Strong_20_Emphasis"><text:span text:style-name="T168">gro</text:span></text:span><text:span text:style-name="Strong_20_Emphasis"><text:span text:style-name="T169">ß</text:span></text:span><text:span text:style-name="Strong_20_Emphasis"><text:span text:style-name="T168">e politische und soziale Spannungen.</text:span></text:span><text:span text:style-name="Strong_20_Emphasis"><text:span text:style-name="T113"> </text:span></text:span><text:span text:style-name="T110">Sie können jederzeit zu Demonstrationen, Stra</text:span><text:span text:style-name="T111">ß</text:span><text:span text:style-name="T110">enblockaden und Gewaltausbrüchen führen. Das Risiko, dass es zu gewalttätigen Auseinandersetzungen kommt ist gro</text:span><text:span text:style-name="T111">ß</text:span><text:span text:style-name="T110"> </text:span><text:span text:style-name="T111">(EDA 18.7.</text:span><text:span text:style-name="T112">2</text:span><text:span text:style-name="T111">023)</text:span><text:span text:style-name="T110">. </text:span><text:span text:style-name="T108">Seit dem 20.</text:span><text:span text:style-name="T109">3.</text:span><text:span text:style-name="T108">2023 kam es in verschiedenen Landesteilen Kenias zu Demonstrationen seitens der Oppositionspartei „Azimio“ gegen die kenianische Regierung, letztmalig am 12.</text:span><text:span text:style-name="T109">7.</text:span><text:span text:style-name="T108">2023 mit Plünderungen und erheblichen Sachbeschädigungen. Die kenianischen Sicherheitskräfte gingen mit Tränengas gegen die Demonstranten vor. Es kam zu über 300 Festnahmen </text:span><text:span text:style-name="T109">(AA 28.7.2023)</text:span><text:span text:style-name="T108">. Unbestätigten Meldungen zufolge kam es unter den Demonstranten zu sieben Todesopfern in unterschiedlichen Landesteilen </text:span><text:span text:style-name="T109">(AA 28.7.2023; vgl. EDA 18.7.2023)</text:span><text:span text:style-name="T108">. Betroffen waren am 12.</text:span><text:span text:style-name="T109">7.</text:span><text:span text:style-name="T108">2023 vor allem die südlichen Counties </text:span><text:span text:style-name="T109">(AA 28.7.2023)</text:span><text:span text:style-name="T108">.</text:span></text:p>
      <text:p text:style-name="P60"/>
      <text:p text:style-name="P97"><text:span text:style-name="T67">In Kenia besteht </text:span><text:span text:style-name="T64">eine erhöhte Gefahr terroristischer Anschläge </text:span><text:span text:style-name="T67">(AA </text:span><text:span text:style-name="T76">28</text:span><text:span text:style-name="T67">.</text:span><text:span text:style-name="T76">7</text:span><text:span text:style-name="T67">.2023; vgl. FCDO </text:span><text:span text:style-name="T76">4</text:span><text:span text:style-name="T67">.</text:span><text:span text:style-name="T76">8</text:span><text:span text:style-name="T67">.2023</text:span><text:span text:style-name="T76">a</text:span><text:span text:style-name="T67">)</text:span><text:span text:style-name="T64">. </text:span><text:span text:style-name="T142">Gemäß dem alljährlich erscheinenden Global Terrorism Index (GTI), der die Auswirkungen von Terrorismus auf ein Land misst, belegt Kenia 2023 wie im Vorjahr den 20. Platz, gleichbedeutend mit einem hohen Risiko (IEP 3.2023).</text:span></text:p>
      <text:p text:style-name="P80"/>
      <text:p text:style-name="P103"><text:span text:style-name="T100">Weiterhin stellen die in Somalia ansässige </text:span><text:span text:style-name="T101">[</text:span><text:span text:style-name="T102">Anm.: </text:span><text:span text:style-name="T103">al-Qaida nahestehende</text:span><text:span text:style-name="T101">]</text:span><text:span text:style-name="T100"> Miliz al-Shabaab und ihren kenianischen Sympathisanten die größte terroristische Bedrohung dar (GW 26.4.2022; vgl. </text:span><text:span text:style-name="T104">FCDO </text:span><text:span text:style-name="T105">4</text:span><text:span text:style-name="T104">.</text:span><text:span text:style-name="T105">8</text:span><text:span text:style-name="T104">.2023</text:span><text:span text:style-name="T105">a</text:span><text:span text:style-name="T100">). </text:span><text:span text:style-name="T106">Die somalische Al-Shabaab-Terrororganisation hat mit Vergeltungsaktionen als Reaktion auf die Beteiligung der kenianischen Streitkräfte an der ATMIS-Mission (ehemals AMISOM-Mission) in Somalia gedroht. Mehrere Anschläge und eine Reihe vereitelter Anschläge haben die Entschlossenheit der Terroristen unter Beweis gestellt. So erfolgte 2019 ein Anschlag auf den DusitD2-Hotel- und Bürokomplex; 2020 ein Selbstmordanschlag auf ein kenianisches Militärlager in der Provinz Lamu. Regierungsgebäude, Hotels, Bars und Restaurants, Einkaufszentren, kirchliche Einrichtungen, öffentliche Verkehrsmittel wie Busse, Kleinbusse, Fähren, Flughäfen und andere stark frequentierte Einrichtungen zählen zu den Orten mit erhöhter Gefährdung </text:span><text:span text:style-name="T107">(AA 28.7.2023; vgl. FCDO 4.8.2023a)</text:span><text:span text:style-name="T106">. </text:span><text:span text:style-name="T107">Auch der IS in Kenia dürfte am Erstarken sein (FCDO 4.8.2023a).</text:span><text:span text:style-name="T65"> </text:span></text:p>
      <text:p text:style-name="P61"/>
      <text:p text:style-name="P103"><text:soft-page-break/><text:span text:style-name="T65">Im Allgemeinen haben sich die Aktivitäten von al-Shabaab in Kenia während 2022 ausgeweitet. Die NGO ACLED (Armed Conflict Location and Event Data Project) registriert einen 66-prozentigen Anstieg de</text:span><text:span text:style-name="T85">r </text:span><text:span text:style-name="T65">politischen Gewalttaten, an denen die Miliz beteiligt war, im Vergleich zu 2021 (ACLED 2.3.2023). In Todeszahlen bedeutet das einen Anstieg von 43 zu 51 Toten im Jahr 2022, die meisten davon wiederum im County Mandera (IEP 3.2023). Die neue Regierung Kenias unter Ruto geht weiterhin gegen al-Shabaab vor. Das kenianische Militär ist nicht nur im eigenen Land gegen die islamistische Miliz aktiv, sondern beteiligt sich auch an der ATMIS-Mission [</text:span><text:span text:style-name="T76">Anm.: </text:span><text:span text:style-name="T68">ehemals AMISOM-Mission</text:span><text:span text:style-name="T65">] in Somalia (ACLED 2.3.2023; vgl. CIA </text:span><text:span text:style-name="T69">16</text:span><text:span text:style-name="T65">.5.2023). Als Reaktion auf diese Beteiligung hat al-Shabaab mit Vergeltungsaktionen gedroht (A</text:span><text:span text:style-name="T67">A </text:span><text:span text:style-name="T76">28</text:span><text:span text:style-name="T67">.</text:span><text:span text:style-name="T76">7</text:span><text:span text:style-name="T67">.2023</text:span><text:span text:style-name="T65">).</text:span></text:p>
      <text:p text:style-name="P101"/>
      <text:p text:style-name="P62">In ländlichen Teilen Kenias können Spannungen zwischen Gemeinschaften aufgrund ethnischer Zugehörigkeit und Ressourcenzugangs zu sporadischen Zusammenstößen führen, welche durch die weit verbreitete Verfügbarkeit von Schusswaffen noch verschärft werden (GW 26.4.2022; vgl. ACLED 2.3.2023). Insbesondere sogenannte Hirtenmilizen und deren Aktivitäten stellen eine Sicherheitsbedrohung dar: 2022 wurden 170 Fälle politischer Gewalt, an denen Hirtenmilizen beteiligt waren und welche insgesamt 193 Todesopfer - vornehmlich Zivilisten - forderten, von ACLED verzeichnet (ACLED 2.3.2023). </text:p>
      <text:p text:style-name="P4"/>
      <text:p text:style-name="P79"><text:span text:style-name="T159">Polizei und paramilitärische Kräfte verfolgen aktuell verstärkt bewaffnete Banden, die sich im Norden des Landes in schwierigem Gelände, abgelegenen Schluchten, Hügeln und Wäldern zurückgezogen haben </text:span><text:span text:style-name="T197">(AA 28.7.2023)</text:span><text:span text:style-name="T159">.</text:span></text:p>
      <text:p text:style-name="P101"/>
      <text:p text:style-name="P46"><text:span text:style-name="T159">2012 einigten sich Kenia und Äthiopien ihre </text:span><text:span text:style-name="T160">gemeinsame</text:span><text:span text:style-name="T159"> Grenze neu festzulegen. 2021 sprach der Internationale Gerichtshof (IGH) Somalia ein umstrittenes Meeresgebiet zu; Kenia erkennt diese Entscheidung nicht an. Zwei Drittel der Grenze zwischen Kenia und dem Südsudan, das sogenannte Ilemi-Dreieck, ist bis heute umstritten, wird aber von Kenia verwaltet. Die beiden Länder einigten sich 2019 auf einen gemeinsamen Demarkationsprozess binnen 90 Tagen, wobei dieser ob fehlender Mittel noch nicht einsetzte. Im Jahr 2021 wurde der Grenzverlauf zwischen Kenia und Tansania von beiden Ländern bestätigt und im selben Jahr begannen Kenia und Uganda mit einer gemeinsamen Demarkation ihrer Grenze (CIA </text:span><text:span text:style-name="T197">25.7</text:span><text:span text:style-name="T159">.2023).</text:span></text:p>
      <text:p text:style-name="P9">Quellen:</text:p>
      <text:list xml:id="list124338181955289" text:continue-numbering="true" text:style-name="WWNum2">
        <text:list-item>
          <text:p text:style-name="P150"><text:span text:style-name="T189">AA - Auswärtiges Amt [Deutschland] (28.7.2023): </text:span><text:span text:style-name="T124">Kenia: Reise- und Sicherheitshinweise, </text:span><text:a xlink:type="simple" xlink:href="https://www.auswaertiges-amt.de/de/ReiseUndSicherheit/keniasicherheit/208058" text:style-name="Internet_20_link" text:visited-style-name="Visited_20_Internet_20_Link">https://www.auswaertiges-amt.de/de/ReiseUndSicherheit/keniasicherheit/208058</text:a><text:span text:style-name="T124">, </text:span><text:span text:style-name="T189">Zugriff 8.8.2023</text:span><text:span text:style-name="T124"> </text:span></text:p>
        </text:list-item>
        <text:list-item>
          <text:p text:style-name="P124"><text:span text:style-name="T80">A</text:span><text:span text:style-name="T78">CLED - <text:s/>Armed Conflict Location and Event Data Project (2.3.2023): Context Assessment: Increasing Security Challenges in Kenya, </text:span><text:a xlink:type="simple" xlink:href="https://acleddata.com/2023/03/02/kenya-context-assessment-increasing-security-challenges-in-kenya/" text:style-name="Internet_20_link" text:visited-style-name="Visited_20_Internet_20_Link"><text:span text:style-name="T80">https://acleddata.com/2023/03/02/kenya-context-assessment-increasing-security-challenges-in-kenya/</text:span></text:a><text:span text:style-name="T78">, Zugriff </text:span><text:span text:style-name="T84">9</text:span><text:span text:style-name="T78">.</text:span><text:span text:style-name="T83">8</text:span><text:span text:style-name="T78">.2023</text:span></text:p>
        </text:list-item>
        <text:list-item>
          <text:p text:style-name="P124"><text:span text:style-name="T27">C</text:span><text:span text:style-name="T23">IA - Central Intelligence Agency [USA] (25.7.2023): The World Factbook - Kenya, </text:span><text:a xlink:type="simple" xlink:href="https://www.cia.gov/the-world-factbook/countries/kenya/#introduction" text:style-name="Internet_20_link" text:visited-style-name="Visited_20_Internet_20_Link"><text:span text:style-name="T167">https://www.cia.gov/the-world-factbook/countries/kenya/#introduction</text:span></text:a><text:span text:style-name="T23">, Zugriff 31.7.2023</text:span></text:p>
        </text:list-item>
        <text:list-item>
          <text:p text:style-name="P150"><text:soft-page-break/><text:span text:style-name="T163">FCDO - </text:span><text:span text:style-name="T162">Foreign, Commonwealth and Development Office </text:span><text:span text:style-name="T163">[Vereinigtes Königreich] (</text:span><text:span text:style-name="T166">4</text:span><text:span text:style-name="T163">.</text:span><text:span text:style-name="T166">8</text:span><text:span text:style-name="T163">.2023</text:span><text:span text:style-name="T166">a</text:span><text:span text:style-name="T163">): </text:span><text:span text:style-name="T162">Foreign travel advice: </text:span><text:span text:style-name="T163">Kenya, </text:span><text:a xlink:type="simple" xlink:href="https://www.gov.uk/foreign-travel-advice/kenya/terrorism" text:style-name="Internet_20_link" text:visited-style-name="Visited_20_Internet_20_Link">https://www.gov.uk/foreign-travel-advice/kenya/terrorism</text:a><text:span text:style-name="T163">, Zugriff </text:span><text:span text:style-name="T166">9</text:span><text:span text:style-name="T163">.</text:span><text:span text:style-name="T166">8</text:span><text:span text:style-name="T163">.2023</text:span></text:p>
        </text:list-item>
        <text:list-item>
          <text:p text:style-name="P150"><text:span text:style-name="T80">GW - Garda World (26.4.2022): Crisis24: Kenya Country Report. Security, </text:span><text:a xlink:type="simple" xlink:href="https://crisis24.garda.com/insights-intelligence/intelligence/country-reports/kenya?origin=de_riskalert" text:style-name="Internet_20_link" text:visited-style-name="Visited_20_Internet_20_Link"><text:span text:style-name="T163">https://crisis24.garda.com/insights-intelligence/intelligence/country-reports/kenya?origin=de_riskalert</text:span></text:a><text:span text:style-name="T80">, Zugriff </text:span><text:span text:style-name="T83">9</text:span><text:span text:style-name="T80">.</text:span><text:span text:style-name="T83">8</text:span><text:span text:style-name="T80">.2023</text:span></text:p>
        </text:list-item>
        <text:list-item>
          <text:p text:style-name="P150"><text:span text:style-name="T80">IEP - Institute for Economics and Peace (3.2023): Global Terrorism Index 2023, </text:span><text:a xlink:type="simple" xlink:href="https://www.economicsandpeace.org/wp-content/uploads/2023/03/GTI-2023-web-170423.pdf" text:style-name="Internet_20_link" text:visited-style-name="Visited_20_Internet_20_Link"><text:span text:style-name="T163">https://www.economicsandpeace.org/wp-content/uploads/2023/03/GTI-2023-web-170423.pdf</text:span></text:a><text:span text:style-name="T80">, Zugriff </text:span><text:span text:style-name="T83">9</text:span><text:span text:style-name="T80">.</text:span><text:span text:style-name="T83">8</text:span><text:span text:style-name="T80">.2023</text:span></text:p>
        </text:list-item>
      </text:list>
      <text:h text:style-name="P115" text:outline-level="1"><text:bookmark-start text:name="__RefHeading___Toc4153_297596519"/>Rechtsschutz / Justizwesen<text:bookmark-end text:name="__RefHeading___Toc4153_297596519"/></text:h>
      <text:p text:style-name="P35">Die Verfassung sieht eine unabhängige Justiz vor <text:span text:style-name="T117">(USDOS 20.3.2023). Obwohl die Gerichtsverfahren ineffizient sind, gilt die kenianische Justiz im Allgemeinen als unabhängig, und die Gerichte haben diese Unabhängigkeit in den letzten Jahren durch eine Reihe von viel beachteten Urteilen unter Beweis gestellt (FH 2023).</text:span> <text:span text:style-name="T117">D</text:span>ie Regierung <text:span text:style-name="T117">respektiert</text:span> die richterliche Unparteilichkeit <text:span text:style-name="T117">allerdings </text:span>nicht immer: <text:span text:style-name="T117">Sie</text:span> untergr<text:span text:style-name="T116">äbt</text:span> zuweilen die Unabhängigkeit der Justiz und h<text:span text:style-name="T116">ä</text:span>lt sich zuweilen nicht an gerichtliche Anordnungen <text:span text:style-name="T117">(USDOS 20.3.2023; vgl. FH 2023)</text:span>.</text:p>
      <text:p text:style-name="P35"/>
      <text:p text:style-name="P102"><text:span text:style-name="T140">Das kenianische Rechtssystem basiert auf </text:span><text:span text:style-name="T154">kodifiziertem Recht</text:span><text:span text:style-name="T140">, dem englischen Common Law, Gewohnheitsrecht und </text:span><text:span text:style-name="T154">dem </text:span><text:span text:style-name="T140">islamische</text:span><text:span text:style-name="T154">n</text:span><text:span text:style-name="T140"> Recht </text:span><text:span text:style-name="T154">(GAJP 2021; vgl. CIA </text:span><text:span text:style-name="T156">25</text:span><text:span text:style-name="T154">.</text:span><text:span text:style-name="T156">7</text:span><text:span text:style-name="T154">.2023). </text:span><text:span text:style-name="T155">Das Justizwesen gliedert sich ex lege in obere - u.a. Supreme Court, Court of Appeal und High Court - und untergeordnete Gerichte, vor allem die sogenannten Magistrates’ Courts, welche befugt sind, alle Strafsachen außer Mord, Hochverrat und Verbrechen nach internationalem Strafrecht zu verhandeln (GAJP 2021).</text:span></text:p>
      <text:p text:style-name="P21"/>
      <text:p text:style-name="P81"><text:span text:style-name="T20">Im September 2022 entschied der Oberste Gerichtshof gegen die amtierende Regierung und bestätigte einstimmig das Ergebnis der Präsidentschaftswahlen, was seine Rolle als unabhängige letzte Instanz bei Wahlstreitigkeiten stärkte </text:span><text:span text:style-name="T57">(FH 2023)</text:span><text:span text:style-name="T20">. Auch das Urteil des Berufungsgerichts vom August 2021 über die Verfassungsmäßigkeit des BBI-Gesetzes </text:span><text:span text:style-name="T57">[Anm.: </text:span>„Building Bridges Initiative“<text:span text:style-name="T118">] </text:span><text:span text:style-name="T20">wurde weithin als Sieg für die Unabhängigkeit der Justiz angesehen; der Oberste Gerichtshof bestätigte das Urteil im März 2022 </text:span><text:span text:style-name="T57">(FH 2023; vgl. TEA 31.3.2022)</text:span><text:span text:style-name="T20">.</text:span></text:p>
      <text:p text:style-name="P21"/>
      <text:p text:style-name="P21">Die Judicial Service Commission <text:span text:style-name="T117">(JSC)</text:span>, ein verfassungsmäßig vorgesehenes Aufsichtsgremium, das die Justiz vor politischem Druck schützen soll, legt dem Präsidenten eine Liste mit Kandidaten für die Ernennung von Richtern vor. Der Präsident wählt einen der Kandidaten aus, der vom Parlament bestätigt werden muss. Der Präsident ernennt auf diese Weise den Obersten Richter sowie die Richter der Berufungsinstanz und des Obersten Gerichtshofs. Die Kommission überprüft die ernannten Richter öffentlich <text:span text:style-name="T117">(USDOS 20.3.2023)</text:span>. <text:span text:style-name="T117">Manchmal ignoriert die Regierung die Empfehlungen der JSC</text:span> <text:span text:style-name="T116">(</text:span><text:span text:style-name="T117">FH 2023; vgl. </text:span><text:span text:style-name="T116">USDOS 20.3.2023)</text:span>.</text:p>
      <text:p text:style-name="P21"/>
      <text:p text:style-name="P21"><text:soft-page-break/>Das Gesetz sieht das Recht auf ein faires und öffentliches Verfahren vor, auch wenn gefährdete Personen teilweise unter Ausschluss der Öffentlichkeit aussagen dürfen; die unabhängige Justiz hat dieses Recht im Allgemeinen durchgesetzt. Das Gesetz gibt den Angeklagten auch das Recht, unverzüglich und ausführlich über die gegen sie erhobenen Vorwürfe informiert zu werden, obwohl die Behörden die Personen nicht immer unverzüglich über die gegen sie erhobenen Vorwürfe informieren. Es g<text:span text:style-name="T119">ibt</text:span> keinen staatlich geförderten Pflichtverteidigerdienst mit ausreichender Finanzierung, um die Nachfrage zu decken, und die Gerichte verhandeln weiterhin die meisten Angeklagten ohne Vertretung. Viele Angeklagte vertr<text:span text:style-name="T119">e</text:span>ten sich selbst, da sie sich keinen Rechtsbeistand leisten k<text:span text:style-name="T119">önnen</text:span>, oder verl<text:span text:style-name="T119">ass</text:span>en sich auf freiwillige Anwaltsgehilfen in den Gefängnissen <text:span text:style-name="T116">(USDOS 20.3.2023)</text:span>.</text:p>
      <text:p text:style-name="P21"/>
      <text:p text:style-name="P21">Im Allgemeinen haben die Bürger Vertrauen in die Fähigkeit der Justiz, für Kontrolle und Ausgewogenheit zu sorgen, und wenden sich häufig an die Justiz, wenn sie das Gefühl haben, dass entweder die Exekutive oder das Parlament ihre Grenzen überschreiten <text:span text:style-name="T119">(BS 2023)</text:span>.</text:p>
      <text:p text:style-name="P9">Quellen:</text:p>
      <text:list xml:id="list124338534339581" text:continue-numbering="true" text:style-name="WWNum2">
        <text:list-item>
          <text:p text:style-name="P131"><text:span text:style-name="T119">BS - Bertelsmann Stiftung (202</text:span><text:span text:style-name="T190">2</text:span><text:span text:style-name="T119">): BTI Kenya Country Report 2022, </text:span><text:a xlink:type="simple" xlink:href="https://bti-project.org/en/reports/country-report/KEN#pos5" text:style-name="Internet_20_link" text:visited-style-name="Visited_20_Internet_20_Link"><text:span text:style-name="T119">https://bti-project.org/en/reports/country-report/KEN#pos5</text:span></text:a><text:span text:style-name="T119">, Zugriff 31.7.2023</text:span></text:p>
        </text:list-item>
        <text:list-item>
          <text:p text:style-name="P131"><text:span text:style-name="T27">C</text:span><text:span text:style-name="T23">IA - Central Intelligence Agency [USA] (25.7.2023): The World Factbook - Kenya, </text:span><text:a xlink:type="simple" xlink:href="https://www.cia.gov/the-world-factbook/countries/kenya/#introduction" text:style-name="Internet_20_link" text:visited-style-name="Visited_20_Internet_20_Link"><text:span text:style-name="T119">https://www.cia.gov/the-world-factbook/countries/kenya/#introduction</text:span></text:a><text:span text:style-name="T23">, Zugriff 31.7.2023</text:span></text:p>
        </text:list-item>
        <text:list-item>
          <text:p text:style-name="P131"><text:span text:style-name="T117">FH - Freedom House (2023): </text:span>Freedom in the World 2023 - Kenya<text:span text:style-name="T117">, </text:span><text:a xlink:type="simple" xlink:href="https://www.ecoi.net/de/dokument/2088520.html" text:style-name="Internet_20_link" text:visited-style-name="Visited_20_Internet_20_Link"><text:span text:style-name="T117">https://www.ecoi.net/de/dokument/2088520.html</text:span></text:a><text:span text:style-name="T117">, </text:span><text:span text:style-name="T118">Zugriff 31.7.2023</text:span></text:p>
        </text:list-item>
        <text:list-item>
          <text:p text:style-name="P131"><text:span text:style-name="T54">GAJP - Global Access to Justice Project [Makokha Baraza, Nancy / Kimani, Kennedy] (2021): Access to Justice in Kenya, </text:span><text:a xlink:type="simple" xlink:href="https://globalaccesstojustice.com/files/national_reports/national-report-kenya.pdf" text:style-name="Internet_20_link" text:visited-style-name="Visited_20_Internet_20_Link">https://globalaccesstojustice.com/files/national_reports/national-report-kenya.pdf</text:a><text:span text:style-name="T54">, Zugriff </text:span><text:span text:style-name="T55">8.8.</text:span><text:span text:style-name="T54">2023</text:span></text:p>
        </text:list-item>
        <text:list-item>
          <text:p text:style-name="P132"><text:span text:style-name="T118">TEA - The East African (31.3.2023): </text:span>Kenya's Supreme Court declares BBI unconstitutional, <text:a xlink:type="simple" xlink:href="https://www.theeastafrican.co.ke/tea/news/east-africa/kenya-s-supreme-court-declares-bbi-unconstitutional-3766868" text:style-name="Internet_20_link" text:visited-style-name="Visited_20_Internet_20_Link">https://www.theeastafrican.co.ke/tea/news/east-africa/kenya-s-supreme-court-declares-bbi-unconstitutional-3766868</text:a>, <text:span text:style-name="T118">Zugriff 31.7.2023</text:span></text:p>
        </text:list-item>
        <text:list-item>
          <text:p text:style-name="P133"><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155_297596519"/>Sicherheitsbehörden<text:bookmark-end text:name="__RefHeading___Toc4155_297596519"/></text:h>
      <text:p text:style-name="P22">Der Nationale Polizeidienst sorgt für die innere Sicherheit und untersteht dem Ministerium für Inneres <text:span text:style-name="T119">(USDOS 20.3.2023; vgl. CIA 25.7.2023)</text:span>. Der Nationale Nachrichtendienst sammelt nachrichtendienstliche Informationen sowohl intern als auch extern und ist direkt dem Präsidenten unterstellt. Die kenianischen <text:span text:style-name="T193">Streit</text:span>kräfte sind dem Verteidigungsministerium unterstellt und haben einige Aufgaben im Bereich der inneren Sicherheit, einschließlich der Grenzsicherung und der Unterstützung ziviler Organisationen bei der Aufrechterhaltung der Ordnung, einschließlich der Reaktion nach Katastrophen <text:span text:style-name="T119">(USDOS 20.3.2023)</text:span>. </text:p>
      <text:p text:style-name="P22"/>
      <text:p text:style-name="P36"><text:span text:style-name="T193">D</text:span><text:span text:style-name="T119">ie Kenya Defence Forces (KDF) verfügen über rund 24.000 Mann (20.000 Landstreitkräfte; 1.500 Marine; 2.500 Luftwaffe). </text:span>Die KDF gelten als erfahrene, effektive und professionelle Streitkräfte; <text:soft-page-break/>sie führen seit 2011 Operationen im benachbarten Somalia durch und nehmen an zahlreichen regionalen friedenserhaltenden und sicherheitsrelevanten Missionen teil; sie sind ein führendes Mitglied der Africa Standby Force; die KDF trainieren regelmäßig, nehmen an multinationalen Übungen teil und haben Verbindungen zu einer Vielzahl ausländischer Streitkräfte, darunter Frankreich, Großbritannien und die USA. Zu ihren wichtigsten Sicherheitsanliegen und -aufgaben gehören der Schutz der Souveränität und des Territoriums des Landes, regionale Streitigkeiten, die Bedrohung durch die im benachbarten Somalia ansässige Terrorgruppe al-Shabaab, Seekriminalität und Piraterie sowie die Unterstützung der zivilen Behörden bei der Reaktion auf Notfälle, Katastrophen oder politische Unruhen, sofern dies gewünscht wird <text:span text:style-name="T119">(CIA 25.7.2023)</text:span>.</text:p>
      <text:p text:style-name="P36"/>
      <text:p text:style-name="P22">Es g<text:span text:style-name="T119">ibt</text:span> Berichte, dass Angehörige der Sicherheitskräfte zahlreiche Übergriffe begangen haben <text:span text:style-name="T119">(USDOS 20.3.2023)</text:span>. Der Polizeidienst ist durch Korruption, Fehlverhalten und Berichte über außergerichtliche Tötungen völlig unterminiert <text:span text:style-name="T119">(FH 2023)</text:span>. Die Institutionen und Maßnahmen zur Korruptionsbekämpfung, die Justiz und das politische System haben sich bisher als zu schwach erwiesen, um den Kreislauf der Straflosigkeit zu durchbrechen. Das Gleiche gilt für außergerichtliche Tötungen durch die Polizei im Namen der Bekämpfung von Unsicherheit und Kriminalität <text:span text:style-name="T119">(BS 2022)</text:span>.</text:p>
      <text:p text:style-name="P22"/>
      <text:p text:style-name="P22">Die zivilen Behörden üben zeitweise keine wirksame Kontrolle über die Sicherheitskräfte aus <text:span text:style-name="T119">(USDOS 20.3.2023; vgl. BS 2022)</text:span>. Politische Einmischung, das Fehlen einer angemessenen Sicherheitsaufsicht und ein hohes Maß an Korruption sowie technische und organisatorische Mängel innerhalb der Polizei sind die Hauptgründe für diese Lücken. In ländlichen Gebieten ist es der Polizei nicht gelungen, das bewaffnete Banditentum einzudämmen <text:span text:style-name="T119">(BS 2022)</text:span>.</text:p>
      <text:p text:style-name="P9">Quellen:</text:p>
      <text:list xml:id="list124339095320526" text:continue-numbering="true" text:style-name="WWNum2">
        <text:list-item>
          <text:p text:style-name="P159">BS - Bertelsmann Stiftung (202<text:span text:style-name="T190">2</text:span>): BTI Kenya Country Report 2022, <text:a xlink:type="simple" xlink:href="https://bti-project.org/en/reports/country-report/KEN#pos5" text:style-name="Internet_20_link" text:visited-style-name="Visited_20_Internet_20_Link">https://bti-project.org/en/reports/country-report/KEN#pos5</text:a>, Zugriff 31.7.2023 </text:p>
        </text:list-item>
        <text:list-item>
          <text:p text:style-name="P159">CIA - Central Intelligence Agency [USA] (25.7.2023): The World Factbook - Kenya, <text:a xlink:type="simple" xlink:href="https://www.cia.gov/the-world-factbook/countries/kenya/#introduction" text:style-name="Internet_20_link" text:visited-style-name="Visited_20_Internet_20_Link">https://www.cia.gov/the-world-factbook/countries/kenya/#introduction</text:a>, Zugriff 31.7.2023</text:p>
        </text:list-item>
        <text:list-item>
          <text:p text:style-name="P134"><text:span text:style-name="T117">FH - Freedom House (2023): </text:span>Freedom in the World 2023 - Kenya<text:span text:style-name="T117">, </text:span><text:a xlink:type="simple" xlink:href="https://www.ecoi.net/de/dokument/2088520.html" text:style-name="Internet_20_link" text:visited-style-name="Visited_20_Internet_20_Link"><text:span text:style-name="T117">https://www.ecoi.net/de/dokument/2088520.html</text:span></text:a><text:span text:style-name="T117">, </text:span><text:span text:style-name="T118">Zugriff 31.7.2023</text:span><text:span text:style-name="T117"> </text:span></text:p>
        </text:list-item>
        <text:list-item>
          <text:p text:style-name="P134"><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157_297596519"/>Folter und unmenschliche Behandlung<text:bookmark-end text:name="__RefHeading___Toc4157_297596519"/></text:h>
      <text:p text:style-name="P37">Das Gesetz enthält Bestimmungen zur Anwendung von Verfassungsartikeln, darunter die Freiheit von Folter und grausamer, unmenschlicher oder erniedrigender Behandlung oder Strafe, die Achtung und der Schutz der Menschenwürde sowie die Freiheit und Sicherheit der Person. Das Gesetz bietet auch eine Grundlage für die strafrechtliche Verfolgung von Folter, von der jedoch nur selten Gebrauch gemacht wurde <text:span text:style-name="T120">(USDOS 20.3.2023)</text:span>. Trotz einiger Fortschritte bei der Förderung <text:soft-page-break/>einer Kultur der Achtung der Bürgerrechte kommt es immer noch in erheblichem Umfang zu willkürlichen Verhaftungen und außergerichtlichen Tötungen durch die Polizeikräfte, meist ohne rechtliche Konsequenzen für die Täter, insbesondere wenn politische Interessen im Spiel sind. <text:span text:style-name="T157">Bis dato erweisen sich das politische System sowie die Justiz als zu schwach, um den Kreislauf der Straflosigkeit bei außergerichtlichen Tötungen durch die Polizei zu durchbrechen</text:span> <text:span text:style-name="T120">(BS 2022)</text:span>. </text:p>
      <text:p text:style-name="P37"/>
      <text:p text:style-name="P169"><text:span text:style-name="T89">Es gibt Berichte über außergerichtliche Tötungen (HRW 12.1.2023; vgl. FH 2023) und Verschwindenlassen durch die Sicherheitskräfte (HRW 12.1.2023). </text:span><text:span text:style-name="T20">N</text:span><text:span text:style-name="T90">G</text:span><text:span text:style-name="T20">Os erhielten weiterhin Berichte über Folter und andere unmenschliche oder erniedrigende Behandlung durch die </text:span><text:span text:style-name="T201">Regierungstruppen. Die IMLU </text:span><text:span text:style-name="T202">[Anm.: I</text:span><text:span text:style-name="T187">ndependent Medico Legal Unit</text:span><text:span text:style-name="T202">] </text:span><text:span text:style-name="T201">m</text:span><text:span text:style-name="T20">eldete 109 Fälle von Folter zwischen J</text:span><text:span text:style-name="T90">anuar</text:span><text:span text:style-name="T20"> und September </text:span><text:span text:style-name="T90">2022</text:span><text:span text:style-name="T20">, verglichen mit 78 Fällen im gleichen Zeitraum des Jahres 2021. Berichten zufolge haben Polizei- und Gefängnisbeamte Folter und Gewalt bei Verhören sowie zur Bestrafung von Untersuchungshäftlingen und verurteilten Gefangenen eingesetzt. Eine Reihe von Menschenrechtsorganisationen und Medien berichteten, dass die Polizei wahllos und ungestraft Gewalt gegen arme Menschen und ethnische Minderheiten ausübt </text:span><text:span text:style-name="T90">(USDOS 20.3.2023)</text:span><text:span text:style-name="T20">. Im Oktober </text:span><text:span text:style-name="T90">2022</text:span><text:span text:style-name="T20"> ordnete Präsident Ruto die Auflösung der Special Services Unit (einer Einheit innerhalb der DCI) an, die von vielen verdächtigt wird, Menschenrechtsverletzungen, einschließlich gezielter außergerichtlicher Tötungen, begangen zu haben </text:span><text:span text:style-name="T90">(USDOS 20.3.2023; </text:span><text:span text:style-name="T89">vgl. FH 2023</text:span><text:span text:style-name="T90">)</text:span><text:span text:style-name="T20">.</text:span></text:p>
      <text:p text:style-name="P9">Quellen:</text:p>
      <text:list xml:id="list124338912637719" text:continue-numbering="true" text:style-name="WWNum2">
        <text:list-item>
          <text:p text:style-name="P160">BS - Bertelsmann Stiftung (202<text:span text:style-name="T190">2</text:span>): BTI Kenya Country Report 2022, <text:a xlink:type="simple" xlink:href="https://bti-project.org/en/reports/country-report/KEN#pos5" text:style-name="Internet_20_link" text:visited-style-name="Visited_20_Internet_20_Link">https://bti-project.org/en/reports/country-report/KEN#pos5</text:a>, Zugriff 31.7.2023 </text:p>
        </text:list-item>
        <text:list-item>
          <text:p text:style-name="P135"><text:span text:style-name="T117">FH - Freedom House (2023): </text:span>Freedom in the World 2023 - Kenya<text:span text:style-name="T117">, </text:span><text:a xlink:type="simple" xlink:href="https://www.ecoi.net/de/dokument/2088520.html" text:style-name="Internet_20_link" text:visited-style-name="Visited_20_Internet_20_Link"><text:span text:style-name="T117">https://www.ecoi.net/de/dokument/2088520.html</text:span></text:a><text:span text:style-name="T117">, </text:span><text:span text:style-name="T118">Zugriff 31.7.2023</text:span><text:span text:style-name="T117"> </text:span></text:p>
        </text:list-item>
        <text:list-item>
          <text:p text:style-name="P135"><text:span text:style-name="T121">HRW - Human Rights Watch (12.1.2023): </text:span>World Report 2023 – Kenya, <text:a xlink:type="simple" xlink:href="https://www.ecoi.net/de/dokument/2085468.html" text:style-name="Internet_20_link" text:visited-style-name="Visited_20_Internet_20_Link">https://www.ecoi.net/de/dokument/2085468.html</text:a>, <text:span text:style-name="T121">Zugriff 1.8.2023</text:span></text:p>
        </text:list-item>
        <text:list-item>
          <text:p text:style-name="P136"><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159_297596519"/>Korruption<text:bookmark-end text:name="__RefHeading___Toc4159_297596519"/></text:h>
      <text:p text:style-name="P23">Das Gesetz sieht strafrechtliche Sanktionen für <text:span text:style-name="T122">behördliche </text:span>Korruption vor. Im Laufe des Jahres <text:span text:style-name="T122">2022</text:span> gab es zahlreiche Berichte über staatliche Korruption. Beamte verüben häufig ungestraft mutmaßlich korrupte Praktiken. Trotz öffentlicher Fortschritte bei der Korruptionsbekämpfung s<text:span text:style-name="T122">tößt</text:span> die Regierung weiterhin auf Hindernisse bei der wirksamen Umsetzung der einschlägigen Gesetze. Die Justiz beschleunigte die Bearbeitung von Korruptionsfällen durch die Einführung von virtuellen Gerichtssitzungen <text:span text:style-name="T122">(USDOS 20.3.2023)</text:span>.</text:p>
      <text:p text:style-name="P23"/>
      <text:p text:style-name="P23">Die Korruption ist nach wie vor eine Plage für die nationalen und regionalen Regierungen in Kenia <text:span text:style-name="T122">(FH 2023) bzw. ist diese weit verbreitet. Verwaltungsstrukturen funktionieren aufgrund von Korruption nicht wie vorgesehen (BS 2022).</text:span> <text:span text:style-name="T122">D</text:span>ie staatlichen Institutionen, die mit der <text:soft-page-break/>Korruptionsbekämpfung beauftragt sind, sind ineffizient <text:span text:style-name="T122">(FH 2023)</text:span>. Der Ethik- und Antikorruptionskommission (EACC) fehlt es an Strafverfolgungsbefugnissen <text:span text:style-name="T122">(FH 2023; vgl. USDOS 20.3.2023)</text:span>, und sie war bei der Verfolgung von Korruptionsfällen weitgehend erfolglos. Die Schwäche der EACC wird durch Unzulänglichkeiten im Büro des Direktors der Staatsanwaltschaft (ODPP) und in der Justiz noch verstärkt <text:span text:style-name="T122">(FH 2023)</text:span>. Die Institutionen und Maßnahmen zur Korruptionsbekämpfung sowie das Justizwesen und das politische System haben sich bisher als zu schwach erwiesen, um den Kreislauf der Straflosigkeit zu durchbrechen <text:span text:style-name="T122">[BS 2022)</text:span>.</text:p>
      <text:p text:style-name="P23"/>
      <text:p text:style-name="P23">Im Februar <text:span text:style-name="T122">2022 </text:span>setzte der Oberste Richter einen behördenübergreifenden Antikorruptionsausschuss ein. Der Ausschuss hat den Auftrag, die Engpässe und Herausforderungen bei der Korruptionsbekämpfung zu ermitteln und Empfehlungen zu deren Behebung abzugeben. Da die Gerichte einen erheblichen Rückstand bei der Bearbeitung von Fällen ha<text:span text:style-name="T122">b</text:span>en und sich stark auf Gerichtsverfahren (statt auf Vergleiche) verl<text:span text:style-name="T122">ass</text:span>en, k<text:span text:style-name="T122">ö</text:span>nnte es Jahre dauern, bis Korruptionsfälle <text:span text:style-name="T122">abgeschlossen werden</text:span> <text:span text:style-name="T122">(USDOS 20.3.2023)</text:span>.</text:p>
      <text:p text:style-name="P23"/>
      <text:p text:style-name="P39">Am Corrupion Perceptions Index von Transparency International liegt Kenia mit 32 von 100 Punkten auf Rang 123 von 180 Ländern (TIK 31.1.2023).</text:p>
      <text:p text:style-name="P9">Quellen:</text:p>
      <text:list xml:id="list124339250228528" text:continue-numbering="true" text:style-name="WWNum2">
        <text:list-item>
          <text:p text:style-name="P137"><text:span text:style-name="T119">BS - Bertelsmann Stiftung (202</text:span><text:span text:style-name="T190">2</text:span><text:span text:style-name="T119">): BTI Kenya Country Report 2022, </text:span><text:a xlink:type="simple" xlink:href="https://bti-project.org/en/reports/country-report/KEN#pos5" text:style-name="Internet_20_link" text:visited-style-name="Visited_20_Internet_20_Link"><text:span text:style-name="T119">https://bti-project.org/en/reports/country-report/KEN#pos5</text:span></text:a><text:span text:style-name="T119">, Zugriff 31.7.2023 </text:span></text:p>
        </text:list-item>
        <text:list-item>
          <text:p text:style-name="P137"><text:span text:style-name="T117">FH - Freedom House (2023): </text:span>Freedom in the World 2023 - Kenya<text:span text:style-name="T117">, </text:span><text:a xlink:type="simple" xlink:href="https://www.ecoi.net/de/dokument/2088520.html" text:style-name="Internet_20_link" text:visited-style-name="Visited_20_Internet_20_Link"><text:span text:style-name="T117">https://www.ecoi.net/de/dokument/2088520.html</text:span></text:a><text:span text:style-name="T117">, </text:span><text:span text:style-name="T118">Zugriff 31.7.2023</text:span><text:span text:style-name="T117"> </text:span></text:p>
        </text:list-item>
        <text:list-item>
          <text:p text:style-name="P161">TIK – Transparency International Kenya (31.1.2023): Corruption Perceptions Index 2022 Press Release, <text:a xlink:type="simple" xlink:href="https://tikenya.org/2023/01/31/corruption-perceptions-index-2022/" text:style-name="Internet_20_link" text:visited-style-name="Visited_20_Internet_20_Link">https://tikenya.org/2023/01/31/corruption-perceptions-index-2022/</text:a>, Zugriff 1.8.2023 </text:p>
        </text:list-item>
        <text:list-item>
          <text:p text:style-name="P137"><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165_297596519"/>Wehrdienst und Rekrutierungen<text:bookmark-end text:name="__RefHeading___Toc4165_297596519"/></text:h>
      <text:p text:style-name="P14">Der Wehrdienst in Kenia ist freiwillig. Freiwillige 18-26 jährige kenianische Staatsbürger beiderlei Geschlechts können sich rekrutieren lassen. Obergrenze <text:span text:style-name="T124">ist ein Alter von </text:span>30 Jahre<text:span text:style-name="T124">n</text:span> für Spezialisten, Handwerker oder Frauen mit Diplom; 39 Jahre für Kapläne/Imame); 9-jährige Dienstverpflichtung (7 Jahre für kenianische Marine) und anschließende 3-jährige Wiederverpflichtung; Bewerber müssen kenianische Staatsbürger sein (<text:span text:style-name="T124">Stand </text:span>2022) (CIA <text:span text:style-name="T124">25.7.2023</text:span>).</text:p>
      <text:p text:style-name="P9">Quellen:</text:p>
      <text:list xml:id="list124337438451072" text:continue-numbering="true" text:style-name="WWNum2">
        <text:list-item>
          <text:p text:style-name="P138"><text:span text:style-name="T117">CIA - Central Intelligence Agency [USA] (25.7.2023): The World Factbook - Kenya, </text:span><text:a xlink:type="simple" xlink:href="https://www.cia.gov/the-world-factbook/countries/kenya/#introduction" text:style-name="Internet_20_link" text:visited-style-name="Visited_20_Internet_20_Link"><text:span text:style-name="T119">https://www.cia.gov/the-world-factbook/countries/kenya/#introduction</text:span></text:a><text:span text:style-name="T117">, Zugriff 31.7.2023</text:span></text:p>
        </text:list-item>
      </text:list>
      <text:h text:style-name="P116" text:outline-level="1"><text:bookmark-start text:name="__RefHeading___Toc4171_297596519"/><text:soft-page-break/>Allgemeine Menschenrechtslage<text:bookmark-end text:name="__RefHeading___Toc4171_297596519"/></text:h>
      <text:p text:style-name="P82">Heute zählt Kenia zu den politisch stabilsten Ländern Ostafrikas. Die kenianische Zivilgesellschaft und der Großteil der Medien können weitgehend frei arbeiten. Unter dem Vorwand des Kampfes gegen den Terrorismus kommt es jedoch immer wieder zu Versuchen, den Handlungsspielraum der Zivilgesellschaft einzuschränken <text:span text:style-name="T124">(AA 31.5.2023)</text:span>. Nach der Verfassung kann sich jede Gruppe frei versammeln oder zusammenschließen. Die kenianische Regierung schränkt das Recht auf friedliche Versammlung und freie Meinungsäußerung jedoch weiterhin stark ein, indem sie unverhältnismäßige Gewalt anwendet, friedliche Demonstranten, Menschenrechtsverteidiger und Journalisten festnimmt und inhaftiert <text:span text:style-name="T125">(BS 2022)</text:span>.</text:p>
      <text:p text:style-name="P99"/>
      <text:p text:style-name="P82">Zu den bedeutenden Menschenrechtsproblemen gehörten glaubwürdige Berichte über: rechtswidrige oder willkürliche Tötungen, einschließlich außergerichtlicher Tötungen; gewaltsames Verschwindenlassen; Folter und Fälle grausamer, unmenschlicher oder erniedrigender Behandlung oder Bestrafung durch die Regierung; harte und lebensbedrohliche Haftbedingungen; willkürliche Verhaftungen und Inhaftierungen; willkürliche Eingriffe in die Privatsphäre; Einschränkungen der freien Meinungsäußerung und der Medien, einschließlich Gewalt oder Gewaltandrohung gegen Journalisten und Zensur; erhebliche Eingriffe in die Versammlungs- und Vereinigungsfreiheit, einschließlich der Schikanierung von Nichtregierungsorganisationen und Aktivisten; schwerwiegende Korruption in der Regierung; fehlende Untersuchung und Rechenschaftspflicht für geschlechtsspezifische Gewalt; und die Existenz von Gesetzen, die einvernehmliche gleichgeschlechtliche sexuelle Handlungen zwischen Erwachsenen unter Strafe stellen, obwohl es keine Berichte über die Durchsetzung des Gesetzes gab <text:span text:style-name="T124">(USDOS 20.3.2023)</text:span>.</text:p>
      <text:p text:style-name="P82"/>
      <text:p text:style-name="P83">Das Gesetz sieht Meinungsfreiheit vor, auch für Mitglieder der Presse und anderer Medien, aber die Regierung <text:span text:style-name="T124">schränkt</text:span> dieses Recht manchmal ein. Journalisten g<text:span text:style-name="T124">e</text:span>ben an, dass Sicherheitskräfte oder Anhänger von Politikern auf nationaler und regionaler Ebene sie manchmal belästigen und physisch einschüchtern oder angr<text:span text:style-name="T124">e</text:span>ifen <text:span text:style-name="T124">(USDOS 20.3.2023; vgl. FH 2023)</text:span>. Kenia verfügt über eine der dynamischsten Medienlandschaften des afrikanischen Kontinents, in der Journalisten aktiv daran arbeiten, Korruption und Fehlverhalten der Regierung aufzudecken <text:span text:style-name="T124">(FH 2023)</text:span>. Die Mainstream-Medien <text:span text:style-name="T124">sind</text:span> im Allgemeinen unabhängig, aber es g<text:span text:style-name="T124">i</text:span>b<text:span text:style-name="T124">t</text:span> Berichte von Journalisten, dass sie von Regierungsbeamten unter Druck gesetzt w<text:span text:style-name="T124">e</text:span>rden <text:span text:style-name="T124">(USDOS 20.3.2023; vgl. FH 2023)</text:span>, bestimmte Themen und Geschichten zu vermeiden, und dass sie eingeschüchtert w<text:span text:style-name="T124">e</text:span>rden, wenn die Beamten der Meinung waren, dass die Journalisten bereits zu regierungskritische Geschichten veröffentlicht oder gesendet ha<text:span text:style-name="T124">b</text:span>en. Die Journalisten üben sich <text:span text:style-name="T124">daher</text:span> in Selbstzensur, um Konflikte mit der Regierung über sensible Themen zu vermeiden <text:span text:style-name="T124">(USDOS 20.3.2023).</text:span></text:p>
      <text:p text:style-name="P82"/>
      <text:p text:style-name="P82"><text:soft-page-break/>Obwohl die Verfassung und das Gesetz die Versammlungs- und Vereinigungsfreiheit vorsehen, schränkte die Regierung diese Rechte manchmal ein. Das Versäumnis der Regierung, Angriffe auf Menschenrechtsverteidiger und friedliche Demonstranten zu untersuchen oder strafrechtlich zu verfolgen, führt de facto zu Einschränkungen der Versammlungs- und Vereinigungsfreiheit <text:span text:style-name="T124">(USDOS 20.3.2023)</text:span>. Die Verfassung garantiert das Recht auf Versammlungsfreiheit. Das Gesetz schreibt jedoch vor, dass die Organisatoren öffentlicher Versammlungen die örtliche Polizei im Voraus informieren müssen. In der Praxis <text:span text:style-name="T124">verbietet</text:span> die Polizei regelmäßig Versammlungen aus Sicherheits- oder anderen Gründen und <text:span text:style-name="T124">löst </text:span>Versammlungen, die sie nicht ausdrücklich verboten hatte, gewaltsam auf <text:span text:style-name="T124">(FH 2023)</text:span>.</text:p>
      <text:p text:style-name="P82"/>
      <text:p text:style-name="P94"><text:span text:style-name="T140">Den Bürgern steht es frei, sich in politischen Parteien zu organisieren. </text:span><text:span text:style-name="T153">K</text:span><text:span text:style-name="T140">enianischen Parteien vertreten eine Reihe ideologischer, regionaler und ethnischer Interessen, sind aber notorisch schwach und werden oft zu Koalitionen zusammengeschlossen, die nur dazu dienen, an Wahlen teilzunehmen </text:span><text:span text:style-name="T153">(FH 2023; vgl. BS 2022). Zudem passen sie </text:span><text:span text:style-name="T66">sich häufig an das jeweilige Regime an und neigen dann entweder zur Auflösung oder zur Reformierung </text:span><text:span text:style-name="T73">(BS 2022). </text:span>Oppositionsparteien und -kandidaten sind bei kenianischen Wahlen wettbewerbsfähig. Bei den Wahlen im August 2022 besiegte der damalige stellvertretende Präsident Ruto, der sich als Außenseiter gegenüber den langjährigen politischen Dynastien Kenias darstellte, den fünfmaligen Präsidentschaftskandidaten Odinga, der vom amtierenden Präsidenten Kenyatta unterstützt worden war. Die Wahlen im Jahr 2022 waren hart umkämpft und wurden im Gegensatz zu den vorherigen Wahlen nicht von Oppositionsgruppen boykottiert <text:span text:style-name="T126">(FH 2023)</text:span>.</text:p>
      <text:p text:style-name="P82"/>
      <text:p text:style-name="P83">Kenia verfügt über eine aktive Zivilgesellschaft <text:span text:style-name="T124">(FH 2023).</text:span> Eine Vielzahl inländischer und internationaler Menschenrechtsgruppen arbeitet im Allgemeinen ohne staatliche Einschränkungen, untersucht Menschenrechtsfälle und veröffentlichte ihre Ergebnisse, obwohl einige Gruppen berichteten, dass sie von der Regierung schikaniert wurden. Beamte waren manchmal kooperativ und gingen auf die Anfragen dieser Gruppen ein, aber die Regierung setzte Empfehlungen von Menschenrechtsgruppen nicht um, wenn diese Empfehlungen ihrer Politik zuwiderliefen <text:span text:style-name="T124">(USDOS 20.3.2023)</text:span>. N<text:span text:style-name="T124">G</text:span>O<text:span text:style-name="T124">s</text:span> sind in den letzten Jahren zunehmend auf Hindernisse gestoßen, darunter wiederholte Versuche der Regierung, Hunderte von N<text:span text:style-name="T124">G</text:span>O<text:span text:style-name="T124">s</text:span> wegen angeblicher finanzieller Verstöße <text:span text:style-name="T124">die Registrierung abzuerkennen</text:span> <text:span text:style-name="T124">(FH 2023)</text:span>.</text:p>
      <text:p text:style-name="P83"/>
      <text:p text:style-name="P83"><text:span text:style-name="T124">Ombudsorganisation: </text:span>D<text:span text:style-name="T124">ie</text:span> KNCHR <text:span text:style-name="T124">(</text:span>Kenya National Commission on Human Rights<text:span text:style-name="T124">)</text:span> ist eine unabhängige Institution, die durch die Verfassung geschaffen und 2011 eingerichtet wurde. Ihr Mandat ist die Förderung und der Schutz der Menschenrechte im Land. Die Kommission erklärte, ihr Budget decke lediglich die Kosten für <text:span text:style-name="T124">Gebäude Instandhaltung</text:span> und Mitarbeitergehälter ab und reiche nicht aus, um ihre Ausgaben zu decken und ihr Mandat zu erfüllen. Die Kommission verfügt <text:soft-page-break/>über 115 Mitarbeiter, <text:span text:style-name="T124">laut Mandat solle sie </text:span>400 Mitarbeiter <text:span text:style-name="T124">haben</text:span>. Ihr programmatisches Budget wurde von der Regierung überhaupt nicht finanziert, so dass die Kommission gezwungen war, Mittel von Entwicklungspartnern einzuwerben <text:span text:style-name="T124">(USDOS 20.3.2023)</text:span>.</text:p>
      <text:p text:style-name="P9">Quellen:</text:p>
      <text:list xml:id="list124338447598892" text:continue-numbering="true" text:style-name="WWNum2">
        <text:list-item>
          <text:p text:style-name="P138"><text:span text:style-name="T124">AA - Auswärtiges Amt [Deutschland] (31.5.2023): </text:span>Kenia: Politisches Porträt, <text:a xlink:type="simple" xlink:href="https://www.auswaertiges-amt.de/de/service/laender/kenia-node/politisches-portraet/208078" text:style-name="Internet_20_link" text:visited-style-name="Visited_20_Internet_20_Link">https://www.auswaertiges-amt.de/de/service/laender/kenia-node/politisches-portraet/208078</text:a>, <text:span text:style-name="T124">Zugriff 2.8.2023</text:span></text:p>
        </text:list-item>
        <text:list-item>
          <text:p text:style-name="P139"><text:span text:style-name="T119">BS - Bertelsmann Stiftung (202</text:span><text:span text:style-name="T190">2</text:span><text:span text:style-name="T119">): BTI Kenya Country Report 2022, </text:span><text:a xlink:type="simple" xlink:href="https://bti-project.org/en/reports/country-report/KEN#pos5" text:style-name="Internet_20_link" text:visited-style-name="Visited_20_Internet_20_Link"><text:span text:style-name="T119">https://bti-project.org/en/reports/country-report/KEN#pos5</text:span></text:a><text:span text:style-name="T119">, Zugriff 31.7.2023 </text:span></text:p>
        </text:list-item>
        <text:list-item>
          <text:p text:style-name="P138"><text:span text:style-name="T23">FH - Freedom House (2023): </text:span><text:span text:style-name="T22">Freedom in the World 2023 - Kenya</text:span><text:span text:style-name="T23">, </text:span><text:a xlink:type="simple" xlink:href="https://www.ecoi.net/de/dokument/2088520.html" text:style-name="Internet_20_link" text:visited-style-name="Visited_20_Internet_20_Link">https://www.ecoi.net/de/dokument/2088520.html</text:a><text:span text:style-name="T23">, </text:span><text:span text:style-name="T24">Zugriff 31.7.2023</text:span><text:span text:style-name="T23"> </text:span></text:p>
        </text:list-item>
        <text:list-item>
          <text:p text:style-name="P138"><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183_297596519"/>Haftbedingungen<text:bookmark-end text:name="__RefHeading___Toc4183_297596519"/></text:h>
      <text:p text:style-name="P23"><text:span text:style-name="T127">Gemäß </text:span>Menschenrechtsorganisationen <text:span text:style-name="T127">sind</text:span> die Bedingungen in Gefängnissen, Haftanstalten und Polizeistationen aufgrund von Überbelegung, Nahrungsmittel- und Wassermangel sowie unzureichenden sanitären Bedingungen und medizinischer Versorgung hart und lebensbedrohlich <text:span text:style-name="T127">(USDOS 20.3.2023)</text:span>.</text:p>
      <text:p text:style-name="P23"/>
      <text:p text:style-name="P30">Im März <text:span text:style-name="T127">2022</text:span> schätzte die Nichtregierungsorganisation World Prison Brief die Gesamtzahl der Gefangenen im Land auf fast 53.000, einschließlich der Untersuchungshäftlinge, in einem System mit einer Kapazität von 30.000 <text:span text:style-name="T127">(USDOS 20.3.2023)</text:span>. Obwohl seit 2012 mehrere neue Gefängnisse gebaut wurden <text:span text:style-name="T127">(USDOS 20.3.2023)</text:span>, b<text:span text:style-name="T128">leibt</text:span> die durchschnittliche Gefangenenpopulation bei fast 200 Prozent der Kapazität <text:span text:style-name="T127">(USDOS 20.3.2023; </text:span><text:span text:style-name="T128">vgl. OHCHR 5.5.2022</text:span><text:span text:style-name="T127">)</text:span>, einschließlich einer großen Zahl von Untersuchungshäftlingen <text:span text:style-name="T127">(USDOS 20.3.2023), </text:span><text:span text:style-name="T128">im Jahr 2018 ca. 50 Prozent (OHCHR 5.5.2022).</text:span><text:span text:style-name="T127"> </text:span><text:span text:style-name="T128">E</text:span>inige Gefängnisse <text:span text:style-name="T128">sind</text:span> bis zu 400 Prozent ausgelastet <text:span text:style-name="T127">(USDOS 20.3.2023; </text:span><text:span text:style-name="T128">vgl. OHCHR 5.5.2022</text:span><text:span text:style-name="T127">)</text:span>. <text:span text:style-name="T143">Mit Stand 5.12.2022 befinden sich </text:span><text:span text:style-name="T144">in Kenia </text:span><text:span text:style-name="T143">insgesamt 58.887 Personen in Haft, von denen 41 % in Untersuchungshaft, 5,1 % Frauen und 0,6 % Unmündige bzw. mündige Minderjährige sind. Da das Gefängniswesen auf 34.000 Häftlinge ausgelegt ist, beträgt der Überbelegungsgrad 173,2 % (WPB o.D.)</text:span> Im Laufe des Jahres <text:span text:style-name="T127">2022</text:span> bemühte sich die Justiz weiterhin, der Überbelegung entgegenzuwirken, indem sie Alternativen zur Untersuchungshaft einführte und eine Strafminderung förderte <text:span text:style-name="T127">(USDOS 20.3.2023)</text:span>. </text:p>
      <text:p text:style-name="P23"/>
      <text:p text:style-name="P23">Die Behörden trennen im Allgemeinen Kinder von Erwachsenen, außer während der ersten Zeit der Inhaftierung auf den Polizeistationen, wo die Behörden häufig männliche und weibliche Erwachsene und Jugendliche in einer Zelle unterbr<text:span text:style-name="T127">ingen</text:span>. In mehreren Bezirken fehlen geeignete Einrichtungen, um Jugendliche und Frauen getrennt von Männern in Gerichten und <text:soft-page-break/>Polizeistationen unterzubringen. Untersuchungshäftlinge w<text:span text:style-name="T127">e</text:span>rden zusammen mit verurteilten Gefangenen untergebracht <text:span text:style-name="T127">(USDOS 20.3.2023)</text:span>. </text:p>
      <text:p text:style-name="P10">Quellen:</text:p>
      <text:list xml:id="list124339461834806" text:continue-numbering="true" text:style-name="WWNum2">
        <text:list-item>
          <text:p text:style-name="P140"><text:span text:style-name="T128">OHCHR - UN Office of the High Commissioner (5.5.2022): </text:span>Experts of the Committee against Torture Commend Kenya&amp;rsquo;s Efforts to Implement the Law on Prevention of Torture, Ask about Prison Overcrowding and the Death Penalty, <text:a xlink:type="simple" xlink:href="https://www.ohchr.org/en/press-releases/2022/05/experts-committee-against-torture-commend-kenyas-efforts-implement-law" text:style-name="Internet_20_link" text:visited-style-name="Visited_20_Internet_20_Link">https://www.ohchr.org/en/press-releases/2022/05/experts-committee-against-torture-commend-kenyas-efforts-implement-law</text:a>, <text:span text:style-name="T128">Zugriff 3.8.2023</text:span></text:p>
        </text:list-item>
        <text:list-item>
          <text:p text:style-name="P130"><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item>
          <text:p text:style-name="P130"><text:span text:style-name="T79">W</text:span><text:span text:style-name="T81">PB - World Prison Brief (o.D.): Kenya, </text:span><text:a xlink:type="simple" xlink:href="https://www.prisonstudies.org/country/kenya" text:style-name="Internet_20_link" text:visited-style-name="Visited_20_Internet_20_Link">https://www.prisonstudies.org/country/kenya</text:a><text:span text:style-name="T81">, Zugriff 30.5.2023</text:span></text:p>
        </text:list-item>
      </text:list>
      <text:h text:style-name="P116" text:outline-level="1"><text:bookmark-start text:name="__RefHeading___Toc4185_297596519"/>Todesstrafe<text:bookmark-end text:name="__RefHeading___Toc4185_297596519"/></text:h>
      <text:p text:style-name="P96"><text:span text:style-name="Strong_20_Emphasis"><text:span text:style-name="T58">Obwohl die Todesstrafe in den Gesetzen verankert ist, wurden seit 1987, als wegen Hochverrats verurteilte Personen im Zusammenhang mit einem Putschversuch hingerichtet wurden, keine Hinrichtungen mehr vollzogen (NTV Kenya 3.2.2023). </text:span></text:span><text:span text:style-name="Strong_20_Emphasis"><text:span text:style-name="T75">Nach dem kenianischen Strafgesetzbuch gibt es vier Straftatbestände, welche mit dem Tod bestraft werden können: Hochverrat, Mord, schwerer Raub sowie versuchter schwerer Raub (DPP 14.6.2022). </text:span></text:span><text:span text:style-name="Strong_20_Emphasis"><text:span text:style-name="T58">Im Jahr 2022 gab es in Kenia 79 verhängte Todesurteile. Ende 2022 saßen 656 Menschen in Kenia in der Todeszelle (AI 23.5.2023). </text:span></text:span></text:p>
      <text:p text:style-name="P85"><text:span text:style-name="Strong_20_Emphasis"><text:span text:style-name="T58"/></text:span></text:p>
      <text:p text:style-name="P85"><text:span text:style-name="Strong_20_Emphasis"><text:span text:style-name="T58">Der Oberste Gerichtshof Kenias hat Mitte Dezember 2017 eine Grundsatzentscheidung getroffen: Er erklärte die zwingende Verhängung der Todesstrafe für verfassungswidrig. Das</text:span></text:span><text:span text:style-name="Strong_20_Emphasis"><text:span text:style-name="T130"> bedeutet, dass die Richterinnen und Richter nun nicht mehr automatisch Menschen, die wegen Mordes oder bewaffneten Raubüberfalls verurteilt werden, zum Tode verurteilen müssen, sondern sie haben zukünftig einen Ermessensspielraum bei der Strafzumessung </text:span></text:span><text:span text:style-name="Strong_20_Emphasis"><text:span text:style-name="T131">(AI 15.12.2017; vgl. NTV Kenya 3.2.2023)</text:span></text:span><text:span text:style-name="Strong_20_Emphasis"><text:span text:style-name="T130">. </text:span></text:span></text:p>
      <text:p text:style-name="P10">Quellen:</text:p>
      <text:list xml:id="list124338722309910" text:continue-numbering="true" text:style-name="WWNum2">
        <text:list-item>
          <text:p text:style-name="P151"><text:span text:style-name="T26">AI - Amnesty International (23.5.2023): Todesurteile und Hinrichtungen, </text:span><text:a xlink:type="simple" xlink:href="https://www.amnesty.de/sites/default/files/2023-05/%20Amnesty-Bericht-Todesstrafe-2022-weltweit-Auszuege-des-Berichts-auf-Deutsch.pdf" text:style-name="Internet_20_link" text:visited-style-name="Visited_20_Internet_20_Link">https://www.amnesty.de/sites/default/files/2023-05/%20Amnesty-Bericht-Todesstrafe-2022-weltweit-Auszuege-des-Berichts-auf-Deutsch.pdf</text:a><text:span text:style-name="T26">, Zugriff 3.8.2023 </text:span></text:p>
        </text:list-item>
        <text:list-item>
          <text:p text:style-name="P153"><text:span text:style-name="T26">AI - Amnesty International (15.12.2017): </text:span>Kenia: Zwingende Todesstrafe abgeschafft, <text:a xlink:type="simple" xlink:href="https://amnesty-todesstrafe.de/2017/12/kenia-zwingende-todesstrafe-abgeschafft/" text:style-name="Internet_20_link" text:visited-style-name="Visited_20_Internet_20_Link">https://amnesty-todesstrafe.de/2017/12/kenia-zwingende-todesstrafe-abgeschafft/</text:a>, <text:span text:style-name="T129">Zugriff 3.8.2023</text:span></text:p>
        </text:list-item>
        <text:list-item>
          <text:p text:style-name="P153"><text:span text:style-name="T56">DPP - Death Penalty Project, The [Hoyle, Carolyn] (14.6.2022): </text:span><text:span text:style-name="T77">The Death Penalty in Kenya: A Punishment that has Died Out in Practice, Part One - A Public Ready to Accept Abolition, </text:span><text:a xlink:type="simple" xlink:href="https://deathpenaltyproject.org/knowledge/kenya-part-one-a-public-ready-to-accept-abolition/" text:style-name="Internet_20_link" text:visited-style-name="Visited_20_Internet_20_Link">https://deathpenaltyproject.org/knowledge/kenya-part-one-a-public-ready-to-accept-abolition/</text:a><text:span text:style-name="T77">, </text:span><text:span text:style-name="T82">Zugriff 24.5.2023</text:span></text:p>
        </text:list-item>
        <text:list-item>
          <text:p text:style-name="P152"><text:span text:style-name="T129">NTV Kenya (3.2.2023): </text:span>Understanding the death penalty in Kenya, <text:a xlink:type="simple" xlink:href="https://ntvkenya.co.ke/analysis/understanding-the-death-penalty-in-kenya/" text:style-name="Internet_20_link" text:visited-style-name="Visited_20_Internet_20_Link">https://ntvkenya.co.ke/analysis/understanding-the-death-penalty-in-kenya/</text:a>, <text:span text:style-name="T129">Zugriff 3.8.2023</text:span></text:p>
        </text:list-item>
      </text:list>
      <text:h text:style-name="P116" text:outline-level="1"><text:bookmark-start text:name="__RefHeading___Toc4187_297596519"/><text:soft-page-break/>Religionsfreiheit<text:bookmark-end text:name="__RefHeading___Toc4187_297596519"/></text:h>
      <text:p text:style-name="P63">Die Bevölkerung besteht zu 85,5 Prozent aus <text:span text:style-name="T170">Christen</text:span> (protestantisch 33,4 Prozent, katholisch 20,6 Prozent, evangelisch 20,4 Prozent, afrikanische Amtskirchen 7 Prozent, andere Christen 4,1 Prozent), 10,9 Prozent Muslimen, 1,8 Prozent andere Bekenntnisse, 1,6 Prozent kein Bekenntnis, (Schätzung aus 2019) (CIA 25.7.2023). <text:span text:style-name="T145">Zu den Gruppen, die weniger als 2 % der Bevölkerung ausmachen, gehören Hindus, Sikhs, Bahá’í sowie Anhänger diverser traditioneller Glaubensgemeinschaften. Überdies identifizieren sich 755.000 Personen selbst als Atheisten oder religionslos (USDOS 15.5.2023). </text:span></text:p>
      <text:p text:style-name="P23"/>
      <text:p text:style-name="P26">Die Verfassung legt fest, dass es keine Staatsreligion geben darf und verbietet religiöse Diskriminierung. Die Verfassung sieht Religions- und Weltanschauungsfreiheit für den Einzelnen und für Gemeinschaften vor, einschließlich der Freiheit, eine Religion durch Gottesdienst, Ausübung, Lehre oder Befolgung zu bekunden und religiöse Fragen zu erörtern <text:span text:style-name="T132">(USDOS 15.5.2023)</text:span>. Die Regierung respektiert im Allgemeinen die verfassungsmäßige Garantie der Religionsfreiheit <text:span text:style-name="T133">(FH 2023)</text:span>. </text:p>
      <text:p text:style-name="P26"/>
      <text:p text:style-name="P31"><text:span text:style-name="T133">D</text:span>ie Verfassung <text:span text:style-name="T133">sieht</text:span> spezielle <text:span text:style-name="T172">Kadhi</text:span>-Gerichte vor, die bestimmte Arten von Zivilprozessen auf der Grundlage des islamischen Rechts entscheiden <text:span text:style-name="T132">(USDOS 15.5.2023)</text:span>. <text:span text:style-name="T145">Die verfassungsrechtliche Anerkennung von auf islamischem Recht basierenden Kadhi-Gerichten wird von Christen und anderen religiösen Gruppen als Diskriminierung zugunsten einer bestimmen Religion abgelehnt und hat in der Vergangenheit zu Kampagnen gegen die Verfassung geführt (BS 2022).</text:span></text:p>
      <text:p text:style-name="P26"/>
      <text:p text:style-name="P26">Menschenrechtsorganisationen und religiöse muslimische Organisationen erklärten, dass bestimmte muslimische Gemeinschaften, insbesondere ethnische Somalier, weiterhin Opfer von außergerichtlichen Hinrichtungen, gewaltsamem Verschwindenlassen, Folter, willkürlichen Verhaftungen und Inhaftierungen waren. Viele der Opfer stammten aus der Küstenregion und Nairobi. Die vorherige Regierung bestritt, derartige Handlungen angeordnet zu haben. Die im August <text:span text:style-name="T133">2022</text:span> gewählte neue Regierung räumte jedoch ein, dass bestimmte Sicherheitskräfte in der Vergangenheit außergerichtliche Tötungen vorgenommen haben, und versprach Reformen. Im Juli <text:span text:style-name="T133">2022</text:span> gab der Registrar of Societies strenge neue Richtlinien für die Registrierung neuer religiöser Gesellschaften heraus, einschließlich der Anforderung, dass die Antragsteller ein Diplom oder einen Abschluss einer anerkannten theologischen Einrichtung besitzen müssen <text:span text:style-name="T133">(USDOS 15.5.2023)</text:span>.</text:p>
      <text:p text:style-name="P65"/>
      <text:p text:style-name="P57">Laut interreligiösen NGOs und politischen Verantwortungsträgern sind die Spannungen zwischen den Religionen jedoch nicht mehr so groß wie in vergangenen Jahren. Hierbei verweisen sie auf die umfangreichen religionsübergreifenden Bemühungen, Frieden zwischen den Gemeinschaften <text:soft-page-break/>zu schaffen. So treffen sich z.B. religiöse Vertreter auf Gemeindeebene, um über den Glauben der anderen zu lernen (BS 2022).<text:span text:style-name="T132">ent aus </text:span><text:span text:style-name="T171">Christen</text:span><text:span text:style-name="T132"> (protestantisch 33,4 Prozent, katholisch 20,6 Prozent, evangelisch 20,4 Prozen</text:span></text:p>
      <text:p text:style-name="P57"/>
      <text:p text:style-name="P26">Die in Somalia ansässige Terrorgruppe Harakat al-Shabaab al-Mujahideen (al-Shabaab) verübte Anschläge im Nordosten des Landes und in der Küstenregion, und einige Anschläge richteten sich möglicherweise gegen Nicht-Muslime aufgrund ihres Glaubens. Muslime, die ethnischen Minderheiten angehören, insbesondere solche somalischer Abstammung, berichteten über anhaltende Belästigungen durch Nicht-Muslime <text:span text:style-name="T133">(USDOS 15.5.2023)</text:span>. Die Terrorismusbekämpfung gegen die in Somalia ansässige militante Gruppe <text:span text:style-name="T133">al-</text:span>Shabaab hat dazu geführt, dass Muslime staatlicher Gewalt und Einschüchterung ausgesetzt sind. Die <text:span text:style-name="T134">al-</text:span>Shabaab-Kämpfer haben zeitweise gezielt Christen in Kenia angegriffen <text:span text:style-name="T133">(FH 2023)</text:span>. </text:p>
      <text:p text:style-name="P10">Quellen:</text:p>
      <text:list xml:id="list124337766433895" text:continue-numbering="true" text:style-name="WWNum2">
        <text:list-item>
          <text:p text:style-name="P141"><text:span text:style-name="T28">BS - Bertelsmann Stiftung (202</text:span><text:span text:style-name="T33">2</text:span><text:span text:style-name="T28">): BTI Kenya Country Report 2022, </text:span><text:a xlink:type="simple" xlink:href="https://bti-project.org/en/reports/country-report/KEN#pos5" text:style-name="Internet_20_link" text:visited-style-name="Visited_20_Internet_20_Link">https://bti-project.org/en/reports/country-report/KEN#pos5</text:a><text:span text:style-name="T28">, Zugriff 31.7.2023 </text:span></text:p>
        </text:list-item>
        <text:list-item>
          <text:p text:style-name="P141"><text:span text:style-name="T27">C</text:span><text:span text:style-name="T23">IA - Central Intelligence Agency [USA] (25.7.2023): The World Factbook - Kenya, </text:span><text:a xlink:type="simple" xlink:href="https://www.cia.gov/the-world-factbook/countries/kenya/#introduction" text:style-name="Internet_20_link" text:visited-style-name="Visited_20_Internet_20_Link"><text:span text:style-name="T119">https://www.cia.gov/the-world-factbook/countries/kenya/#introduction</text:span></text:a><text:span text:style-name="T23">, Zugriff 31.7.2023</text:span></text:p>
        </text:list-item>
        <text:list-item>
          <text:p text:style-name="P141"><text:span text:style-name="T117">FH - Freedom House (2023): </text:span><text:span text:style-name="T115">Freedom in the World 2023 - Kenya</text:span><text:span text:style-name="T117">, </text:span><text:a xlink:type="simple" xlink:href="https://www.ecoi.net/de/dokument/2088520.html" text:style-name="Internet_20_link" text:visited-style-name="Visited_20_Internet_20_Link">https://www.ecoi.net/de/dokument/2088520.html</text:a><text:span text:style-name="T117">, </text:span><text:span text:style-name="T118">Zugriff 31.7.2023</text:span><text:span text:style-name="T117"> </text:span></text:p>
        </text:list-item>
        <text:list-item>
          <text:p text:style-name="P141"><text:span text:style-name="T132">USDOS - U.S. Department of State [USA] (15.5.2023): </text:span>2022 Report on International Religious Freedom: Kenya, <text:a xlink:type="simple" xlink:href="https://www.ecoi.net/de/dokument/2091948.html" text:style-name="Internet_20_link" text:visited-style-name="Visited_20_Internet_20_Link">https://www.ecoi.net/de/dokument/2091948.html</text:a>, <text:span text:style-name="T132">Zugriff 3.8.2023</text:span></text:p>
        </text:list-item>
      </text:list>
      <text:h text:style-name="P116" text:outline-level="1"><text:bookmark-start text:name="__RefHeading___Toc4195_297596519"/>Minderheiten<text:bookmark-end text:name="__RefHeading___Toc4195_297596519"/></text:h>
      <text:p text:style-name="P86"><text:span text:style-name="T20">Bei der Volkszählung 2019 wurden 45 ethnische Gruppen im Land gezählt, von denen keine die Mehrheit bildete </text:span><text:span text:style-name="T62">(USDOS 20.3.2023)</text:span><text:span text:style-name="T20">. </text:span><text:span text:style-name="T62">Ethnische Gruppen im Land sind die </text:span>Kikuyu 17.1 <text:span text:style-name="T135">Prozent</text:span>, Luhya 14.3 <text:span text:style-name="T135">Prozent</text:span>, Kalenjin 13.4 <text:span text:style-name="T135">Prozent</text:span>, Luo 10.7 <text:span text:style-name="T135">Prozent</text:span>, Kamba 9.8 <text:span text:style-name="T135">Prozent</text:span>, Somali 5.8 <text:span text:style-name="T135">Prozent</text:span>, Kisii 5.7 <text:span text:style-name="T135">Prozent</text:span>, Mijikenda 5.2 <text:span text:style-name="T135">Prozent</text:span>, Meru 4.2 <text:span text:style-name="T135">Prozent</text:span>, Maasai 2.5 <text:span text:style-name="T135">Prozent</text:span>, Turkana 2.1 <text:span text:style-name="T135">Prozent</text:span>, <text:span text:style-name="T135">nicht</text:span>-Ken<text:span text:style-name="T135">ianisch</text:span> 1 <text:span text:style-name="T135">Prozent</text:span>, <text:span text:style-name="T135">andere</text:span> 8.2 <text:span text:style-name="T135">Prozent</text:span> (<text:span text:style-name="T135">Schätzung aus </text:span>2019) <text:span text:style-name="T135">(CIA 25.7.2023).</text:span></text:p>
      <text:p text:style-name="P27"/>
      <text:p text:style-name="P32">Sowohl in der Privatwirtschaft als auch im öffentlichen Sektor diskriminier<text:span text:style-name="T135">e</text:span>n Angehörige fast aller ethnischen Gruppen in der Regel <text:span text:style-name="T135">zugunsten ihrer ethnischen </text:span>Gruppe <text:span text:style-name="T135">(USDOS 20.3.2023)</text:span>. <text:span text:style-name="T146">Politisch motivierte Ernennungen gibt es weiterhin in allen Ministerien und Spitzenpositionen werden nach wie vor anhand von persönlichen und ethnischen Loyalitäten besetzt (BS 2022).</text:span></text:p>
      <text:p text:style-name="P27"/>
      <text:p text:style-name="P27">Die ethnische Zugehörigkeit ist nach wie vor das wichtigste Ordnungsprinzip in der kenianischen Politik, und zwei ethnische Gruppen - die Kikuyu und die Kalenjin - haben seit der Unabhängigkeit die Präsidentschaft dominiert. Mit der Verfassung von 2010 sollte die Rolle der ethnischen Zugehörigkeit bei Wahlen verringert werden, und die 2013 umgesetzte Dezentralisierung von <text:soft-page-break/>Steuern und Politik hat zu einem stärkeren innerethnischen Wettbewerb auf Bezirksebene geführt. Dennoch behindert die Politisierung der ethnischen Zugehörigkeit auf nationaler Ebene nach wie vor eine wirksame Vertretung der verschiedenen Teile der vielfältigen kenianischen Bevölkerung, schränkt die Wahlmöglichkeiten der Wähler ein und verhindert sinnvolle politische Debatten <text:span text:style-name="T135">(FH 2023)</text:span>.</text:p>
      <text:p text:style-name="P27"/>
      <text:p text:style-name="P27">Die Kikuyu und verwandte Gruppen dominieren einen Großteil des privaten Handels und der Industrie und erw<text:span text:style-name="T135">e</text:span>rben häufig Land außerhalb ihrer traditionellen Heimatgebiete, was manchmal zu heftigen Ressentiments seitens anderer ethnischer Gruppen führt, insbesondere in den Küstengebieten und im Rift Valley. Der Wettbewerb um Wasser und Weideland <text:span text:style-name="T135">ist</text:span> im Norden und Nordosten besonders groß <text:span text:style-name="T135">(USDOS 20.3.2023)</text:span>.</text:p>
      <text:p text:style-name="P27"/>
      <text:p text:style-name="P27">Zwischen den ethnischen Gruppen der Somali, Turkana, Gabbra, Borana, Samburu, Rendille und Pokot in den trockenen Gebieten im Norden, Osten und im Rift Valley k<text:span text:style-name="T135">ommt</text:span> es häufig zu Konflikten, darunter Banditentum, Kämpfe um Land und Viehdiebstahl, die bisweilen auch Todesopfer fordern. Streitigkeiten über Bezirksgrenzen <text:span text:style-name="T135">sind</text:span> ebenfalls eine Ursache für ethnische Spannungen. Die mit Banditentum verbundene Gewalt in Teilen des Rift Valley, insbesondere im Kerio Valley, nahm im Laufe des Jahres <text:span text:style-name="T135">2022</text:span> zu <text:span text:style-name="T135">(USDOS 20.3.2023)</text:span>.</text:p>
      <text:p text:style-name="P27"/>
      <text:p text:style-name="P27">Die International Crisis Group berichtete, dass im westlichen Laikipia County zwischen September 2021 und Juli bei gewaltsamen Zusammenstößen zwischen bewaffneten Viehhirten und Bauern, Viehzüchtern und Naturschutzgebieten mindestens 35 Menschen starben und Dutzende von Häusern niedergebrannt wurden. Eine zweijährige Dürre zwang die Viehhirten, auf der Suche nach Wasser und Weideland für ihr Vieh in privat geführte Naturschutzgebiete einzudringen. Regierungstruppen wurden in die Region entsandt, um die Gewalt einzudämmen, doch die Lage b<text:span text:style-name="T135">l</text:span>e<text:span text:style-name="T135">ibt</text:span> weiterhin angespannt <text:span text:style-name="T135">(USDOS 20.3.2023)</text:span>.</text:p>
      <text:p text:style-name="P10">Quellen:</text:p>
      <text:list xml:id="list124337982531327" text:continue-numbering="true" text:style-name="WWNum2">
        <text:list-item>
          <text:p text:style-name="P142"><text:span text:style-name="T28">BS - Bertelsmann Stiftung (202</text:span><text:span text:style-name="T33">2</text:span><text:span text:style-name="T28">): BTI Kenya Country Report 2022, </text:span><text:a xlink:type="simple" xlink:href="https://bti-project.org/en/reports/country-report/KEN#pos5" text:style-name="Internet_20_link" text:visited-style-name="Visited_20_Internet_20_Link">https://bti-project.org/en/reports/country-report/KEN#pos5</text:a><text:span text:style-name="T28">, Zugriff 31.7.2023</text:span></text:p>
        </text:list-item>
        <text:list-item>
          <text:p text:style-name="P142"><text:span text:style-name="T27">C</text:span><text:span text:style-name="T23">IA - Central Intelligence Agency [USA] (25.7.2023): The World Factbook - Kenya, </text:span><text:a xlink:type="simple" xlink:href="https://www.cia.gov/the-world-factbook/countries/kenya/#introduction" text:style-name="Internet_20_link" text:visited-style-name="Visited_20_Internet_20_Link"><text:span text:style-name="T119">https://www.cia.gov/the-world-factbook/countries/kenya/#introduction</text:span></text:a><text:span text:style-name="T23">, Zugriff 31.7.2023</text:span></text:p>
        </text:list-item>
        <text:list-item>
          <text:p text:style-name="P142"><text:span text:style-name="T117">FH - Freedom House (2023): </text:span><text:span text:style-name="T115">Freedom in the World 2023 - Kenya</text:span><text:span text:style-name="T117">, </text:span><text:a xlink:type="simple" xlink:href="https://www.ecoi.net/de/dokument/2088520.html" text:style-name="Internet_20_link" text:visited-style-name="Visited_20_Internet_20_Link">https://www.ecoi.net/de/dokument/2088520.html</text:a><text:span text:style-name="T117">, </text:span><text:span text:style-name="T118">Zugriff 31.7.2023</text:span><text:span text:style-name="T117"> </text:span></text:p>
        </text:list-item>
        <text:list-item>
          <text:p text:style-name="P142"><text:span text:style-name="T21">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203_297596519"/><text:soft-page-break/>Relevante Bevölkerungsgruppen<text:bookmark-end text:name="__RefHeading___Toc4203_297596519"/></text:h>
      <text:h text:style-name="P117" text:outline-level="2"><text:bookmark-start text:name="__RefHeading___Toc4205_297596519"/><text:span text:style-name="T5">F</text:span><text:span text:style-name="T6">rauen</text:span><text:bookmark-end text:name="__RefHeading___Toc4205_297596519"/></text:h>
      <text:p text:style-name="P28">Die Verfassung sieht die Gleichberechtigung von Männern und Frauen vor. Dennoch wendet die Justiz in weiten Teilen Gewohnheitsrecht an, d<text:span text:style-name="T136">as</text:span> Frauen diskriminier<text:span text:style-name="T136">t</text:span> und ihre politischen und wirtschaftlichen Rechte einschränk<text:span text:style-name="T136">t</text:span> <text:span text:style-name="T136">(USDOS 20.3.2023)</text:span>. Frauen <text:span text:style-name="T136">sind</text:span> in allen Bereichen des öffentlichen und zivilen Lebens immer noch unverhältnismäßig stark benachteiligt. In ländlichen Gebieten haben Frauen nur eingeschränkten Zugang zur Justiz, und diskriminierende traditionelle Praktiken sind nach wie vor gang und gäbe. Kenia hat den Internationalen Pakt über bürgerliche und politische Rechte und mehrere andere internationale und regionale Übereinkommen unterzeichnet, die die Menschen- und Bürgerrechte seiner Bürger schützen sollen <text:span text:style-name="T136">(BS 2022)</text:span>.</text:p>
      <text:p text:style-name="P28"/>
      <text:p text:style-name="P29">Die Verfassung verbietet die Diskriminierung aufgrund des Geschlechts in Bezug auf Grundbesitz und Eigentum und räumt Frauen gleiche Rechte in Bezug auf das Erbe und den Zugang zu Land ein. Die Verfassung sieht auch den Erlass von Gesetzen zum Schutz der Rechte von Ehefrauen auf eheliches Eigentum während und nach Beendigung einer Ehe vor und bestätigt, dass die Parteien einer Ehe zum Zeitpunkt der Eheschließung, während der Ehe und bei deren Auflösung Anspruch auf gleiche Rechte haben. Im September 2021 entschied ein Richter, der in einer güterrechtlichen Auseinandersetzung den Vorsitz führte, dass die Tätigkeit als Hausfrau als Vollzeitbeschäftigung angesehen werden sollte. Der Richter befand, es sei ungerecht, wenn Gerichte entschieden, dass Hausfrauen nicht zum finanziellen Wohlstand des Haushalts beitrügen <text:span text:style-name="T136">(USDOS 20.3.2023)</text:span>. Nach Angaben von Gruppen der Zivilgesellschaft s<text:span text:style-name="T136">e</text:span>hen sich Frauen <text:span text:style-name="T136">jedoch </text:span>weiterhin mit institutionellen und rechtlichen Hindernissen konfrontiert, die ihren Zugang zur Justiz und zu einem gerechten Anteil am ehelichen Vermögen bei der Auflösung der Ehe behindern. Darüber hinaus waren die gesetzlichen Bestimmungen für die Beantragung von Erbschaften nicht ausreichend bekannt, so dass viele Erbschaften weiterhin nur von den Vätern auf die Söhne überg<text:span text:style-name="T136">eh</text:span>en <text:span text:style-name="T136">(USDOS 20.3.2023; vgl. BS 2022)</text:span>. <text:span text:style-name="T136">Obwohl dies nach kenianischem Recht illegal ist, werden Witwen immer noch enterbt, unter anderem durch Vertreibung aus dem Haus und vom Land der Familie (BS 2022).</text:span></text:p>
      <text:p text:style-name="P41"/>
      <text:p text:style-name="P28">Die Regierung <text:span text:style-name="T136">setzt bestehende </text:span>Gesetz<text:span text:style-name="T136">e</text:span> nicht immer wirksam durch. <text:span text:style-name="T136">NGOs </text:span>berichten, dass Frauen in traditionellen, ländlichen und armen Gebieten häufig auf Hindernisse beim Zugang zu gleichen Rechten st<text:span text:style-name="T136">o</text:span>ßen. Aktivisten berichten, dass Frauen, die bestimmten Gruppen angehören, darunter Menschen mit Behinderungen, LGBTQI+-Personen und Muslime, aufgrund von männlich dominierten sozialen Normen diskriminiert werden <text:span text:style-name="T136">(USDOS 20.3.2023)</text:span>.</text:p>
      <text:p text:style-name="P28"/>
      <text:p text:style-name="P87"><text:soft-page-break/><text:span text:style-name="T20">Bei den Wahlen im August 2022 </text:span><text:span text:style-name="T63">wählten die</text:span><text:span text:style-name="T20"> Wählerinnen und Wähler eine historische Zahl von 29 Frauen ins Parlament, was jedoch immer noch nicht die verfassungsmäßig vorgeschriebene Zweidrittelmehrheit der Geschlechter erreicht, die vorschreibt, dass nicht mehr als zwei Drittel eines gewählten Gremiums demselben Geschlecht angehören dürfen </text:span><text:span text:style-name="T63">(FH 2023)</text:span><text:span text:style-name="T20">. </text:span><text:span text:style-name="T63">Gemäß AI</text:span> wurden <text:span text:style-name="T136">im August 2022</text:span> sieben Frauen zu Gouverneurinnen und drei zu Senatorinnen gewählt. 26 Frauen errangen ein Abgeordnetenmandat in der Nationalversammlung <text:span text:style-name="T136">(Parlament)</text:span>. Hundert weitere Frauen wurden in die Bezirksversammlungen gewählt. Darüber hinaus ernannte Präsident Ruto sieben Frauen zu Ministerinnen und drei weitere zu Kabinettsmitgliedern, drei mehr als zuvor. Der Präsident hatte vor der Wahl in der von ihm unterzeichneten Frauencharta versprochen, 22 Posten im Kabinett mit Frauen zu besetzen, doch war die Zahl der tatsächlichen Ernennungen deutlich niedriger <text:span text:style-name="T136">(AI 28.3.2023)</text:span>.</text:p>
      <text:p text:style-name="P28"/>
      <text:p text:style-name="P29">Das Gesetz stellt Vergewaltigung aller Personen, Schändung (gesetzliche Vergewaltigung), häusliche Gewalt und Sextourismus unter Strafe, aber die Durchsetzung bleibt begrenzt. Das Gesetz definiert häusliche Gewalt als sexuelle Gewalt in der Ehe, Früh- und Zwangsehe, Genitalverstümmelung, Zwangserbschaft, Sachbeschädigung, Schändung, wirtschaftliche Misshandlung, emotionale oder psychische Misshandlung, Belästigung, Inzest, Einschüchterung, körperliche Misshandlung, Stalking, Beschimpfung oder jedes andere Verhalten gegenüber einer Person, das die Sicherheit, die Gesundheit oder das Wohlergehen der Person gefährdet oder gefährden kann. Das Gesetz stellt die Vergewaltigung in der Ehe nicht ausdrücklich unter Strafe. Das Gesetz sieht eine Höchststrafe von lebenslänglicher Haft für Vergewaltigung vor, wenn <text:span text:style-name="T136">das Opfer</text:span> älter als 18 Jahre ist, obwohl die Strafe im Ermessen des Richters l<text:span text:style-name="T136">iegt</text:span> und in der Regel nicht länger als das Minimum von 10 Jahren <text:span text:style-name="T136">verhängt werden</text:span> <text:span text:style-name="T136">(USDOS 20.3.2023)</text:span>.</text:p>
      <text:p text:style-name="P29"/>
      <text:p text:style-name="P29">Menschenrechtsgruppen zufolge setzt die Regierung das Gesetz häufig nicht wirksam durch, insbesondere in armen oder ländlichen Gebieten. In ländlichen Gebieten gr<text:span text:style-name="T136">e</text:span>ifen die Bürger häufig auf traditionelle Streitbeilegungsmechanismen zurück, darunter die Maslaha in muslimischen Gemeinschaften, um Sexualdelikte zu regeln, wobei die Dorfältesten eine finanzielle Entschädigung für die Überlebenden oder ihre Familien festlegten. Auch in städtischen Gebieten wurden solche Mechanismen gelegentlich genutzt. Aufgrund mangelnder Koordinierung zwischen den staatlichen Stellen und einer unwirksamen Umsetzung des Gesetzes blieben die Opfer sexueller Übergriffe häufig ohne Rechtsmittel oder in direktem Kontakt mit dem Täter. Die Nichtregierungsorganisation FIDA berichtete, dass die Zahl der Verhaftungen und Strafverfolgungen in Fällen sexueller Gewalt nach wie vor gering ist, selbst in Fällen, in denen die Überlebenden die Täter identifiziert haben, da die Polizei nur über begrenzte Ressourcen für die Durchführung von Ermittlungen, unzureichende Mechanismen für die Sammlung und Bearbeitung <text:soft-page-break/>von Beweisen und langwierige Gerichtsverfahren verfügt, was es für die Überlebenden schwierig und kostspielig macht, die Fälle zu verfolgen <text:span text:style-name="T136">(USDOS 20.3.2023)</text:span>. </text:p>
      <text:p text:style-name="P10">Quellen:</text:p>
      <text:list xml:id="list124338632196051" text:continue-numbering="true" text:style-name="WWNum2">
        <text:list-item>
          <text:p text:style-name="P143"><text:span text:style-name="T136">AI - Amnesty International (28.3.2023): </text:span>Amnesty International Report 2022/23; Zur weltweiten Lage der Menschenrechte; Kenia 2022, <text:a xlink:type="simple" xlink:href="https://www.ecoi.net/de/dokument/2094474.html" text:style-name="Internet_20_link" text:visited-style-name="Visited_20_Internet_20_Link">https://www.ecoi.net/de/dokument/2094474.html</text:a>, <text:span text:style-name="T136">Zugriff 4.8.2023</text:span></text:p>
        </text:list-item>
        <text:list-item>
          <text:p text:style-name="P143"><text:span text:style-name="T119">BS - Bertelsmann Stiftung (202</text:span><text:span text:style-name="T190">2</text:span><text:span text:style-name="T119">): BTI Kenya Country Report 2022, </text:span><text:a xlink:type="simple" xlink:href="https://bti-project.org/en/reports/country-report/KEN#pos5" text:style-name="Internet_20_link" text:visited-style-name="Visited_20_Internet_20_Link"><text:span text:style-name="T119">https://bti-project.org/en/reports/country-report/KEN#pos5</text:span></text:a><text:span text:style-name="T119">, Zugriff 31.7.2023</text:span></text:p>
        </text:list-item>
        <text:list-item>
          <text:p text:style-name="P143"><text:span text:style-name="T117">FH - Freedom House (2023): </text:span><text:span text:style-name="T115">Freedom in the World 2023 - Kenya</text:span><text:span text:style-name="T117">, </text:span><text:a xlink:type="simple" xlink:href="https://www.ecoi.net/de/dokument/2088520.html" text:style-name="Internet_20_link" text:visited-style-name="Visited_20_Internet_20_Link">https://www.ecoi.net/de/dokument/2088520.html</text:a><text:span text:style-name="T117">, </text:span><text:span text:style-name="T118">Zugriff 31.7.2023</text:span><text:span text:style-name="T117"> </text:span></text:p>
        </text:list-item>
        <text:list-item>
          <text:p text:style-name="P143"><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8" text:outline-level="2"><text:bookmark-start text:name="__RefHeading___Toc4207_297596519"/>Kinder <text:span text:style-name="T136">(inkl. FGM)</text:span><text:bookmark-end text:name="__RefHeading___Toc4207_297596519"/></text:h>
      <text:p text:style-name="P32">Im Juli <text:span text:style-name="T125">2022 </text:span>verabschiedete Kenia ein geändertes Kindergesetz, mit dem ein verfassungsmäßiger Schutz verankert und das nationale Recht mit zahlreichen Verpflichtungen aus der Afrikanischen Charta für die Rechte und das Wohlergehen des Kindes in Einklang gebracht wurde <text:span text:style-name="T125">(HRW 12.1.2023)</text:span>. </text:p>
      <text:p text:style-name="P25"/>
      <text:p text:style-name="P84">Der Kenya Citizenship and Immigration Act, 2011, welcher Kapitel 3 der Verfassung von Kenia, 2010, (Staatsbürgerschaft) umsetzt, trat am 30/08/2011 in Kraft. Daraus geht hervor, <text:span text:style-name="T115">dass e</text:span>ine Person kenianischer Abstammung, unabhängig vom Geburtsort, automatisch von Geburt an Staatsbürger <text:span text:style-name="T115">wird</text:span> (jus sanguinis) <text:span text:style-name="T115">(KE o.D.)</text:span>.</text:p>
      <text:p text:style-name="P24"/>
      <text:p text:style-name="P48">Die Regierung hat <text:span text:style-name="T173">die</text:span> körperliche Züchtigung in Schulen <text:span text:style-name="T173">zwar </text:span>verboten, aber es <text:span text:style-name="T173">gibt immer noch Berichte über sie (USDOS 20.3.2023)</text:span>. Nahezu 70 <text:span text:style-name="T194">Prozent</text:span> der Schulkinder leben in ländlichen Gebieten, in denen es an solide finanzierten Schulen, ausgebildeten Lehrern, Büchern und Schulmaterial fehlt (BS 2022). Schulbildung ist bis zum 18. Lebensjahr nach dem Gesetz beitragsfrei und obligatorisch, wobei öffentliche Schulen durchaus Gebühren für Verpflegung, Uniformen und andere Ausgaben erheben dürfen. Das Anwesenheitspflichtgesetz wird von den Behörden nicht konsequent durchgesetzt und bei Kindern mit Behinderungen ist die Wahrscheinlichkeit geringer, dass sie eine Schule besuchen. Schwangere Mädchen werden manchmal der Schule verwiesen oder in eine andere versetzt, auch wenn das Gesetz ihnen eigentlich das Recht gewährt, ihre Schullaufbahn bis zur und nach der Entbindung fortzusetzen; zudem bestehen einige Mädchen die Abschlussprüfungen aufgrund ihrer Schwangerschaft nicht (USDOS 20.3.2023).</text:p>
      <text:p text:style-name="P24"/>
      <text:p text:style-name="P47">Das Mindestalter für die Eheschließung beträgt 18 Jahre für Frauen und Männer (USDOS 20.3.2023). Die Häufigkeit der Kinderheirat unter Mädchen liegt bei 23 <text:span text:style-name="T194">Prozent</text:span> (UNICEF, o.D.). In <text:soft-page-break/>den Medien wurde gelegentlich auf das Problem der Früh- und Zwangsverheiratung hingewiesen, welches in einigen ethnischen Gruppen verbreitet ist (USDOS 20.3.2023).</text:p>
      <text:p text:style-name="P47"/>
      <text:p text:style-name="P47">Die Regierung Kenias hat Strategien entwickelt und Gesetze zum Schutz von Kindern erlassen. Dennoch sind immer noch Tausende Gewalt und Missbrauch, schädlichen Praktiken, mangelnder elterlicher Fürsorge und sexueller Ausbeutung ausgesetzt. Gemäß einer vom Ministerium für Arbeit und Sozialschutz 2019 durchgeführten Studie hat etwa einer von zwei jungen Erwachsenen als Kind Gewalt erfahren. Dabei wurde festgestellt, dass 46 <text:span text:style-name="T194">Prozent</text:span> der 18- bis 24-jährigen Frauen in ihrer Kindheit mindestens eine Art von Gewalt - physisch, emotional oder sexuell - erlebt haben, bei jungen Männern in derselben Altersgruppe sind es 52 <text:span text:style-name="T194">Prozent</text:span> (UNICEF, o.D.). Kindesmissbrauchsfälle sind schwer zu verfolgen und Fälle werden oft eingestellt, weil die Täter enge Familienmitglieder sind, welche die Vorwürfe besch<text:span text:style-name="T194">treiten</text:span> oder das Kind an der Aussage vor Gericht hindern. Viele Fälle werden zudem nicht zur Anzeige gebracht, vornehmlich solche, bei denen es um Inzest, Schändung oder Vergewaltigung geht. Die Staatsanwaltschaft bemüht sich weiterhin, Kinder, die von Missbrauch betroffen sind, in Pflegeheimen unterkommen zu lassen, aber es fehlt häufig an der Finanzierung (USDOS 20.3.2023).</text:p>
      <text:p text:style-name="P47"/>
      <text:p text:style-name="P42"><text:span text:style-name="T174">Im Jahr 2011 wurde zudem der </text:span><text:span text:style-name="T138">Prohibition of </text:span><text:span text:style-name="T174">FGM Act beschlossen (JSE 2022). Die Regierung hat sich verpflichtet, die Praxis der FGM bis 2022 </text:span><text:span text:style-name="T161">sowie</text:span><text:span text:style-name="T174"> alle Formen </text:span><text:span text:style-name="T161">geschlechtsspezifischer Gewalt</text:span><text:span text:style-name="T174"> bis 2030 </text:span><text:span text:style-name="T161">zu beseitigen (BS 2022)</text:span><text:span text:style-name="T174">. Regierungsbeamte beteiligen sich häufig an Programmen, welche die Öffentlichkeit aufklären und so diese Praxis verhindern wollen. Nichtsdestotrotz wird FGM immer noch oft vorgenommen, insbesondere in einigen ländlichen Gebieten. Laut UNICEF sind trotz des gesetzlichen Verbots und der Fortschritte, welche die Regierung bei der Abschaffung von FGM bereits erzielen konnte, Mythen, die ebenjene Praxis befürworten, in manchen lokalen Kulturen weiterhin tief verwurzelt (USDOS 20.3.2023; vgl. KNBS 1.2023). Gemäß der alljährlichen Gesundheitserhebung, durchgeführt von der kenianischen Statistikbehörde, waren im Jahr 2022 insgesamt 14,8 </text:span><text:span text:style-name="T194">Prozent</text:span><text:span text:style-name="T174"> aller Frauen beschnitten, wobei die Prävalenz von FGM prinzipiell mit dem Alter steigt: 9 </text:span><text:span text:style-name="T194">Prozent</text:span><text:span text:style-name="T174"> der Frauen im Alter von 15-19 Jahren sind beschnitten worden, verglichen mit 23 </text:span><text:span text:style-name="T194">Prozent</text:span><text:span text:style-name="T174"> der Frauen im Alter von 45-49 (KNBS 1.2023). </text:span><text:span text:style-name="T175">Im Gegensatz dazu schätzt UNICEF, dass sich 21 </text:span><text:span text:style-name="T194">Prozent</text:span><text:span text:style-name="T175"> der erwachsenen Frauen im Laufe ihres Lebens dieser Prozedur unterziehen mussten, wobei sich FGM hauptsächlich auf eine wenige Ethnien beschränkt, darunter die Maasai (78 </text:span><text:span text:style-name="T194">Prozent</text:span><text:span text:style-name="T175">), Samburu (86 </text:span><text:span text:style-name="T194">Prozent</text:span><text:span text:style-name="T175">) und Somali (94 </text:span><text:span text:style-name="T194">Prozent</text:span><text:span text:style-name="T175">) (USDOS 20.3.2023).</text:span></text:p>
      <text:p text:style-name="P15"/>
      <text:p text:style-name="P10">Quellen:</text:p>
      <text:list xml:id="list124337561607652" text:continue-numbering="true" text:style-name="WWNum2">
        <text:list-item>
          <text:p text:style-name="P144"><text:span text:style-name="T28">BS - Bertelsmann Stiftung (202</text:span><text:span text:style-name="T34">2</text:span><text:span text:style-name="T28">): BTI Kenya Country Report 2022, </text:span><text:a xlink:type="simple" xlink:href="https://bti-project.org/en/reports/country-report/KEN#pos5" text:style-name="Internet_20_link" text:visited-style-name="Visited_20_Internet_20_Link">https://bti-project.org/en/reports/country-report/KEN#pos5</text:a><text:span text:style-name="T28">, Zugriff 31.7.2023</text:span></text:p>
        </text:list-item>
        <text:list-item>
          <text:p text:style-name="P145"><text:soft-page-break/><text:span text:style-name="T25">HRW - Human Rights Watch (12.1.2023): </text:span><text:span text:style-name="T22">World Report 2023 – Kenya, </text:span><text:a xlink:type="simple" xlink:href="https://www.ecoi.net/de/dokument/2085468.html" text:style-name="Internet_20_link" text:visited-style-name="Visited_20_Internet_20_Link">https://www.ecoi.net/de/dokument/2085468.html</text:a><text:span text:style-name="T22">, </text:span><text:span text:style-name="T25">Zugriff 1.8.2023</text:span></text:p>
        </text:list-item>
        <text:list-item>
          <text:p text:style-name="P145"><text:span text:style-name="T22">JSE - Journal of Social Encounters [Presbey, Gail) (2022): Women’s Rights in Kenya since Independence: The Complexities of Kenya’s Legal System and the Opportunities of Civic Engagement, </text:span><text:a xlink:type="simple" xlink:href="https://digitalcommons.csbsju.edu/cgi/viewcontent.cgi?article=1113&amp;context=social_encounters" text:style-name="Internet_20_link" text:visited-style-name="Visited_20_Internet_20_Link">https://digitalcommons.csbsju.edu/cgi/viewcontent.cgi?article=1113&amp;context=social_encounters</text:a><text:span text:style-name="T22">, Zugriff </text:span><text:span text:style-name="T35">8</text:span><text:span text:style-name="T22">.</text:span><text:span text:style-name="T35">8</text:span><text:span text:style-name="T22">.2023</text:span></text:p>
        </text:list-item>
        <text:list-item>
          <text:p text:style-name="P145"><text:span text:style-name="T22">KE - Kenyan Embassy Bern [Kenia] (o.D.): </text:span>Kenianische Staatsbürgerschaft, <text:a xlink:type="simple" xlink:href="https://kenyaembassy-bern.ch/de/kenyan-citizenship/" text:style-name="Internet_20_link" text:visited-style-name="Visited_20_Internet_20_Link">https://kenyaembassy-bern.ch/de/kenyan-citizenship/</text:a>, <text:span text:style-name="T115">Zugriff 31.7.2023</text:span> </text:p>
        </text:list-item>
        <text:list-item>
          <text:p text:style-name="P145"><text:span text:style-name="T42">KNBS - Kenya National Bureau of Statistics [Kenia] (1.2023): Kenya Demographic and Health Survey 2022. Kenya Indicators Report, </text:span><text:a xlink:type="simple" xlink:href="https://dhsprogram.com/pubs/pdf/PR143/PR143.pdf" text:style-name="Internet_20_link" text:visited-style-name="Visited_20_Internet_20_Link">https://dhsprogram.com/pubs/pdf/PR143/PR143.pdf</text:a><text:span text:style-name="T42">, Zugriff </text:span><text:span text:style-name="T43">8</text:span><text:span text:style-name="T42">.</text:span><text:span text:style-name="T43">8</text:span><text:span text:style-name="T42">.2023</text:span></text:p>
        </text:list-item>
        <text:list-item>
          <text:p text:style-name="P145"><text:span text:style-name="T59">UNICEF - United Nations Children's Fund (o.D.): Kenya: Child Protection. Protecting children from violence, abuse, exploitation and neglect, </text:span><text:a xlink:type="simple" xlink:href="https://www.unicef.org/kenya/child-protection" text:style-name="Internet_20_link" text:visited-style-name="Visited_20_Internet_20_Link"><text:span text:style-name="T59">https://www.unicef.org/kenya/child-protection</text:span></text:a><text:span text:style-name="T59">, Zugriff </text:span><text:span text:style-name="T61">8</text:span><text:span text:style-name="T59">.</text:span><text:span text:style-name="T61">8</text:span><text:span text:style-name="T59">.2023</text:span></text:p>
        </text:list-item>
        <text:list-item>
          <text:p text:style-name="P145"><text:span text:style-name="T41">USDOS - U.S. Department of State [USA] (20.3.2023): </text:span><text:span text:style-name="T59">2022 Country Report on Human Rights Practices: Kenya, </text:span><text:a xlink:type="simple" xlink:href="https://www.ecoi.net/de/dokument/2089241.html" text:style-name="Internet_20_link" text:visited-style-name="Visited_20_Internet_20_Link"><text:span text:style-name="T59">https://www.ecoi.net/de/dokument/2089241.html</text:span></text:a><text:span text:style-name="T59">, </text:span><text:span text:style-name="T60">Zugriff 31.7.2023</text:span></text:p>
        </text:list-item>
      </text:list>
      <text:h text:style-name="P119" text:outline-level="2"><text:bookmark-start text:name="__RefHeading___Toc4211_297596519"/><text:span text:style-name="T12">Homosexuelle/</text:span><text:span text:style-name="T15">Sexuelle Minderheiten</text:span><text:bookmark-end text:name="__RefHeading___Toc4211_297596519"/></text:h>
      <text:p text:style-name="P33"><text:span text:style-name="T147">Obwohl die kenianische Verfassung vorsieht, dass Personen nicht aufgrund ihres Geschlechts diskriminiert werden dürfen, und die Rechtsprechung erkannte, dass dies im Einzelfall auch auf die sexuelle Orientierung zutreffen kann (NGLHRC 18.3.2022), schützt </text:span><text:span text:style-name="T148">die Verfassung</text:span><text:span text:style-name="T147"> LGBTQI+-Personen nicht ausdrücklich vor Diskriminierung. </text:span><text:span text:style-name="T148">Zudem werden</text:span><text:span text:style-name="T147"> LGBTQ</text:span><text:span text:style-name="T158">I</text:span><text:span text:style-name="T147">+-Personen, -Paare oder deren Familien nicht </text:span><text:span text:style-name="T148">offiziell </text:span><text:span text:style-name="T147">an</text:span><text:span text:style-name="T148">erkannt und d</text:span><text:span text:style-name="T147">as Gesetz </text:span><text:span text:style-name="T148">berücksichtigt nicht explizit</text:span><text:span text:style-name="T147"> </text:span><text:span text:style-name="T148">ihre</text:span><text:span text:style-name="T147"> Rechte in den Bereichen Wohnen, Beschäftigung, Bildung oder Gesundheit </text:span><text:span text:style-name="T148">(USDOS 20.3.2023)</text:span><text:span text:style-name="T147">. </text:span><text:span text:style-name="T148">Prinzipiell sind sexuelle Minderheiten </text:span><text:span text:style-name="T147">in Kenia Diskriminierung, Misshandlung und gewalttätigen Angriffen </text:span><text:span text:style-name="T148">ausgesetzt </text:span><text:span text:style-name="T147">(FH 2023).</text:span></text:p>
      <text:p text:style-name="P43"/>
      <text:p text:style-name="P43"><text:span text:style-name="T177">Das kenianische </text:span>Strafgesetzbuch <text:span text:style-name="T177">stellt</text:span> gleichgeschlechtliche Handlungen zwischen einwilligenden Erwachsenen unter Strafe. Art. 162 bestraft „<text:span text:style-name="T176">Geschlechtsverkehr</text:span> <text:span text:style-name="T176">wider</text:span> der natürlichen Ordnung“ mit bis zu 14 Jahren <text:span text:style-name="T176">Haft</text:span>, <text:span text:style-name="T176">während </text:span>Art. 165 „unanständige Praktiken zwischen Männern“ mit bis zu fünf Jahren Gefängnis <text:span text:style-name="T176">ahndet (HRW 12.1.2023; vgl. AI 6.2023; USDOS 20.3.2023). Ungeachtet der Tatsache, dass manche Gerichte die Rechte von LGBTQI+-Personen in bestimmten Aspekten wahren, hat der kenianische High Court im Mai 2019 die Aufhebung ebenjener Artikel abgelehnt (BS 2022).</text:span></text:p>
      <text:p text:style-name="P43"/>
      <text:p text:style-name="P50">Die Polizei nimmt Personen auf der Grundlage dieser Gesetze in Gewahrsam, besonders Personen, welche der Prostitution verdächtigt werden, lässt sie aber in der Regel nach kurzer Zeit wieder frei. Laut LGBTQI+-Organisationen wendet die Polizei allerdings häufiger Gesetze zur Aufrechterhaltung der öffentlichen Ordnung (z.B. Ruhestörung) an, um LGBTQI+-Personen zu verhaften oder zu belästigen. NGOs berichten des Weiteren, dass sexuelle Minderheiten oftmals in Polizeigewahrsam belästigt, eingeschüchtert oder körperlich misshandelt werden. Ferner droht die <text:soft-page-break/>Polizei schwulen Männern während der Haft mit Zwangsanalkontrollen, die aber 2018 verboten wurden (USDOS 20.3.2023; <text:span text:style-name="T177">vgl. NGLHRC 18.3.2022</text:span>).</text:p>
      <text:p text:style-name="P50"/>
      <text:p text:style-name="P49">Grundsätzlich genehmigen kenianische Behörden Registrierungen und Aktivitäten von LGBTQI+-Organisationen, <text:span text:style-name="T195">in Einzelfällen kommt es jedoch zu Festnahmen</text:span> (USDOS 20.3.2023). <text:span text:style-name="T176">Außerdem gibt es erhebliche, implizite Hindernisse für die Beteiligung von sexuellen Minderheiten an der nationalen Politik </text:span>(FH 2023) und die Regierung schränkt ihr Recht auf freie Meinungsäußerung bisweilen ein (USDOS 20.3.2023).</text:p>
      <text:p text:style-name="P43"/>
      <text:p text:style-name="P49">Neben staatlicher Gewalt sind <text:span text:style-name="T176">LGBTQI+-Personen </text:span>in Kenia auch stark von nicht-staatlicher Gewalt betroffen. Zudem werden sexuelle Minderheiten häufiger erpresst, manchmal sogar von ihren Partnern, Angehörigen oder Kollegen, um Geld zu erhalten oder den Abschluss einer Sorgerechtsvereinbarung zu erzwingen (NGLHRC 18.3.2022).</text:p>
      <text:p text:style-name="P49"/>
      <text:p text:style-name="P49">In einer neuen Rechtsvorschrift wurde das Recht intersexueller Menschen verankert, sich offiziell als „intersex“ oder „I“ zu bezeichnen. Nach diesem Gesetz können intersexuelle Personen, die bei der Geburt als männlich oder weiblich identifiziert wurden, nun eine Änderung zu „I“ beantragen (USDOS 20.3.2023). Intersexuelle Kinder werden im Children's Act von 2022 anerkannt und vor Diskriminierung geschützt (HRW 12.1.2023).</text:p>
      <text:p text:style-name="P10">Quellen:</text:p>
      <text:list xml:id="list124339087204520" text:continue-numbering="true" text:style-name="WWNum2">
        <text:list-item>
          <text:p text:style-name="P125"><text:span text:style-name="T29">AI - Amnesty International (6.2023): </text:span><text:span text:style-name="T36">Colonialism and sexual orientation and gender identity. Submission to the Independent Expert on protection against violence and discrimination based on sexual orientation and gender identity, </text:span><text:a xlink:type="simple" xlink:href="https://www.ecoi.net/en/file/local/2093311/IOR4068622023ENGLISH.pdf" text:style-name="Internet_20_link" text:visited-style-name="Visited_20_Internet_20_Link">https://www.ecoi.net/en/file/local/2093311/IOR4068622023ENGLISH.pdf</text:a><text:span text:style-name="T36">, </text:span><text:span text:style-name="T29">Zugriff 21.6.2023</text:span></text:p>
        </text:list-item>
        <text:list-item>
          <text:p text:style-name="P126"><text:span text:style-name="T28">BS - Bertelsmann Stiftung (202</text:span><text:span text:style-name="T34">2</text:span><text:span text:style-name="T28">): BTI Kenya Country Report 2022, </text:span><text:a xlink:type="simple" xlink:href="https://bti-project.org/en/reports/country-report/KEN#pos5" text:style-name="Internet_20_link" text:visited-style-name="Visited_20_Internet_20_Link">https://bti-project.org/en/reports/country-report/KEN#pos5</text:a><text:span text:style-name="T28">, Zugriff 31.7.2023</text:span></text:p>
        </text:list-item>
        <text:list-item>
          <text:p text:style-name="P126"><text:span text:style-name="T36">N</text:span><text:span text:style-name="T29">GLHRC – National Gay and Lesbian Human Rights Commission (18.3.2022): Submission to the committee against torture concerning Kenya’s third periodic report, </text:span><text:a xlink:type="simple" xlink:href="https://nglhrc.com/wp-content/uploads/2022/05/REDRESS_NGLHRCCATsubmission73sessionKENYA.pdf" text:style-name="Internet_20_link" text:visited-style-name="Visited_20_Internet_20_Link">https://nglhrc.com/wp-content/uploads/2022/05/REDRESS_NGLHRCCATsubmission73sessionKENYA.pdf</text:a><text:span text:style-name="T29">, Zugriff </text:span><text:span text:style-name="T37">8</text:span><text:span text:style-name="T29">.</text:span><text:span text:style-name="T37">8</text:span><text:span text:style-name="T29">.2023</text:span></text:p>
        </text:list-item>
        <text:list-item>
          <text:p text:style-name="P126"><text:span text:style-name="T23">FH - Freedom House (2023): </text:span><text:span text:style-name="T22">Freedom in the World 2023 - Kenya</text:span><text:span text:style-name="T23">, </text:span><text:a xlink:type="simple" xlink:href="https://www.ecoi.net/de/dokument/2088520.html" text:style-name="Internet_20_link" text:visited-style-name="Visited_20_Internet_20_Link"><text:span text:style-name="T29">https://www.ecoi.net/de/dokument/2088520.html</text:span></text:a><text:span text:style-name="T23">, </text:span><text:span text:style-name="T24">Zugriff 31.7.2023</text:span></text:p>
        </text:list-item>
        <text:list-item>
          <text:p text:style-name="P126"><text:span text:style-name="T25">HRW - Human Rights Watch (12.1.2023): </text:span><text:span text:style-name="T22">World Report 2023 - Kenya, </text:span><text:a xlink:type="simple" xlink:href="https://www.ecoi.net/de/dokument/2085468.html" text:style-name="Internet_20_link" text:visited-style-name="Visited_20_Internet_20_Link">https://www.ecoi.net/de/dokument/2085468.html</text:a><text:span text:style-name="T22">, </text:span><text:span text:style-name="T25">Zugriff 1.8.2023</text:span></text:p>
        </text:list-item>
        <text:list-item>
          <text:p text:style-name="P126"><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213_297596519"/>Bewegungsfreiheit<text:bookmark-end text:name="__RefHeading___Toc4213_297596519"/></text:h>
      <text:p text:style-name="P33"><text:span text:style-name="T162">Das Gesetz </text:span><text:span text:style-name="T165">bzw. die Verfassung </text:span><text:span text:style-name="T164">gewährt die </text:span><text:span text:style-name="T162">Bewegungsfreiheit </text:span><text:span text:style-name="T164">innerhalb des Landes </text:span><text:span text:style-name="T165">(USDOS 20.3.2023; vgl. FH 2023)</text:span><text:span text:style-name="T162">, </text:span><text:span text:style-name="T164">ein Recht, welches </text:span><text:span text:style-name="T162">von der Regierung </text:span><text:span text:style-name="T164">geachtet wird </text:span><text:span text:style-name="T165">(USDOS 20.3.2023)</text:span><text:span text:style-name="T164">. In der Praxis </text:span><text:span text:style-name="T165">wird es</text:span><text:span text:style-name="T164"> durch Sicherheitsbedenken und ethnische Spannungen </text:span><text:soft-page-break/><text:span text:style-name="T164">behindert, die viele Einwohner veranlassen, bestimmte Teile des Landes zu meiden </text:span><text:span text:style-name="T165">(FH 2023)</text:span><text:span text:style-name="T164">.</text:span><text:span text:style-name="T162"> </text:span><text:span text:style-name="T164">D</text:span><text:span text:style-name="T162">ie Bewegungsfreiheit </text:span><text:span text:style-name="T164">von</text:span><text:span text:style-name="T162"> Flüchtlinge</text:span><text:span text:style-name="T164">n und Staatenlosen</text:span><text:span text:style-name="T162"> wird eingeschränkt</text:span><text:span text:style-name="T164"> (USDOS 20.3.2023). </text:span></text:p>
      <text:p text:style-name="P10">Quellen:</text:p>
      <text:list xml:id="list124338818743874" text:continue-numbering="true" text:style-name="WWNum2">
        <text:list-item>
          <text:p text:style-name="P154"><text:span text:style-name="T23">FH - Freedom House (2023): </text:span><text:span text:style-name="T22">Freedom in the World 2023 - Kenya</text:span><text:span text:style-name="T23">, </text:span><text:a xlink:type="simple" xlink:href="https://www.ecoi.net/de/dokument/2088520.html" text:style-name="Internet_20_link" text:visited-style-name="Visited_20_Internet_20_Link">https://www.ecoi.net/de/dokument/2088520.html</text:a><text:span text:style-name="T23">, </text:span><text:span text:style-name="T24">Zugriff 31.7.2023</text:span></text:p>
        </text:list-item>
        <text:list-item>
          <text:p text:style-name="P154"><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217_297596519"/>IDPs und Flüchtlinge<text:bookmark-end text:name="__RefHeading___Toc4217_297596519"/></text:h>
      <text:p text:style-name="P59">332.000 Kenianer wurden 2022 intern vertrieben, davon 15.000 durch innere Kämpfe und 318.000 durch Naturkatastrophen, vor allem in den Counties Garissa, Isiolo, Marsabit und Turkana (IDMC 11.5.2023). Die meisten IDPs werden durch Dürren und Überschwemmungen, aber auch durch Bauprojekte vertrieben, zumeist durch den Bau von Staudämmen, Eisenbahnen und Straßen. Die Regierung leistete Nahrungsmittelhilfe für Vertriebene in den von der Dürre betroffenen Gebieten, aber es gibt keinen Mechanismus, der Entschädigungen oder andere Abhilfemaßnahmen bietet (USDOS 20.3.2023).</text:p>
      <text:p text:style-name="P51"/>
      <text:p text:style-name="P51">Kenia beherbergt <text:span text:style-name="T180">eine der </text:span>größten Flüchtlingspopulationen <text:span text:style-name="T180">in </text:span>Afrika <text:span text:style-name="T180">(IOM 9.2.2023). </text:span>Mit Stand 31.1.2023 waren 577.492 <text:span text:style-name="T180">Menschen als</text:span> Flüchtlinge und Asylwerber in Kenia <text:span text:style-name="T180">gemeldet</text:span>. Von <text:span text:style-name="T180">jenen</text:span> kam die Hälfte aus Somalia und ca. ein Drittel (26,9 %) aus dem Südsudan (UNHCR 31.1.2023). <text:span text:style-name="T180">Aufgrund der Dürre wie der Instabilität in Kenias Nachbarländern verzeichnete das Jahr 2022 eine hohe Zahl von Neuankömmlingen, vorrangig aus Somalia, Äthiopien, dem Südsudan und Burundi. In den Flüchtlingslagern in Dadaab und Kakuma wurden über 100.000 neue Personen registriert (IOM 9.2.2023). In Dadaab nahe der somalischen Grenze leben mehr als 233.000 Flüchtlinge und Asylwerber, vornehmlich somalische Muslime, während in den nordwestlichen Lagern Kakuma und Kalobeyei mehr als 239.000 Flüchtlinge wohnen, darunter Somalier, Südsudanesen und Äthiopier, die verschiedenen Religionen angehören (USDOS 15.5.2023).</text:span></text:p>
      <text:p text:style-name="P51"/>
      <text:p text:style-name="P52"><text:span text:style-name="T181">Prinzipiell regelt d</text:span>as Gesetz die Zuerkennung des Asyl- oder Flüchtlingsstatus. <text:span text:style-name="T181">D</text:span>ie Regierung hat <text:span text:style-name="T181"><text:s/></text:span>ein Schutzsystem für <text:span text:style-name="T181">Geflüchtete</text:span> in Lagern aufgebaut <text:span text:style-name="T181">und</text:span> stimmt sich <text:span text:style-name="T181">im Allgemeinen</text:span> mit dem UNHCR ab, um Flüchtlinge in Dadaab und Kakuma <text:span text:style-name="T181">bzw.</text:span> in <text:span text:style-name="T181">urbanen Gebieten</text:span> zu unterstützen. <text:span text:style-name="T181">Im Jahr 2022 </text:span>haben sich die Beziehungen zwischen <text:span text:style-name="T181">der kenianischen Regierung und dem UNHCR zudem</text:span> verbessert, vor allem durch den Erlass eines neuen Flüchtlingsgesetzes <text:span text:style-name="T181">sowie</text:span> der Pläne, die Lager in Siedlungen, in welchen Geflüchtete besseren Zugang zu öffentlichen Dienstleistungen sowie Möglichkeiten zur Selbstversorgung erhalten, umzuwandeln (USDOS 20.3.2023). </text:p>
      <text:p text:style-name="P52"/>
      <text:p text:style-name="P45"><text:span text:style-name="T181">Andererseits behaupten d</text:span><text:span text:style-name="T178">ie kenianischen Behörden auch, dass die Flüchtlingslager, </text:span><text:span text:style-name="T181">insbesondere</text:span><text:span text:style-name="T178"> die in der Nähe der somalischen Grenze, Verstecke und Brutstätten für Terroristen </text:span><text:span text:style-name="T181">der </text:span><text:span text:style-name="T178">al-Shabaab </text:span><text:soft-page-break/><text:span text:style-name="T178">sind (BS 2022). </text:span><text:span text:style-name="T181">Daher wurde in der Vergangenheit immer wieder angedroht, Dadaab und Kakuma zu schließen, zuletzt im März 2021</text:span><text:span text:style-name="T178"> (HRW 12.1.2023; </text:span><text:span text:style-name="T181">vgl. BS 2022). </text:span><text:span text:style-name="T179">Grundsätzlich wird </text:span><text:span text:style-name="T178">von</text:span> polizeiliche<text:span text:style-name="T178">n</text:span> Übergriffe<text:span text:style-name="T181">n</text:span> gegen Flüchtlinge und Asylbewerber <text:span text:style-name="T178">berichtet </text:span><text:span text:style-name="T181">(FH 2023; vgl. USDOS 20.3.2023). </text:span>Somalische Kenianer werden <text:span text:style-name="T181">oft</text:span> als Flüchtlinge und Terroristen abgestempelt und <text:span text:style-name="T178">können</text:span> d<text:span text:style-name="T181">eshalb</text:span> <text:span text:style-name="T178">ins Visier</text:span> <text:span text:style-name="T178">der</text:span> staatlichen <text:span text:style-name="T178">Bekämpfungsmaßnahmen geraten (FH 2023)</text:span>. <text:span text:style-name="T179">Auch g</text:span><text:span text:style-name="T181">eschlechtsspezifische Gewalt gegen Flüchtlinge und Asylbewerber ist nach wie vor ein Problem, </text:span><text:span text:style-name="T179">wobei gesellschaftliche Engagements zur Verringerung dieser Gewalt zunehmen (USDOS 20.3.2023).</text:span></text:p>
      <text:p text:style-name="P10">Quellen:</text:p>
      <text:list xml:id="list124339071138566" text:continue-numbering="true" text:style-name="WWNum2">
        <text:list-item>
          <text:p text:style-name="P155"><text:span text:style-name="T28">BS - Bertelsmann Stiftung (202</text:span><text:span text:style-name="T34">2</text:span><text:span text:style-name="T28">): BTI Kenya Country Report 2022, </text:span><text:a xlink:type="simple" xlink:href="https://bti-project.org/en/reports/country-report/KEN#pos5" text:style-name="Internet_20_link" text:visited-style-name="Visited_20_Internet_20_Link">https://bti-project.org/en/reports/country-report/KEN#pos5</text:a><text:span text:style-name="T28">, Zugriff 31.7.2023</text:span></text:p>
        </text:list-item>
        <text:list-item>
          <text:p text:style-name="P155"><text:span text:style-name="T23">FH - Freedom House (2023): </text:span><text:span text:style-name="T22">Freedom in the World 2023 - Kenya</text:span><text:span text:style-name="T23">, </text:span><text:a xlink:type="simple" xlink:href="https://www.ecoi.net/de/dokument/2088520.html" text:style-name="Internet_20_link" text:visited-style-name="Visited_20_Internet_20_Link"><text:span text:style-name="T25">https://www.ecoi.net/de/dokument/2088520.html</text:span></text:a><text:span text:style-name="T23">, </text:span><text:span text:style-name="T24">Zugriff 31.7.2023</text:span><text:span text:style-name="T23"> </text:span></text:p>
        </text:list-item>
        <text:list-item>
          <text:p text:style-name="P155"><text:span text:style-name="T25">HRW - Human Rights Watch (12.1.2023): </text:span><text:span text:style-name="T22">World Report 2023 – Kenya, </text:span><text:a xlink:type="simple" xlink:href="https://www.ecoi.net/de/dokument/2085468.html" text:style-name="Internet_20_link" text:visited-style-name="Visited_20_Internet_20_Link"><text:span text:style-name="T39">https://www.ecoi.net/de/dokument/2085468.html</text:span></text:a><text:span text:style-name="T22">, </text:span><text:span text:style-name="T25">Zugriff 1.8.2023</text:span></text:p>
        </text:list-item>
        <text:list-item>
          <text:p text:style-name="P156"><text:span text:style-name="T39">IDMC - </text:span><text:span text:style-name="T38">Internal Displacement Monitoring Centre </text:span><text:span text:style-name="T39">(11.5.2023): Grid 2023. Internal displacement and food security, </text:span><text:a xlink:type="simple" xlink:href="https://www.internal-displacement.org/publications/2023-global-report-on-internal-displacement" text:style-name="Internet_20_link" text:visited-style-name="Visited_20_Internet_20_Link">https://www.internal-displacement.org/publications/2023-global-report-on-internal-displacement</text:a><text:span text:style-name="T39">, Zugriff </text:span><text:span text:style-name="T38">7</text:span><text:span text:style-name="T39">.</text:span><text:span text:style-name="T38">8</text:span><text:span text:style-name="T39">.2023</text:span></text:p>
        </text:list-item>
        <text:list-item>
          <text:p text:style-name="P156"><text:span text:style-name="T36">I</text:span><text:span text:style-name="T39">OM - International Organization for Migration (9.2.2023): IOM Kenya. Annual Report 2022, </text:span><text:a xlink:type="simple" xlink:href="https://kenya.iom.int/resources/iom-kenya-country-office-annual-report-2022" text:style-name="Internet_20_link" text:visited-style-name="Visited_20_Internet_20_Link">https://kenya.iom.int/resources/iom-kenya-country-office-annual-report-2022</text:a><text:span text:style-name="T39">, Zugriff </text:span><text:span text:style-name="T38">7</text:span><text:span text:style-name="T39">.</text:span><text:span text:style-name="T38">8</text:span><text:span text:style-name="T39">.2023</text:span></text:p>
        </text:list-item>
        <text:list-item>
          <text:p text:style-name="P156"><text:span text:style-name="T44">UNHCR - </text:span><text:span text:style-name="T45">United Nations High Commissioner for Refugees </text:span><text:span text:style-name="T44">(31.1.2023): Kenya, Infographics and Statistics Package, as of 31-Jan-2023, </text:span><text:a xlink:type="simple" xlink:href="https://www.unhcr.org/ke/wp-content/uploads/sites/2/2023/02/Kenya-Refugee-Population-Statistics-Package-31-January-2023.pdf" text:style-name="Internet_20_link" text:visited-style-name="Visited_20_Internet_20_Link">https://www.unhcr.org/ke/wp-content/uploads/sites/2/2023/02/Kenya-Refugee-Population-Statistics-Package-31-January-2023.pdf</text:a><text:span text:style-name="T44">, Zugriff </text:span><text:span text:style-name="T46">7</text:span><text:span text:style-name="T44">.</text:span><text:span text:style-name="T46">8</text:span><text:span text:style-name="T44">.2023</text:span></text:p>
        </text:list-item>
        <text:list-item>
          <text:p text:style-name="P156"><text:span text:style-name="T47">USDOS - U.S. Department of State [USA] (15.5.2023): </text:span><text:span text:style-name="T48">2022 Report on International Religious Freedom: Kenya, </text:span><text:a xlink:type="simple" xlink:href="https://www.ecoi.net/de/dokument/2091948.html" text:style-name="Internet_20_link" text:visited-style-name="Visited_20_Internet_20_Link"><text:span text:style-name="T44">https://www.ecoi.net/de/dokument/2091948.html</text:span></text:a><text:span text:style-name="T48">, </text:span><text:span text:style-name="T47">Zugriff 3.8.2023</text:span></text:p>
        </text:list-item>
        <text:list-item>
          <text:p text:style-name="P156"><text:span text:style-name="T21">USDOS - U.S. Department of State [USA] (20.3.2023): </text:span><text:span text:style-name="T86">2022 Country Report on Human Rights Practices: Kenya, </text:span><text:a xlink:type="simple" xlink:href="https://www.ecoi.net/de/dokument/2089241.html" text:style-name="Internet_20_link" text:visited-style-name="Visited_20_Internet_20_Link">https://www.ecoi.net/de/dokument/2089241.html</text:a><text:span text:style-name="T86">, </text:span><text:span text:style-name="T87">Zugriff 31.7.2023</text:span></text:p>
        </text:list-item>
      </text:list>
      <text:h text:style-name="P116" text:outline-level="1"><text:bookmark-start text:name="__RefHeading___Toc4219_297596519"/>Grundversorgung <text:span text:style-name="T13">und Wirtschaft</text:span><text:bookmark-end text:name="__RefHeading___Toc4219_297596519"/></text:h>
      <text:p text:style-name="P91">Heute zählt Kenia zu den wirtschaftlich stabilsten Ländern Ostafrikas <text:span text:style-name="T124">(AA 31.5.2023)</text:span>. Kenia bleibt die treibende ökonomische Kraft in Ostafrika und ist politisch bedeutend für die Stabilität in der Region. Das ostafrikanische Land zählt zu den größten Volkswirtschaften in Subsahara-Afrika. Die Zollunion East African Community (EAC) stärkt Kenias Funktion als regionaler Hub Ostafrikas. Mit seinem Hafen in Mombasa erfüllt das Land eine wichtige Rolle als Handelsdrehscheibe in der Region <text:span text:style-name="T183">(ABG 2.2023)</text:span>. Nach einem Jahrzehnt starken Wirtschaftswachstums erlangte Kenia 2014 den Status eines Landes mit mittlerem Einkommen. Ausschlaggebend dafür waren ein starkes Wachstum in der Landwirtschaft aufgrund <text:span text:style-name="T183">guter</text:span> Wetterbedingungen, eine robuste Leistung des Dienstleistungssektors, ein starker privater Verbrauch und ein anhaltendes Vertrauen in die Wirtschaft aufgrund geringer politischer Unsicherheiten <text:span text:style-name="T183">(BS 2022)</text:span>.</text:p>
      <text:p text:style-name="P104"/>
      <text:p text:style-name="P91">Die kenianische Wirtschaft ist breit aufgestellt. Die Landwirtschaft ist dennoch die zentrale Stütze: Schnittblumen, Kaffee, Tee sowie Früchte und Gemüse sind wichtige Exportgüter. Neben einer <text:soft-page-break/>lokalen Konsumgüterindustrie hat sich auch ein kenianischer Dienstleistungssektor erfolgreich etabliert, hauptsächlich in den Bereichen Tourismus und Finanzwirtschaft. Kenias Start-up-Sektor, oft als „Silicon Savannah“ bezeichnet, gehört zu den dynamischsten auf dem Kontinent. Viele der Neugründungen sind in den Bereichen FinTech, GreenTech, AgriTech, Logistik, E-Commerce und Energie aktiv <text:span text:style-name="T183">(ABG 2.2023)</text:span>.</text:p>
      <text:p text:style-name="P104"/>
      <text:p text:style-name="P105">Stärken der kenianischen Wirtschaft sind:</text:p>
      <text:list text:style-name="L1">
        <text:list-item>
          <text:p text:style-name="P162">Marktgröße: Kenia verfügt über eine der größten und am stärksten diversifizierten Wirtschaften auf dem Kontinent</text:p>
        </text:list-item>
      </text:list>
      <text:list text:style-name="L2">
        <text:list-item>
          <text:p text:style-name="P165">Offene und liberale Wirtschaft mit recht guten Institutionen</text:p>
        </text:list-item>
        <text:list-item>
          <text:p text:style-name="P165">Drehscheibe: Nairobi und Mombasa als regionale Hubs; Flughafen Nairobi verfügt über gute Verbindungen</text:p>
        </text:list-item>
        <text:list-item>
          <text:p text:style-name="P164">Kapital- und Arbeitsmarkt sind im afrikanischen Vergleich gut entwickelt; Zugang zu Kapital und qualifizierten Arbeitskräften ist gegeben</text:p>
        </text:list-item>
      </text:list>
      <text:p text:style-name="P105">Schwächen der kenianischen Wirtschaft:</text:p>
      <text:list text:style-name="L3">
        <text:list-item>
          <text:p text:style-name="P163">Derzeit mäßige Konjunktur</text:p>
        </text:list-item>
      </text:list>
      <text:list text:style-name="L4">
        <text:list-item>
          <text:p text:style-name="P167">Probleme bei der Finanzierung: Dem Privatsektor fehlt Kapital, der Staat ist hoch verschuldet</text:p>
        </text:list-item>
        <text:list-item>
          <text:p text:style-name="P166">In einigen Sektoren bestehen enge Verflechtungen mit Politikerfamilien <text:span text:style-name="T183">(ABG 2.2023)</text:span></text:p>
        </text:list-item>
      </text:list>
      <text:p text:style-name="P105"/>
      <text:p text:style-name="P107"><text:span text:style-name="T196">Kenias Sozialversicherung ist der </text:span>Nationale Sozialversicherungsfonds. <text:span text:style-name="T196">Er</text:span> ist eine gemeinnützige Einrichtung, die dem Gemeinwohl dient. <text:span text:style-name="T196">Er</text:span> bietet allen kenianischen Arbeitnehmern Sozialversicherungsschutz, <text:span text:style-name="T196">sei es</text:span> im formellen <text:span text:style-name="T196">als auch im</text:span> informellen Sektor. D<text:span text:style-name="T196">er</text:span> NSSF verwaltet zwei Fonds, den Pensionsfonds und den Vorratsfonds. D<text:span text:style-name="T196">er Fonds</text:span> wurde als obligatorisches nationales System eingerichtet, dessen Hauptziel darin besteht, den Kenianern im Ruhestand eine grundlegende finanzielle Sicherheit zu bieten. Der Fonds wurde als Vorsorgefonds eingerichtet, der Leistungen in Form von Pauschalbeträgen erbringt. Kenianische Arbeitnehmer, die mindestens 18 Jahre alt sind, sowohl Angestellte als auch Selbstständige, können sich im NSSF registrieren lassen und Beiträge einzahlen. Arbeitnehmer melden sich für die angestellte NSSF-Mitgliedschaft an und selbständige Kenianer für die freiwillige (selbständige) Mitgliedschaft <text:span text:style-name="T196">(Lenvica 2022)</text:span>.</text:p>
      <text:p text:style-name="P105"/>
      <text:p text:style-name="P106">Im Jahr 2022 lag die Arbeitslosenquote in Kenia bei geschätzt rund 5,5 Prozent. Für das Jahr 2023 wird die Arbeitslosenquote in Kenia unverändert auf rund 5,5 Prozent prognostiziert (Statista 18.1.2023). Fast 84 Prozent der erwerbstätigen Bevölkerung Kenias sind im informellen Sektor beschäftigt. Die meisten Unternehmen beginnen ihre Tätigkeit im informellen Sektor, da sie sich die Kosten für eine formelle Registrierung und die damit verbundene Besteuerung nicht leisten können. Aus politischer Sicht behandelt die Regierung den informellen Sektor als Teil der <text:soft-page-break/>Kategorie der Kleinst- und Kleinunternehmen, die registriert sind und einen Teil der formellen Wirtschaft bilden (BS 2022).</text:p>
      <text:p text:style-name="P106"/>
      <text:p text:style-name="P106">Die Verfassung enthält einen umfassenden Katalog von Rechten und verpflichtet den Staat, allen, die nicht für sich selbst sorgen können, soziale Sicherheit zu gewähren. Kapitel vier der Verfassung gewährt das Recht auf Gesundheitsversorgung, angemessene Arbeitsbedingungen, Freiheit von Hunger, sauberes und sicheres Wasser und Bildung. Diese Rechte sind von der Regierung zu gewährleisten, indem sie die entsprechenden Bedingungen und Rahmenbedingungen für ihre Erfüllung schafft. Derzeit gibt es vier verschiedene Programme, die verschiedenen gefährdeten Gruppen helfen sollen: Das <text:span text:style-name="T70">„Hunger Safety Net Program“</text:span>, Geldtransfers für verwaiste und gefährdete Kinder, für ältere Menschen und für Menschen mit schweren Behinderungen. Nach Angaben von Vizepräsident Ruto gibt die Regierung jährlich etwa 22 Millionen Euro für den Sozialschutz aus, 40 Prozent davon kommen von Geberinstitutionen (BS 2022).</text:p>
      <text:p text:style-name="P105"/>
      <text:p text:style-name="P106">Dennoch lebten im Jahr 2022 über 7,8 Millionen Menschen in Kenia in extremer Armut, die meisten davon in ländlichen Gebieten. Die Zahl derjenigen, die in ländlichen Regionen mit weniger als 1,90 US-Dollar pro Tag auskommen mussten, belief sich auf etwa 7,8 Millionen, während 1,2 Millionen extrem arme Menschen in städtischen Gebieten lebten. Im Beobachtungszeitraum erreichte die Armut in Kenia im Jahr 2020 ihren Höhepunkt, als die Pandemie des Coronavirus (COVID-19) die Wirtschaft des Landes zum Erliegen brachte (Statista 22.1.2023).</text:p>
      <text:p text:style-name="P105"/>
      <text:p text:style-name="P90"><text:span text:style-name="T70">Im Sommer 2022 kam es zu einer der schlimmsten Dürren am Horn von Afrika seit 40 Jahren, in welcher gemäß den offiziellen Zahlen vom Juni 2022 652,960 Kinder unter fünf Jahren sowie 96,480 schwangere und stillende Frauen akut mangelernährt waren (AI 2</text:span><text:span text:style-name="T72">8</text:span><text:span text:style-name="T70">.3.2023). U.a. mit dem „Hunger Safety Net Program“, welches Geldleistungen an Waisen- und gefährdete Kinder vorsieht, versucht die Regierung das Problem zu lindern (BS 2022</text:span><text:span text:style-name="T71">).</text:span></text:p>
      <text:p text:style-name="P10">Quellen:</text:p>
      <text:list xml:id="list124337579306836" text:continue-list="list124339071138566" text:style-name="WWNum2">
        <text:list-item>
          <text:p text:style-name="P146"><text:span text:style-name="T124">AA - Auswärtiges Amt [Deutschland] (31.5.2023): </text:span>Kenia: Politisches Porträt, <text:a xlink:type="simple" xlink:href="https://www.auswaertiges-amt.de/de/service/laender/kenia-node/politisches-portraet/208078" text:style-name="Internet_20_link" text:visited-style-name="Visited_20_Internet_20_Link">https://www.auswaertiges-amt.de/de/service/laender/kenia-node/politisches-portraet/208078</text:a>, <text:span text:style-name="T124">Zugriff 2.8.2023</text:span></text:p>
        </text:list-item>
        <text:list-item>
          <text:p text:style-name="P146"><text:span text:style-name="T183">ABG - Africa Business Guide (2.2023): </text:span>Wirtschaft in Kenia, <text:a xlink:type="simple" xlink:href="https://www.africa-business-guide.de/de/maerkte/kenia" text:style-name="Internet_20_link" text:visited-style-name="Visited_20_Internet_20_Link">https://www.africa-business-guide.de/de/maerkte/kenia</text:a>, <text:span text:style-name="T183">Zugriff 7.8.2023</text:span></text:p>
        </text:list-item>
        <text:list-item>
          <text:p text:style-name="P146"><text:span text:style-name="T30">AI - Amnesty International (28.3.2023): </text:span><text:span text:style-name="T26">Amnesty International Report 2022/23; Zur weltweiten Lage der Menschenrechte; Kenia 2022, </text:span><text:a xlink:type="simple" xlink:href="https://www.ecoi.net/de/dokument/2094474.html" text:style-name="Internet_20_link" text:visited-style-name="Visited_20_Internet_20_Link">https://www.ecoi.net/de/dokument/2094474.html</text:a><text:span text:style-name="T26">, </text:span><text:span text:style-name="T30">Zugriff 4.8.2023</text:span></text:p>
        </text:list-item>
        <text:list-item>
          <text:p text:style-name="P146"><text:span text:style-name="T28">BS - Bertelsmann Stiftung (202</text:span><text:span text:style-name="T33">2</text:span><text:span text:style-name="T28">): BTI Kenya Country Report 2022, </text:span><text:a xlink:type="simple" xlink:href="https://bti-project.org/en/reports/country-report/KEN#pos5" text:style-name="Internet_20_link" text:visited-style-name="Visited_20_Internet_20_Link">https://bti-project.org/en/reports/country-report/KEN#pos5</text:a><text:span text:style-name="T28">, Zugriff 31.7.2023</text:span></text:p>
        </text:list-item>
        <text:list-item>
          <text:p text:style-name="P146"><text:span text:style-name="T40">Lenvica (o.D.): </text:span><text:span text:style-name="T26">National Social Security Fund (NSSF) in Kenya, </text:span><text:a xlink:type="simple" xlink:href="https://lenvica.com/national-social-security-fund-nssf-in-kenya/" text:style-name="Internet_20_link" text:visited-style-name="Visited_20_Internet_20_Link"><text:span text:style-name="T28">https://lenvica.com/national-social-security-fund-nssf-in-kenya/</text:span></text:a><text:span text:style-name="T26">, </text:span><text:span text:style-name="T40">Zugriff 7.8.2023</text:span></text:p>
        </text:list-item>
        <text:list-item>
          <text:p text:style-name="P146"><text:soft-page-break/><text:span text:style-name="T28">S</text:span><text:span text:style-name="T31">tatista (22.1.2023):</text:span><text:span text:style-name="T184"> </text:span><text:span text:style-name="T97">Number of people living in extreme poverty in Kenya from 2016 to 2023, by area</text:span><text:span text:style-name="T98">, </text:span><text:a xlink:type="simple" xlink:href="https://www.statista.com/statistics/1229720/number-of-people-living-in-extreme-poverty-in-kenya-by-area/" text:style-name="Internet_20_link" text:visited-style-name="Visited_20_Internet_20_Link">https://www.statista.com/statistics/1229720/number-of-people-living-in-extreme-poverty-in-kenya-by-area/</text:a><text:span text:style-name="T98">, Zugriff 7.8.2023</text:span></text:p>
        </text:list-item>
        <text:list-item>
          <text:p text:style-name="P146"><text:span text:style-name="T99">S</text:span><text:span text:style-name="T98">tatista (18.1.2023): Kenia: Arbeitslosenquote von 1991 bis 2023 und Prognose für 2024, </text:span><text:a xlink:type="simple" xlink:href="https://de.statista.com/statistik/daten/studie/349531/umfrage/arbeitslosenquote-in-kenia/" text:style-name="Internet_20_link" text:visited-style-name="Visited_20_Internet_20_Link">https://de.statista.com/statistik/daten/studie/349531/umfrage/arbeitslosenquote-in-kenia/</text:a><text:span text:style-name="T98">, Zugriff 7.8.2023</text:span></text:p>
        </text:list-item>
      </text:list>
      <text:h text:style-name="P116" text:outline-level="1"><text:bookmark-start text:name="__RefHeading___Toc4223_297596519"/>Medizinische Versorgung<text:bookmark-end text:name="__RefHeading___Toc4223_297596519"/></text:h>
      <text:p text:style-name="P82"><text:span text:style-name="T20">In den letzten Jahren hat sich das Gesundheitssystem </text:span><text:span text:style-name="T88">in Kenia</text:span><text:span text:style-name="T20"> dramatisch verbessert, aber es gibt immer noch eine Reihe von Problemen. </text:span>Das kenianische Gesundheitssystem lässt sich in drei Kategorien einteilen. Öffentliche Anbieter, private Non-Profit-Organisationen (einschließlich glaubensbasierter und Missionskrankenhäuser, sowie lokaler und internationaler NGOs) und private, gewinnorientierte Anbieter von Gesundheitsleistungen <text:span text:style-name="T188">(AC 2023)</text:span>.</text:p>
      <text:p text:style-name="P82"/>
      <text:p text:style-name="P93">Die medizinische Versorgung außerhalb Nairobis ist mit Europa nicht zu vergleichen und vielfach technisch, apparativ und/oder hygienisch hochproblematisch <text:span text:style-name="T189">(AA 28.7.2023)</text:span>. Mit Ausnahme der bekannten Touristendestinationen sowie von Nairobi und Mombasa ist die medizinische Versorgung beschränkt <text:span text:style-name="T189">(EDA 18.7.2023)</text:span>. Vielfach fehlen auch europäisch ausgebildete Fachärzte. Die ärztliche Versorgung in Nairobi ist allerdings gut. In einigen Krankenhäusern gibt es Stationen, die hinsichtlich der Unterbringung auch höheren Ansprüchen gerecht werden. Ein ärztlicher Notfalldienst für dringende Erkrankungen, Unfälle etc. ist dort eingerichtet. Einfache bis mittelschwere Operationen können, insbesondere in Nairobi, in ausgewählten Krankenhäusern durchgeführt werden. Im Notfall sind auch komplexe Eingriffe möglich, dennoch sollten schwierigere Operationen oder hier nicht häufig durchgeführte Eingriffe nach ärztlicher Rücksprache in Europa oder Südafrika durchgeführt werden <text:span text:style-name="T189">(AA 28.7.2023)</text:span>.</text:p>
      <text:p text:style-name="P82"/>
      <text:p text:style-name="P92">Die von der Regierung finanzierte öffentliche Basisgesundheitsversorgung wird in primären Gesundheitszentren und Apotheken angeboten. Die staatliche Pharmakette KEMSA versorgt die staatlichen Apotheken mit Medikamenten und medizinischem Bedarf. Diese werden in der Regel von Pflegekräften geleitet und verwaltet. Die öffentlichen Gesundheitszentren bieten kostenlose Dienste für einfache Erkrankungen wie Erkältung und Grippe, unkomplizierte Malariafälle und kleinere Hautkrankheiten. Patienten mit Erkrankungen, die nicht von Pflegekräften behandelt werden können, werden an Kliniken und Krankenhäuser überwiesen. <text:span text:style-name="T188">D</text:span>ie öffentlichen Gesundheitsprogramme und -einrichtungen <text:span text:style-name="T188">sind</text:span> in der Regel unterbesetzt, schlecht ausgestattet und unzureichend versorgt. Nairobi und nördlich von Nairobi gibt es die besten öffentlichen Gesundheitseinrichtungen, während sie im Nordost<text:span text:style-name="T188">en</text:span> rückständig sind. Der private Gesundheitssektor in Kenia hat in den letzten Jahren an Bedeutung gewonnen. Privatkliniken mit unterschiedlichem Standard gibt es in den meisten größeren Städten, auch in den Badeorten an <text:soft-page-break/>der Küste wie Diani und Malindi. Private Krankenhäuser gibt es vor allem in Nairobi, einige wenige auch in Mombasa <text:span text:style-name="T188">(AC 2023)</text:span>.</text:p>
      <text:p text:style-name="P82"/>
      <text:p text:style-name="P82">Das kenianische Gesundheitssystem hat mit Problemen mit minderwertigen und gefälschten Medikamenten zu <text:span text:style-name="T188">kämpfen</text:span>. In großen Städten gibt es eine Menge kleiner Apotheken am Straßenrand. Diese sind zwar billiger als große Ketten, die an renommierte Krankenhäuser angeschlossen sind, haben aber auch häufiger Probleme mit gefälschten Medikamenten. Zudem ist ihr Personal wahrscheinlich nicht geschult oder qualifiziert genug, um eine fundierte medizinische Beratung zu geben. Die meisten verschreibungspflichtigen Medikamente sollten in Kenia erhältlich sein <text:span text:style-name="T188">(AC 2023)</text:span>. </text:p>
      <text:p text:style-name="P82"/>
      <text:p text:style-name="P82">Die Regierung hat gemeinsam mit internationalen und N<text:span text:style-name="T189">G</text:span>O-Partnern Fortschritte bei der Schaffung eines günstigen Umfelds gemacht, um die soziale Stigmatisierung von HIV und AIDS zu bekämpfen und die Lücke beim Zugang zu HIV-Informationen und -Diensten zu schließen. Die Regierung und die N<text:span text:style-name="T189">G</text:span>Os haben ihre personelle Unterstützung für Beratungs- und Testzentren auf Bezirksebene ausgeweitet, um die Bereitstellung kostenloser HIV- und AIDS-Diagnosen zu gewährleisten. Mit 47 mobilen Kliniken und medizinischen Camps im ganzen Land hat die Regierung weiterhin verschiedene Bevölkerungsgruppen in die Bereitstellung von HIV-Diensten einbezogen. Die Regierung unterstützt auch Programme zur Gewährleistung der Nichtdiskriminierung und führte eine von der Gemeinschaft geleitete Studie zum Stigma-Index durch <text:span text:style-name="T189">(USDOS 20.3.2023)</text:span>.</text:p>
      <text:p text:style-name="P10">Quellen:</text:p>
      <text:list xml:id="list124338099875166" text:continue-numbering="true" text:style-name="WWNum2">
        <text:list-item>
          <text:p text:style-name="P157"><text:span text:style-name="T189">AA - Auswärtiges Amt [Deutschland] (28.7.2023): </text:span>Kenia: Reise- und Sicherheitshinweise, <text:a xlink:type="simple" xlink:href="https://www.auswaertiges-amt.de/de/ReiseUndSicherheit/keniasicherheit/208058" text:style-name="Internet_20_link" text:visited-style-name="Visited_20_Internet_20_Link">https://www.auswaertiges-amt.de/de/ReiseUndSicherheit/keniasicherheit/208058</text:a>, <text:span text:style-name="T189">Zugriff 8.8.2023</text:span> </text:p>
        </text:list-item>
        <text:list-item>
          <text:p text:style-name="P158"><text:span text:style-name="T188">AC - Allianz Care (2023): </text:span>Das Gesundheitswesen in Kenia, <text:a xlink:type="simple" xlink:href="https://www.allianzcare.com/de/ressourcen/gesundheit-und-wellness/national-healthcare-systems/healthcare-in-kenya.html" text:style-name="Internet_20_link" text:visited-style-name="Visited_20_Internet_20_Link">https://www.allianzcare.com/de/ressourcen/gesundheit-und-wellness/national-healthcare-systems/healthcare-in-kenya.html</text:a>, <text:span text:style-name="T188">Zugriff 8.8.2023</text:span></text:p>
        </text:list-item>
        <text:list-item>
          <text:p text:style-name="P157"><text:span text:style-name="T189">EDA - Eidgenössisches Ddepartement für auswärtige Angelegenheiten (18.7.2023): </text:span>Reisehinweise für Kenia, <text:a xlink:type="simple" xlink:href="https://www.eda.admin.ch/eda/de/home/vertretungen-und-reisehinweise/kenia/reisehinweise-fuerkenia.html#eda70cc61" text:style-name="Internet_20_link" text:visited-style-name="Visited_20_Internet_20_Link">https://www.eda.admin.ch/eda/de/home/vertretungen-und-reisehinweise/kenia/reisehinweise-fuerkenia.html#eda70cc61</text:a>, <text:span text:style-name="T189">Zugriff 8.8.2023</text:span></text:p>
        </text:list-item>
        <text:list-item>
          <text:p text:style-name="P158"><text:span text:style-name="T114">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h text:style-name="P116" text:outline-level="1"><text:bookmark-start text:name="__RefHeading___Toc4229_297596519"/>Rückkehr <text:span text:style-name="T114">und Dokumente</text:span><text:bookmark-end text:name="__RefHeading___Toc4229_297596519"/></text:h>
      <text:p text:style-name="P88">Seitens des österreichischen Innenministeriums wird von 1.4.2<text:span text:style-name="T123">022 bis 1.4.2026 </text:span>das Rückkehrprogramm Fronte<text:span text:style-name="T123">x</text:span> JRS angeboten.</text:p>
      <text:p text:style-name="P98">Die Kriterien sind:</text:p>
      <text:list text:style-name="L5">
        <text:list-item>
          <text:p text:style-name="P168">Personen mit einem legalen Aufenthalt in Österreich (Aufenthaltstitel von Ö bzw. Aufenthaltsstatus von Ö) sind vom Programm ausgeschlossen</text:p>
        </text:list-item>
        <text:list-item>
          <text:p text:style-name="P168"><text:soft-page-break/>Fallanmeldung 10 Tage vor der Ausreise für den Erhalt des Post-Arrival Pakets</text:p>
        </text:list-item>
        <text:list-item>
          <text:p text:style-name="P168">Fallanmeldung 7 Tage vor der Ausreise für den Erhalt des Reintegrationspakets</text:p>
        </text:list-item>
      </text:list>
      <text:p text:style-name="P40">Reintegrationsleistung:</text:p>
      <text:list text:style-name="L6">
        <text:list-item>
          <text:p text:style-name="P120">Post-Arrival Paket: € 615,- (zusätzlich Begrüßung und Erstkontakt am Flughafen sowie Ausgabe bestimmter Sachleistungen) </text:p>
        </text:list-item>
        <text:list-item>
          <text:p text:style-name="P121">Reintegrationspaket:<text:line-break/>- € 2.000,- (Bargeld &amp; Sachleistung) für Hauptantragsteller<text:line-break/>- € 1.000,- für jedes weitere Familienmitglied</text:p>
        </text:list-item>
      </text:list>
      <text:p text:style-name="P98">E-Mail: <text:a xlink:type="simple" xlink:href="mailto:bmi-v-b-10-reintegration@bmi.gv.at" text:style-name="Internet_20_link" text:visited-style-name="Visited_20_Internet_20_Link">bmi-v-b-10-reintegration@bmi.gv.at</text:a> (BMIVB10 1.8.2023)</text:p>
      <text:p text:style-name="P64"><text:span text:style-name="T149">Gemäß den nationalen Registrierungsrichtlinien sind Staatsbürger ab 18 Jahren verpflichtet, sich beim National </text:span><text:span text:style-name="T139">Registration Bureau (NRB)</text:span><text:span text:style-name="T149"> Ausweispapiere ausstellen zu lassen. Das Versäumnis, dies zu tun, stellt eine Straftat dar (USDOS 20.3.2023). . </text:span></text:p>
      <text:p text:style-name="P53"/>
      <text:p text:style-name="P23">Nach der nationalen Registrierungspolitik müssen Bürger ab 18 Jahren beim Nationalen Registrierungsbüro (NRB) nationale Ausweispapiere beantragen. Das Versäumnis, dies zu tun, ist eine Straftat. Gruppen mit historischen oder ethnischen Bindungen zu anderen Ländern hatten im Registrierungsprozess höhere Beweislasten zu erbringen. Während der partizipativen Bewertungen, die UNHCR 2018 und 2019 durchführte, gaben Staatenlose an, dass sie ihre Kinder bei der Geburt nicht ohne Weiteres registrieren lassen konnten oder keinen Zugang zu Geburtsurkunden hatten, weil ihnen die entsprechenden Dokumente fehlten. Das Fehlen ständiger NRB-Büros in der Nähe von Flüchtlingslagern erschwerte den Flüchtlingen auch die Registrierung von Geburten, was zu einem erhöhten Risiko der Staatenlosigkeit führte. UNHCR und N<text:span text:style-name="T114">G</text:span>O-Partner arbeiteten im Laufe des Jahres mit der Regierung zusammen, um regelmäßige Besuche von NRB-Beamten in den Lagern zu erleichtern, um Geburtenregistrierungen vorzunehmen und den Rückstand bei älteren Fällen aufzuarbeiten. Im Laufe des Jahres konnten die Flüchtlinge Geburten innerhalb von sechs Monaten registrieren lassen <text:span text:style-name="T114">(USDOS 20.3.2023)</text:span>.</text:p>
      <text:p text:style-name="P23"/>
      <text:p text:style-name="P33"><text:span text:style-name="T149">Im Allgemeinen</text:span><text:span text:style-name="T140"> haben alle Gruppen und </text:span><text:span text:style-name="T149">Individuen</text:span><text:span text:style-name="T140"> das Recht, die Staatsbürgerschaft </text:span><text:span text:style-name="T149">ohne</text:span><text:span text:style-name="T140"> </text:span><text:span text:style-name="T149">Benachteiligungen</text:span><text:span text:style-name="T140"> zu er</text:span><text:span text:style-name="T149">halten</text:span><text:span text:style-name="T140">. </text:span><text:span text:style-name="T149">In der Praxis haben Angehörige bestimmter ethnischer Gruppen - z.B. Nubier oder Somalis - erhebliche Schwierigkeiten bei der Beschaffung von Ausweispapieren und müssen oft zusätzliche Nachweise erbringen, wodurch ihnen zumindest vorübergehend die vollen Staatsbürgerschaftsrechte verweigert werden. Für Minderheiten ist auch der Zugang zu kenianischen Ausweispapieren beschränkt (BS 2022; vgl. USDOS 20.3.2023)</text:span></text:p>
      <text:p text:style-name="P54"/>
      <text:p text:style-name="P33"><text:span text:style-name="T149">Ein fehlender Personalausweis ist gleichbedeutend mit einem fehlenden Zugang zu formellen Beschäftigungsmöglichkeiten, Finanzdienstleistungen sowie zum nationalen Krankenversicherungsfonds und zu subventionierten Gesundheitsdiensten, einschließlich dem </text:span><text:soft-page-break/><text:span text:style-name="T149">Mutterschutz </text:span><text:span text:style-name="T150">(USDOS 20.3.2023)</text:span><text:span text:style-name="T149">. </text:span><text:span text:style-name="T151">Zudem ist der Besitz eines Reisepasses oder Personalausweises Voraussetzung für die Registrierung als Wähler </text:span><text:span text:style-name="T149">(USDOS 20.3.2023; </text:span><text:span text:style-name="T150">vgl. FH 2023</text:span><text:span text:style-name="T149">).</text:span></text:p>
      <text:p text:style-name="P10">Quellen:</text:p>
      <text:list text:continue-list="list124338099875166" text:style-name="WWNum2">
        <text:list-item>
          <text:p text:style-name="P147"><text:span text:style-name="T21">B</text:span><text:span text:style-name="T32">MIVB10 - BMI Abteilung V/B10 [Österreich] (1.8.2023): Überblick Reintegrationsangebot, Quelle liegt bei der Staaatendokumentation auf</text:span></text:p>
        </text:list-item>
        <text:list-item>
          <text:p text:style-name="P148"><text:span text:style-name="T28">BS - Bertelsmann Stiftung (202</text:span><text:span text:style-name="T33">2</text:span><text:span text:style-name="T28">): BTI Kenya Country Report 2022, </text:span><text:a xlink:type="simple" xlink:href="https://bti-project.org/en/reports/country-report/KEN#pos5" text:style-name="Internet_20_link" text:visited-style-name="Visited_20_Internet_20_Link">https://bti-project.org/en/reports/country-report/KEN#pos5</text:a><text:span text:style-name="T28">, Zugriff 31.7.2023</text:span></text:p>
        </text:list-item>
        <text:list-item>
          <text:p text:style-name="P148"><text:span text:style-name="T23">FH - Freedom House (2023): </text:span><text:span text:style-name="T22">Freedom in the World 2023 - Kenya</text:span><text:span text:style-name="T23">, </text:span><text:a xlink:type="simple" xlink:href="https://www.ecoi.net/de/dokument/2088520.html" text:style-name="Internet_20_link" text:visited-style-name="Visited_20_Internet_20_Link"><text:span text:style-name="T28">https://www.ecoi.net/de/dokument/2088520.html</text:span></text:a><text:span text:style-name="T23">, </text:span><text:span text:style-name="T24">Zugriff 31.7.2023</text:span><text:span text:style-name="T23"> </text:span></text:p>
        </text:list-item>
        <text:list-item>
          <text:p text:style-name="P149"><text:span text:style-name="T21">USDOS - U.S. Department of State [USA] (20.3.2023): </text:span>2022 Country Report on Human Rights Practices: Kenya, <text:a xlink:type="simple" xlink:href="https://www.ecoi.net/de/dokument/2089241.html" text:style-name="Internet_20_link" text:visited-style-name="Visited_20_Internet_20_Link">https://www.ecoi.net/de/dokument/2089241.html</text:a>, <text:span text:style-name="T114">Zugriff 31.7.2023</text:span></text:p>
        </text:list-item>
      </text:list>
      <text:p text:style-name="P100"/>
      <text:p text:style-name="P100"/>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adornments="Standard" style:font-family-generic="swiss"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2"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2"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2"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2"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Strong_20_Emphasis" style:display-name="Strong Emphasis" style:family="text">
      <style:text-properties fo:font-weight="bold" style:font-weight-asian="bold" style:font-weight-complex="bold"/>
    </style:style>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2"/>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 </text:span><text:span text:style-name="MT3">Bundesamt für Fremdenwesen und Asyl Seite </text:span><text:span text:style-name="MT4"><text:page-number text:select-page="current">35</text:page-number></text:span><text:span text:style-name="MT3"><text:s/>von </text:span><text:span text:style-name="MT4"><text:page-count>35</text:page-count></text:span></text:p>
      </style:footer>
      <style:footer-first>
        <text:p text:style-name="Footer"/>
      </style:footer-first>
    </style:master-page>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7-31T09:32:51.681074887</meta:creation-date>
    <meta:editing-duration>P1DT9H57M9S</meta:editing-duration>
    <meta:editing-cycles>66</meta:editing-cycles>
    <meta:generator>LibreOffice/7.5.5.2$Linux_X86_64 LibreOffice_project/50$Build-2</meta:generator>
    <dc:subject>LAND_LIB_xxxx_xx_xx</dc:subject>
    <dc:title>LAND_LIB_xxxx_xx_xx</dc:title>
    <meta:keyword>Länderinformationen Staatendokumentation</meta:keyword>
    <meta:keyword>LIB</meta:keyword>
    <meta:keyword>Länderinformationsblatt</meta:keyword>
    <meta:initial-creator>sb5296</meta:initial-creator>
    <dc:date>2023-08-11T12:43:37.209159051</dc:date>
    <dc:creator>sb5296</dc:creator>
    <meta:document-statistic meta:table-count="1" meta:image-count="2" meta:object-count="0" meta:page-count="35" meta:paragraph-count="298" meta:word-count="10626" meta:character-count="85923" meta:non-whitespace-character-count="75627"/>
    <meta:user-defined meta:name="Herausgeber">https://staatendokumentation.at</meta:user-defined>
  </office:meta>
</office:document-meta>
</file>