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Pictures/100000000000038A000001C4A336665EFAD1B838.png" manifest:media-type="image/png"/>
  <manifest:file-entry manifest:full-path="Pictures/100000000000040E000001CFA393826E3CEA756B.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family-generic="system"/>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elle1" style:family="table">
      <style:table-properties style:width="17cm" table:align="margins" style:writing-mode="lr-tb"/>
    </style:style>
    <style:style style:name="Tabelle1.A" style:family="table-column">
      <style:table-column-properties style:column-width="17cm" style:rel-column-width="65535*"/>
    </style:style>
    <style:style style:name="Tabelle1.A1" style:family="table-cell">
      <style:table-cell-properties fo:background-color="#dddddd" fo:padding="0.097cm" fo:border="0.05pt solid #000000">
        <style:background-image/>
      </style:table-cell-properties>
    </style:style>
    <style:style style:name="P1" style:family="paragraph" style:parent-style-name="Standard">
      <style:paragraph-properties fo:margin-top="0cm" fo:margin-bottom="0cm" style:contextual-spacing="false" fo:text-align="center" style:justify-single-word="false"/>
      <style:text-properties style:font-name="Liberation Sans"/>
    </style:style>
    <style:style style:name="P2" style:family="paragraph" style:parent-style-name="Standard">
      <style:paragraph-properties fo:line-height="150%" fo:text-align="center" style:justify-single-word="false"/>
      <style:text-properties style:font-name="Liberation Sans" fo:font-size="11pt" fo:font-weight="bold" officeooo:rsid="0002c024" officeooo:paragraph-rsid="0002c024" style:font-size-asian="11pt" style:font-weight-asian="bold" style:font-size-complex="11pt" style:font-weight-complex="bold"/>
    </style:style>
    <style:style style:name="P3"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style:font-name="Liberation Sans" fo:font-size="11pt" fo:language="de" fo:country="DE" officeooo:paragraph-rsid="00064771" style:font-size-asian="11pt" style:font-size-complex="11pt" style:language-complex="de" style:country-complex="DE" fo:hyphenate="true" fo:hyphenation-remain-char-count="2" fo:hyphenation-push-char-count="2" loext:hyphenation-no-caps="false" loext:hyphenation-no-last-word="false" loext:hyphenation-word-char-count="no-limit" loext:hyphenation-zone="no-limit"/>
    </style:style>
    <style:style style:name="P4" style:family="paragraph" style:parent-style-name="Text_20_body">
      <style:paragraph-properties fo:line-height="150%"/>
      <style:text-properties style:font-name="Liberation Sans" fo:font-size="11pt" fo:language="de" fo:country="DE" fo:font-style="normal" officeooo:rsid="000e43ae" officeooo:paragraph-rsid="00306151" fo:background-color="transparent" style:font-size-asian="11pt" style:font-style-asian="normal" style:font-size-complex="11pt" style:language-complex="de" style:country-complex="DE" style:font-style-complex="normal"/>
    </style:style>
    <style:style style:name="P5" style:family="paragraph" style:parent-style-name="Text_20_body">
      <style:text-properties style:font-name="Liberation Sans" fo:font-size="11pt" fo:language="en" fo:country="US" style:text-underline-style="none" officeooo:rsid="002d934d" officeooo:paragraph-rsid="00369d44" fo:background-color="transparent" style:font-size-asian="11pt" style:font-size-complex="11pt"/>
    </style:style>
    <style:style style:name="P6" style:family="paragraph" style:parent-style-name="Standard">
      <style:text-properties style:font-name="Liberation Sans" style:text-underline-style="solid" style:text-underline-width="auto" style:text-underline-color="font-color" officeooo:paragraph-rsid="0056fd50"/>
    </style:style>
    <style:style style:name="P7" style:family="paragraph" style:parent-style-name="Standard">
      <style:text-properties style:font-name="Liberation Sans" style:text-underline-style="solid" style:text-underline-width="auto" style:text-underline-color="font-color" officeooo:paragraph-rsid="005857c9"/>
    </style:style>
    <style:style style:name="P8" style:family="paragraph" style:parent-style-name="Standard">
      <style:text-properties style:font-name="Liberation Sans" style:text-underline-style="solid" style:text-underline-width="auto" style:text-underline-color="font-color" officeooo:paragraph-rsid="005915e4"/>
    </style:style>
    <style:style style:name="P9" style:family="paragraph" style:parent-style-name="Standard">
      <style:paragraph-properties fo:text-align="justify" style:justify-single-word="false"/>
      <style:text-properties style:font-name="Liberation Sans" style:text-underline-style="solid" style:text-underline-width="auto" style:text-underline-color="font-color" officeooo:paragraph-rsid="005857c9"/>
    </style:style>
    <style:style style:name="P10" style:family="paragraph" style:parent-style-name="Standard">
      <style:paragraph-properties fo:text-align="justify" style:justify-single-word="false"/>
      <style:text-properties style:font-name="Liberation Sans" style:text-underline-style="solid" style:text-underline-width="auto" style:text-underline-color="font-color" officeooo:paragraph-rsid="005915e4"/>
    </style:style>
    <style:style style:name="P11" style:family="paragraph" style:parent-style-name="Text_20_body">
      <style:paragraph-properties fo:margin-top="0cm" fo:margin-bottom="0cm" style:contextual-spacing="true" fo:line-height="150%" fo:text-align="justify" style:justify-single-word="false" style:writing-mode="lr-tb"/>
      <style:text-properties style:font-name="Liberation Sans" style:text-underline-style="solid" style:text-underline-width="auto" style:text-underline-color="font-color" officeooo:paragraph-rsid="01ec2497"/>
    </style:style>
    <style:style style:name="P12"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Times New Roman" style:font-size-asian="14pt" style:font-name-complex="Arial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margin-left="0cm" fo:margin-right="0.176cm" fo:margin-top="0.028cm" fo:margin-bottom="0cm" style:contextual-spacing="false" fo:line-height="150%" fo:text-align="end" style:justify-single-word="false" fo:hyphenation-ladder-count="no-limit" fo:text-indent="0cm" style:auto-text-indent="false" style:writing-mode="lr-tb"/>
      <style:text-properties style:font-name="Liberation Sans" fo:font-size="14pt" officeooo:paragraph-rsid="0017cd82" style:letter-kerning="false" fo:background-color="transparent" style:font-name-asian="Arial1" style:font-size-asian="14pt" style:font-name-complex="Arial1" style:font-size-complex="14pt" style:font-weight-complex="bold" fo:hyphenate="true" fo:hyphenation-remain-char-count="2" fo:hyphenation-push-char-count="2" loext:hyphenation-no-caps="false" loext:hyphenation-no-last-word="false" loext:hyphenation-word-char-count="no-limit" loext:hyphenation-zone="no-limit"/>
    </style:style>
    <style:style style:name="P14" style:family="paragraph" style:parent-style-name="Text_20_body">
      <style:paragraph-properties fo:line-height="150%"/>
      <style:text-properties style:font-name="Liberation Sans" officeooo:paragraph-rsid="00306151"/>
    </style:style>
    <style:style style:name="P15" style:family="paragraph" style:parent-style-name="Standard">
      <style:paragraph-properties fo:line-height="150%" fo:text-align="justify" style:justify-single-word="false"/>
      <style:text-properties style:font-name="Liberation Sans" fo:font-size="10.5pt" fo:language="de" fo:country="DE" style:font-size-asian="10.5pt" style:font-size-complex="10.5pt" style:language-complex="de" style:country-complex="DE"/>
    </style:style>
    <style:style style:name="P16" style:family="paragraph" style:parent-style-name="Standard">
      <style:paragraph-properties fo:line-height="150%" fo:text-align="justify" style:justify-single-word="false"/>
      <style:text-properties style:font-name="Liberation Sans" fo:font-size="10.5pt" fo:language="de" fo:country="DE" officeooo:paragraph-rsid="006456fb" style:font-size-asian="10.5pt" style:font-size-complex="10.5pt" style:language-complex="de" style:country-complex="DE"/>
    </style:style>
    <style:style style:name="P17" style:family="paragraph" style:parent-style-name="Standard">
      <style:paragraph-properties fo:line-height="150%" fo:text-align="justify" style:justify-single-word="false"/>
      <style:text-properties style:font-name="Liberation Sans" fo:font-size="10.5pt" fo:language="de" fo:country="DE" fo:font-weight="bold" style:font-size-asian="10.5pt" style:font-weight-asian="bold" style:font-size-complex="10.5pt" style:language-complex="de" style:country-complex="DE" style:font-weight-complex="bold"/>
    </style:style>
    <style:style style:name="P18" style:family="paragraph" style:parent-style-name="Standard">
      <style:paragraph-properties fo:line-height="150%" fo:text-align="justify" style:justify-single-word="false"/>
      <style:text-properties style:font-name="Liberation Sans" fo:font-size="10.5pt" fo:language="de" fo:country="DE" fo:font-style="normal" officeooo:paragraph-rsid="005ec212" style:font-size-asian="10.5pt" style:font-style-asian="normal" style:font-size-complex="10.5pt" style:language-complex="de" style:country-complex="DE" style:font-style-complex="normal"/>
    </style:style>
    <style:style style:name="P19" style:family="paragraph" style:parent-style-name="Text_20_body">
      <style:text-properties style:font-name="Liberation Sans" fo:font-weight="bold" style:font-weight-asian="bold" style:font-weight-complex="bold"/>
    </style:style>
    <style:style style:name="P20" style:family="paragraph" style:parent-style-name="Text_20_body">
      <style:paragraph-properties fo:text-align="justify" style:justify-single-word="false"/>
      <style:text-properties style:font-name="Liberation Sans" officeooo:paragraph-rsid="00ba99f6"/>
    </style:style>
    <style:style style:name="P21" style:family="paragraph" style:parent-style-name="Text_20_body">
      <style:paragraph-properties fo:text-align="justify" style:justify-single-word="false"/>
      <style:text-properties style:font-name="Liberation Sans" officeooo:paragraph-rsid="0032b493"/>
    </style:style>
    <style:style style:name="P22" style:family="paragraph" style:parent-style-name="Text_20_body">
      <style:paragraph-properties fo:margin-top="0cm" fo:margin-bottom="0cm" style:contextual-spacing="true" fo:text-align="justify" style:justify-single-word="false"/>
      <style:text-properties style:font-name="Liberation Sans" officeooo:paragraph-rsid="0032b493"/>
    </style:style>
    <style:style style:name="P23" style:family="paragraph" style:parent-style-name="Text_20_body">
      <style:paragraph-properties fo:text-align="justify" style:justify-single-word="false"/>
      <style:text-properties style:font-name="Liberation Sans" officeooo:paragraph-rsid="00369d44"/>
    </style:style>
    <style:style style:name="P24" style:family="paragraph" style:parent-style-name="Text_20_body">
      <style:paragraph-properties fo:text-align="justify" style:justify-single-word="false"/>
      <style:text-properties style:font-name="Liberation Sans" officeooo:paragraph-rsid="0034baee"/>
    </style:style>
    <style:style style:name="P25" style:family="paragraph" style:parent-style-name="Text_20_body">
      <style:paragraph-properties fo:text-align="justify" style:justify-single-word="false"/>
      <style:text-properties style:font-name="Liberation Sans" officeooo:paragraph-rsid="00c4839e"/>
    </style:style>
    <style:style style:name="P26" style:family="paragraph" style:parent-style-name="Text_20_body">
      <style:paragraph-properties fo:text-align="justify" style:justify-single-word="false"/>
      <style:text-properties style:font-name="Liberation Sans" officeooo:paragraph-rsid="0191702b"/>
    </style:style>
    <style:style style:name="P27" style:family="paragraph" style:parent-style-name="Text_20_body">
      <style:paragraph-properties fo:text-align="justify" style:justify-single-word="false"/>
      <style:text-properties style:font-name="Liberation Sans" officeooo:paragraph-rsid="014e0b0a"/>
    </style:style>
    <style:style style:name="P28" style:family="paragraph" style:parent-style-name="Text_20_body">
      <style:paragraph-properties fo:text-align="justify" style:justify-single-word="false"/>
      <style:text-properties style:font-name="Liberation Sans" officeooo:paragraph-rsid="002f5430"/>
    </style:style>
    <style:style style:name="P29" style:family="paragraph" style:parent-style-name="Text_20_body">
      <style:paragraph-properties fo:text-align="justify" style:justify-single-word="false"/>
      <style:text-properties style:font-name="Liberation Sans" officeooo:paragraph-rsid="017b1eff"/>
    </style:style>
    <style:style style:name="P30" style:family="paragraph" style:parent-style-name="Text_20_body">
      <style:paragraph-properties fo:text-align="justify" style:justify-single-word="false"/>
      <style:text-properties style:font-name="Liberation Sans" officeooo:paragraph-rsid="00f8bf2c"/>
    </style:style>
    <style:style style:name="P31" style:family="paragraph" style:parent-style-name="Text_20_body">
      <style:paragraph-properties fo:text-align="justify" style:justify-single-word="false"/>
      <style:text-properties style:font-name="Liberation Sans" officeooo:paragraph-rsid="00306151"/>
    </style:style>
    <style:style style:name="P32" style:family="paragraph" style:parent-style-name="Text_20_body">
      <style:paragraph-properties fo:text-align="justify" style:justify-single-word="false"/>
      <style:text-properties style:font-name="Liberation Sans" officeooo:paragraph-rsid="0128da1d"/>
    </style:style>
    <style:style style:name="P33" style:family="paragraph" style:parent-style-name="Text_20_body">
      <style:paragraph-properties fo:text-align="justify" style:justify-single-word="false"/>
      <style:text-properties style:font-name="Liberation Sans" officeooo:paragraph-rsid="00a1ef14"/>
    </style:style>
    <style:style style:name="P34" style:family="paragraph" style:parent-style-name="Text_20_body">
      <style:paragraph-properties fo:text-align="justify" style:justify-single-word="false"/>
      <style:text-properties style:font-name="Liberation Sans" officeooo:paragraph-rsid="01429c61"/>
    </style:style>
    <style:style style:name="P35" style:family="paragraph" style:parent-style-name="Text_20_body">
      <style:paragraph-properties fo:text-align="justify" style:justify-single-word="false"/>
      <style:text-properties style:font-name="Liberation Sans" officeooo:paragraph-rsid="0087edbc"/>
    </style:style>
    <style:style style:name="P36" style:family="paragraph" style:parent-style-name="Text_20_body">
      <style:paragraph-properties fo:text-align="justify" style:justify-single-word="false"/>
      <style:text-properties style:font-name="Liberation Sans" officeooo:paragraph-rsid="0143d778"/>
    </style:style>
    <style:style style:name="P37" style:family="paragraph" style:parent-style-name="Text_20_body">
      <style:paragraph-properties fo:text-align="justify" style:justify-single-word="false"/>
      <style:text-properties style:font-name="Liberation Sans" officeooo:paragraph-rsid="0182408e"/>
    </style:style>
    <style:style style:name="P38" style:family="paragraph" style:parent-style-name="Text_20_body">
      <style:paragraph-properties fo:text-align="justify" style:justify-single-word="false"/>
      <style:text-properties style:font-name="Liberation Sans" officeooo:paragraph-rsid="016a394f"/>
    </style:style>
    <style:style style:name="P39" style:family="paragraph" style:parent-style-name="Text_20_body">
      <style:paragraph-properties fo:text-align="justify" style:justify-single-word="false"/>
      <style:text-properties style:font-name="Liberation Sans" officeooo:paragraph-rsid="01d5816c"/>
    </style:style>
    <style:style style:name="P40" style:family="paragraph" style:parent-style-name="Text_20_body">
      <style:paragraph-properties fo:margin-top="0cm" fo:margin-bottom="0cm" style:contextual-spacing="true" fo:text-align="justify" style:justify-single-word="false"/>
      <style:text-properties style:font-name="Liberation Sans" officeooo:paragraph-rsid="01d5816c"/>
    </style:style>
    <style:style style:name="P41" style:family="paragraph" style:parent-style-name="Text_20_body">
      <style:paragraph-properties fo:text-align="justify" style:justify-single-word="false"/>
      <style:text-properties style:font-name="Liberation Sans" officeooo:paragraph-rsid="01966225"/>
    </style:style>
    <style:style style:name="P42" style:family="paragraph" style:parent-style-name="Text_20_body">
      <style:paragraph-properties fo:text-align="justify" style:justify-single-word="false"/>
      <style:text-properties style:font-name="Liberation Sans" officeooo:paragraph-rsid="01950ecf"/>
    </style:style>
    <style:style style:name="P43" style:family="paragraph" style:parent-style-name="Text_20_body">
      <style:paragraph-properties fo:text-align="justify" style:justify-single-word="false"/>
      <style:text-properties style:font-name="Liberation Sans" officeooo:paragraph-rsid="01efdd43"/>
    </style:style>
    <style:style style:name="P44" style:family="paragraph" style:parent-style-name="Text_20_body">
      <style:paragraph-properties fo:text-align="justify" style:justify-single-word="false"/>
      <style:text-properties style:font-name="Liberation Sans" officeooo:paragraph-rsid="017dff3d"/>
    </style:style>
    <style:style style:name="P45" style:family="paragraph" style:parent-style-name="Text_20_body">
      <style:paragraph-properties fo:text-align="justify" style:justify-single-word="false"/>
      <style:text-properties style:font-name="Liberation Sans" officeooo:rsid="009cd6ad" officeooo:paragraph-rsid="01d5816c"/>
    </style:style>
    <style:style style:name="P46" style:family="paragraph" style:parent-style-name="Standard">
      <style:paragraph-properties fo:line-height="150%" fo:text-align="start" style:justify-single-word="false"/>
      <style:text-properties fo:color="#b2b2b2" loext:opacity="100%" style:font-name="Arial" fo:font-size="11pt" fo:font-weight="normal" officeooo:rsid="0002c024" officeooo:paragraph-rsid="0002c024" style:font-size-asian="11pt" style:font-weight-asian="normal" style:font-size-complex="11pt" style:font-weight-complex="normal"/>
    </style:style>
    <style:style style:name="P47" style:family="paragraph" style:parent-style-name="Standard">
      <style:paragraph-properties fo:line-height="150%" fo:text-align="start"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48" style:family="paragraph" style:parent-style-name="Standard">
      <style:paragraph-properties fo:line-height="150%" fo:text-align="end" style:justify-single-word="false"/>
      <style:text-properties fo:color="#b2b2b2" loext:opacity="100%" style:font-name="Liberation Sans" fo:font-size="11pt" fo:font-weight="normal" officeooo:rsid="0002c024" officeooo:paragraph-rsid="0002c024" style:font-size-asian="11pt" style:font-weight-asian="normal" style:font-size-complex="11pt" style:font-weight-complex="normal"/>
    </style:style>
    <style:style style:name="P49" style:family="paragraph" style:parent-style-name="Standard">
      <style:paragraph-properties fo:line-height="150%" fo:text-align="center" style:justify-single-word="false"/>
      <style:text-properties fo:color="#71869b" loext:opacity="100%" style:font-name="Liberation Sans" fo:font-size="28pt" fo:font-weight="bold" officeooo:rsid="0002c024" officeooo:paragraph-rsid="0002c024" style:font-size-asian="28pt" style:font-weight-asian="bold" style:font-size-complex="28pt" style:font-weight-complex="bold"/>
    </style:style>
    <style:style style:name="P50" style:family="paragraph" style:parent-style-name="Standard">
      <style:paragraph-properties fo:line-height="150%" fo:text-align="center" style:justify-single-word="false"/>
      <style:text-properties fo:color="#71869b" loext:opacity="100%" style:font-name="Liberation Sans" fo:font-size="28pt" fo:font-weight="bold" officeooo:rsid="00708d6a" officeooo:paragraph-rsid="00708d6a" style:font-size-asian="28pt" style:font-weight-asian="bold" style:font-size-complex="28pt" style:font-weight-complex="bold"/>
    </style:style>
    <style:style style:name="P51"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fo:break-before="page" style:writing-mode="lr-tb"/>
      <style:text-properties fo:color="#71869b" loext:opacity="100%" style:font-name="Arial" fo:font-size="11pt" fo:language="de" fo:country="DE" fo:font-style="normal" fo:font-weight="bold" officeooo:rsid="00154296" officeooo:paragraph-rsid="00154296"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line-height="150%" fo:text-align="end" style:justify-single-word="false"/>
      <style:text-properties fo:color="#000000" loext:opacity="100%" style:font-name="Liberation Sans" fo:font-size="11pt" fo:font-weight="bold" officeooo:rsid="0002c024" officeooo:paragraph-rsid="0002c024" style:font-size-asian="9.60000038146973pt" style:font-weight-asian="bold" style:font-size-complex="11pt" style:font-weight-complex="bold"/>
    </style:style>
    <style:style style:name="P53" style:family="paragraph" style:parent-style-name="Text_20_body">
      <style:paragraph-properties fo:line-height="150%"/>
      <style:text-properties fo:color="#000000" loext:opacity="100%" style:font-name="Liberation Sans" fo:font-size="11pt" fo:font-style="italic" fo:font-weight="bold" officeooo:rsid="0069dd0e" officeooo:paragraph-rsid="0069dd0e"/>
    </style:style>
    <style:style style:name="P54"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normal" officeooo:rsid="000c2ff0" officeooo:paragraph-rsid="000c2ff0" fo:background-color="transparent" style:font-size-asian="11pt" style:font-style-asian="normal" style:font-size-complex="11pt" style:language-complex="de" style:country-complex="DE" style:font-style-complex="normal" fo:hyphenate="tru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style:font-name="Arial" fo:font-size="11pt" fo:language="de" fo:country="DE" fo:font-style="italic" fo:font-weight="bold" officeooo:rsid="00064771" officeooo:paragraph-rsid="00064771" style:font-size-asian="11pt" style:font-style-asian="italic" style:font-weight-asian="bold" style:font-size-complex="11pt" style:language-complex="de" style:country-complex="DE" style:font-style-complex="italic" style:font-weight-complex="bold" fo:hyphenate="tru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margin-left="0cm" fo:margin-right="0.176cm" fo:margin-top="0.028cm" fo:margin-bottom="0cm" style:contextual-spacing="false" fo:line-height="150%" fo:text-align="justify" style:justify-single-word="false" fo:hyphenation-ladder-count="no-limit" fo:text-indent="0cm" style:auto-text-indent="false" style:writing-mode="lr-tb"/>
      <style:text-properties fo:font-variant="normal" fo:text-transform="none" fo:color="#000000" loext:opacity="100%" style:text-line-through-style="none" style:text-line-through-type="none" style:font-name="Liberation Sans" fo:font-size="11pt" fo:language="de" fo:country="DE" fo:font-style="normal" style:text-underline-style="none" fo:font-weight="bold" officeooo:rsid="00154296" officeooo:paragraph-rsid="00154296" style:text-blinking="false" fo:background-color="transparent" style:font-size-asian="11pt" style:font-style-asian="normal" style:font-weight-asian="bold" style:font-size-complex="11pt" style:language-complex="de" style:country-complex="DE" style:font-style-complex="normal" style:font-weight-complex="bold" fo:hyphenate="true" fo:hyphenation-remain-char-count="2" fo:hyphenation-push-char-count="2" loext:hyphenation-no-caps="false" loext:hyphenation-no-last-word="false" loext:hyphenation-word-char-count="no-limit" loext:hyphenation-zone="no-limit"/>
    </style:style>
    <style:style style:name="P57" style:family="paragraph" style:parent-style-name="Text_20_body">
      <style:paragraph-properties fo:line-height="150%"/>
      <style:text-properties fo:font-variant="normal" fo:text-transform="none" fo:color="#000000" loext:opacity="100%" style:text-line-through-style="none" style:text-line-through-type="none" style:font-name="Liberation Sans" fo:font-size="11pt" fo:language="de" fo:country="DE" fo:font-style="italic" style:text-underline-style="none" fo:font-weight="bold" officeooo:rsid="00154296" officeooo:paragraph-rsid="0069dd0e" style:text-blinking="false" fo:background-color="transparent" style:font-size-asian="11pt" style:font-style-asian="normal" style:font-weight-asian="bold" style:font-size-complex="11pt" style:language-complex="de" style:country-complex="DE" style:font-style-complex="normal" style:font-weight-complex="bold"/>
    </style:style>
    <style:style style:name="P58" style:family="paragraph" style:parent-style-name="Contents_20_2">
      <style:paragraph-properties>
        <style:tab-stops>
          <style:tab-stop style:position="1cm"/>
          <style:tab-stop style:position="16.501cm" style:type="right" style:leader-style="dotted" style:leader-text="."/>
        </style:tab-stops>
      </style:paragraph-properties>
    </style:style>
    <style:style style:name="P59" style:family="paragraph" style:parent-style-name="Contents_20_1">
      <style:paragraph-properties>
        <style:tab-stops>
          <style:tab-stop style:position="1cm"/>
          <style:tab-stop style:position="17cm" style:type="right" style:leader-style="dotted" style:leader-text="."/>
        </style:tab-stops>
      </style:paragraph-properties>
    </style:style>
    <style:style style:name="P60" style:family="paragraph" style:parent-style-name="Text_20_body">
      <style:paragraph-properties fo:text-align="justify" style:justify-single-word="false"/>
      <style:text-properties officeooo:paragraph-rsid="0166d8b5"/>
    </style:style>
    <style:style style:name="P61" style:family="paragraph" style:parent-style-name="Text_20_body">
      <style:paragraph-properties fo:text-align="justify" style:justify-single-word="false"/>
      <style:text-properties officeooo:paragraph-rsid="00db5602"/>
    </style:style>
    <style:style style:name="P62" style:family="paragraph" style:parent-style-name="Text_20_body">
      <style:paragraph-properties fo:text-align="justify" style:justify-single-word="false"/>
      <style:text-properties officeooo:paragraph-rsid="01d11daf"/>
    </style:style>
    <style:style style:name="P63" style:family="paragraph" style:parent-style-name="Heading_20_1">
      <style:paragraph-properties fo:line-height="100%" fo:break-before="page">
        <style:tab-stops>
          <style:tab-stop style:position="0.893cm"/>
        </style:tab-stops>
      </style:paragraph-properties>
      <style:text-properties style:font-name="Liberation Sans"/>
    </style:style>
    <style:style style:name="P64" style:family="paragraph" style:parent-style-name="Heading_20_1">
      <style:paragraph-properties fo:line-height="100%"/>
      <style:text-properties style:font-name="Liberation Sans"/>
    </style:style>
    <style:style style:name="P65" style:family="paragraph" style:parent-style-name="Heading_20_1">
      <style:paragraph-properties fo:line-height="100%" fo:break-before="page"/>
      <style:text-properties style:font-name="Liberation Sans" officeooo:rsid="0056fd50" officeooo:paragraph-rsid="0056fd50"/>
    </style:style>
    <style:style style:name="P66" style:family="paragraph" style:parent-style-name="Heading_20_1">
      <style:paragraph-properties fo:line-height="100%"/>
      <style:text-properties style:font-name="Liberation Sans" officeooo:rsid="002d934d" officeooo:paragraph-rsid="002d934d"/>
    </style:style>
    <style:style style:name="P67" style:family="paragraph" style:parent-style-name="Heading_20_1">
      <style:paragraph-properties fo:line-height="100%"/>
      <style:text-properties style:font-name="Liberation Sans" officeooo:rsid="002f5430" officeooo:paragraph-rsid="002f5430"/>
    </style:style>
    <style:style style:name="P68" style:family="paragraph" style:parent-style-name="Heading_20_1">
      <style:paragraph-properties fo:line-height="100%"/>
      <style:text-properties style:font-name="Liberation Sans" officeooo:rsid="0032b493" officeooo:paragraph-rsid="0032b493"/>
    </style:style>
    <style:style style:name="P69" style:family="paragraph" style:parent-style-name="Heading_20_2">
      <style:text-properties style:font-name="Liberation Sans" officeooo:paragraph-rsid="0034baee"/>
    </style:style>
    <style:style style:name="P70" style:family="paragraph" style:parent-style-name="Heading_20_2">
      <style:text-properties style:font-name="Liberation Sans" officeooo:rsid="00369d44" officeooo:paragraph-rsid="00369d44"/>
    </style:style>
    <style:style style:name="P71" style:family="paragraph" style:parent-style-name="Heading_20_2">
      <style:text-properties style:font-name="Liberation Sans" officeooo:rsid="0056d192" officeooo:paragraph-rsid="00369d44"/>
    </style:style>
    <style:style style:name="P72" style:family="paragraph" style:parent-style-name="Heading_20_2">
      <style:text-properties style:font-name="Liberation Sans" officeooo:paragraph-rsid="00369d44"/>
    </style:style>
    <style:style style:name="P7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6c0869" fo:background-color="transparent" style:font-size-asian="11pt" style:font-size-complex="11pt"/>
    </style:style>
    <style:style style:name="P7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6b4e6" fo:background-color="transparent" style:font-size-asian="11pt" style:font-size-complex="11pt"/>
    </style:style>
    <style:style style:name="P7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6e469a" fo:background-color="transparent" style:font-size-asian="11pt" style:font-size-complex="11pt"/>
    </style:style>
    <style:style style:name="P7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119821" fo:background-color="transparent" style:font-size-asian="11pt" style:font-size-complex="11pt"/>
    </style:style>
    <style:style style:name="P7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45f08b" fo:background-color="transparent" style:font-size-asian="11pt" style:font-size-complex="11pt"/>
    </style:style>
    <style:style style:name="P7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eded3" fo:background-color="transparent" style:font-size-asian="11pt" style:font-size-complex="11pt"/>
    </style:style>
    <style:style style:name="P7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0c7f03" fo:background-color="transparent" style:font-size-asian="11pt" style:font-size-complex="11pt"/>
    </style:style>
    <style:style style:name="P8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3021a" fo:background-color="transparent" style:font-size-asian="11pt" style:font-size-complex="11pt"/>
    </style:style>
    <style:style style:name="P8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4f7ea" fo:background-color="transparent" style:font-size-asian="11pt" style:font-size-complex="11pt"/>
    </style:style>
    <style:style style:name="P8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b1de3" fo:background-color="transparent" style:font-size-asian="11pt" style:font-size-complex="11pt"/>
    </style:style>
    <style:style style:name="P8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12a734" fo:background-color="transparent" style:font-size-asian="11pt" style:font-size-complex="11pt"/>
    </style:style>
    <style:style style:name="P8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06364a" fo:background-color="transparent" style:font-size-asian="11pt" style:font-size-complex="11pt"/>
    </style:style>
    <style:style style:name="P8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189ae9" fo:background-color="transparent" style:font-size-asian="11pt" style:font-size-complex="11pt"/>
    </style:style>
    <style:style style:name="P8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fd48b5" fo:background-color="transparent" style:font-size-asian="11pt" style:font-size-complex="11pt"/>
    </style:style>
    <style:style style:name="P8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05915e4" fo:background-color="transparent" style:font-size-asian="11pt" style:font-size-complex="11pt"/>
    </style:style>
    <style:style style:name="P8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20b12a" fo:background-color="transparent" style:font-size-asian="11pt" style:font-size-complex="11pt"/>
    </style:style>
    <style:style style:name="P8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7776f5" fo:background-color="transparent" style:font-size-asian="11pt" style:font-size-complex="11pt"/>
    </style:style>
    <style:style style:name="P9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paragraph-rsid="01766789" fo:background-color="transparent" style:font-size-asian="11pt" style:font-size-complex="11pt"/>
    </style:style>
    <style:style style:name="P9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611672" officeooo:paragraph-rsid="01611672" fo:background-color="transparent" style:font-size-asian="11pt" style:font-size-complex="11pt"/>
    </style:style>
    <style:style style:name="P9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757824" officeooo:paragraph-rsid="00757824" fo:background-color="transparent" style:font-size-asian="11pt" style:font-size-complex="11pt"/>
    </style:style>
    <style:style style:name="P9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6391c3" officeooo:paragraph-rsid="016391c3" fo:background-color="transparent" style:font-size-asian="11pt" style:font-size-complex="11pt"/>
    </style:style>
    <style:style style:name="P9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80fc39" officeooo:paragraph-rsid="0180fc39" fo:background-color="transparent" style:font-size-asian="11pt" style:font-size-complex="11pt"/>
    </style:style>
    <style:style style:name="P9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f3021a" officeooo:paragraph-rsid="0115cfec" fo:background-color="transparent" style:font-size-asian="11pt" style:font-size-complex="11pt"/>
    </style:style>
    <style:style style:name="P9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f3021a" officeooo:paragraph-rsid="011a587d" fo:background-color="transparent" style:font-size-asian="11pt" style:font-size-complex="11pt"/>
    </style:style>
    <style:style style:name="P9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f3021a" officeooo:paragraph-rsid="010c5c21" fo:background-color="transparent" style:font-size-asian="11pt" style:font-size-complex="11pt"/>
    </style:style>
    <style:style style:name="P9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0f3021a" officeooo:paragraph-rsid="012760c5" fo:background-color="transparent" style:font-size-asian="11pt" style:font-size-complex="11pt"/>
    </style:style>
    <style:style style:name="P9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206b411" officeooo:paragraph-rsid="0206b411" fo:background-color="transparent" style:font-size-asian="11pt" style:font-size-complex="11pt"/>
    </style:style>
    <style:style style:name="P10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3a8ce2" officeooo:paragraph-rsid="013a8ce2" fo:background-color="transparent" style:font-size-asian="11pt" style:font-size-complex="11pt"/>
    </style:style>
    <style:style style:name="P10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277d54" officeooo:paragraph-rsid="0137e568" fo:background-color="transparent" style:font-size-asian="11pt" style:font-size-complex="11pt"/>
    </style:style>
    <style:style style:name="P10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277d54" officeooo:paragraph-rsid="0135fdb3" fo:background-color="transparent" style:font-size-asian="11pt" style:font-size-complex="11pt"/>
    </style:style>
    <style:style style:name="P10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277d54" officeooo:paragraph-rsid="012f6683" fo:background-color="transparent" style:font-size-asian="11pt" style:font-size-complex="11pt"/>
    </style:style>
    <style:style style:name="P10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277d54" officeooo:paragraph-rsid="01277d54" fo:background-color="transparent" style:font-size-asian="11pt" style:font-size-complex="11pt"/>
    </style:style>
    <style:style style:name="P10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6830f5" officeooo:paragraph-rsid="016830f5" fo:background-color="transparent" style:font-size-asian="11pt" style:font-size-complex="11pt"/>
    </style:style>
    <style:style style:name="P10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5998b4" officeooo:paragraph-rsid="015998b4" fo:background-color="transparent" style:font-size-asian="11pt" style:font-size-complex="11pt"/>
    </style:style>
    <style:style style:name="P10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66d8b5" officeooo:paragraph-rsid="0166d8b5" fo:background-color="transparent" style:font-size-asian="11pt" style:font-size-complex="11pt"/>
    </style:style>
    <style:style style:name="P10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style:font-name="Liberation Sans" fo:font-size="11pt" fo:language="en" fo:country="US" style:text-underline-style="none" officeooo:rsid="015a5c7d" officeooo:paragraph-rsid="015a5c7d" fo:background-color="transparent" style:font-size-asian="11pt" style:font-size-complex="11pt"/>
    </style:style>
    <style:style style:name="P10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add951"/>
    </style:style>
    <style:style style:name="P11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57824"/>
    </style:style>
    <style:style style:name="P11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82925a"/>
    </style:style>
    <style:style style:name="P11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5f587"/>
    </style:style>
    <style:style style:name="P11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79acf"/>
    </style:style>
    <style:style style:name="P114" style:family="paragraph" style:parent-style-name="Text_20_body" style:list-style-name="WWNum2">
      <loext:graphic-properties draw:fill-gradient-name="gradient" draw:fill-hatch-name="hatch"/>
      <style:paragraph-properties fo:margin-left="0.199cm" fo:margin-right="0cm" fo:margin-top="0cm" fo:margin-bottom="0cm" style:contextual-spacing="false" fo:line-height="100%" fo:text-align="justify" style:justify-single-word="false" fo:text-indent="-0.199cm" style:auto-text-indent="false">
        <style:tab-stops/>
      </style:paragraph-properties>
      <style:text-properties officeooo:paragraph-rsid="0143d778"/>
    </style:style>
    <style:style style:name="P11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93802"/>
    </style:style>
    <style:style style:name="P11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a6ad27"/>
    </style:style>
    <style:style style:name="P11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3a8ce2"/>
    </style:style>
    <style:style style:name="P11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ac37ed"/>
    </style:style>
    <style:style style:name="P11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7e6c0d"/>
    </style:style>
    <style:style style:name="P12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8a7993"/>
    </style:style>
    <style:style style:name="P12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80aa68"/>
    </style:style>
    <style:style style:name="P12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13d993f"/>
    </style:style>
    <style:style style:name="P12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a9105e"/>
    </style:style>
    <style:style style:name="P124"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a7fa07"/>
    </style:style>
    <style:style style:name="P125"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9dd8ec"/>
    </style:style>
    <style:style style:name="P126"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904f0b"/>
    </style:style>
    <style:style style:name="P127"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caf0c2"/>
    </style:style>
    <style:style style:name="P128"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d38142"/>
    </style:style>
    <style:style style:name="P129"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98b157"/>
    </style:style>
    <style:style style:name="P130"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e4f204"/>
    </style:style>
    <style:style style:name="P131"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paragraph-rsid="00ba99f6"/>
    </style:style>
    <style:style style:name="P132"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rsid="014e8ff2" officeooo:paragraph-rsid="014e8ff2"/>
    </style:style>
    <style:style style:name="P133" style:family="paragraph" style:parent-style-name="Text_20_body" style:list-style-name="WWNum2">
      <style:paragraph-properties fo:margin-left="0.199cm" fo:margin-right="0cm" fo:margin-top="0cm" fo:margin-bottom="0.199cm" style:contextual-spacing="true" fo:line-height="100%" fo:text-align="justify" style:justify-single-word="false" fo:text-indent="-0.199cm" style:auto-text-indent="false">
        <style:tab-stops/>
      </style:paragraph-properties>
      <style:text-properties officeooo:rsid="00c95afa" officeooo:paragraph-rsid="0140c7aa"/>
    </style:style>
    <style:style style:name="P134" style:family="paragraph" style:parent-style-name="Text_20_body" style:list-style-name="WWNum2">
      <style:paragraph-properties fo:margin-left="0.199cm" fo:margin-right="0cm" fo:line-height="100%" fo:text-align="justify" style:justify-single-word="false" fo:text-indent="-0.199cm" style:auto-text-indent="false">
        <style:tab-stops/>
      </style:paragraph-properties>
      <style:text-properties officeooo:rsid="00d6d1b2" officeooo:paragraph-rsid="0128da1d"/>
    </style:style>
    <style:style style:name="P135" style:family="paragraph" style:parent-style-name="Text_20_body" style:list-style-name="WWNum2">
      <style:paragraph-properties fo:margin-left="0.199cm" fo:margin-right="0cm" fo:line-height="100%" fo:text-align="justify" style:justify-single-word="false" fo:text-indent="-0.199cm" style:auto-text-indent="false">
        <style:tab-stops/>
      </style:paragraph-properties>
      <style:text-properties officeooo:rsid="015950a9" officeooo:paragraph-rsid="012a9a95"/>
    </style:style>
    <style:style style:name="P136" style:family="paragraph">
      <loext:graphic-properties draw:opacity="0%"/>
      <style:paragraph-properties fo:text-align="center"/>
      <style:text-properties fo:font-size="12pt"/>
    </style:style>
    <style:style style:name="T1" style:family="text">
      <style:text-properties fo:color="#71869b" loext:opacity="100%" fo:font-size="6pt" fo:background-color="transparent" loext:char-shading-value="0" style:font-size-asian="6pt" style:font-size-complex="6pt"/>
    </style:style>
    <style:style style:name="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T3" style:family="text">
      <style:text-properties fo:color="#71869b" loext:opacity="100%" fo:font-style="normal" style:font-style-asian="normal" style:font-style-complex="normal"/>
    </style:style>
    <style:style style:name="T4" style:family="text">
      <style:text-properties fo:color="#71869b" loext:opacity="100%" fo:font-style="normal" officeooo:rsid="002d934d" style:font-style-asian="normal" style:font-style-complex="normal"/>
    </style:style>
    <style:style style:name="T5" style:family="text">
      <style:text-properties fo:color="#71869b" loext:opacity="100%" fo:font-size="11pt" fo:language="de" fo:country="DE" fo:font-style="normal" fo:font-weight="bold" officeooo:rsid="00113f35"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6" style:family="text">
      <style:text-properties fo:color="#71869b" loext:opacity="100%" fo:font-size="11pt" fo:language="de" fo:country="DE" fo:font-style="normal" fo:font-weight="bold" officeooo:rsid="004ab481" fo:background-color="transparent" loext:char-shading-value="0" style:font-name-asian="Noto Sans CJK SC Regular" style:font-size-asian="11pt" style:font-style-asian="italic" style:font-weight-asian="bold" style:font-name-complex="FreeSans1" style:font-size-complex="11pt" style:language-complex="de" style:country-complex="DE" style:font-style-complex="italic" style:font-weight-complex="normal"/>
    </style:style>
    <style:style style:name="T7" style:family="text">
      <style:text-properties fo:color="#71869b" loext:opacity="100%" fo:letter-spacing="normal" fo:font-style="normal" style:text-underline-style="solid" style:text-underline-width="auto" style:text-underline-color="font-color" loext:padding="0cm" loext:border="none"/>
    </style:style>
    <style:style style:name="T8" style:family="text">
      <style:text-properties fo:font-size="6pt" fo:background-color="transparent" loext:char-shading-value="0" style:font-size-asian="6pt" style:font-size-complex="6pt" style:font-weight-complex="bold"/>
    </style:style>
    <style:style style:name="T9" style:family="text">
      <style:text-properties fo:font-size="6pt" fo:font-weight="bold" fo:background-color="transparent" loext:char-shading-value="0" style:font-size-asian="6pt" style:font-weight-asian="bold" style:font-size-complex="6pt" style:font-weight-complex="bold"/>
    </style:style>
    <style:style style:name="T10" style:family="text">
      <style:text-properties fo:font-style="italic" fo:font-weight="bold" officeooo:rsid="00064771" style:font-style-asian="italic" style:font-weight-asian="bold" style:font-style-complex="italic" style:font-weight-complex="bold"/>
    </style:style>
    <style:style style:name="T11" style:family="text">
      <style:text-properties fo:font-style="italic" fo:font-weight="bold" officeooo:rsid="0007d159" style:font-style-asian="italic" style:font-weight-asian="bold" style:font-style-complex="italic" style:font-weight-complex="bold"/>
    </style:style>
    <style:style style:name="T12" style:family="text">
      <style:text-properties officeooo:rsid="0043118f"/>
    </style:style>
    <style:style style:name="T13" style:family="text">
      <style:text-properties officeooo:rsid="004c66b8"/>
    </style:style>
    <style:style style:name="T14" style:family="text">
      <style:text-properties style:text-underline-style="solid" style:text-underline-width="auto" style:text-underline-color="font-color" fo:font-weight="bold" style:font-weight-asian="bold" style:font-weight-complex="bold"/>
    </style:style>
    <style:style style:name="T15" style:family="text">
      <style:text-properties officeooo:rsid="005fdd6d"/>
    </style:style>
    <style:style style:name="T16" style:family="text">
      <style:text-properties fo:font-size="17pt" fo:letter-spacing="-0.007cm" style:letter-kerning="false" fo:background-color="transparent" loext:char-shading-value="0" style:font-name-asian="Arial1" style:font-size-asian="17pt" style:font-name-complex="Arial1" style:font-size-complex="17pt"/>
    </style:style>
    <style:style style:name="T17" style:family="text">
      <style:text-properties fo:font-size="17pt" fo:letter-spacing="-0.011cm" style:letter-kerning="false" fo:background-color="transparent" loext:char-shading-value="0" style:font-name-asian="Arial1" style:font-size-asian="17pt" style:font-name-complex="Arial1" style:font-size-complex="17pt"/>
    </style:style>
    <style:style style:name="T18" style:family="text">
      <style:text-properties fo:font-size="17pt" fo:letter-spacing="-0.011cm" officeooo:rsid="006f84d5" style:letter-kerning="false" fo:background-color="transparent" loext:char-shading-value="0" style:font-name-asian="Arial1" style:font-size-asian="17pt" style:font-name-complex="Arial1" style:font-size-complex="17pt"/>
    </style:style>
    <style:style style:name="T19" style:family="text">
      <style:text-properties fo:font-size="17pt" fo:letter-spacing="-0.011cm" officeooo:rsid="0183116b" style:letter-kerning="false" fo:background-color="transparent" loext:char-shading-value="0" style:font-name-asian="Arial1" style:font-size-asian="17pt" style:font-name-complex="Arial1" style:font-size-complex="17pt"/>
    </style:style>
    <style:style style:name="T20" style:family="text">
      <style:text-properties officeooo:rsid="006bab7f"/>
    </style:style>
    <style:style style:name="T21" style:family="text">
      <style:text-properties fo:color="#222222" loext:opacity="100%" fo:letter-spacing="normal" fo:font-style="normal"/>
    </style:style>
    <style:style style:name="T22" style:family="text">
      <style:text-properties fo:font-variant="normal" fo:text-transform="none" fo:color="#222222" loext:opacity="100%" style:text-line-through-style="none" style:text-line-through-type="none" style:font-name="Liberation Sans" fo:font-size="11pt" fo:letter-spacing="normal" fo:language="de" fo:country="DE" fo:font-style="normal" style:text-underline-style="none" fo:font-weight="bold" style:text-blinking="false" fo:background-color="transparent" loext:char-shading-value="0" style:font-weight-asian="bold" style:font-weight-complex="bold"/>
    </style:style>
    <style:style style:name="T23" style:family="text">
      <style:text-properties fo:font-variant="normal" fo:text-transform="none" fo:color="#222222" loext:opacity="100%" style:text-line-through-style="none" style:text-line-through-type="none" style:font-name="Liberation Sans" fo:letter-spacing="normal" style:text-underline-style="none" fo:font-weight="bold" style:text-blinking="false" fo:background-color="transparent" loext:char-shading-value="0" style:font-weight-asian="bold" style:font-weight-complex="bold"/>
    </style:style>
    <style:style style:name="T24" style:family="text">
      <style:text-properties fo:font-variant="normal" fo:text-transform="none" fo:color="#71869b" loext:opacity="100%" style:text-line-through-style="none" style:text-line-through-type="none" style:font-name="Liberation Sans" fo:font-size="11pt" fo:letter-spacing="normal" fo:language="de" fo:country="DE" fo:font-style="normal" style:text-underline-style="solid" style:text-underline-width="auto" style:text-underline-color="font-color" fo:font-weight="bold" style:text-blinking="false" fo:background-color="transparent" loext:char-shading-value="0" style:font-weight-asian="bold" style:font-weight-complex="bold" loext:padding="0cm" loext:border="none"/>
    </style:style>
    <style:style style:name="T25" style:family="text">
      <style:text-properties officeooo:rsid="0072a0da"/>
    </style:style>
    <style:style style:name="T26" style:family="text">
      <style:text-properties officeooo:rsid="00757824"/>
    </style:style>
    <style:style style:name="T27" style:family="text">
      <style:text-properties style:font-name="Liberation Sans"/>
    </style:style>
    <style:style style:name="T28" style:family="text">
      <style:text-properties style:font-name="Liberation Sans" fo:font-size="11pt" fo:language="en" fo:country="US" style:text-underline-style="none" officeooo:rsid="00757824" fo:background-color="transparent" loext:char-shading-value="0" style:font-size-asian="11pt" style:font-size-complex="11pt"/>
    </style:style>
    <style:style style:name="T29" style:family="text">
      <style:text-properties style:font-name="Liberation Sans" fo:font-size="11pt" fo:language="en" fo:country="US" style:text-underline-style="none" officeooo:rsid="00a9105e" fo:background-color="transparent" loext:char-shading-value="0" style:font-size-asian="11pt" style:font-size-complex="11pt"/>
    </style:style>
    <style:style style:name="T30" style:family="text">
      <style:text-properties style:font-name="Liberation Sans" fo:font-size="11pt" fo:language="en" fo:country="US" style:text-underline-style="none" officeooo:rsid="013a8ce2" fo:background-color="transparent" loext:char-shading-value="0" style:font-size-asian="11pt" style:font-size-complex="11pt"/>
    </style:style>
    <style:style style:name="T31" style:family="text">
      <style:text-properties style:font-name="Liberation Sans" officeooo:rsid="00db5602"/>
    </style:style>
    <style:style style:name="T32" style:family="text">
      <style:text-properties style:font-name="Liberation Sans" officeooo:rsid="00d9b972"/>
    </style:style>
    <style:style style:name="T33" style:family="text">
      <style:text-properties style:font-name="Liberation Sans" officeooo:rsid="015a5c7d"/>
    </style:style>
    <style:style style:name="T34" style:family="text">
      <style:text-properties style:font-name="Liberation Sans" officeooo:rsid="01d11daf"/>
    </style:style>
    <style:style style:name="T35" style:family="text">
      <style:text-properties style:font-name="Liberation Sans" officeooo:rsid="008ba967"/>
    </style:style>
    <style:style style:name="T36" style:family="text">
      <style:text-properties style:font-name="Liberation Sans" officeooo:rsid="01d5816c"/>
    </style:style>
    <style:style style:name="T37" style:family="text">
      <style:text-properties officeooo:rsid="0075f587"/>
    </style:style>
    <style:style style:name="T38" style:family="text">
      <style:text-properties officeooo:rsid="00779acf"/>
    </style:style>
    <style:style style:name="T39" style:family="text">
      <style:text-properties officeooo:rsid="007b6c04"/>
    </style:style>
    <style:style style:name="T40" style:family="text">
      <style:text-properties officeooo:rsid="007e6c0d"/>
    </style:style>
    <style:style style:name="T41" style:family="text">
      <style:text-properties officeooo:rsid="008127dc"/>
    </style:style>
    <style:style style:name="T42" style:family="text">
      <style:text-properties officeooo:rsid="00815d42"/>
    </style:style>
    <style:style style:name="T43" style:family="text">
      <style:text-properties officeooo:rsid="00826b67"/>
    </style:style>
    <style:style style:name="T44" style:family="text">
      <style:text-properties officeooo:rsid="0083d8c4"/>
    </style:style>
    <style:style style:name="T45" style:family="text">
      <style:text-properties officeooo:rsid="0085871a"/>
    </style:style>
    <style:style style:name="T46" style:family="text">
      <style:text-properties officeooo:rsid="008596f1"/>
    </style:style>
    <style:style style:name="T47" style:family="text">
      <style:text-properties officeooo:rsid="0087edbc"/>
    </style:style>
    <style:style style:name="T48" style:family="text">
      <style:text-properties officeooo:rsid="0089bf70"/>
    </style:style>
    <style:style style:name="T49" style:family="text">
      <style:text-properties officeooo:rsid="008b33e5"/>
    </style:style>
    <style:style style:name="T50" style:family="text">
      <style:text-properties officeooo:rsid="008b361f"/>
    </style:style>
    <style:style style:name="T51" style:family="text">
      <style:text-properties officeooo:rsid="008d4e27"/>
    </style:style>
    <style:style style:name="T52" style:family="text">
      <style:text-properties officeooo:rsid="008e94ff"/>
    </style:style>
    <style:style style:name="T53" style:family="text">
      <style:text-properties officeooo:rsid="0093a13e"/>
    </style:style>
    <style:style style:name="T54" style:family="text">
      <style:text-properties officeooo:rsid="009772e1"/>
    </style:style>
    <style:style style:name="T55" style:family="text">
      <style:text-properties officeooo:rsid="0097db6f"/>
    </style:style>
    <style:style style:name="T56" style:family="text">
      <style:text-properties officeooo:rsid="0099cd42"/>
    </style:style>
    <style:style style:name="T57" style:family="text">
      <style:text-properties officeooo:rsid="009dd8ec"/>
    </style:style>
    <style:style style:name="T58" style:family="text">
      <style:text-properties officeooo:rsid="009e70c1"/>
    </style:style>
    <style:style style:name="T59" style:family="text">
      <style:text-properties officeooo:rsid="009e8e8f"/>
    </style:style>
    <style:style style:name="T60" style:family="text">
      <style:text-properties officeooo:rsid="00a0ab2a"/>
    </style:style>
    <style:style style:name="T61" style:family="text">
      <style:text-properties officeooo:rsid="00a1833d"/>
    </style:style>
    <style:style style:name="T62" style:family="text">
      <style:text-properties officeooo:rsid="00a1ef14"/>
    </style:style>
    <style:style style:name="T63" style:family="text">
      <style:text-properties officeooo:rsid="00a3274b"/>
    </style:style>
    <style:style style:name="T64" style:family="text">
      <style:text-properties officeooo:rsid="00a66703"/>
    </style:style>
    <style:style style:name="T65" style:family="text">
      <style:text-properties officeooo:rsid="00a7562b"/>
    </style:style>
    <style:style style:name="T66" style:family="text">
      <style:text-properties officeooo:rsid="00a9105e"/>
    </style:style>
    <style:style style:name="T67" style:family="text">
      <style:text-properties officeooo:rsid="00aab6d5"/>
    </style:style>
    <style:style style:name="T68" style:family="text">
      <style:text-properties officeooo:rsid="00ab2161"/>
    </style:style>
    <style:style style:name="T69" style:family="text">
      <style:text-properties officeooo:rsid="00ac686d"/>
    </style:style>
    <style:style style:name="T70" style:family="text">
      <style:text-properties officeooo:rsid="00add951"/>
    </style:style>
    <style:style style:name="T71" style:family="text">
      <style:text-properties officeooo:rsid="00b0f372"/>
    </style:style>
    <style:style style:name="T72" style:family="text">
      <style:text-properties officeooo:rsid="00ba99f6"/>
    </style:style>
    <style:style style:name="T73" style:family="text">
      <style:text-properties officeooo:rsid="00c13175"/>
    </style:style>
    <style:style style:name="T74" style:family="text">
      <style:text-properties officeooo:rsid="00c2b91f"/>
    </style:style>
    <style:style style:name="T75" style:family="text">
      <style:text-properties officeooo:rsid="00c4134d"/>
    </style:style>
    <style:style style:name="T76" style:family="text">
      <style:text-properties officeooo:rsid="00c471ff"/>
    </style:style>
    <style:style style:name="T77" style:family="text">
      <style:text-properties officeooo:rsid="00c4839e"/>
    </style:style>
    <style:style style:name="T78" style:family="text">
      <style:text-properties officeooo:rsid="00c4d7f7"/>
    </style:style>
    <style:style style:name="T79" style:family="text">
      <style:text-properties officeooo:rsid="00c4d83d"/>
    </style:style>
    <style:style style:name="T80" style:family="text">
      <style:text-properties officeooo:rsid="00c68a05"/>
    </style:style>
    <style:style style:name="T81" style:family="text">
      <style:text-properties officeooo:rsid="00c94bbd"/>
    </style:style>
    <style:style style:name="T82" style:family="text">
      <style:text-properties officeooo:rsid="00cca39e"/>
    </style:style>
    <style:style style:name="T83" style:family="text">
      <style:text-properties officeooo:rsid="00ccd860"/>
    </style:style>
    <style:style style:name="T84" style:family="text">
      <style:text-properties officeooo:rsid="00ce445c"/>
    </style:style>
    <style:style style:name="T85" style:family="text">
      <style:text-properties officeooo:rsid="00d01901"/>
    </style:style>
    <style:style style:name="T86" style:family="text">
      <style:text-properties officeooo:rsid="00d3d38c"/>
    </style:style>
    <style:style style:name="T87" style:family="text">
      <style:text-properties officeooo:rsid="00d62fb0"/>
    </style:style>
    <style:style style:name="T88" style:family="text">
      <style:text-properties officeooo:rsid="00d6eca6"/>
    </style:style>
    <style:style style:name="T89" style:family="text">
      <style:text-properties officeooo:rsid="00d8e188"/>
    </style:style>
    <style:style style:name="T90" style:family="text">
      <style:text-properties officeooo:rsid="00db5602"/>
    </style:style>
    <style:style style:name="T91" style:family="text">
      <style:text-properties officeooo:rsid="00dce87f"/>
    </style:style>
    <style:style style:name="T92" style:family="text">
      <style:text-properties officeooo:rsid="00de588e"/>
    </style:style>
    <style:style style:name="T93" style:family="text">
      <style:text-properties officeooo:rsid="00df0dbb"/>
    </style:style>
    <style:style style:name="T94" style:family="text">
      <style:text-properties officeooo:rsid="00dfddd4"/>
    </style:style>
    <style:style style:name="T95" style:family="text">
      <style:text-properties officeooo:rsid="00e0c9c5"/>
    </style:style>
    <style:style style:name="T96" style:family="text">
      <style:text-properties officeooo:rsid="00e13d3e"/>
    </style:style>
    <style:style style:name="T97" style:family="text">
      <style:text-properties officeooo:rsid="00e4f204"/>
    </style:style>
    <style:style style:name="T98" style:family="text">
      <style:text-properties officeooo:rsid="00e6a924"/>
    </style:style>
    <style:style style:name="T99" style:family="text">
      <style:text-properties officeooo:rsid="00efaaa9"/>
    </style:style>
    <style:style style:name="T100" style:family="text">
      <style:text-properties officeooo:rsid="00f145c5"/>
    </style:style>
    <style:style style:name="T101" style:family="text">
      <style:text-properties officeooo:rsid="00f318dd"/>
    </style:style>
    <style:style style:name="T102" style:family="text">
      <style:text-properties officeooo:rsid="00f4e7e7"/>
    </style:style>
    <style:style style:name="T103" style:family="text">
      <style:text-properties officeooo:rsid="00f58f96"/>
    </style:style>
    <style:style style:name="T104" style:family="text">
      <style:text-properties officeooo:rsid="00f5a28c"/>
    </style:style>
    <style:style style:name="T105" style:family="text">
      <style:text-properties officeooo:rsid="00f6b9dd"/>
    </style:style>
    <style:style style:name="T106" style:family="text">
      <style:text-properties officeooo:rsid="00f70692"/>
    </style:style>
    <style:style style:name="T107" style:family="text">
      <style:text-properties officeooo:rsid="00f8bf2c"/>
    </style:style>
    <style:style style:name="T108" style:family="text">
      <style:text-properties officeooo:rsid="00fb1de3"/>
    </style:style>
    <style:style style:name="T109" style:family="text">
      <style:text-properties officeooo:rsid="00fc388e"/>
    </style:style>
    <style:style style:name="T110" style:family="text">
      <style:text-properties officeooo:rsid="00fd48b5"/>
    </style:style>
    <style:style style:name="T111" style:family="text">
      <style:text-properties officeooo:rsid="00fe9318"/>
    </style:style>
    <style:style style:name="T112" style:family="text">
      <style:text-properties officeooo:rsid="0100a08d"/>
    </style:style>
    <style:style style:name="T113" style:family="text">
      <style:text-properties officeooo:rsid="01018916"/>
    </style:style>
    <style:style style:name="T114" style:family="text">
      <style:text-properties officeooo:rsid="010326ae"/>
    </style:style>
    <style:style style:name="T115" style:family="text">
      <style:text-properties officeooo:rsid="0104e32c"/>
    </style:style>
    <style:style style:name="T116" style:family="text">
      <style:text-properties officeooo:rsid="0105c754"/>
    </style:style>
    <style:style style:name="T117" style:family="text">
      <style:text-properties officeooo:rsid="0108c4ea"/>
    </style:style>
    <style:style style:name="T118" style:family="text">
      <style:text-properties officeooo:rsid="01094c01"/>
    </style:style>
    <style:style style:name="T119" style:family="text">
      <style:text-properties officeooo:rsid="010ab452"/>
    </style:style>
    <style:style style:name="T120" style:family="text">
      <style:text-properties officeooo:rsid="010d58f7"/>
    </style:style>
    <style:style style:name="T121" style:family="text">
      <style:text-properties officeooo:rsid="010f36cf"/>
    </style:style>
    <style:style style:name="T122" style:family="text">
      <style:text-properties officeooo:rsid="0110359f"/>
    </style:style>
    <style:style style:name="T123" style:family="text">
      <style:text-properties officeooo:rsid="011103d8"/>
    </style:style>
    <style:style style:name="T124" style:family="text">
      <style:text-properties officeooo:rsid="01126a7f"/>
    </style:style>
    <style:style style:name="T125" style:family="text">
      <style:text-properties officeooo:rsid="01139bd1"/>
    </style:style>
    <style:style style:name="T126" style:family="text">
      <style:text-properties officeooo:rsid="01151668"/>
    </style:style>
    <style:style style:name="T127" style:family="text">
      <style:text-properties officeooo:rsid="0115cfec"/>
    </style:style>
    <style:style style:name="T128" style:family="text">
      <style:text-properties officeooo:rsid="01174577"/>
    </style:style>
    <style:style style:name="T129" style:family="text">
      <style:text-properties officeooo:rsid="011a9eb7"/>
    </style:style>
    <style:style style:name="T130" style:family="text">
      <style:text-properties officeooo:rsid="011d4607"/>
    </style:style>
    <style:style style:name="T131" style:family="text">
      <style:text-properties officeooo:rsid="011e0932"/>
    </style:style>
    <style:style style:name="T132" style:family="text">
      <style:text-properties officeooo:rsid="011fa2d5"/>
    </style:style>
    <style:style style:name="T133" style:family="text">
      <style:text-properties officeooo:rsid="0120651e"/>
    </style:style>
    <style:style style:name="T134" style:family="text">
      <style:text-properties officeooo:rsid="01213f07"/>
    </style:style>
    <style:style style:name="T135" style:family="text">
      <style:text-properties officeooo:rsid="01257cd9"/>
    </style:style>
    <style:style style:name="T136" style:family="text">
      <style:text-properties officeooo:rsid="01263b2c"/>
    </style:style>
    <style:style style:name="T137" style:family="text">
      <style:text-properties officeooo:rsid="01271142"/>
    </style:style>
    <style:style style:name="T138" style:family="text">
      <style:text-properties officeooo:rsid="01274404"/>
    </style:style>
    <style:style style:name="T139" style:family="text">
      <style:text-properties officeooo:rsid="012760c5"/>
    </style:style>
    <style:style style:name="T140" style:family="text">
      <style:text-properties officeooo:rsid="01277d54"/>
    </style:style>
    <style:style style:name="T141" style:family="text">
      <style:text-properties officeooo:rsid="0128da1d"/>
    </style:style>
    <style:style style:name="T142" style:family="text">
      <style:text-properties officeooo:rsid="01295ac4"/>
    </style:style>
    <style:style style:name="T143" style:family="text">
      <style:text-properties officeooo:rsid="015a01e7"/>
    </style:style>
    <style:style style:name="T144" style:family="text">
      <style:text-properties officeooo:rsid="012bab77"/>
    </style:style>
    <style:style style:name="T145" style:family="text">
      <style:text-properties officeooo:rsid="012d84e8"/>
    </style:style>
    <style:style style:name="T146" style:family="text">
      <style:text-properties officeooo:rsid="012dca35"/>
    </style:style>
    <style:style style:name="T147" style:family="text">
      <style:text-properties officeooo:rsid="012eae34"/>
    </style:style>
    <style:style style:name="T148" style:family="text">
      <style:text-properties officeooo:rsid="01323e1a"/>
    </style:style>
    <style:style style:name="T149" style:family="text">
      <style:text-properties officeooo:rsid="01324894"/>
    </style:style>
    <style:style style:name="T150" style:family="text">
      <style:text-properties officeooo:rsid="01338a70"/>
    </style:style>
    <style:style style:name="T151" style:family="text">
      <style:text-properties officeooo:rsid="013494bc"/>
    </style:style>
    <style:style style:name="T152" style:family="text">
      <style:text-properties officeooo:rsid="0139c986"/>
    </style:style>
    <style:style style:name="T153" style:family="text">
      <style:text-properties officeooo:rsid="013a8ce2"/>
    </style:style>
    <style:style style:name="T154" style:family="text">
      <style:text-properties officeooo:rsid="00f3021a"/>
    </style:style>
    <style:style style:name="T155" style:family="text">
      <style:text-properties officeooo:rsid="014016a8"/>
    </style:style>
    <style:style style:name="T156" style:family="text">
      <style:text-properties style:font-name="Liberation Sans1"/>
    </style:style>
    <style:style style:name="T157" style:family="text">
      <style:text-properties style:font-name="Liberation Sans1" officeooo:rsid="00db7cf2"/>
    </style:style>
    <style:style style:name="T158" style:family="text">
      <style:text-properties style:font-name="Liberation Sans1" officeooo:rsid="01c26b55"/>
    </style:style>
    <style:style style:name="T159" style:family="text">
      <style:text-properties style:font-name="Liberation Sans1" officeooo:rsid="01c409b2"/>
    </style:style>
    <style:style style:name="T160" style:family="text">
      <style:text-properties officeooo:rsid="01437610"/>
    </style:style>
    <style:style style:name="T161" style:family="text">
      <style:text-properties officeooo:rsid="01440e51"/>
    </style:style>
    <style:style style:name="T162" style:family="text">
      <style:text-properties officeooo:rsid="01429c61"/>
    </style:style>
    <style:style style:name="T163" style:family="text">
      <style:text-properties officeooo:rsid="01433655"/>
    </style:style>
    <style:style style:name="T164" style:family="text">
      <style:text-properties officeooo:rsid="0145f08b"/>
    </style:style>
    <style:style style:name="T165" style:family="text">
      <style:text-properties officeooo:rsid="014d8be6"/>
    </style:style>
    <style:style style:name="T166" style:family="text">
      <style:text-properties officeooo:rsid="014e8ff2"/>
    </style:style>
    <style:style style:name="T167" style:family="text">
      <style:text-properties officeooo:rsid="01518528"/>
    </style:style>
    <style:style style:name="T168" style:family="text">
      <style:text-properties officeooo:rsid="015200ac"/>
    </style:style>
    <style:style style:name="T169" style:family="text">
      <style:text-properties officeooo:rsid="015998b4"/>
    </style:style>
    <style:style style:name="T170" style:family="text">
      <style:text-properties officeooo:rsid="015be015"/>
    </style:style>
    <style:style style:name="T171" style:family="text">
      <style:text-properties officeooo:rsid="015dca11"/>
    </style:style>
    <style:style style:name="T172" style:family="text">
      <style:text-properties officeooo:rsid="0162e763"/>
    </style:style>
    <style:style style:name="T173" style:family="text">
      <style:text-properties officeooo:rsid="0166d8b5"/>
    </style:style>
    <style:style style:name="T174" style:family="text">
      <style:text-properties officeooo:rsid="0167906a"/>
    </style:style>
    <style:style style:name="T175" style:family="text">
      <style:text-properties officeooo:rsid="0168ae3a"/>
    </style:style>
    <style:style style:name="T176" style:family="text">
      <style:text-properties officeooo:rsid="016c0869"/>
    </style:style>
    <style:style style:name="T177" style:family="text">
      <style:text-properties officeooo:rsid="016f92df"/>
    </style:style>
    <style:style style:name="T178" style:family="text">
      <style:text-properties officeooo:rsid="016fca03"/>
    </style:style>
    <style:style style:name="T179" style:family="text">
      <style:text-properties officeooo:rsid="01705070"/>
    </style:style>
    <style:style style:name="T180" style:family="text">
      <style:text-properties officeooo:rsid="01709324"/>
    </style:style>
    <style:style style:name="T181" style:family="text">
      <style:text-properties officeooo:rsid="0170fce6"/>
    </style:style>
    <style:style style:name="T182" style:family="text">
      <style:text-properties officeooo:rsid="01738312"/>
    </style:style>
    <style:style style:name="T183" style:family="text">
      <style:text-properties officeooo:rsid="0173a204"/>
    </style:style>
    <style:style style:name="T184" style:family="text">
      <style:text-properties officeooo:rsid="017518f4"/>
    </style:style>
    <style:style style:name="T185" style:family="text">
      <style:text-properties officeooo:rsid="01766789"/>
    </style:style>
    <style:style style:name="T186" style:family="text">
      <style:text-properties officeooo:rsid="0177733f"/>
    </style:style>
    <style:style style:name="T187" style:family="text">
      <style:text-properties officeooo:rsid="017776f5"/>
    </style:style>
    <style:style style:name="T188" style:family="text">
      <style:text-properties officeooo:rsid="01794970"/>
    </style:style>
    <style:style style:name="T189" style:family="text">
      <style:text-properties officeooo:rsid="017b1eff"/>
    </style:style>
    <style:style style:name="T190" style:family="text">
      <style:text-properties officeooo:rsid="017c3788"/>
    </style:style>
    <style:style style:name="T191" style:family="text">
      <style:text-properties officeooo:rsid="017fd48e"/>
    </style:style>
    <style:style style:name="T192" style:family="text">
      <style:text-properties officeooo:rsid="0182408e"/>
    </style:style>
    <style:style style:name="T193" style:family="text">
      <style:text-properties officeooo:rsid="013db6cf"/>
    </style:style>
    <style:style style:name="T194" style:family="text">
      <style:text-properties officeooo:rsid="00877425"/>
    </style:style>
    <style:style style:name="T195" style:family="text">
      <style:text-properties fo:font-weight="normal" style:font-weight-asian="normal" style:font-weight-complex="normal"/>
    </style:style>
    <style:style style:name="T196" style:family="text">
      <style:text-properties fo:font-weight="normal" officeooo:rsid="016a394f" style:font-weight-asian="normal" style:font-weight-complex="normal"/>
    </style:style>
    <style:style style:name="T197" style:family="text">
      <style:text-properties fo:font-weight="normal" officeooo:rsid="01611672" style:font-weight-asian="normal" style:font-weight-complex="normal"/>
    </style:style>
    <style:style style:name="T198" style:family="text">
      <style:text-properties fo:font-weight="normal" officeooo:rsid="016df8ef" style:font-weight-asian="normal" style:font-weight-complex="normal"/>
    </style:style>
    <style:style style:name="T199" style:family="text">
      <style:text-properties fo:font-weight="normal" officeooo:rsid="016dcb0b" style:font-weight-asian="normal" style:font-weight-complex="normal"/>
    </style:style>
    <style:style style:name="T200" style:family="text">
      <style:text-properties officeooo:rsid="01b8cd82"/>
    </style:style>
    <style:style style:name="T201" style:family="text">
      <style:text-properties officeooo:rsid="01baa11e"/>
    </style:style>
    <style:style style:name="T202" style:family="text">
      <style:text-properties officeooo:rsid="01be4901"/>
    </style:style>
    <style:style style:name="T203" style:family="text">
      <style:text-properties officeooo:rsid="01bfe28c"/>
    </style:style>
    <style:style style:name="T204" style:family="text">
      <style:text-properties officeooo:rsid="01c091ff"/>
    </style:style>
    <style:style style:name="T205" style:family="text">
      <style:text-properties officeooo:rsid="01c0bfd7"/>
    </style:style>
    <style:style style:name="T206" style:family="text">
      <style:text-properties officeooo:rsid="01c26b55"/>
    </style:style>
    <style:style style:name="T207" style:family="text">
      <style:text-properties officeooo:rsid="01c58e3b"/>
    </style:style>
    <style:style style:name="T208" style:family="text">
      <style:text-properties officeooo:rsid="01c7111d"/>
    </style:style>
    <style:style style:name="T209" style:family="text">
      <style:text-properties officeooo:rsid="01c87966"/>
    </style:style>
    <style:style style:name="T210" style:family="text">
      <style:text-properties officeooo:rsid="01c99bf8"/>
    </style:style>
    <style:style style:name="T211" style:family="text">
      <style:text-properties officeooo:rsid="01cb4071"/>
    </style:style>
    <style:style style:name="T212" style:family="text">
      <style:text-properties officeooo:rsid="01cb9c77"/>
    </style:style>
    <style:style style:name="T213" style:family="text">
      <style:text-properties officeooo:rsid="01cc8922"/>
    </style:style>
    <style:style style:name="T214" style:family="text">
      <style:text-properties officeooo:rsid="01cd9e4b"/>
    </style:style>
    <style:style style:name="T215" style:family="text">
      <style:text-properties officeooo:rsid="01ce4c6b"/>
    </style:style>
    <style:style style:name="T216" style:family="text">
      <style:text-properties officeooo:rsid="01ceb243"/>
    </style:style>
    <style:style style:name="T217" style:family="text">
      <style:text-properties officeooo:rsid="01cf59a9"/>
    </style:style>
    <style:style style:name="T218" style:family="text">
      <style:text-properties officeooo:rsid="01d11daf"/>
    </style:style>
    <style:style style:name="T219" style:family="text">
      <style:text-properties officeooo:rsid="01d5816c"/>
    </style:style>
    <style:style style:name="T220" style:family="text">
      <style:text-properties fo:font-size="11pt" officeooo:rsid="01d5816c" style:font-size-asian="10.5pt"/>
    </style:style>
    <style:style style:name="T221" style:family="text">
      <style:text-properties officeooo:rsid="009cd6ad"/>
    </style:style>
    <style:style style:name="T222" style:family="text">
      <style:text-properties officeooo:rsid="01de6567"/>
    </style:style>
    <style:style style:name="T223" style:family="text">
      <style:text-properties officeooo:rsid="01ed35fb"/>
    </style:style>
    <style:style style:name="T224" style:family="text">
      <style:text-properties officeooo:rsid="01fe8d59"/>
    </style:style>
    <style:style style:name="T225" style:family="text">
      <style:text-properties officeooo:rsid="0203aa53"/>
    </style:style>
    <style:style style:name="T226" style:family="text">
      <style:text-properties officeooo:rsid="0204a1b9"/>
    </style:style>
    <style:style style:name="T227" style:family="text">
      <style:text-properties officeooo:rsid="02050421"/>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svg:stroke-color="#990000" draw:opacity="0%" draw:textarea-horizontal-align="center" draw:textarea-vertical-align="middl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8"><draw:frame draw:style-name="fr2" draw:name="Bild3" text:anchor-type="paragraph" svg:x="-0.318cm" svg:y="-0.309cm" svg:width="3.244cm" svg:height="1.448cm" draw:z-index="2"><draw:image xlink:href="Pictures/100000000000040E000001CFA393826E3CEA756B.jpg" xlink:type="simple" xlink:show="embed" xlink:actuate="onLoad" draw:mime-type="image/jpeg"/></draw:frame></text:p>
      <text:p text:style-name="P47"/>
      <text:p text:style-name="P46"><draw:line text:anchor-type="paragraph" draw:z-index="0" draw:name="Form1" draw:style-name="gr1" draw:text-style-name="P136" svg:x1="-2.575cm" svg:y1="-0.314cm" svg:x2="18.997cm" svg:y2="-0.279cm"><text:p/></draw:line></text:p>
      <text:p text:style-name="P46"/>
      <text:p text:style-name="P46"/>
      <text:p text:style-name="P46"/>
      <text:p text:style-name="P49">Länderinformationsblatt</text:p>
      <text:p text:style-name="P49">der Staatendokumentation</text:p>
      <text:p text:style-name="P2"/>
      <text:p text:style-name="P2"/>
      <text:p text:style-name="P2"><draw:frame draw:style-name="fr1" draw:name="Bild2" text:anchor-type="paragraph" svg:width="16.2cm" svg:height="8.082cm" draw:z-index="1"><draw:image xlink:href="Pictures/100000000000038A000001C4A336665EFAD1B838.png" xlink:type="simple" xlink:show="embed" xlink:actuate="onLoad" draw:mime-type="image/png"/></draw:frame></text:p>
      <text:p text:style-name="P50">Republik Korea</text:p>
      <text:p text:style-name="P52"><text:span text:style-name="T16">Gesamtaktualisierung am</text:span><text:span text:style-name="T17"> </text:span><text:span text:style-name="T19">04</text:span><text:span text:style-name="T17">.</text:span><text:span text:style-name="T18">07</text:span><text:span text:style-name="T17">.</text:span><text:span text:style-name="T18">2023</text:span></text:p>
      <text:p text:style-name="P12">Aktualität überprüft am XX.XX.XXXX</text:p>
      <text:p text:style-name="P13"><text:tab/>letzte Kurzinformation eingefügt am XX.XX.XXXX</text:p>
      <table:table table:name="Tabelle1" table:style-name="Tabelle1">
        <table:table-column table:style-name="Tabelle1.A"/>
        <text:soft-page-break/>
        <table:table-row>
          <table:table-cell table:style-name="Tabelle1.A1" office:value-type="string">
            <text:p text:style-name="P15">Das gegenständliche Produkt der Staatendokumentation des Bundesamtes für Fremdenwesen und Asyl wurde gemäß den vom Staatendokumentationsbeirat beschlossenen Standards und der Methodologie der Staatendokumentation erstellt.</text:p>
            <text:p text:style-name="P15">Ein Länderinformationsblatt (LIB) der Staatendokumentation ist ein COI-Dokument, das beruhend auf den Bedürfnissen in Verfahren des Asyl- und Fremdenwesens (RD, EASt, ASt, BVwG) mittels Recherche von vorhandenen, vertrauenswürdigen und vorrangig öffentlichen Informationen gemäß den Standards der Staatendokumentation erstellt wird. Ein LIB gibt eine <text:span text:style-name="T14">einzelfallunabhängige Darstellung</text:span> über die Lage betreffend relevanter Tatsachen in Herkunftsländern bzw. in EU-Mitgliedsstaaten.</text:p>
            <text:p text:style-name="P15">Die LIB dienen den Bedarfsträgern der Instanzen des Asyl- und Fremdenwesens. Für sie gilt § 5 Abs. 5 letzter Satz BFA-G, d.h. sie sind als solche nicht Teil der allgemein zugänglichen, öffentlichen Staatendokumentation. Sie werden aber durch Verwendung im Verfahren (Parteiengehör, Verwendung im Bescheid) der jeweiligen Partei zugänglich und durch Verwendung im Bescheid öffentlich gemacht.</text:p>
            <text:p text:style-name="P15"><text:span text:style-name="T20">D</text:span>ieses Produkt <text:span text:style-name="T20">ist </text:span>als Arbeitsbehelf für österreichische Behörden und Gerichte entworfen worden. In diesem Sinne stehen Lesbarkeit, flexible Nutzbarkeit und einfache Verwertbarkeit in Entscheidungen im Vordergrund. Grundsätzlich wird jede Information mit mindestens einer Quelle belegt; aus vorgenannten Gründen wird jedoch auf die Hervorhebung von Originalzitaten verzichtet – nicht zuletzt auch deshalb, weil sich daraus für die Entscheidungsfindung kein Mehrwert ergibt.</text:p>
            <text:p text:style-name="P16">Das gegenständliche Produkt erhebt bezüglich der zur Verfügung gestellten Informationen keinen Anspruch auf Vollständigkeit. Aus dem vorliegenden Produkt ergeben sich keine Schlussfolgerungen für die rechtliche Beurteilung eines konkreten Verfahrens. Das LIB stellt keine allgemeine oder individuelle Entscheidungsvorgabe dar. Das vorliegende Dokument kann insbesondere auch nicht als politische Stellungnahme seitens der Staatendokumentation oder des Bundesamtes für Fremdenwesen und Asyl gewertet werden. </text:p>
            <text:p text:style-name="P16">Zugunsten der besseren Les- und Verwendbarkeit wird im vorliegenden Produkt auf eine genderneutrale Schreibweise verzichtet. So nicht explizit angemerkt, sind immer alle Geschlechter gemeint.</text:p>
            <text:p text:style-name="P17">Qualitäts- und Aktualisierungshinweis</text:p>
            <text:p text:style-name="P18">Das LIB beinhaltet Arbeitsübersetzungen fremdsprachiger Quellen. Auswahl, Verwertung und Verwendung von Informationen <text:span text:style-name="T15">im vorliegenden Produkt </text:span>unterliegen dem Qualitätsmanagement der Staatendokumentation.</text:p>
            <text:p text:style-name="P15">Die Aktualität der verwendeten Quellen wird seitens der Staatendokumentation überprüft. Daher können auch im LIB verwendete Quellen älteren Datums als inhaltlich aktuell erachtet werden.</text:p>
          </table:table-cell>
        </table:table-row>
      </table:table>
      <text:p text:style-name="P55"/>
      <text:p text:style-name="P3"><text:span text:style-name="T10">Länder</text:span><text:span text:style-name="T11">spezifische Anmerkungen:</text:span></text:p>
      <text:p text:style-name="P56"><text:span text:style-name="Strong_20_Emphasis"><text:span text:style-name="T25">Südkorea</text:span></text:span><text:span text:style-name="Strong_20_Emphasis"> wird in Österreich laut Herkunftsstaaten-Verordnung (HStV) derzeit als sicherer Herkunftsstaat geführt. Vom länderkundlichen Standpunkt aus, geben die jüngsten Aktualisierungen der Länderinformationen zu </text:span><text:span text:style-name="Strong_20_Emphasis"><text:span text:style-name="T25">Südkorea</text:span></text:span><text:span text:style-name="Strong_20_Emphasis"> keinen Anlass zur Änderung der länderkundlichen Einschätzung zur Eigenschaft als sicherer Herkunftsstaat im Sinne der HStV.</text:span></text:p>
      <text:p text:style-name="P56"/>
      <text:p text:style-name="P56">Hinweis:</text:p>
      <text:p text:style-name="P53">COVID-19: </text:p>
      <text:p text:style-name="P57"><text:span text:style-name="T21">Zur aktuellen Anzahl der Krankheits- und Todesfälle in den einzelnen Ländern empfiehlt die Staatendokumentation bei Interesse/Bedarf folgende Websites der WHO: </text:span><text:a xlink:type="simple" xlink:href="https://www.who.int/emergencies/diseases/novel-coronavirus-2019/situation-reports" office:target-frame-name="_blank" xlink:show="new" text:style-name="Internet_20_link" text:visited-style-name="Visited_20_Internet_20_Link"><text:span text:style-name="T7">https://www.who.int/emergencies/diseases/novel-coronavirus-2019/situation-reports</text:span></text:a><text:span text:style-name="T21">. </text:span></text:p>
      <text:p text:style-name="P19"/>
      <text:p text:style-name="Text_20_body"><text:span text:style-name="T22">Für historische Daten bis zum 10.3.2023 s. die Datenbank der Johns-Hopkins-Universität: </text:span><text:a xlink:type="simple" xlink:href="https://gisanddata.maps.arcgis.com/apps/opsdashboard/index.html#/bda7594740fd40299423467b48e9ecf6" office:target-frame-name="_blank" xlink:show="new" text:style-name="Internet_20_link" text:visited-style-name="Visited_20_Internet_20_Link"><text:span text:style-name="T24">https://gisanddata.maps.arcgis.com/apps/opsdashboard/index.html#/bda7594740fd40299423467b48e9ecf6</text:span></text:a><text:span text:style-name="T23"> </text:span><text:span text:style-name="T22">.</text:span></text:p>
      <text:p text:style-name="Text_20_body"/>
      <text:p text:style-name="P57"/>
      <text:p text:style-name="P51">Inhaltsverzeichnis</text:p>
      <text:table-of-content text:style-name="Sect1" text:protected="true" text:name="Inhaltsverzeichnis1">
        <text:table-of-content-source text:outline-level="10">
          <text:index-title-template text:style-name="Contents_20_Heading"/>
          <text:table-of-content-entry-template text:outline-level="1" text:style-name="Contents_20_1">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ab-stop style:type="left" style:position="1cm" style:leader-char=" "/>
            <text:index-entry-text/>
            <text:index-entry-tab-stop style:type="right" style:leader-char="."/>
            <text:index-entry-page-number/>
            <text:index-entry-link-end/>
          </text:table-of-content-entry-template>
          <text:table-of-content-entry-template text:outline-level="3" text:style-name="Contents_20_3">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4" text:style-name="Contents_20_4">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5" text:style-name="Contents_20_5">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6" text:style-name="Contents_20_6">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7" text:style-name="Contents_20_7">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8" text:style-name="Contents_20_8">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9" text:style-name="Contents_20_9">
            <text:index-entry-chapter/>
            <text:index-entry-tab-stop style:type="left" style:position="0cm" style:leader-char=" "/>
            <text:index-entry-text text:style-name="User_20_Entry"/>
            <text:index-entry-tab-stop style:type="right" style:leader-char=" "/>
            <text:index-entry-page-number/>
          </text:table-of-content-entry-template>
          <text:table-of-content-entry-template text:outline-level="10" text:style-name="Contents_20_10">
            <text:index-entry-chapter/>
            <text:index-entry-tab-stop style:type="left" style:position="0cm" style:leader-char=" "/>
            <text:index-entry-text text:style-name="User_20_Entry"/>
            <text:index-entry-tab-stop style:type="right" style:leader-char=" "/>
            <text:index-entry-page-number/>
          </text:table-of-content-entry-template>
        </text:table-of-content-source>
        <text:index-body>
          <text:p text:style-name="P59"><text:a xlink:type="simple" xlink:href="#__RefHeading___Toc732_869923921" text:style-name="Index_20_Link" text:visited-style-name="Index_20_Link"><text:s/>1. <text:tab/>Neueste Ereignisse – Integrierte Kurzinformationen<text:tab/>5</text:a></text:p>
          <text:p text:style-name="P59"><text:a xlink:type="simple" xlink:href="#__RefHeading___Toc28323_2332640943" text:style-name="Index_20_Link" text:visited-style-name="Index_20_Link"><text:s/>2. <text:tab/>COVID-19<text:tab/>6</text:a></text:p>
          <text:p text:style-name="P59"><text:a xlink:type="simple" xlink:href="#__RefHeading___Toc3604_297596519" text:style-name="Index_20_Link" text:visited-style-name="Index_20_Link"><text:s/>3. <text:tab/>Politische Lage<text:tab/>6</text:a></text:p>
          <text:p text:style-name="P59"><text:a xlink:type="simple" xlink:href="#__RefHeading___Toc4086_297596519" text:style-name="Index_20_Link" text:visited-style-name="Index_20_Link"><text:s/>4. <text:tab/>Sicherheitslage<text:tab/>7</text:a></text:p>
          <text:p text:style-name="P59"><text:a xlink:type="simple" xlink:href="#__RefHeading___Toc4153_297596519" text:style-name="Index_20_Link" text:visited-style-name="Index_20_Link"><text:s/>5. <text:tab/>Rechtsschutz / Justizwesen<text:tab/>7</text:a></text:p>
          <text:p text:style-name="P59"><text:a xlink:type="simple" xlink:href="#__RefHeading___Toc4155_297596519" text:style-name="Index_20_Link" text:visited-style-name="Index_20_Link"><text:s/>6. <text:tab/>Sicherheitsbehörden<text:tab/>8</text:a></text:p>
          <text:p text:style-name="P59"><text:a xlink:type="simple" xlink:href="#__RefHeading___Toc4157_297596519" text:style-name="Index_20_Link" text:visited-style-name="Index_20_Link"><text:s/>7. <text:tab/>Folter und unmenschliche Behandlung<text:tab/>8</text:a></text:p>
          <text:p text:style-name="P59"><text:a xlink:type="simple" xlink:href="#__RefHeading___Toc4159_297596519" text:style-name="Index_20_Link" text:visited-style-name="Index_20_Link"><text:s/>8. <text:tab/>Korruption<text:tab/>8</text:a></text:p>
          <text:p text:style-name="P59"><text:a xlink:type="simple" xlink:href="#__RefHeading___Toc4161_297596519" text:style-name="Index_20_Link" text:visited-style-name="Index_20_Link"><text:s/>9. <text:tab/>NGOs und Menschenrechtsaktivisten, Ombudsperson<text:tab/>9</text:a></text:p>
          <text:p text:style-name="P59"><text:a xlink:type="simple" xlink:href="#__RefHeading___Toc4165_297596519" text:style-name="Index_20_Link" text:visited-style-name="Index_20_Link"><text:s/>10. <text:tab/>Wehrdienst und Rekrutierungen, Wehrersatzdienst<text:tab/>9</text:a></text:p>
          <text:p text:style-name="P59"><text:a xlink:type="simple" xlink:href="#__RefHeading___Toc4171_297596519" text:style-name="Index_20_Link" text:visited-style-name="Index_20_Link"><text:s/>11. <text:tab/>Allgemeine Menschenrechtslage<text:tab/>10</text:a></text:p>
          <text:p text:style-name="P59"><text:a xlink:type="simple" xlink:href="#__RefHeading___Toc4173_297596519" text:style-name="Index_20_Link" text:visited-style-name="Index_20_Link"><text:s/>12. <text:tab/>Meinungs- und Pressefreiheit<text:tab/>11</text:a></text:p>
          <text:p text:style-name="P59"><text:a xlink:type="simple" xlink:href="#__RefHeading___Toc4175_297596519" text:style-name="Index_20_Link" text:visited-style-name="Index_20_Link"><text:s/>13. <text:tab/>Versammlungs- und Vereinigungsfreiheit, Opposition<text:tab/>12</text:a></text:p>
          <text:p text:style-name="P59"><text:a xlink:type="simple" xlink:href="#__RefHeading___Toc4183_297596519" text:style-name="Index_20_Link" text:visited-style-name="Index_20_Link"><text:s/>14. <text:tab/>Haftbedingungen<text:tab/>13</text:a></text:p>
          <text:p text:style-name="P59"><text:a xlink:type="simple" xlink:href="#__RefHeading___Toc4185_297596519" text:style-name="Index_20_Link" text:visited-style-name="Index_20_Link"><text:s/>15. <text:tab/>Todesstrafe<text:tab/>13</text:a></text:p>
          <text:p text:style-name="P59"><text:a xlink:type="simple" xlink:href="#__RefHeading___Toc4187_297596519" text:style-name="Index_20_Link" text:visited-style-name="Index_20_Link"><text:s/>16. <text:tab/>Religionsfreiheit<text:tab/>14</text:a></text:p>
          <text:p text:style-name="P59"><text:a xlink:type="simple" xlink:href="#__RefHeading___Toc4195_297596519" text:style-name="Index_20_Link" text:visited-style-name="Index_20_Link"><text:s/>17. <text:tab/>Minderheiten<text:tab/>14</text:a></text:p>
          <text:p text:style-name="P59"><text:a xlink:type="simple" xlink:href="#__RefHeading___Toc4203_297596519" text:style-name="Index_20_Link" text:visited-style-name="Index_20_Link"><text:s/>18. <text:tab/>Relevante Bevölkerungsgruppen<text:tab/>15</text:a></text:p>
          <text:p text:style-name="P58"><text:a xlink:type="simple" xlink:href="#__RefHeading___Toc4205_297596519" text:style-name="Index_20_Link" text:visited-style-name="Index_20_Link">18.1. <text:tab/>Frauen<text:tab/>15</text:a></text:p>
          <text:p text:style-name="P58"><text:a xlink:type="simple" xlink:href="#__RefHeading___Toc4207_297596519" text:style-name="Index_20_Link" text:visited-style-name="Index_20_Link">18.2. <text:tab/>Kinder<text:tab/>16</text:a></text:p>
          <text:p text:style-name="P58"><text:a xlink:type="simple" xlink:href="#__RefHeading___Toc4211_297596519" text:style-name="Index_20_Link" text:visited-style-name="Index_20_Link">18.3. <text:tab/>Sexuelle Minderheiten<text:tab/>17</text:a></text:p>
          <text:p text:style-name="P59"><text:a xlink:type="simple" xlink:href="#__RefHeading___Toc4213_297596519" text:style-name="Index_20_Link" text:visited-style-name="Index_20_Link"><text:s/>19. <text:tab/>Bewegungsfreiheit<text:tab/>18</text:a></text:p>
          <text:p text:style-name="P59"><text:a xlink:type="simple" xlink:href="#__RefHeading___Toc4217_297596519" text:style-name="Index_20_Link" text:visited-style-name="Index_20_Link"><text:s/>20. <text:tab/>IDPs und Flüchtlinge<text:tab/>19</text:a></text:p>
          <text:p text:style-name="P59"><text:a xlink:type="simple" xlink:href="#__RefHeading___Toc4219_297596519" text:style-name="Index_20_Link" text:visited-style-name="Index_20_Link"><text:s/>21. <text:tab/>Grundversorgung und Wirtschaft<text:tab/>19</text:a></text:p>
          <text:p text:style-name="P59"><text:a xlink:type="simple" xlink:href="#__RefHeading___Toc4223_297596519" text:style-name="Index_20_Link" text:visited-style-name="Index_20_Link"><text:s/>22. <text:tab/>Medizinische Versorgung<text:tab/>20</text:a></text:p>
          <text:p text:style-name="P59"><text:a xlink:type="simple" xlink:href="#__RefHeading___Toc4229_297596519" text:style-name="Index_20_Link" text:visited-style-name="Index_20_Link"><text:s/>23. <text:tab/>Rückkehr<text:tab/>20</text:a></text:p>
        </text:index-body>
      </text:table-of-content>
      <text:p text:style-name="P54"/>
      <text:h text:style-name="P63" text:outline-level="1"><text:bookmark-start text:name="__RefHeading___Toc732_869923921"/><text:span text:style-name="T4">N</text:span><text:span text:style-name="T3">eueste Ereignisse – Integrierte Kurzinformationen</text:span><text:bookmark-end text:name="__RefHeading___Toc732_869923921"/></text:h>
      <text:p text:style-name="P14">Keine aktuellen Kurzinformationen vorhanden.</text:p>
      <text:p text:style-name="P4"/>
      <text:h text:style-name="P65" text:outline-level="1"><text:bookmark-start text:name="__RefHeading___Toc28323_2332640943"/>COVID-19<text:bookmark-end text:name="__RefHeading___Toc28323_2332640943"/></text:h>
      <text:p text:style-name="P38"><text:span text:style-name="T195">Derzeit gelten keine pandemiebedingten Einreisebeschränkungen </text:span><text:span text:style-name="T196">(</text:span><text:span text:style-name="T197">BMEIA 4.7.2023; </text:span><text:span text:style-name="T196">vgl. AA 4.7.2023)</text:span><text:span text:style-name="T195">. Eine Quarantäneverpflichtung bei Einreise besteht nicht mehr. </text:span>Ab dem 20.03.2023 besteht Maskenpflicht nur noch in Gesundheits- und Pflegeeinrichtungen<text:span text:style-name="T195"> </text:span><text:span text:style-name="T197">(BMEIA 4.7.2023</text:span><text:span text:style-name="T198">) und öffentlichen Verkehrsmitteln (</text:span><text:span text:style-name="T199">AA 4.7.2023</text:span><text:span text:style-name="T197">).</text:span></text:p>
      <text:p text:style-name="P6">Quellen:</text:p>
      <text:list xml:id="list4203966641" text:style-name="WWNum2">
        <text:list-item>
          <text:p text:style-name="P73"><text:span text:style-name="T176">AA – Auswärtiges Amt [Deutschland] (4.7.20</text:span><text:span text:style-name="T188">2</text:span><text:span text:style-name="T176">3): Republik Korea: Reise- und Sicherheitshinweise, Aktuelles, </text:span><text:a xlink:type="simple" xlink:href="https://www.auswaertiges-amt.de/de/service/laender/korearepublik-node/korearepubliksicherheit/216132" text:style-name="Internet_20_link" text:visited-style-name="Visited_20_Internet_20_Link"><text:span text:style-name="T176">https://www.auswaertiges-amt.de/de/service/laender/korearepublik-node/korearepubliksicherheit/216132</text:span></text:a><text:span text:style-name="T176">, Zugriff 4.7.2023</text:span></text:p>
        </text:list-item>
        <text:list-item>
          <text:p text:style-name="P91">BMEIA – BM Europäische und internationale Angelegenheiten [Österreich] (4.7.2023): Reiseinformation, Korea-Republik, aktuelle Hinweise, <text:a xlink:type="simple" xlink:href="https://www.bmeia.gv.at/reise-services/reiseinformation/land/korea-rep/" text:style-name="Internet_20_link" text:visited-style-name="Visited_20_Internet_20_Link">https://www.bmeia.gv.at/reise-services/reiseinformation/land/korea-rep/</text:a>, Zugriff 4.7.2023</text:p>
        </text:list-item>
      </text:list>
      <text:h text:style-name="P64" text:outline-level="1"><text:bookmark-start text:name="__RefHeading___Toc3604_297596519"/>Politische Lage<text:bookmark-end text:name="__RefHeading___Toc3604_297596519"/></text:h>
      <text:p text:style-name="P29">Die Republik Korea ist eine konstitutionelle Demokratie, die von einem Präsidenten <text:span text:style-name="T106">(USDOS 20.3.2023; vgl. FH ohne Datum) für eine Amtszeit von 5 Jahren (FH ohne Datum; </text:span><text:span text:style-name="T189">vgl. AA 12.4.2023</text:span><text:span text:style-name="T106">)</text:span> und einer Einkammersystem-Legislative regiert wird <text:span text:style-name="T107">(FH ohne Datum)</text:span>. <text:span text:style-name="T189">Der Präsident darf nicht erneut kandidieren (AA 12.4.2023).</text:span></text:p>
      <text:p text:style-name="P29">Die Einkammer-Nationalversammlung hat 300 Mitglieder, die eine vierjährige Amtszeit absolvieren, von denen 253 in Einzelwahlkreisen und 47 über nationale Parteilisten gewählt werden. Die Wahlen werden von der Nationalen Wahlkommission (NEC) geleitet, einem unabhängigen Gremium mit neun Mitgliedern, die für sechs Jahre ernannt werden <text:span text:style-name="T107">(FH ohne Datum).</text:span></text:p>
      <text:p text:style-name="P30">Beobachter hielten die Präsidentschaftswahlen vom 9. März <text:span text:style-name="T60">[2022]</text:span> und die Kommunalwahlen vom 1. Juni <text:span text:style-name="T60">[2022]</text:span> für frei und fair <text:span text:style-name="T26">(USDOS 20.3.2023; </text:span><text:span text:style-name="T105">vgl. FH ohne Datum</text:span><text:span text:style-name="T26">). </text:span></text:p>
      <text:p text:style-name="P31">Ein Quotensystem verpflichtet die politischen Parteien, für die 47 Sitze in der 300 Sitze zählenden Nationalversammlung und für die Wahlen zu den Gemeinderäten eine nach Geschlechtern ausgewogene Kandidatenliste aufzustellen <text:span text:style-name="T64">(USDOS 20.3.2023).</text:span></text:p>
      <text:p text:style-name="P31">Die Verfassung schreibt die Trennung von Religion und Staat vor <text:span text:style-name="T70">(USDOS 15.5.2023).</text:span></text:p>
      <text:p text:style-name="P7">Quellen:</text:p>
      <text:list xml:id="list110031573419564" text:continue-numbering="true" text:style-name="WWNum2">
        <text:list-item>
          <text:p text:style-name="P74"><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04">27.6.2023</text:span></text:p>
        </text:list-item>
        <text:list-item>
          <text:p text:style-name="P109"><text:span text:style-name="T66">USDOS – US Department of State [USA] (15.5.2023): </text:span>2022 Report on International Religious Freedom: Republic of Korea, <text:a xlink:type="simple" xlink:href="https://www.state.gov/reports/2022-report-on-international-religious-freedom/republic-of-korea/" text:style-name="Internet_20_link" text:visited-style-name="Visited_20_Internet_20_Link">https://www.state.gov/reports/2022-report-on-international-religious-freedom/republic-of-korea/</text:a>, <text:span text:style-name="T66">Zugriff </text:span><text:span text:style-name="T203">27.6.2023</text:span></text:p>
        </text:list-item>
        <text:list-item>
          <text:p text:style-name="P110"><text:span text:style-name="T28">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3">26.6.2023</text:span></text:p>
        </text:list-item>
        <text:list-item>
          <text:p text:style-name="P92"/>
        </text:list-item>
      </text:list>
      <text:h text:style-name="P66" text:outline-level="1"><text:bookmark-start text:name="__RefHeading___Toc4086_297596519"/><text:soft-page-break/>Sicherheitslage<text:bookmark-end text:name="__RefHeading___Toc4086_297596519"/></text:h>
      <text:p text:style-name="P37"><text:span text:style-name="T179">Die Kriminalitätsrate ist niedrig (AA 4.7.2023) und </text:span>Gewaltverbrechen sind relativ selten, aber das Land befindet sich nach wie vor <text:span text:style-name="T226">offiziell</text:span> im Krieg<text:span text:style-name="T226">szustand</text:span> mit Nordkorea – <text:span text:style-name="T225">es wurde am 27.7.1953 bis dato lediglich ein Waffenstillstand</text:span><text:span text:style-name="T227">s</text:span><text:span text:style-name="T225">abkommen mit Nordkorea geschlossen (findlaw 27.7.1953) -</text:span>, was zu einer starken Militärpräsenz in einigen Gebieten und der ständigen Gefahr neuer Kämpfe führt. Kleinere gewalttätige Zwischenfälle in der Nähe der De-facto-Grenze sind keine Seltenheit <text:span text:style-name="T127">(FH ohne Datum; </text:span><text:span text:style-name="T180">vgl. AA 4.7.2023</text:span><text:span text:style-name="T127">). </text:span><text:span text:style-name="T172">Südkorea hat einen guten Sicherheitsstandard (BMEIA 4.7.2023; </text:span><text:span text:style-name="T177">vgl. AA 4.7.2023</text:span><text:span text:style-name="T172">), jedoch sollten </text:span>Demonstrationen grundsätzlich gemieden werden <text:span text:style-name="T172">(BMEIA 4.7.2023</text:span><text:span text:style-name="T192">) </text:span>denn vereinzelte Ausschreitungen können nicht ausgeschlossen werden<text:span text:style-name="T172"> </text:span><text:span text:style-name="T192">(</text:span><text:span text:style-name="T191">EDA 4.7.2023</text:span><text:span text:style-name="T172">).</text:span></text:p>
      <text:p text:style-name="P7">Quellen:</text:p>
      <text:list xml:id="list110031076847856" text:continue-numbering="true" text:style-name="WWNum2">
        <text:list-item>
          <text:p text:style-name="P75"><text:span text:style-name="T176">AA – Auswärtiges Amt [Deutschland] (4.7.203): Republik Korea: Reise- und Sicherheitshinweise, </text:span><text:span text:style-name="T178">Sicherheit, </text:span><text:a xlink:type="simple" xlink:href="https://www.auswaertiges-amt.de/de/service/laender/korearepublik-node/korearepubliksicherheit/216132" text:style-name="Internet_20_link" text:visited-style-name="Visited_20_Internet_20_Link"><text:span text:style-name="T178">https://www.auswaertiges-amt.de/de/service/laender/korearepublik-node/korearepubliksicherheit/216132</text:span></text:a><text:span text:style-name="T178">, Zugriff 4.7.2023</text:span></text:p>
        </text:list-item>
        <text:list-item>
          <text:p text:style-name="P93">BMEIA – BM Europäische und internationale Angelegenheiten [Österreich] (4.7.2023): Reiseinformation, Korea-Republik, Sicherheit und Kriminalität, <text:a xlink:type="simple" xlink:href="https://www.bmeia.gv.at/reise-services/reiseinformation/land/korea-rep/" text:style-name="Internet_20_link" text:visited-style-name="Visited_20_Internet_20_Link">https://www.bmeia.gv.at/reise-services/reiseinformation/land/korea-rep/</text:a>, Zugriff 4.7.2023</text:p>
        </text:list-item>
        <text:list-item>
          <text:p text:style-name="P94">EDA – Eidgenössisches Departement für auswärtige Angelegenheiten [Schweiz] (4.7.2023): Reisehinweise für die Republik Korea, <text:a xlink:type="simple" xlink:href="https://www.eda.admin.ch/eda/de/home/vertretungen-und-reisehinweise/republik-korea/reisehinweise-fuerdierepublikkorea.html" text:style-name="Internet_20_link" text:visited-style-name="Visited_20_Internet_20_Link">https://www.eda.admin.ch/eda/de/home/vertretungen-und-reisehinweise/republik-korea/reisehinweise-fuerdierepublikkorea.html</text:a>, Zugriff 4.7.2023</text:p>
        </text:list-item>
        <text:list-item>
          <text:p text:style-name="P95">FH – Freedom House (ohne Datum): Freedom in the World <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04">27.6.2023</text:span></text:p>
        </text:list-item>
        <text:list-item>
          <text:p text:style-name="P99">findlaw (27.7.1953): Text of the Korean War Armistice Agreement, <text:a xlink:type="simple" xlink:href="https://web.archive.org/web/20140305164517/http://news.findlaw.com/cnn/docs/korea/kwarmagr072753.html" text:style-name="Internet_20_link" text:visited-style-name="Visited_20_Internet_20_Link">https://web.archive.org/web/20140305164517/http://news.findlaw.com/cnn/docs/korea/kwarmagr072753.html</text:a>, Zugriff 7.7.2023</text:p>
        </text:list-item>
      </text:list>
      <text:h text:style-name="P67" text:outline-level="1"><text:bookmark-start text:name="__RefHeading___Toc4153_297596519"/>Rechtsschutz / Justizwesen<text:bookmark-end text:name="__RefHeading___Toc4153_297596519"/></text:h>
      <text:p text:style-name="P28">Das Gesetz sieht eine unabhängige Justiz vor, und die Regierung respektiert im Allgemeinen die Unabhängigkeit und Unparteilichkeit der Justiz <text:span text:style-name="T122">(USDOS 20.3.2023; vgl. FH ohne Datum) doch waren hochrangige Richter in den letzten Jahren in Korruptionsskandale verwickelt </text:span><text:span text:style-name="T123">(FH ohne Datum)</text:span>. Die Verfassung sieht das Recht auf ein faires und öffentliches Verfahren vor, und eine unabhängige Justiz setzte dieses Recht im Allgemeinen durch <text:span text:style-name="T45">(USDOS 20.3.2023; </text:span><text:span text:style-name="T124">vgl. FH ohne Datum</text:span><text:span text:style-name="T45">).</text:span></text:p>
      <text:p text:style-name="P28">Das Gesetz verbietet willkürliche Festnahmen und Inhaftierungen und sieht das Recht jeder Person vor, die Rechtmäßigkeit ihrer Festnahme oder Inhaftierung vor Gericht anzufechten. Die Regierung hielt sich im Allgemeinen an diese Bestimmungen <text:span text:style-name="T44">(USDOS 20.3.2023).</text:span></text:p>
      <text:p text:style-name="P28">Bürger können Klagen einreichen, um Schadenersatz für eine Menschenrechtsverletzung oder deren Beendigung zu verlangen. Einzelpersonen und Organisationen können gegen ablehnende Entscheidungen Berufung bei nationalen Menschenrechtsgremien und anschließend beim UN-<text:soft-page-break/>Menschenrechtsausschuss einlegen. Für mutmaßliche Verstöße stehen auch verwaltungsrechtliche Rechtsbehelfe zur Verfügung <text:span text:style-name="T48">(USDOS 20.3.2023).</text:span></text:p>
      <text:p text:style-name="P7">Quellen:</text:p>
      <text:list xml:id="list110030006463093" text:continue-numbering="true" text:style-name="WWNum2">
        <text:list-item>
          <text:p text:style-name="P76"><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04">27.6.2023</text:span></text:p>
        </text:list-item>
        <text:list-item>
          <text:p text:style-name="P111"><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4">26.6.2023</text:span></text:p>
        </text:list-item>
      </text:list>
      <text:h text:style-name="P68" text:outline-level="1"><text:bookmark-start text:name="__RefHeading___Toc4155_297596519"/>Sicherheitsbehörden<text:bookmark-end text:name="__RefHeading___Toc4155_297596519"/></text:h>
      <text:p text:style-name="P21">Die dem Ministerium für Inneres und Sicherheit unterstellte koreanische Nationale Polizeibehörde ist für die innere Sicherheit zu Lande zuständig, während die Küstenwache für die Sicherheit auf See verantwortlich ist <text:span text:style-name="T164">(USDOS 20.3.2023; vgl. CIA 26.6.2023)</text:span>. Der nationale Nachrichtendienst ermittelt bei Verdacht auf kriminelle Handlungen im Zusammenhang mit der nationalen Sicherheit. Die zivilen Behörden hatten eine wirksame Kontrolle über die Sicherheitskräfte, und die Regierung verfügte über wirksame Mechanismen zur Untersuchung und Bestrafung von Machtmissbrauch <text:span text:style-name="T37">(USDOS 20.3.2023).</text:span></text:p>
      <text:p text:style-name="P39">Die Abteilung für Menschenrechtsschutz der koreanischen Polizeibehörde untersucht Vorwürfe von Menschenrechtsverletzungen durch die Polizei <text:span text:style-name="T65">(USDOS 20.3.2023)</text:span>.</text:p>
      <text:p text:style-name="P7">Quellen:</text:p>
      <text:list xml:id="list110031290647165" text:continue-numbering="true" text:style-name="WWNum2">
        <text:list-item>
          <text:p text:style-name="P77"><text:span text:style-name="T164">CIA – Central Intelligence Agency [USA] (26.6.2023): The World Factbook, Korea South, Military and Security, </text:span><text:a xlink:type="simple" xlink:href="https://www.cia.gov/the-world-factbook/countries/korea-south/#military-and-security" text:style-name="Internet_20_link" text:visited-style-name="Visited_20_Internet_20_Link"><text:span text:style-name="T164">https://www.cia.gov/the-world-factbook/countries/korea-south/#military-and-security</text:span></text:a><text:span text:style-name="T164">, Zugriff </text:span><text:span text:style-name="T202">3</text:span><text:span text:style-name="T200">.7.2023</text:span></text:p>
        </text:list-item>
        <text:list-item>
          <text:p text:style-name="P112"><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5">26.6.2023</text:span></text:p>
        </text:list-item>
      </text:list>
      <text:h text:style-name="P68" text:outline-level="1"><text:bookmark-start text:name="__RefHeading___Toc4157_297596519"/>Folter und unmenschliche Behandlung<text:bookmark-end text:name="__RefHeading___Toc4157_297596519"/></text:h>
      <text:p text:style-name="P21">Das Gesetz verbietet solche Praktiken, aber es gab einige Berichte, dass Regierungsbeamte sie anwandten. Es gab keine Berichte, dass Angehörige der Sicherheitskräfte schwerwiegende Verstöße begangen hätten <text:span text:style-name="T38">(USDOS 20.3.2023).</text:span></text:p>
      <text:p text:style-name="P7">Quellen:</text:p>
      <text:list xml:id="list110031695593508" text:continue-numbering="true" text:style-name="WWNum2">
        <text:list-item>
          <text:p text:style-name="P113"><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6">26.6.2023</text:span></text:p>
        </text:list-item>
      </text:list>
      <text:h text:style-name="P68" text:outline-level="1"><text:bookmark-start text:name="__RefHeading___Toc4159_297596519"/>Korruption<text:bookmark-end text:name="__RefHeading___Toc4159_297596519"/></text:h>
      <text:p text:style-name="P21">Trotz der Bemühungen der Regierung zur Korruptionsbekämpfung und robuster Ermittlungen und Strafverfolgungen gibt es in Politik, Wirtschaft und Alltag immer noch Praktiken wie Bestechung, Einflussnahme und Erpressung. Das Gesetz zur Bekämpfung von Bestechung und Bestechlichkeit aus dem Jahr 2016 sieht harte Strafen für Personen vor, die wegen der Annahme von Bestechungsgeldern verurteilt werden, und gilt für Regierungsbeamte ebenso wie für deren <text:soft-page-break/>Ehepartner, Journalisten und Lehrkräfte. Die Korruptionsermittlungsbehörde für hochrangige Beamte untersucht Korruptionsvorwürfe gegen Beamte und kann einseitig Anklage gegen Polizisten, Staatsanwälte und Richter erheben <text:span text:style-name="T112">(FH ohne Datum; vgl. USDOS 20.3.2023).</text:span></text:p>
      <text:p text:style-name="P36">Der Corruption Perceptions Index 2022 von Transparency International listet <text:span text:style-name="T155">Südkorea </text:span>auf Platz <text:span text:style-name="T155">31</text:span> von 180 Staaten auf (TI ohne Datum).</text:p>
      <text:p text:style-name="P7">Quellen:</text:p>
      <text:list xml:id="list110029954577735" text:continue-numbering="true" text:style-name="WWNum2">
        <text:list-item>
          <text:p text:style-name="P78"><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14"><text:span text:style-name="Absatz-Standardschriftart"><text:span text:style-name="T156">TI – Transparency International (ohne Datum): Corruption Perceptions Index 2022, </text:span></text:span><text:a xlink:type="simple" xlink:href="https://www.transparency.org/en/cpi/2022" text:style-name="Internet_20_link" text:visited-style-name="Visited_20_Internet_20_Link"><text:span text:style-name="Absatz-Standardschriftart"><text:span text:style-name="T156">https://www.transparency.org/en/cpi/2022</text:span></text:span></text:a><text:span text:style-name="Absatz-Standardschriftart"><text:span text:style-name="T156">, </text:span></text:span><text:span text:style-name="Absatz-Standardschriftart"><text:span text:style-name="T157">Zugriff </text:span></text:span><text:span text:style-name="Absatz-Standardschriftart"><text:span text:style-name="T158">2</text:span></text:span><text:span text:style-name="Absatz-Standardschriftart"><text:span text:style-name="T159">9</text:span></text:span><text:span text:style-name="Absatz-Standardschriftart"><text:span text:style-name="T158">.6.2023</text:span></text:span></text:p>
        </text:list-item>
        <text:list-item>
          <text:p text:style-name="P115"><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6">29.6.2023</text:span></text:p>
        </text:list-item>
      </text:list>
      <text:h text:style-name="P68" text:outline-level="1"><text:bookmark-start text:name="__RefHeading___Toc4161_297596519"/>NGOs und Mensch<text:span text:style-name="T12">en</text:span>rechtsakt<text:span text:style-name="T12">i</text:span>visten, <text:span text:style-name="T71">Ombudsperson</text:span><text:bookmark-end text:name="__RefHeading___Toc4161_297596519"/></text:h>
      <text:p text:style-name="P21">Inländische und internationale Menschenrechtsgruppen arbeiteten im Allgemeinen ohne staatliche Einschränkungen <text:span text:style-name="T120">(USDOS 20.3.2023; vgl FH ohne Datum)</text:span>, untersuchten Menschenrechtsfälle und veröffentlichten ihre Ergebnisse <text:span text:style-name="T222">(USDOS 20.3.2023)</text:span>. </text:p>
      <text:p text:style-name="P21">Die Nationale Menschenrechtskommission Koreas, die als unabhängige Regierungsstelle zum Schutz und zur Förderung der in der Verfassung verankerten Menschenrechte eingerichtet wurde, hat keine Durchsetzungsbefugnis, und ihre Empfehlungen und Entscheidungen sind nicht bindend. Sie untersucht Beschwerden, gibt politische Empfehlungen ab, schult lokale Beamte und führt Kampagnen zur Sensibilisierung der Öffentlichkeit durch <text:span text:style-name="T65">(USDOS 20.3.2023)</text:span>.</text:p>
      <text:p text:style-name="P21">Das Büro des Ombudsmannes untersucht öffentliche Beschwerden, vermittelt und schlichtet Streitigkeiten zwischen der Öffentlichkeit und den Behörden und bewertet die Dienstleistungen der Zentral- und Lokalregierungen sowie der Bildungsbehörden <text:span text:style-name="T65">(USDOS 20.3.2023)</text:span>.</text:p>
      <text:p text:style-name="P7">Quellen:</text:p>
      <text:list xml:id="list110030266208160" text:continue-numbering="true" text:style-name="WWNum2">
        <text:list-item>
          <text:p text:style-name="P79"><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16"><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6">30.6.2023</text:span></text:p>
        </text:list-item>
      </text:list>
      <text:h text:style-name="P68" text:outline-level="1"><text:bookmark-start text:name="__RefHeading___Toc4165_297596519"/>Wehrdienst und Rekrutierungen, <text:span text:style-name="T46">Wehrersatzdienst</text:span><text:bookmark-end text:name="__RefHeading___Toc4165_297596519"/></text:h>
      <text:p text:style-name="P27">Das Gesetz schreibt für alle männlichen Bürger zwischen 18 und 40 Jahren (<text:span text:style-name="T166">laut CIA 18 bis 35) </text:span>einen 18- bis 21-monatigen aktiven Militärdienst vor, gefolgt von einer Reserveausbildung. Das Gesetz erlaubt es Verweigerern aus Gewissensgründen, ihre Dienstpflicht zu erfüllen, indem sie 36 Monate lang als <text:span text:style-name="T168">Regierungsangestellte</text:span> in Justizvollzugsanstalten arbeiten <text:span text:style-name="T46">(</text:span><text:span text:style-name="T68">USDOS 15.5.2023; vgl. </text:span><text:span text:style-name="T46">USDOS 20.3.2023, </text:span><text:span text:style-name="T117">FH ohne Datum</text:span><text:span text:style-name="T46">). </text:span></text:p>
      <text:p text:style-name="P27"><text:soft-page-break/><text:span text:style-name="T46">Zivildienstleistende können in der Gastronomie, im Bildungswesen, im Sanitärbereich und im Gebäudemanagement </text:span><text:span text:style-name="T219">eingesetzt werden.</text:span><text:span text:style-name="T46"> Wer den Wehr- oder Ersatzdienst verweigert, wird mit bis zu drei Jahren Haft bestraft </text:span><text:span text:style-name="T165">(USDOS 15.5.2023).</text:span></text:p>
      <text:p text:style-name="P21"><text:span text:style-name="T40">D</text:span>as Center for Military Human Rights Korea, eine lokale Nichtregierungsorganisation (NRO), berichtete über einige Fälle von Gewalt und grausamer Behandlung beim Militär. Lokale Nichtregierungsorganisationen glauben, dass Mobbing, Schikanen und Gewalt bei einigen Selbstmorden im Militär eine Rolle spielen <text:span text:style-name="T40">(USDOS 20.3.2023)</text:span>.</text:p>
      <text:p text:style-name="P21">Die Klausel "schändliches Verhalten" im Militärrecht stellt einvernehmliche sexuelle Handlungen zwischen Personen des gleichen Geschlechts im Militär mit bis zu zwei Jahren Haft unter Strafe, unabhängig davon, wo die Handlung stattgefunden hat <text:span text:style-name="T87">(USDOS 20.3.2023; </text:span><text:span text:style-name="T133">vgl. FH ohne Datum</text:span><text:span text:style-name="T87">).</text:span></text:p>
      <text:p text:style-name="P21">Im April hob der Oberste Gerichtshof Koreas die militärischen Verurteilungen von zwei schwulen Soldaten auf, die wegen gleichgeschlechtlichen Verhaltens nach Artikel 92-6 des Militärstrafgesetzes angeklagt worden waren. Das Gericht begründete dies damit, dass das Gesetz nicht anwendbar ist, wenn gleichgeschlechtliche sexuelle Handlungen außerhalb des Stützpunktes, außerhalb des Dienstes und in gegenseitigem Einverständnis stattfanden <text:span text:style-name="T152">(HRW ohne Datum; </text:span><text:span text:style-name="T153">vgl. AI 27.3.2023</text:span><text:span text:style-name="T152">).</text:span></text:p>
      <text:p text:style-name="P9">Quellen:</text:p>
      <text:list xml:id="list110029982862694" text:continue-numbering="true" text:style-name="WWNum2">
        <text:list-item>
          <text:p text:style-name="P117"><text:span text:style-name="T30">AI – Amnesty International (27.3.2023): </text:span>Amnesty International Report 2022/23; The State of the World's Human Rights; South Korea 2022, <text:a xlink:type="simple" xlink:href="https://www.ecoi.net/de/dokument/2089608.html" text:style-name="Internet_20_link" text:visited-style-name="Visited_20_Internet_20_Link">https://www.ecoi.net/de/dokument/2089608.html</text:a>, <text:span text:style-name="T153">Zugriff </text:span><text:span text:style-name="T208">29.6.2023</text:span></text:p>
        </text:list-item>
        <text:list-item>
          <text:p text:style-name="P132">CIA – Central Intelligence Agency [USA] (26.6.2023): The World Factbook, <text:span text:style-name="T167">Military and Security, </text:span>Korea South, <text:a xlink:type="simple" xlink:href="https://www.cia.gov/the-world-factbook/countries/korea-south/#military-and-security" text:style-name="Internet_20_link" text:visited-style-name="Visited_20_Internet_20_Link">https://www.cia.gov/the-world-factbook/countries/korea-south/#military-and-security</text:a>, Zugriff <text:span text:style-name="T201">30.6.2023</text:span></text:p>
        </text:list-item>
        <text:list-item>
          <text:p text:style-name="P100"><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01">HRW – Human Rights Watch (ohne Datum): World Report 2023, South Korea, <text:a xlink:type="simple" xlink:href="https://www.hrw.org/world-report/2023/country-chapters/south-korea" text:style-name="Internet_20_link" text:visited-style-name="Visited_20_Internet_20_Link">https://www.hrw.org/world-report/2023/country-chapters/south-korea</text:a>, Zugriff <text:span text:style-name="T207">27.6.2023</text:span></text:p>
        </text:list-item>
        <text:list-item>
          <text:p text:style-name="P118"><text:span text:style-name="T66">USDOS – US Department of State [USA] (15.5.2023): </text:span>2022 Report on International Religious Freedom: Republic of Korea, <text:a xlink:type="simple" xlink:href="https://www.state.gov/reports/2022-report-on-international-religious-freedom/republic-of-korea/" text:style-name="Internet_20_link" text:visited-style-name="Visited_20_Internet_20_Link">https://www.state.gov/reports/2022-report-on-international-religious-freedom/republic-of-korea/</text:a>, <text:span text:style-name="T66">Zugriff </text:span><text:span text:style-name="T207">29.6.2023</text:span></text:p>
        </text:list-item>
        <text:list-item>
          <text:p text:style-name="P119"><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7">30.6.2023</text:span></text:p>
        </text:list-item>
      </text:list>
      <text:h text:style-name="P68" text:outline-level="1"><text:bookmark-start text:name="__RefHeading___Toc4171_297596519"/>Allgemeine Menschenrechtslage<text:bookmark-end text:name="__RefHeading___Toc4171_297596519"/></text:h>
      <text:p text:style-name="P21">Die bürgerlichen Freiheiten werden im Allgemeinen geachtet, obwohl das Land mit Minderheitenrechten und sozialer Integration zu kämpfen hat <text:span text:style-name="T102">(FH ohne Datum). </text:span>Es gab keine Berichte über willkürliche oder ungesetzliche Tötungen durch die Regierung oder ihre Vertreter. <text:s/>Es gab keine Berichte über das Verschwinden von Personen durch oder im Auftrag von Regierungsbehörden <text:span text:style-name="T39">(USDOS 20.3.2023).</text:span></text:p>
      <text:p text:style-name="P35">Das Justizministerium erklärte, es gebe keine Personen, die wegen ihrer politischen Überzeugungen inhaftiert oder festgehalten würden. Einige NRO argumentierten jedoch, dass <text:soft-page-break/>Personen, die wegen Verstößen gegen das NSL <text:span text:style-name="T47">(</text:span>National Security Law<text:span text:style-name="T47">) </text:span>oder wegen Streikaktivitäten verhaftet wurden, als politische Gefangene gelten. Das NSL-Gesetz stellt Handlungen unter Strafe, die als Unterstützung der DVRK oder anderweitig gegen den Staat ausgelegt werden. Die Regierung nutzte dieses Gesetz, um Zivilisten zu verhaften und zu inhaftieren und um Ausländer zu deportieren <text:span text:style-name="T194">(USDOS 20.3.2023)</text:span>.</text:p>
      <text:p text:style-name="P35">Zwar wird der Zugang zu Medieninhalten aus der Demokratischen Volksrepublik Korea (DVRK) nicht gänzlich untersagt, doch verbietet das NSL den Bürgern das Hören von DVRK-Radioprogrammen, das Ansehen von DVRK-Satellitenübertragungen oder das Lesen von in der DVRK veröffentlichten Büchern, wenn die Regierung feststellt, dass eine solche Handlung die nationale Sicherheit oder die demokratische Grundordnung gefährdet. Derartige Beschlüsse waren selten <text:span text:style-name="T49">(USDOS 20.3.2023).</text:span></text:p>
      <text:p text:style-name="P7">Quellen:</text:p>
      <text:list xml:id="list110030117690218" text:continue-numbering="true" text:style-name="WWNum2">
        <text:list-item>
          <text:p text:style-name="P80"><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209">27.6.2023</text:span></text:p>
        </text:list-item>
        <text:list-item>
          <text:p text:style-name="P115"><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9">30.6.2023</text:span></text:p>
        </text:list-item>
      </text:list>
      <text:h text:style-name="P68" text:outline-level="1"><text:bookmark-start text:name="__RefHeading___Toc4173_297596519"/>Meinungs- und Pressefreiheit<text:bookmark-end text:name="__RefHeading___Toc4173_297596519"/></text:h>
      <text:p text:style-name="P21">Das Gesetz sieht Meinungsfreiheit vor, auch für Mitglieder der Presse und anderer Medien, und die Regierung respektierte dieses Recht im Allgemeinen. Dennoch schränkte die Regierung durch die Auslegung und Umsetzung des NSL und anderer Gesetze und Bestimmungen der Verfassung die Rede- und Meinungsfreiheit ein und beschränkte den Zugang zum Internet <text:span text:style-name="T50">(USDOS 20.3.2023; </text:span><text:span text:style-name="T113">vgl. FH ohne Datum</text:span><text:span text:style-name="T50">)</text:span>.</text:p>
      <text:p text:style-name="P62"><text:span text:style-name="T36">D</text:span><text:span text:style-name="T27">ie Verbreitung oder den Transport von Flugblättern und anderen Materialien über die innerkoreanische Grenze in die D</text:span><text:span text:style-name="T34">P</text:span><text:span text:style-name="T27">RK </text:span><text:span text:style-name="T34">(</text:span>Democratic People’s Republic of Korea<text:span text:style-name="T218">)</text:span><text:span text:style-name="T27"> ohne vorherige Genehmigung </text:span><text:span text:style-name="T36">steht </text:span><text:span text:style-name="T27">unter Strafe; </text:span><text:span text:style-name="T36">weiters </text:span><text:span text:style-name="T27">auch Gegenstände wie Bargeld und digitale Speicherlaufwerke mit südkoreanischen Nachrichten, Dokumentarfilmen und Fernsehserien </text:span><text:span text:style-name="T35">(USDOS 20.3.2023).</text:span></text:p>
      <text:p text:style-name="P21">Die Regierung und Persönlichkeiten des öffentlichen Lebens nutzten Verleumdungs- und Beleidigungsgesetze, die Verleumdung umfassend definieren und unter Strafe stellen, um die öffentliche Diskussion einzuschränken und private und mediale Äußerungen zu <text:span text:style-name="T224">kontrollieren</text:span> <text:s/><text:span text:style-name="T114">(USDOS 20.3.2023; vgl. Fh ohne Datum, </text:span><text:span text:style-name="T151">HRW ohne Datum</text:span><text:span text:style-name="T114">)</text:span>. Das Gesetz sieht eine Strafe von bis zu drei Jahren Gefängnis für Äußerungen vor, die als "Verleumdung" oder "üble Nachrede" eingestuft werden, selbst wenn sie den Tatsachen entsprechen, und bis zu sieben Jahren für Äußerungen, die sich als falsch erweisen. Das Gesetz bestraft auch die Verleumdung von Verstorbenen; die Höchststrafe bei einer Verurteilung beträgt zwei Jahre Haft <text:span text:style-name="T51">(USDOS 20.3.2023).</text:span></text:p>
      <text:p text:style-name="P21">Gesetzliche Verbote von pro-nordkoreanischen Aktivitäten beeinträchtigen die legitime politische Meinungsäußerung und Journalisten können von der Regierung unter Druck gesetzt werden, wenn <text:soft-page-break/>sie über die innerkoreanischen Beziehungen berichten oder diese kommentieren <text:span text:style-name="T103">(FH ohne Datum).</text:span></text:p>
      <text:p text:style-name="P21">Es gab einige staatliche Beschränkungen des Internetzugangs, und die Regierung verfügte über weitreichende rechtliche Befugnisse zur Überwachung von E-Mails und Internet-Chatrooms. Das Ansehen von Websites, auf denen das nordkoreanische Regime gelobt wird, ist zwar rechtmäßig, doch die Verbreitung von Informationen über diese Websites, einschließlich der Veröffentlichung von Links zu ihnen, ist nach dem NSL illegal <text:span text:style-name="T53">(USDOS 20.3.2023). </text:span><text:span text:style-name="T115">Im Gegensatz dazu berichtet Freedom House, dass der Zugang zu nordkoreanischen Medien verboten ist (FH ohne Datum).</text:span></text:p>
      <text:p text:style-name="P33">Per Gesetz regelt die Regierung streng und umfassend die politische Meinungsäußerung von Beamten und Lehrern, auch im Privatleben und unabhängig von ihren beruflichen Aufgaben. Beamten ist es außerdem untersagt, politischen Parteien beizutreten <text:span text:style-name="T61">(USD</text:span><text:span text:style-name="T62">OS 20.3.2023).</text:span></text:p>
      <text:p text:style-name="P34">In der Rangliste der Pressefreiheit 202<text:span text:style-name="T160">3</text:span> liegt <text:span text:style-name="T162">Südkorea</text:span> auf Platz <text:span text:style-name="T163">47</text:span> von 180 <text:span text:style-name="T161">gelisteten </text:span>Plätzen (RSF ohne Datum).</text:p>
      <text:p text:style-name="P7">Quellen:</text:p>
      <text:list xml:id="list110031577019899" text:continue-numbering="true" text:style-name="WWNum2">
        <text:list-item>
          <text:p text:style-name="P81"><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04">27.6.2023</text:span></text:p>
        </text:list-item>
        <text:list-item>
          <text:p text:style-name="P102">HRW – Human Rights Watch (ohne Datum): World Report 2023, South Korea, <text:a xlink:type="simple" xlink:href="https://www.hrw.org/world-report/2023/country-chapters/south-korea" text:style-name="Internet_20_link" text:visited-style-name="Visited_20_Internet_20_Link">https://www.hrw.org/world-report/2023/country-chapters/south-korea</text:a>, Zugriff <text:span text:style-name="T209">29.6.2023</text:span></text:p>
        </text:list-item>
        <text:list-item>
          <text:p text:style-name="P133">RSF – Reporter ohne Grenzen (ohne Datum): <text:span text:style-name="T162">Südkorea</text:span>, <text:a xlink:type="simple" xlink:href="https://www.reporter-ohne-grenzen.de/fileadmin/Redaktion/Downloads/Ranglisten/Rangliste_2023/RSF_Rangliste_der_Pressefreiheit_2023.pdf" text:style-name="Internet_20_link" text:visited-style-name="Visited_20_Internet_20_Link">https://www.reporter-ohne-grenzen.de/fileadmin/Redaktion/Downloads/Ranglisten/Rangliste_2023/RSF_Rangliste_der_Pressefreiheit_2023.pdf</text:a>, Zugriff <text:span text:style-name="T209">29.6.2023</text:span></text:p>
        </text:list-item>
        <text:list-item>
          <text:p text:style-name="P120"><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09">29.6.2023</text:span></text:p>
        </text:list-item>
      </text:list>
      <text:h text:style-name="P68" text:outline-level="1"><text:bookmark-start text:name="__RefHeading___Toc4175_297596519"/>Versammlungs- und Vereinigungsfreiheit, Opposition<text:bookmark-end text:name="__RefHeading___Toc4175_297596519"/></text:h>
      <text:p text:style-name="P21">Das Gesetz sieht die Versammlungs- und Vereinigungsfreiheit vor, und die Regierung respektierte diese Rechte im Allgemeinen <text:span text:style-name="T54">(USDOS 20.3.2023). Mehrere gesetzliche Bestimmungen stehen jedoch im Widerspruch zu dieser Garantie, was manchmal zu Spannungen zwischen der Polizei und den Demonstranten über die Anwendung des Gesetzes führt </text:span><text:span text:style-name="T118">(FH ohne Datum).</text:span></text:p>
      <text:p text:style-name="P21">Das Gesetz kann genutzt werden, um Versammlungen zu verbieten oder einzuschränken, die als geeignet angesehen werden, die öffentliche Ordnung zu stören, und schreibt eine Voranmeldung für Demonstrationen aller Art vor, einschließlich politischer Kundgebungen, und legt einige Beschränkungen für die Orte fest, an denen Proteste stattfinden dürfen <text:span text:style-name="T55">(USDOS 20.3.2023).</text:span></text:p>
      <text:p text:style-name="P21"><text:span text:style-name="T63">Es herrscht ein ausgeprägter politischer Pluralismus mit mehreren Parteien, die um die Macht konkurrieren, obwohl die Parteistrukturen und Koalitionen sehr unbeständig sind. Neben den beiden Hauptparteien haben mehrere kleinere Gruppen und unabhängige Mitglieder Sitze in der Legislative </text:span><text:span text:style-name="T108">(FH ohne Datum). </text:span>Obwohl Bürger nicht-koreanischer Volkszugehörigkeit volle politische Rechte genießen, erhalten sie nur selten eine politische Vertretung <text:span text:style-name="T109">(FH ohne Datum).</text:span></text:p>
      <text:p text:style-name="P40"><text:soft-page-break/>Das Gesetz sieht vor, dass die meisten Beschäftigten das Recht haben, unabhängige Gewerkschaften zu gründen und ihnen beizutreten, innerhalb strenger Grenzen zu streiken und Tarifverhandlungen zu führen. <text:span text:style-name="T219">Allerdings wird der Begriff</text:span> Arbeitskonflikt" sehr eng <text:span text:style-name="T219">definiert</text:span>, sodass Streiks zu vielen Themen, wie etwa Personalabbau und Entlassungen, illegal sind<text:span text:style-name="T96">(USDOS 20.3.2023; </text:span><text:span text:style-name="T121">vgl. FH ohne Datum</text:span><text:span text:style-name="T96">).</text:span></text:p>
      <text:p text:style-name="P22"><text:s text:c="2"/></text:p>
      <text:p text:style-name="P11">Quellen:</text:p>
      <text:list xml:id="list110032056688977" text:continue-numbering="true" text:style-name="WWNum2">
        <text:list-item>
          <text:p text:style-name="P82"><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210">27.6.2023</text:span></text:p>
        </text:list-item>
        <text:list-item>
          <text:p text:style-name="P120"><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0">29.6.2023</text:span></text:p>
        </text:list-item>
      </text:list>
      <text:h text:style-name="P68" text:outline-level="1"><text:bookmark-start text:name="__RefHeading___Toc4183_297596519"/>Haftbedingungen<text:bookmark-end text:name="__RefHeading___Toc4183_297596519"/></text:h>
      <text:p text:style-name="P21">Die Bedingungen in den Gefängnissen entsprechen im Allgemeinen internationalen Standards <text:span text:style-name="T126">(FH ohne Datum; vgl. USDOS 20.3.2023)</text:span> und die Gefangenen hatten Zugang zu Hilfsmaßnahmen <text:span text:style-name="T41">(USDOS 20.3.2023). </text:span>Berichte über Misshandlungen durch Gefängniswärter sind selten <text:span text:style-name="T125">(FH ohne Datum). </text:span>Die Behörden gingen allen Berichten über Misshandlungen nach und berichteten, dass den Häftlingen mehrere Rechtsbehelfe zur Verfügung standen, wenn sie sich in ihren Rechten verletzt fühlten <text:span text:style-name="T42">(USDOS 20.3.2023).</text:span></text:p>
      <text:p text:style-name="P21">Es gab keine Berichte über Probleme beim Zugang zu den Haftanstalten. Die Nationale Menschenrechtskommission Koreas (NHRCK) und Nichtregierungsorganisationen haben Zugang zu Justizvollzugsanstalten, um gemeldete Fälle von Menschenrechtsverletzungen zu untersuchen <text:span text:style-name="T43">(USDOS 20.3.2023).</text:span></text:p>
      <text:p text:style-name="P10">Quellen:</text:p>
      <text:list xml:id="list110030970803348" text:continue-numbering="true" text:style-name="WWNum2">
        <text:list-item>
          <text:p text:style-name="P83"><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04">27.6.2023</text:span></text:p>
        </text:list-item>
        <text:list-item>
          <text:p text:style-name="P121"><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0">29.6.2023</text:span></text:p>
        </text:list-item>
      </text:list>
      <text:h text:style-name="P68" text:outline-level="1"><text:bookmark-start text:name="__RefHeading___Toc4185_297596519"/>Todesstrafe<text:bookmark-end text:name="__RefHeading___Toc4185_297596519"/></text:h>
      <text:p text:style-name="P32"><text:span text:style-name="T141">Südkorea hat die Todesstrafe in der Praxis abgeschafft und die letzte Hinrichtung wurde 1997 vollstreckt </text:span><text:span text:style-name="T193">(AI 27.3.2023). </text:span><text:span text:style-name="T141">Südkorea zählt zu den Ländern, in denen Hinrichtungsmoratorien gelten</text:span>: <text:span text:style-name="T142">in der Praxis, </text:span>wenn seit mindestens zehn Jahren keine Hinrichtung vollstreckt <text:span text:style-name="T144">wurde</text:span> <text:span text:style-name="T144">(laenderdaten.info </text:span><text:span text:style-name="T145">ohne Datum</text:span><text:span text:style-name="T144">)</text:span> oder per Gesetz, wenn dieses Moratorium auf eine behördliche oder gerichtliche Entscheidung folgt <text:span text:style-name="T141">(Frankreich Diplomatie 10.2022).</text:span></text:p>
      <text:p text:style-name="P8">Quellen:</text:p>
      <text:list xml:id="list110030679914226" text:continue-numbering="true" text:style-name="WWNum2">
        <text:list-item>
          <text:p text:style-name="P122"><text:span text:style-name="T153">AI – Amnesty International (27.3.2023): </text:span>Amnesty International Report 2022/23; The State of the World's Human Rights; South Korea 2022, <text:a xlink:type="simple" xlink:href="https://www.ecoi.net/de/dokument/2089608.html" text:style-name="Internet_20_link" text:visited-style-name="Visited_20_Internet_20_Link">https://www.ecoi.net/de/dokument/2089608.html</text:a>, <text:span text:style-name="T153">Zugriff </text:span><text:span text:style-name="T211">30.6.2023</text:span></text:p>
        </text:list-item>
        <text:list-item>
          <text:p text:style-name="P134"><text:soft-page-break/>Frankreich Diplomatie [Frankreich] (10.2022): Abschaffung der Todesstrafe, <text:a xlink:type="simple" xlink:href="https://www.diplomatie.gouv.fr/de/aussenpolitik-frankreichs/menschenrechte-und-humanitare-hilfe/abschaffung-der-todesstrafe/" text:style-name="Internet_20_link" text:visited-style-name="Visited_20_Internet_20_Link">https://www.diplomatie.gouv.fr/de/aussenpolitik-frankreichs/menschenrechte-und-humanitare-hilfe/abschaffung-der-todesstrafe/</text:a>, Zugriff <text:span text:style-name="T211">30.6.2023</text:span></text:p>
        </text:list-item>
        <text:list-item>
          <text:p text:style-name="P135">la<text:span text:style-name="T143">e</text:span>nderdaten.info (ohne Datum): <text:span text:style-name="T146">Südkorea</text:span>, politische Indikatoren, <text:a xlink:type="simple" xlink:href="https://www.laenderdaten.info/Asien/Suedkorea/index.php" text:style-name="Internet_20_link" text:visited-style-name="Visited_20_Internet_20_Link">https://www.laenderdaten.info/Asien/Suedkorea/index.php</text:a>, Zugriff <text:span text:style-name="T211">30.6.2023</text:span></text:p>
        </text:list-item>
      </text:list>
      <text:h text:style-name="P68" text:outline-level="1"><text:bookmark-start text:name="__RefHeading___Toc4187_297596519"/>Religionsfreiheit<text:bookmark-end text:name="__RefHeading___Toc4187_297596519"/></text:h>
      <text:p text:style-name="P41">Die Verfassung sieht Religionsfreiheit vor <text:span text:style-name="T116">(USDOS 20.3.2023; vgl. FH ohne Datum)</text:span> und verbietet die Diskriminierung aufgrund der Religion <text:span text:style-name="T116">(USDOS 20.3.2023) </text:span><text:span text:style-name="T223">und </text:span>schreibt die Trennung von Religion und Staat vor <text:span text:style-name="T67">(USDOS 15.5.2023).</text:span></text:p>
      <text:p text:style-name="P21">Laut einer vom Korea Statistical Information Service durchgeführten Volkszählung von 2015 sind von den 44 Prozent der Bevölkerung, die sich zu einer Religion bekennen, 45 Prozent protestantisch, 35 Prozent buddhistisch, 18 Prozent römisch-katholisch und 2 Prozent "andere" (einschließlich Won-Buddhismus, Konfuzianismus, Jeongsando, Cheondogyo, Daejonggyo, Daesun Jinrihoe und Islam). Die Volkszählung zählt die Mitglieder der Zeugen Jehovas, der Kirche Jesu Christi der Heiligen der Letzten Tage (Kirche Jesu Christi), der Kirche der Siebenten-Tags-Adventisten und der Familienföderation für Weltfrieden und Vereinigung (Vereinigungskirche) zu den Protestanten. Einem der beiden Rabbiner des Landes zufolge gibt es eine kleine jüdische Bevölkerung von etwa 1.000 Personen, die fast alle im Ausland leben. Der koreanische Verband der Muslime schätzt die muslimische Bevölkerung auf 150.000, von denen etwa 120.000 Wanderarbeiter sind <text:span text:style-name="T69">(USDOS 15.5.2023).</text:span></text:p>
      <text:p text:style-name="P8">Quellen:</text:p>
      <text:list xml:id="list110030172990393" text:continue-numbering="true" text:style-name="WWNum2">
        <text:list-item>
          <text:p text:style-name="P84"><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212">27.6.2023</text:span></text:p>
        </text:list-item>
        <text:list-item>
          <text:p text:style-name="P123"><text:span text:style-name="T29">USDOS – US Department of State [USA] (15.5.2023): </text:span>2022 Report on International Religious Freedom: Republic of Korea, <text:a xlink:type="simple" xlink:href="https://www.state.gov/reports/2022-report-on-international-religious-freedom/republic-of-korea/" text:style-name="Internet_20_link" text:visited-style-name="Visited_20_Internet_20_Link">https://www.state.gov/reports/2022-report-on-international-religious-freedom/republic-of-korea/</text:a>, <text:span text:style-name="T66">Zugriff </text:span><text:span text:style-name="T212">29.6.2023</text:span></text:p>
        </text:list-item>
        <text:list-item>
          <text:p text:style-name="P124"><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2">29.6.2023</text:span></text:p>
        </text:list-item>
      </text:list>
      <text:h text:style-name="P68" text:outline-level="1"><text:bookmark-start text:name="__RefHeading___Toc4195_297596519"/>Minderheiten<text:bookmark-end text:name="__RefHeading___Toc4195_297596519"/></text:h>
      <text:p text:style-name="P42">Es gibt keine Gesetze, die die Beteiligung von Mitgliedern historisch marginalisierter Gruppen am politischen Prozess verhindern, und sie haben sich auch beteiligt. Viele Migranten aus der Demokratischen Volksrepublik Korea, China und anderen Ländern gaben <text:span text:style-name="T219">jedoch </text:span>an, gesellschaftlich diskriminiert zu werden und nicht immer Zugang zu grundlegenden Dienstleistungen zu haben <text:span text:style-name="T57">(USDOS 20.3.2023; </text:span><text:span text:style-name="T128">vgl. FH ohne Datum</text:span><text:span text:style-name="T57">).</text:span></text:p>
      <text:p text:style-name="P21">Menschen mit Behinderungen hatten in gewissem Umfang Zugang zu Bildung, Beschäftigung, Sozialprogrammen und staatlicher Unterstützung, jedoch nicht in gleichem Maße wie andere. Die Regierung setzte im Allgemeinen die Gesetze durch, die einen solchen Zugang vorschreiben <text:span text:style-name="T94">(USDOS 20.3.2023).</text:span></text:p>
      <text:p text:style-name="P8"><text:soft-page-break/>Quellen:</text:p>
      <text:list xml:id="list110030155482092" text:continue-numbering="true" text:style-name="WWNum2">
        <text:list-item>
          <text:p text:style-name="P85"><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213">29.6.2023</text:span></text:p>
        </text:list-item>
        <text:list-item>
          <text:p text:style-name="P125"><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3">29.6.2023</text:span></text:p>
        </text:list-item>
      </text:list>
      <text:h text:style-name="P68" text:outline-level="1"><text:bookmark-start text:name="__RefHeading___Toc4203_297596519"/>Relevante Bevölkerungsgruppen<text:bookmark-end text:name="__RefHeading___Toc4203_297596519"/></text:h>
      <text:h text:style-name="P69" text:outline-level="2"><text:bookmark-start text:name="__RefHeading___Toc4205_297596519"/><text:span text:style-name="T5">F</text:span><text:span text:style-name="T6">rauen</text:span><text:bookmark-end text:name="__RefHeading___Toc4205_297596519"/></text:h>
      <text:p text:style-name="P24">Frauen genießen gemäß der Verfassung die gleichen Rechte wie Männer; die Regierung setzte die Gesetze wirksam durch <text:span text:style-name="T81">(USDOS 20.3.2023). Frauen sind zwar rechtlich gleichgestellt, aber in sozialer Hinsicht und auf dem Arbeitsmarkt erheblich diskriminiert </text:span><text:span text:style-name="T147">(FH ohne Datum; vgl. HRW ohne Datum) </text:span><text:span text:style-name="T130">und in </text:span><text:span text:style-name="T81">der Politik nach wie vor unterrepräsentiert; im Dezember 2022 hatten sie 19 Prozent der Sitze in der Nationalversammlung inne. Auch im Kabinett sind Frauen nur schwach vertreten </text:span><text:span text:style-name="T111">(FH ohne Datum).</text:span></text:p>
      <text:p text:style-name="P24">Das Gesetz stellt die Vergewaltigung von Frauen unter Strafe; Vergewaltigung ohne vaginalen Geschlechtsverkehr gilt als "imitative Vergewaltigung". Das Strafmaß für Vergewaltigung reicht von mindestens drei Jahren bis zu lebenslänglicher Haft, während auf "nachahmende Vergewaltigung" eine Mindeststrafe von zwei Jahren Haft steht. Der Oberste Gerichtshof hat die Vergewaltigung in der Ehe als Straftatbestand anerkannt <text:span text:style-name="T74">(USDOS 20.3.2023).</text:span></text:p>
      <text:p text:style-name="P26">Sexuelle Belästigung war ein erhebliches gesellschaftliches Problem <text:span text:style-name="T131">(USDOS 20.3.2023; vgl. FH ohne Datum)</text:span>. Den Tätern drohen bis zu drei Jahre Gefängnis und eine hohe Geldstrafe und bis zu fünf Jahre Gefängnis, wenn sie eine Waffe benutzen. Das Gesetz verpflichtet Unternehmen und Organisationen, Präventivmaßnahmen gegen sexuelle Belästigung zu ergreifen. Die Regierung hat das Gesetz im Allgemeinen wirksam durchgesetzt <text:span text:style-name="T80">(USDOS 20.3.2023).</text:span></text:p>
      <text:p text:style-name="P24">Häusliche Gewalt ist trotz der Gesetze, die sie bekämpfen sollen, weit verbreitet <text:span text:style-name="T137">(FH ohne Datum). </text:span>Das Gesetz definiert häusliche Gewalt als schweres Verbrechen, das mit einer Höchststrafe von fünf Jahren Gefängnis plus Geldstrafe geahndet werden kann <text:span text:style-name="T74">(USDOS 20.3.2023).</text:span></text:p>
      <text:p text:style-name="P25">Frauen in Südkorea sind anfällig für die Anwerbung durch internationale Heiratsvermittler und Sexhändler <text:span text:style-name="T138">(FH ohne Daum). </text:span>Ausländische Bräute <text:span text:style-name="T77">(in erster Linie Vietnamesinnen, Kambodschanerinnen und Filipina)</text:span> waren häufiger von häuslicher Gewalt betroffen als andere Frauen im Land. Das Ministerium für Geschlechtergleichstellung und Familienbetrieb bietet weiterhin Unterstützungszentren und Unterkünfte, um ausländischen Bräuten, die <text:span text:style-name="T75">Opfer von </text:span>sexuelle<text:span text:style-name="T75">r</text:span> oder häusliche<text:span text:style-name="T75">r</text:span> Gewalt <text:span text:style-name="T75">wurden</text:span>, Schutz zu bieten <text:span text:style-name="T76">(USDOS 20.3.2023).</text:span></text:p>
      <text:p text:style-name="P25">Digitale Sexualverbrechen sind ein großes Problem. Mehrere NRO erklärten, die Regierung habe einige positive Schritte unternommen, um gegen digitale Sexualverbrechen vorzugehen <text:span text:style-name="T148">(USDOS 20.3.2023; vgl. HRW ohne Datum)</text:span>. <text:span text:style-name="T78">Bei d</text:span>igitale<text:span text:style-name="T78">n</text:span> Sexualverbrechen <text:span text:style-name="T78">handelt es sich um</text:span> versteckte Kameraaufnahmen ohne die Zustimmung des <text:span text:style-name="T78">Opfers</text:span>, Bilder, die mit seiner Zustimmung <text:soft-page-break/>aufgenommen wurden, ohne sein Einverständnis weitergeben oder Bilder weitergeben, die gefälscht oder manipuliert wurden. Ein Zentrum zur Unterstützung von Opfern digitaler Sexualverbrechen, das dem Ministerium für Gleichstellung und Familie untersteht, half <text:span text:style-name="T79">Opf</text:span>e<text:span text:style-name="T219">r</text:span>n bei der Beantragung der Löschung von Bildern und Videos von Websites und unterstützte sie bei der Sammlung von Beweisen und der Einreichung von Polizeiberichten. Das Zentrum vermittelte auch kostenlose Rechtsberatung und leistete finanzielle Unterstützung bei medizinischen Ausgaben <text:span text:style-name="T78">(USDOS 20.3.2023).</text:span></text:p>
      <text:p text:style-name="P24">Nichtregierungsorganisationen und Menschenrechtsanwälte berichteten weiterhin von Fällen, in denen Politiker, Regierungsbeamte und Prominente die Verleumdungsgesetze nutzten, um <text:span text:style-name="T73">Opfer </text:span>von sexueller Belästigung am Arbeitsplatz davon abzuhalten, sich zu melden, oder um Vergeltungsmaßnahmen gegen solche Überlebenden zu ergreifen <text:span text:style-name="T52">(USDOS 20.3.2023).</text:span></text:p>
      <text:p text:style-name="P24">Obwohl das koreanische Verfassungsgericht die Abtreibung 2021 entkriminalisiert hat <text:span text:style-name="T135">(</text:span><text:span text:style-name="T149">HRW ohne Datum; vgl. </text:span><text:span text:style-name="T135">FH ohne Datum) muss die Nationalversammlung noch ein Gesetz verabschieden, das klärt, wie und wo südkoreanische Frauen legale Schwangerschaftsabbrüche erhalten können </text:span><text:span text:style-name="T150">(HRW ohne Datum). </text:span><text:span text:style-name="T219">Weiters gab</text:span> <text:span text:style-name="T219">es </text:span>keine Berichte über erzwungene Abtreibungen oder unfreiwillige Sterilisationen seitens der staatlichen Behörden <text:span text:style-name="T81">(USDOS 20.3.2023).</text:span></text:p>
      <text:p text:style-name="P8">Quellen:</text:p>
      <text:list xml:id="list110032084654675" text:continue-numbering="true" text:style-name="WWNum2">
        <text:list-item>
          <text:p text:style-name="P86"><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03">HRW – Human Rights Watch (ohne Datum): World Report 2023, South Korea, <text:a xlink:type="simple" xlink:href="https://www.hrw.org/world-report/2023/country-chapters/south-korea" text:style-name="Internet_20_link" text:visited-style-name="Visited_20_Internet_20_Link">https://www.hrw.org/world-report/2023/country-chapters/south-korea</text:a>, Zugriff <text:span text:style-name="T214">29.6.2023</text:span></text:p>
        </text:list-item>
        <text:list-item>
          <text:p text:style-name="P126"><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4">30.6.2023</text:span></text:p>
        </text:list-item>
      </text:list>
      <text:h text:style-name="P70" text:outline-level="2"><text:bookmark-start text:name="__RefHeading___Toc4207_297596519"/>Kinder<text:bookmark-end text:name="__RefHeading___Toc4207_297596519"/></text:h>
      <text:p text:style-name="P23">Die Staatsbürgerschaft setzt voraus, dass ein Elternteil zum Zeitpunkt der Geburt die Staatsbürgerschaft besitzt. Die Behörden gewähren die Staatsbürgerschaft auch dann, wenn die Abstammung unklar ist oder wenn das Kind andernfalls staatenlos wäre. Die Geburtenregistrierung ist für alle Personen mit legalem Status im Land vorgesehen und gesetzlich vorgeschrieben <text:span text:style-name="T82">(USDOS 20.3.2023).</text:span></text:p>
      <text:p text:style-name="P43">Das gesetzliche Mindestalter für die Eheschließung von Männern und Frauen liegt bei 18 Jahren. Es wurden keine Fälle von Zwangsheirat gemeldet <text:span text:style-name="T84">(USDOS 20.3.2023).</text:span></text:p>
      <text:p text:style-name="P43">Die Strafe für die Vergewaltigung eines Minderjährigen unter 13 Jahren reicht von 10 Jahren bis zu lebenslanger Haft; die Strafe für die Vergewaltigung eines Minderjährigen zwischen 13 und 19 Jahren beträgt fünf Jahre bis lebenslänglich. Zu den weiteren Strafen gehören die elektronische Überwachung von Straftätern, die Veröffentlichung ihrer persönlichen Daten und eine reversible Hormonbehandlung <text:span text:style-name="T85">(USDOS 20.3.2023).</text:span></text:p>
      <text:p text:style-name="P23">Das Gesetz verbietet die kommerzielle sexuelle Ausbeutung von Kindern sowie die Vermarktung und den Besitz von Kinderpornografie; die Regierung hat das Gesetz wirksam durchgesetzt. <text:soft-page-break/><text:span text:style-name="T219">S</text:span>chwere Verletzung und wiederholte<text:span text:style-name="T219">r</text:span> Missbrauch von Kindern <text:span text:style-name="T219">steht </text:span>unter Strafe und sieht Gefängnisstrafen zwischen fünf Jahren und lebenslänglich vor. <text:span text:style-name="T219">Missbrauchte Kinder haben den Rechtsanspruch von Schutz</text:span>, Beratung, Erziehung und psychologische Behandlung sowie deren sofortige Trennung von den Missbrauchstätern vor <text:span text:style-name="T83">(USDOS 20.3.2023).</text:span></text:p>
      <text:p text:style-name="P23"><text:span text:style-name="T219">S</text:span>chlimmste Formen <text:span text:style-name="T219">von</text:span> Kinderarbeit <text:span text:style-name="T219">sind verboten, wobei ein</text:span> Mindestalter von <text:span text:style-name="T219">grundsätzlich </text:span>15 Jahren für die Beschäftigung vor<text:span text:style-name="T219">gesehen ist.</text:span> Kinder im Alter von 15 bis 18 Jahren dürfen mit Zustimmung mindestens eines Erziehungsberechtigten oder eines Vormunds für begrenzte Stunden arbeiten und dürfen keine Nachtarbeit verrichten. Arbeitnehmer, die jünger als 18 Jahre sind, dürfen keine Arbeit verrichten, die ihrer Gesundheit oder "Sittlichkeit" schadet. Arbeitgeber in Branchen, die als schädlich oder gefährlich für die Moral oder die Gesundheit von Minderjährigen gelten, dürfen diese nicht einstellen und müssen bei Verstößen mit Geld- oder Haftstrafen rechnen <text:span text:style-name="T98">(USDOS 20.3.2023).</text:span></text:p>
      <text:p text:style-name="P23">Kinder mit Behinderungen im Alter von drei bis 17 Jahren hatten je nach den Bedürfnissen des Kindes Zugang sowohl zu regulären öffentlichen Schulen als auch zu einem separaten Sonderschulsystem. Alle regulären Kinderbetreuungs- und Bildungseinrichtungen mussten für Schüler mit Behinderungen entsprechende Einrichtungen bereitstellen <text:span text:style-name="T95">(USDOS 20.3.2023).</text:span></text:p>
      <text:p text:style-name="P8">Quellen:</text:p>
      <text:list xml:id="list110031499842570" text:continue-numbering="true" text:style-name="WWNum2">
        <text:list-item>
          <text:p text:style-name="P96">FH – Freedom House (ohne Datum): Freedom in the World <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27"><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5">30.6.2023</text:span></text:p>
        </text:list-item>
      </text:list>
      <text:h text:style-name="P71" text:outline-level="2"><text:bookmark-start text:name="__RefHeading___Toc4211_297596519"/>Sexuelle Minderheiten<text:bookmark-end text:name="__RefHeading___Toc4211_297596519"/></text:h>
      <text:p text:style-name="P23"><text:span text:style-name="T219">E</text:span>invernehmliche gleichgeschlechtliche sexuelle Handlungen zwischen zivilen Erwachsenen <text:span text:style-name="T219">werden nicht kriminalisiert</text:span> <text:span text:style-name="T86">(USDOS 20.3.2023; </text:span><text:span text:style-name="T132">vgl. FH ohne Datum, </text:span><text:span text:style-name="T174">BMEIA 4.7.2023, </text:span><text:span text:style-name="T182">AA 4.7.2023</text:span><text:span text:style-name="T86">), </text:span><text:span text:style-name="T140">aber die Diskriminierung von LGBT-Menschen ist in Südkorea nach wie vor allgegenwärtig (HRW ohne Datum; </text:span><text:span text:style-name="T219">vgl. </text:span><text:span text:style-name="T140"><text:s/></text:span><text:span text:style-name="T175">BMEIA 4.7.2023, </text:span><text:span text:style-name="T184">AA 4.7.2023</text:span><text:span text:style-name="T140">), </text:span><text:span text:style-name="T219">jedoch ist die </text:span>gleichgeschlechtliche Ehe <text:span text:style-name="T219">illegal</text:span> <text:span text:style-name="T136">(FH ohne Datum; </text:span><text:span text:style-name="T183">vgl. AA 4.7.2023</text:span><text:span text:style-name="T136">).</text:span></text:p>
      <text:p text:style-name="P61"><text:span text:style-name="T27">Das Gesetz verbietet Diskriminierung aufgrund der sexuellen Ausrichtung und ermächtigt den NHRCK </text:span><text:span text:style-name="T31">(</text:span>National Human Rights Commission of Korea<text:span text:style-name="T90">)</text:span><text:span text:style-name="T27"> Fälle solcher Diskriminierung zu überprüfen, obwohl seine empfohlenen Abhilfemaßnahmen nicht bindend sind. Das Gesetz verbietet nicht ausdrücklich die Diskriminierung aufgrund der Geschlechtsidentität </text:span><text:span text:style-name="T32">(USDOS 20.3.2023).</text:span></text:p>
      <text:p text:style-name="P23">Die Regierung ermittelte und verfolgte im Allgemeinen diejenigen, die an Gewalt gegen lesbische, schwule, bisexuelle, transgender, queere und intersexuelle Personen (LGBTQI+) beteiligt waren <text:span text:style-name="T88">(USDOS 20.3.2023). </text:span>LGBT+-Pride-Veranstaltungen werden abgehalten, aber manchmal von Gegendemonstranten gestört <text:span text:style-name="T119">(FH ohne Datum).</text:span></text:p>
      <text:p text:style-name="P23"><text:soft-page-break/>LGBTQI+-Jugendliche in Schulen erlebten Isolation und Misshandlung, einschließlich Mobbing und Belästigung durch Lehrer und Mitschüler, fehlende vertrauliche Unterstützung bei psychischen Problemen und Diskriminierung von Transgender-Jugendlichen, deren Geschlechtsidentität nicht anerkannt wurde, da Schulen Klasseneinteilungen, Toiletten und einheitliche Regeln auf der Grundlage des Geschlechts festlegen <text:span text:style-name="T89">(USDOS 20.3.2023).</text:span></text:p>
      <text:p text:style-name="P23">Personen, die älter als 19 Jahre sind, können ihr rechtliches Geschlecht in ihren Ausweisdokumenten durch eine gerichtliche Entscheidung ändern lassen. Dazu müssen die Antragsteller aufwendige Bedingungen erfüllen, wie z. B. eine geschlechtsangleichende Operation, eine Sterilisation, die Tatsache, dass sie nicht verheiratet sind, die Zustimmung ihrer Eltern haben und keine minderjährigen Kinder haben. Personen mit einer anderen Geschlechtsidentität als männlich oder weiblich können keine nicht binäre Option wählen <text:span text:style-name="T91">(USDOS 20.3.2023).</text:span></text:p>
      <text:p text:style-name="P23">Obwohl die NHRCK keine unfreiwilligen Fälle sogenannter Konversionstherapien im Laufe des Jahres meldete, berichteten NRO, dass Konversionstherapien stattfanden, einschließlich Beratung oder Psychotherapie (Einzel-, Gruppen- und Familientherapie, auch in Schulen oder kommunalen Beratungszentren), medikamentöse Therapie, stationäre Therapie, Elektroschockbehandlung und religiöse und spirituelle Intervention, <text:span text:style-name="T93">wie </text:span>religiöse Rituale, Exorzismus, kirchliche Lageraufenthalte <text:span text:style-name="T92">(USDOS 20.3.2023).</text:span></text:p>
      <text:p text:style-name="P8">Quellen:</text:p>
      <text:list xml:id="list110031390989301" text:continue-numbering="true" text:style-name="WWNum2">
        <text:list-item>
          <text:p text:style-name="P87"><text:span text:style-name="T181">AA – Auswärtiges Amt [Deutschland] (4.7.2023): Republik Korea: Reise- und Sicherheitshinweise, Reiseinfos, </text:span><text:a xlink:type="simple" xlink:href="https://www.auswaertiges-amt.de/de/service/laender/korearepublik-node/korearepubliksicherheit/216132#content_3" text:style-name="Internet_20_link" text:visited-style-name="Visited_20_Internet_20_Link"><text:span text:style-name="T181">https://www.auswaertiges-amt.de/de/service/laender/korearepublik-node/korearepubliksicherheit/216132#content_3</text:span></text:a><text:span text:style-name="T181">, Zugriff 4.7.2023</text:span></text:p>
        </text:list-item>
        <text:list-item>
          <text:p text:style-name="P105">BMEIA – BM Europäische und internationale Angelegenheiten [Österreich] (4.7.2023): Reiseinformation, Korea-Republik, Besondere Bestimmungen, <text:a xlink:type="simple" xlink:href="https://www.bmeia.gv.at/reise-services/reiseinformation/land/korea-rep/" text:style-name="Internet_20_link" text:visited-style-name="Visited_20_Internet_20_Link">https://www.bmeia.gv.at/reise-services/reiseinformation/land/korea-rep/</text:a>, Zugriff 4.7.2023</text:p>
        </text:list-item>
        <text:list-item>
          <text:p text:style-name="P97">FH – Freedom House (ohne Datum): Freedom in the World <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04">HRW – Human Rights Watch (ohne Datum): World Report 2023, South Korea, <text:a xlink:type="simple" xlink:href="https://www.hrw.org/world-report/2023/country-chapters/south-korea" text:style-name="Internet_20_link" text:visited-style-name="Visited_20_Internet_20_Link">https://www.hrw.org/world-report/2023/country-chapters/south-korea</text:a>, Zugriff 27.6.2023</text:p>
        </text:list-item>
        <text:list-item>
          <text:p text:style-name="P128"><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6">26.6.2023</text:span></text:p>
        </text:list-item>
      </text:list>
      <text:h text:style-name="P68" text:outline-level="1"><text:bookmark-start text:name="__RefHeading___Toc4213_297596519"/>Bewegungsfreiheit<text:bookmark-end text:name="__RefHeading___Toc4213_297596519"/></text:h>
      <text:p text:style-name="P21">Das Gesetz sieht Freizügigkeit <text:span text:style-name="T56">von Reisen </text:span>im Inland, Auslandsreisen (außer nach Nordkorea), Auswanderung und R<text:span text:style-name="T56">ückkehr</text:span> vor; die Regierung respektierte diese Rechte im Allgemeinen <text:span text:style-name="T56">(USDOS 20.3.2023). </text:span><text:span text:style-name="T134">Freedom House berichtet, dass für Reisen nach Nordkorea eine Genehmigung der Regierung erforderlich ist (FH ohne Datum).</text:span></text:p>
      <text:p text:style-name="P8">Quellen:</text:p>
      <text:list xml:id="list110032039215699" text:continue-numbering="true" text:style-name="WWNum2">
        <text:list-item>
          <text:p text:style-name="P88"><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29"><text:soft-page-break/><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5">26.6.2023</text:span></text:p>
        </text:list-item>
      </text:list>
      <text:h text:style-name="P68" text:outline-level="1"><text:bookmark-start text:name="__RefHeading___Toc4217_297596519"/>IDPs und Flüchtlinge<text:bookmark-end text:name="__RefHeading___Toc4217_297596519"/></text:h>
      <text:p text:style-name="P21">Die Regierung arbeitete in begrenztem Umfang mit dem Hohen Kommissar der Vereinten Nationen für Flüchtlinge und anderen humanitären Organisationen zusammen, um Flüchtlingen, zurückkehrenden Flüchtlingen oder Asylbewerbern sowie anderen Personen Schutz und Hilfe zu bieten, <text:span text:style-name="T219">wobei auch ein System zur Gewährung</text:span><text:span text:style-name="T221"> des Asyl- oder Flüchtlingsstatus </text:span><text:span text:style-name="T219">eingerichtet ist.</text:span><text:span text:style-name="T221"> (USDOS 20.3.2023). </text:span><text:span text:style-name="T219">Daneben gibt es für Personen (</text:span><text:span text:style-name="T220">„Nicht-Flüchtlinge“)</text:span><text:span text:style-name="T219">, deren Leben, </text:span><text:span text:style-name="T221">persönliche Freiheit durch Folter verletzt oder anderweitig ernsthaft gefährdet werden könnte, einen verlängerbaren, einjährigen humanitären Status. Inhaber einer befristeten humanitären Aufenthaltsgenehmigung haben nicht den gleichen Zugang zu grundlegenden Dienstleistungen wie Flüchtlinge und sind daher in Bezug auf Unterkunft und Unterstützung in hohem Maße auf NRO angewiesen </text:span><text:span text:style-name="T59">(USDOS 20.3.2023)</text:span><text:span text:style-name="T221">. </text:span></text:p>
      <text:p text:style-name="P45">Die Regierung setzte ihre seit Langem verfolgte Politik der Aufnahme von Flüchtlingen aus der DVRK fort, die nach dem Gesetz Anspruch auf die Staatsbürgerschaft haben <text:span text:style-name="T58">(USDOS 20.3.2023). </text:span>Nordkoreanische Überläufer müssen nicht dasselbe Asylverfahren wie andere Antragsteller in Anspruch nehmen <text:span text:style-name="T129">(FH ohne Datum).</text:span></text:p>
      <text:p text:style-name="P8">Quellen:</text:p>
      <text:list xml:id="list110030679722810" text:continue-numbering="true" text:style-name="WWNum2">
        <text:list-item>
          <text:p text:style-name="P87"><text:span text:style-name="T154">FH – Freedom House (ohne Datum): Freedom in the World </text:span><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29"><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7">26.6.2023</text:span></text:p>
        </text:list-item>
      </text:list>
      <text:h text:style-name="P68" text:outline-level="1"><text:bookmark-start text:name="__RefHeading___Toc4219_297596519"/>Grundversorgung <text:span text:style-name="T13">und Wirtschaft</text:span><text:bookmark-end text:name="__RefHeading___Toc4219_297596519"/></text:h>
      <text:p text:style-name="P44">Südkorea zählt zu den wichtigen Industrie- und Handelsnationen in Asien <text:span text:style-name="T187">(AA 12.5.2023). </text:span><text:span text:style-name="T169">Die Inflationsrate betrug 2022 5,09 Prozent </text:span><text:span text:style-name="T190">und d</text:span><text:span text:style-name="T170">ie Arbeitslosenquote betrug 2022 2,</text:span><text:span text:style-name="T171">79</text:span><text:span text:style-name="T170"> Prozent (laenderdaten.info ohne Datum). </text:span></text:p>
      <text:p text:style-name="P21">Zwangs- oder Pflichtarbeit<text:span text:style-name="T219"> sind verboten.</text:span> Die Regierung setzte das Gesetz im Allgemeinen wirksam durch. Nichtregierungsorganisationen berichteten weiterhin, dass einige Arbeitsmigranten Zwangsarbeit leisten mussten <text:span text:style-name="T97">(USDOS 20.3.2023).</text:span></text:p>
      <text:p text:style-name="P21">Das Gesetz verbietet Diskriminierung in Beschäftigung oder Beruf aufgrund von Geschlecht, Nationalität, sozialem Status, Alter, Religion oder Behinderung. <text:span text:style-name="T219">Es gilt das Prinzip von </text:span>gleiche<text:span text:style-name="T219">r</text:span> Lohn für gleiche Arbeit. Die Regierung setzte das Gesetz uneinheitlich durch, und es kam zu geschlechtsspezifischer Diskriminierung. Es gibt zwar einen Mindestlohn, aber er gilt nicht für Arbeitnehmer in der Landwirtschaft, Viehzucht und Fischerei. <text:span text:style-name="T219">Für Arbeitnehmer besteht ein flexibles Arbeitszeitmodell, welches Arbeitszeit </text:span>an bestimmten Tagen <text:span text:style-name="T219">von </text:span>mehr als acht Stunden <text:soft-page-break/>und in bestimmten Wochen <text:span text:style-name="T219">von </text:span>mehr als 40 Stunden pro Woche bis zu einer Höchstarbeitszeit von 52 Stunden <text:span text:style-name="T219">pro</text:span> Woche <text:span text:style-name="T219">vorsieht </text:span><text:span text:style-name="T99">(USDOS 20.3.2023).</text:span></text:p>
      <text:p text:style-name="P21">Einige Nichtregierungsorganisationen berichteten, dass Wanderarbeiter besonders anfällig für Ausbeutung seien, da das Gesetz keine Regelungen zu Arbeitszeiten, Urlaub und Sozialleistungen für die Landwirtschaft, Viehzucht und Fischerei vorsieht, in denen viele Wanderarbeiter beschäftigt sind <text:span text:style-name="T100">(USDOS 20.3.2023; </text:span><text:span text:style-name="T139">vgl. FH ohne Datum</text:span><text:span text:style-name="T100">).</text:span></text:p>
      <text:p text:style-name="P8">Quellen:</text:p>
      <text:list xml:id="list110031877617244" text:continue-numbering="true" text:style-name="WWNum2">
        <text:list-item>
          <text:p text:style-name="P89"><text:span text:style-name="T187">AA – Auswärtiges Amt [Deutschland] (12.4.2023): Republik Korea: Politisches Porträt, </text:span><text:a xlink:type="simple" xlink:href="https://www.auswaertiges-amt.de/de/service/laender/korearepublik-node/politisches-portraet/216164" text:style-name="Internet_20_link" text:visited-style-name="Visited_20_Internet_20_Link"><text:span text:style-name="T187">https://www.auswaertiges-amt.de/de/service/laender/korearepublik-node/politisches-portraet/216164</text:span></text:a><text:span text:style-name="T187">, Zugriff 4.7.2023</text:span></text:p>
        </text:list-item>
        <text:list-item>
          <text:p text:style-name="P98">FH – Freedom House (ohne Datum): Freedom in the World <text:span text:style-name="T101">2023, </text:span><text:a xlink:type="simple" xlink:href="https://freedomhouse.org/country/south-korea/freedom-world/2023" text:style-name="Internet_20_link" text:visited-style-name="Visited_20_Internet_20_Link"><text:span text:style-name="T101">https://freedomhouse.org/country/south-korea/freedom-world/2023</text:span></text:a><text:span text:style-name="T101">, Zugriff </text:span><text:span text:style-name="T110">27.6.2023</text:span></text:p>
        </text:list-item>
        <text:list-item>
          <text:p text:style-name="P106">laenderdaten.info (ohne Datum): Südkorea, Wirtschaft, <text:a xlink:type="simple" xlink:href="https://www.laenderdaten.info/Asien/Suedkorea/wirtschaft.php" text:style-name="Internet_20_link" text:visited-style-name="Visited_20_Internet_20_Link">https://www.laenderdaten.info/Asien/Suedkorea/wirtschaft.php</text:a>, Zugriff 30.6.2023</text:p>
        </text:list-item>
        <text:list-item>
          <text:p text:style-name="P130"><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7">26.6.2023</text:span></text:p>
        </text:list-item>
      </text:list>
      <text:h text:style-name="P68" text:outline-level="1"><text:bookmark-start text:name="__RefHeading___Toc4223_297596519"/>Medizinische Versorgung<text:bookmark-end text:name="__RefHeading___Toc4223_297596519"/></text:h>
      <text:p text:style-name="P60"><text:span text:style-name="T27">Die medizinische Versorgung durch Ärzte und Krankenhäuser in Südkorea ist überdurchschnittlich gut </text:span><text:span text:style-name="T33">(laenderdaten.info ohne Datum) </text:span>und entspricht in den Krankenhäusern vor allem in Seoul europäischem Standard <text:span text:style-name="T173">(BMEIA 4.7.2023; </text:span><text:span text:style-name="T186">vgl. AA 4.7.2023</text:span><text:span text:style-name="T173">)</text:span><text:span text:style-name="T33">.</text:span></text:p>
      <text:p text:style-name="P8">Quellen:</text:p>
      <text:list xml:id="list110031644338984" text:continue-numbering="true" text:style-name="WWNum2">
        <text:list-item>
          <text:p text:style-name="P90"><text:span text:style-name="T181">AA – Auswärtiges Amt [Deutschland] (4.7.2023): Republik Korea: Reise- und Sicherheitshinweise, </text:span><text:span text:style-name="T185">Gesundheit, </text:span><text:a xlink:type="simple" xlink:href="https://www.auswaertiges-amt.de/de/service/laender/korearepublik-node/korearepubliksicherheit/216132#content_3" text:style-name="Internet_20_link" text:visited-style-name="Visited_20_Internet_20_Link"><text:span text:style-name="T185">https://www.auswaertiges-amt.de/de/service/laender/korearepublik-node/korearepubliksicherheit/216132#content_3</text:span></text:a><text:span text:style-name="T185">, Zugriff 4.7.2023</text:span></text:p>
        </text:list-item>
        <text:list-item>
          <text:p text:style-name="P107">BMEIA – BM Europäische und internationale Angelegenheiten [Österreich] (4.7.2023): Reiseinformation, Korea-Republik, Gesundheit und Impfungen, <text:a xlink:type="simple" xlink:href="https://www.bmeia.gv.at/reise-services/reiseinformation/land/korea-rep/" text:style-name="Internet_20_link" text:visited-style-name="Visited_20_Internet_20_Link">https://www.bmeia.gv.at/reise-services/reiseinformation/land/korea-rep/</text:a>, Zugriff 4.7.2023</text:p>
        </text:list-item>
        <text:list-item>
          <text:p text:style-name="P108">laenderdaten.info (ohne Datum): Südkorea, Gesundheitswesen, <text:a xlink:type="simple" xlink:href="https://www.laenderdaten.info/Asien/Suedkorea/gesundheit.php" text:style-name="Internet_20_link" text:visited-style-name="Visited_20_Internet_20_Link">https://www.laenderdaten.info/Asien/Suedkorea/gesundheit.php</text:a>, Zugriff 30.6.2023</text:p>
        </text:list-item>
      </text:list>
      <text:h text:style-name="P68" text:outline-level="1"><text:bookmark-start text:name="__RefHeading___Toc4229_297596519"/>Rückkehr<text:bookmark-end text:name="__RefHeading___Toc4229_297596519"/></text:h>
      <text:p text:style-name="P20">Das Gesetz sieht <text:span text:style-name="T72">neben der </text:span>Freizügigkeit <text:span text:style-name="T56">von Reisen </text:span>im Inland, <text:span text:style-name="T72">von </text:span>Auslandsreisen (außer nach Nordkorea), Auswanderung <text:span text:style-name="T72">auch die</text:span> R<text:span text:style-name="T56">ückkehr</text:span> vor; die Regierung respektierte diese Rechte im Allgemeinen <text:span text:style-name="T56">(USDOS 20.3.2023).</text:span></text:p>
      <text:p text:style-name="P8">Quellen:</text:p>
      <text:list xml:id="list110030083728642" text:continue-numbering="true" text:style-name="WWNum2">
        <text:list-item>
          <text:p text:style-name="P131"><text:span text:style-name="T26">USDOS – US Department of State [USA] (20.3.2023): </text:span>2022 Country Report on Human Rights Practices: South Korea, <text:a xlink:type="simple" xlink:href="https://www.ecoi.net/de/dokument/2089723.html" text:style-name="Internet_20_link" text:visited-style-name="Visited_20_Internet_20_Link">https://www.ecoi.net/de/dokument/2089723.html</text:a>, <text:span text:style-name="T26">Zugriff </text:span><text:span text:style-name="T217">30.6.2023</text:span></text:p>
        </text:list-item>
      </text:list>
      <text:h text:style-name="P72" text:outline-level="2" text:is-list-header="true"><text:bookmark-start text:name="__RefHeading___Toc4231_297596519"/><text:bookmark-end text:name="__RefHeading___Toc4231_297596519"/></text:h>
      <text:p text:style-name="P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family-generic="system" style:font-pitch="variable"/>
    <style:font-face style:name="Arial2" svg:font-family="Arial" style:font-adornments="Standard" style:font-family-generic="swiss" style:font-pitch="variable"/>
    <style:font-face style:name="Courier New" svg:font-family="'Courier New'" style:font-family-generic="modern" style:font-pitch="fixed"/>
    <style:font-face style:name="Courier New1" svg:font-family="'Courier New'" style:font-adornments="Standard" style:font-family-generic="modern" style:font-pitch="fixed"/>
    <style:font-face style:name="FreeSans" svg:font-family="FreeSans" style:font-family-generic="swiss"/>
    <style:font-face style:name="FreeSans1" svg:font-family="FreeSans"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ans1" svg:font-family="'Liberation Sans'" style:font-family-generic="system"/>
    <style:font-face style:name="Liberation Serif" svg:font-family="'Liberation Serif'" style:font-family-generic="roman" style:font-pitch="variable"/>
    <style:font-face style:name="Noto Sans CJK SC Regular" svg:font-family="'Noto Sans CJK SC Regular'" style:font-family-generic="system" style:font-pitch="variable"/>
    <style:font-face style:name="OpenSymbol" svg:font-family="OpenSymbol" style:font-charset="x-symbol"/>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de" fo:country="DE" style:letter-kerning="true" style:font-name-asian="Noto Sans CJK SC Regular"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199cm" style:contextual-spacing="false" style:writing-mode="lr-tb"/>
      <style:text-properties style:font-name="Arial2" fo:font-family="Arial" style:font-style-name="Standard"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true" fo:line-height="150%" style:writing-mode="lr-tb"/>
      <style:text-properties style:font-name="Arial2" fo:font-family="Arial" style:font-style-name="Standard" style:font-family-generic="swiss" style:font-pitch="variable" fo:font-size="11pt" style:font-size-asian="10.5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class="text" style:master-page-name="">
      <loext:graphic-properties draw:fill-image-width="0cm" draw:fill-image-height="0cm"/>
      <style:paragraph-properties fo:margin-left="0cm" fo:margin-right="0.176cm" fo:margin-top="0.4cm" fo:margin-bottom="0.4cm" style:contextual-spacing="false" style:line-spacing="0.882cm" fo:text-align="justify" style:justify-single-word="false" fo:hyphenation-ladder-count="no-limit" fo:text-indent="0cm" style:auto-text-indent="false" style:page-number="auto" style:shadow="none" style:writing-mode="lr-tb">
        <style:tab-stops>
          <style:tab-stop style:position="0.893cm"/>
        </style:tab-stops>
      </style:paragraph-properties>
      <style:text-properties fo:color="#71869b" loext:opacity="100%" style:font-name="Arial" fo:font-family="Arial" style:font-family-generic="swiss" style:font-pitch="variable" fo:font-size="11pt" fo:language="de" fo:country="DE" fo:font-style="normal" fo:font-weight="bold" officeooo:rsid="000e43ae"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left="0.499cm" fo:margin-right="0.18cm" fo:margin-top="0.3cm" fo:margin-bottom="0.3cm" style:contextual-spacing="false" fo:line-height="100%" fo:text-align="justify" style:justify-single-word="false" fo:hyphenation-ladder-count="no-limit" fo:text-indent="0cm" style:auto-text-indent="false" style:writing-mode="lr-tb">
        <style:tab-stops>
          <style:tab-stop style:position="1.505cm"/>
        </style:tab-stops>
      </style:paragraph-properties>
      <style:text-properties fo:color="#71869b" loext:opacity="100%" style:font-name="Arial" fo:font-family="Arial" style:font-family-generic="swiss" style:font-pitch="variable" fo:font-size="11pt" fo:language="de" fo:country="DE" fo:font-style="normal" fo:font-weight="bold" officeooo:rsid="00113f35" fo:background-color="transparent" style:font-size-asian="11pt" style:font-style-asian="italic" style:font-weight-asian="bold" style:font-size-complex="11pt" style:language-complex="de" style:country-complex="DE" style:font-style-complex="italic" style:font-weight-complex="normal" fo:hyphenate="tru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Contents_20_1" style:display-name="Contents 1" style:family="paragraph" style:parent-style-name="Index" style:class="index">
      <loext:graphic-properties draw:fill-image-width="0cm" draw:fill-image-height="0cm"/>
      <style:paragraph-properties fo:margin-left="0cm" fo:margin-right="0cm" fo:line-height="150%" fo:text-indent="0cm" style:auto-text-indent="false" style:shadow="none" style:writing-mode="lr-tb">
        <style:tab-stops>
          <style:tab-stop style:position="17cm" style:type="right" style:leader-style="dotted" style:leader-text="."/>
        </style:tab-stops>
      </style:paragraph-properties>
      <style:text-properties style:font-name="Arial2" fo:font-family="Arial" style:font-style-name="Standard" style:font-family-generic="swiss" style:font-pitch="variable" fo:font-size="11pt"/>
    </style:style>
    <style:style style:name="Contents_20_2" style:display-name="Contents 2" style:family="paragraph" style:parent-style-name="Index" style:class="index">
      <style:paragraph-properties fo:margin-left="0.499cm" fo:margin-right="0cm" fo:line-height="150%" fo:text-indent="0cm" style:auto-text-indent="false" style:writing-mode="lr-tb">
        <style:tab-stops>
          <style:tab-stop style:position="16.501cm" style:type="right" style:leader-style="dotted" style:leader-text="."/>
        </style:tab-stops>
      </style:paragraph-properties>
      <style:text-properties style:font-name="Arial2" fo:font-family="Arial" style:font-style-name="Standard" style:font-family-generic="swiss" style:font-pitch="variable" fo:font-size="11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vollständiges_20_Zitat" style:display-name="vollständiges Zitat" style:family="paragraph" style:parent-style-name="Standard" style:default-outline-level="">
      <style:paragraph-properties fo:line-height="100%">
        <style:tab-stops>
          <style:tab-stop style:position="0.635cm"/>
        </style:tab-stops>
      </style:paragraph-properties>
      <style:text-properties fo:language="de" fo:country="AT"/>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User_20_Entry" style:display-name="User Entry" style:family="text">
      <style:text-properties style:font-name="Liberation Mono" fo:font-family="'Liberation Mono'" style:font-family-generic="modern" style:font-pitch="fixed" style:font-name-asian="Courier New" style:font-family-asian="'Courier New'"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Character_5f_20_5f_style" style:display-name="Character_20_style" style:family="text"/>
    <style:style style:name="Strong_20_Emphasis" style:display-name="Strong Emphasis" style:family="text">
      <style:text-properties fo:font-weight="bold" style:font-weight-asian="bold" style:font-weight-complex="bold"/>
    </style:style>
    <style:style style:name="Absatz-Standardschriftart" style:family="text"/>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 %1%." style:num-prefix=" " style:num-suffix="."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suffix="." style:num-format="1" text:display-levels="2">
        <style:list-level-properties text:list-level-position-and-space-mode="label-alignment">
          <style:list-level-label-alignment text:label-followed-by="listtab"/>
        </style:list-level-properties>
      </text:outline-level-style>
      <text:outline-level-style text:level="3" loext:num-list-format=" %3%)" style:num-prefix=" " style:num-suffix=")" style:num-format="a">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2">
      <text:list-level-style-bullet text:level="1" text:style-name="Character_5f_20_5f_style"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Arial2"/>
      </text:list-level-style-bullet>
      <text:list-level-style-bullet text:level="2" text:style-name="Character_5f_20_5f_style"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Standard" style:font-pitch="fixed"/>
      </text:list-level-style-bullet>
      <text:list-level-style-bullet text:level="3" text:style-name="Character_5f_20_5f_style"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Character_5f_20_5f_style"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Character_5f_20_5f_style" loext:num-list-format="%5%o" style:num-suffix="o"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Standard" style:font-pitch="fixed"/>
      </text:list-level-style-bullet>
      <text:list-level-style-bullet text:level="6" text:style-name="Character_5f_20_5f_style"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Character_5f_20_5f_style"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Character_5f_20_5f_style" loext:num-list-format="%8%o" style:num-suffix="o"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Standard" style:font-pitch="fixed"/>
      </text:list-level-style-bullet>
      <text:list-level-style-bullet text:level="9" text:style-name="Character_5f_20_5f_style"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office:styles>
  <office:automatic-styles>
    <style:style style:name="MP1" style:family="paragraph" style:parent-style-name="Standard">
      <style:paragraph-properties fo:margin-top="0cm" fo:margin-bottom="0cm" style:contextual-spacing="false" fo:text-align="center" style:justify-single-word="false"/>
      <style:text-properties style:font-name="Liberation Sans"/>
    </style:style>
    <style:style style:name="MT1" style:family="text">
      <style:text-properties fo:color="#71869b" loext:opacity="100%" fo:font-size="6pt" fo:background-color="transparent" loext:char-shading-value="0" style:font-size-asian="6pt" style:font-size-complex="6pt"/>
    </style:style>
    <style:style style:name="MT2" style:family="text">
      <style:text-properties fo:color="#71869b" loext:opacity="100%" fo:font-size="6pt" fo:font-weight="bold" fo:background-color="transparent" loext:char-shading-value="0" style:font-size-asian="6pt" style:font-weight-asian="bold" style:font-size-complex="6pt" style:font-weight-complex="bold"/>
    </style:style>
    <style:style style:name="MT3" style:family="text">
      <style:text-properties fo:font-size="6pt" fo:background-color="transparent" loext:char-shading-value="0" style:font-size-asian="6pt" style:font-size-complex="6pt" style:font-weight-complex="bold"/>
    </style:style>
    <style:style style:name="MT4" style:family="text">
      <style:text-properties fo:font-size="6pt" fo:font-weight="bold" fo:background-color="transparent" loext:char-shading-value="0" style:font-size-asian="6pt" style:font-weight-asian="bold" style:font-size-complex="6pt" style:font-weight-complex="bol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span><text:span text:style-name="MT2">BFA </text:span><text:span text:style-name="MT3">Bundesamt für Fremdenwesen und Asyl Seite </text:span><text:span text:style-name="MT4"><text:page-number text:select-page="current">20</text:page-number></text:span><text:span text:style-name="MT3"><text:s/>von </text:span><text:span text:style-name="MT4"><text:page-count>20</text:page-count></text:span></text:p>
      </style:footer>
      <style:footer-first>
        <text:p text:style-name="Footer"/>
      </style:footer-first>
    </style:master-page>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6-26T10:54:37.857322433</meta:creation-date>
    <meta:editing-duration>P1DT23H31M44S</meta:editing-duration>
    <meta:editing-cycles>418</meta:editing-cycles>
    <meta:generator>LibreOffice/7.5.4.2$Linux_X86_64 LibreOffice_project/50$Build-2</meta:generator>
    <dc:subject>KORE_LIB_2023_07_04</dc:subject>
    <dc:title>KORE_LIB_2023_07_04</dc:title>
    <meta:keyword>Länderinformationen Staatendokumentation</meta:keyword>
    <meta:keyword>LIB</meta:keyword>
    <meta:keyword>Länderinformationsblatt</meta:keyword>
    <dc:date>2023-07-10T10:21:53.685623665</dc:date>
    <meta:document-statistic meta:table-count="1" meta:image-count="2" meta:object-count="0" meta:page-count="20" meta:paragraph-count="241" meta:word-count="5432" meta:character-count="46154" meta:non-whitespace-character-count="40903"/>
    <meta:user-defined meta:name="Herausgeber">https://staatendokumentation.at</meta:user-defined>
  </office:meta>
</office:document-meta>
</file>