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00000038A000001C4A336665EFAD1B838.png" manifest:media-type="image/png"/>
  <manifest:file-entry manifest:full-path="Pictures/100000000000040E000001CFA393826E3CEA756B.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Arial3"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Noto Sans Mono CJK SC" svg:font-family="'Noto Sans Mono CJK SC'" style:font-family-generic="modern" style:font-pitch="fixed"/>
    <style:font-face style:name="OpenSymbol" svg:font-family="OpenSymbol" style:font-charset="x-symbol"/>
    <style:font-face style:name="Symbol" svg:font-family="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italic" officeooo:rsid="0007d159" officeooo:paragraph-rsid="0007d159" fo:background-color="#ff3333" style:font-size-asian="11pt" style:font-style-asian="italic" style:font-size-complex="11pt" style:language-complex="de" style:country-complex="DE" style:font-style-complex="italic" fo:hyphenate="true" fo:hyphenation-remain-char-count="2" fo:hyphenation-push-char-count="2" loext:hyphenation-no-caps="false" loext:hyphenation-no-last-word="false" loext:hyphenation-word-char-count="no-limit" loext:hyphenation-zone="no-limit"/>
    </style:style>
    <style:style style:name="P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cc4f87" style:font-size-asian="11pt" style:font-size-complex="11pt"/>
    </style:style>
    <style:style style:name="P6" style:family="paragraph" style:parent-style-name="Text_20_body">
      <loext:graphic-properties draw:fill-gradient-name="gradient" draw:fill-hatch-name="hatch"/>
      <style:paragraph-properties fo:margin-left="0cm" fo:margin-right="0cm" fo:margin-top="0cm" fo:margin-bottom="0.3cm" style:contextual-spacing="false" fo:text-align="justify" style:justify-single-word="false" fo:orphans="2" fo:widows="2" fo:text-indent="0cm" style:auto-text-indent="false"/>
      <style:text-properties style:font-name="Liberation Sans" fo:font-size="11pt" officeooo:paragraph-rsid="00afb1dd" style:font-size-asian="11pt" style:font-size-complex="11pt"/>
    </style:style>
    <style:style style:name="P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d81d93" style:font-size-asian="11pt" style:font-size-complex="11pt"/>
    </style:style>
    <style:style style:name="P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b2653c" style:font-size-asian="11pt" style:font-size-complex="11pt"/>
    </style:style>
    <style:style style:name="P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b45f01" style:font-size-asian="11pt" style:font-size-complex="11pt"/>
    </style:style>
    <style:style style:name="P1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32b493" style:font-size-asian="11pt" style:font-size-complex="11pt"/>
    </style:style>
    <style:style style:name="P1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919f96" style:font-size-asian="11pt" style:font-size-complex="11pt"/>
    </style:style>
    <style:style style:name="P1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30502d" style:font-size-asian="11pt" style:font-size-complex="11pt"/>
    </style:style>
    <style:style style:name="P1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f8fca9" style:font-size-asian="11pt" style:font-size-complex="11pt"/>
    </style:style>
    <style:style style:name="P1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34baee" style:font-size-asian="11pt" style:font-size-complex="11pt"/>
    </style:style>
    <style:style style:name="P1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356720" style:font-size-asian="11pt" style:font-size-complex="11pt"/>
    </style:style>
    <style:style style:name="P1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0ee319" style:font-size-asian="11pt" style:font-size-complex="11pt"/>
    </style:style>
    <style:style style:name="P1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1dfc4" style:font-size-asian="11pt" style:font-size-complex="11pt"/>
    </style:style>
    <style:style style:name="P1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704ea" style:font-size-asian="11pt" style:font-size-complex="11pt"/>
    </style:style>
    <style:style style:name="P1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73b33" style:font-size-asian="11pt" style:font-size-complex="11pt"/>
    </style:style>
    <style:style style:name="P2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8e228" style:font-size-asian="11pt" style:font-size-complex="11pt"/>
    </style:style>
    <style:style style:name="P2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c2049" style:font-size-asian="11pt" style:font-size-complex="11pt"/>
    </style:style>
    <style:style style:name="P2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4f7c67" style:font-size-asian="11pt" style:font-size-complex="11pt"/>
    </style:style>
    <style:style style:name="P2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517a5c" style:font-size-asian="11pt" style:font-size-complex="11pt"/>
    </style:style>
    <style:style style:name="P2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5a5535" style:font-size-asian="11pt" style:font-size-complex="11pt"/>
    </style:style>
    <style:style style:name="P2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5e91cb" style:font-size-asian="11pt" style:font-size-complex="11pt"/>
    </style:style>
    <style:style style:name="P2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958347" style:font-size-asian="11pt" style:font-size-complex="11pt"/>
    </style:style>
    <style:style style:name="P2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5eee62" style:font-size-asian="11pt" style:font-size-complex="11pt"/>
    </style:style>
    <style:style style:name="P2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65093a" style:font-size-asian="11pt" style:font-size-complex="11pt"/>
    </style:style>
    <style:style style:name="P2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67a0b1" style:font-size-asian="11pt" style:font-size-complex="11pt"/>
    </style:style>
    <style:style style:name="P3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722798" style:font-size-asian="11pt" style:font-size-complex="11pt"/>
    </style:style>
    <style:style style:name="P3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7ebac5" officeooo:paragraph-rsid="00cf6e18" style:font-size-asian="11pt" style:font-size-complex="11pt"/>
    </style:style>
    <style:style style:name="P3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7ebac5" officeooo:paragraph-rsid="00d2c679" style:font-size-asian="11pt" style:font-size-complex="11pt"/>
    </style:style>
    <style:style style:name="P3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7ebac5" officeooo:paragraph-rsid="013fd92a" style:font-size-asian="11pt" style:font-size-complex="11pt"/>
    </style:style>
    <style:style style:name="P3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5706" officeooo:paragraph-rsid="011fea2f" style:font-size-asian="11pt" style:font-size-complex="11pt"/>
    </style:style>
    <style:style style:name="P3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b45f01" officeooo:paragraph-rsid="014704ea" style:font-size-asian="11pt" style:font-size-complex="11pt"/>
    </style:style>
    <style:style style:name="P3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ea5e5" officeooo:paragraph-rsid="014ad448" style:font-size-asian="11pt" style:font-size-complex="11pt"/>
    </style:style>
    <style:style style:name="P3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6f24b9" officeooo:paragraph-rsid="016e095e" style:font-size-asian="11pt" style:font-size-complex="11pt"/>
    </style:style>
    <style:style style:name="P3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6f24b9" officeooo:paragraph-rsid="00e0074c" style:font-size-asian="11pt" style:font-size-complex="11pt"/>
    </style:style>
    <style:style style:name="P3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08dbebd" style:font-size-asian="11pt" style:font-size-complex="11pt"/>
    </style:style>
    <style:style style:name="P4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0f3eda1" style:font-size-asian="11pt" style:font-size-complex="11pt"/>
    </style:style>
    <style:style style:name="P4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0f51e2f" style:font-size-asian="11pt" style:font-size-complex="11pt"/>
    </style:style>
    <style:style style:name="P4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153dd4d" style:font-size-asian="11pt" style:font-size-complex="11pt"/>
    </style:style>
    <style:style style:name="P4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163b8fd" style:font-size-asian="11pt" style:font-size-complex="11pt"/>
    </style:style>
    <style:style style:name="P4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9fa711" officeooo:paragraph-rsid="00fd9d5b" style:font-size-asian="11pt" style:font-size-complex="11pt"/>
    </style:style>
    <style:style style:name="P4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9fa711" officeooo:paragraph-rsid="009fa711" style:font-size-asian="11pt" style:font-size-complex="11pt"/>
    </style:style>
    <style:style style:name="P4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9fa711" officeooo:paragraph-rsid="0114d247" style:font-size-asian="11pt" style:font-size-complex="11pt"/>
    </style:style>
    <style:style style:name="P4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9fa711" officeooo:paragraph-rsid="01660d3c" style:font-size-asian="11pt" style:font-size-complex="11pt"/>
    </style:style>
    <style:style style:name="P4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e32a87" officeooo:paragraph-rsid="00e32a87" style:font-size-asian="11pt" style:font-size-complex="11pt"/>
    </style:style>
    <style:style style:name="P4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c68e45" officeooo:paragraph-rsid="00c68e45" style:font-size-asian="11pt" style:font-size-complex="11pt"/>
    </style:style>
    <style:style style:name="P5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c68e45" officeooo:paragraph-rsid="0114d247" style:font-size-asian="11pt" style:font-size-complex="11pt"/>
    </style:style>
    <style:style style:name="P5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c68e45" officeooo:paragraph-rsid="016b5959" style:font-size-asian="11pt" style:font-size-complex="11pt"/>
    </style:style>
    <style:style style:name="P5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0a465" officeooo:paragraph-rsid="0080a465" style:font-size-asian="11pt" style:font-size-complex="11pt"/>
    </style:style>
    <style:style style:name="P5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0a465" officeooo:paragraph-rsid="0175aa6f" style:font-size-asian="11pt" style:font-size-complex="11pt"/>
    </style:style>
    <style:style style:name="P5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10ee319" officeooo:paragraph-rsid="0175aa6f" style:font-size-asian="11pt" style:font-size-complex="11pt"/>
    </style:style>
    <style:style style:name="P55" style:family="paragraph" style:parent-style-name="Text_20_body">
      <loext:graphic-properties draw:fill-gradient-name="gradient" draw:fill-hatch-name="hatch"/>
      <style:paragraph-properties fo:margin-left="0cm" fo:margin-right="0cm" fo:margin-top="0cm" fo:margin-bottom="0.3cm" style:contextual-spacing="false" fo:line-height="150%" fo:text-align="justify" style:justify-single-word="false" fo:orphans="2" fo:widows="2" fo:text-indent="0cm" style:auto-text-indent="false" fo:padding="0cm" fo:border="none"/>
      <style:text-properties style:font-name="Liberation Sans" fo:font-size="11pt" officeooo:paragraph-rsid="017677f9" style:font-size-asian="11pt" style:font-size-complex="11pt"/>
    </style:style>
    <style:style style:name="P56"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fo:font-size="11pt" officeooo:paragraph-rsid="01746080" style:font-size-asian="11pt" style:font-size-complex="11pt"/>
    </style:style>
    <style:style style:name="P57"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fo:font-size="11pt" officeooo:rsid="010784b7" officeooo:paragraph-rsid="017677f9" style:font-size-asian="11pt" style:font-size-complex="11pt"/>
    </style:style>
    <style:style style:name="P58" style:family="paragraph" style:parent-style-name="Text_20_body">
      <loext:graphic-properties draw:fill-gradient-name="gradient" draw:fill-hatch-name="hatch"/>
      <style:paragraph-properties fo:margin-top="0cm" fo:margin-bottom="0.199cm" style:contextual-spacing="false" fo:line-height="150%" fo:text-align="justify" style:justify-single-word="false"/>
      <style:text-properties style:font-name="Liberation Sans" fo:font-size="11pt" officeooo:rsid="0012bd0a" officeooo:paragraph-rsid="01807f1e" style:font-size-asian="11pt" style:font-size-complex="11pt"/>
    </style:style>
    <style:style style:name="P59" style:family="paragraph" style:parent-style-name="Standard">
      <style:text-properties style:font-name="Liberation Sans" fo:font-size="11pt" style:text-underline-style="solid" style:text-underline-width="auto" style:text-underline-color="font-color" officeooo:paragraph-rsid="0056fd50" style:font-size-asian="11pt" style:font-size-complex="11pt"/>
    </style:style>
    <style:style style:name="P60" style:family="paragraph" style:parent-style-name="Standard">
      <style:text-properties style:font-name="Liberation Sans" fo:font-size="11pt" style:text-underline-style="solid" style:text-underline-width="auto" style:text-underline-color="font-color" officeooo:paragraph-rsid="005857c9" style:font-size-asian="11pt" style:font-size-complex="11pt"/>
    </style:style>
    <style:style style:name="P61" style:family="paragraph" style:parent-style-name="Standard">
      <style:paragraph-properties fo:text-align="justify" style:justify-single-word="false"/>
      <style:text-properties style:font-name="Liberation Sans" fo:font-size="11pt" style:text-underline-style="solid" style:text-underline-width="auto" style:text-underline-color="font-color" officeooo:paragraph-rsid="005857c9" style:font-size-asian="11pt" style:font-size-complex="11pt"/>
    </style:style>
    <style:style style:name="P62" style:family="paragraph" style:parent-style-name="Standard">
      <style:paragraph-properties fo:text-align="justify" style:justify-single-word="false"/>
      <style:text-properties style:font-name="Liberation Sans" fo:font-size="11pt" style:text-underline-style="solid" style:text-underline-width="auto" style:text-underline-color="font-color" officeooo:paragraph-rsid="005915e4" style:font-size-asian="11pt" style:font-size-complex="11pt"/>
    </style:style>
    <style:style style:name="P63" style:family="paragraph" style:parent-style-name="Standard">
      <style:text-properties style:font-name="Liberation Sans" fo:font-size="11pt" style:text-underline-style="solid" style:text-underline-width="auto" style:text-underline-color="font-color" officeooo:paragraph-rsid="005915e4" style:font-size-asian="11pt" style:font-size-complex="11pt"/>
    </style:style>
    <style:style style:name="P64" style:family="paragraph" style:parent-style-name="Standard">
      <style:paragraph-properties fo:margin-top="0.101cm" fo:margin-bottom="0.3cm" style:contextual-spacing="false"/>
      <style:text-properties style:font-name="Liberation Sans" fo:font-size="11pt" style:text-underline-style="solid" style:text-underline-width="auto" style:text-underline-color="font-color" officeooo:paragraph-rsid="005915e4" style:font-size-asian="11pt" style:font-size-complex="11pt"/>
    </style:style>
    <style:style style:name="P6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fo:language="de" fo:country="AT" style:text-underline-style="none" officeooo:rsid="00a917b6" officeooo:paragraph-rsid="0032b493" fo:background-color="transparent" style:font-size-asian="11pt" style:font-size-complex="11pt"/>
    </style:style>
    <style:style style:name="P6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rsid="008dbebd" officeooo:paragraph-rsid="01562e1a" fo:background-color="transparent" style:font-size-asian="11pt" style:font-size-complex="11pt"/>
    </style:style>
    <style:style style:name="P6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e69398" fo:background-color="transparent" style:font-size-asian="11pt" style:font-size-complex="11pt"/>
    </style:style>
    <style:style style:name="P6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0cf6e18" fo:background-color="transparent" style:font-size-asian="11pt" style:font-size-complex="11pt"/>
    </style:style>
    <style:style style:name="P6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officeooo:paragraph-rsid="0158cd45" fo:background-color="transparent" style:font-size-asian="11pt" style:font-size-complex="11pt"/>
    </style:style>
    <style:style style:name="P70" style:family="paragraph" style:parent-style-name="Standard">
      <style:paragraph-properties fo:line-height="150%" fo:text-align="justify" style:justify-single-word="false"/>
      <style:text-properties style:font-name="Liberation Sans" fo:font-size="10.5pt" fo:language="de" fo:country="DE" style:font-size-asian="10.5pt" style:font-size-complex="10.5pt" style:language-complex="de" style:country-complex="DE"/>
    </style:style>
    <style:style style:name="P71" style:family="paragraph" style:parent-style-name="Standard">
      <style:paragraph-properties fo:line-height="150%" fo:text-align="justify" style:justify-single-word="false"/>
      <style:text-properties style:font-name="Liberation Sans" fo:font-size="10.5pt" fo:language="de" fo:country="DE" officeooo:paragraph-rsid="006456fb" style:font-size-asian="10.5pt" style:font-size-complex="10.5pt" style:language-complex="de" style:country-complex="DE"/>
    </style:style>
    <style:style style:name="P72" style:family="paragraph" style:parent-style-name="Standard">
      <style:paragraph-properties fo:line-height="150%" fo:text-align="justify" style:justify-single-word="false"/>
      <style:text-properties style:font-name="Liberation Sans" fo:font-size="10.5pt" fo:language="de" fo:country="DE" fo:font-weight="bold" style:font-size-asian="10.5pt" style:font-weight-asian="bold" style:font-size-complex="10.5pt" style:language-complex="de" style:country-complex="DE" style:font-weight-complex="bold"/>
    </style:style>
    <style:style style:name="P73" style:family="paragraph" style:parent-style-name="Standard">
      <style:paragraph-properties fo:line-height="150%" fo:text-align="justify" style:justify-single-word="false"/>
      <style:text-properties style:font-name="Liberation Sans" fo:font-size="10.5pt" fo:language="de" fo:country="DE" fo:font-style="normal" officeooo:paragraph-rsid="005ec212" style:font-size-asian="10.5pt" style:font-style-asian="normal" style:font-size-complex="10.5pt" style:language-complex="de" style:country-complex="DE" style:font-style-complex="normal"/>
    </style:style>
    <style:style style:name="P74"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18e2f9f" style:letter-kerning="false" fo:background-color="transparent" style:font-name-asian="Times New Roman1" style:font-size-asian="14pt" style:font-name-complex="Arial2"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75"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18e2f9f" style:letter-kerning="false" fo:background-color="transparent" style:font-name-asian="Arial2" style:font-size-asian="14pt" style:font-name-complex="Arial2"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76" style:family="paragraph" style:parent-style-name="Text_20_body">
      <style:paragraph-properties fo:line-height="150%"/>
      <style:text-properties style:font-name="Liberation Sans" style:text-underline-style="solid" style:text-underline-width="auto" style:text-underline-color="font-color" officeooo:paragraph-rsid="00306151"/>
    </style:style>
    <style:style style:name="P77" style:family="paragraph" style:parent-style-name="Standard">
      <style:paragraph-properties fo:line-height="150%" fo:text-align="start" style:justify-single-word="false"/>
      <style:text-properties fo:color="#b2b2b2" loext:opacity="100%" style:font-name="Arial1" fo:font-size="11pt" fo:font-weight="normal" officeooo:rsid="0002c024" officeooo:paragraph-rsid="0002c024" style:font-size-asian="11pt" style:font-weight-asian="normal" style:font-size-complex="11pt" style:font-weight-complex="normal"/>
    </style:style>
    <style:style style:name="P78"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79"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80" style:family="paragraph" style:parent-style-name="Standard">
      <style:paragraph-properties fo:line-height="150%" fo:text-align="center" style:justify-single-word="false"/>
      <style:text-properties fo:color="#71869b" loext:opacity="100%" style:font-name="Liberation Sans" fo:font-size="28pt" fo:font-weight="bold" officeooo:rsid="006dcc30" officeooo:paragraph-rsid="006dcc30" style:font-size-asian="28pt" style:font-weight-asian="bold" style:font-size-complex="28pt" style:font-weight-complex="bold"/>
    </style:style>
    <style:style style:name="P81"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1"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2" style:family="paragraph" style:parent-style-name="Text_20_body">
      <style:paragraph-properties fo:line-height="150%"/>
      <style:text-properties fo:color="#000000" loext:opacity="100%" style:font-name="Liberation Sans" fo:font-size="11pt" fo:font-style="italic" fo:font-weight="bold" officeooo:paragraph-rsid="00529a55" fo:background-color="#ff0000"/>
    </style:style>
    <style:style style:name="P83"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84"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8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8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8"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529a55"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9" style:family="paragraph" style:parent-style-name="Text_20_body">
      <style:paragraph-properties fo:line-height="150%"/>
      <style:text-properties officeooo:paragraph-rsid="00529a55"/>
    </style:style>
    <style:style style:name="P90" style:family="paragraph" style:parent-style-name="Text_20_body">
      <style:paragraph-properties fo:line-height="150%"/>
      <style:text-properties officeooo:paragraph-rsid="0069dd0e"/>
    </style:style>
    <style:style style:name="P91"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92"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9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f23040"/>
    </style:style>
    <style:style style:name="P9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8666b4"/>
    </style:style>
    <style:style style:name="P95"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96"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97" style:family="paragraph" style:parent-style-name="Heading_20_1">
      <style:paragraph-properties fo:line-height="100%" fo:break-before="page">
        <style:tab-stops>
          <style:tab-stop style:position="0.893cm"/>
        </style:tab-stops>
      </style:paragraph-properties>
      <style:text-properties style:font-name="Liberation Sans"/>
    </style:style>
    <style:style style:name="P98" style:family="paragraph" style:parent-style-name="Heading_20_1">
      <loext:graphic-properties draw:fill-gradient-name="gradient" draw:fill-hatch-name="hatch"/>
      <style:paragraph-properties fo:margin-top="0.6cm" fo:margin-bottom="0.3cm" style:contextual-spacing="false" fo:line-height="100%" fo:break-before="page"/>
      <style:text-properties style:font-name="Liberation Sans" fo:font-size="11pt" officeooo:rsid="0056fd50" officeooo:paragraph-rsid="0056fd50" style:font-size-asian="11pt" style:font-size-complex="11pt"/>
    </style:style>
    <style:style style:name="P99"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style:font-size-asian="11pt" style:font-size-complex="11pt"/>
    </style:style>
    <style:style style:name="P100"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officeooo:paragraph-rsid="0032b493" style:font-size-asian="11pt" style:font-size-complex="11pt"/>
    </style:style>
    <style:style style:name="P101"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officeooo:rsid="002d934d" officeooo:paragraph-rsid="002d934d" style:font-size-asian="11pt" style:font-size-complex="11pt"/>
    </style:style>
    <style:style style:name="P102"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officeooo:rsid="002f5430" officeooo:paragraph-rsid="002f5430" style:font-size-asian="11pt" style:font-size-complex="11pt"/>
    </style:style>
    <style:style style:name="P103"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officeooo:rsid="0032b493" officeooo:paragraph-rsid="0032b493" style:font-size-asian="11pt" style:font-size-complex="11pt"/>
    </style:style>
    <style:style style:name="P104"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font-size="11pt" officeooo:rsid="0032b493" officeooo:paragraph-rsid="00872ebc" style:font-size-asian="11pt" style:font-size-complex="11pt"/>
    </style:style>
    <style:style style:name="P105" style:family="paragraph" style:parent-style-name="Heading_20_2">
      <loext:graphic-properties draw:fill-gradient-name="gradient" draw:fill-hatch-name="hatch"/>
      <style:paragraph-properties fo:margin-top="0.3cm" fo:margin-bottom="0.3cm" style:contextual-spacing="false"/>
      <style:text-properties style:font-name="Liberation Sans" fo:font-size="11pt" officeooo:paragraph-rsid="0034baee" style:font-size-asian="11pt" style:font-size-complex="11pt"/>
    </style:style>
    <style:style style:name="P106" style:family="paragraph" style:parent-style-name="Heading_20_2">
      <loext:graphic-properties draw:fill-gradient-name="gradient" draw:fill-hatch-name="hatch"/>
      <style:paragraph-properties fo:margin-top="0.6cm" fo:margin-bottom="0.3cm" style:contextual-spacing="false"/>
      <style:text-properties style:font-name="Liberation Sans" fo:font-size="11pt" officeooo:rsid="00369d44" officeooo:paragraph-rsid="00369d44" style:font-size-asian="11pt" style:font-size-complex="11pt"/>
    </style:style>
    <style:style style:name="P107" style:family="paragraph" style:parent-style-name="Heading_20_2">
      <loext:graphic-properties draw:fill-gradient-name="gradient" draw:fill-hatch-name="hatch"/>
      <style:paragraph-properties fo:margin-top="0.6cm" fo:margin-bottom="0.3cm" style:contextual-spacing="false"/>
      <style:text-properties style:font-name="Liberation Sans" fo:font-size="11pt" officeooo:paragraph-rsid="00369d44" style:font-size-asian="11pt" style:font-size-complex="11pt"/>
    </style:style>
    <style:style style:name="P108"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style:font-name="Liberation Sans" fo:font-size="11pt" fo:language="en" fo:country="US" style:text-underline-style="none" officeooo:rsid="003327a2" officeooo:paragraph-rsid="010ee319" fo:background-color="transparent" style:font-size-asian="11pt" style:font-size-complex="11pt"/>
    </style:style>
    <style:style style:name="P109" style:family="paragraph" style:parent-style-name="Standard" style:list-style-name="WWNum2" style:master-page-name="">
      <loext:graphic-properties draw:fill="none"/>
      <style:paragraph-properties fo:margin-left="0.7cm" fo:margin-right="0cm" fo:margin-top="0cm" fo:margin-bottom="0.199cm" style:contextual-spacing="true" fo:line-height="100%" fo:text-align="start" style:justify-single-word="false" fo:text-indent="-0.7cm" style:auto-text-indent="false" style:page-number="auto" fo:background-color="transparent" style:writing-mode="lr-tb">
        <style:tab-stops/>
      </style:paragraph-properties>
      <style:text-properties style:font-name="Liberation Sans" fo:font-size="11pt" fo:language="en" fo:country="US" style:text-underline-style="none" officeooo:rsid="003327a2" officeooo:paragraph-rsid="01767fcb" fo:background-color="transparent" style:font-size-asian="11pt" style:font-size-complex="11pt"/>
    </style:style>
    <style:style style:name="P110"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style:font-name="Liberation Sans" fo:font-size="11pt" fo:language="en" fo:country="US" style:text-underline-style="none" officeooo:rsid="0015f121" officeooo:paragraph-rsid="010d8abd" fo:background-color="transparent" style:font-size-asian="11pt" style:font-size-complex="11pt"/>
    </style:style>
    <style:style style:name="P111" style:family="paragraph" style:parent-style-name="Standard">
      <style:text-properties style:font-name="Liberation Sans" fo:font-size="11pt" style:text-underline-style="solid" style:text-underline-width="auto" style:text-underline-color="font-color" officeooo:paragraph-rsid="01901456" style:font-size-asian="11pt" style:font-size-complex="11pt"/>
    </style:style>
    <style:style style:name="P112"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d6e950"/>
    </style:style>
    <style:style style:name="P113" style:family="paragraph" style:parent-style-name="Standard"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596053"/>
    </style:style>
    <style:style style:name="P114"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1596053"/>
    </style:style>
    <style:style style:name="P115"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8e5f74"/>
    </style:style>
    <style:style style:name="P116" style:family="paragraph" style:parent-style-name="Standard"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a2ca00"/>
    </style:style>
    <style:style style:name="P117"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a2ca00"/>
    </style:style>
    <style:style style:name="P118" style:family="paragraph" style:parent-style-name="Standard"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041f18"/>
    </style:style>
    <style:style style:name="P119"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1807f1e"/>
    </style:style>
    <style:style style:name="P120"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officeooo:rsid="00174d46" officeooo:paragraph-rsid="010d60aa"/>
    </style:style>
    <style:style style:name="P121" style:family="paragraph" style:parent-style-name="Standard"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officeooo:rsid="002f90de" officeooo:paragraph-rsid="0176c457"/>
    </style:style>
    <style:style style:name="P122"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aec26e"/>
    </style:style>
    <style:style style:name="P123"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7d283a"/>
    </style:style>
    <style:style style:name="P124"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d6e950"/>
    </style:style>
    <style:style style:name="P125"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d6e950"/>
    </style:style>
    <style:style style:name="P126"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7ebac5"/>
    </style:style>
    <style:style style:name="P127"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b0af4e"/>
    </style:style>
    <style:style style:name="P128"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d97827"/>
    </style:style>
    <style:style style:name="P129"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b676c2"/>
    </style:style>
    <style:style style:name="P130"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8ea5e5"/>
    </style:style>
    <style:style style:name="P131"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bad7b9"/>
    </style:style>
    <style:style style:name="P132"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5857c9"/>
    </style:style>
    <style:style style:name="P133"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edac57"/>
    </style:style>
    <style:style style:name="P134"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919f96"/>
    </style:style>
    <style:style style:name="P135"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a4c18d"/>
    </style:style>
    <style:style style:name="P136"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6f24b9"/>
    </style:style>
    <style:style style:name="P137"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f51e2f"/>
    </style:style>
    <style:style style:name="P138"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5915e4"/>
    </style:style>
    <style:style style:name="P139"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c3da6e"/>
    </style:style>
    <style:style style:name="P140"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999d8f"/>
    </style:style>
    <style:style style:name="P141"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0e4fa2b"/>
    </style:style>
    <style:style style:name="P142"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f70722"/>
    </style:style>
    <style:style style:name="P143"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e32a87"/>
    </style:style>
    <style:style style:name="P144"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30986f"/>
    </style:style>
    <style:style style:name="P145"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0e7adcb"/>
    </style:style>
    <style:style style:name="P146"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041f18"/>
    </style:style>
    <style:style style:name="P147"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04445d"/>
    </style:style>
    <style:style style:name="P148"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70085b"/>
    </style:style>
    <style:style style:name="P149"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paragraph-rsid="01901456"/>
    </style:style>
    <style:style style:name="P150"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officeooo:paragraph-rsid="01901456"/>
    </style:style>
    <style:style style:name="P151" style:family="paragraph" style:parent-style-name="Text_20_body" style:list-style-name="WWNum2">
      <loext:graphic-properties draw:fill-gradient-name="gradient" draw:fill-hatch-name="hatch"/>
      <style:paragraph-properties fo:margin-top="0cm" fo:margin-bottom="0cm" style:contextual-spacing="false" fo:line-height="100%" fo:text-align="start" style:justify-single-word="false"/>
      <style:text-properties officeooo:paragraph-rsid="00a4c18d"/>
    </style:style>
    <style:style style:name="P152"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ext-properties officeooo:paragraph-rsid="00a336c9"/>
    </style:style>
    <style:style style:name="P153"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ext-properties officeooo:paragraph-rsid="0170085b"/>
    </style:style>
    <style:style style:name="P154"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ext-properties officeooo:paragraph-rsid="01807f1e"/>
    </style:style>
    <style:style style:name="P155"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tab-stop style:position="0.794cm"/>
        </style:tab-stops>
      </style:paragraph-properties>
      <style:text-properties officeooo:paragraph-rsid="00e7adcb"/>
    </style:style>
    <style:style style:name="P156"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tab-stop style:position="0.794cm"/>
        </style:tab-stops>
      </style:paragraph-properties>
      <style:text-properties officeooo:paragraph-rsid="0104807a"/>
    </style:style>
    <style:style style:name="P157"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officeooo:paragraph-rsid="0104807a"/>
    </style:style>
    <style:style style:name="P158"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tab-stop style:position="0.794cm"/>
        </style:tab-stops>
      </style:paragraph-properties>
      <style:text-properties officeooo:paragraph-rsid="010643fa"/>
    </style:style>
    <style:style style:name="P159"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officeooo:paragraph-rsid="0080a465"/>
    </style:style>
    <style:style style:name="P160"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tab-stop style:position="0.794cm"/>
        </style:tab-stops>
      </style:paragraph-properties>
      <style:text-properties officeooo:paragraph-rsid="00aaf471"/>
    </style:style>
    <style:style style:name="P161"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style:font-name="Liberation Sans" fo:font-size="11pt" fo:language="de" fo:country="AT" style:text-underline-style="none" officeooo:paragraph-rsid="00aec26e" fo:background-color="transparent" style:font-size-asian="11pt" style:font-size-complex="11pt"/>
    </style:style>
    <style:style style:name="P162"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style:font-name="Liberation Sans" fo:font-size="11pt" fo:language="de" fo:country="AT" style:text-underline-style="none" officeooo:paragraph-rsid="01901456" fo:background-color="transparent" style:font-size-asian="11pt" style:font-size-complex="11pt"/>
    </style:style>
    <style:style style:name="P163"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paragraph-properties>
      <style:text-properties style:font-name="Liberation Sans" fo:font-size="11pt" fo:language="de" fo:country="AT" style:text-underline-style="none" officeooo:rsid="00a917b6" officeooo:paragraph-rsid="00d81d93" fo:background-color="transparent" style:font-size-asian="11pt" style:font-size-complex="11pt"/>
    </style:style>
    <style:style style:name="P164"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style:font-name="Liberation Sans" fo:font-size="11pt" fo:language="de" fo:country="AT" style:text-underline-style="none" officeooo:rsid="00a917b6" officeooo:paragraph-rsid="00a917b6" fo:background-color="transparent" style:font-size-asian="11pt" style:font-size-complex="11pt"/>
    </style:style>
    <style:style style:name="P165"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style:font-name="Liberation Sans" fo:font-size="11pt" fo:language="de" fo:country="AT" style:text-underline-style="none" officeooo:rsid="0023935b" officeooo:paragraph-rsid="017a2cf9" fo:background-color="transparent" style:font-size-asian="11pt" style:font-size-complex="11pt"/>
    </style:style>
    <style:style style:name="P166" style:family="paragraph" style:parent-style-name="Text_20_body" style:list-style-name="WWNum2">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fo:background-color="transparent" style:writing-mode="lr-tb">
        <style:tab-stops>
          <style:tab-stop style:position="0.794cm"/>
        </style:tab-stops>
      </style:paragraph-properties>
      <style:text-properties style:font-name="Liberation Sans" fo:font-size="11pt" fo:language="de" fo:country="AT" style:text-underline-style="none" officeooo:rsid="0023935b" officeooo:paragraph-rsid="01472bcd" fo:background-color="transparent" style:font-size-asian="11pt" style:font-size-complex="11pt"/>
    </style:style>
    <style:style style:name="P167"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style:font-name="Liberation Sans" fo:font-size="11pt" fo:language="de" fo:country="DE" style:text-underline-style="none" officeooo:rsid="00216c60" officeooo:paragraph-rsid="00e0074c" fo:background-color="transparent" style:font-size-asian="11pt" style:font-size-complex="11pt"/>
    </style:style>
    <style:style style:name="P168" style:family="paragraph" style:parent-style-name="Text_20_body">
      <loext:graphic-properties draw:fill-gradient-name="Gradient_20_1" draw:fill-hatch-name="hatch"/>
      <style:paragraph-properties fo:margin-top="0cm" fo:margin-bottom="0.3cm" style:contextual-spacing="false" fo:line-height="150%" fo:text-align="justify" style:justify-single-word="false"/>
      <style:text-properties style:font-name="Liberation Sans" officeooo:paragraph-rsid="00306151"/>
    </style:style>
    <style:style style:name="P169"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ext-properties officeooo:rsid="00252a14" officeooo:paragraph-rsid="00ead821"/>
    </style:style>
    <style:style style:name="P170"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rsid="001e27e2" officeooo:paragraph-rsid="00b483f6"/>
    </style:style>
    <style:style style:name="P171" style:family="paragraph" style:parent-style-name="Text_20_body" style:list-style-name="WWNum2" style:master-page-name="">
      <loext:graphic-properties draw:fill="none" draw:fill-gradient-name="gradient" draw:fill-hatch-name="hatch"/>
      <style:paragraph-properties fo:margin-left="0.7cm" fo:margin-right="0cm" fo:margin-top="0cm" fo:margin-bottom="0cm" style:contextual-spacing="false" fo:line-height="100%" fo:text-align="start" style:justify-single-word="false" fo:text-indent="-0.7cm" style:auto-text-indent="false" style:page-number="auto" fo:background-color="transparent" style:writing-mode="lr-tb">
        <style:tab-stops/>
      </style:paragraph-properties>
      <style:text-properties officeooo:rsid="001e27e2" officeooo:paragraph-rsid="00958347"/>
    </style:style>
    <style:style style:name="P172"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language="de" fo:country="DE" fo:font-style="normal" fo:font-weight="bold" officeooo:rsid="00113f35" fo:background-color="transparent" loext:char-shading-value="0" style:font-name-asian="Noto Sans CJK SC Regular" style:font-style-asian="italic" style:font-weight-asian="bold" style:font-name-complex="FreeSans1" style:language-complex="de" style:country-complex="DE" style:font-style-complex="italic" style:font-weight-complex="normal"/>
    </style:style>
    <style:style style:name="T6" style:family="text">
      <style:text-properties fo:color="#71869b" loext:opacity="100%" fo:language="de" fo:country="DE" fo:font-style="normal" fo:font-weight="bold" officeooo:rsid="004ab481" fo:background-color="transparent" loext:char-shading-value="0" style:font-name-asian="Noto Sans CJK SC Regular" style:font-style-asian="italic" style:font-weight-asian="bold" style:font-name-complex="FreeSans1" style:language-complex="de" style:country-complex="DE" style:font-style-complex="italic" style:font-weight-complex="normal"/>
    </style:style>
    <style:style style:name="T7" style:family="text">
      <style:text-properties fo:font-size="6pt" fo:background-color="transparent" loext:char-shading-value="0" style:font-size-asian="6pt" style:font-size-complex="6pt" style:font-weight-complex="bold"/>
    </style:style>
    <style:style style:name="T8" style:family="text">
      <style:text-properties fo:font-size="6pt" fo:font-weight="bold" fo:background-color="transparent" loext:char-shading-value="0" style:font-size-asian="6pt" style:font-weight-asian="bold" style:font-size-complex="6pt" style:font-weight-complex="bold"/>
    </style:style>
    <style:style style:name="T9" style:family="text">
      <style:text-properties fo:font-style="italic" fo:font-weight="bold" officeooo:rsid="00064771" style:font-style-asian="italic" style:font-weight-asian="bold" style:font-style-complex="italic" style:font-weight-complex="bold"/>
    </style:style>
    <style:style style:name="T10" style:family="text">
      <style:text-properties fo:font-style="italic" fo:font-weight="bold" officeooo:rsid="0007d159" style:font-style-asian="italic" style:font-weight-asian="bold" style:font-style-complex="italic" style:font-weight-complex="bold"/>
    </style:style>
    <style:style style:name="T11" style:family="text">
      <style:text-properties officeooo:rsid="00369d44"/>
    </style:style>
    <style:style style:name="T12" style:family="text">
      <style:text-properties officeooo:rsid="004c66b8"/>
    </style:style>
    <style:style style:name="T13" style:family="text">
      <style:text-properties fo:color="#000000" loext:opacity="100%" style:font-name="Liberation Sans" fo:font-size="11pt" fo:font-style="italic" fo:font-weight="bold"/>
    </style:style>
    <style:style style:name="T14" style:family="text">
      <style:text-properties fo:color="#000000" loext:opacity="100%" style:font-name="Liberation Sans" fo:font-size="11pt" fo:font-style="italic" fo:font-weight="bold" officeooo:rsid="005c9471"/>
    </style:style>
    <style:style style:name="T15" style:family="text">
      <style:text-properties style:text-underline-style="solid" style:text-underline-width="auto" style:text-underline-color="font-color" fo:font-weight="bold" style:font-weight-asian="bold" style:font-weight-complex="bold"/>
    </style:style>
    <style:style style:name="T16" style:family="text">
      <style:text-properties officeooo:rsid="0056d192"/>
    </style:style>
    <style:style style:name="T17" style:family="text">
      <style:text-properties officeooo:rsid="005fdd6d"/>
    </style:style>
    <style:style style:name="T18" style:family="text">
      <style:text-properties fo:font-size="17pt" fo:letter-spacing="-0.007cm" style:letter-kerning="false" fo:background-color="transparent" loext:char-shading-value="0" style:font-name-asian="Arial2" style:font-size-asian="17pt" style:font-name-complex="Arial2" style:font-size-complex="17pt"/>
    </style:style>
    <style:style style:name="T19" style:family="text">
      <style:text-properties fo:font-size="17pt" fo:letter-spacing="-0.011cm" style:letter-kerning="false" fo:background-color="transparent" loext:char-shading-value="0" style:font-name-asian="Arial2" style:font-size-asian="17pt" style:font-name-complex="Arial2" style:font-size-complex="17pt"/>
    </style:style>
    <style:style style:name="T20" style:family="text">
      <style:text-properties fo:font-size="17pt" fo:letter-spacing="-0.011cm" officeooo:rsid="006dcc30" style:letter-kerning="false" fo:background-color="transparent" loext:char-shading-value="0" style:font-name-asian="Arial2" style:font-size-asian="17pt" style:font-name-complex="Arial2" style:font-size-complex="17pt"/>
    </style:style>
    <style:style style:name="T21" style:family="text">
      <style:text-properties fo:font-size="17pt" fo:letter-spacing="-0.011cm" officeooo:rsid="01821bbd" style:letter-kerning="false" fo:background-color="transparent" loext:char-shading-value="0" style:font-name-asian="Arial2" style:font-size-asian="17pt" style:font-name-complex="Arial2" style:font-size-complex="17pt"/>
    </style:style>
    <style:style style:name="T22" style:family="text">
      <style:text-properties style:font-name="Liberation Sans"/>
    </style:style>
    <style:style style:name="T23" style:family="text">
      <style:text-properties style:font-name="Liberation Sans" fo:font-size="11pt" fo:language="de" fo:country="AT" style:text-underline-style="none" officeooo:rsid="00aaf471" fo:background-color="transparent" loext:char-shading-value="0" style:font-size-asian="11pt" style:font-size-complex="11pt"/>
    </style:style>
    <style:style style:name="T24" style:family="text">
      <style:text-properties style:font-name="Liberation Sans" fo:font-size="11pt" fo:language="de" fo:country="DE" style:text-underline-style="none" officeooo:rsid="00216c60" fo:background-color="transparent" loext:char-shading-value="0" style:font-size-asian="11pt" style:font-size-complex="11pt"/>
    </style:style>
    <style:style style:name="T25" style:family="text">
      <style:text-properties style:font-name="Liberation Sans" fo:font-size="11pt" fo:language="de" fo:country="DE" style:text-underline-style="none" officeooo:rsid="0027a2b7" fo:background-color="transparent" loext:char-shading-value="0" style:font-size-asian="11pt" style:font-size-complex="11pt"/>
    </style:style>
    <style:style style:name="T26" style:family="text">
      <style:text-properties style:font-name="Liberation Sans" fo:font-size="11pt" fo:language="de" fo:country="DE" style:text-underline-style="none" officeooo:rsid="0019d48f" fo:background-color="transparent" loext:char-shading-value="0" style:font-size-asian="11pt" style:font-size-complex="11pt"/>
    </style:style>
    <style:style style:name="T27" style:family="text">
      <style:text-properties style:font-name="Liberation Sans" fo:font-size="11pt" fo:language="de" fo:country="DE" style:text-underline-style="none" officeooo:rsid="00174d46" fo:background-color="transparent" loext:char-shading-value="0" style:font-size-asian="11pt" style:font-size-complex="11pt"/>
    </style:style>
    <style:style style:name="T28" style:family="text">
      <style:text-properties style:font-name="Liberation Sans" fo:font-size="11pt" fo:language="de" fo:country="DE" style:text-underline-style="none" officeooo:rsid="01767fcb" fo:background-color="transparent" loext:char-shading-value="0" style:font-size-asian="11pt" style:font-size-complex="11pt"/>
    </style:style>
    <style:style style:name="T29" style:family="text">
      <style:text-properties style:font-name="Liberation Sans" fo:font-size="11pt" fo:language="de" fo:country="DE" style:text-underline-style="none" officeooo:rsid="00317772" fo:background-color="transparent" loext:char-shading-value="0" style:font-size-asian="11pt" style:font-size-complex="11pt"/>
    </style:style>
    <style:style style:name="T30" style:family="text">
      <style:text-properties style:font-name="Liberation Sans" fo:font-size="11pt" fo:language="de" fo:country="DE" officeooo:rsid="0019d48f" fo:background-color="transparent" loext:char-shading-value="0" style:font-size-asian="11pt" style:font-size-complex="11pt"/>
    </style:style>
    <style:style style:name="T31" style:family="text">
      <style:text-properties style:font-name="Liberation Sans" fo:font-size="11pt" fo:language="de" fo:country="DE" officeooo:rsid="00216c60" fo:background-color="transparent" loext:char-shading-value="0" style:font-size-asian="11pt" style:font-size-complex="11pt"/>
    </style:style>
    <style:style style:name="T32" style:family="text">
      <style:text-properties style:font-name="Liberation Sans" fo:font-size="11pt" fo:language="de" fo:country="DE" style:font-size-asian="11pt" style:font-size-complex="11pt"/>
    </style:style>
    <style:style style:name="T33" style:family="text">
      <style:text-properties style:font-name="Liberation Sans" fo:font-size="11pt" fo:language="de" fo:country="DE" officeooo:rsid="00216c60" style:font-size-asian="11pt" style:font-size-complex="11pt"/>
    </style:style>
    <style:style style:name="T34" style:family="text">
      <style:text-properties style:font-name="Liberation Sans" fo:font-size="11pt" fo:language="de" fo:country="DE" officeooo:rsid="0027a2b7" style:font-size-asian="11pt" style:font-size-complex="11pt"/>
    </style:style>
    <style:style style:name="T35" style:family="text">
      <style:text-properties style:font-name="Liberation Sans" fo:font-size="11pt" fo:language="de" fo:country="DE" officeooo:rsid="0019d48f" style:font-size-asian="11pt" style:font-size-complex="11pt"/>
    </style:style>
    <style:style style:name="T36" style:family="text">
      <style:text-properties style:font-name="Liberation Sans" fo:font-size="11pt" fo:language="de" fo:country="DE" officeooo:rsid="00218628" style:font-size-asian="11pt" style:font-size-complex="11pt"/>
    </style:style>
    <style:style style:name="T37" style:family="text">
      <style:text-properties style:font-name="Liberation Sans" fo:font-size="11pt" officeooo:rsid="0017db93" fo:background-color="transparent" loext:char-shading-value="0" style:font-size-asian="11pt" style:font-size-complex="11pt"/>
    </style:style>
    <style:style style:name="T38" style:family="text">
      <style:text-properties style:font-name="Liberation Sans" fo:font-size="11pt" officeooo:rsid="001e27e2" fo:background-color="transparent" loext:char-shading-value="0" style:font-size-asian="11pt" style:font-size-complex="11pt"/>
    </style:style>
    <style:style style:name="T39" style:family="text">
      <style:text-properties style:font-name="Liberation Sans" fo:font-size="11pt" style:font-size-asian="11pt" style:font-size-complex="11pt"/>
    </style:style>
    <style:style style:name="T40" style:family="text">
      <style:text-properties style:font-name="Liberation Sans" fo:font-size="11pt" officeooo:rsid="00218628" style:font-size-asian="11pt" style:font-size-complex="11pt"/>
    </style:style>
    <style:style style:name="T41" style:family="text">
      <style:text-properties style:font-name="Liberation Sans" fo:font-size="11pt" officeooo:rsid="00aaf471" style:font-size-asian="11pt" style:font-size-complex="11pt"/>
    </style:style>
    <style:style style:name="T42" style:family="text">
      <style:text-properties style:font-name="Liberation Sans" fo:font-size="11pt" officeooo:rsid="006f24b9" style:font-size-asian="11pt" style:font-size-complex="11pt"/>
    </style:style>
    <style:style style:name="T43" style:family="text">
      <style:text-properties style:font-name="Liberation Sans" fo:font-size="11pt" officeooo:rsid="001e27e2" style:font-size-asian="11pt" style:font-size-complex="11pt"/>
    </style:style>
    <style:style style:name="T44" style:family="text">
      <style:text-properties style:font-name="Liberation Sans" fo:font-size="11pt" officeooo:rsid="00919f96" style:font-size-asian="11pt" style:font-size-complex="11pt"/>
    </style:style>
    <style:style style:name="T45" style:family="text">
      <style:text-properties style:font-name="Liberation Sans" fo:font-size="11pt" officeooo:rsid="0017db93" style:font-size-asian="11pt" style:font-size-complex="11pt"/>
    </style:style>
    <style:style style:name="T46" style:family="text">
      <style:text-properties style:font-name="Liberation Sans" fo:font-size="11pt" officeooo:rsid="010784b7" style:font-size-asian="11pt" style:font-size-complex="11pt"/>
    </style:style>
    <style:style style:name="T47" style:family="text">
      <style:text-properties style:font-name="Liberation Sans" fo:font-size="11pt" officeooo:rsid="008dbebd" style:font-size-asian="11pt" style:font-size-complex="11pt"/>
    </style:style>
    <style:style style:name="T48" style:family="text">
      <style:text-properties style:font-name="Liberation Sans" fo:font-size="11pt" officeooo:rsid="00f13cfc" style:font-size-asian="11pt" style:font-size-complex="11pt"/>
    </style:style>
    <style:style style:name="T49" style:family="text">
      <style:text-properties style:font-name="Liberation Sans" fo:font-size="11pt" officeooo:rsid="00f23040" style:font-size-asian="11pt" style:font-size-complex="11pt"/>
    </style:style>
    <style:style style:name="T50" style:family="text">
      <style:text-properties style:font-name="Liberation Sans" fo:font-size="11pt" officeooo:rsid="0129355d" style:font-size-asian="11pt" style:font-size-complex="11pt"/>
    </style:style>
    <style:style style:name="T51" style:family="text">
      <style:text-properties style:font-name="Liberation Sans" fo:font-size="11pt" officeooo:rsid="01558775" style:font-size-asian="11pt" style:font-size-complex="11pt"/>
    </style:style>
    <style:style style:name="T52" style:family="text">
      <style:text-properties style:font-name="Liberation Sans" fo:font-size="11pt" officeooo:rsid="0012bd0a" style:font-size-asian="11pt" style:font-size-complex="11pt"/>
    </style:style>
    <style:style style:name="T53" style:family="text">
      <style:text-properties style:font-name="Liberation Sans" fo:font-size="11pt" officeooo:rsid="018666b4" style:font-size-asian="11pt" style:font-size-complex="11pt"/>
    </style:style>
    <style:style style:name="T54" style:family="text">
      <style:text-properties style:font-name="Liberation Sans" fo:font-size="11pt" officeooo:rsid="018672ba" style:font-size-asian="11pt" style:font-size-complex="11pt"/>
    </style:style>
    <style:style style:name="T55" style:family="text">
      <style:text-properties style:font-name="Liberation Sans" fo:font-size="11pt" fo:font-style="normal" officeooo:rsid="008dbebd" style:font-size-asian="11pt" style:font-style-asian="normal" style:font-size-complex="11pt" style:font-style-complex="normal"/>
    </style:style>
    <style:style style:name="T56" style:family="text">
      <style:text-properties style:font-name="Liberation Sans" fo:font-size="11pt" fo:language="en" fo:country="US" style:text-underline-style="none" fo:background-color="transparent" loext:char-shading-value="0" style:font-size-asian="11pt" style:font-size-complex="11pt"/>
    </style:style>
    <style:style style:name="T57" style:family="text">
      <style:text-properties officeooo:rsid="006bab7f"/>
    </style:style>
    <style:style style:name="T58" style:family="text">
      <style:text-properties fo:font-variant="normal" fo:text-transform="none" fo:color="#212529" loext:opacity="100%" style:text-line-through-style="none" style:text-line-through-type="none" style:font-name="Liberation Sans" fo:font-size="11pt" fo:letter-spacing="normal" fo:font-style="normal" style:text-underline-style="none" fo:font-weight="normal" officeooo:rsid="010784b7" style:text-blinking="false" fo:background-color="#ffffff" loext:char-shading-value="0" style:font-size-asian="11pt" style:font-size-complex="11pt"/>
    </style:style>
    <style:style style:name="T59" style:family="text">
      <style:text-properties fo:font-variant="normal" fo:text-transform="none" fo:color="#212529" loext:opacity="100%" style:text-line-through-style="none" style:text-line-through-type="none" style:font-name="Liberation Sans" fo:font-size="11pt" fo:letter-spacing="normal" fo:language="de" fo:country="DE" fo:font-style="normal" style:text-underline-style="none" fo:font-weight="normal" officeooo:rsid="010784b7" style:text-blinking="false" fo:background-color="transparent" loext:char-shading-value="0" style:font-size-asian="11pt" style:font-size-complex="11pt"/>
    </style:style>
    <style:style style:name="T60" style:family="text">
      <style:text-properties fo:font-variant="normal" fo:text-transform="none" fo:color="#212529" loext:opacity="100%" style:text-line-through-style="none" style:text-line-through-type="none" style:font-name="Liberation Sans" fo:font-size="11pt" fo:letter-spacing="normal" fo:language="de" fo:country="DE" fo:font-style="normal" style:text-underline-style="none" fo:font-weight="normal" officeooo:rsid="0017db93" style:text-blinking="false" fo:background-color="transparent" loext:char-shading-value="0" style:font-size-asian="11pt" style:font-size-complex="11pt"/>
    </style:style>
    <style:style style:name="T61" style:family="text">
      <style:text-properties fo:font-variant="normal" fo:text-transform="none" fo:color="#212529" loext:opacity="100%" style:text-line-through-style="none" style:text-line-through-type="none" style:font-name="Liberation Sans" fo:font-size="11pt" fo:letter-spacing="normal" fo:language="de" fo:country="DE" fo:font-style="normal" style:text-underline-style="none" fo:font-weight="normal" officeooo:rsid="00216c60" style:text-blinking="false" fo:background-color="transparent" loext:char-shading-value="0" style:font-size-asian="11pt" style:font-size-complex="11pt"/>
    </style:style>
    <style:style style:name="T62" style:family="text">
      <style:text-properties fo:font-variant="normal" fo:text-transform="none" fo:color="#212529" loext:opacity="100%" style:font-name="Liberation Sans" fo:font-size="11pt" fo:letter-spacing="normal" fo:language="en" fo:country="US" fo:font-style="normal" style:text-underline-style="none" fo:font-weight="normal" officeooo:rsid="002d934d" fo:background-color="transparent" loext:char-shading-value="0" style:font-size-asian="11pt" style:font-size-complex="11pt"/>
    </style:style>
    <style:style style:name="T63" style:family="text">
      <style:text-properties fo:font-variant="normal" fo:text-transform="none" fo:color="#212529" loext:opacity="100%" fo:letter-spacing="normal" fo:font-style="normal" fo:font-weight="normal"/>
    </style:style>
    <style:style style:name="T64" style:family="text">
      <style:text-properties fo:font-variant="normal" fo:text-transform="none" fo:color="#212529" loext:opacity="100%" fo:letter-spacing="normal" fo:font-style="normal" fo:font-weight="normal" officeooo:rsid="00cd25d6"/>
    </style:style>
    <style:style style:name="T65" style:family="text">
      <style:text-properties fo:font-variant="normal" fo:text-transform="none" fo:color="#337ab7" loext:opacity="100%" style:text-line-through-style="none" style:text-line-through-type="none" style:font-name="Liberation Sans" fo:font-size="11pt" fo:letter-spacing="normal" fo:language="en" fo:country="US" fo:font-style="normal" style:text-underline-style="none" fo:font-weight="normal" officeooo:rsid="002d934d" style:text-blinking="false" fo:background-color="#ffffff" loext:char-shading-value="0" style:font-size-asian="11pt" style:font-size-complex="11pt"/>
    </style:style>
    <style:style style:name="T66" style:family="text">
      <style:text-properties fo:font-variant="normal" fo:text-transform="none" fo:color="#000000" loext:opacity="100%" style:font-name="Liberation Sans" fo:font-size="11pt" fo:letter-spacing="normal" fo:language="de" fo:country="DE" fo:font-style="normal" style:text-underline-style="none" fo:font-weight="normal" officeooo:rsid="002d934d" fo:background-color="transparent" loext:char-shading-value="0" style:font-size-asian="11pt" style:font-size-complex="11pt"/>
    </style:style>
    <style:style style:name="T67" style:family="text">
      <style:text-properties fo:font-variant="normal" fo:text-transform="none" fo:color="#000000" loext:opacity="100%" style:font-name="Liberation Sans" fo:font-size="11pt" fo:letter-spacing="normal" fo:language="de" fo:country="DE" fo:font-style="normal" style:text-underline-style="none" fo:font-weight="normal" officeooo:rsid="001ba97d" fo:background-color="transparent" loext:char-shading-value="0" style:font-size-asian="11pt" style:font-size-complex="11pt"/>
    </style:style>
    <style:style style:name="T68" style:family="text">
      <style:text-properties fo:font-variant="normal" fo:text-transform="none" fo:color="#000000" loext:opacity="100%" style:font-name="Liberation Sans" fo:font-size="11pt" fo:letter-spacing="normal" fo:language="de" fo:country="DE" fo:font-style="normal" style:text-underline-style="none" fo:font-weight="normal" officeooo:rsid="00c3da6e" fo:background-color="transparent" loext:char-shading-value="0" style:font-size-asian="11pt" style:font-size-complex="11pt"/>
    </style:style>
    <style:style style:name="T69" style:family="text">
      <style:text-properties fo:font-variant="normal" fo:text-transform="none" fo:color="#000000" loext:opacity="100%" style:font-name="Liberation Sans" fo:font-size="11pt" fo:letter-spacing="normal" fo:language="de" fo:country="DE" fo:font-style="normal" fo:font-weight="normal" style:font-size-asian="11pt" style:font-size-complex="11pt"/>
    </style:style>
    <style:style style:name="T70" style:family="text">
      <style:text-properties fo:font-variant="normal" fo:text-transform="none" fo:color="#000000" loext:opacity="100%" style:font-name="Liberation Sans" fo:font-size="11pt" fo:letter-spacing="normal" fo:language="de" fo:country="DE" fo:font-style="normal" fo:font-weight="normal" officeooo:rsid="0017db93" style:font-size-asian="11pt" style:font-size-complex="11pt"/>
    </style:style>
    <style:style style:name="T71" style:family="text">
      <style:text-properties fo:font-variant="normal" fo:text-transform="none" fo:color="#000000" loext:opacity="100%" style:font-name="Liberation Sans" fo:font-size="11pt" fo:letter-spacing="normal" fo:language="de" fo:country="DE" fo:font-style="normal" fo:font-weight="normal" officeooo:rsid="001ba97d" style:font-size-asian="11pt" style:font-size-complex="11pt"/>
    </style:style>
    <style:style style:name="T72" style:family="text">
      <style:text-properties fo:font-variant="normal" fo:text-transform="none" fo:color="#000000" loext:opacity="100%" style:font-name="Liberation Sans" fo:font-size="11pt" fo:letter-spacing="normal" fo:language="en" fo:country="US" fo:font-style="normal" style:text-underline-style="none" fo:font-weight="normal" officeooo:rsid="002d934d" fo:background-color="transparent" loext:char-shading-value="0" style:font-size-asian="11pt" style:font-size-complex="11pt"/>
    </style:style>
    <style:style style:name="T73" style:family="text">
      <style:text-properties fo:font-variant="normal" fo:text-transform="none" fo:color="#000000" loext:opacity="100%" style:font-name="Liberation Sans" fo:font-size="11pt" fo:letter-spacing="normal" fo:language="en" fo:country="US" fo:font-style="normal" style:text-underline-style="none" fo:font-weight="normal" officeooo:rsid="006f24b9" fo:background-color="transparent" loext:char-shading-value="0" style:font-size-asian="11pt" style:font-size-complex="11pt"/>
    </style:style>
    <style:style style:name="T74"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19d48f" style:text-blinking="false" fo:background-color="#ffffff" loext:char-shading-value="0" style:font-size-asian="11pt" style:language-asian="zxx" style:country-asian="none" style:font-size-complex="11pt" style:language-complex="zxx" style:country-complex="none"/>
    </style:style>
    <style:style style:name="T75"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216c60" style:text-blinking="false" fo:background-color="#ffffff" loext:char-shading-value="0" style:font-size-asian="11pt" style:language-asian="zxx" style:country-asian="none" style:font-size-complex="11pt" style:language-complex="zxx" style:country-complex="none"/>
    </style:style>
    <style:style style:name="T76"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13e495" style:text-blinking="false" fo:background-color="#ffffff" loext:char-shading-value="0" style:font-size-asian="11pt" style:language-asian="zxx" style:country-asian="none" style:font-size-complex="11pt" style:language-complex="zxx" style:country-complex="none"/>
    </style:style>
    <style:style style:name="T77"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13e495" style:text-blinking="false" fo:background-color="#ffffff" loext:char-shading-value="0" style:font-size-asian="11pt" style:language-asian="zxx" style:country-asian="none" style:font-size-complex="11pt" style:language-complex="zxx" style:country-complex="none" loext:padding="0cm" loext:border="none"/>
    </style:style>
    <style:style style:name="T78"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style:text-blinking="false" fo:background-color="#ffffff" loext:char-shading-value="0" style:font-size-asian="11pt" style:language-asian="zxx" style:country-asian="none" style:font-size-complex="11pt" style:language-complex="zxx" style:country-complex="none" loext:padding="0cm" loext:border="none"/>
    </style:style>
    <style:style style:name="T79"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2d934d" style:text-blinking="false" fo:background-color="transparent" loext:char-shading-value="0" style:font-size-asian="11pt" style:language-asian="zxx" style:country-asian="none" style:font-size-complex="11pt" style:language-complex="zxx" style:country-complex="none"/>
    </style:style>
    <style:style style:name="T80"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1ba97d" style:text-blinking="false" fo:background-color="transparent" loext:char-shading-value="0" style:font-size-asian="11pt" style:language-asian="zxx" style:country-asian="none" style:font-size-complex="11pt" style:language-complex="zxx" style:country-complex="none"/>
    </style:style>
    <style:style style:name="T81" style:family="text">
      <style:text-properties fo:font-variant="normal" fo:text-transform="none" fo:color="#000000" loext:opacity="100%" style:text-line-through-style="none" style:text-line-through-type="none" style:font-name="Liberation Sans" fo:font-size="11pt" fo:letter-spacing="normal" fo:language="de" fo:country="DE" fo:font-style="normal" style:text-underline-style="none" fo:font-weight="normal" officeooo:rsid="00216c60" style:text-blinking="false" fo:background-color="transparent" loext:char-shading-value="0" style:font-size-asian="11pt" style:language-asian="zxx" style:country-asian="none" style:font-size-complex="11pt" style:language-complex="zxx" style:country-complex="none"/>
    </style:style>
    <style:style style:name="T82"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721778" style:text-blinking="false" fo:background-color="#ffffff" loext:char-shading-value="0" style:font-size-asian="11pt" style:language-asian="zxx" style:country-asian="none" style:font-size-complex="11pt" style:language-complex="zxx" style:country-complex="none"/>
    </style:style>
    <style:style style:name="T83"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6f24b9" style:text-blinking="false" fo:background-color="#ffffff" loext:char-shading-value="0" style:font-size-asian="11pt" style:language-asian="zxx" style:country-asian="none" style:font-size-complex="11pt" style:language-complex="zxx" style:country-complex="none"/>
    </style:style>
    <style:style style:name="T84"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12bd0a" style:text-blinking="false" fo:background-color="#ffffff" loext:char-shading-value="0" style:font-size-asian="11pt" style:language-asian="zxx" style:country-asian="none" style:font-size-complex="11pt" style:language-complex="zxx" style:country-complex="none"/>
    </style:style>
    <style:style style:name="T85"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19d48f" style:text-blinking="false" fo:background-color="#ffffff" loext:char-shading-value="0" style:font-size-asian="11pt" style:language-asian="zxx" style:country-asian="none" style:font-size-complex="11pt" style:language-complex="zxx" style:country-complex="none"/>
    </style:style>
    <style:style style:name="T86" style:family="text">
      <style:text-properties fo:font-variant="normal" fo:text-transform="none" fo:color="#000080" loext:opacity="100%" style:text-line-through-style="none" style:text-line-through-type="none" style:font-name="Liberation Sans" fo:font-size="11pt" fo:letter-spacing="normal" fo:language="zxx" fo:country="none" fo:font-style="normal" style:text-underline-style="none" fo:font-weight="normal" officeooo:rsid="00721778" style:text-blinking="false" fo:background-color="#ffffff" loext:char-shading-value="0" style:font-size-asian="11pt" style:language-asian="zxx" style:country-asian="none" style:font-size-complex="11pt" style:language-complex="zxx" style:country-complex="none"/>
    </style:style>
    <style:style style:name="T87" style:family="text">
      <style:text-properties fo:font-variant="normal" fo:text-transform="none" fo:color="#000080" loext:opacity="100%" style:text-line-through-style="none" style:text-line-through-type="none" style:font-name="Liberation Sans" fo:font-size="11pt" fo:letter-spacing="normal" fo:language="zxx" fo:country="none" fo:font-style="normal" style:text-underline-style="solid" style:text-underline-width="auto" style:text-underline-color="font-color" fo:font-weight="normal" officeooo:rsid="00216c60" style:text-blinking="false" fo:background-color="#ffffff" loext:char-shading-value="0" style:font-size-asian="11pt" style:language-asian="zxx" style:country-asian="none" style:font-size-complex="11pt" style:language-complex="zxx" style:country-complex="none"/>
    </style:style>
    <style:style style:name="T88" style:family="text">
      <style:text-properties fo:font-variant="normal" fo:text-transform="none" fo:color="#000080" loext:opacity="100%" style:text-line-through-style="none" style:text-line-through-type="none" style:font-name="Liberation Sans" fo:font-size="11pt" fo:letter-spacing="normal" fo:language="de" fo:country="DE" fo:font-style="normal" style:text-underline-style="none" fo:font-weight="normal" officeooo:rsid="0019d48f" style:text-blinking="false" fo:background-color="#ffffff" loext:char-shading-value="0" style:font-size-asian="11pt" style:language-asian="zxx" style:country-asian="none" style:font-size-complex="11pt" style:language-complex="zxx" style:country-complex="none"/>
    </style:style>
    <style:style style:name="T89" style:family="text">
      <style:text-properties officeooo:rsid="006e92d3"/>
    </style:style>
    <style:style style:name="T90" style:family="text">
      <style:text-properties officeooo:rsid="006f24b9"/>
    </style:style>
    <style:style style:name="T91" style:family="text">
      <style:text-properties fo:language="de" fo:country="AT"/>
    </style:style>
    <style:style style:name="T92" style:family="text">
      <style:text-properties officeooo:rsid="00891e00"/>
    </style:style>
    <style:style style:name="T93" style:family="text">
      <style:text-properties officeooo:rsid="008d5706"/>
    </style:style>
    <style:style style:name="T94" style:family="text">
      <style:text-properties officeooo:rsid="0090e240"/>
    </style:style>
    <style:style style:name="T95" style:family="text">
      <style:text-properties officeooo:rsid="00919f96"/>
    </style:style>
    <style:style style:name="T96" style:family="text">
      <style:text-properties officeooo:rsid="00958347"/>
    </style:style>
    <style:style style:name="T97" style:family="text">
      <style:text-properties fo:language="de" fo:country="DE" officeooo:rsid="010bda92" fo:background-color="transparent" loext:char-shading-value="0"/>
    </style:style>
    <style:style style:name="T98" style:family="text">
      <style:text-properties fo:language="de" fo:country="DE" officeooo:rsid="010ee319" fo:background-color="transparent" loext:char-shading-value="0"/>
    </style:style>
    <style:style style:name="T99" style:family="text">
      <style:text-properties fo:language="de" fo:country="DE" officeooo:rsid="013856d1" fo:background-color="transparent" loext:char-shading-value="0"/>
    </style:style>
    <style:style style:name="T100" style:family="text">
      <style:text-properties fo:language="de" fo:country="DE" officeooo:rsid="010f5e41" fo:background-color="transparent" loext:char-shading-value="0"/>
    </style:style>
    <style:style style:name="T101" style:family="text">
      <style:text-properties fo:language="de" fo:country="DE" officeooo:rsid="010c2274" fo:background-color="transparent" loext:char-shading-value="0"/>
    </style:style>
    <style:style style:name="T102" style:family="text">
      <style:text-properties fo:language="de" fo:country="DE" officeooo:rsid="010d005b" fo:background-color="transparent" loext:char-shading-value="0"/>
    </style:style>
    <style:style style:name="T103" style:family="text">
      <style:text-properties fo:language="de" fo:country="DE" officeooo:rsid="01746080" fo:background-color="transparent" loext:char-shading-value="0"/>
    </style:style>
    <style:style style:name="T104" style:family="text">
      <style:text-properties fo:language="de" fo:country="DE" officeooo:rsid="010d8abd" fo:background-color="transparent" loext:char-shading-value="0"/>
    </style:style>
    <style:style style:name="T105" style:family="text">
      <style:text-properties fo:language="de" fo:country="DE" officeooo:rsid="0080a465" fo:background-color="transparent" loext:char-shading-value="0"/>
    </style:style>
    <style:style style:name="T106" style:family="text">
      <style:text-properties fo:language="de" fo:country="DE" officeooo:rsid="010f7296" fo:background-color="transparent" loext:char-shading-value="0"/>
    </style:style>
    <style:style style:name="T107" style:family="text">
      <style:text-properties fo:language="de" fo:country="DE" officeooo:rsid="0176c457" fo:background-color="transparent" loext:char-shading-value="0"/>
    </style:style>
    <style:style style:name="T108" style:family="text">
      <style:text-properties fo:language="de" fo:country="DE" officeooo:rsid="006f24b9"/>
    </style:style>
    <style:style style:name="T109" style:family="text">
      <style:text-properties fo:language="de" fo:country="DE" officeooo:rsid="00216c60"/>
    </style:style>
    <style:style style:name="T110" style:family="text">
      <style:text-properties fo:language="de" fo:country="DE" officeooo:rsid="0174260b"/>
    </style:style>
    <style:style style:name="T111" style:family="text">
      <style:text-properties fo:language="de" fo:country="DE" officeooo:rsid="017bd8dc"/>
    </style:style>
    <style:style style:name="T112" style:family="text">
      <style:text-properties fo:language="de" fo:country="DE" officeooo:rsid="017a2cf9"/>
    </style:style>
    <style:style style:name="T113" style:family="text">
      <style:text-properties officeooo:rsid="00a6a577"/>
    </style:style>
    <style:style style:name="T114" style:family="text">
      <style:text-properties officeooo:rsid="00ad99a0"/>
    </style:style>
    <style:style style:name="T115" style:family="text">
      <style:text-properties officeooo:rsid="00b08cf7"/>
    </style:style>
    <style:style style:name="T116" style:family="text">
      <style:text-properties officeooo:rsid="00b2653c"/>
    </style:style>
    <style:style style:name="T117" style:family="text">
      <style:text-properties officeooo:rsid="00b45f01"/>
    </style:style>
    <style:style style:name="T118" style:family="text">
      <style:text-properties officeooo:rsid="0005e8ae"/>
    </style:style>
    <style:style style:name="T119" style:family="text">
      <style:text-properties officeooo:rsid="00155d3f"/>
    </style:style>
    <style:style style:name="T120" style:family="text">
      <style:text-properties officeooo:rsid="0017556f"/>
    </style:style>
    <style:style style:name="T121" style:family="text">
      <style:text-properties officeooo:rsid="00b676c2"/>
    </style:style>
    <style:style style:name="T122" style:family="text">
      <style:text-properties officeooo:rsid="00b9d440"/>
    </style:style>
    <style:style style:name="T123" style:family="text">
      <style:text-properties officeooo:rsid="00baadb4"/>
    </style:style>
    <style:style style:name="T124" style:family="text">
      <style:text-properties officeooo:rsid="00c3da6e"/>
    </style:style>
    <style:style style:name="T125" style:family="text">
      <style:text-properties officeooo:rsid="00c459a5"/>
    </style:style>
    <style:style style:name="T126" style:family="text">
      <style:text-properties officeooo:rsid="00c68e45"/>
    </style:style>
    <style:style style:name="T127" style:family="text">
      <style:text-properties officeooo:rsid="00c7f3d2"/>
    </style:style>
    <style:style style:name="T128" style:family="text">
      <style:text-properties officeooo:rsid="00cc4f87"/>
    </style:style>
    <style:style style:name="T129" style:family="text">
      <style:text-properties officeooo:rsid="00cf6e18"/>
    </style:style>
    <style:style style:name="T130" style:family="text">
      <style:text-properties officeooo:rsid="00052b36"/>
    </style:style>
    <style:style style:name="T131" style:family="text">
      <style:text-properties officeooo:rsid="00d2c679"/>
    </style:style>
    <style:style style:name="T132" style:family="text">
      <style:text-properties officeooo:rsid="00d56ca4"/>
    </style:style>
    <style:style style:name="T133" style:family="text">
      <style:text-properties officeooo:rsid="00d6e950"/>
    </style:style>
    <style:style style:name="T134" style:family="text">
      <style:text-properties officeooo:rsid="00d81d93"/>
    </style:style>
    <style:style style:name="T135" style:family="text">
      <style:text-properties officeooo:rsid="00dbf056"/>
    </style:style>
    <style:style style:name="T136" style:family="text">
      <style:text-properties officeooo:rsid="00e0074c"/>
    </style:style>
    <style:style style:name="T137" style:family="text">
      <style:text-properties officeooo:rsid="00e32a87"/>
    </style:style>
    <style:style style:name="T138" style:family="text">
      <style:text-properties officeooo:rsid="00e3db86"/>
    </style:style>
    <style:style style:name="T139" style:family="text">
      <style:text-properties officeooo:rsid="00e4fa2b"/>
    </style:style>
    <style:style style:name="T140" style:family="text">
      <style:text-properties officeooo:rsid="00e4fa38"/>
    </style:style>
    <style:style style:name="T141" style:family="text">
      <style:text-properties officeooo:rsid="00999d8f"/>
    </style:style>
    <style:style style:name="T142" style:family="text">
      <style:text-properties officeooo:rsid="00e90093"/>
    </style:style>
    <style:style style:name="T143" style:family="text">
      <style:text-properties officeooo:rsid="00ea168d"/>
    </style:style>
    <style:style style:name="T144" style:family="text">
      <style:text-properties officeooo:rsid="00efc483"/>
    </style:style>
    <style:style style:name="T145" style:family="text">
      <style:text-properties officeooo:rsid="00f13cfc"/>
    </style:style>
    <style:style style:name="T146" style:family="text">
      <style:text-properties officeooo:rsid="00f3eda1"/>
    </style:style>
    <style:style style:name="T147" style:family="text">
      <style:text-properties officeooo:rsid="00f3fe6f"/>
    </style:style>
    <style:style style:name="T148" style:family="text">
      <style:text-properties officeooo:rsid="00f51e2f"/>
    </style:style>
    <style:style style:name="T149" style:family="text">
      <style:text-properties officeooo:rsid="00f82523"/>
    </style:style>
    <style:style style:name="T150" style:family="text">
      <style:text-properties officeooo:rsid="00f8fca9"/>
    </style:style>
    <style:style style:name="T151" style:family="text">
      <style:text-properties officeooo:rsid="00fb54ae"/>
    </style:style>
    <style:style style:name="T152" style:family="text">
      <style:text-properties officeooo:rsid="00fc4139"/>
    </style:style>
    <style:style style:name="T153" style:family="text">
      <style:text-properties officeooo:rsid="00fc65cc"/>
    </style:style>
    <style:style style:name="T154" style:family="text">
      <style:text-properties officeooo:rsid="00fd9d5b"/>
    </style:style>
    <style:style style:name="T155" style:family="text">
      <style:text-properties officeooo:rsid="0101b8ec"/>
    </style:style>
    <style:style style:name="T156" style:family="text">
      <style:text-properties officeooo:rsid="0104445d"/>
    </style:style>
    <style:style style:name="T157" style:family="text">
      <style:text-properties fo:color="#000080" loext:opacity="100%" style:font-name="Liberation Sans" fo:font-size="11pt" fo:language="zxx" fo:country="none" style:text-underline-style="solid" style:text-underline-width="auto" style:text-underline-color="font-color" style:font-size-asian="11pt" style:language-asian="zxx" style:country-asian="none" style:font-size-complex="11pt" style:language-complex="zxx" style:country-complex="none"/>
    </style:style>
    <style:style style:name="T158" style:family="text">
      <style:text-properties officeooo:rsid="0105b2ba"/>
    </style:style>
    <style:style style:name="T159" style:family="text">
      <style:text-properties officeooo:rsid="0032b493"/>
    </style:style>
    <style:style style:name="T160" style:family="text">
      <style:text-properties style:text-line-through-style="none" style:text-line-through-type="none"/>
    </style:style>
    <style:style style:name="T161" style:family="text">
      <style:text-properties style:text-line-through-style="none" style:text-line-through-type="none" officeooo:rsid="017677f9"/>
    </style:style>
    <style:style style:name="T162" style:family="text">
      <style:text-properties officeooo:rsid="010f5e41"/>
    </style:style>
    <style:style style:name="T163" style:family="text">
      <style:text-properties officeooo:rsid="009fa711"/>
    </style:style>
    <style:style style:name="T164" style:family="text">
      <style:text-properties officeooo:rsid="0114d247"/>
    </style:style>
    <style:style style:name="T165" style:family="text">
      <style:text-properties officeooo:rsid="0115aac2"/>
    </style:style>
    <style:style style:name="T166" style:family="text">
      <style:text-properties officeooo:rsid="011fea2f"/>
    </style:style>
    <style:style style:name="T167" style:family="text">
      <style:text-properties officeooo:rsid="008b49b4"/>
    </style:style>
    <style:style style:name="T168" style:family="text">
      <style:text-properties officeooo:rsid="011ff035"/>
    </style:style>
    <style:style style:name="T169" style:family="text">
      <style:text-properties officeooo:rsid="01220096"/>
    </style:style>
    <style:style style:name="T170" style:family="text">
      <style:text-properties officeooo:rsid="0123b3fd"/>
    </style:style>
    <style:style style:name="T171" style:family="text">
      <style:text-properties officeooo:rsid="01249a37"/>
    </style:style>
    <style:style style:name="T172" style:family="text">
      <style:text-properties officeooo:rsid="0129355d"/>
    </style:style>
    <style:style style:name="T173" style:family="text">
      <style:text-properties officeooo:rsid="012a9d4c"/>
    </style:style>
    <style:style style:name="T174" style:family="text">
      <style:text-properties officeooo:rsid="012c2102"/>
    </style:style>
    <style:style style:name="T175" style:family="text">
      <style:text-properties officeooo:rsid="012ef734"/>
    </style:style>
    <style:style style:name="T176" style:family="text">
      <style:text-properties officeooo:rsid="013009a5"/>
    </style:style>
    <style:style style:name="T177" style:family="text">
      <style:text-properties officeooo:rsid="0130502d"/>
    </style:style>
    <style:style style:name="T178" style:family="text">
      <style:text-properties officeooo:rsid="0131c2b4"/>
    </style:style>
    <style:style style:name="T179" style:family="text">
      <style:text-properties officeooo:rsid="0132cd71"/>
    </style:style>
    <style:style style:name="T180" style:family="text">
      <style:text-properties officeooo:rsid="0133ba88"/>
    </style:style>
    <style:style style:name="T181" style:family="text">
      <style:text-properties officeooo:rsid="01356720"/>
    </style:style>
    <style:style style:name="T182" style:family="text">
      <style:text-properties officeooo:rsid="00cd25d6"/>
    </style:style>
    <style:style style:name="T183" style:family="text">
      <style:text-properties officeooo:rsid="007ebac5"/>
    </style:style>
    <style:style style:name="T184" style:family="text">
      <style:text-properties officeooo:rsid="00b596b6"/>
    </style:style>
    <style:style style:name="T185" style:family="text">
      <style:text-properties officeooo:rsid="0104807a"/>
    </style:style>
    <style:style style:name="T186" style:family="text">
      <style:text-properties officeooo:rsid="010d60aa"/>
    </style:style>
    <style:style style:name="T187" style:family="text">
      <style:text-properties officeooo:rsid="00aec26e"/>
    </style:style>
    <style:style style:name="T188" style:family="text">
      <style:text-properties officeooo:rsid="00afb1dd"/>
    </style:style>
    <style:style style:name="T189" style:family="text">
      <style:text-properties officeooo:rsid="010d8abd"/>
    </style:style>
    <style:style style:name="T190" style:family="text">
      <style:text-properties officeooo:rsid="013d9317"/>
    </style:style>
    <style:style style:name="T191" style:family="text">
      <style:text-properties officeooo:rsid="013edb94"/>
    </style:style>
    <style:style style:name="T192" style:family="text">
      <style:text-properties officeooo:rsid="013fd92a"/>
    </style:style>
    <style:style style:name="T193" style:family="text">
      <style:text-properties officeooo:rsid="0141327e"/>
    </style:style>
    <style:style style:name="T194" style:family="text">
      <style:text-properties officeooo:rsid="0141dfc4"/>
    </style:style>
    <style:style style:name="T195" style:family="text">
      <style:text-properties officeooo:rsid="01433b3d"/>
    </style:style>
    <style:style style:name="T196" style:family="text">
      <style:text-properties officeooo:rsid="01448002"/>
    </style:style>
    <style:style style:name="T197" style:family="text">
      <style:text-properties officeooo:rsid="0145b609"/>
    </style:style>
    <style:style style:name="T198" style:family="text">
      <style:text-properties officeooo:rsid="014704ea"/>
    </style:style>
    <style:style style:name="T199" style:family="text">
      <style:text-properties officeooo:rsid="01472bcd"/>
    </style:style>
    <style:style style:name="T200" style:family="text">
      <style:text-properties officeooo:rsid="01473b33"/>
    </style:style>
    <style:style style:name="T201" style:family="text">
      <style:text-properties officeooo:rsid="0148e228"/>
    </style:style>
    <style:style style:name="T202" style:family="text">
      <style:text-properties officeooo:rsid="014ad448"/>
    </style:style>
    <style:style style:name="T203" style:family="text">
      <style:text-properties officeooo:rsid="014c2049"/>
    </style:style>
    <style:style style:name="T204" style:family="text">
      <style:text-properties officeooo:rsid="008ea5e5"/>
    </style:style>
    <style:style style:name="T205" style:family="text">
      <style:text-properties officeooo:rsid="014e0262"/>
    </style:style>
    <style:style style:name="T206" style:family="text">
      <style:text-properties officeooo:rsid="014f7c67"/>
    </style:style>
    <style:style style:name="T207" style:family="text">
      <style:text-properties officeooo:rsid="01517a5c"/>
    </style:style>
    <style:style style:name="T208" style:family="text">
      <style:text-properties officeooo:rsid="0152a072"/>
    </style:style>
    <style:style style:name="T209" style:family="text">
      <style:text-properties officeooo:rsid="0153dd4d"/>
    </style:style>
    <style:style style:name="T210" style:family="text">
      <style:text-properties officeooo:rsid="01558775"/>
    </style:style>
    <style:style style:name="T211" style:family="text">
      <style:text-properties officeooo:rsid="01562e1a"/>
    </style:style>
    <style:style style:name="T212" style:family="text">
      <style:text-properties officeooo:rsid="0156ec42"/>
    </style:style>
    <style:style style:name="T213" style:family="text">
      <style:text-properties officeooo:rsid="0158cd45"/>
    </style:style>
    <style:style style:name="T214" style:family="text">
      <style:text-properties officeooo:rsid="01596053"/>
    </style:style>
    <style:style style:name="T215" style:family="text">
      <style:text-properties officeooo:rsid="015a5535"/>
    </style:style>
    <style:style style:name="T216" style:family="text">
      <style:text-properties officeooo:rsid="015b8552"/>
    </style:style>
    <style:style style:name="T217" style:family="text">
      <style:text-properties officeooo:rsid="015ca297"/>
    </style:style>
    <style:style style:name="T218" style:family="text">
      <style:text-properties officeooo:rsid="00996bac"/>
    </style:style>
    <style:style style:name="T219" style:family="text">
      <style:text-properties officeooo:rsid="015eee62"/>
    </style:style>
    <style:style style:name="T220" style:family="text">
      <style:text-properties officeooo:rsid="015effae"/>
    </style:style>
    <style:style style:name="T221" style:family="text">
      <style:text-properties officeooo:rsid="016061dd"/>
    </style:style>
    <style:style style:name="T222" style:family="text">
      <style:text-properties officeooo:rsid="0162416f"/>
    </style:style>
    <style:style style:name="T223" style:family="text">
      <style:text-properties officeooo:rsid="0163b8fd"/>
    </style:style>
    <style:style style:name="T224" style:family="text">
      <style:text-properties officeooo:rsid="0165093a"/>
    </style:style>
    <style:style style:name="T225" style:family="text">
      <style:text-properties officeooo:rsid="0165dbef"/>
    </style:style>
    <style:style style:name="T226" style:family="text">
      <style:text-properties officeooo:rsid="0165e25f"/>
    </style:style>
    <style:style style:name="T227" style:family="text">
      <style:text-properties officeooo:rsid="0167a0b1"/>
    </style:style>
    <style:style style:name="T228" style:family="text">
      <style:text-properties officeooo:rsid="016823e6"/>
    </style:style>
    <style:style style:name="T229" style:family="text">
      <style:text-properties officeooo:rsid="01697bb2"/>
    </style:style>
    <style:style style:name="T230" style:family="text">
      <style:text-properties officeooo:rsid="016b5959"/>
    </style:style>
    <style:style style:name="T231" style:family="text">
      <style:text-properties officeooo:rsid="016ba937"/>
    </style:style>
    <style:style style:name="T232" style:family="text">
      <style:text-properties officeooo:rsid="016cd089"/>
    </style:style>
    <style:style style:name="T233" style:family="text">
      <style:text-properties officeooo:rsid="016dd60b"/>
    </style:style>
    <style:style style:name="T234" style:family="text">
      <style:text-properties officeooo:rsid="016e095e"/>
    </style:style>
    <style:style style:name="T235" style:family="text">
      <style:text-properties officeooo:rsid="0170085b"/>
    </style:style>
    <style:style style:name="T236" style:family="text">
      <style:text-properties officeooo:rsid="01710a8c"/>
    </style:style>
    <style:style style:name="T237" style:family="text">
      <style:text-properties officeooo:rsid="01722798"/>
    </style:style>
    <style:style style:name="T238" style:family="text">
      <style:text-properties officeooo:rsid="017416d2"/>
    </style:style>
    <style:style style:name="T239" style:family="text">
      <style:text-properties officeooo:rsid="0174260b"/>
    </style:style>
    <style:style style:name="T240" style:family="text">
      <style:text-properties officeooo:rsid="01746080"/>
    </style:style>
    <style:style style:name="T241" style:family="text">
      <style:text-properties officeooo:rsid="017677f9"/>
    </style:style>
    <style:style style:name="T242" style:family="text">
      <style:text-properties officeooo:rsid="0177e62a"/>
    </style:style>
    <style:style style:name="T243" style:family="text">
      <style:text-properties officeooo:rsid="0179a50b"/>
    </style:style>
    <style:style style:name="T244" style:family="text">
      <style:text-properties officeooo:rsid="017dec11"/>
    </style:style>
    <style:style style:name="T245" style:family="text">
      <style:text-properties officeooo:rsid="00a917b6"/>
    </style:style>
    <style:style style:name="T246" style:family="text">
      <style:text-properties officeooo:rsid="017ce976"/>
    </style:style>
    <style:style style:name="T247" style:family="text">
      <style:text-properties officeooo:rsid="00aaf471"/>
    </style:style>
    <style:style style:name="T248" style:family="text">
      <style:text-properties officeooo:rsid="017a2cf9"/>
    </style:style>
    <style:style style:name="T249" style:family="text">
      <style:text-properties officeooo:rsid="00ace11f"/>
    </style:style>
    <style:style style:name="T250" style:family="text">
      <style:text-properties officeooo:rsid="018672ba"/>
    </style:style>
    <style:style style:name="T251" style:family="text">
      <style:text-properties style:use-window-font-color="true" loext:opacity="0%" fo:language="de" fo:country="DE" officeooo:rsid="00d538d8" style:font-name-asian="Times New Roman" style:language-asian="zh" style:country-asian="CN" style:font-name-complex="Arial1" style:language-complex="hi" style:country-complex="IN"/>
    </style:style>
    <style:style style:name="T252" style:family="text">
      <style:text-properties style:use-window-font-color="true" loext:opacity="0%" fo:language="de" fo:country="DE" officeooo:rsid="018e2f9f" style:font-name-asian="Times New Roman" style:language-asian="zh" style:country-asian="CN" style:font-name-complex="Arial1" style:language-complex="hi" style:country-complex="IN"/>
    </style:style>
    <style:style style:name="T253"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b73533" style:letter-kerning="false" style:font-size-asian="11pt" style:font-style-asian="normal" style:font-weight-asian="normal" style:font-size-complex="11pt" style:text-emphasize="none"/>
    </style:style>
    <style:style style:name="T254"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a3d27d" style:letter-kerning="false" style:font-size-asian="11pt" style:font-style-asian="normal" style:font-weight-asian="normal" style:font-size-complex="11pt" style:text-emphasize="none"/>
    </style:style>
    <style:style style:name="T255"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a5cc51" style:letter-kerning="false" style:font-size-asian="11pt" style:font-style-asian="normal" style:font-weight-asian="normal" style:font-size-complex="11pt" style:text-emphasize="none"/>
    </style:style>
    <style:style style:name="T256"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a645f5" style:letter-kerning="false" style:font-size-asian="11pt" style:font-style-asian="normal" style:font-weight-asian="normal" style:font-size-complex="11pt" style:text-emphasize="none"/>
    </style:style>
    <style:style style:name="T257"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b3a654" style:letter-kerning="false" style:font-size-asian="11pt" style:font-style-asian="normal" style:font-weight-asian="normal" style:font-size-complex="11pt" style:text-emphasize="none"/>
    </style:style>
    <style:style style:name="T258"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b1346e" style:letter-kerning="false" style:font-size-asian="11pt" style:font-style-asian="normal" style:font-weight-asian="normal" style:font-size-complex="11pt" style:text-emphasize="none"/>
    </style:style>
    <style:style style:name="T259"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officeooo:rsid="00b9cd3d" style:letter-kerning="false" style:font-size-asian="11pt" style:font-style-asian="normal" style:font-weight-asian="normal" style:font-size-complex="11pt" style:text-emphasize="none"/>
    </style:style>
    <style:style style:name="T260" style:family="text">
      <style:text-properties style:use-window-font-color="true" loext:opacity="0%" style:text-outline="false" style:text-line-through-style="none" style:text-line-through-type="none" fo:letter-spacing="normal" fo:language="de" fo:country="DE" fo:font-style="normal" fo:text-shadow="none" fo:font-weight="normal" officeooo:rsid="00b4ff27" style:letter-kerning="false" style:font-style-asian="normal" style:font-weight-asian="normal" style:text-emphasize="none"/>
    </style:style>
    <style:style style:name="T261" style:family="text">
      <style:text-properties style:use-window-font-color="true" loext:opacity="0%" style:text-outline="false" style:text-line-through-style="none" style:text-line-through-type="none" fo:letter-spacing="normal" fo:language="de" fo:country="DE" fo:font-style="normal" fo:text-shadow="none" fo:font-weight="normal" officeooo:rsid="00bcfa9a" style:letter-kerning="false" style:font-style-asian="normal" style:font-weight-asian="normal" style:text-emphasize="none"/>
    </style:style>
    <style:style style:name="T262" style:family="text">
      <style:text-properties officeooo:rsid="018e2f9f"/>
    </style:style>
    <style:style style:name="T263" style:family="text">
      <style:text-properties officeooo:rsid="00b1eb23"/>
    </style:style>
    <style:style style:name="T264" style:family="text">
      <style:text-properties officeooo:rsid="00a5cc51"/>
    </style:style>
    <style:style style:name="T265" style:family="text">
      <style:text-properties officeooo:rsid="00a645f5"/>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8"><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78"/>
      <text:p text:style-name="P77"><draw:line text:anchor-type="paragraph" draw:z-index="0" draw:name="Form1" draw:style-name="gr1" draw:text-style-name="P172" svg:x1="-2.575cm" svg:y1="-0.314cm" svg:x2="18.997cm" svg:y2="-0.279cm"><text:p/></draw:line></text:p>
      <text:p text:style-name="P77"/>
      <text:p text:style-name="P77"/>
      <text:p text:style-name="P77"/>
      <text:p text:style-name="P79">Länderinformationsblatt</text:p>
      <text:p text:style-name="P79">der Staatendokumentation</text:p>
      <text:p text:style-name="P2"/>
      <text:p text:style-name="P2"/>
      <text:p text:style-name="P2"><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80">Uganda</text:p>
      <text:p text:style-name="P84"><text:span text:style-name="T18">Gesamtaktualisierung am</text:span><text:span text:style-name="T19"> </text:span><text:span text:style-name="T21">23</text:span><text:span text:style-name="T19">.</text:span><text:span text:style-name="T20">3</text:span><text:span text:style-name="T19">.</text:span><text:span text:style-name="T20">2023</text:span></text:p>
      <text:p text:style-name="P74">Aktualität überprüft am XX.XX.XXXX</text:p>
      <text:p text:style-name="P75"><text:span text:style-name="T251"><text:tab/>letzte Kurzinformation eingefügt am </text:span><text:span text:style-name="T252">7.6.2023</text:span></text:p>
      <table:table table:name="Tabelle1" table:style-name="Tabelle1">
        <table:table-column table:style-name="Tabelle1.A"/>
        <text:soft-page-break/>
        <table:table-row>
          <table:table-cell table:style-name="Tabelle1.A1" office:value-type="string">
            <text:p text:style-name="P70">Das gegenständliche Produkt der Staatendokumentation des Bundesamtes für Fremdenwesen und Asyl wurde gemäß den vom Staatendokumentationsbeirat beschlossenen Standards und der Methodologie der Staatendokumentation erstellt.</text:p>
            <text:p text:style-name="P70">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5">einzelfallunabhängige Darstellung</text:span> über die Lage betreffend relevanter Tatsachen in Herkunftsländern bzw. in EU-Mitgliedsstaaten.</text:p>
            <text:p text:style-name="P70">Die LIB dienen den Bedarfsträgern der Instanzen des Asyl- und Fremdenwesens. Für sie gilt § 5 Abs. 5 letzter Satz BFA-G, d. 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70"><text:span text:style-name="T57">D</text:span>ieses Produkt <text:span text:style-name="T57">ist </text:span>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71">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71">Zugunsten der besseren Les- und Verwendbarkeit wird im vorliegenden Produkt auf eine genderneutrale Schreibweise verzichtet. So nicht explizit angemerkt, sind immer alle Geschlechter gemeint.</text:p>
            <text:p text:style-name="P72">Qualitäts- und Aktualisierungshinweis</text:p>
            <text:p text:style-name="P73">Das LIB beinhaltet Arbeitsübersetzungen fremdsprachiger Quellen. Auswahl, Verwertung und Verwendung von Informationen <text:span text:style-name="T17">im vorliegenden Produkt </text:span>unterliegen dem Qualitätsmanagement der Staatendokumentation.</text:p>
            <text:p text:style-name="P70">Die Aktualität der verwendeten Quellen wird seitens der Staatendokumentation überprüft. Daher können auch im LIB verwendete Quellen älteren Datums als inhaltlich aktuell erachtet werden.</text:p>
          </table:table-cell>
        </table:table-row>
      </table:table>
      <text:p text:style-name="P86"/>
      <text:p text:style-name="P3"><text:span text:style-name="T9">Länder</text:span><text:span text:style-name="T10">spezifische Anmerkungen</text:span></text:p>
      <text:p text:style-name="P4"/>
      <text:p text:style-name="P4"/>
      <text:p text:style-name="P87"/>
      <text:p text:style-name="P87">Hinweis:</text:p>
      <text:p text:style-name="P82"/>
      <text:p text:style-name="P83">COVID-19: </text:p>
      <text:p text:style-name="P90"><text:span text:style-name="T13">Zur aktuellen Anzahl der Krankheits- und Todesfälle in den einzelnen Ländern empfiehlt die Staatendokumentation bei Interesse/Bedarf folgende Websites der WHO: </text:span><text:a xlink:type="simple" xlink:href="https://www.who.int/emergencies/diseases/novel-coronavirus-2019/situation-reports" text:style-name="Internet_20_link" text:visited-style-name="Visited_20_Internet_20_Link"><text:span text:style-name="T22">https://www.who.int/emergencies/diseases/novel-coronavirus-2019/situation-reports</text:span></text:a><text:span text:style-name="T13"> oder der John</text:span><text:span text:style-name="T14">s-</text:span><text:span text:style-name="T13">Hopkins-Universität:</text:span></text:p>
      <text:p text:style-name="P89"><text:a xlink:type="simple" xlink:href="https://gisanddata.maps.arcgis.com/apps/opsdashboard/index.html#/bda7594740fd40299423467b48e9ecf6" text:style-name="Internet_20_link" text:visited-style-name="Visited_20_Internet_20_Link"><text:span text:style-name="T22">https://gisanddata.maps.arcgis.com/apps/opsdashboard/index.html#/bda7594740fd40299423467b48e9ecf6</text:span></text:a><text:span text:style-name="T13"> </text:span></text:p>
      <text:p text:style-name="P88">mit täglich aktualisierten Zahlen zu kontaktieren.</text:p>
      <text:p text:style-name="P81">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91"><text:a xlink:type="simple" xlink:href="#__RefHeading___Toc732_869923921" text:style-name="Index_20_Link" text:visited-style-name="Index_20_Link"><text:s/>1.<text:tab/>Neueste Ereignisse – Integrierte Kurzinformationen<text:tab/>5</text:a></text:p>
          <text:p text:style-name="P91"><text:a xlink:type="simple" xlink:href="#__RefHeading___Toc28323_2332640943" text:style-name="Index_20_Link" text:visited-style-name="Index_20_Link"><text:s/>2.<text:tab/>COVID-19<text:tab/>7</text:a></text:p>
          <text:p text:style-name="P91"><text:a xlink:type="simple" xlink:href="#__RefHeading___Toc3604_297596519" text:style-name="Index_20_Link" text:visited-style-name="Index_20_Link"><text:s/>3.<text:tab/>Politische Lage<text:tab/>7</text:a></text:p>
          <text:p text:style-name="P91"><text:a xlink:type="simple" xlink:href="#__RefHeading___Toc4086_297596519" text:style-name="Index_20_Link" text:visited-style-name="Index_20_Link"><text:s/>4.<text:tab/>Sicherheitslage<text:tab/>8</text:a></text:p>
          <text:p text:style-name="P91"><text:a xlink:type="simple" xlink:href="#__RefHeading___Toc4153_297596519" text:style-name="Index_20_Link" text:visited-style-name="Index_20_Link"><text:s/>5.<text:tab/>Rechtsschutz / Justizwesen<text:tab/>9</text:a></text:p>
          <text:p text:style-name="P91"><text:a xlink:type="simple" xlink:href="#__RefHeading___Toc4155_297596519" text:style-name="Index_20_Link" text:visited-style-name="Index_20_Link"><text:s/>6.<text:tab/>Sicherheitsbehörden<text:tab/>11</text:a></text:p>
          <text:p text:style-name="P91"><text:a xlink:type="simple" xlink:href="#__RefHeading___Toc4157_297596519" text:style-name="Index_20_Link" text:visited-style-name="Index_20_Link"><text:s/>7.<text:tab/>Folter und unmenschliche Behandlung<text:tab/>11</text:a></text:p>
          <text:p text:style-name="P91"><text:a xlink:type="simple" xlink:href="#__RefHeading___Toc4159_297596519" text:style-name="Index_20_Link" text:visited-style-name="Index_20_Link"><text:s/>8.<text:tab/>Korruption<text:tab/>12</text:a></text:p>
          <text:p text:style-name="P91"><text:a xlink:type="simple" xlink:href="#__RefHeading___Toc4165_297596519" text:style-name="Index_20_Link" text:visited-style-name="Index_20_Link"><text:s/>9.<text:tab/>Wehrdienst und Rekrutierungen<text:tab/>13</text:a></text:p>
          <text:p text:style-name="P91"><text:a xlink:type="simple" xlink:href="#__RefHeading___Toc4171_297596519" text:style-name="Index_20_Link" text:visited-style-name="Index_20_Link"><text:s/>10.<text:tab/>Allgemeine Menschenrechtslage<text:tab/>13</text:a></text:p>
          <text:p text:style-name="P91"><text:a xlink:type="simple" xlink:href="#__RefHeading___Toc4183_297596519" text:style-name="Index_20_Link" text:visited-style-name="Index_20_Link"><text:s/>11.<text:tab/>Haftbedingungen<text:tab/>15</text:a></text:p>
          <text:p text:style-name="P91"><text:a xlink:type="simple" xlink:href="#__RefHeading___Toc4185_297596519" text:style-name="Index_20_Link" text:visited-style-name="Index_20_Link"><text:s/>12.<text:tab/>Todesstrafe<text:tab/>16</text:a></text:p>
          <text:p text:style-name="P91"><text:a xlink:type="simple" xlink:href="#__RefHeading___Toc4187_297596519" text:style-name="Index_20_Link" text:visited-style-name="Index_20_Link"><text:s/>13.<text:tab/>Religionsfreiheit<text:tab/>16</text:a></text:p>
          <text:p text:style-name="P91"><text:a xlink:type="simple" xlink:href="#__RefHeading___Toc4195_297596519" text:style-name="Index_20_Link" text:visited-style-name="Index_20_Link"><text:s/>14.<text:tab/>Minderheiten<text:tab/>17</text:a></text:p>
          <text:p text:style-name="P91"><text:a xlink:type="simple" xlink:href="#__RefHeading___Toc4203_297596519" text:style-name="Index_20_Link" text:visited-style-name="Index_20_Link"><text:s/>15.<text:tab/>Relevante Bevölkerungsgruppen<text:tab/>18</text:a></text:p>
          <text:p text:style-name="P92"><text:a xlink:type="simple" xlink:href="#__RefHeading___Toc4205_297596519" text:style-name="Index_20_Link" text:visited-style-name="Index_20_Link">15.1.<text:tab/>Frauen<text:tab/>18</text:a></text:p>
          <text:p text:style-name="P92"><text:a xlink:type="simple" xlink:href="#__RefHeading___Toc4207_297596519" text:style-name="Index_20_Link" text:visited-style-name="Index_20_Link">15.2.<text:tab/>Kinder<text:tab/>20</text:a></text:p>
          <text:p text:style-name="P92"><text:a xlink:type="simple" xlink:href="#__RefHeading___Toc4211_297596519" text:style-name="Index_20_Link" text:visited-style-name="Index_20_Link">15.3.<text:tab/>Homosexuelle/Sexuelle Minderheiten<text:tab/>21</text:a></text:p>
          <text:p text:style-name="P91"><text:a xlink:type="simple" xlink:href="#__RefHeading___Toc4213_297596519" text:style-name="Index_20_Link" text:visited-style-name="Index_20_Link"><text:s/>16.<text:tab/>Bewegungsfreiheit<text:tab/>23</text:a></text:p>
          <text:p text:style-name="P91"><text:a xlink:type="simple" xlink:href="#__RefHeading___Toc8079_3093861221" text:style-name="Index_20_Link" text:visited-style-name="Index_20_Link"><text:s/>17.<text:tab/>IDPs und Flüchtlinge<text:tab/>24</text:a></text:p>
          <text:p text:style-name="P91"><text:a xlink:type="simple" xlink:href="#__RefHeading___Toc4219_297596519" text:style-name="Index_20_Link" text:visited-style-name="Index_20_Link"><text:s/>18.<text:tab/>Grundversorgung und Wirtschaft<text:tab/>24</text:a></text:p>
          <text:p text:style-name="P91"><text:a xlink:type="simple" xlink:href="#__RefHeading___Toc4223_297596519" text:style-name="Index_20_Link" text:visited-style-name="Index_20_Link"><text:s/>19.<text:tab/>Medizinische Versorgung<text:tab/>26</text:a></text:p>
        </text:index-body>
      </text:table-of-content>
      <text:p text:style-name="P85"/>
      <text:h text:style-name="P97" text:outline-level="1"><text:bookmark-start text:name="__RefHeading___Toc732_869923921"/><text:span text:style-name="T4">N</text:span><text:span text:style-name="T3">eueste Ereignisse – Integrierte Kurzinformationen</text:span><text:bookmark-end text:name="__RefHeading___Toc732_869923921"/></text:h>
      <text:p text:style-name="P76">KI vom <text:span text:style-name="T262">7</text:span>.6.2023 – <text:span text:style-name="T262">Neues Gesetz zu Homosexualität, r</text:span>elevant für Abschnitt <text:span text:style-name="T262">15.3</text:span></text:p>
      <text:p text:style-name="P168">Das „Anti-Homosexualität-Gesetz 2023“ sieht für gleichgeschlechtliche sexuelle Handlungen eine bis zu lebenslange Haftstrafe vor. Bereits der „Versuch“ homosexueller Handlungen kann mit zehn Jahren Haft bestraft werden. Künftig kann bei „schwerer Homosexualität“ sogar die Todesstrafe verhängt werden (AI 31.5.2023). Dieser Tatbestand – „aggravated homosexuality“ – bezieht sich u.a. auf sexuelle Handlungen ohne Zustimmung oder unter Zwang gegen Minderjährige oder Menschen mit Behinderungen (BAMF 27.3.2023), nach anderen Angaben auf Vergewaltigung oder auf Geschlechtsverkehr mit Minderjährigen oder Behinderten (DS 29.5.2023) sowie auf die Übertragung lebenslanger Krankheiten wie HIV (BBC 29.5.2023).</text:p>
      <text:p text:style-name="P168">Auch die „Bewerbung“ von Homosexualität wird unter Strafe gestellt werden (AI 31.5.2023; vgl. BAMF 27.3.2023). Damit wird die Vereinigungs- und die Meinungsfreiheit weiter eingeschränkt, da Personen oder Gruppen, die sich für homosexuelle Personen einsetzen, mit bis zu 20 Jahren Haft bestraft werden können (AI 31.5.2023; vgl. DS 29.5.2023). Das Gesetz kriminalisiert die Unterstützung von Aktivitäten hinsichtlich Angehöriger sexueller Minderheiten – sei es in Form von Sachleistungen oder finanziellen Mitteln. Es zielt offensichtlich auf Einzelpersonen, Medien und Organisationen ab, die sich für die Rechte von Angehörigen sexueller Minderheiten einsetzen (AI 31.5.2023).</text:p>
      <text:p text:style-name="P168">Am 21.3.2023 verabschiedete das Parlament den Gesetzentwurf nahezu einstimmig – 387 der 389 teilnehmenden Abgeordneten stimmten dafür (AI 31.5.2023). Am 21.4.2023 war der Gesetzesentwurf aber vom Präsidenten mit Änderungsvorschlägen an das Parlament zurückgeschickt worden (BAMF 24.4.2023; vgl. AI 31.5.2023). Er äußerte Bedenken, das Gesetz könnte rechtlich angreifbar sein. Am 2.5.2023 stimmten 341 Abgeordnete für den geänderten Gesetzentwurf und schickten ihn erneut an Präsident Museveni, der ihn am 29.5.2023 unterzeichnet hat (AI 31.5.2023; vgl. BAMF 5.6.2023). Gegenüber dem ursprünglichen Entwurf gestrichen wurde die Verpflichtung, homosexuelle Handlungen zu melden. Zudem wird die Identifizierung als Angehöriger einer sexuellen Minderheit nicht mehr kriminalisiert (BAMF 5.6.2023). In seiner ursprünglichen Version hätte das Gesetz auch Homosexuelle, die sich freiwillig in ärztliche Behandlung begeben, kriminalisiert. Auch diesen Aspekt hat das Parlament geändert (DS 29.5.2023). Grundsätzlich hatte Präsident Museveni das Parlament aufgerufen, eine klare Differenzierung zwischen jenen Menschen zu treffen, die sich lediglich als Angehörige sexueller Minderheiten identifizieren, und jenen, die tatsächlich homosexuelle Akte vollziehen (FOX 29.5.2023).</text:p>
      <text:p text:style-name="P168">Schon vor Unterzeichnung des Gesetzes war Homosexualität in Uganda illegal (BBC 29.5.2023). Die Anti-Homosexuellen-Stimmung hat im Land in den vergangenen Wochen zugenommen (FOX <text:soft-page-break/>29.5.2023), laut einem Aktivisten sind die Auswirkungen zu spüren gewesen. Demnach haben Krankenhäuser Homosexuelle abgewiesen, da sie sich für Schikanen seitens der Regierung gefürchtet haben (DS 29.5.2023). Laut einem Aktivisten verstärkt das neue Gesetz die Angst in der Community; es herrscht Paranoia und das Wiedererleben bestehender Traumata (AJ 29.5.2023).</text:p>
      <text:p text:style-name="P168">Bereits im Jahr 2014 wurde eine ähnliches Gesetz vom einem ugandischen Gericht wieder aufgehoben (AJ 29.5.2023; vgl. BBC 29.5.2023). Auch diesmal werden Chancen gesehen, dass das Gesetz vor dem Verfassungsgericht erfolgreich eingeklagt werden kann („strategic litigation“) (STDOK 2.6.2023).</text:p>
      <text:p text:style-name="P111">Quellen:</text:p>
      <text:list xml:id="list1694604483" text:style-name="WWNum2">
        <text:list-item>
          <text:p text:style-name="P149"><text:span text:style-name="T253">AJ - Al Jazeera (29.5.2023): Uganda’s president approves tough new anti-LGBTQ law, </text:span><text:a xlink:type="simple" xlink:href="https://www.aljazeera.com/news/2023/5/29/ugandas-museveni-approves-anti-lgbtq-law-parliament-speaker" text:style-name="Internet_20_link" text:visited-style-name="Visited_20_Internet_20_Link">https://www.aljazeera.com/news/2023/5/29/ugandas-museveni-approves-anti-lgbtq-law-parliament-speaker</text:a><text:span text:style-name="T253">, Zugriff 7.6.2023</text:span></text:p>
        </text:list-item>
        <text:list-item>
          <text:p text:style-name="P150"><text:span text:style-name="T254">BAMF - Bundesamt für Migration und Flüchtlinge [Deutschland] (5.6.2023): Briefing Notes, </text:span><text:a xlink:type="simple" xlink:href="https://www.bamf.de/SharedDocs/Anlagen/DE/Behoerde/Informationszentrum/BriefingNotes/2023/briefingnotes-kw23-2023.pdf?__blob=publicationFile&amp;v=2" text:style-name="Internet_20_link" text:visited-style-name="Visited_20_Internet_20_Link">https://www.bamf.de/SharedDocs/Anlagen/DE/Behoerde/Informationszentrum/BriefingNotes/2023/briefingnotes-kw23-2023.pdf?__blob=publicationFile&amp;v=2</text:a><text:span text:style-name="T254">, Zugriff 7.6.2023</text:span></text:p>
        </text:list-item>
        <text:list-item>
          <text:p text:style-name="P150"><text:span text:style-name="T254">BAMF - Bundesamt für Migration und Flüchtlinge [Deutschland] (</text:span><text:span text:style-name="T255">24.4.</text:span><text:span text:style-name="T254">2023): Briefing Notes, </text:span><text:a xlink:type="simple" xlink:href="https://www.bamf.de/SharedDocs/Anlagen/DE/Behoerde/Informationszentrum/BriefingNotes/2023/briefingnotes-kw17-2023.pdf?__blob=publicationFile&amp;v=4" text:style-name="Internet_20_link" text:visited-style-name="Visited_20_Internet_20_Link">https://www.bamf.de/SharedDocs/Anlagen/DE/Behoerde/Informationszentrum/BriefingNotes/2023/briefingnotes-kw17-2023.pdf?__blob=publicationFile&amp;v=4</text:a><text:span text:style-name="T254">, Zugriff 7.6.2023</text:span></text:p>
        </text:list-item>
        <text:list-item>
          <text:p text:style-name="P150"><text:span text:style-name="T254">BAMF - Bundesamt für Migration und Flüchtlinge [Deutschland] (</text:span><text:span text:style-name="T256">27.3</text:span><text:span text:style-name="T255">.</text:span><text:span text:style-name="T254">2023): Briefing Notes, </text:span><text:a xlink:type="simple" xlink:href="https://www.bamf.de/SharedDocs/Anlagen/DE/Behoerde/Informationszentrum/BriefingNotes/2023/briefingnotes-kw13-2023.pdf?__blob=publicationFile&amp;v=3" text:style-name="Internet_20_link" text:visited-style-name="Visited_20_Internet_20_Link">https://www.bamf.de/SharedDocs/Anlagen/DE/Behoerde/Informationszentrum/BriefingNotes/2023/briefingnotes-kw13-2023.pdf?__blob=publicationFile&amp;v=3</text:a><text:span text:style-name="T254">, Zugriff 7.6.2023</text:span></text:p>
        </text:list-item>
        <text:list-item>
          <text:p text:style-name="P150"><text:span text:style-name="T257">BBC News (29.5.2023): Uganda's President Museveni approves tough new anti-gay law, </text:span><text:a xlink:type="simple" xlink:href="https://www.bbc.com/news/world-africa-65745850" text:style-name="Internet_20_link" text:visited-style-name="Visited_20_Internet_20_Link">https://www.bbc.com/news/world-africa-65745850</text:a><text:span text:style-name="T257">, Zugriff 7.6.2023</text:span></text:p>
        </text:list-item>
        <text:list-item>
          <text:p text:style-name="P150"><text:span text:style-name="T258">DS - Der Standard (29.5.2023): Neues "Anti-Homosexualitäts-Gesetz" in Uganda sieht auch Todesstrafe vor, </text:span><text:a xlink:type="simple" xlink:href="https://www.derstandard.at/story/3000000172218/neues-gesetz-in-uganda-ermoeglicht-tod" text:style-name="Internet_20_link" text:visited-style-name="Visited_20_Internet_20_Link">https://www.derstandard.at/story/3000000172218/neues-gesetz-in-uganda-ermoeglicht-tod</text:a><text:span text:style-name="T258">, Zugriff 7.6.2023</text:span></text:p>
        </text:list-item>
        <text:list-item>
          <text:p text:style-name="P150"><text:span text:style-name="T259">FOX News (29.5.2023): Uganda greenlights death penalty for 'aggravated homosexuality' in controversial crackdown, </text:span><text:a xlink:type="simple" xlink:href="https://www.foxnews.com/world/uganda-greenlights-death-penalty-aggravated-homosexuality-controversial-crackdown" text:style-name="Internet_20_link" text:visited-style-name="Visited_20_Internet_20_Link">https://www.foxnews.com/world/uganda-greenlights-death-penalty-aggravated-homosexuality-controversial-crackdown</text:a><text:span text:style-name="T259">, Zugriff 7.6.2023</text:span></text:p>
        </text:list-item>
        <text:list-item>
          <text:p text:style-name="P162"><text:span text:style-name="T260">STDOK - Staatendokumentation (2.6.2023): Mitschrift zur Konferenz ECAS Köln 2023 – African Futures; </text:span><text:span text:style-name="T261">Vortrag im Rahmen der Veranstaltung „International dimensions of LGBTQ+ politics in Africa: rights, funding and futures“</text:span><text:span text:style-name="T245">BMEIA - Bundesministerium </text:span><text:span text:style-name="T246">für e</text:span><text:span text:style-name="T245">uropäische und internationale Angelegenheiten </text:span><text:span text:style-name="T247">[Österreich]</text:span><text:span text:style-name="T245"> (13.3.2023): Uganda - Reiseinformationen, </text:span><text:a xlink:type="simple" xlink:href="https://www.bmeia.gv.at/reise-services/reiseinformation/land/uganda/" text:style-name="Internet_20_link" text:visited-style-name="Visited_20_Internet_20_Link"><text:span text:style-name="T245">https://www.bmeia.gv.at/reise-services/reiseinformation/land/uganda/</text:span></text:a><text:span text:style-name="T245">, Zugriff 13.3.2023</text:span></text:p>
        </text:list-item>
      </text:list>
      <text:h text:style-name="P98" text:outline-level="1"><text:bookmark-start text:name="__RefHeading___Toc28323_2332640943"/>COVID-19<text:bookmark-end text:name="__RefHeading___Toc28323_2332640943"/></text:h>
      <text:p text:style-name="P5">Für vollständig geimpfte Personen, die eine Impfbescheinigung <text:span text:style-name="T182">besitzen</text:span>, <text:span text:style-name="T182">besteht</text:span> <text:span text:style-name="T182">keine Verpflichtung mehr, einen negativen PCR-Test </text:span>bei Einreise am Flughafen Entebbe und an den Landgrenzen <text:span text:style-name="T182">vorzulegen. </text:span><text:span text:style-name="T190">A</text:span><text:span text:style-name="T128">llerdings</text:span> müssen einreisenden Passagiere <text:span text:style-name="T128">ab einem Alter von einem Jahr</text:span> eine Gelbfieberimpfung nachweisen (<text:span text:style-name="T187">AA 13.3.2023; </text:span><text:span text:style-name="T128">vgl. BMEIA 13.3.2023</text:span>). <text:span text:style-name="T190">Der Nachweis muss</text:span> bereits bei der Visabeantragung elektronisch hochgeladen werden. Kinder unter sechs Jahren müssen weder einen Impfnachweis noch einen PCR-Test vorlegen <text:span text:style-name="T188">(BMEIA 13.3.2023).</text:span></text:p>
      <text:p text:style-name="P6">Der internationale Flughafen Kampala-Entebbe und die Grenzübergänge zu den Nachbarstaaten sind geöffnet. Momentan bestehen keine Einschränkungen bei internationalen Reiseverbindungen. <text:span text:style-name="T188">Ferner kommt es auch zu keinen Beschränkungen im Land (AA 13.3.2023).</text:span></text:p>
      <text:p text:style-name="P6"><text:span text:style-name="T64">Weiterhin</text:span><text:span text:style-name="T63"> besteht </text:span><text:span text:style-name="T64">di</text:span><text:span text:style-name="T63">e </text:span><text:span text:style-name="T64">Empfehlung des Tragens einer Mund-Nasen-Schutzmaske</text:span><text:span text:style-name="T63"> in geschlossenen Räumen. Zugang zu öffentlichen Gebäuden wird nur mit gültigem Impfnachweis oder einem aktuellen COVID-Test, der nicht älter als 24 Stunden sein darf, gewährt </text:span><text:span text:style-name="T188">(BMEIA 13.3.2023).</text:span></text:p>
      <text:p text:style-name="P59">Quellen:</text:p>
      <text:list xml:id="list84842379200373" text:continue-numbering="true" text:style-name="WWNum2">
        <text:list-item>
          <text:p text:style-name="P122"><text:span text:style-name="T23">AA - Auswärtiges Amt [Deutschland] (13.3.2023): </text:span><text:span text:style-name="T39">Uganda - Reise- und Sicherheitshinweise, </text:span><text:a xlink:type="simple" xlink:href="https://www.auswaertiges-amt.de/de/ReiseUndSicherheit/ugandasicherheit/208752" text:style-name="Internet_20_link" text:visited-style-name="Visited_20_Internet_20_Link"><text:span text:style-name="T39">https://www.auswaertiges-amt.de/de/ReiseUndSicherheit/ugandasicherheit/208752</text:span></text:a><text:span text:style-name="T39">, </text:span><text:span text:style-name="T41">Zugriff 13.3.2023</text:span><text:span text:style-name="T23"> </text:span></text:p>
        </text:list-item>
        <text:list-item>
          <text:p text:style-name="P161"><text:span text:style-name="T245">BMEIA - Bundesministerium </text:span><text:span text:style-name="T246">für e</text:span><text:span text:style-name="T245">uropäische und internationale Angelegenheiten </text:span><text:span text:style-name="T247">[Österreich]</text:span><text:span text:style-name="T245"> (13.3.2023): Uganda - Reiseinformationen, </text:span><text:a xlink:type="simple" xlink:href="https://www.bmeia.gv.at/reise-services/reiseinformation/land/uganda/" text:style-name="Internet_20_link" text:visited-style-name="Visited_20_Internet_20_Link"><text:span text:style-name="T245">https://www.bmeia.gv.at/reise-services/reiseinformation/land/uganda/</text:span></text:a><text:span text:style-name="T245">, Zugriff 13.3.2023</text:span></text:p>
        </text:list-item>
      </text:list>
      <text:h text:style-name="P99" text:outline-level="1"><text:bookmark-start text:name="__RefHeading___Toc3604_297596519"/>Politische Lage<text:bookmark-end text:name="__RefHeading___Toc3604_297596519"/></text:h>
      <text:p text:style-name="P31">Uganda wird seit 1986 von Präsident Yoweri Museveni regiert (FD 27.4.2022). <text:span text:style-name="T130">Der Präsident wird direkt für eine Amtszeit von fünf Jahren gewählt. Museveni, der 1986 durch einen Staatsstreich an die Macht kam, gewann die Wahl 2021 mit 58,6 % der Stimmen, während der Kandidat der National Unity Party (NUP), Robert Kyagulanyi Ssentamu - bekannt als Bobi Wine - 34,8 % der Stimmen erhielt. Die Wahlbeteiligung lag bei 59 % </text:span><text:span text:style-name="T129">(FH 10.3.2023; vgl. </text:span>FD 27.4.2022<text:span text:style-name="T129">). </text:span></text:p>
      <text:p text:style-name="P32">Nach der Bestätigung der Wahlergebnisse wurde Präsident Museveni im Mai 2021 vereidigt und im Juni seine Regierung umgebildet. <text:span text:style-name="T191">S</text:span>eine Partei, die NRM (National Resistance Movement), gewann auch die Parlamentswahlen (FD 27.4.2022). Die Wahlen für die Mitglieder des Einkammer<text:span text:style-name="T191">p</text:span>arlaments im Jahr 2021 fanden gleichzeitig mit den Präsidentschaftswahlen statt. Insgesamt wurden 499 Abgeordnete direkt gewählt, darunter Parlamentarier für 353 Einzelwahlkreise und 146 weibliche Abgeordnete. Weitere 30 wurden gewählt, um besondere Interessengruppen zu vertreten (Jugendliche, ältere Menschen, Arbeitnehmer, Militärs und Menschen mit Behinderungen<text:span text:style-name="T130">)</text:span> <text:span text:style-name="T92">(FH </text:span><text:span text:style-name="T131">10</text:span><text:span text:style-name="T92">.</text:span><text:span text:style-name="T131">3</text:span><text:span text:style-name="T92">.202</text:span><text:span text:style-name="T131">3</text:span><text:span text:style-name="T92">).</text:span></text:p>
      <text:p text:style-name="P33"><text:soft-page-break/>Die regierende NRM gewann im Jänner 2021 336 direkt gewählte Sitze, während die NUP 57 und d<text:span text:style-name="T192">as</text:span> FDC <text:span text:style-name="T192">(</text:span>Forum for Democratic Chang<text:span text:style-name="T192">e)</text:span> 32 Sitze gewann. Keine andere Partei errang mehr als 10 Sitze (FH <text:span text:style-name="T131">10</text:span><text:span text:style-name="T92">.</text:span><text:span text:style-name="T131">3</text:span><text:span text:style-name="T92">.202</text:span><text:span text:style-name="T131">3</text:span>). </text:p>
      <text:p text:style-name="P33"><text:span text:style-name="T193">So wie die</text:span> gleichzeitig stattfindenden Präsidentschaftswahlen w<text:span text:style-name="T192">aren</text:span> auch die Parlamentswahlen <text:span text:style-name="T192">von</text:span> Gewalt, selektiv<text:span text:style-name="T166">em</text:span> <text:span text:style-name="T166">D</text:span>urchsetzte<text:span text:style-name="T166">n von</text:span> COVID-19-Beschränkungen, Internetsperren und Einschränkungen für Journalisten <text:span text:style-name="T130">geprägt</text:span> (FH <text:span text:style-name="T131">10</text:span><text:span text:style-name="T92">.</text:span><text:span text:style-name="T131">3</text:span><text:span text:style-name="T92">.202</text:span><text:span text:style-name="T131">3</text:span>). <text:span text:style-name="T167">Die Bevölkerung hatte gegen Ende der Wahlperiode keinen Internetzugang mehr, da die Uganda Communications Commission (UCC) am Tag vor der Wahl eine fünftägige Sperrung anordnete </text:span><text:span text:style-name="T93">(FH 24.2.2022; vgl. USDOS 12.4.2022).</text:span><text:span text:style-name="T167"> </text:span><text:span text:style-name="T193">B</text:span><text:span text:style-name="T167">is Feb</text:span><text:span text:style-name="T133">e</text:span><text:span text:style-name="T167">r 2021 </text:span><text:span text:style-name="T193">wurde der Zugang </text:span><text:span text:style-name="T167">weitgehend wiederhergestellt </text:span><text:span text:style-name="T93">(FH 24.2.2022)</text:span></text:p>
      <text:p text:style-name="P34"><text:span text:style-name="T167">Am 13.1.2021 erklärte der Regierungssprecher Ofwono Opondo gegenüber lokalen Medien, dass die Regierung die Zahl der akkreditierten Beobachter begrenzt habe (USDOS 12.4.2022). </text:span><text:span text:style-name="T130">Nur wenige Beobachter überwachten die Wahl, und sowohl ausländische als auch inländische Akkreditierungsanträge zur Beobachtung der Wahlen wurden abgelehnt. Wine beschuldigte die Regierung, die Wahlurnen gefüllt zu haben, und reichte eine Anfechtungsklage ein, die er später zurückzog. Die </text:span><text:span text:style-name="T168">NGO </text:span><text:span text:style-name="T130">Citizens' Coalition for Electoral Democracy in Uganda (CCEDU) behauptete, die Ergebnisse seien aufgrund der mit COVID-19 verbundenen Beschränkungen sowie der Gewalt und der Verhaftungen im Vorfeld der Wahlen nicht glaubwürdig, obwohl sie keine Vorfälle von gefüllten Wahlurnen meldete </text:span><text:span text:style-name="T132">(FH 10.3.2023). </text:span>Lokale Medien berichteten über zahlreiche Vorfälle von Wahlmanipulationen und zeigten mehrere Videos von Personen in Militär- und Polizeiuniformen, die Wahlzettel ausfüllten (USDOS 12.4.2022).</text:p>
      <text:p text:style-name="P60">Quellen:</text:p>
      <text:list xml:id="list84843292070128" text:continue-numbering="true" text:style-name="WWNum2">
        <text:list-item>
          <text:p text:style-name="P123"><text:span text:style-name="T42">F</text:span><text:span text:style-name="T45">D - France Diplomatie [Frankreich] (27.4.2022): </text:span><text:span text:style-name="T39">Présentation de l’Ouganda, </text:span><text:a xlink:type="simple" xlink:href="https://www.diplomatie.gouv.fr/fr/dossiers-pays/ouganda/presentation-de-l-ouganda/" text:style-name="Internet_20_link" text:visited-style-name="Visited_20_Internet_20_Link"><text:span text:style-name="T39">https://www.diplomatie.gouv.fr/fr/dossiers-pays/ouganda/presentation-de-l-ouganda/</text:span></text:a><text:span text:style-name="T39">, </text:span><text:span text:style-name="T45">Zugriff 27.2.2023</text:span></text:p>
        </text:list-item>
        <text:list-item>
          <text:p text:style-name="P124"><text:span text:style-name="T24">FH - </text:span><text:span text:style-name="T25">Freedom House (10.3.2023): </text:span><text:span text:style-name="T24">Freedom in the World 2023 - Uganda, </text:span><text:a xlink:type="simple" xlink:href="https://www.ecoi.net/de/dokument/2088502.html" text:style-name="Internet_20_link" text:visited-style-name="Visited_20_Internet_20_Link"><text:span text:style-name="T37">https://www.ecoi.net/de/dokument/2088502.html</text:span></text:a><text:span text:style-name="T24">, Zugriff 13.</text:span><text:span text:style-name="T25">3.</text:span><text:span text:style-name="T24">2023</text:span></text:p>
        </text:list-item>
        <text:list-item>
          <text:p text:style-name="P112"><text:span text:style-name="T45">FH - Freedom House (24.2.2022): Freedom in the World 2022 - Uganda, </text:span><text:a xlink:type="simple" xlink:href="https://www.ecoi.net/de/dokument/2068832.html" text:style-name="Internet_20_link" text:visited-style-name="Visited_20_Internet_20_Link"><text:span text:style-name="T45">https://www.ecoi.net/de/dokument/2068832.html</text:span></text:a><text:span text:style-name="T45">, Zugriff 28.2.2023</text:span></text:p>
        </text:list-item>
        <text:list-item>
          <text:p text:style-name="P125"><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70">,</text:span><text:span text:style-name="T66"> Zugriff 28.</text:span><text:span text:style-name="T67">2.</text:span><text:span text:style-name="T66">2023</text:span></text:p>
        </text:list-item>
      </text:list>
      <text:h text:style-name="P101" text:outline-level="1"><text:bookmark-start text:name="__RefHeading___Toc4086_297596519"/>Sicherheitslage<text:bookmark-end text:name="__RefHeading___Toc4086_297596519"/></text:h>
      <text:p text:style-name="P17"><text:span text:style-name="T133">Die innenpolitische Lage hat sich nach den Wahlen 2021 zwischenzeitlich wieder beruhigt, politische Spannungen und vereinzelt auftretende spontane Kundgebungen sowie ein hartes Einschreiten der Sicherheitskräfte können jedoch nicht ausgeschlossen werden. </text:span>Unruhen in der Demokratischen Republik Kongo und im Südsudan wirken sich gelegentlich auf angrenzende Gebiete in Uganda aus, insbesondere durch Zustrom von Flüchtlingen <text:span text:style-name="T134">(AA 13.3.2023)</text:span>. Gefechte zwischen kongolesischer Armee und Rebellen sind auch in unmittelbarer Grenznähe zu Uganda <text:soft-page-break/>nicht auszuschließen (BMEIA 13.3.2023). Damit verbunden ist eine starke Militärpräsenz in der Grenzregion. Gelegentliche Auseinandersetzungen kommen in unmittelbarer Grenznähe vor <text:span text:style-name="T133">(AA 13.3.2023). </text:span><text:span text:style-name="T134">Das österreichische Außenministerium </text:span><text:span text:style-name="T194">sieht – für eigene Staatsbürger – entlang der Grenze zu Kenia, in der Region Karamoja sowie beim Besuch des Kidepo-Nationalparks nahe der südsudanesischen Grenze</text:span><text:span text:style-name="T134"> ein hohes Sicherheitsrisiko (Sicherheitsstuf</text:span>e 3). <text:span text:style-name="T194">Z</text:span>udem besteht ein erhöhtes Risiko von Übergriffen bewaffneter Banden <text:span text:style-name="T134">(BMEIA 13.3.2023; vgl. </text:span><text:span text:style-name="T133">AA 13.3.2023</text:span><text:span text:style-name="T134">).</text:span></text:p>
      <text:p text:style-name="P7"><text:span text:style-name="T183">In sicherheitspolitischer Hinsicht sah sich Uganda 2021 einer erhöhten terroristischen Bedrohung ausgesetzt. Zuvor war der letzte Anschlag im Land im Juli 2010 verübt worden, als bei einem von </text:span><text:span text:style-name="T194">der somalischen al Shabaab</text:span><text:span text:style-name="T183"> </text:span><text:span text:style-name="T194">durch</text:span><text:span text:style-name="T183">geführten Doppelanschlag in Kampala 74 Menschen getötet wurden. Zwei Anschläge auf ugandischem Boden wurden im Oktober 2021 der Gruppe Allied Democratic Force (ADF) zugeschrieben, die im Osten der DR K</text:span><text:span text:style-name="T195">ongo</text:span><text:span text:style-name="T183"> präsent ist. </text:span><text:span text:style-name="T195">Am</text:span><text:span text:style-name="T183"> 16.11.2021 </text:span><text:span text:style-name="T195">verübte die ADF einen</text:span><text:span text:style-name="T183"> Doppelanschlag </text:span><text:span text:style-name="T195">in Kampala, dabei wurden</text:span><text:span text:style-name="T183"> sechs Menschen getötet (FD 27.4.2022; </text:span><text:span text:style-name="T133">vgl. AA 13.3.2023</text:span><text:span text:style-name="T183">). Seit der ugandischen Intervention im Ostkongo gab es keine neuen Terroranschläge mehr (FD 27.4.2022</text:span><text:span text:style-name="T133">).</text:span></text:p>
      <text:p text:style-name="P7"><text:span text:style-name="T183">Die Kriminalitätsrate ist erhöht. Landesweit sind bewaffnete Überfälle, Autodiebstähle und -raub („Carjacking“) sowie Entführungen möglich. Es kommt gerade in Kampala immer wieder zu, von Motorradtaxi-Fahrern verübten, Raubüberfällen auf Fußgänger; </text:span><text:span text:style-name="T134">d</text:span><text:span text:style-name="T183">iese finden vermehrt auch tagsüber statt (AA 13.3.2023; </text:span><text:span text:style-name="T134">vgl. BMEIA 13.3.2023</text:span><text:span text:style-name="T183">).</text:span></text:p>
      <text:p text:style-name="P60">Quellen:</text:p>
      <text:list xml:id="list84843374644588" text:continue-numbering="true" text:style-name="WWNum2">
        <text:list-item>
          <text:p text:style-name="P169"><text:span text:style-name="T40">A</text:span><text:span text:style-name="T23">A - Auswärtiges Amt [Deutschland] (13.3.2023): </text:span><text:span text:style-name="T40">Uganda - Reise- und Sicherheitshinweise, </text:span><text:a xlink:type="simple" xlink:href="https://www.auswaertiges-amt.de/de/ReiseUndSicherheit/ugandasicherheit/208752" text:style-name="Internet_20_link" text:visited-style-name="Visited_20_Internet_20_Link"><text:span text:style-name="T40">https://www.auswaertiges-amt.de/de/ReiseUndSicherheit/ugandasicherheit/208752</text:span></text:a><text:span text:style-name="T40">, </text:span><text:span text:style-name="T41">Zugriff 13.3.2023</text:span><text:span text:style-name="T23"> </text:span></text:p>
        </text:list-item>
        <text:list-item>
          <text:p text:style-name="P163"><text:span text:style-name="T90">BMEIA - Bundesministerium </text:span><text:span text:style-name="T246">für e</text:span><text:span text:style-name="T90">uropäische und internationale Angelegenheiten (13.3.2023): Uganda - Reiseinformationen, </text:span><text:a xlink:type="simple" xlink:href="https://www.bmeia.gv.at/reise-services/reiseinformation/land/uganda/" text:style-name="Internet_20_link" text:visited-style-name="Visited_20_Internet_20_Link"><text:span text:style-name="T90">https://www.bmeia.gv.at/reise-services/reiseinformation/land/uganda/</text:span></text:a><text:span text:style-name="T90">, Zugriff 13.3.2023</text:span></text:p>
        </text:list-item>
        <text:list-item>
          <text:p text:style-name="P126"><text:span text:style-name="T42">F</text:span><text:span text:style-name="T45">D - France Diplomatie [Frankreich] (27.4.2022): </text:span><text:span text:style-name="T39">Présentation de l’Ouganda, </text:span><text:a xlink:type="simple" xlink:href="https://www.diplomatie.gouv.fr/fr/dossiers-pays/ouganda/presentation-de-l-ouganda/" text:style-name="Internet_20_link" text:visited-style-name="Visited_20_Internet_20_Link"><text:span text:style-name="T39">https://www.diplomatie.gouv.fr/fr/dossiers-pays/ouganda/presentation-de-l-ouganda/</text:span></text:a><text:span text:style-name="T39">, </text:span><text:span text:style-name="T45">Zugriff 27.2.2023</text:span></text:p>
        </text:list-item>
      </text:list>
      <text:h text:style-name="P102" text:outline-level="1"><text:bookmark-start text:name="__RefHeading___Toc4153_297596519"/>Rechtsschutz / Justizwesen<text:bookmark-end text:name="__RefHeading___Toc4153_297596519"/></text:h>
      <text:p text:style-name="P8">Die Verfassung und das Gesetz sehen eine unabhängige Justiz vor <text:span text:style-name="T116">(Art. 128)</text:span>, aber die Regierung <text:span text:style-name="T116">respektiert</text:span> <text:span text:style-name="T116">die</text:span>s<text:span text:style-name="T116">e</text:span> nicht immer <text:span text:style-name="T116">(USDOS 12.4.2022; vgl. BS 23.2.2022)</text:span>. Korruption, Personalmangel, Ineffizienz und die Einmischung der Exekutive in Gerichtsentscheidungen untergr<text:span text:style-name="T196">ab</text:span>en häufig die Unabhängigkeit der Gerichte <text:span text:style-name="T116">(USDOS 12.4.2022)</text:span>. </text:p>
      <text:p text:style-name="P9">Der Präsident ernennt die Richter des Obersten Gerichtshofs und des Berufungsgerichts sowie die Mitglieder der Kommission für den Justizdienst (die Empfehlungen zur Ernennung von Richtern ausspricht) mit Zustimmung des Parlaments (USDOS 12.4.2022; <text:span text:style-name="T117">vgl. FH 10.3.2023</text:span>). <text:span text:style-name="T196">Kritiker</text:span><text:span text:style-name="T117"> argumentieren, dass </text:span><text:span text:style-name="T120">der</text:span><text:span text:style-name="T117"> Vorschlag aus dem Jahr 2022, den Obersten Gerichtshof von 11 auf 21 </text:span><text:soft-page-break/><text:span text:style-name="T117">Richter zu erweitern, das Gericht weiter zu Gunsten der </text:span><text:span text:style-name="T169">Regierungspartei (</text:span><text:span text:style-name="T117">NRM</text:span><text:span text:style-name="T169">)</text:span><text:span text:style-name="T117"> politisieren würde. Andere behaupten, es handele sich </text:span><text:span text:style-name="T196">dabei </text:span><text:span text:style-name="T117">um eine weitere Ausweitung </text:span><text:span text:style-name="T196">des</text:span><text:span text:style-name="T117"> politischen Klientelsystems, da das Kabinett des Präsidenten nicht weiter vergrößert werden kann, und das Parlament bereits erheblich erweitert w</text:span><text:span text:style-name="T169">u</text:span><text:span text:style-name="T117">rde (FH 10.3.2023).</text:span></text:p>
      <text:p text:style-name="P35"><text:span text:style-name="T118">Trotz eines detaillierten Rechtsrahmens und bestehender Institutionen, die das ordnungsgemäße Funktionieren öffentlicher Einrichtungen und die Kontrolle von Beamten und Amtsträgern gewährleisten sollen, stellt die Korruption Uganda </text:span><text:span text:style-name="T197">vor</text:span><text:span text:style-name="T118"> große Herausforderung</text:span><text:span text:style-name="T197">en. Korruption wirkt sic</text:span><text:span text:style-name="T118">h auf fast alle Aspekte des täglichen Lebens aus. Die Polizei und die Justiz werden als die korruptesten Bereiche genannt </text:span>(BS 23.2.2022). <text:span text:style-name="T118">Korruption in der Justiz </text:span>stellt<text:span text:style-name="T118"> ein Problem </text:span>dar<text:span text:style-name="T118">, und die lokalen Medien berichteten über zahlreiche Fälle, in denen Justizbeamte an unteren Gerichten Bestechungsgelder von den beteiligten Parteien verlangen und ann</text:span>e<text:span text:style-name="T118">hmen (USDOS 12.4.2022).</text:span></text:p>
      <text:p text:style-name="P18"><text:span text:style-name="T117">Ferner werden </text:span><text:span text:style-name="T118">Gerichtsverfahren leicht politisiert, indem sich die Richter dem politischen Einfluss beugen </text:span><text:span text:style-name="T117">(BS 23.2.2022). Viele Kritiker sehen die Justiz als politisches Werkzeug der </text:span><text:span text:style-name="T119">Regierungspartei (</text:span><text:span text:style-name="T117">NRM</text:span><text:span text:style-name="T119">)</text:span><text:span text:style-name="T117">, zumal sie stets im Sinne von Präsident Museveni entscheidet (FH 10.3.2023). </text:span>Menschenrechtsaktivisten und lokale Medien berichteten <text:span text:style-name="T197">zudem</text:span>, dass sich die Sicherheitsbehörden mehrfach über gerichtliche Anordnungen zur Freilassung von Gefangenen oder zur Anklageerhebung gegen Personen, die sie ohne Anklage inhaftiert hatten, hinwegsetzen und dass Sicherheitsbeamte die Justizbeamten einschüchtern, damit sie keine Entscheidungen <text:span text:style-name="T197">hinsichtlich der Begnadigung </text:span>politische<text:span text:style-name="T197">r</text:span> Gefangene<text:span text:style-name="T197">r fällt</text:span>. Aktivisten berichten auch, dass die Justiz aufgrund mangelnder richterlicher Unabhängigkeit Menschenrechtspetitionen unnötig verzögert, indem sie Anhörungstermine verweigert oder Verhandlungstermine verlängert (USDOS 12.4.2022).</text:p>
      <text:p text:style-name="P28">Aufgrund der unbesetzten Stellen am Obersten Gerichtshof, am Berufungsgericht und an den unteren Gerichten <text:span text:style-name="T198">kommt es zu Verzögerungen bei der Rechtssprechung</text:span>. Bisweilen k<text:span text:style-name="T198">önnen</text:span> Fälle wegen der mangelnden Beschlussfähigkeit der Gerichte nicht weiterverfolgt werden (<text:span text:style-name="T115">USDOS 12.4.2022</text:span>). <text:span text:style-name="T118">Eine große Herausforderung für die Rechenschaftspflicht in Korruptionsfällen sind die langen Verzögerungen beim Abschluss der Fälle. In der Anti-Korruptionsabteilung des Obersten Gerichtshofs gibt es einen wachsenden Rückstand an Fällen und zu wenige Richter, die Korruptionsfälle verhandeln können (BS 23.2.2022). </text:span></text:p>
      <text:p text:style-name="P61">Quellen:</text:p>
      <text:list xml:id="list84841988032123" text:continue-numbering="true" text:style-name="WWNum2">
        <text:list-item>
          <text:p text:style-name="P165"><text:span text:style-name="T108">B</text:span><text:span text:style-name="T109">S - Bertelsmann Stiftung (23.2.2022): </text:span><text:span text:style-name="T248">BTI 2022 </text:span><text:span text:style-name="T249">Country Report - </text:span>Uganda<text:span text:style-name="T109">, </text:span><text:a xlink:type="simple" xlink:href="https://www.ecoi.net/en/file/local/2069784/country_report_2022_UGA.pdf" text:style-name="Internet_20_link" text:visited-style-name="Visited_20_Internet_20_Link">https://www.ecoi.net/en/file/local/2069784/country_report_2022_UGA.pdf</text:a><text:span text:style-name="T109">, Zugriff 13.3.2023</text:span></text:p>
        </text:list-item>
        <text:list-item>
          <text:p text:style-name="P127"><text:span text:style-name="T33">FH - </text:span><text:span text:style-name="T34">Freedom House (10.3.2023): </text:span><text:span text:style-name="T33">Freedom in the World 2023 - Uganda, </text:span><text:a xlink:type="simple" xlink:href="https://www.ecoi.net/de/dokument/2088502.html" text:style-name="Internet_20_link" text:visited-style-name="Visited_20_Internet_20_Link"><text:span text:style-name="T39">https://www.ecoi.net/de/dokument/2088502.html</text:span></text:a><text:span text:style-name="T33">, Zugriff 13.</text:span><text:span text:style-name="T34">3.</text:span><text:span text:style-name="T33">2023</text:span></text:p>
        </text:list-item>
        <text:list-item>
          <text:p text:style-name="P128"><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69">,</text:span><text:span text:style-name="T66"> Zugriff 28.</text:span><text:span text:style-name="T67">2.</text:span><text:span text:style-name="T66">2023</text:span></text:p>
        </text:list-item>
      </text:list>
      <text:h text:style-name="P103" text:outline-level="1"><text:bookmark-start text:name="__RefHeading___Toc4155_297596519"/><text:soft-page-break/>Sicherheitsbehörden<text:bookmark-end text:name="__RefHeading___Toc4155_297596519"/></text:h>
      <text:p text:style-name="P19">Die nationale Polizei sorgt für die innere Sicherheit, und das Innenministerium überwacht die Polizei. Das Verteidigungsministerium hat die Aufsicht über die Armee. <text:span text:style-name="T200">Z</text:span>ivile Behörden beh<text:span text:style-name="T200">a</text:span>lten eine wirksame Kontrolle über die Sicherheitskräfte. Das Gesetz erlaubt es de<text:span text:style-name="T200">r Armee,</text:span> die Polizei bei der Aufrechterhaltung der inneren Sicherheit zu unterstützen (USDOS 12.4.2022).</text:p>
      <text:p text:style-name="P20">Die ugandischen <text:span text:style-name="T201">Armee (Uganda People’s Defense Force / UPDF)</text:span> umfass<text:span text:style-name="T201">t</text:span> L<text:span text:style-name="T201">and- und L</text:span>uft<text:span text:style-name="T201">streitkräfte sowie Sondereinheiten, darunter die </text:span>Präsidentengarde<text:span text:style-name="T184">. Das Kommando der Spezialeinheiten ist eine eigenständige Einheit innerhalb der </text:span><text:span text:style-name="T170">Streitkräfte</text:span><text:span text:style-name="T184">;</text:span><text:span text:style-name="T170"> diese</text:span><text:span text:style-name="T184"> hat sich aus der früheren Brigade der Präsidentengarde entwickelt und hat neben seinen konventionellen Aufgaben, wie der Aufstandsbekämpfung, auch weiterhin Aufgaben zum Schutz des Präsidenten übernommen. 2018 schuf Präsident M</text:span><text:span text:style-name="T121">useveni</text:span><text:span text:style-name="T184"> eine dem Militär unterstellte Freiwilligentruppe lokaler Verteidigungseinheiten, um die lokale Sicherheit in bestimmten Teilen des Landes zu erhöhen (CIA 21.2.2023).</text:span></text:p>
      <text:p text:style-name="P20">Der Präsident hat Armee<text:span text:style-name="T199">angehörige</text:span> in Führungspositionen bei der Polizei und in der Exekutive, einschließlich der Ministerien, eingesetzt (USDOS 12.4.2022). <text:span text:style-name="T184">Viele staatliche Stellen – insbesondere aber die Polizei – </text:span><text:span text:style-name="T224">s</text:span><text:span text:style-name="T184">ind von Korruption geprägt (FH 10.3.2023). </text:span>Es g<text:span text:style-name="T201">ibt</text:span> glaubwürdige Berichte, dass Angehörige der Sicherheitskräfte <text:span text:style-name="T201">für </text:span>zahlreiche Übergriffe <text:span text:style-name="T201">verantwortlich sind</text:span> (USDOS 12.4.2022).</text:p>
      <text:p text:style-name="P60">Quellen:</text:p>
      <text:list xml:id="list84842562684764" text:continue-numbering="true" text:style-name="WWNum2">
        <text:list-item>
          <text:p text:style-name="P170"><text:span text:style-name="T42">C</text:span><text:span text:style-name="T39">IA - Central Intelligence Agency (</text:span><text:span text:style-name="T44">21</text:span><text:span text:style-name="T39">.</text:span><text:span text:style-name="T44">2</text:span><text:span text:style-name="T39">.20</text:span><text:span text:style-name="T44">23</text:span><text:span text:style-name="T39">): The World Factbook - Uganda, </text:span><text:a xlink:type="simple" xlink:href="https://www.cia.gov/the-world-factbook/countries/uganda/#military-and-security" text:style-name="Internet_20_link" text:visited-style-name="Visited_20_Internet_20_Link"><text:span text:style-name="T39">https://www.cia.gov/the-world-factbook/countries/uganda/#military-and-security</text:span></text:a><text:span text:style-name="T39">, Zugriff 2.3.2023</text:span></text:p>
        </text:list-item>
        <text:list-item>
          <text:p text:style-name="P129"><text:span text:style-name="T24">FH - </text:span><text:span text:style-name="T25">Freedom House (10.3.2023): </text:span><text:span text:style-name="T24">Freedom in the World 2023 - Uganda, </text:span><text:a xlink:type="simple" xlink:href="https://www.ecoi.net/de/dokument/2088502.html" text:style-name="Internet_20_link" text:visited-style-name="Visited_20_Internet_20_Link"><text:span text:style-name="T39">https://www.ecoi.net/de/dokument/2088502.html</text:span></text:a><text:span text:style-name="T24">, Zugriff 13.</text:span><text:span text:style-name="T25">3.</text:span><text:span text:style-name="T24">2023</text:span></text:p>
        </text:list-item>
        <text:list-item>
          <text:p text:style-name="P128"><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69">,</text:span><text:span text:style-name="T66"> Zugriff 28.</text:span><text:span text:style-name="T67">2.</text:span><text:span text:style-name="T66">2023</text:span></text:p>
        </text:list-item>
      </text:list>
      <text:h text:style-name="P103" text:outline-level="1"><text:bookmark-start text:name="__RefHeading___Toc4157_297596519"/>Folter und unmenschliche Behandlung<text:bookmark-end text:name="__RefHeading___Toc4157_297596519"/></text:h>
      <text:p text:style-name="P36">Folter und andere grausame, unmenschliche und erniedrigende Behandlungen oder Strafen sind laut Verfassung und per Gesetz verboten. <text:span text:style-name="T142">Bei </text:span><text:span text:style-name="T202">Folter </text:span><text:span text:style-name="T142">sieht d</text:span>as Gesetz eine Freiheitsstrafe von 15 Jahren<text:span text:style-name="T135"> </text:span>vor, eine Geldstrafe oder beid<text:span text:style-name="T142">es.</text:span> <text:span text:style-name="T135">S</text:span>chwere Folter <text:span text:style-name="T135">kann zu</text:span> lebenslange<text:span text:style-name="T135">r</text:span> Haft <text:span text:style-name="T135">führen</text:span> (USDOS 12.4.2022). </text:p>
      <text:p text:style-name="P36">Dennoch g<text:span text:style-name="T142">i</text:span>b<text:span text:style-name="T142">t</text:span> es glaubwürdige Berichte, dass Sicherheitskräfte Verdächtige foltern und körperlich misshandeln. Menschenrechtsorganisationen, Oppositionspolitiker und lokale Medien berichten, dass die Sicherheitskräfte Verdächtige und Dissidenten foltern, um ihnen Geständnisse zu entlocken, was <text:span text:style-name="T142">bereits </text:span>zu mehreren Todesfällen führte. <text:span text:style-name="T203">Medien zitieren z</text:span>ahlreiche NUP-Anhänger, die aus der Haft entlassen w<text:span text:style-name="T203">orden waren. Demnach hatten</text:span> Sicherheitsbeamte ihnen in die Beine <text:soft-page-break/>geschossen, mit Stöcken und Schlagstöcken auf Gelenke geschlagen und Zehennägel ausgerissen. <text:span text:style-name="T203">G</text:span>leichzeitig <text:span text:style-name="T203">waren sie </text:span>aufgefordert w<text:span text:style-name="T203">o</text:span>rden, <text:span text:style-name="T203">ein Geständnis abzulegen</text:span> (USDOS 12.4.2022). <text:span text:style-name="T203">Auch d</text:span><text:span text:style-name="T90">ie NGO Anwälte ohne Grenze berichtet, dass Inhaftierte in Polizeizellen und Gefängnissen gefoltert werden – vornehmlich um an weitere Informationen zu gelangen. Für ihren aktuellen Bericht befragte die NGO ehemalige Insassen aus zwölf Gefängnissen und fünf Polizei</text:span><text:span text:style-name="T203">stationen</text:span><text:span text:style-name="T90">. Die Gewalt geh</text:span><text:span text:style-name="T203">t</text:span><text:span text:style-name="T90"> demnach von Polizei- und Geheimdienstkräften, Gefängnispersonal sowie Mit</text:span><text:span text:style-name="T203">i</text:span><text:span text:style-name="T90">nhaftierten aus. Obwohl ein Melde</text:span><text:span text:style-name="T203">system</text:span><text:span text:style-name="T90"> für gewaltsame Vorfälle in Haftanstalten existiert, werden </text:span><text:span text:style-name="T203">solche Meldungen</text:span><text:span text:style-name="T90"> häufig nicht bearbeitet (BAMF 30.1.2023).</text:span></text:p>
      <text:p text:style-name="P21"><text:span text:style-name="T203">Überhaupt bleibt </text:span><text:span text:style-name="T204">Straflosigkeit ein Problem. </text:span>Am 9.<text:span text:style-name="T142">8.2021</text:span> sprach ein Gericht dem NUP-Parlamentarier Francis Zaake 75 Millionen Schilling (21.125 US-Dollar) als Entschädigung für die Folter zu, die er im Jahr 2020 durch Poliz<text:span text:style-name="T203">isten und Armeeangehörige des </text:span><text:span text:style-name="T170">Chieftaincy for Military Intelligence </text:span><text:span text:style-name="T203">(CMI</text:span><text:span text:style-name="T170">)</text:span> erlitten hatte. <text:span text:style-name="T203">Bis Ende 2021</text:span> hatte <text:span text:style-name="T203">die Regierung diese Entschädigung nicht</text:span> ge<text:span text:style-name="T203">be</text:span>zahlt (USDOS 12.4.2022).</text:p>
      <text:p text:style-name="P60">Quellen:</text:p>
      <text:list xml:id="list84842067861174" text:continue-numbering="true" text:style-name="WWNum2">
        <text:list-item>
          <text:p text:style-name="P130"><text:span text:style-name="T39">BAMF - Bundesamt <text:s/>für Migration und Flüchtlinge [Deutschland] (30.1.2023): Briefing Notes, </text:span><text:a xlink:type="simple" xlink:href="https://www.bamf.de/SharedDocs/Anlagen/DE/Behoerde/Informationszentrum/BriefingNotes/2023/briefingnotes-kw05-2023.pdf?__blob=publicationFile&amp;amp;v=4" text:style-name="Internet_20_link" text:visited-style-name="Visited_20_Internet_20_Link"><text:span text:style-name="T39">https://www.bamf.de/SharedDocs/Anlagen/DE/Behoerde/Informationszentrum/BriefingNotes/2023/briefingnotes-kw05-2023.pdf?__blob=publicationFile&amp;amp;v=4</text:span></text:a><text:span text:style-name="T39">, </text:span><text:span text:style-name="T42">Zugriff 24.2.2023</text:span></text:p>
        </text:list-item>
        <text:list-item>
          <text:p text:style-name="P128"><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6">, Zugriff 28.</text:span><text:span text:style-name="T67">2.</text:span><text:span text:style-name="T66">2023</text:span></text:p>
        </text:list-item>
      </text:list>
      <text:h text:style-name="P103" text:outline-level="1"><text:bookmark-start text:name="__RefHeading___Toc4159_297596519"/>Korruption<text:bookmark-end text:name="__RefHeading___Toc4159_297596519"/></text:h>
      <text:p text:style-name="P22"><text:span text:style-name="T143">Korruption bleibt weiterhin ein </text:span><text:span text:style-name="T205">großes Problem (FH 10.3.2023; vgl. BS 23.2.2022). Sie betrifft</text:span><text:span text:style-name="T143"> fast alle Aspekte des täglichen Lebens (BS 23.2.2022). </text:span><text:span text:style-name="T123">I</text:span><text:span text:style-name="T143">m Laufe des Jahres </text:span><text:span text:style-name="T123">2021</text:span><text:span text:style-name="T143"> gab es zahlreiche Berichte über Korruption in der Regierung. Beamte verüben häufig ungestraft korrupte Praktiken, und viele Korruptionsfälle ble</text:span><text:span text:style-name="T123">i</text:span><text:span text:style-name="T143">ben über Jahre hinweg anhängig (USDOS 12.4.2022). In einem Bericht des Inspectorate of Government vom Dezember 2021 wurde festgestellt, dass das Land jährlich schätzungsweise 5,5 Milliarden </text:span><text:span text:style-name="T224">US-</text:span><text:span text:style-name="T143">Dollar durch Korruption in wichtigen Regierungsbehörden und 161,7 Millionen </text:span><text:span text:style-name="T224">US-</text:span><text:span text:style-name="T143">Dollar durch betrügerische Beschaffungsgeschäfte verliert. </text:span><text:span text:style-name="T123">Zu</text:span><text:span text:style-name="T143">dem sind viele staatliche Stellen, insbesondere die ugandische Polizei, von Kleinkorruption betroffen (FH 10.3.2023).</text:span></text:p>
      <text:p text:style-name="P23"><text:span text:style-name="T205">Es gibt</text:span> Gesetze und Einrichtungen zur Bekämpfung von Amtsmissbrauch, darunter das Anti-Korruptionsgesetz von 2009 und d<text:span text:style-name="T206">as</text:span> <text:span text:style-name="T206">Inspectorate of Government</text:span> <text:span text:style-name="T122">(FH 10.3.2023)</text:span>. Das Gesetz sieht für amtliche Korruption strafrechtliche Sanktionen von bis zu <text:span text:style-name="T171">zwölf</text:span> Jahren Haft vor, <text:span text:style-name="T123">sowie</text:span> die Beschlagnahme des Eigentums der Verurteilten; <text:span text:style-name="T123">jed</text:span>och s<text:span text:style-name="T123">etzt</text:span> die Regierung das Gesetz nicht wirksam um (USDOS 12.4.2022). Einrichtungen zur Korruptionsbekämpfung <text:span text:style-name="T206">sind</text:span> von <text:span text:style-name="T206">mangelnden</text:span> Kapazitäten und Ineffizienz gep<text:span text:style-name="T206">rägt</text:span> und erbringen im Allgemeinen schlechte Leistungen (BS 23.2.2022). <text:span text:style-name="T207">Zwar kann d</text:span>er Generalinspekteur der Regierung einige Erfolge bei der Untersuchung <text:soft-page-break/>von Korruptionsfälle<text:span text:style-name="T207">n</text:span> im öffentlichen Sektor <text:span text:style-name="T207">vorweisen; insgesamt</text:span> fehlt <text:span text:style-name="T207">es aber</text:span> an angemessenen Ressourcen, um Ermittlungen effektiver durchzuführen <text:span text:style-name="T143">(BS 23.2.2022).</text:span></text:p>
      <text:p text:style-name="P10"><text:span text:style-name="T207">Auf</text:span> dem Corruption Perception Index (CPI) <text:span text:style-name="T207">von Transparency International </text:span>rangiert Uganda auf Platz <text:span text:style-name="T208">142 </text:span>von 1<text:span text:style-name="T89">80</text:span> untersuchten Ländern <text:span text:style-name="T90">(TI 2022).</text:span></text:p>
      <text:p text:style-name="P60">Quellen:</text:p>
      <text:list xml:id="list84842968338537" text:continue-numbering="true" text:style-name="WWNum2">
        <text:list-item>
          <text:p text:style-name="P165"><text:span text:style-name="T108">B</text:span><text:span text:style-name="T109">S - Bertelsmann Stiftung (23.2.2022): </text:span><text:span text:style-name="T248">BTI 2022 </text:span><text:span text:style-name="T249">Country Report - </text:span>Uganda<text:span text:style-name="T109">, </text:span><text:a xlink:type="simple" xlink:href="https://www.ecoi.net/en/file/local/2069784/country_report_2022_UGA.pdf" text:style-name="Internet_20_link" text:visited-style-name="Visited_20_Internet_20_Link">https://www.ecoi.net/en/file/local/2069784/country_report_2022_UGA.pdf</text:a><text:span text:style-name="T109">, Zugriff 13.3.2023</text:span></text:p>
        </text:list-item>
        <text:list-item>
          <text:p text:style-name="P131"><text:span text:style-name="T33">FH - </text:span><text:span text:style-name="T34">Freedom House (10.3.2023): </text:span><text:span text:style-name="T33">Freedom in the World 2023 - Uganda, </text:span><text:a xlink:type="simple" xlink:href="https://www.ecoi.net/de/dokument/2088502.html" text:style-name="Internet_20_link" text:visited-style-name="Visited_20_Internet_20_Link"><text:span text:style-name="T39">https://www.ecoi.net/de/dokument/2088502.html</text:span></text:a><text:span text:style-name="T33">, Zugriff 13.</text:span><text:span text:style-name="T34">3.</text:span><text:span text:style-name="T33">2023</text:span></text:p>
        </text:list-item>
        <text:list-item>
          <text:p text:style-name="P132"><text:span text:style-name="T72">TI - Transparency International </text:span><text:span text:style-name="T73">(2022)</text:span><text:span text:style-name="T72">: Corruption Perceptions Index 2022,</text:span><text:span text:style-name="T62"> </text:span><text:a xlink:type="simple" xlink:href="https://images.transparencycdn.org/images/Report_CPI2022_English.pdf" text:style-name="Internet_20_link" text:visited-style-name="Visited_20_Internet_20_Link"><text:span text:style-name="T39">https://images.transparencycdn.org/images/Report_CPI2022_English.pdf</text:span></text:a><text:span text:style-name="T65">, </text:span><text:span text:style-name="T66">Zugriff 24.2.2023 </text:span></text:p>
        </text:list-item>
        <text:list-item>
          <text:p text:style-name="P133"><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6">, Zugriff 28.</text:span><text:span text:style-name="T67">2.</text:span><text:span text:style-name="T66">2023</text:span></text:p>
        </text:list-item>
      </text:list>
      <text:h text:style-name="P103" text:outline-level="1"><text:bookmark-start text:name="__RefHeading___Toc4165_297596519"/>Wehrdienst und Rekrutierungen<text:bookmark-end text:name="__RefHeading___Toc4165_297596519"/></text:h>
      <text:p text:style-name="P11">Es gibt keine Wehrpflicht in Uganda. <text:span text:style-name="T208">D</text:span>as Mindestalter für die Rekrutierung <text:span text:style-name="T208">ist</text:span> 18 Jahre, <text:span text:style-name="T223">diese</text:span> erfolgt freiwillig. <text:span text:style-name="T223">Dienstverträge laufen auf neun Jahre</text:span> (<text:span text:style-name="T95">CIA 21.2.2023</text:span>).</text:p>
      <text:p text:style-name="P60">Quellen:</text:p>
      <text:list xml:id="list84843489370231" text:continue-numbering="true" text:style-name="WWNum2">
        <text:list-item>
          <text:p text:style-name="P134"><text:span text:style-name="T42">C</text:span><text:span text:style-name="T43">IA - Central Intelligence Agency (</text:span><text:span text:style-name="T44">21</text:span><text:span text:style-name="T43">.</text:span><text:span text:style-name="T44">2</text:span><text:span text:style-name="T43">.20</text:span><text:span text:style-name="T44">23</text:span><text:span text:style-name="T43">): The World Factbook - Uganda, </text:span><text:a xlink:type="simple" xlink:href="https://www.cia.gov/the-world-factbook/countries/uganda/#military-and-security" text:style-name="Internet_20_link" text:visited-style-name="Visited_20_Internet_20_Link"><text:span text:style-name="T43">https://www.cia.gov/the-world-factbook/countries/uganda/#military-and-security</text:span></text:a><text:span text:style-name="T43">, Zugriff 2.3.2023</text:span></text:p>
        </text:list-item>
      </text:list>
      <text:h text:style-name="P103" text:outline-level="1"><text:bookmark-start text:name="__RefHeading___Toc4171_297596519"/>Allgemeine Menschenrechtslage<text:bookmark-end text:name="__RefHeading___Toc4171_297596519"/></text:h>
      <text:p text:style-name="P39">Die ugandischen Behörden haben es wie in den vergangenen Jahren versäumt, die Sicherheitskräfte für schwere Menschenrechtsverletzungen zur Rechenschaft zu ziehen. Die Polizei und das Militär, die in schwere Menschenrechtsverletzungen im Zusammenhang mit den Parlamentswahlen 2021 verwickelt waren, schränken weiterhin das Recht auf freie Meinungsäußerung und Versammlungsfreiheit ein, insbesondere für Regierungskritiker und die politische Opposition. Die Behörden schränken zivilgesellschaftliche Organisationen, Medien und die Online-Kommunikation ein, während staatliche Vertreter routinemäßig Journalisten schikanieren und einschüchtern (HRW 12.1.2023).</text:p>
      <text:p text:style-name="P42"><text:span text:style-name="T144">In der Verfassung und in den Gesetzen ist das Recht auf freie Meinungsäußerung verankert. </text:span><text:span text:style-name="T208">Dieses wird jedoch</text:span><text:span text:style-name="T144"> weiterhin eingeschränkt (USDOS 12.4.2022). Im Mediensektor gibt es viele formal unabhängige Medien </text:span><text:span text:style-name="T145">(FH 10.3.202</text:span><text:span text:style-name="T214">3</text:span><text:span text:style-name="T145">). </text:span><text:span text:style-name="T144">Das Land verfügt über ein</text:span><text:span text:style-name="T145">e</text:span><text:span text:style-name="T144"> aktive Medien</text:span><text:span text:style-name="T145">lan</text:span><text:span text:style-name="T144">d</text:span><text:span text:style-name="T145">schaft</text:span><text:span text:style-name="T144"> mit zahlreichen Zeitungen in Privatbesitz sowie Fernseh- und Radiosendern</text:span><text:span text:style-name="T145">. </text:span>Die Polizeieinheit für Medien und politische Straftaten und die Kommunikationsaufsichtsbehörde <text:span text:style-name="T210">(</text:span>Uganda Communications Commission / <text:span text:style-name="T210">UCC)</text:span> überwachen alle Radio-, Fernseh- und Printmedien. Journalisten, Oppositionspolitiker und Menschenrechtsaktivisten berichten, dass die Behörden die <text:soft-page-break/>Kontrolle über redaktionelle Entscheidungen bei den öffentlichen Rundfunkanstalten und auch bei einigen privaten Medien ausüben (USDOS 12.4.2022).</text:p>
      <text:p text:style-name="P43"><text:span text:style-name="T210">Zudem</text:span><text:span text:style-name="T144"> sind Journalisten Einschüchterungen, Verhaftungen, Schikanen und Übergriffen ausgesetzt, insbesondere wenn sie kritisch über den Präsidenten und seinen engsten Kreis berichten. Insbesondere in Wahljahren führen die Regierungsbehörden Razzien durch, schl</text:span><text:span text:style-name="T209">ie</text:span><text:span text:style-name="T223">ß</text:span><text:span text:style-name="T144">en Radiosender und andere Medien und entz</text:span><text:span text:style-name="T209">iehen</text:span><text:span text:style-name="T144"> Journalisten als Vergeltung für kritische Berichterstattung die Akkreditierung. </text:span><text:span text:style-name="T209">Insgesamt</text:span><text:span text:style-name="T145"> konnten </text:span>Journalisten <text:span text:style-name="T145">i</text:span>m Jahr 2022 mehr regierungskritische Artikel veröffentlichen als in den Jahren zuvor, obwohl Selbstzensur immer noch eine gängige Praxis ist (FH 10.3.2023). </text:p>
      <text:p text:style-name="P93"><text:span text:style-name="T47">Am 9.</text:span><text:span text:style-name="T48">1.2022</text:span><text:span text:style-name="T47"> schloss Facebook Dutzende von Konten, von denen behauptet </text:span><text:span text:style-name="T49">w</text:span><text:span text:style-name="T50">u</text:span><text:span text:style-name="T49">rd</text:span><text:span text:style-name="T50">e</text:span><text:span text:style-name="T49">,</text:span><text:span text:style-name="T47"> sie stünden in Verbindung mit dem </text:span><text:span text:style-name="T49">ICT</text:span><text:span text:style-name="T47">-Ministerium (</text:span><text:span text:style-name="Emphasis"><text:span text:style-name="T55">Ministry </text:span></text:span><text:span text:style-name="T55">of</text:span><text:span text:style-name="T47"> Information and Communications Technology). Am 12.</text:span><text:span text:style-name="T48">1.2022</text:span><text:span text:style-name="T47"> beschuldigte Präsident Museveni Facebook und andere, sich in den Wahlprozess einzumischen. </text:span><text:span text:style-name="T51">D</text:span><text:span text:style-name="T47">er Direktor der </text:span><text:span text:style-name="T51">UCC</text:span><text:span text:style-name="T47"> wies Telekommunikationsunternehmen an, den Zugang zu und die Nutzung von sozialen Medien und Online-Nachrichtenplattformen unverzüglich auszusetzen. Anbieter wie Airtel und MTN Uganda informierten ihre Abonnenten per SMS über die Aussetzung. Am selben Tag blockierte die Regierung das Internet für fünf Tage (AI 29.3.2022).</text:span></text:p>
      <text:p text:style-name="P40">Die Verfassung sieht die Versammlungsfreiheit vor, <text:span text:style-name="T146">je</text:span>doch respektiert die Regierun<text:span text:style-name="T146">g</text:span> dieses Recht nicht. <text:span text:style-name="T211">Sie</text:span> schränkt das Recht auf friedliche Versammlung und Vereinigungsfreiheit ein <text:span text:style-name="T172">und </text:span>nutzte die COVID-19-Beschränkungen, um Versammlungen und Kundgebungen der politischen Opposition zu blockieren und aufzulösen. Das Versäumnis der Regierung, Angriffe auf Menschenrechtsverteidiger und friedliche Demonstranten zu untersuchen oder strafrechtlich zu verfolgen, führt de facto zu <text:span text:style-name="T146">weiteren </text:span>Einschränkungen d<text:span text:style-name="T146">ies</text:span>er <text:span text:style-name="T146">F</text:span>reiheit<text:span text:style-name="T146">en</text:span> (USDOS 12.4.2022).</text:p>
      <text:p text:style-name="P66">Die Versammlungsfreiheit der politischen Opposition ist in Uganda stark eingeschränkt. Von 2013 bis Anfang 2020 <text:span text:style-name="T211">setzte</text:span> die Polizei das Gesetz zur Verwaltung der öffentlichen Ordnung (Public Order Management Act, POMA) <text:span text:style-name="T211">um. Dort ist</text:span> für jede öffentliche Versammlung eine vorherige Anmeldung bei der örtlichen Polizei vor<text:span text:style-name="T211">ge</text:span>schrieb<text:span text:style-name="T211">en</text:span>. Im Juni 2020 verbot die Regierung als Reaktion auf die COVID-19-Pandemie alle politischen Versammlungen. Das Verbot wurde in unverhältnismäßiger Weise gegen die Oppositionsparteien durchgesetzt (FH 10.3.2023). </text:p>
      <text:p text:style-name="P41">Am 20.<text:span text:style-name="T145">8.2022</text:span> ordnete das NGO-Büro, ein offizielles Gremium, das für die Regulierung von NGOs zuständig ist, die sofortige Suspendierung von 54 Organisationen an. <text:span text:style-name="T212">Es wurde</text:span> behauptet, <text:span text:style-name="T212">dass diese NOGs die</text:span> NGO-Gesetzgebung nicht eingehalten <text:span text:style-name="T212">hätten</text:span>, indem sie unter anderem mit abgelaufenen Genehmigungen arbeiteten oder es versäumten, Rechenschaft abzulegen oder sich beim Büro zu registrieren. Das unabhängige Uganda National NGO Forum erklärte, dass die meisten Organisationen nicht über die Entscheidung des Amtes informiert wurden und auch keine Gelegenheit zur Stellungnahme erh<text:span text:style-name="T212">alten hatten</text:span> (AI 29.3.2022). </text:p>
      <text:p text:style-name="P67"><text:soft-page-break/>Nach zwei Jahrzehnten faktischer Einparteienherrschaft hat Uganda 2005 ein Mehrparteiensystem eingeführt. Die Gründung <text:span text:style-name="T244">von</text:span> Parteien ist gesetzlich geschützt, und viele Parteien sind registriert. In der Praxis behindern jedoch restriktive Registrierungsvorschriften, Regeln für die Wählbarkeit von Kandidaten, eine begrenzte Medienberichterstattung und gewaltsame Schikanen durch Behörden und paramilitärische Gruppen die Wettbewerbsfähigkeit der Oppositionsparteien. Die <text:span text:style-name="T212">Regierungspartei </text:span>NRM dominiert die politische Sphäre <text:span text:style-name="T213">und alle Regierungsebenen </text:span>und gewinnt immer wieder Wahlen, die weder als frei noch als fair gelten (FH 10.3.2023).</text:p>
      <text:p text:style-name="P69"><text:span text:style-name="T213">Wahlkämpfe sind von Gewalt, Einschüchterung und Schikanen gegenüber Kandidaten und Anhängern der Opposition geprägt (FH 10.3.2023; </text:span><text:span text:style-name="T148">vgl. USDOS 12.4.2022</text:span><text:span text:style-name="T213">). Die oppositionelle</text:span> NUP <text:span text:style-name="T213">ist </text:span>erheblichen Repressionen seitens der Behörden ausgesetzt – <text:span text:style-name="T213">i</text:span>nsbesondere nach den Wahlen im J<text:span text:style-name="T147">änne</text:span>r 2021 (FH 10.3.2023). Die Zeit vor, während und nach d<text:span text:style-name="T213">iesen</text:span> Wahlen war geprägt von der Schließung des politischen Raums, dem Verschwinden von Oppositionsanhängern, der Einschüchterung von Journalisten und Berichten über die weitverbreitete Anwendung von Folter durch die Sicherheitskräfte. Die Oppositionsparteien berichteten, dass die Sicherheitsbehörden in die Parteiaktivitäten eingriffen und führende Vertreter der Opposition willkürlich festnahmen und inhaftierten sowie ihre Anhänger einschüchterten und schlugen – <text:span text:style-name="T213">a</text:span>ngeblich, um Gewalt zu verhindern (USDOS 12.4.2022).</text:p>
      <text:p text:style-name="P68">Führe<text:span text:style-name="T147">nde Vertreter</text:span> <text:span text:style-name="T147">der</text:span> Oppositionsparteien und politischen Bewegungen werden manchmal unter fadenscheinigen strafrechtlichen Anschuldigungen verhaftet. So wurde beispielsweise <text:span text:style-name="T213">Oppositionsführer </text:span>Wine während des Wahlkampfs 2020-21 mehrmals verhaftet und am Wahltag unter Hausarrest gestellt. Zuvor w<text:span text:style-name="T213">ar</text:span> er wegen eines Vorfalls im Jahr 2018 wegen Hochverrats angeklagt worden. Im Juli 2022 wurden bei Nachwahlen in Soroti und anderen Teilen des Landes über 70 Mitglieder der Oppositionsparteien verhaftet (FH 10.3.2023).</text:p>
      <text:p text:style-name="P60">Quellen:</text:p>
      <text:list xml:id="list84841952383352" text:continue-numbering="true" text:style-name="WWNum2">
        <text:list-item>
          <text:p text:style-name="P151"><text:span text:style-name="T40">AI - </text:span><text:span text:style-name="T39">Amnesty International </text:span><text:span text:style-name="T40">(29.3.2022)</text:span><text:span text:style-name="T39">: Amnesty International Report 2021/22; The State of the World's Human Rights - Uganda 2021, </text:span><text:a xlink:type="simple" xlink:href="https://www.ecoi.net/de/dokument/2070350.html" text:style-name="Internet_20_link" text:visited-style-name="Visited_20_Internet_20_Link"><text:span text:style-name="T39">https://www.ecoi.net/de/dokument/2070350.html</text:span></text:a><text:span text:style-name="T32">, </text:span><text:span text:style-name="T33">Zugriff 3.3.2023</text:span></text:p>
        </text:list-item>
        <text:list-item>
          <text:p text:style-name="P113"><text:span text:style-name="T33">FH - </text:span><text:span text:style-name="T34">Freedom House (10.3.2023): </text:span><text:span text:style-name="T33">Freedom in the World 2023 - Uganda, </text:span><text:a xlink:type="simple" xlink:href="https://www.ecoi.net/de/dokument/2088502.html" text:style-name="Internet_20_link" text:visited-style-name="Visited_20_Internet_20_Link"><text:span text:style-name="T35">https://www.ecoi.net/de/dokument/2088502.html</text:span></text:a><text:span text:style-name="T33">, Zugriff 13.</text:span><text:span text:style-name="T34">3.</text:span><text:span text:style-name="T33">2023</text:span></text:p>
        </text:list-item>
        <text:list-item>
          <text:p text:style-name="P114"><text:span text:style-name="T35">H</text:span><text:span text:style-name="T33">RW - </text:span><text:span text:style-name="T35">Human Rights Watch </text:span><text:span text:style-name="T33">(12.1.2023)</text:span><text:span text:style-name="T35">: World Report 2023 - Uganda, </text:span><text:a xlink:type="simple" xlink:href="https://www.ecoi.net/de/dokument/2085508.html" text:style-name="Internet_20_link" text:visited-style-name="Visited_20_Internet_20_Link"><text:span text:style-name="T39">https://www.ecoi.net/de/dokument/2085508.html</text:span></text:a><text:span text:style-name="T35">, </text:span><text:span text:style-name="T33">Zugriff 3.3.2023</text:span></text:p>
        </text:list-item>
        <text:list-item>
          <text:p text:style-name="P135"><text:span text:style-name="T69">USDOS - US Department of State </text:span><text:span text:style-name="T71">[USA] (12.4.2022)</text:span><text:span text:style-name="T69">: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9">, Zugriff 28.</text:span><text:span text:style-name="T71">2.</text:span><text:span text:style-name="T69">2023</text:span></text:p>
        </text:list-item>
      </text:list>
      <text:h text:style-name="P103" text:outline-level="1"><text:bookmark-start text:name="__RefHeading___Toc4183_297596519"/>Haftbedingungen<text:bookmark-end text:name="__RefHeading___Toc4183_297596519"/></text:h>
      <text:p text:style-name="P10">Die Bedingungen in den Haftanstalten <text:span text:style-name="T215">sind</text:span> hart <text:span text:style-name="T215">(USDOS 12.4.2022; vgl. FH 24.2.2022) </text:span>und aufgrund starke<text:span text:style-name="T173">r</text:span> Überbelegung, körperliche<text:span text:style-name="T215">r</text:span> Misshandlung von Häftlingen durch Sicherheitspersonal und Mitgefangene, unzureichende<text:span text:style-name="T173">r</text:span> <text:span text:style-name="T173">Na</text:span>hrung und Personalausstattung in <text:soft-page-break/>einigen Fällen lebensbedrohlich (USDOS 12.4.2022). <text:span text:style-name="T216">Es befinden sich dreimal soviele Häftlinge in den Gefängnissen, als die K</text:span>apazitäten <text:span text:style-name="T216">zulassen würden. </text:span>Untersuchungshäftlinge machen fast die Hälfte der Insassen aus (FH 24.2.2022).</text:p>
      <text:p text:style-name="P24">Die Regierung unterh<text:span text:style-name="T173">ä</text:span>lt inoffizielle Hafteinrichtungen, in denen sie Verdächtige jahrelang ohne Anklage festh<text:span text:style-name="T173">ä</text:span>lt (USDOS 12.4.2022). <text:span text:style-name="T90">Die NGO Anwälte ohne Grenze</text:span><text:span text:style-name="T174">n</text:span><text:span text:style-name="T90"> berichtet, dass Inhaftierte in Polizeizellen und Gefängnissen gefoltert werden, vornehmlich um an weitere Informationen zu gelangen. Die Gewalt geh</text:span><text:span text:style-name="T216">t</text:span><text:span text:style-name="T90"> demnach von Polizei- und Geheimdienstkräften, Gefängnispersonal sowie Mit</text:span><text:span text:style-name="T216">häftlingen</text:span><text:span text:style-name="T90"> aus. Obwohl ein Melde</text:span><text:span text:style-name="T216">system</text:span><text:span text:style-name="T90"> für gewaltsame Vorfälle in Haftanstalten existiert, werden die Meldungen häufig nicht bearbeitet (BAMF 30.1.2023). </text:span>Örtliche Menschenrechtsorganisationen bericht<text:span text:style-name="T216">et</text:span>en, dass die Gefängnisbehörde im Rahmen der Maßnahmen zur Bekämpfung von COVID-19 Monitoring-Besuche eingestellt hat<text:span text:style-name="T222">te</text:span>. Das Internationale Komitee vom Roten Kreuz besuchte 14 Haftanstalten. Die Ergebnisse dieser Besuche über die Behandlung und die Lebensbedingungen der Gefangenen wurden den Behörden, einschließlich <text:span text:style-name="T94">der </text:span>Chieftaincy for Military Intelligence <text:span text:style-name="T94">(</text:span>CMI<text:span text:style-name="T94">)</text:span>, Polizei und Gefängnisbehörde, vorgelegt und vertraulich mit ihnen erörtert (USDOS 12.4.2022).</text:p>
      <text:p text:style-name="P63">Quellen:</text:p>
      <text:list xml:id="list84842064566881" text:continue-numbering="true" text:style-name="WWNum2">
        <text:list-item>
          <text:p text:style-name="P136"><text:span text:style-name="T39">BAMF - Bundesamt [Deutschland] (30.1.2023): Briefing Notes, </text:span><text:a xlink:type="simple" xlink:href="https://www.bamf.de/SharedDocs/Anlagen/DE/Behoerde/Informationszentrum/BriefingNotes/2023/briefingnotes-kw05-2023.pdf?__blob=publicationFile&amp;amp;v=4" text:style-name="Internet_20_link" text:visited-style-name="Visited_20_Internet_20_Link"><text:span text:style-name="T39">https://www.bamf.de/SharedDocs/Anlagen/DE/Behoerde/Informationszentrum/BriefingNotes/2023/briefingnotes-kw05-2023.pdf?__blob=publicationFile&amp;amp;v=4</text:span></text:a><text:span text:style-name="T39">, </text:span><text:span text:style-name="T42">Zugriff 24.2.2023</text:span></text:p>
        </text:list-item>
        <text:list-item>
          <text:p text:style-name="P115"><text:span text:style-name="T26">FH - </text:span><text:span text:style-name="T27">Freedom House </text:span><text:span text:style-name="T26">(24.2.2022)</text:span><text:span text:style-name="T27">: Freedom in the World 2022 - Uganda, </text:span><text:a xlink:type="simple" xlink:href="https://www.ecoi.net/de/dokument/2068832.html" text:style-name="Internet_20_link" text:visited-style-name="Visited_20_Internet_20_Link"><text:span text:style-name="T42">https://www.ecoi.net/de/dokument/2068832.html</text:span></text:a><text:span text:style-name="T27">, </text:span><text:span text:style-name="T26">Zugriff 28.2.2023</text:span></text:p>
        </text:list-item>
        <text:list-item>
          <text:p text:style-name="P137"><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6">, Zugriff 28.</text:span><text:span text:style-name="T67">2.</text:span><text:span text:style-name="T66">2023</text:span></text:p>
        </text:list-item>
      </text:list>
      <text:h text:style-name="P103" text:outline-level="1"><text:bookmark-start text:name="__RefHeading___Toc4185_297596519"/>Todesstrafe<text:bookmark-end text:name="__RefHeading___Toc4185_297596519"/></text:h>
      <text:p text:style-name="P10">Die Todesstrafe wird nach wie vor verhängt. Uganda hat im Jahr 2021 Todesurteile verhängt, nachdem dies im Jahr 2020 nicht der Fall <text:span text:style-name="T217">gewesen ist. 2021 wurden keine Exekutionen vollstreckt. Mindestens 135 zum Tode Verurteilte befanden sich in Haft</text:span> (AI <text:span text:style-name="T124">5.2022). Zu den besonders schweren, mit dem Tod zu ahnende Straftaten zählen unter anderem </text:span>Vergewaltigung und Missbrauch an Frauen und Kindern (USDOS <text:span text:style-name="T124">12.4.2022).</text:span></text:p>
      <text:p text:style-name="P63">Quellen:</text:p>
      <text:list xml:id="list84842327109362" text:continue-numbering="true" text:style-name="WWNum2">
        <text:list-item>
          <text:p text:style-name="P138"><text:span text:style-name="T66">AI - Amnesty International </text:span><text:span text:style-name="T68">(5.2022)</text:span><text:span text:style-name="T66">: Death Sentences and Executions 2021, </text:span><text:a xlink:type="simple" xlink:href="https://www.ecoi.net/en/file/local/2073393/ACT5054182022ENGLISH.pdf" text:style-name="Internet_20_link" text:visited-style-name="Visited_20_Internet_20_Link"><text:span text:style-name="T39">https://www.ecoi.net/en/file/local/2073393/ACT5054182022ENGLISH.pdf</text:span></text:a><text:span text:style-name="T66">, Zugriff 13.3.2023</text:span></text:p>
        </text:list-item>
        <text:list-item>
          <text:p text:style-name="P139"><text:span text:style-name="T69">USDOS - US Department of State </text:span><text:span text:style-name="T71">[USA] (12.4.2022)</text:span><text:span text:style-name="T69">: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9">, Zugriff 28.</text:span><text:span text:style-name="T71">2.</text:span><text:span text:style-name="T69">2023</text:span></text:p>
        </text:list-item>
      </text:list>
      <text:h text:style-name="P103" text:outline-level="1"><text:bookmark-start text:name="__RefHeading___Toc4187_297596519"/>Religionsfreiheit<text:bookmark-end text:name="__RefHeading___Toc4187_297596519"/></text:h>
      <text:p text:style-name="P25">Die Verfassung verbietet religiöse Diskriminierung und legt fest, dass es keine Staatsreligion geben darf. Sie sieht Glaubensfreiheit vor, das Recht, jede Religion auszuüben und zu fördern <text:soft-page-break/>sowie das Recht, einer religiösen Organisation anzugehören und sich an deren Praktiken zu beteiligen, sofern dies mit der Verfassung vereinbar ist. Religiöse Gruppen sind verpflichtet, sich zu registrieren, um einen rechtlich legalen Status zu erlangen (<text:span text:style-name="T96">USDOS 2.6.2022</text:span>).</text:p>
      <text:p text:style-name="P25"><text:span text:style-name="T218">Die muslimische Gemeinschaft beschuldigt die Sicherheitsbehörden, einige Muslime und muslimische Geistliche, die der Verbindungen zu Radikalismus und Terrorismus verdächtigt wurden, außergerichtlich </text:span><text:span text:style-name="T222">getötet zu haben</text:span><text:span text:style-name="T218">. </text:span>Muslimische Interessengruppen haben die ugandische Menschenrechtskommission ersucht, die Vorwürfe <text:span text:style-name="T222">hinsichtlich </text:span>der außergerichtlichen Tötung von 12 muslimischen Terrorverdächtigen durch die Sicherheitsbehörden zu untersuchen. Der Uganda Muslim Supreme Council (UMSC) und muslimische zivilgesellschaftliche Organisationen forderten die Behörden ebenfalls auf, muslimische Verdächtige in einem fairen und zügigen Verfahren zu verurteilen, und wiesen darauf hin, dass das Versäumnis der Regierung, wegen Mordes oder terroristischer Anschuldigungen verhaftete Muslime zu verurteilen, den Eindruck erweckt, sie sei voreingenommen und diskriminiere die muslimische Gemeinschaft (USDOS 2.6.2022).</text:p>
      <text:p text:style-name="P26"><text:span text:style-name="T175">Demografisch betrachtet, </text:span><text:span text:style-name="T176">sind etwa</text:span><text:span text:style-name="T96"> 45,1 %</text:span><text:span text:style-name="T175"> </text:span><text:span text:style-name="T176">der Bevölkerung </text:span><text:span text:style-name="T96">Protestant</text:span><text:span text:style-name="T176">en</text:span><text:span text:style-name="T96"> (Anglikaner 32,0 %, Pfingstler/Wiedergeborene/Evangelikale 11,1 %, Siebenten-Tags-Adventisten 1,7 %, Baptisten 3 %), 39,3 % </text:span><text:span text:style-name="T176">sind </text:span><text:span text:style-name="T96">römisch-katholisch, 13,7 % muslimisch (CIA 21.2.2023).</text:span></text:p>
      <text:p text:style-name="P63">Quellen:</text:p>
      <text:list xml:id="list84842313839564" text:continue-numbering="true" text:style-name="WWNum2">
        <text:list-item>
          <text:p text:style-name="P171"><text:span text:style-name="T42">C</text:span><text:span text:style-name="T39">IA - Central Intelligence Agency (</text:span><text:span text:style-name="T44">21</text:span><text:span text:style-name="T39">.</text:span><text:span text:style-name="T44">2</text:span><text:span text:style-name="T39">.20</text:span><text:span text:style-name="T44">23</text:span><text:span text:style-name="T39">): The World Factbook - Uganda, </text:span><text:a xlink:type="simple" xlink:href="https://www.cia.gov/the-world-factbook/countries/uganda/#military-and-security" text:style-name="Internet_20_link" text:visited-style-name="Visited_20_Internet_20_Link"><text:span text:style-name="T39">https://www.cia.gov/the-world-factbook/countries/uganda/#military-and-security</text:span></text:a><text:span text:style-name="T39">, Zugriff 2.3.2023</text:span></text:p>
        </text:list-item>
        <text:list-item>
          <text:p text:style-name="P139"><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6">, Zugriff 28.</text:span><text:span text:style-name="T67">2.</text:span><text:span text:style-name="T66">2023</text:span></text:p>
        </text:list-item>
      </text:list>
      <text:h text:style-name="P103" text:outline-level="1"><text:bookmark-start text:name="__RefHeading___Toc4195_297596519"/>Minderheiten<text:bookmark-end text:name="__RefHeading___Toc4195_297596519"/></text:h>
      <text:p text:style-name="P27"><text:span text:style-name="T140">Zu den ethnischen Gruppen im Land zählen </text:span><text:span text:style-name="T149">mitunter</text:span><text:span text:style-name="T140"> </text:span><text:span text:style-name="T141">Baganda 16,5 %, Banyankole 9,6 %, Basoga 8,8 %, Bakiga 7,1 %, Iteso 7 %, Langi 6,3 %, Bagisu 4,9 %, Acholi 4,4 %, Lugbara 3,3 % </text:span><text:span text:style-name="T219">und</text:span><text:span text:style-name="T141"> andere 32,1 % (CIA 21.2.2023). </text:span></text:p>
      <text:p text:style-name="P12">Das Gesetz verbietet Diskriminierung und Gewalt aufgrund von Rasse, ethnischer Zugehörigkeit, Religion, Herkunft, sozialer oder wirtschaftlicher Stellung, politischer Meinung und Behinderung, aber die Regierung setzt das Gesetz nicht wirksam durch <text:span text:style-name="T139">(USDOS 12.4.2022)</text:span>. </text:p>
      <text:p text:style-name="P13"><text:span text:style-name="T221">Vielen der </text:span>ethnische<text:span text:style-name="T221">n</text:span> Gruppen mangelt es <text:span text:style-name="T221">an ausreichender</text:span> Vertretung <text:span text:style-name="T140">(FH 10.3.2023)</text:span>. Einige indigene Minderheiten beschuldigen die Regierung weiterhin der Marginalisierung, die sie von der Beteiligung an Entscheidungen, die ihren Lebensunterhalt betreffen, ausschließt. Zivilgesellschaftliche Organisationen berichteten, dass die Regierung sich weiterhin weigert, das Volk der Batwa zu entschädigen, das sie aus den von ihr als Waldreservate ausgewiesenen Gebieten vertrieben hat<text:span text:style-name="T150">te </text:span>(USDOS 12.4.2022). Gruppen wie Alur, Ik, Bagungu, Bakonzo, Kakwa, <text:soft-page-break/>Batwa und Karamojong sind unverhältnismäßig stark von gewaltsamen Konflikten betroffen, haben weniger Zugang zu Bildung und erhalten nur unzureichend Gesundheitsversorgung. Die <text:span text:style-name="T219">regierende </text:span>NRM <text:span text:style-name="T220">unterdrückt das Aufkommen </text:span>freie<text:span text:style-name="T220">r</text:span> politische<text:span text:style-name="T220">r</text:span> Teilhabe und das Eintreten für die Interessen verschiedener ethnischer Gruppen, einschließlich derjenigen, die mit subnationalen Königreichen und kleineren indigenen Gruppen verbunden sind (FH <text:span text:style-name="T139">10</text:span>.<text:span text:style-name="T139">3</text:span>.202<text:span text:style-name="T139">3</text:span>).</text:p>
      <text:p text:style-name="P10"><text:span text:style-name="T177">Laut</text:span> Medien<text:span text:style-name="T177">b</text:span>erichten, kam es zwischen dem 2. und 5.<text:span text:style-name="T177">6.2021</text:span> im nördlichen Dorf Apaa zu gewaltsamen Zusammenstößen zwischen Unbekannten und Einwohnern, bei denen sechs Menschen starben, drei schwer verletzt wurden und mehr als 200 Häuser brannten. Das Gebiet wird von einem jahrzehntelangen Streit zwischen der Regierung und den Gemeinden geplagt, in dessen Verlauf die Behörden die Bewohner von Apaa gewaltsam vertrieben ha<text:span text:style-name="T221">tten</text:span>, weil sie behaupteten, das Gebiet gehöre zu den Wild- und Waldschutzgebieten. Sicherheitsbeamte haben bei den Vertreibungen Häuser angezündet, Menschen geschlagen und Eigentum geplündert. Die Behörden haben den Zugang zu Apaa für Außenstehende drei Jahre lang blockiert, ein Gesundheitszentrum und einen Markt in dem Gebiet geschlossen und die Bewohner von der Teilnahme an den allgemeinen Wahlen 2021 ausgeschlossen (HRW 12.1.2023; <text:span text:style-name="T149">vgl. USDOS 12.4.2022</text:span>). Am 13.<text:span text:style-name="T149">8.2021</text:span> gab Präsident Museveni bekannt, dass er eine Untersuchungskommission zur Untersuchung des Landkonflikts eingesetzt habe, die jedoch bis zum Jahresende <text:span text:style-name="T221">2021</text:span> keine Ergebnisse vorlegen konnte (USDOS 12.4.2022).</text:p>
      <text:p text:style-name="P63">Quellen:</text:p>
      <text:list xml:id="list84842834068606" text:continue-numbering="true" text:style-name="WWNum2">
        <text:list-item>
          <text:p text:style-name="P140"><text:span text:style-name="T42">C</text:span><text:span text:style-name="T43">IA - Central Intelligence Agency (</text:span><text:span text:style-name="T44">21</text:span><text:span text:style-name="T43">.</text:span><text:span text:style-name="T44">2</text:span><text:span text:style-name="T43">.20</text:span><text:span text:style-name="T44">23</text:span><text:span text:style-name="T43">): The World Factbook - Uganda, </text:span><text:a xlink:type="simple" xlink:href="https://www.cia.gov/the-world-factbook/countries/uganda/#military-and-security" text:style-name="Internet_20_link" text:visited-style-name="Visited_20_Internet_20_Link"><text:span text:style-name="T43">https://www.cia.gov/the-world-factbook/countries/uganda/#military-and-security</text:span></text:a><text:span text:style-name="T43">, Zugriff 2.3.2023</text:span></text:p>
        </text:list-item>
        <text:list-item>
          <text:p text:style-name="P141"><text:span text:style-name="T24">FH - </text:span><text:span text:style-name="T25">Freedom House (10.3.2023): </text:span><text:span text:style-name="T24">Freedom in the World 2023 - Uganda, </text:span><text:a xlink:type="simple" xlink:href="https://www.ecoi.net/de/dokument/2088502.html" text:style-name="Internet_20_link" text:visited-style-name="Visited_20_Internet_20_Link"><text:span text:style-name="T38">https://www.ecoi.net/de/dokument/2088502.html</text:span></text:a><text:span text:style-name="T24">, Zugriff 13.</text:span><text:span text:style-name="T25">3.</text:span><text:span text:style-name="T24">2023</text:span></text:p>
        </text:list-item>
        <text:list-item>
          <text:p text:style-name="P116"><text:span text:style-name="T26">H</text:span><text:span text:style-name="T24">RW - </text:span><text:span text:style-name="T26">Human Rights Watch </text:span><text:span text:style-name="T24">(12.1.2023)</text:span><text:span text:style-name="T26">: World Report 2023 - Uganda, </text:span><text:a xlink:type="simple" xlink:href="https://www.ecoi.net/de/dokument/2085508.html" text:style-name="Internet_20_link" text:visited-style-name="Visited_20_Internet_20_Link"><text:span text:style-name="T39">https://www.ecoi.net/de/dokument/2085508.html</text:span></text:a><text:span text:style-name="T26">, </text:span><text:span text:style-name="T24">Zugriff 3.3.2023</text:span></text:p>
        </text:list-item>
        <text:list-item>
          <text:p text:style-name="P142"><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69">,</text:span><text:span text:style-name="T66"> Zugriff 28.</text:span><text:span text:style-name="T67">2.</text:span><text:span text:style-name="T66">2023</text:span></text:p>
        </text:list-item>
      </text:list>
      <text:h text:style-name="P103" text:outline-level="1"><text:bookmark-start text:name="__RefHeading___Toc4203_297596519"/>Relevante Bevölkerungsgruppen<text:bookmark-end text:name="__RefHeading___Toc4203_297596519"/></text:h>
      <text:h text:style-name="P105" text:outline-level="2"><text:bookmark-start text:name="__RefHeading___Toc4205_297596519"/><text:span text:style-name="T5">F</text:span><text:span text:style-name="T6">rauen</text:span><text:bookmark-end text:name="__RefHeading___Toc4205_297596519"/></text:h>
      <text:p text:style-name="P14">Das Gesetz gibt Frauen den gleichen Rechtsstatus und die gleichen Rechte wie Männern, aber die Regierung <text:span text:style-name="T151">setzt</text:span> <text:span text:style-name="T226">dies</text:span> nicht wirksam durch. Menschenrechtsaktivisten berichten über zahlreiche Fälle von Diskriminierung von Frauen, unter anderem in den Bereichen Scheidung, Beschäftigung, Bildung und Besitz oder Verwaltung von Unternehmen und Eigentum. <text:span text:style-name="T225">Traditionelles Recht </text:span>diskriminier<text:span text:style-name="T225">t</text:span> Frauen bei Adoption, Heirat, Scheidung und Erbschaft. Nach dem Gewohnheitsrecht in vielen Gebieten können verwitwete Frauen keinen Grund besitzen oder erben oder das Sorgerecht für ihre Kinder behalten. <text:span text:style-name="T225">In vielen Gebieten verlangt d</text:span>as traditionelle Scheidungsrecht <text:soft-page-break/><text:span text:style-name="T226">im Falle von Ehebruch</text:span> von Frauen strengere Beweisanforderungen als von Männern. <text:span text:style-name="T226">Bei</text:span> einigen ethnischen Gruppen können Männer die Witwen ihrer verstorbenen Brüder "erben". Lebensgemeinschaften sind gesetzlich nicht anerkannt, und Frauen, die in solche<text:span text:style-name="T226">n</text:span> Beziehungen <text:span text:style-name="T226">leben</text:span>, ha<text:span text:style-name="T178">b</text:span>en keine Möglichkeit, Rechte gerichtlich geltend zu machen (USDOS 12.4.2022).</text:p>
      <text:p text:style-name="P44">Das Gesetz kriminalisiert die Vergewaltigung, die<text:span text:style-name="T226">se wird</text:span> mit lebenslanger Haft oder dem Tod bestraft. Die Vergewaltigung in der Ehe ist nicht Gegenstand des Gesetzes. Vergewaltigungen sind nach wie vor ein landesweites Problem, und die Regierung <text:span text:style-name="T151">setzt</text:span> das Gesetz nicht wirksam durch. <text:span text:style-name="T151">L</text:span>okalen Medien berichten über zahlreiche Vergewaltigungsfälle, die häufig mit Entführung und Tötung von Frauen einhergehen, aber die Behörden sind nicht in der Lage, zu ermitteln und die Täter zur Rechenschaft zu ziehen. Lokale Regierungsbeamte, Akademiker und Journalisten berichteten, dass geschlechtsspezifische Gewalt häufig vorkommt und sich während der Einschränkungen zur Bekämpfung von COVID-19 verschlimmert ha<text:span text:style-name="T151">ben </text:span>(USDOS 12.4.2022).</text:p>
      <text:p text:style-name="P47">Das Gesetz stellt auch häusliche Gewalt unter Strafe und sieht im Falle einer Verurteilung eine Freiheitsstrafe von bis zu zwei Jahren vor <text:span text:style-name="T154">(FH 10.3.2023; vgl. USDOS 12.4.2022)</text:span>. Häusliche Gewalt ist weit verbreitet und wird nur unzureichend gemeldet (USDOS 12.4.2022).</text:p>
      <text:p text:style-name="P48">Das Gesetz stellt <text:span text:style-name="T151">auch </text:span>sexuelle Belästigung unter Strafe und sieht eine Freiheitsstrafe von bis zu 14 Jahren vor, aber die Behörden setzen das Gesetz nicht wirksam durch. Sexuelle Belästigung ist ein weitverbreitetes Problem (USDOS 12.4.2022).</text:p>
      <text:p text:style-name="P29">Das Gesetz verbietet die Diskriminierung in der Beschäftigung aufgrund des Geschlechts und anderer Kriterien, gilt jedoch nicht für den informellen Sektor, in dem die meisten Frauen arbeiten. <text:span text:style-name="T227">So werden</text:span> Frauen de facto diskriminiert (<text:span text:style-name="T138">FH 10.3.2023</text:span>).</text:p>
      <text:p text:style-name="P14">Das Gesetz erlaubt es Frauen, Land zu erben, aber lokale Gewohnheitsregeln und gesellschaftliche Praktiken benachteiligen Frauen in Bezug auf Landbesitz und Erbschaft (<text:span text:style-name="T137">FH 10.3.2023</text:span>). <text:span text:style-name="T152">Es gibt kein Gesetz, das die Beteiligung von Frauen am politischen Prozess einschränkt, und sie beteiligen sich auch. Das Gesetz schreibt zudem auch vor, dass Sitze im Parlament und in den Gemeinderäten für Frauen, Jugendliche, ältere Menschen und Menschen mit Behinderungen reserviert werden müssen, und die Regierung setzt das Gesetz wirksam um (USDOS 12.4.2022). </text:span>Eine Bewertung der Beteiligung von Frauen an den Wahlen 2016 durch die Women's Democracy Group stellte fest, dass die Auffassung weit verbreitet ist, dass Frauen nicht für Direktmandate kandidieren sollten, um die Konkurrenz für männliche Kandidaten zu verringern, <text:span text:style-name="T227">und dass ohnehin</text:span> einige Sitze für Frauen reserviert sind. Im September 2021 hatten Frauen 33,8 % der Parlamentssitze inne (FH <text:span text:style-name="T138">10</text:span>.<text:span text:style-name="T138">3</text:span>.202<text:span text:style-name="T138">3</text:span>).</text:p>
      <text:p text:style-name="P63">Quellen:</text:p>
      <text:list xml:id="list84843426844403" text:continue-numbering="true" text:style-name="WWNum2">
        <text:list-item>
          <text:p text:style-name="P143"><text:soft-page-break/><text:span text:style-name="T33">FH - </text:span><text:span text:style-name="T34">Freedom House (10.3.2023): </text:span><text:span text:style-name="T33">Freedom in the World 2023 – Uganda, </text:span><text:a xlink:type="simple" xlink:href="https://www.ecoi.net/de/dokument/2088502.html" text:style-name="Internet_20_link" text:visited-style-name="Visited_20_Internet_20_Link"><text:span text:style-name="T39">https://www.ecoi.net/de/dokument/2088502.html</text:span></text:a><text:span text:style-name="T33">, Zugriff 13.</text:span><text:span text:style-name="T34">3.</text:span><text:span text:style-name="T33">2023</text:span></text:p>
        </text:list-item>
        <text:list-item>
          <text:p text:style-name="P144"><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69">,</text:span><text:span text:style-name="T66"> Zugriff 28.</text:span><text:span text:style-name="T67">2.</text:span><text:span text:style-name="T66">2023</text:span></text:p>
        </text:list-item>
      </text:list>
      <text:h text:style-name="P106" text:outline-level="2"><text:bookmark-start text:name="__RefHeading___Toc4207_297596519"/>Kinder<text:bookmark-end text:name="__RefHeading___Toc4207_297596519"/></text:h>
      <text:p text:style-name="P49">Das Gesetz verleiht Kindern, die innerhalb oder außerhalb des Landes geboren w<text:span text:style-name="T153">u</text:span>rden, die Staatsbürgerschaft, wenn mindestens ein Eltern- oder Großelternteil zum Zeitpunkt der Geburt Staatsbürger ist (USDOS 12.4.2022).</text:p>
      <text:p text:style-name="P50">Das Gesetz sieht <text:span text:style-name="T153">die</text:span> Schulpflicht bis zum Abschluss der Grundschule im Alter von 13 Jahren vor, und die Regierung b<text:span text:style-name="T228">ietet</text:span> in ausgewählten öffentlichen Grund- und Sekundarschulen (im Alter von sechs bis 18 Jahren) eine gebührenfreie Ausbildung an <text:span text:style-name="T154">(USDOS 12.4.2022)</text:span>. </text:p>
      <text:p text:style-name="P50">Lokale Medien und zivilgesellschaftliche Organisationen berichteten, dass Kinder-, Früh- und Zwangsverheiratungen sowie Schwangerschaften im Teenageralter bei Mädchen zu einer höheren Schulabbrecherquote führten als bei <text:span text:style-name="T228">Burschen</text:span> (USDOS 12.4.2022).</text:p>
      <text:p text:style-name="P50">Das Gesetz verbietet zahlreiche Formen des Kindesmissbrauchs und sieht Geldstrafen, fünf Jahre Haft oder beides vor. <text:span text:style-name="T243">Es </text:span><text:span text:style-name="T155">wird von der Regierung </text:span><text:span text:style-name="T243">aber</text:span><text:span text:style-name="T155"> nicht wirksam durchgesetzt. </text:span>Körperliche Züchtigung in Schulen ist illegal <text:span text:style-name="T164">(USDOS 12.4.2022)</text:span>. <text:span text:style-name="T154">L</text:span><text:span text:style-name="T163">aut einem Bericht des UN-Kinderhilfswerks aus dem Jahr 2019 haben mehr als 60 % der jungen Erwachsenen als Kinder körperliche Gewalt er</text:span><text:span text:style-name="T228">fahren</text:span><text:span text:style-name="T163"> </text:span><text:span text:style-name="T164">(FH 10.3.2023). </text:span></text:p>
      <text:p text:style-name="P51">Das Gesetz sieht auch den Schutz von Kindern vor gefährlicher Beschäftigung und schädlichen traditionellen Praktiken, einschließlich Kinderheirat und Genitalverstümmelung, vor. Trotz des Gesetzes k<text:span text:style-name="T228">ommt</text:span> es zu sexuellen Übergriffen, körperlicher Misshandlung, rituellen Tötungen, Frühverheiratung, Genitalverstümmelung, Kinderhandel, Kindstötung und Kinderarbeit und anderen Missständen. Kinderrechtsaktivisten berichteten, dass die Schließung von Schulen im Zusammenhang mit COVID-19 zu einem Anstieg von Kindesmissbrauch in Haushalten und Gemeinden führte<text:span text:style-name="T153"> </text:span>(USDOS 12.4.2022). <text:span text:style-name="T163">Ein im Mai 2021 veröffentlichter Bericht des Nordic Africa Institute stellt fest, dass ugandische Mädchen aufgrund von COVID-19-bedingten Schulschließungen und strengen </text:span>Lockdownmaßnahmen<text:span text:style-name="T163"> einem höheren Risiko geschlechtsspezifischer Gewalt ausgesetzt sind (FH 10.3.2023; </text:span><text:span text:style-name="T164">vgl. USDOS 12.4.2022</text:span><text:span text:style-name="T163">). Nach Angaben des UN-Bevölkerungsfonds wurden zwischen März 2020 und September 2021 fast 645.000 Teenager-Schwangerschaften gemeldet (FH 10.3.2023</text:span><text:span text:style-name="T164">)</text:span><text:span text:style-name="T163">. In Uganda liegt die Schwangerschaftsrate im Teenageralter bei 25 % - die höchste in Ostafrika. Jedes vierte ugandische Mädchen und jede vierte ugandische Frau im Alter von 15 bis 19 Jahren hat ein Kind bekommen </text:span><text:span text:style-name="T164">(HRW 12.1.2023). </text:span>Die Regierung unterh<text:span text:style-name="T229">ä</text:span>lt eine gebührenfreie Beratungsstelle, bei der <text:span text:style-name="T153">sich</text:span> Überlebende und Zeugen von Kindesmissbrauch melden <text:span text:style-name="T153">können </text:span>(USDOS 12.4.2022).</text:p>
      <text:p text:style-name="P46"><text:soft-page-break/><text:span text:style-name="T126">Kinderheirat </text:span><text:span text:style-name="T154">ist</text:span><text:span text:style-name="T126"> weit verbreitet und wurden während der COVID-19 </text:span><text:span text:style-name="T154">bedingten </text:span><text:span text:style-name="T126">Schulschließungen noch häufiger. Das gesetzliche Mindestalter für die Eheschließung beträgt 18 Jahre, aber die Behörden setzen dieses Gesetz im Allgemeinen nicht durch (USDOS 12.4.2022), </text:span><text:span text:style-name="T164">und ca. </text:span>34 % der Mädchen werden vor ihrem 18. <text:span text:style-name="T125">Leben</text:span><text:span text:style-name="T155">s</text:span><text:span text:style-name="T125">jahr verheiratet</text:span> (HRW 12.1.2023; <text:span text:style-name="T165">vgl. FH 10.3.2023</text:span>). Im Juni <text:span text:style-name="T127">2022</text:span> verabschiedete die Regierung ihre zweite Fünfjahresstrategie zur Beendigung von Kinderheirat und Teenagerschwangerschaft, in der sie wichtige Maßnahmen versprach, darunter die Durchsetzung der Schulpflicht für alle Kinder für mindestens elf Jahre und die Erleichterung der Rückkehr jugendlicher Mütter in die Schule (HRW 12.1.2023).</text:p>
      <text:p text:style-name="P49">Das Gesetz verbietet die kommerzielle sexuelle Ausbeutung, den Verkauf und die Vermittlung sexueller Dienstleistungen sowie Praktiken im Zusammenhang mit Kinderpornografie. Das Mindestalter für einvernehmlichen Sex <text:span text:style-name="T243">beträgt</text:span> 18 Jahre. <text:span text:style-name="T230">Ein Gesetz </text:span><text:span text:style-name="T231">definiert</text:span><text:span text:style-name="T230"> </text:span><text:span text:style-name="T231">außerehelichen</text:span><text:span text:style-name="T230"> Geschlechtsverkehr mit Kindern unter 18 Jahren – unabhängig vom Alter des Täters oder von gegebenem Einverständnis – </text:span><text:span text:style-name="T231">als</text:span><text:span text:style-name="T230"> Tatbestand der Vergewaltigung. </text:span>Die Regierung <text:span text:style-name="T154">setzt</text:span> d<text:span text:style-name="T230">ieses</text:span> Gesetz jedoch nicht wirksam durch, und das Problem <text:span text:style-name="T154">bleibt</text:span> allgegenwärtig (USDOS 12.4.2022).</text:p>
      <text:p text:style-name="P45">Kinderarbeit in der Landwirtschaft, in der Hauswirtschaft und in einer Reihe anderer Branchen ist ein großes Problem, das vor allem in ländlichen Gebieten auftritt. Auch die sexuelle Ausbeutung von Minderjährigen ist ein anhaltendes Problem (FH 10.3.2023). Das Uganda Bureau of Statistics berichtete im April <text:span text:style-name="T179">2021</text:span>, dass die Kinderarbeitsquote aufgrund des weitverbreiteten Verlusts von Arbeitsplätzen, der Einschränkung der Bewegungsfreiheit während der Schließung von Schulen und der Tatsache, dass die Mehrheit der 15 Millionen schulpflichtigen Kinder seit der Schließung der Schulen im März 2020 nicht mehr zur Schule geht, gestiegen ist. Die staatliche Kinder-Helpline <text:span text:style-name="T231">sowie </text:span>Medien und N<text:span text:style-name="T127">G</text:span>O meldeten weiterhin Fälle von Kinderhandel, auch zum Zwecke der Arbeit und der sexuellen Ausbeutung (USDOS 12.4.2022).</text:p>
      <text:p text:style-name="P63">Quellen:</text:p>
      <text:list xml:id="list84843592920029" text:continue-numbering="true" text:style-name="WWNum2">
        <text:list-item>
          <text:p text:style-name="P145"><text:span text:style-name="T24">FH - </text:span><text:span text:style-name="T25">Freedom House (10.3.2023): </text:span><text:span text:style-name="T24">Freedom in the World 2023 - Uganda, </text:span><text:a xlink:type="simple" xlink:href="https://www.ecoi.net/de/dokument/2088502.html" text:style-name="Internet_20_link" text:visited-style-name="Visited_20_Internet_20_Link"><text:span text:style-name="T30">https://www.ecoi.net/de/dokument/2088502.html</text:span></text:a><text:span text:style-name="T24">, Zugriff 13.</text:span><text:span text:style-name="T25">3.</text:span><text:span text:style-name="T24">2023</text:span></text:p>
        </text:list-item>
        <text:list-item>
          <text:p text:style-name="P118"><text:span text:style-name="T26">H</text:span><text:span text:style-name="T24">RW - Human Rights Watch (12.1.2023): World Report 2023 - Uganda, </text:span><text:a xlink:type="simple" xlink:href="https://www.ecoi.net/de/dokument/2085508.html" text:style-name="Internet_20_link" text:visited-style-name="Visited_20_Internet_20_Link"><text:span text:style-name="T33">https://www.ecoi.net/de/dokument/2085508.html</text:span></text:a><text:span text:style-name="T24">, Zugriff 3.3.2023</text:span></text:p>
        </text:list-item>
        <text:list-item>
          <text:p text:style-name="P146"><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https://www.ecoi.net/de/dokument/2071218.html</text:a><text:span text:style-name="T69">,</text:span><text:span text:style-name="T66"> Zugriff 28.</text:span><text:span text:style-name="T67">2.</text:span><text:span text:style-name="T66">2023</text:span></text:p>
        </text:list-item>
      </text:list>
      <text:h text:style-name="P107" text:outline-level="2"><text:bookmark-start text:name="__RefHeading___Toc4211_297596519"/><text:span text:style-name="T11">Homosexuelle/</text:span><text:span text:style-name="T16">Sexuelle Minderheiten</text:span><text:bookmark-end text:name="__RefHeading___Toc4211_297596519"/></text:h>
      <text:p text:style-name="P15">Laut ugandischem Strafgesetzbuch <text:span text:style-name="T237">kann</text:span> Geschlechtsverkehr zwischen Personen desselben Geschlechts mit bis zu lebenslanger Haft bestraft <text:span text:style-name="T237">werden </text:span>(HRW 12.1.2023; <text:span text:style-name="T237">vgl. USDOS 12.4.2022</text:span>). „<text:span text:style-name="T237">Widernatürliche Vergehen“ können mit bis zu sieben Jahren Haft belegt werden. Die Regierung setzt dieses Gesetz gelegentlich durch (USDOS 12.4.2022).</text:span></text:p>
      <text:p text:style-name="P38"><text:soft-page-break/><text:span text:style-name="T136">I</text:span>m August <text:span text:style-name="T136">2021 </text:span>verweigerte Präsident Museveni seine Zustimmung zum Gesetzentwurf über Sexualdelikte 2021 mit der Begründung, dass dieser überarbeitet werden sollte, um überflüssige Bestimmungen zu beseitigen, die bereits in anderen Gesetzen vorgesehen sind. Das vorgeschlagene Gesetz stellt einvernehmliche gleichgeschlechtliche sexuelle Beziehungen, Sexarbeit und HIV-Übertragung unter Strafe und s<text:span text:style-name="T181">ie</text:span>h<text:span text:style-name="T181">t</text:span> ein Register für Sexualstraftäter vor, in das Personen aufgenommen werden sollen, die - auch rückwirkend - einvernehmlicher gleichgeschlechtlicher sexueller Beziehungen und Sexarbeit beschuldigt wurden (AI 29.3.2022). Am 9.3.<text:span text:style-name="T136">20</text:span>23 wurde im Parlament ein Gesetzentwurf eingebracht, der gleichgeschlechtliche Handlungen sowie abweichende sexuelle und geschlechtliche Identität kriminalisiert. Dabei handelt es sich um eine Überarbeitung des Anti-Homosexualitätsgesetzes aus dem Jahr 2014, das von einem Gericht verworfen w<text:span text:style-name="T234">orden war</text:span>. Derzeit sieht das Gesetz lebenslange Haftstrafen für gleichgeschlechtliche Beziehungen vor. Der aktuelle Entwurf intensiviert die Kriminalisierung von <text:span text:style-name="T234">Angehörigen</text:span> <text:span text:style-name="T180">sexuelle</text:span><text:span text:style-name="T234">r</text:span><text:span text:style-name="T180"> Minderheit</text:span><text:span text:style-name="T163">e</text:span><text:span text:style-name="T234">n</text:span> und sieht bis zu zehnjährige Gefängnisstrafen und hohe Geldstrafen u. a. für gleichgeschlechtliches Verhalten, Personen, die sich als <text:span text:style-name="T234">Angehörige sexueller Minderheiten</text:span> identifizieren, oder die „Förderung von Homosexualität“ vor (BAMF 13.3.2023). </text:p>
      <text:p text:style-name="P94"><text:span text:style-name="T42">Am 21.3.2023 stimmte das Parlament den Gesetzesentwürfen gegen Homosexuelle und Angehörige anderer sexueller Minderheiten zu und verschärfte diese noch weiter (FAZ 22.3.2023; vgl. Tagesschau 22.3.2022). Auch Personen, die wissentlich homosexuelle Menschen beherbergen, medizinisch versorgen oder ihnen Rechtsbeistand leisten, können mit bis zu zehn Jahren Haft bestraft werden (Tagesschau 22.3.2023). Das Gesetz sieht für Homosexuelle, die sich "schwerer" Vergehen schuldig machen, die Todesstrafe vor (Tagesschau 22.3.2023; </text:span><text:span text:style-name="T53">vgl. </text:span><text:span text:style-name="T52">FAZ 22.3.2023</text:span><text:span text:style-name="T42">). Welche Vergehen dies sein sollen, definierten die Parlamentarier nicht (Tagesschau 22.3.2023). </text:span><text:span text:style-name="T52">Für andere „Verstöße“ drohen Strafen bis zu lebenslanger Haft (FAZ 22.3.2023). Die Todesstrafe war im ursprünglichen Gesetzentwurf nicht enthalten und wurde erst während der Debatte </text:span><text:span text:style-name="T54">im Parlament am 21.3.2023 </text:span><text:span text:style-name="T52">aufgenommen (Tagesschau 22.3.2023).</text:span></text:p>
      <text:p text:style-name="P58">Abgesehen von der Einschränkung der Grundrechte auf Privatsphäre, Meinungsfreiheit und Vereinigungsfreiheit schaffe diese Art der Kriminalisierung von Menschen ein Klima der Angst und förder<text:span text:style-name="T250">t</text:span> Diskriminierung (Kurier 21.3.2023). <text:span text:style-name="T250">Schon zuvor war d</text:span><text:span text:style-name="T163">ie Toleranz gegenüber </text:span><text:span text:style-name="T180">sexuellen Minderheit</text:span><text:span text:style-name="T163">en sehr gering; zudem </text:span><text:span text:style-name="T181">sehen </text:span><text:span text:style-name="T232">diese</text:span><text:span text:style-name="T181"> sich </text:span><text:span text:style-name="T163">ernsthafter Verfolgung und physischer Gefahr ausgesetzt (FH 10.3.2023). </text:span><text:span text:style-name="T90">Vertrete</text:span><text:span text:style-name="T233">r</text:span><text:span text:style-name="T90"> aus </text:span><text:span text:style-name="T234">z. B. </text:span><text:span text:style-name="T90">Kirche und Politik haben sich </text:span><text:span text:style-name="T233">in jüngerer Vergangenheit</text:span><text:span text:style-name="T90"> negativ über die Gemeinschaft </text:span><text:span text:style-name="T180">sexuelle</text:span><text:span text:style-name="T181">r</text:span><text:span text:style-name="T180"> Minderheit</text:span><text:span text:style-name="T163">e</text:span><text:span text:style-name="T181">n</text:span><text:span text:style-name="T90"> im Land geäußert. </text:span><text:span text:style-name="T156">A</text:span><text:span text:style-name="T90">ngriffe auf de</text:span><text:span text:style-name="T181">ren</text:span><text:span text:style-name="T90"> Rechte stiegen zuletzt von 1.527 (2020) auf 1.826 (2021) an (BAMF 30.1.2023). </text:span><text:span text:style-name="T236">Die Behörden lösen Gewalt gegen Angehörige sexueller Minderheiten aus, verüben diese selbst oder tolerieren sie (USDOS 12.4.2022).</text:span></text:p>
      <text:p text:style-name="P37"><text:soft-page-break/>Im September <text:span text:style-name="T136">2021 </text:span>gab Cleopatra Kambugu in den sozialen Medien bekannt, dass sie als erste Transfrau einen ugandischen Personalausweis und Reisepass erhalten hat, die ihr weibliches Geschlecht anerkennen (AI 29.3.2022).</text:p>
      <text:p text:style-name="P30">Am 3.<text:span text:style-name="T181">8.2021</text:span> verbot Ugandas Nationales Büro für N<text:span text:style-name="T136">G</text:span>O<text:span text:style-name="T233">s die </text:span><text:span text:style-name="T238">prominente </text:span><text:span text:style-name="T233">NGO</text:span> Sexual Minorities Uganda (SMUG) – <text:span text:style-name="T238">eine Vertreterin der</text:span> Rechte von <text:span text:style-name="T233">Angehörigen sexueller Minderheiten. </text:span><text:span text:style-name="T238">Als Grund wurde die Nicht-Registrierung der Organisation angegeben.</text:span> Der Direktor der SMUG erklärte <text:span text:style-name="T238">hingegen, dass die Registrierung mit Hinweis auf den Namen verweigert worden war.</text:span> Die SMUG hat seit 2004 Aufklärung über Sexualität betrieben und sich für Gesundheitsdienste für <text:span text:style-name="T180">sexuelle Minderheit</text:span><text:span text:style-name="T163">e</text:span><text:span text:style-name="T181">n</text:span> eingesetzt (HRW 12.1.2023).</text:p>
      <text:p text:style-name="P63">Quellen:</text:p>
      <text:list xml:id="list84842802673621" text:continue-numbering="true" text:style-name="WWNum2">
        <text:list-item>
          <text:p text:style-name="P152"><text:span text:style-name="T40">AI - </text:span><text:span text:style-name="T39">Amnesty International </text:span><text:span text:style-name="T40">(29.3.2022)</text:span><text:span text:style-name="T39">: Amnesty International Report 2021/22; The State of the World's Human Rights - Uganda 2021, </text:span><text:a xlink:type="simple" xlink:href="https://www.ecoi.net/de/dokument/2070350.html" text:style-name="Internet_20_link" text:visited-style-name="Visited_20_Internet_20_Link"><text:span text:style-name="T39">https://www.ecoi.net/de/dokument/2070350.html</text:span></text:a><text:span text:style-name="T32">, </text:span><text:span text:style-name="T33">Zugriff 3.3.2023</text:span></text:p>
        </text:list-item>
        <text:list-item>
          <text:p text:style-name="P167">BAMF - Bundesamt für Migration und Flüchtlinge [Deutschland] (13.3.2023): Briefing Notes, <text:a xlink:type="simple" xlink:href="https://www.bamf.de/SharedDocs/Anlagen/DE/Behoerde/Informationszentrum/BriefingNotes/2023/briefingnotes-kw11-2023.pdf?__blob=publicationFile&amp;v=3" text:style-name="Internet_20_link" text:visited-style-name="Visited_20_Internet_20_Link">https://www.bamf.de/SharedDocs/Anlagen/DE/Behoerde/Informationszentrum/BriefingNotes/2023/briefingnotes-kw11-2023.pdf?__blob=publicationFile&amp;v=3</text:a>, <text:span text:style-name="T235">Zugriff 17.3.2023</text:span></text:p>
        </text:list-item>
        <text:list-item>
          <text:p text:style-name="P153"><text:span text:style-name="T82">BAMF - Bundesamt </text:span><text:span text:style-name="T81">für Migration und Flüchtlinge </text:span><text:span text:style-name="T82">[Deutschland] (30.1.2023): Briefing Notes,</text:span><text:span text:style-name="T86"> </text:span><text:a xlink:type="simple" xlink:href="https://www.bamf.de/SharedDocs/Anlagen/DE/Behoerde/Informationszentrum/BriefingNotes/2023/briefingnotes-kw05-2023.pdf?__blob=publicationFile&amp;amp;v=4" text:style-name="Internet_20_link" text:visited-style-name="Visited_20_Internet_20_Link"><text:span text:style-name="T39">https://www.bamf.de/SharedDocs/Anlagen/DE/Behoerde/Informationszentrum/BriefingNotes/2023/briefingnotes-kw05-2023.pdf?__blob=publicationFile&amp;amp;v=4</text:span></text:a><text:span text:style-name="T86">, </text:span><text:span text:style-name="T83">Zugriff 24.2.2023</text:span></text:p>
        </text:list-item>
        <text:list-item>
          <text:p text:style-name="P154"><text:span text:style-name="T83">F</text:span><text:span text:style-name="T84">AZ - Frankfurter Allgemeine Zeitung (22.3.2023): </text:span><text:span text:style-name="T85">Uganda verabschiedet rigoroses Anti-LGBT-Gesetz</text:span><text:span text:style-name="T84">, </text:span><text:a xlink:type="simple" xlink:href="https://www.faz.net/aktuell/politik/ausland/uganda-verabschiedet-anti-lgbtq-gesetz-harte-strafen-vorgesehen-18766490.html" text:style-name="Internet_20_link" text:visited-style-name="Visited_20_Internet_20_Link">https://www.faz.net/aktuell/politik/ausland/uganda-verabschiedet-anti-lgbtq-gesetz-harte-strafen-vorgesehen-18766490.html</text:a><text:span text:style-name="T84">, Zugriff 23.3.2022</text:span></text:p>
        </text:list-item>
        <text:list-item>
          <text:p text:style-name="P117"><text:span text:style-name="T74">H</text:span><text:span text:style-name="T75">RW - </text:span><text:span text:style-name="T74">Human Rights Watch </text:span><text:span text:style-name="T75">(12.1.2023)</text:span><text:span text:style-name="T74">: World Report 2023 - Uganda,</text:span><text:span text:style-name="T88"> </text:span><text:a xlink:type="simple" xlink:href="https://www.ecoi.net/de/dokument/2085508.html" text:style-name="Internet_20_link" text:visited-style-name="Visited_20_Internet_20_Link"><text:span text:style-name="T39">https://www.ecoi.net/de/dokument/2085508.html</text:span></text:a><text:span text:style-name="T74">, </text:span><text:span text:style-name="T75">Zugriff 3.3.2023</text:span></text:p>
        </text:list-item>
        <text:list-item>
          <text:p text:style-name="P119"><text:span text:style-name="T75">K</text:span><text:span text:style-name="T76">urier (21.3.2023): </text:span><text:span text:style-name="T78">Uganda führt drakonisches Anti-Schwulengesetz ein</text:span><text:span text:style-name="T77">, </text:span><text:a xlink:type="simple" xlink:href="https://kurier.at/politik/ausland/uganda-fuehrt-drakonisches-anti-schwulengesetz-ein/402373227#wrapperapp" text:style-name="Internet_20_link" text:visited-style-name="Visited_20_Internet_20_Link">https://kurier.at/politik/ausland/uganda-fuehrt-drakonisches-anti-schwulengesetz-ein/402373227#wrapperapp</text:a><text:span text:style-name="T77">, Zugriff 23.3.2023</text:span></text:p>
        </text:list-item>
        <text:list-item>
          <text:p text:style-name="P119"><text:span text:style-name="T84">Tagesschau (22.3.2023): Anti-Homosexuellen-Gesetz in UgandaEines der "schlimmsten seiner Art in der Welt", </text:span><text:a xlink:type="simple" xlink:href="https://www.tagesschau.de/ausland/afrika/uganda-lgbtq-gesetz-un-101.html" text:style-name="Internet_20_link" text:visited-style-name="Visited_20_Internet_20_Link">https://www.tagesschau.de/ausland/afrika/uganda-lgbtq-gesetz-un-101.html</text:a><text:span text:style-name="T84">, Zugriff 23.3.2023</text:span></text:p>
        </text:list-item>
        <text:list-item>
          <text:p text:style-name="P147"><text:span text:style-name="T66">USDOS - US Department of State </text:span><text:span text:style-name="T67">[USA] (12.4.2022)</text:span><text:span text:style-name="T66">: 2021 Country Report on Human Rights Practices - Uganda, </text:span><text:a xlink:type="simple" xlink:href="https://www.ecoi.net/de/dokument/2071218.html" text:style-name="Internet_20_link" text:visited-style-name="Visited_20_Internet_20_Link"><text:span text:style-name="T157">https://www.ecoi.net/de/dokument/2071218.html</text:span></text:a><text:span text:style-name="T66">, Zugriff 28.</text:span><text:span text:style-name="T67">2.</text:span><text:span text:style-name="T66">2023</text:span></text:p>
        </text:list-item>
      </text:list>
      <text:h text:style-name="P103" text:outline-level="1"><text:bookmark-start text:name="__RefHeading___Toc4213_297596519"/>Bewegungsfreiheit<text:bookmark-end text:name="__RefHeading___Toc4213_297596519"/></text:h>
      <text:p text:style-name="P10">Das Gesetz sieht Bewegungsfreiheit im Inland, Auslandsreisen, Auswanderung und Repatriierung vor, und die Regierung <text:span text:style-name="T234">respektiert</text:span> diese Rechte im Allgemeinen (USDOS 12.4.2022). Die Bewegungsfreiheit unterliegt weitgehend keinen Beschränkungen. <text:span text:style-name="T242">Nur im Zuge der</text:span> COVID-19-Pandemie <text:span text:style-name="T242">hat </text:span>die Regierung gewaltsam strenge Beschränkungen durch<text:span text:style-name="T234">gesetzt</text:span>. Die letzte Ausgangssperre wurde im Feb<text:span text:style-name="T234">er</text:span> 2022 aufgehoben. In der Praxis wird die Mobilität der Bevölkerung jedoch häufig durch wirtschaftliche Hindernisse eingeschränkt. Im Oktober 2022 kündigte Präsident Museveni neue Einschränkungen an, um die Ausbreitung eines Ebola-Ausbruchs einzudämmen (FH 10.3.2023).</text:p>
      <text:p text:style-name="P63">Quellen:</text:p>
      <text:list xml:id="list84842085938772" text:continue-numbering="true" text:style-name="WWNum2">
        <text:list-item>
          <text:p text:style-name="P155"><text:soft-page-break/><text:span text:style-name="T24">FH - </text:span><text:span text:style-name="T25">Freedom House (10.3.2023): </text:span><text:span text:style-name="T24">Freedom in the World 2023 – Uganda, </text:span><text:a xlink:type="simple" xlink:href="https://www.ecoi.net/de/dokument/2088502.html" text:style-name="Internet_20_link" text:visited-style-name="Visited_20_Internet_20_Link"><text:span text:style-name="T31">https://www.ecoi.net/de/dokument/2088502.html</text:span></text:a><text:span text:style-name="T24">, Zugriff 13.</text:span><text:span text:style-name="T25">3.</text:span><text:span text:style-name="T24">2023</text:span></text:p>
        </text:list-item>
        <text:list-item>
          <text:p text:style-name="P148"><text:span text:style-name="T79">USDOS - US Department of State </text:span><text:span text:style-name="T80">[USA] (12.4.2022)</text:span><text:span text:style-name="T79">: 2021 Country Report on Human Rights Practices - Uganda, </text:span><text:a xlink:type="simple" xlink:href="https://www.ecoi.net/de/dokument/2071218.html" text:style-name="Internet_20_link" text:visited-style-name="Visited_20_Internet_20_Link"><text:span text:style-name="T87">https://www.ecoi.net/de/dokument/2071218.html</text:span></text:a><text:span text:style-name="T79">, Zugriff 28.</text:span><text:span text:style-name="T80">2.</text:span><text:span text:style-name="T79">2023</text:span></text:p>
        </text:list-item>
      </text:list>
      <text:h text:style-name="P104" text:outline-level="1"><text:bookmark-start text:name="__RefHeading___Toc8079_3093861221"/><text:span text:style-name="T91">IDPs </text:span>und Flüchtlinge<text:bookmark-end text:name="__RefHeading___Toc8079_3093861221"/></text:h>
      <text:p text:style-name="P16">Infolge des Konflikts in Südsudan erlebt Uganda einen unaufhörlichen Zustrom an Flüchtlingen. Kein anderes Land weist einen höheren Anteil von Flüchtlingen an der Gesamtbevölkerung auf (GIZ 31.12.2021). Die Regierung kooperiert mit de<text:span text:style-name="T238">m</text:span> UNHCR und anderen humanitären Organisationen beim Schutz und bei der Unterstützung von IDPs,<text:span text:style-name="T185"> Flüchtlingen, Rückkehrern und anderen hilfsbedürftigen Personen (USDOS 12.4.2022). </text:span>Nach Angaben des Büros des Premierministers und des UNHCR beherbergte Uganda zum Jahresende <text:span text:style-name="T113">2021 </text:span>1.563.604 Flüchtlinge – <text:span text:style-name="T239">d</text:span>ie größte Flüchtlingsbevölkerung in Afrika. Darunter befanden sich 953.630 Menschen aus dem Südsudan <text:span text:style-name="T239">(</text:span>61 %<text:span text:style-name="T239">)</text:span> und 452.287 <text:span text:style-name="T239">(</text:span>29 %<text:span text:style-name="T239">)</text:span> aus der Demokratischen Republik Kongo; Menschen aus anderen Ländern, darunter Burundi, Eritrea, Äthiopien, Ruanda, Somalia und Sudan, machten etwa 10 % aus (AI 29.3.2022). Die Gewährleistung von Asyl oder Flüchtlingsstatus ist gegeben und die Regierung hat ein System zum Schutz von Flüchtlingen erstellt. <text:span text:style-name="T185">Die meisten Flüchtlinge genießen Zugang zu Asyl, Bewegungsfreiheit, Aufenthaltsrecht, Recht auf Registrierung und Dokumentation sowie Zugang zu Justiz, Bildung, Gesundheitsversorgung und Beschäftigung (USDOS 12.4.2022).</text:span></text:p>
      <text:p text:style-name="P10"><text:span text:style-name="T239">Nach der Machtübernahme der Taliban im August </text:span><text:span text:style-name="T113">2021</text:span> kündigte die Regierung Pläne zur Aufnahme von 2.000 Flüchtlingen aus Afghanistan an (AI 29.3.2022).</text:p>
      <text:p text:style-name="P63">Quellen:</text:p>
      <text:list xml:id="list84842463331167" text:continue-numbering="true" text:style-name="WWNum2">
        <text:list-item>
          <text:p text:style-name="P156"><text:span text:style-name="T36">AI - </text:span><text:span text:style-name="T33">Amnesty International </text:span><text:span text:style-name="T36">(29.3.2022)</text:span><text:span text:style-name="T33">: Amnesty International Report 2021/22; The State of the World's Human Rights; Uganda 2021, </text:span><text:a xlink:type="simple" xlink:href="https://www.ecoi.net/de/dokument/2070350.html" text:style-name="Internet_20_link" text:visited-style-name="Visited_20_Internet_20_Link"><text:span text:style-name="T39">https://www.ecoi.net/de/dokument/2070350.html</text:span></text:a><text:span text:style-name="T33">, Zugriff 3.3.2023</text:span></text:p>
        </text:list-item>
        <text:list-item>
          <text:p text:style-name="P108">GIZ - <text:span text:style-name="T239">Deutsche </text:span>Gesellschaft für Internationale Zusammenarbeit (31.12.2021): Uganda <text:a xlink:type="simple" xlink:href="https://www.giz.de/de/weltweit/310.html" text:style-name="Internet_20_link" text:visited-style-name="Visited_20_Internet_20_Link">https://www.giz.de/de/weltweit/310.html</text:a>, Zugriff 17.3.2023</text:p>
        </text:list-item>
        <text:list-item>
          <text:p text:style-name="P157"><text:span text:style-name="T69">USDOS - US Department of State </text:span><text:span text:style-name="T71">[USA] (12.4.2022)</text:span><text:span text:style-name="T69">: 2021 Country Report on Human Rights Practices - Uganda, </text:span><text:a xlink:type="simple" xlink:href="https://www.ecoi.net/de/dokument/2071218.html" text:style-name="Internet_20_link" text:visited-style-name="Visited_20_Internet_20_Link"><text:span text:style-name="T39">https://www.ecoi.net/de/dokument/2071218.html</text:span></text:a><text:span text:style-name="T69">, Zugriff 28.</text:span><text:span text:style-name="T71">2.</text:span><text:span text:style-name="T69">2023</text:span></text:p>
        </text:list-item>
      </text:list>
      <text:h text:style-name="P100" text:outline-level="1"><text:bookmark-start text:name="__RefHeading___Toc4219_297596519"/><text:span text:style-name="T159">Grundversorgung </text:span><text:span text:style-name="T12">und Wirtschaft</text:span><text:bookmark-end text:name="__RefHeading___Toc4219_297596519"/></text:h>
      <text:p text:style-name="P53">Mit einem geschätzten BIP von 37,6 Milliarden US-Dollar im Jahr 2020 ist Uganda die drittgrößte Volkswirtschaft in der Ostafrikanischen Gemeinschaft (EAC). Trotz des hohen Wirtschaftswachstums vor der Pandemie (durchschnittlich 5 % seit 2012) wird der Anstieg des durchschnittlichen Lebensstandards durch ein rasantes Bevölkerungswachstum gebremst. Heute beträgt das BIP/Kopf in Uganda 822 US-D<text:span text:style-name="T240">ollar</text:span><text:span text:style-name="T158">. </text:span>Im Jahr 2020 schrumpfte das BIP um 2,1 %. Nur der Agrarsektor erwies sich als widerstandsfähig, während die Industrie und der Dienstleistungssektor rund 15 % ihrer Einnahmen einbüßten. Während der Gesundheitskrise engagierte sich die Regierung in Maßnahmen zur Unterstützung der Bevölkerung und der <text:soft-page-break/>Wirtschaft, wodurch sich das Haushaltsdefizit verschärfte (FD 27.4.2022). <text:span text:style-name="T186">Gleichzeitig steht Uganda vor e</text:span>inem Wirtschaftsaufschwung. Für 2023 erwartet die Economist Intelligence Unit noch ein eher mäßiges <text:span text:style-name="T241">BIP-</text:span>Wachstum von etwa 5,6 %. Doch in den Folgejahren dürfte die Dynamik weiter steigen. Wachstumsmotor ist der geplante Beginn der Ölförderung im Albertsee. Negativ auf die Konjunktur wirken sich die stark gestiegenen Preise aus, vor allem für Kraftstoffe und Frachtkosten. Die Regierung versucht mit einer expansiven Ausgabenpolitik die Wirtschaft zu stimulieren, konnte aufgrund der zuletzt stark angestiegenen Staatsschulden aber nicht mehr so freizügig agieren. Aufgrund der guten Konjunkturerwartungen dürfte sich auch das Konsumklima spätestens ab dem Jahr 2024 spürbar verbessern (GTAI 9.11.2022). </text:p>
      <text:p text:style-name="P55">Die Steigerungen dürften aufgrund der heftigen Inflation jedoch zunächst geringer ausfallen als das BIP-Wachstum. Insbesondere importierte Konsumgüter sind deutlich teurer geworden. Aber auch die Preise für lokal gefertigte Konsumgüter steigen drastisch, <text:span text:style-name="T241">etwa wegen</text:span> höherer <text:span text:style-name="T241">P</text:span>reise, <text:span text:style-name="T241">z. B.</text:span> für Treibstoff und Dünge<text:span text:style-name="T160">r. Für Produkte des täglichen Bedarfs wie Seife, Mehl, Zucker und Speiseöl lagen die Preissteigerungen in diesem Jahr bei zum Teil 50 % (GTAI 9.11.2022</text:span><text:span text:style-name="T161">).</text:span></text:p>
      <text:p text:style-name="P54">Uganda ist reich an natürlichen Rohstoffen. So verfügt das Land über beträchtliche Kupfer- und Kobalt-Lagerstätten und noch unerschlossene Erdöl- und Erdgasreserven. Auch die Bedingungen für die Landwirtschaft sind gut. Diese Ressourcen sind Ugandas größtes Potenzial. Mehr als 80 % der Beschäftigten arbeiten in der Landwirtschaft. Damit ist sie die wichtigste Einkommensquelle (GIZ 31.12.2021). <text:span text:style-name="T104">Ugandas Nahrungsmittelproduktion verfügt über großes Potenzial. </text:span><text:span text:style-name="T102">Die sehr guten klimatischen Voraussetzungen und Bodenverhältnisse machen Uganda zum Brotkorb Ostafrikas, von hier aus wird in die Nachbarländer Kenia, Südsudan, Ostkongo und Ruanda exportiert. </text:span><text:span text:style-name="T104">Dominiert wird der Sektor von kleinbäuerlichen Betrieben, denen es oft an Kapital und Know-how über moderne Anbaumethoden fehlt. Eine in vielen Landesteilen mangelhafte Infrastruktur (Straßen, Lager) führt außerdem zu hohen Verlusten nach der Ernte. Angebaut werden in Uganda unter anderem Reis, Mais, Kartoffeln, Erdnüsse, Milchprodukte, Zucker, Fleisch und Ölsaaten. Für den Export werden Kaffee, Tee, Hortikulturen, Tabak und zunehmend auch Kakao produziert (GIZ 2.2022). </text:span><text:span text:style-name="T105">Die Nahrungsmittelproduktion muss </text:span><text:span text:style-name="T106">wegen des </text:span><text:span text:style-name="T105">Bevölkerungswachstums dringend gesteigert werden. Investitionen finden in Uganda im Agrarsektor, der Nahrungsmittelindustrie</text:span><text:span text:style-name="Strong_20_Emphasis"><text:span text:style-name="T105"> </text:span></text:span><text:span text:style-name="T105">und auch im formellen Einzelhandel in den Städten (Bau von Einkaufszentren) statt (GTAI 9.11.2022).</text:span></text:p>
      <text:p text:style-name="P56">Auch Industriebetriebe aus verschiedenen Bereichen haben sich angesiedelt: Dazu zählen vor allem die Konsumgüterindustrie und der Bereich Agro-Processing mit den großen Mühlenbetrieben für Kaffee, Zucker und Getreide sowie der Verarbeitung von Obst und Milch. Der Bausektor macht einen weiteren Großtei<text:span text:style-name="T189">l </text:span>des sekundären Sektors aus, inklusive zahlreicher Hersteller von Baustoffen. Der Dienstleistungssektor verändert sich schnell und gerade im Großraum Kampala <text:soft-page-break/>entstehen viele kleinere Unternehmen, die verschiedene Dienstleistungen für Einzelpersonen, Regierung und Unternehmen anbieten. Ein etwa 10 Mrd. US-Dollar teures Ölprojekt könnte die Wirtschaftsstruktur Ugandas verändern. So könnte sich die Region am Albertsee um die Stadt Hoima aufgrund von Ölförderung und Ansiedlung zahlreicher Unternehmen zu einem neuen Wirtschaftszentrum entwickeln. Ein neuer internationaler Flughafen wird dort im Vorgriff auf das Ölprojekt bereits gebaut (<text:span text:style-name="T189">GIZ 2.2022).</text:span></text:p>
      <text:p text:style-name="P52">Uganda strebt an, durch die Ausbeutung der 2006 entdeckten Vorkommen im Albertsee zu einem Öl produzierenden Land zu werden. Es könnten fast 1,7 Milliarden Barrel gefördert werden, wobei die Produktionsrate bis zu 230.000 Barrel pro Tag betragen könnte. Die Regierung hofft, dass die Ölproduktion 2025 beginn<text:span text:style-name="T162">t</text:span> (FD 27.4.2022).</text:p>
      <text:p text:style-name="P57"><text:span text:style-name="T103">Z</text:span><text:span text:style-name="T97">wischen Oktober und Dezember 2022 verteilte World Vision Uganda 1.340.247 US-Dollar in Form von Bargeld und Gutscheinen an fast 27.000 Menschen. Diese vom </text:span><text:span text:style-name="T98">World Food Programm </text:span><text:span text:style-name="T97">finanzierte Bargeldhilfe ist eine wichtige Sozialschutzmaßnahme, die </text:span><text:span text:style-name="T103">dabei</text:span><text:span text:style-name="T97"> helfen </text:span><text:span text:style-name="T99">soll,</text:span><text:span text:style-name="T97"> Lebensmittel und andere notwendige Haushalts</text:span><text:span text:style-name="T103">waren</text:span><text:span text:style-name="T97"> zu kaufen, </text:span><text:span text:style-name="T103">und d</text:span><text:span text:style-name="T97">ie Grundbedürfnisse </text:span><text:span text:style-name="T100">der</text:span><text:span text:style-name="T97"> Familie</text:span><text:span text:style-name="T100">n</text:span><text:span text:style-name="T97"> decken </text:span><text:span text:style-name="T103">zu können</text:span><text:span text:style-name="T97"> (</text:span><text:span text:style-name="T107">WVI</text:span><text:span text:style-name="T97"> </text:span><text:span text:style-name="T101">31.1.2023</text:span><text:span text:style-name="T97">). Angesichts der hohen Preise und des unterdurchschnittlichen Einkommens aus typischen Tätigkeiten haben viele arme Haushalte weiterhin Mühe, ihre Grundbedürfnisse zu befriedigen </text:span><text:span text:style-name="T102">(WVI 8.2.2023).</text:span></text:p>
      <text:p text:style-name="P64">Quellen:</text:p>
      <text:list xml:id="list84842850533388" text:continue-numbering="true" text:style-name="WWNum2">
        <text:list-item>
          <text:p text:style-name="P158"><text:span text:style-name="T42">F</text:span><text:span text:style-name="T45">D - France Diplomatie [Frankreich] (27.4.2022): </text:span><text:span text:style-name="T39">Présentation de l’Ouganda, </text:span><text:a xlink:type="simple" xlink:href="https://www.diplomatie.gouv.fr/fr/dossiers-pays/ouganda/presentation-de-l-ouganda/" text:style-name="Internet_20_link" text:visited-style-name="Visited_20_Internet_20_Link"><text:span text:style-name="T39">https://www.diplomatie.gouv.fr/fr/dossiers-pays/ouganda/presentation-de-l-ouganda/</text:span></text:a><text:span text:style-name="T39">, </text:span><text:span text:style-name="T45">Zugriff 27.2.2023</text:span></text:p>
        </text:list-item>
        <text:list-item>
          <text:p text:style-name="P110"><text:span text:style-name="T109">GIZ - </text:span><text:span text:style-name="T110">Deutsche </text:span><text:span text:style-name="T109">Gesellschaft für Internationale Zusammenarbeit (2.2022): Uganda - </text:span><text:span text:style-name="T111">n</text:span><text:span text:style-name="T109">eue Märkte, </text:span><text:span text:style-name="T111">n</text:span><text:span text:style-name="T109">eue Chancen, </text:span><text:a xlink:type="simple" xlink:href="https://www.giz.de/en/downloads/giz2022-de-uganda-neue-märkte-barrierearm.pdf" text:style-name="Internet_20_link" text:visited-style-name="Visited_20_Internet_20_Link">https://www.giz.de/en/downloads/giz2022-de-uganda-neue-m%C3%A4rkte-barrierearm.pdf</text:a><text:span text:style-name="T109">, Zugriff 27.2.2023</text:span></text:p>
        </text:list-item>
        <text:list-item>
          <text:p text:style-name="P109"><text:span text:style-name="T109">GIZ - </text:span><text:span text:style-name="T112">Deutsche </text:span><text:span text:style-name="T109">Gesellschaft für Internationale Zusammenarbeit (31.12.2021): Uganda </text:span><text:a xlink:type="simple" xlink:href="https://www.giz.de/de/weltweit/310.html" text:style-name="Internet_20_link" text:visited-style-name="Visited_20_Internet_20_Link">https://www.giz.de/de/weltweit/310.html</text:a><text:span text:style-name="T109">, Zugriff 17.3.2023</text:span></text:p>
        </text:list-item>
        <text:list-item>
          <text:p text:style-name="P120"><text:span text:style-name="T24">GTAI - Germany Trade and Invest (9.11.2022): Ugandas Konjunktur nimmt </text:span><text:span text:style-name="T28">F</text:span><text:span text:style-name="T24">ahrt auf, </text:span><text:a xlink:type="simple" xlink:href="https://www.gtai.de/de/trade/uganda/wirtschaftsumfeld/ugandas-konjunktur-nimmt-an-fahrt-auf-604328" text:style-name="Internet_20_link" text:visited-style-name="Visited_20_Internet_20_Link">https://www.gtai.de/de/trade/uganda/wirtschaftsumfeld/ugandas-konjunktur-nimmt-an-fahrt-auf-604328</text:a><text:span text:style-name="T56">,</text:span><text:span text:style-name="T24"> </text:span><text:span text:style-name="T29">Zugriff 17.3.2022</text:span></text:p>
        </text:list-item>
        <text:list-item>
          <text:p text:style-name="P159"><text:span text:style-name="T46">WVI - </text:span><text:span text:style-name="T45">World Vision International </text:span><text:span text:style-name="T46">(8.2.2023)</text:span><text:span text:style-name="T45">: East Africa Hunger Emergency Response; Situation report #20; December 2022, </text:span><text:a xlink:type="simple" xlink:href="https://www.wvi.org/sites/default/files/2023-02/East%20Africa%20Hunger%20Emergency%20Response%20SitRep%2020%20FINAL_Ext_.pdf" text:style-name="Internet_20_link" text:visited-style-name="Visited_20_Internet_20_Link"><text:span text:style-name="T45">https://www.wvi.org/sites/default/files/2023-02/East%20Africa%20Hunger%20Emergency%20Response%20SitRep%2020%20FINAL_Ext_.pdf</text:span></text:a><text:span text:style-name="T45">, Zugriff 16.3.202</text:span><text:span text:style-name="T58">2</text:span></text:p>
        </text:list-item>
        <text:list-item>
          <text:p text:style-name="P121"><text:span text:style-name="T59">WVI - </text:span><text:span text:style-name="T60">World Vision International</text:span><text:span text:style-name="T61"> (31.1.2023): Global Hunger Response Situation Reoprt #7, </text:span><text:a xlink:type="simple" xlink:href="https://reliefweb.int/report/world/world-vision-global-hunger-response-situation-report-7-january-2023" text:style-name="Internet_20_link" text:visited-style-name="Visited_20_Internet_20_Link">https://reliefweb.int/report/world/world-vision-global-hunger-response-situation-report-7-january-2023</text:a><text:span text:style-name="T58">,</text:span><text:span text:style-name="T61"> Zugriff 17.3.2023</text:span></text:p>
        </text:list-item>
      </text:list>
      <text:h text:style-name="P103" text:outline-level="1"><text:bookmark-start text:name="__RefHeading___Toc4223_297596519"/>Medizinische Versorgung<text:bookmark-end text:name="__RefHeading___Toc4223_297596519"/></text:h>
      <text:p text:style-name="P65">Die Verpflichtung des Staates, landesweit kostenlose und qualitativ hochwertige Gesundheitsdienste bereitzustellen, steht im Widerspruch zur Realität vor Ort <text:span text:style-name="T114">(BS 23.2.2023)</text:span>. Die medizinische Versorgung im Lande ist mit Europa nicht zu vergleichen und kann technisch, <text:soft-page-break/>apparativ und/oder hygienisch problematisch sein <text:span text:style-name="T114">(AA 13.3.2023)</text:span>. Krankenhäuser entsprechen nicht dem europäischen Standard (BMEIA 13.3.2023). <text:span text:style-name="T114">I</text:span>nsbesondere in ländlichen Gebieten fehlt es oft an qualifiziertem Personal, Ausrüstung und Medikamenten <text:span text:style-name="T114">in</text:span> Krankenhäusern und Gesundheitszentren – <text:span text:style-name="T114">es wird</text:span> häufig a<text:span text:style-name="T114">uf</text:span> kirchliche Kliniken, private Praktiker oder traditionelle Kräuterkundige <text:span text:style-name="T114">zurückgegriffen (BS 23.2.2023)</text:span>.</text:p>
      <text:p text:style-name="P65">Infolge der COVID-19-Pandemie und der Lockdown-Maßnahmen im Jahr 2020 hatten die auf die kostenlosen Gesundheitsprogramme der Regierung angewiesen<text:span text:style-name="T242">en Armen</text:span> weniger Zugang zur medizinischen Grundversorgung. <text:span text:style-name="T242">Hier</text:span> verzeichnete Uganda einen Anstieg <text:span text:style-name="T242">an</text:span> Todesfälle<text:span text:style-name="T242">n</text:span> durch vermeidbare Krankheiten, Geburten und andere gesundheitliche Notfälle (BS 23.2.2022).</text:p>
      <text:p text:style-name="P62">Quellen:</text:p>
      <text:list xml:id="list84843115149849" text:continue-numbering="true" text:style-name="WWNum2">
        <text:list-item>
          <text:p text:style-name="P160"><text:span text:style-name="T23">AA - Auswärtiges Amt [Deutschland] (13.3.2023): </text:span><text:span text:style-name="T39">Uganda - Reise- und Sicherheitshinweise, </text:span><text:a xlink:type="simple" xlink:href="https://www.auswaertiges-amt.de/de/ReiseUndSicherheit/ugandasicherheit/208752" text:style-name="Internet_20_link" text:visited-style-name="Visited_20_Internet_20_Link"><text:span text:style-name="T39">https://www.auswaertiges-amt.de/de/ReiseUndSicherheit/ugandasicherheit/208752</text:span></text:a><text:span text:style-name="T39">, </text:span><text:span text:style-name="T41">Zugriff 13.3.2023</text:span><text:span text:style-name="T23"> </text:span></text:p>
        </text:list-item>
        <text:list-item>
          <text:p text:style-name="P164">BMEIA - Bundesministerium <text:span text:style-name="T248">für e</text:span>uropäische und internationale Angelegenheiten <text:span text:style-name="T247">[Österreich]</text:span> (13.3.2023): Uganda - Reiseinformationen, <text:a xlink:type="simple" xlink:href="https://www.bmeia.gv.at/reise-services/reiseinformation/land/uganda/" text:style-name="Internet_20_link" text:visited-style-name="Visited_20_Internet_20_Link">https://www.bmeia.gv.at/reise-services/reiseinformation/land/uganda/</text:a>, Zugriff 13.3.2023</text:p>
        </text:list-item>
        <text:list-item>
          <text:p text:style-name="P166"><text:span text:style-name="T90">B</text:span>S - Bertelsmann Stiftung (23.2.2022): <text:span text:style-name="T248">BTI 2022 </text:span><text:span text:style-name="T249">Country Report - </text:span>Uganda, <text:a xlink:type="simple" xlink:href="https://www.ecoi.net/en/file/local/2069784/country_report_2022_UGA.pdf" text:style-name="Internet_20_link" text:visited-style-name="Visited_20_Internet_20_Link"><text:span text:style-name="T109">https://www.ecoi.net/en/file/local/2069784/country_report_2022_UGA.pdf</text:span></text:a>, Zugriff 13.3.2023</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Arial3"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Noto Sans Mono CJK SC" svg:font-family="'Noto Sans Mono CJK SC'" style:font-family-generic="modern" style:font-pitch="fixed"/>
    <style:font-face style:name="OpenSymbol" svg:font-family="OpenSymbol" style:font-charset="x-symbol"/>
    <style:font-face style:name="Symbol" svg:font-family="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office:font-face-decls>
  <office:styles>
    <draw:gradient draw:name="Gradient_20_1" draw:display-name="Gradient 1"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3"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3"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1"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1"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3"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3"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3"/>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27</text:page-number></text:span><text:span text:style-name="MT3"><text:s/>von </text:span><text:span text:style-name="MT4"><text:page-count>27</text:page-count></text:span></text:p>
      </style:footer>
      <style:footer-first>
        <text:p text:style-name="Footer"/>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2-24T14:16:33.224454320</meta:creation-date>
    <meta:editing-duration>P1DT8H25M29S</meta:editing-duration>
    <meta:editing-cycles>113</meta:editing-cycles>
    <meta:generator>LibreOffice/7.5.3.2$Linux_X86_64 LibreOffice_project/50$Build-2</meta:generator>
    <dc:subject>UGANDA_LIB_2023_03_23</dc:subject>
    <dc:title>UGANDA_LIB_2023_03_23</dc:title>
    <meta:keyword>Länderinformationen Staatendokumentation</meta:keyword>
    <meta:keyword>LIB</meta:keyword>
    <meta:keyword>Länderinformationsblatt</meta:keyword>
    <dc:date>2023-06-09T08:48:41.646930461</dc:date>
    <meta:document-statistic meta:table-count="1" meta:image-count="2" meta:object-count="0" meta:page-count="27" meta:paragraph-count="243" meta:word-count="8296" meta:character-count="68620" meta:non-whitespace-character-count="60577"/>
    <meta:user-defined meta:name="Herausgeber">https://staatendokumentation.at</meta:user-defined>
  </office:meta>
</office:document-meta>
</file>