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content.xml" manifest:media-type="text/xml"/>
  <manifest:file-entry manifest:full-path="settings.xml" manifest:media-type="text/xml"/>
  <manifest:file-entry manifest:full-path="styles.xml" manifest:media-type="text/xml"/>
  <manifest:file-entry manifest:full-path="Pictures/100000010000038A000001C4B837C6FD8C8AC20C.png" manifest:media-type="image/png"/>
  <manifest:file-entry manifest:full-path="Pictures/10000000000002FF000000503CC2CEE458B4B175.png" manifest:media-type="image/png"/>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Arial" svg:font-family="Arial" style:font-family-generic="swiss" style:font-pitch="variable"/>
    <style:font-face style:name="Arial1" svg:font-family="Arial" style:font-family-generic="system" style:font-pitch="variable"/>
    <style:font-face style:name="Arial2" svg:font-family="Arial" style:font-adornments="Standard" style:font-family-generic="swiss" style:font-pitch="variable"/>
    <style:font-face style:name="Calibri" svg:font-family="Calibri" style:font-family-generic="swiss" style:font-pitch="variable"/>
    <style:font-face style:name="Courier New" svg:font-family="'Courier New'" style:font-family-generic="modern"/>
    <style:font-face style:name="Helvetica" svg:font-family="Helvetica, Arial" style:font-family-generic="swiss" style:font-pitch="variable"/>
    <style:font-face style:name="Liberation Sans" svg:font-family="'Liberation Sans'" style:font-family-generic="swiss" style:font-pitch="variable"/>
    <style:font-face style:name="Liberation Sans1" svg:font-family="'Liberation Sans', Arial" style:font-family-generic="swiss" style:font-pitch="variable"/>
    <style:font-face style:name="Liberation Serif" svg:font-family="'Liberation Serif'" style:font-family-generic="roman" style:font-pitch="variable"/>
    <style:font-face style:name="Lohit Devanagari" svg:font-family="'Lohit Devanagari'"/>
    <style:font-face style:name="Lohit Devanagari1" svg:font-family="'Lohit Devanagari'" style:font-pitch="variable"/>
    <style:font-face style:name="Lohit Devanagari2" svg:font-family="'Lohit Devanagari'" style:font-family-generic="system" style:font-pitch="variable"/>
    <style:font-face style:name="Noto Sans CJK SC" svg:font-family="'Noto Sans CJK SC'" style:font-pitch="variable"/>
    <style:font-face style:name="Noto Serif CJK SC" svg:font-family="'Noto Serif CJK SC'" style:font-family-generic="system" style:font-pitch="variable"/>
    <style:font-face style:name="OpenSymbol" svg:font-family="OpenSymbol" style:font-charset="x-symbol"/>
    <style:font-face style:name="OpenSymbol1" svg:font-family="OpenSymbol, 'Arial Unicode MS'" style:font-pitch="variable"/>
    <style:font-face style:name="OpenSymbol2" svg:font-family="OpenSymbol, 'Arial Unicode MS'" style:font-family-generic="roman" style:font-pitch="variable"/>
    <style:font-face style:name="Symbol" svg:font-family="Symbol" style:font-charset="x-symbol"/>
    <style:font-face style:name="Symbol1"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pitch="variable" style:font-charset="x-symbol"/>
  </office:font-face-decls>
  <office:automatic-styles>
    <style:style style:name="P1" style:family="paragraph" style:parent-style-name="Contents_20_1">
      <style:paragraph-properties>
        <style:tab-stops>
          <style:tab-stop style:position="16.002cm" style:type="right" style:leader-style="dotted" style:leader-text="."/>
        </style:tab-stops>
      </style:paragraph-properties>
    </style:style>
    <style:style style:name="P2" style:family="paragraph" style:parent-style-name="Contents_20_1">
      <style:paragraph-properties>
        <style:tab-stops>
          <style:tab-stop style:position="16.002cm" style:type="right" style:leader-style="dotted" style:leader-text="."/>
        </style:tab-stops>
      </style:paragraph-properties>
    </style:style>
    <style:style style:name="P3" style:family="paragraph" style:parent-style-name="Contents_20_2">
      <style:paragraph-properties>
        <style:tab-stops>
          <style:tab-stop style:position="16.002cm" style:type="right" style:leader-style="dotted" style:leader-text="."/>
        </style:tab-stops>
      </style:paragraph-properties>
    </style:style>
    <style:style style:name="P4" style:family="paragraph" style:parent-style-name="F_5f_Überschrift" style:list-style-name="WW8Num1">
      <style:paragraph-properties fo:margin-left="0.63cm" fo:margin-right="0cm" fo:text-indent="-0.63cm" style:auto-text-indent="false" fo:break-before="page"/>
      <style:text-properties fo:color="#71869b" loext:opacity="100%" style:font-name="Liberation Sans"/>
    </style:style>
    <style:style style:name="P5" style:family="paragraph" style:parent-style-name="F_5f_Überschrift" style:list-style-name="WW8Num1">
      <style:paragraph-properties fo:margin-left="0.63cm" fo:margin-right="0cm" fo:margin-top="0.6cm" fo:margin-bottom="0.3cm" style:contextual-spacing="false" fo:text-indent="-0.63cm" style:auto-text-indent="false" fo:break-before="page"/>
      <style:text-properties fo:color="#71869b" loext:opacity="100%" style:font-name="Liberation Sans"/>
    </style:style>
    <style:style style:name="P6" style:family="paragraph" style:parent-style-name="F_5f_Überschrift" style:list-style-name="WW8Num1">
      <style:paragraph-properties fo:margin-left="0.63cm" fo:margin-right="0cm" fo:margin-top="0.6cm" fo:margin-bottom="0.3cm" style:contextual-spacing="false" fo:text-indent="-0.63cm" style:auto-text-indent="false"/>
      <style:text-properties fo:color="#71869b" loext:opacity="100%" style:font-name="Liberation Sans"/>
    </style:style>
    <style:style style:name="P7" style:family="paragraph" style:parent-style-name="F_5f_Überschrift_20_2" style:list-style-name="WW8Num1">
      <style:paragraph-properties fo:margin-top="0.3cm" fo:margin-bottom="0.3cm" style:contextual-spacing="false"/>
      <style:text-properties fo:color="#71869b" loext:opacity="100%" style:font-name="Liberation Sans"/>
    </style:style>
    <style:style style:name="P8" style:family="paragraph" style:parent-style-name="F_5f_Überschrift_20_2" style:list-style-name="WW8Num1">
      <style:paragraph-properties fo:margin-top="0.6cm" fo:margin-bottom="0.3cm" style:contextual-spacing="false"/>
      <style:text-properties fo:color="#71869b" loext:opacity="100%" style:font-name="Liberation Sans"/>
    </style:style>
    <style:style style:name="P9" style:family="paragraph" style:parent-style-name="Footer">
      <style:paragraph-properties fo:text-align="center" style:justify-single-word="false"/>
    </style:style>
    <style:style style:name="P10" style:family="paragraph" style:parent-style-name="Footer">
      <style:text-properties fo:font-size="6pt" style:font-size-asian="6pt" style:font-size-complex="6pt"/>
    </style:style>
    <style:style style:name="P11" style:family="paragraph" style:parent-style-name="Header">
      <style:text-properties fo:color="#ff0000" loext:opacity="100%" fo:font-weight="bold" style:font-weight-asian="bold"/>
    </style:style>
    <style:style style:name="P12" style:family="paragraph" style:parent-style-name="Quellen">
      <loext:graphic-properties draw:fill="none" draw:fill-color="#ffffff"/>
      <style:paragraph-properties fo:margin-left="0cm" fo:margin-right="0cm" fo:margin-top="0cm" fo:margin-bottom="0.3cm" style:contextual-spacing="false" fo:line-height="150%" fo:text-align="justify" style:justify-single-word="false" fo:orphans="2" fo:widows="2" fo:text-indent="0cm" style:auto-text-indent="false" fo:background-color="transparent" style:writing-mode="lr-tb"/>
      <style:text-properties style:font-name="Liberation Sans" style:text-underline-style="none"/>
    </style:style>
    <style:style style:name="P13" style:family="paragraph" style:parent-style-name="Quellen">
      <style:paragraph-properties fo:margin-top="0.3cm" fo:margin-bottom="0cm" style:contextual-spacing="false"/>
      <style:text-properties style:font-name="Liberation Sans"/>
    </style:style>
    <style:style style:name="P14" style:family="paragraph" style:parent-style-name="Quellen">
      <style:paragraph-properties fo:margin-top="0.3cm" fo:margin-bottom="0cm" style:contextual-spacing="false"/>
      <style:text-properties style:font-name="Liberation Sans" fo:language="en" fo:country="US"/>
    </style:style>
    <style:style style:name="P15" style:family="paragraph" style:parent-style-name="Standard">
      <style:paragraph-properties fo:margin-left="3.272cm" fo:margin-right="3.27cm" fo:line-height="1.27cm" fo:text-align="center" style:justify-single-word="false" fo:text-indent="0cm" style:auto-text-indent="false"/>
      <style:text-properties fo:color="#71869b" loext:opacity="100%" style:text-position="-1% 100%" style:font-name="Liberation Sans" fo:font-size="33pt" fo:letter-spacing="0.002cm" fo:font-weight="bold" style:font-name-asian="Arial" style:font-size-asian="33pt" style:font-weight-asian="bold" style:font-name-complex="Arial" style:font-size-complex="33pt" style:text-scale="89%"/>
    </style:style>
    <style:style style:name="P16" style:family="paragraph" style:parent-style-name="Standard">
      <style:paragraph-properties fo:margin-left="0cm" fo:margin-right="0.085cm" fo:margin-top="0.014cm" fo:margin-bottom="0cm" style:contextual-spacing="false" fo:line-height="0.776cm" fo:text-align="center" style:justify-single-word="false" fo:text-indent="0cm" style:auto-text-indent="false"/>
      <style:text-properties fo:color="#71869b" loext:opacity="100%" style:text-position="-1% 100%" style:font-name="Liberation Sans" fo:font-size="33pt" fo:language="de" fo:country="AT" fo:font-weight="bold" style:font-name-asian="Arial" style:font-size-asian="33pt" style:font-weight-asian="bold" style:font-name-complex="Arial" style:font-size-complex="33pt"/>
    </style:style>
    <style:style style:name="P17" style:family="paragraph" style:parent-style-name="Standard">
      <style:paragraph-properties fo:line-height="0.353cm"/>
      <style:text-properties fo:color="#71869b" loext:opacity="100%" style:text-position="-1% 100%" style:font-name="Liberation Sans" fo:font-size="33pt" fo:language="de" fo:country="AT" fo:font-weight="bold" style:font-name-asian="Arial" style:font-size-asian="33pt" style:font-weight-asian="bold" style:font-name-complex="Arial" style:font-size-complex="33pt"/>
    </style:style>
    <style:style style:name="P18" style:family="paragraph" style:parent-style-name="Standard">
      <style:paragraph-properties fo:margin-top="0.018cm" fo:margin-bottom="0cm" style:contextual-spacing="false" fo:line-height="0.176cm"/>
      <style:text-properties fo:color="#71869b" loext:opacity="100%" style:font-name="Liberation Sans" fo:font-size="5.5pt" style:font-name-asian="Arial" style:font-size-asian="5.5pt" style:font-name-complex="Arial" style:font-size-complex="5.5pt"/>
    </style:style>
    <style:style style:name="P19" style:family="paragraph" style:parent-style-name="Standard">
      <style:paragraph-properties fo:line-height="0.353cm"/>
      <style:text-properties fo:color="#71869b" loext:opacity="100%" style:font-name="Liberation Sans" fo:font-size="5.5pt" style:font-name-asian="Arial" style:font-size-asian="5.5pt" style:font-name-complex="Arial" style:font-size-complex="5.5pt"/>
    </style:style>
    <style:style style:name="P20" style:family="paragraph" style:parent-style-name="Standard">
      <style:paragraph-properties fo:line-height="0.353cm"/>
      <style:text-properties fo:color="#71869b" loext:opacity="100%" style:font-name="Liberation Sans" fo:font-size="5.5pt" style:font-size-asian="5.5pt" style:font-size-complex="5.5pt"/>
    </style:style>
    <style:style style:name="P21" style:family="paragraph" style:parent-style-name="Standard">
      <style:paragraph-properties fo:line-height="100%" fo:text-align="center" style:justify-single-word="false"/>
      <style:text-properties fo:color="#71869b" loext:opacity="100%" style:font-name="Liberation Sans" fo:font-size="33pt" fo:letter-spacing="-0.009cm" fo:language="de" fo:country="AT" fo:font-weight="bold" style:font-name-asian="Arial" style:font-size-asian="33pt" style:font-weight-asian="bold" style:font-name-complex="Arial" style:font-size-complex="33pt"/>
    </style:style>
    <style:style style:name="P22" style:family="paragraph" style:parent-style-name="Standard">
      <style:text-properties fo:color="#71869b" loext:opacity="100%" style:font-name="Liberation Sans" fo:font-size="12pt" fo:language="de" fo:country="AT" fo:font-weight="bold" style:font-name-asian="Arial" style:font-size-asian="12pt" style:font-weight-asian="bold" style:font-size-complex="12pt"/>
    </style:style>
    <style:style style:name="P23" style:family="paragraph" style:parent-style-name="Standard" style:list-style-name="WW8Num2">
      <style:paragraph-properties fo:line-height="100%" fo:text-align="start" style:justify-single-word="false"/>
    </style:style>
    <style:style style:name="P24" style:family="paragraph" style:parent-style-name="Standard">
      <style:paragraph-properties fo:margin-top="0cm" fo:margin-bottom="0.3cm" style:contextual-spacing="false"/>
      <style:text-properties fo:color="#222222" loext:opacity="100%" style:font-name="Liberation Sans" style:font-name-complex="Arial"/>
    </style:style>
    <style:style style:name="P25" style:family="paragraph" style:parent-style-name="Standard">
      <style:text-properties fo:font-size="6pt" style:font-size-asian="6pt" style:font-size-complex="6pt"/>
    </style:style>
    <style:style style:name="P26" style:family="paragraph" style:parent-style-name="Standard">
      <loext:graphic-properties draw:fill-gradient-name="gradient" draw:fill-hatch-name="hatch"/>
      <style:paragraph-properties fo:margin-top="0cm" fo:margin-bottom="0.199cm" style:contextual-spacing="false"/>
      <style:text-properties officeooo:paragraph-rsid="00007d7e"/>
    </style:style>
    <style:style style:name="P27" style:family="paragraph" style:parent-style-name="Standard">
      <loext:graphic-properties draw:fill-gradient-name="gradient" draw:fill-hatch-name="hatch"/>
      <style:paragraph-properties fo:margin-top="0cm" fo:margin-bottom="0.199cm" style:contextual-spacing="false" fo:line-height="150%" fo:text-align="justify" style:justify-single-word="false"/>
      <style:text-properties style:use-window-font-color="true" loext:opacity="0%" style:font-name="Liberation Sans" fo:font-size="11pt" fo:language="de" fo:country="AT" fo:font-weight="normal" officeooo:paragraph-rsid="00007d7e" style:font-name-asian="Times New Roman1" style:font-size-asian="11pt" style:language-asian="zh" style:country-asian="CN" style:font-weight-asian="normal" style:font-name-complex="Arial1" style:font-size-complex="11pt" style:language-complex="ar" style:country-complex="SA"/>
    </style:style>
    <style:style style:name="P28" style:family="paragraph" style:parent-style-name="Standard">
      <loext:graphic-properties draw:fill-gradient-name="gradient" draw:fill-hatch-name="hatch"/>
      <style:paragraph-properties fo:margin-top="0.6cm" fo:margin-bottom="0.3cm" style:contextual-spacing="false"/>
      <style:text-properties style:use-window-font-color="true" loext:opacity="0%" style:font-name="Liberation Sans" fo:font-size="12pt" fo:language="de" fo:country="AT" fo:font-weight="bold" officeooo:paragraph-rsid="00007d7e" style:font-name-asian="Times New Roman1" style:font-size-asian="12pt" style:language-asian="zh" style:country-asian="CN" style:font-weight-asian="bold" style:font-name-complex="Arial1" style:font-size-complex="12pt" style:language-complex="ar" style:country-complex="SA"/>
    </style:style>
    <style:style style:name="P29" style:family="paragraph" style:parent-style-name="Standard">
      <loext:graphic-properties draw:fill-gradient-name="gradient" draw:fill-hatch-name="hatch"/>
      <style:paragraph-properties fo:margin-top="0.6cm" fo:margin-bottom="0.3cm" style:contextual-spacing="false"/>
      <style:text-properties style:use-window-font-color="true" loext:opacity="0%" style:font-name="Liberation Sans" fo:font-size="12pt" fo:language="de" fo:country="AT" fo:font-weight="bold" officeooo:rsid="00a0edf8" officeooo:paragraph-rsid="00007d7e" style:font-name-asian="Times New Roman1" style:font-size-asian="12pt" style:language-asian="zh" style:country-asian="CN" style:font-weight-asian="bold" style:font-name-complex="Arial1" style:font-size-complex="12pt" style:language-complex="ar" style:country-complex="SA"/>
    </style:style>
    <style:style style:name="P30" style:family="paragraph" style:parent-style-name="Standard">
      <loext:graphic-properties draw:fill-gradient-name="gradient" draw:fill-hatch-name="hatch"/>
      <style:paragraph-properties fo:margin-top="0cm" fo:margin-bottom="0.199cm" style:contextual-spacing="false" fo:line-height="150%" fo:text-align="justify" style:justify-single-word="false"/>
      <style:text-properties style:use-window-font-color="true" loext:opacity="0%" style:font-name="Liberation Sans" fo:font-size="11pt" fo:language="de" fo:country="AT" fo:font-weight="normal" officeooo:paragraph-rsid="00007d7e" style:font-name-asian="Times New Roman1" style:font-size-asian="11pt" style:language-asian="zh" style:country-asian="CN" style:font-weight-asian="normal" style:font-name-complex="Arial1" style:font-size-complex="11pt" style:language-complex="ar" style:country-complex="SA"/>
    </style:style>
    <style:style style:name="P31" style:family="paragraph" style:parent-style-name="Standard">
      <loext:graphic-properties draw:fill-gradient-name="gradient" draw:fill-hatch-name="hatch"/>
      <style:paragraph-properties fo:margin-top="0cm" fo:margin-bottom="0.199cm" style:contextual-spacing="false"/>
      <style:text-properties style:use-window-font-color="true" loext:opacity="0%" style:font-name="Liberation Sans" fo:font-size="11pt" fo:language="de" fo:country="AT" fo:font-weight="normal" officeooo:rsid="00b46528" officeooo:paragraph-rsid="00007d7e" style:font-name-asian="Times New Roman1" style:font-size-asian="9.60000038146973pt" style:language-asian="zh" style:country-asian="CN" style:font-weight-asian="normal" style:font-name-complex="Arial1" style:font-size-complex="11pt" style:language-complex="ar" style:country-complex="SA" style:font-weight-complex="normal"/>
    </style:style>
    <style:style style:name="P32" style:family="paragraph" style:parent-style-name="Standard">
      <loext:graphic-properties draw:fill-gradient-name="gradient" draw:fill-hatch-name="hatch"/>
      <style:paragraph-properties fo:margin-top="0cm" fo:margin-bottom="0.199cm" style:contextual-spacing="false"/>
      <style:text-properties style:use-window-font-color="true" loext:opacity="0%" style:font-name="Liberation Sans" fo:font-size="11pt" fo:language="de" fo:country="AT" officeooo:rsid="00acb29b" officeooo:paragraph-rsid="00007d7e" style:font-name-asian="Times New Roman1" style:font-size-asian="11pt" style:language-asian="zh" style:country-asian="CN" style:font-name-complex="Arial1" style:font-size-complex="11pt" style:language-complex="ar" style:country-complex="SA"/>
    </style:style>
    <style:style style:name="P33" style:family="paragraph" style:parent-style-name="Standard">
      <loext:graphic-properties draw:fill-gradient-name="gradient" draw:fill-hatch-name="hatch"/>
      <style:paragraph-properties fo:margin-top="0cm" fo:margin-bottom="0.199cm" style:contextual-spacing="false" fo:text-align="justify" style:justify-single-word="false"/>
      <style:text-properties style:use-window-font-color="true" loext:opacity="0%" style:font-name="Liberation Sans" fo:font-size="11pt" fo:language="de" fo:country="AT" officeooo:rsid="00acb29b" officeooo:paragraph-rsid="00007d7e" style:font-name-asian="Times New Roman1" style:font-size-asian="11pt" style:language-asian="zh" style:country-asian="CN" style:font-name-complex="Arial1" style:font-size-complex="11pt" style:language-complex="ar" style:country-complex="SA"/>
    </style:style>
    <style:style style:name="P34" style:family="paragraph" style:parent-style-name="Standard">
      <loext:graphic-properties draw:fill-gradient-name="gradient" draw:fill-hatch-name="hatch"/>
      <style:paragraph-properties fo:margin-top="0cm" fo:margin-bottom="0.199cm" style:contextual-spacing="false"/>
      <style:text-properties style:use-window-font-color="true" loext:opacity="0%" style:font-name="Liberation Sans" fo:font-size="11pt" fo:language="de" fo:country="AT" officeooo:rsid="00e9e25b" officeooo:paragraph-rsid="00007d7e" style:font-name-asian="Times New Roman1" style:font-size-asian="11pt" style:language-asian="zh" style:country-asian="CN" style:font-name-complex="Arial1" style:font-size-complex="11pt" style:language-complex="ar" style:country-complex="SA"/>
    </style:style>
    <style:style style:name="P35" style:family="paragraph" style:parent-style-name="Standard">
      <loext:graphic-properties draw:fill-gradient-name="gradient" draw:fill-hatch-name="hatch"/>
      <style:paragraph-properties fo:margin-top="0cm" fo:margin-bottom="0.199cm" style:contextual-spacing="false"/>
      <style:text-properties style:use-window-font-color="true" loext:opacity="0%" style:font-name="Liberation Sans" fo:font-size="11pt" fo:language="de" fo:country="AT" style:text-underline-style="none" officeooo:rsid="00651b54" officeooo:paragraph-rsid="00007d7e" fo:background-color="transparent" style:font-name-asian="Times New Roman1" style:font-size-asian="10.5pt" style:language-asian="zh" style:country-asian="CN" style:font-name-complex="Arial1" style:font-size-complex="11pt" style:language-complex="ar" style:country-complex="SA"/>
    </style:style>
    <style:style style:name="P36" style:family="paragraph" style:parent-style-name="Standard">
      <loext:graphic-properties draw:fill-gradient-name="gradient" draw:fill-hatch-name="hatch"/>
      <style:paragraph-properties fo:margin-top="0cm" fo:margin-bottom="0.199cm" style:contextual-spacing="false" fo:line-height="150%" fo:text-align="justify" style:justify-single-word="false"/>
      <style:text-properties officeooo:paragraph-rsid="00007d7e"/>
    </style:style>
    <style:style style:name="P37" style:family="paragraph" style:parent-style-name="Standard" style:list-style-name="WWNum2">
      <loext:graphic-properties draw:fill="none" draw:fill-gradient-name="gradient" draw:fill-hatch-name="hatch"/>
      <style:paragraph-properties fo:margin-left="0.6cm" fo:margin-right="0cm" fo:margin-top="0cm" fo:margin-bottom="0cm" style:contextual-spacing="false" fo:line-height="100%" fo:text-align="start" style:justify-single-word="false" fo:text-indent="-0.4cm" style:auto-text-indent="false" fo:background-color="transparent" style:writing-mode="lr-tb">
        <style:tab-stops/>
      </style:paragraph-properties>
      <style:text-properties officeooo:paragraph-rsid="00007d7e"/>
    </style:style>
    <style:style style:name="P38" style:family="paragraph" style:parent-style-name="Standard" style:list-style-name="WWNum2">
      <loext:graphic-properties draw:fill="none" draw:fill-gradient-name="gradient" draw:fill-hatch-name="hatch"/>
      <style:paragraph-properties fo:margin-left="0.6cm" fo:margin-right="0cm" fo:margin-top="0cm" fo:margin-bottom="0cm" style:contextual-spacing="false" fo:line-height="100%" fo:text-align="start" style:justify-single-word="false" fo:text-indent="-0.4cm" style:auto-text-indent="false" fo:background-color="transparent" style:writing-mode="lr-tb">
        <style:tab-stops/>
      </style:paragraph-properties>
      <style:text-properties officeooo:rsid="00dac5d0" officeooo:paragraph-rsid="00007d7e"/>
    </style:style>
    <style:style style:name="P39" style:family="paragraph" style:parent-style-name="Standard">
      <loext:graphic-properties draw:fill-gradient-name="gradient" draw:fill-hatch-name="hatch"/>
      <style:paragraph-properties fo:margin-top="0cm" fo:margin-bottom="0.199cm" style:contextual-spacing="false"/>
      <style:text-properties fo:font-variant="normal" fo:text-transform="none" fo:color="#000000" loext:opacity="100%" style:font-name="Liberation Sans" fo:font-size="11pt" fo:letter-spacing="normal" fo:language="de" fo:country="AT" fo:font-style="normal" style:text-underline-style="none" fo:font-weight="normal" officeooo:rsid="00f3d0ec" officeooo:paragraph-rsid="00007d7e" style:font-name-asian="Times New Roman1" style:font-size-asian="11pt" style:language-asian="zh" style:country-asian="CN" style:font-name-complex="Arial1" style:font-size-complex="11pt" style:language-complex="ar" style:country-complex="SA"/>
    </style:style>
    <style:style style:name="P40" style:family="paragraph" style:parent-style-name="Standard">
      <loext:graphic-properties draw:fill-gradient-name="gradient" draw:fill-hatch-name="hatch"/>
      <style:paragraph-properties fo:margin-top="0cm" fo:margin-bottom="0.199cm" style:contextual-spacing="false"/>
      <style:text-properties fo:font-variant="normal" fo:text-transform="none" fo:color="#000000" loext:opacity="100%" style:font-name="Liberation Sans" fo:font-size="11pt" fo:letter-spacing="normal" fo:language="de" fo:country="AT" fo:font-style="normal" style:text-underline-style="none" fo:font-weight="normal" officeooo:rsid="00fe2453" officeooo:paragraph-rsid="00007d7e" style:font-name-asian="Times New Roman1" style:font-size-asian="11pt" style:language-asian="zh" style:country-asian="CN" style:font-name-complex="Arial1" style:font-size-complex="11pt" style:language-complex="ar" style:country-complex="SA"/>
    </style:style>
    <style:style style:name="P41" style:family="paragraph" style:parent-style-name="Standard" style:list-style-name="WWNum2" style:master-page-name="">
      <loext:graphic-properties draw:fill="none" draw:fill-gradient-name="gradient" draw:fill-hatch-name="hatch"/>
      <style:paragraph-properties fo:margin-left="0.6cm" fo:margin-right="0cm" fo:margin-top="0cm" fo:margin-bottom="0cm" style:contextual-spacing="false" fo:line-height="100%" fo:text-align="start" style:justify-single-word="false" fo:orphans="2" fo:widows="2" fo:hyphenation-ladder-count="no-limit" fo:text-indent="-0.4cm" style:auto-text-indent="false" style:page-number="auto" fo:background-color="transparent" style:writing-mode="lr-tb">
        <style:tab-stops/>
      </style:paragraph-properties>
      <style:text-properties officeooo:rsid="00fe2453" officeooo:paragraph-rsid="00007d7e" fo:hyphenate="false" fo:hyphenation-remain-char-count="2" fo:hyphenation-push-char-count="2" loext:hyphenation-no-caps="false" loext:hyphenation-no-last-word="false" loext:hyphenation-word-char-count="no-limit" loext:hyphenation-zone="no-limit"/>
    </style:style>
    <style:style style:name="P42" style:family="paragraph" style:parent-style-name="Standard" style:master-page-name="Standard">
      <style:paragraph-properties fo:margin-top="0.004cm" fo:margin-bottom="0cm" style:contextual-spacing="false" fo:line-height="0.176cm" style:page-number="2"/>
      <style:text-properties style:font-name="Liberation Sans" fo:font-size="5pt" fo:language="none" fo:country="none" style:font-size-asian="5pt" style:language-asian="none" style:country-asian="none" style:font-size-complex="5pt"/>
    </style:style>
    <style:style style:name="P43" style:family="paragraph" style:parent-style-name="Standard">
      <style:paragraph-properties fo:margin-left="0.176cm" fo:margin-right="0cm" fo:text-indent="0cm" style:auto-text-indent="false"/>
      <style:text-properties style:font-name="Liberation Sans" fo:language="none" fo:country="none" style:language-asian="none" style:country-asian="none"/>
    </style:style>
    <style:style style:name="P44" style:family="paragraph" style:parent-style-name="Standard">
      <style:paragraph-properties fo:margin-left="1.743cm" fo:margin-right="0cm" fo:text-indent="0cm" style:auto-text-indent="false"/>
      <style:text-properties style:font-name="Liberation Sans" fo:language="none" fo:country="none" style:language-asian="none" style:country-asian="none"/>
    </style:style>
    <style:style style:name="P45" style:family="paragraph" style:parent-style-name="Standard">
      <style:paragraph-properties fo:line-height="0.353cm"/>
      <style:text-properties style:font-name="Liberation Sans"/>
    </style:style>
    <style:style style:name="P46" style:family="paragraph" style:parent-style-name="Standard">
      <style:paragraph-properties fo:margin-top="0.026cm" fo:margin-bottom="0cm" style:contextual-spacing="false" fo:line-height="0.388cm"/>
      <style:text-properties style:font-name="Liberation Sans" style:font-size-complex="11pt"/>
    </style:style>
    <style:style style:name="P47" style:family="paragraph" style:parent-style-name="Standard">
      <style:paragraph-properties fo:margin-top="0cm" fo:margin-bottom="0.3cm" style:contextual-spacing="false"/>
      <style:text-properties style:font-name="Liberation Sans" style:font-size-complex="11pt"/>
    </style:style>
    <style:style style:name="P48" style:family="paragraph" style:parent-style-name="Standard">
      <style:paragraph-properties fo:margin-left="2.69cm" fo:margin-right="2.69cm" fo:margin-top="0.06cm" fo:margin-bottom="0cm" style:contextual-spacing="false" fo:line-height="1.305cm" fo:text-align="center" style:justify-single-word="false" fo:text-indent="0cm" style:auto-text-indent="false"/>
      <style:text-properties style:font-name="Liberation Sans"/>
    </style:style>
    <style:style style:name="P49" style:family="paragraph" style:parent-style-name="Standard">
      <style:paragraph-properties fo:margin-top="0.035cm" fo:margin-bottom="0cm" style:contextual-spacing="false" fo:line-height="0.494cm"/>
      <style:text-properties style:font-name="Liberation Sans" fo:font-size="14pt" style:font-size-asian="14pt" style:font-size-complex="14pt"/>
    </style:style>
    <style:style style:name="P50" style:family="paragraph" style:parent-style-name="Standard">
      <style:paragraph-properties fo:margin-left="0cm" fo:margin-right="0.176cm" fo:margin-top="0.028cm" fo:margin-bottom="0cm" style:contextual-spacing="false" fo:text-align="end" style:justify-single-word="false" fo:text-indent="0cm" style:auto-text-indent="false"/>
      <style:text-properties style:font-name="Liberation Sans" fo:font-size="14pt" fo:language="de" fo:country="AT" style:font-size-asian="14pt" style:font-name-complex="Arial" style:font-size-complex="14pt"/>
    </style:style>
    <style:style style:name="P51" style:family="paragraph" style:parent-style-name="Standard">
      <style:paragraph-properties fo:margin-left="0cm" fo:margin-right="0.176cm" fo:margin-top="0.028cm" fo:margin-bottom="0cm" style:contextual-spacing="false" fo:text-align="end" style:justify-single-word="false" fo:text-indent="0cm" style:auto-text-indent="false"/>
      <style:text-properties style:font-name="Liberation Sans" fo:font-size="14pt" fo:language="de" fo:country="AT" style:font-name-asian="Arial" style:font-size-asian="14pt" style:font-name-complex="Arial" style:font-size-complex="14pt"/>
    </style:style>
    <style:style style:name="P52" style:family="paragraph" style:parent-style-name="Standard">
      <style:paragraph-properties fo:line-height="0.353cm"/>
      <style:text-properties style:font-name="Liberation Sans" fo:language="de" fo:country="AT"/>
    </style:style>
    <style:style style:name="P53" style:family="paragraph" style:parent-style-name="Standard">
      <style:paragraph-properties fo:line-height="0.353cm" fo:break-before="page"/>
      <style:text-properties style:font-name="Liberation Sans" fo:language="de" fo:country="AT" style:font-name-asian="Arial"/>
    </style:style>
    <style:style style:name="P54" style:family="paragraph" style:parent-style-name="Standard">
      <style:text-properties style:font-name="Liberation Sans" fo:language="de" fo:country="AT" style:language-asian="none" style:country-asian="none" style:font-name-complex="Calibri" style:font-size-complex="11pt"/>
    </style:style>
    <style:style style:name="P55" style:family="paragraph" style:parent-style-name="Standard">
      <loext:graphic-properties draw:fill-gradient-name="gradient" draw:fill-hatch-name="hatch"/>
      <style:paragraph-properties fo:margin-top="0cm" fo:margin-bottom="0.199cm" style:contextual-spacing="false"/>
      <style:text-properties style:font-name="Liberation Sans" fo:language="de" fo:country="AT" officeooo:paragraph-rsid="00007d7e"/>
    </style:style>
    <style:style style:name="P56" style:family="paragraph" style:parent-style-name="Standard">
      <style:paragraph-properties fo:margin-top="0cm" fo:margin-bottom="0.3cm" style:contextual-spacing="false"/>
      <style:text-properties style:font-name="Liberation Sans" fo:language="de" fo:country="AT" style:font-name-complex="Arial" style:font-size-complex="11pt"/>
    </style:style>
    <style:style style:name="P57" style:family="paragraph" style:parent-style-name="Standard">
      <style:paragraph-properties fo:margin-top="0.005cm" fo:margin-bottom="0cm" style:contextual-spacing="false" fo:line-height="0.423cm"/>
      <style:text-properties style:font-name="Liberation Sans" fo:font-size="12pt" fo:language="de" fo:country="AT" style:font-size-asian="12pt" style:font-size-complex="12pt"/>
    </style:style>
    <style:style style:name="P58" style:family="paragraph" style:parent-style-name="Standard">
      <style:paragraph-properties fo:margin-left="0cm" fo:margin-right="0.176cm" fo:margin-top="0.028cm" fo:margin-bottom="0cm" style:contextual-spacing="false" fo:text-align="end" style:justify-single-word="false" fo:text-indent="0cm" style:auto-text-indent="false"/>
      <style:text-properties style:font-name="Liberation Sans"/>
    </style:style>
    <style:style style:name="P59" style:family="paragraph" style:parent-style-name="Standard" style:master-page-name="Konvertiert_20_1">
      <loext:graphic-properties draw:fill="solid" draw:fill-color="#e0e0e0"/>
      <style:paragraph-properties fo:margin-top="0.212cm" fo:margin-bottom="0.212cm" style:contextual-spacing="false" style:page-number="2" fo:background-color="#e0e0e0" fo:padding-left="0.141cm" fo:padding-right="0.141cm" fo:padding-top="0.459cm" fo:padding-bottom="0.106cm" fo:border="0.51pt solid #000000" style:shadow="none"/>
      <style:text-properties style:font-name="Liberation Sans" style:font-name-asian="Arial"/>
    </style:style>
    <style:style style:name="P60" style:family="paragraph" style:parent-style-name="Standard">
      <loext:graphic-properties draw:fill="solid" draw:fill-color="#e0e0e0"/>
      <style:paragraph-properties fo:margin-top="0.212cm" fo:margin-bottom="0.212cm" style:contextual-spacing="false" fo:background-color="#e0e0e0" fo:padding-left="0.141cm" fo:padding-right="0.141cm" fo:padding-top="0.459cm" fo:padding-bottom="0.106cm" fo:border="0.51pt solid #000000" style:shadow="none"/>
      <style:text-properties style:font-name="Liberation Sans" style:font-name-asian="Arial"/>
    </style:style>
    <style:style style:name="P61" style:family="paragraph" style:parent-style-name="Standard">
      <loext:graphic-properties draw:fill="solid" draw:fill-color="#e0e0e0"/>
      <style:paragraph-properties fo:margin-top="0.212cm" fo:margin-bottom="0.212cm" style:contextual-spacing="false" fo:background-color="#e0e0e0" fo:padding-left="0.141cm" fo:padding-right="0.141cm" fo:padding-top="0.459cm" fo:padding-bottom="0.106cm" fo:border="0.51pt solid #000000" style:shadow="none"/>
      <style:text-properties style:font-name="Liberation Sans"/>
    </style:style>
    <style:style style:name="P62" style:family="paragraph" style:parent-style-name="Standard">
      <loext:graphic-properties draw:fill="solid" draw:fill-color="#e0e0e0"/>
      <style:paragraph-properties fo:margin-top="0.212cm" fo:margin-bottom="0.212cm" style:contextual-spacing="false" fo:background-color="#e0e0e0" fo:padding-left="0.141cm" fo:padding-right="0.141cm" fo:padding-top="0.459cm" fo:padding-bottom="0.106cm" fo:border="0.51pt solid #000000" style:shadow="none"/>
      <style:text-properties style:font-name="Liberation Sans" fo:font-weight="bold" style:font-name-asian="Arial" style:font-weight-asian="bold"/>
    </style:style>
    <style:style style:name="P63" style:family="paragraph" style:parent-style-name="Standard">
      <style:text-properties style:font-name="Liberation Sans"/>
    </style:style>
    <style:style style:name="P64" style:family="paragraph" style:parent-style-name="Standard">
      <style:paragraph-properties fo:margin-top="0cm" fo:margin-bottom="0.3cm" style:contextual-spacing="false"/>
      <style:text-properties style:font-name="Liberation Sans" officeooo:paragraph-rsid="00007d7e"/>
    </style:style>
    <style:style style:name="P65" style:family="paragraph" style:parent-style-name="Standard">
      <loext:graphic-properties draw:fill-gradient-name="gradient" draw:fill-hatch-name="hatch"/>
      <style:paragraph-properties fo:margin-top="0.6cm" fo:margin-bottom="0.3cm" style:contextual-spacing="false"/>
      <style:text-properties style:font-name="Liberation Sans" officeooo:paragraph-rsid="00007d7e"/>
    </style:style>
    <style:style style:name="P66" style:family="paragraph" style:parent-style-name="Standard">
      <loext:graphic-properties draw:fill-gradient-name="gradient" draw:fill-hatch-name="hatch"/>
      <style:paragraph-properties fo:margin-top="0cm" fo:margin-bottom="0.199cm" style:contextual-spacing="false"/>
      <style:text-properties style:font-name="Liberation Sans" officeooo:paragraph-rsid="00007d7e"/>
    </style:style>
    <style:style style:name="P67" style:family="paragraph" style:parent-style-name="Standard">
      <loext:graphic-properties draw:fill-gradient-name="gradient" draw:fill-hatch-name="hatch"/>
      <style:paragraph-properties fo:margin-top="0.199cm" fo:margin-bottom="0cm" style:contextual-spacing="false"/>
      <style:text-properties style:font-name="Liberation Sans" style:text-underline-style="solid" style:text-underline-width="auto" style:text-underline-color="font-color" officeooo:paragraph-rsid="00007d7e"/>
    </style:style>
    <style:style style:name="P68" style:family="paragraph" style:parent-style-name="Standard">
      <style:paragraph-properties fo:margin-top="0cm" fo:margin-bottom="0.3cm" style:contextual-spacing="false"/>
      <style:text-properties style:font-name="Liberation Sans" style:text-underline-style="solid" style:text-underline-width="auto" style:text-underline-color="font-color" style:font-size-complex="11pt"/>
    </style:style>
    <style:style style:name="P69" style:family="paragraph" style:parent-style-name="Standard">
      <style:paragraph-properties fo:margin-top="0.423cm" fo:margin-bottom="0cm" style:contextual-spacing="false"/>
      <style:text-properties style:font-name="Liberation Sans" style:text-underline-style="solid" style:text-underline-width="auto" style:text-underline-color="font-color" style:font-name-complex="Liberation Sans1"/>
    </style:style>
    <style:style style:name="P70" style:family="paragraph" style:parent-style-name="Standard">
      <loext:graphic-properties draw:fill-gradient-name="gradient" draw:fill-hatch-name="hatch"/>
      <style:paragraph-properties fo:margin-top="0cm" fo:margin-bottom="0.199cm" style:contextual-spacing="false" fo:line-height="150%"/>
      <style:text-properties style:font-name="Liberation Sans" officeooo:paragraph-rsid="00007d7e"/>
    </style:style>
    <style:style style:name="P71" style:family="paragraph" style:parent-style-name="Standard">
      <loext:graphic-properties draw:fill-gradient-name="gradient" draw:fill-hatch-name="hatch"/>
      <style:paragraph-properties fo:margin-top="0cm" fo:margin-bottom="0.199cm" style:contextual-spacing="false" fo:line-height="150%" fo:text-align="justify" style:justify-single-word="false"/>
      <style:text-properties style:font-name="Liberation Sans" officeooo:paragraph-rsid="00007d7e"/>
    </style:style>
    <style:style style:name="P72" style:family="paragraph" style:parent-style-name="Standard" style:list-style-name="WWNum2">
      <loext:graphic-properties draw:fill="none" draw:fill-gradient-name="gradient" draw:fill-hatch-name="hatch"/>
      <style:paragraph-properties fo:margin-left="0.6cm" fo:margin-right="0cm" fo:margin-top="0cm" fo:margin-bottom="0cm" style:contextual-spacing="false" fo:line-height="100%" fo:text-align="start" style:justify-single-word="false" fo:text-indent="-0.4cm" style:auto-text-indent="false" fo:background-color="transparent" style:writing-mode="lr-tb">
        <style:tab-stops/>
      </style:paragraph-properties>
      <style:text-properties style:font-name="Liberation Sans" officeooo:rsid="00acb29b" officeooo:paragraph-rsid="00007d7e"/>
    </style:style>
    <style:style style:name="P73" style:family="paragraph" style:parent-style-name="Standard">
      <style:text-properties style:font-name="Liberation Sans" fo:language="en" fo:country="GB" style:font-size-complex="11pt"/>
    </style:style>
    <style:style style:name="P74" style:family="paragraph" style:parent-style-name="Standard">
      <style:paragraph-properties fo:text-align="justify" style:justify-single-word="false"/>
      <style:text-properties style:font-name="Liberation Sans" fo:language="en" fo:country="GB" style:font-size-complex="11pt"/>
    </style:style>
    <style:style style:name="P75" style:family="paragraph" style:parent-style-name="Standard">
      <style:paragraph-properties fo:margin-top="0.3cm" fo:margin-bottom="0.3cm" style:contextual-spacing="false" fo:text-align="justify" style:justify-single-word="false"/>
      <style:text-properties style:font-name="Liberation Sans" fo:language="en" fo:country="GB" style:text-underline-style="solid" style:text-underline-width="auto" style:text-underline-color="font-color" style:font-size-complex="11pt"/>
    </style:style>
    <style:style style:name="P76" style:family="paragraph" style:parent-style-name="Standard">
      <style:paragraph-properties fo:margin-top="0cm" fo:margin-bottom="0.3cm" style:contextual-spacing="false"/>
      <style:text-properties style:font-name="Liberation Sans"/>
    </style:style>
    <style:style style:name="P77" style:family="paragraph" style:parent-style-name="Standard" style:list-style-name="WW8Num3">
      <style:text-properties style:font-name="Liberation Sans" fo:language="fr" fo:country="FR"/>
    </style:style>
    <style:style style:name="P78" style:family="paragraph" style:parent-style-name="Standard" style:list-style-name="WW8Num3">
      <style:text-properties style:font-name="Liberation Sans" fo:language="en" fo:country="US"/>
    </style:style>
    <style:style style:name="P79" style:family="paragraph" style:parent-style-name="Standard">
      <style:paragraph-properties fo:margin-top="0.3cm" fo:margin-bottom="0.3cm" style:contextual-spacing="false"/>
      <style:text-properties style:font-name="Liberation Sans"/>
    </style:style>
    <style:style style:name="P80" style:family="paragraph" style:parent-style-name="Text_20_body" style:list-style-name="WWNum2">
      <loext:graphic-properties draw:fill="none" draw:fill-gradient-name="gradient" draw:fill-hatch-name="hatch"/>
      <style:paragraph-properties fo:margin-left="0.6cm" fo:margin-right="0cm" fo:margin-top="0cm" fo:margin-bottom="0cm" style:contextual-spacing="false" fo:line-height="100%" fo:text-align="start" style:justify-single-word="false" fo:orphans="2" fo:widows="2" fo:hyphenation-ladder-count="no-limit" fo:text-indent="-0.4cm" style:auto-text-indent="false" fo:background-color="transparent" style:writing-mode="lr-tb">
        <style:tab-stops/>
      </style:paragraph-properties>
      <style:text-properties officeooo:paragraph-rsid="00007d7e" fo:hyphenate="false" fo:hyphenation-remain-char-count="2" fo:hyphenation-push-char-count="2" loext:hyphenation-no-caps="false" loext:hyphenation-no-last-word="false" loext:hyphenation-word-char-count="no-limit" loext:hyphenation-zone="no-limit"/>
    </style:style>
    <style:style style:name="P81" style:family="paragraph" style:parent-style-name="Text_20_body" style:list-style-name="WWNum2">
      <loext:graphic-properties draw:fill="none" draw:fill-gradient-name="gradient" draw:fill-hatch-name="hatch"/>
      <style:paragraph-properties fo:margin-left="0.6cm" fo:margin-right="0cm" fo:margin-top="0cm" fo:margin-bottom="0cm" style:contextual-spacing="false" fo:line-height="100%" fo:text-align="start" style:justify-single-word="false" fo:text-indent="-0.4cm" style:auto-text-indent="false" fo:background-color="transparent" style:writing-mode="lr-tb">
        <style:tab-stops/>
      </style:paragraph-properties>
      <style:text-properties officeooo:paragraph-rsid="00007d7e"/>
    </style:style>
    <style:style style:name="P82" style:family="paragraph" style:parent-style-name="Text_20_body">
      <loext:graphic-properties draw:fill-gradient-name="gradient" draw:fill-hatch-name="hatch"/>
      <style:paragraph-properties fo:margin-top="0cm" fo:margin-bottom="0.199cm" style:contextual-spacing="false" fo:line-height="150%" fo:text-align="justify" style:justify-single-word="false"/>
      <style:text-properties officeooo:paragraph-rsid="00007d7e"/>
    </style:style>
    <style:style style:name="P83" style:family="paragraph" style:parent-style-name="Text_20_body">
      <loext:graphic-properties draw:fill-gradient-name="gradient" draw:fill-hatch-name="hatch"/>
      <style:paragraph-properties fo:margin-top="0cm" fo:margin-bottom="0.199cm" style:contextual-spacing="false" fo:line-height="150%"/>
      <style:text-properties officeooo:paragraph-rsid="00007d7e"/>
    </style:style>
    <style:style style:name="P84" style:family="paragraph" style:parent-style-name="Text_20_body" style:list-style-name="WWNum2">
      <loext:graphic-properties draw:fill="none" draw:fill-gradient-name="gradient" draw:fill-hatch-name="hatch"/>
      <style:paragraph-properties fo:margin-left="0.6cm" fo:margin-right="0cm" fo:margin-top="0cm" fo:margin-bottom="0cm" style:contextual-spacing="false" fo:line-height="100%" fo:text-align="start" style:justify-single-word="false" fo:text-indent="-0.4cm" style:auto-text-indent="false" fo:background-color="transparent" style:writing-mode="lr-tb">
        <style:tab-stops/>
      </style:paragraph-properties>
      <style:text-properties style:font-name="Arial" fo:font-size="11pt" fo:language="en" fo:country="US" style:text-underline-style="none" officeooo:paragraph-rsid="00007d7e" fo:background-color="transparent" style:font-size-asian="11pt" style:font-size-complex="11pt"/>
    </style:style>
    <style:style style:name="P85" style:family="paragraph" style:parent-style-name="Text_20_body" style:list-style-name="WWNum2">
      <loext:graphic-properties draw:fill="none" draw:fill-gradient-name="gradient" draw:fill-hatch-name="hatch"/>
      <style:paragraph-properties fo:margin-left="0.6cm" fo:margin-right="0cm" fo:margin-top="0cm" fo:margin-bottom="0cm" style:contextual-spacing="false" fo:line-height="100%" fo:text-align="start" style:justify-single-word="false" fo:text-indent="-0.4cm" style:auto-text-indent="false" fo:background-color="transparent" style:writing-mode="lr-tb">
        <style:tab-stops/>
      </style:paragraph-properties>
      <style:text-properties style:font-name="Arial" officeooo:paragraph-rsid="00007d7e"/>
    </style:style>
    <style:style style:name="P86" style:family="paragraph" style:parent-style-name="Text_20_body">
      <loext:graphic-properties draw:fill-gradient-name="gradient" draw:fill-hatch-name="hatch"/>
      <style:paragraph-properties fo:margin-top="0cm" fo:margin-bottom="0.199cm" style:contextual-spacing="false" fo:line-height="150%" fo:text-align="justify" style:justify-single-word="false"/>
      <style:text-properties style:use-window-font-color="true" loext:opacity="0%" style:font-name="Liberation Sans" fo:font-size="11pt" fo:language="de" fo:country="AT" fo:font-weight="normal" officeooo:rsid="00acb29b" officeooo:paragraph-rsid="00007d7e"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P87" style:family="paragraph" style:parent-style-name="Text_20_body" style:list-style-name="WWNum2">
      <loext:graphic-properties draw:fill="none" draw:fill-gradient-name="gradient" draw:fill-hatch-name="hatch"/>
      <style:paragraph-properties fo:margin-left="0.6cm" fo:margin-right="0cm" fo:margin-top="0cm" fo:margin-bottom="0cm" style:contextual-spacing="false" fo:line-height="100%" fo:text-align="start" style:justify-single-word="false" fo:text-indent="-0.4cm" style:auto-text-indent="false" fo:background-color="transparent" style:writing-mode="lr-tb">
        <style:tab-stops/>
      </style:paragraph-properties>
      <style:text-properties officeooo:rsid="00b46528" officeooo:paragraph-rsid="00007d7e"/>
    </style:style>
    <style:style style:name="P88" style:family="paragraph" style:parent-style-name="Text_20_body">
      <loext:graphic-properties draw:fill="none" draw:fill-gradient-name="gradient" draw:fill-hatch-name="hatch"/>
      <style:paragraph-properties fo:margin-left="0cm" fo:margin-right="0cm" fo:margin-top="0cm" fo:margin-bottom="0cm" style:contextual-spacing="false" fo:line-height="100%" fo:text-align="start" style:justify-single-word="false" fo:orphans="2" fo:widows="2" fo:hyphenation-ladder-count="no-limit" fo:text-indent="0cm" style:auto-text-indent="false" fo:background-color="transparent" style:writing-mode="lr-tb">
        <style:tab-stops/>
      </style:paragraph-properties>
      <style:text-properties style:font-name="Liberation Sans" officeooo:paragraph-rsid="00007d7e" fo:hyphenate="false" fo:hyphenation-remain-char-count="2" fo:hyphenation-push-char-count="2" loext:hyphenation-no-caps="false" loext:hyphenation-no-last-word="false" loext:hyphenation-word-char-count="no-limit" loext:hyphenation-zone="no-limit"/>
    </style:style>
    <style:style style:name="P89" style:family="paragraph" style:parent-style-name="Text_20_body">
      <loext:graphic-properties draw:fill-gradient-name="gradient" draw:fill-hatch-name="hatch"/>
      <style:paragraph-properties fo:margin-left="0cm" fo:margin-right="0cm" fo:margin-top="0cm" fo:margin-bottom="0.199cm" style:contextual-spacing="false" fo:line-height="150%" fo:text-align="justify" style:justify-single-word="false" fo:orphans="2" fo:widows="2" fo:text-indent="0cm" style:auto-text-indent="false" fo:padding="0cm" fo:border="none"/>
      <style:text-properties style:font-name="Liberation Sans" officeooo:paragraph-rsid="00007d7e"/>
    </style:style>
    <style:style style:name="P90" style:family="paragraph" style:parent-style-name="Text_20_body" style:list-style-name="L1" style:master-page-name="">
      <loext:graphic-properties draw:fill="none" draw:fill-gradient-name="gradient" draw:fill-hatch-name="hatch"/>
      <style:paragraph-properties fo:margin-left="0.801cm" fo:margin-right="0cm" fo:margin-top="0cm" fo:margin-bottom="0cm" style:contextual-spacing="false" fo:line-height="150%" fo:text-align="justify" style:justify-single-word="false" fo:orphans="2" fo:widows="2" fo:hyphenation-ladder-count="no-limit" fo:text-indent="-0.6cm" style:auto-text-indent="false" style:page-number="auto" fo:background-color="transparent" fo:padding="0cm" fo:border="none" style:writing-mode="lr-tb">
        <style:tab-stops>
          <style:tab-stop style:position="0.794cm"/>
        </style:tab-stops>
      </style:paragraph-properties>
      <style:text-properties style:font-name="Liberation Sans" officeooo:paragraph-rsid="00007d7e" fo:hyphenate="false" fo:hyphenation-remain-char-count="2" fo:hyphenation-push-char-count="2" loext:hyphenation-no-caps="false" loext:hyphenation-no-last-word="false" loext:hyphenation-word-char-count="no-limit" loext:hyphenation-zone="no-limit"/>
    </style:style>
    <style:style style:name="P91" style:family="paragraph" style:parent-style-name="Text_20_body" style:list-style-name="L1">
      <loext:graphic-properties draw:fill="none" draw:fill-gradient-name="gradient" draw:fill-hatch-name="hatch"/>
      <style:paragraph-properties fo:margin-left="0.801cm" fo:margin-right="0cm" fo:margin-top="0cm" fo:margin-bottom="0cm" style:contextual-spacing="false" fo:line-height="150%" fo:text-align="justify" style:justify-single-word="false" fo:orphans="2" fo:widows="2" fo:hyphenation-ladder-count="no-limit" fo:text-indent="-0.6cm" style:auto-text-indent="false" fo:background-color="transparent" fo:padding="0cm" fo:border="none" style:writing-mode="lr-tb">
        <style:tab-stops>
          <style:tab-stop style:position="0.794cm"/>
        </style:tab-stops>
      </style:paragraph-properties>
      <style:text-properties style:font-name="Liberation Sans" officeooo:paragraph-rsid="00007d7e" fo:hyphenate="false" fo:hyphenation-remain-char-count="2" fo:hyphenation-push-char-count="2" loext:hyphenation-no-caps="false" loext:hyphenation-no-last-word="false" loext:hyphenation-word-char-count="no-limit" loext:hyphenation-zone="no-limit"/>
    </style:style>
    <style:style style:name="P92" style:family="paragraph" style:parent-style-name="Text_20_body" style:list-style-name="L1">
      <loext:graphic-properties draw:fill="none" draw:fill-gradient-name="gradient" draw:fill-hatch-name="hatch"/>
      <style:paragraph-properties fo:margin-left="0.801cm" fo:margin-right="0cm" fo:margin-top="0cm" fo:margin-bottom="0.199cm" style:contextual-spacing="false" fo:line-height="150%" fo:text-align="justify" style:justify-single-word="false" fo:orphans="2" fo:widows="2" fo:hyphenation-ladder-count="no-limit" fo:text-indent="-0.6cm" style:auto-text-indent="false" fo:background-color="transparent" fo:padding="0cm" fo:border="none" style:writing-mode="lr-tb">
        <style:tab-stops>
          <style:tab-stop style:position="0.794cm"/>
        </style:tab-stops>
      </style:paragraph-properties>
      <style:text-properties style:font-name="Liberation Sans" officeooo:paragraph-rsid="00007d7e" fo:hyphenate="false" fo:hyphenation-remain-char-count="2" fo:hyphenation-push-char-count="2" loext:hyphenation-no-caps="false" loext:hyphenation-no-last-word="false" loext:hyphenation-word-char-count="no-limit" loext:hyphenation-zone="no-limit"/>
    </style:style>
    <style:style style:name="P93" style:family="paragraph" style:parent-style-name="Text_20_body">
      <loext:graphic-properties draw:fill-gradient-name="gradient" draw:fill-hatch-name="hatch"/>
      <style:paragraph-properties fo:margin-top="0cm" fo:margin-bottom="0.199cm" style:contextual-spacing="false" fo:line-height="150%" fo:text-align="justify" style:justify-single-word="false"/>
      <style:text-properties style:font-name="Liberation Sans" officeooo:paragraph-rsid="00007d7e"/>
    </style:style>
    <style:style style:name="P94" style:family="paragraph" style:parent-style-name="Text_20_body">
      <loext:graphic-properties draw:fill-gradient-name="gradient" draw:fill-hatch-name="hatch"/>
      <style:paragraph-properties fo:margin-top="0cm" fo:margin-bottom="0.199cm" style:contextual-spacing="false" fo:line-height="150%"/>
      <style:text-properties style:font-name="Liberation Sans" officeooo:paragraph-rsid="00007d7e"/>
    </style:style>
    <style:style style:name="P95" style:family="paragraph" style:parent-style-name="Text_20_body" style:list-style-name="L1">
      <loext:graphic-properties draw:fill="none" draw:fill-gradient-name="gradient" draw:fill-hatch-name="hatch"/>
      <style:paragraph-properties fo:margin-left="0.801cm" fo:margin-right="0cm" fo:margin-top="0cm" fo:margin-bottom="0cm" style:contextual-spacing="false" fo:line-height="150%" fo:text-align="justify" style:justify-single-word="false" fo:orphans="2" fo:widows="2" fo:hyphenation-ladder-count="no-limit" fo:text-indent="-0.6cm" style:auto-text-indent="false" fo:background-color="transparent" fo:padding="0cm" fo:border="none" style:writing-mode="lr-tb">
        <style:tab-stops>
          <style:tab-stop style:position="0.794cm"/>
        </style:tab-stops>
      </style:paragraph-properties>
      <style:text-properties style:font-name="Liberation Sans" officeooo:rsid="00dbdb13" officeooo:paragraph-rsid="00007d7e" fo:hyphenate="false" fo:hyphenation-remain-char-count="2" fo:hyphenation-push-char-count="2" loext:hyphenation-no-caps="false" loext:hyphenation-no-last-word="false" loext:hyphenation-word-char-count="no-limit" loext:hyphenation-zone="no-limit"/>
    </style:style>
    <style:style style:name="P96" style:family="paragraph" style:parent-style-name="vollständiges_20_Zitat" style:list-style-name="WW8Num4">
      <loext:graphic-properties draw:fill="none" draw:fill-color="#ffffff"/>
      <style:paragraph-properties fo:margin-left="0.499cm" fo:margin-right="0cm" fo:line-height="100%" fo:text-align="start" style:justify-single-word="false" fo:orphans="2" fo:widows="2" fo:hyphenation-ladder-count="no-limit" fo:text-indent="-0.499cm" style:auto-text-indent="false" fo:background-color="transparent" style:writing-mode="lr-tb">
        <style:tab-stops>
          <style:tab-stop style:position="0.503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97" style:family="paragraph" style:parent-style-name="vollständiges_20_Zitat" style:list-style-name="WW8Num4">
      <loext:graphic-properties draw:fill="none" draw:fill-color="#ffffff"/>
      <style:paragraph-properties fo:margin-left="0.499cm" fo:margin-right="0cm" fo:margin-top="0cm" fo:margin-bottom="0.3cm" style:contextual-spacing="false" fo:line-height="100%" fo:text-align="start" style:justify-single-word="false" fo:orphans="2" fo:widows="2" fo:hyphenation-ladder-count="no-limit" fo:text-indent="-0.499cm" style:auto-text-indent="false" fo:background-color="transparent" style:writing-mode="lr-tb">
        <style:tab-stops>
          <style:tab-stop style:position="0.503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98" style:family="paragraph" style:parent-style-name="vollständiges_20_Zitat" style:list-style-name="WW8Num2">
      <style:paragraph-properties fo:text-align="start" style:justify-single-word="false"/>
    </style:style>
    <style:style style:name="P99" style:family="paragraph" style:parent-style-name="vollständiges_20_Zitat" style:list-style-name="WW8Num2">
      <style:paragraph-properties fo:margin-left="0.63cm" fo:margin-right="0cm" fo:text-align="start" style:justify-single-word="false" fo:text-indent="-0.63cm" style:auto-text-indent="false"/>
    </style:style>
    <style:style style:name="P100" style:family="paragraph" style:parent-style-name="vollständiges_20_Zitat">
      <style:paragraph-properties fo:margin-top="0cm" fo:margin-bottom="0.3cm" style:contextual-spacing="false" fo:line-height="150%" fo:text-align="justify" style:justify-single-word="false"/>
      <style:text-properties style:font-name="Liberation Sans" fo:language="de" fo:country="DE"/>
    </style:style>
    <style:style style:name="P101" style:family="paragraph" style:parent-style-name="vollständiges_20_Zitat">
      <style:paragraph-properties fo:margin-top="0cm" fo:margin-bottom="0.3cm" style:contextual-spacing="false" fo:line-height="150%"/>
      <style:text-properties style:font-name="Liberation Sans" fo:language="de" fo:country="DE"/>
    </style:style>
    <style:style style:name="P102" style:family="paragraph" style:parent-style-name="vollständiges_20_Zitat">
      <style:text-properties style:font-name="Liberation Sans" fo:language="en" fo:country="US"/>
    </style:style>
    <style:style style:name="P103" style:family="paragraph">
      <loext:graphic-properties draw:fill="none" draw:fill-color="#ffffff"/>
    </style:style>
    <style:style style:name="T1" style:family="text">
      <style:text-properties fo:font-size="5pt" style:font-size-asian="5pt" style:font-size-complex="5pt"/>
    </style:style>
    <style:style style:name="T2" style:family="text">
      <style:text-properties fo:color="#71869b" loext:opacity="100%" style:text-position="-3% 100%" fo:font-size="33pt" fo:letter-spacing="0.002cm" fo:font-weight="bold" style:font-name-asian="Arial" style:font-size-asian="33pt" style:font-weight-asian="bold" style:font-name-complex="Arial" style:font-size-complex="33pt" style:text-scale="89%"/>
    </style:style>
    <style:style style:name="T3" style:family="text">
      <style:text-properties fo:color="#71869b" loext:opacity="100%" style:text-position="-3% 100%" fo:font-size="33pt" fo:font-weight="bold" style:font-name-asian="Arial" style:font-size-asian="33pt" style:font-weight-asian="bold" style:font-name-complex="Arial" style:font-size-complex="33pt" style:text-scale="89%"/>
    </style:style>
    <style:style style:name="T4" style:family="text">
      <style:text-properties fo:color="#71869b" loext:opacity="100%" style:text-position="-3% 100%" fo:font-size="33pt" fo:letter-spacing="0.007cm" fo:font-weight="bold" style:font-name-asian="Arial" style:font-size-asian="33pt" style:font-weight-asian="bold" style:font-name-complex="Arial" style:font-size-complex="33pt" style:text-scale="89%"/>
    </style:style>
    <style:style style:name="T5" style:family="text">
      <style:text-properties fo:color="#71869b" loext:opacity="100%" fo:font-size="5.5pt" style:font-name-asian="Arial" style:font-size-asian="5.5pt" style:font-name-complex="Arial" style:font-size-complex="5.5pt"/>
    </style:style>
    <style:style style:name="T6" style:family="text">
      <style:text-properties fo:color="#71869b" loext:opacity="100%" style:text-position="-1% 100%" fo:font-size="33pt" fo:language="de" fo:country="AT" fo:font-weight="bold" style:font-name-asian="Arial" style:font-size-asian="33pt" style:font-weight-asian="bold" style:font-name-complex="Arial" style:font-size-complex="33pt"/>
    </style:style>
    <style:style style:name="T7" style:family="text">
      <style:text-properties fo:color="#71869b" loext:opacity="100%" fo:font-size="12pt" fo:language="de" fo:country="AT" fo:font-weight="bold" style:font-name-asian="Arial" style:font-size-asian="12pt" style:font-weight-asian="bold" style:font-size-complex="12pt"/>
    </style:style>
    <style:style style:name="T8" style:family="text">
      <style:text-properties fo:letter-spacing="0.002cm" style:font-name-asian="Arial"/>
    </style:style>
    <style:style style:name="T9" style:family="text">
      <style:text-properties fo:font-weight="bold" style:font-name-asian="Arial" style:font-weight-asian="bold"/>
    </style:style>
    <style:style style:name="T10" style:family="text">
      <style:text-properties style:font-name-asian="Arial"/>
    </style:style>
    <style:style style:name="T11" style:family="text">
      <style:text-properties style:font-name-complex="Arial"/>
    </style:style>
    <style:style style:name="T12" style:family="text">
      <style:text-properties style:font-name-complex="Arial" style:font-size-complex="11pt"/>
    </style:style>
    <style:style style:name="T13" style:family="text">
      <style:text-properties fo:font-size="14pt" fo:language="de" fo:country="AT" style:font-size-asian="14pt" style:font-name-complex="Arial" style:font-size-complex="14pt"/>
    </style:style>
    <style:style style:name="T14" style:family="text">
      <style:text-properties fo:font-size="14pt" fo:language="de" fo:country="AT" style:font-name-asian="Arial" style:font-size-asian="14pt" style:font-name-complex="Arial" style:font-size-complex="14pt"/>
    </style:style>
    <style:style style:name="T15" style:family="text">
      <style:text-properties fo:language="de" fo:country="AT"/>
    </style:style>
    <style:style style:name="T16" style:family="text">
      <style:text-properties fo:language="de" fo:country="AT" style:font-name-asian="Arial"/>
    </style:style>
    <style:style style:name="T17" style:family="text">
      <style:text-properties fo:language="de" fo:country="AT" style:language-asian="none" style:country-asian="none" style:font-name-complex="Calibri" style:font-size-complex="11pt"/>
    </style:style>
    <style:style style:name="T18" style:family="text">
      <style:text-properties fo:language="de" fo:country="AT" style:font-name-complex="Arial"/>
    </style:style>
    <style:style style:name="T19" style:family="text">
      <style:text-properties fo:language="de" fo:country="AT" style:font-name-complex="Arial" style:font-size-complex="11pt"/>
    </style:style>
    <style:style style:name="T20" style:family="text">
      <style:text-properties fo:language="de" fo:country="AT" officeooo:rsid="00651b54" style:font-size-asian="10.5pt"/>
    </style:style>
    <style:style style:name="T21" style:family="text">
      <style:text-properties fo:language="de" fo:country="AT" officeooo:rsid="00ab3dd3" style:font-size-asian="10.5pt"/>
    </style:style>
    <style:style style:name="T22" style:family="text">
      <style:text-properties fo:language="de" fo:country="AT" officeooo:rsid="00aa560a" style:font-size-asian="10.5pt"/>
    </style:style>
    <style:style style:name="T23" style:family="text">
      <style:text-properties fo:language="de" fo:country="AT" officeooo:rsid="00ad0b6d" style:font-size-asian="10.5pt"/>
    </style:style>
    <style:style style:name="T24" style:family="text">
      <style:text-properties fo:language="de" fo:country="AT" officeooo:rsid="00a8b659" style:font-size-asian="10.5pt"/>
    </style:style>
    <style:style style:name="T25" style:family="text">
      <style:text-properties fo:language="de" fo:country="AT" officeooo:rsid="0068b52c" style:font-size-asian="10.5pt"/>
    </style:style>
    <style:style style:name="T26" style:family="text">
      <style:text-properties fo:language="de" fo:country="AT" officeooo:rsid="00ae51b7"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27" style:family="text">
      <style:text-properties fo:language="de" fo:country="AT" officeooo:rsid="00ad0b6d"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28" style:family="text">
      <style:text-properties fo:language="de" fo:country="AT" officeooo:rsid="00c08e32"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29" style:family="text">
      <style:text-properties fo:language="de" fo:country="AT" officeooo:rsid="00a8b659"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30" style:family="text">
      <style:text-properties fo:language="de" fo:country="AT" officeooo:rsid="00aa560a"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31" style:family="text">
      <style:text-properties fo:language="de" fo:country="AT" officeooo:rsid="00b5bba1"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32" style:family="text">
      <style:text-properties fo:language="de" fo:country="AT" officeooo:rsid="00bc788d"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33" style:family="text">
      <style:text-properties fo:language="de" fo:country="AT" officeooo:rsid="00aaaef6" fo:background-color="transparent" loext:char-shading-value="0" style:font-name-asian="Times New Roman1" style:font-size-asian="10.5pt" style:language-asian="zh" style:country-asian="CN" style:font-name-complex="Arial1" style:language-complex="ar" style:country-complex="SA"/>
    </style:style>
    <style:style style:name="T34" style:family="text">
      <style:text-properties fo:language="de" fo:country="AT" officeooo:rsid="00a8b659" fo:background-color="transparent" loext:char-shading-value="0" style:font-name-asian="Times New Roman1" style:font-size-asian="10.5pt" style:language-asian="zh" style:country-asian="CN" style:font-name-complex="Arial1" style:language-complex="ar" style:country-complex="SA"/>
    </style:style>
    <style:style style:name="T35" style:family="text">
      <style:text-properties fo:language="de" fo:country="AT" officeooo:rsid="00aa560a" fo:background-color="transparent" loext:char-shading-value="0" style:font-name-asian="Times New Roman1" style:font-size-asian="10.5pt" style:language-asian="zh" style:country-asian="CN" style:font-name-complex="Arial1" style:language-complex="ar" style:country-complex="SA"/>
    </style:style>
    <style:style style:name="T36" style:family="text">
      <style:text-properties fo:language="de" fo:country="AT" officeooo:rsid="00c41e6d" fo:background-color="transparent" loext:char-shading-value="0" style:font-name-asian="Times New Roman1" style:font-size-asian="10.5pt" style:language-asian="zh" style:country-asian="CN" style:font-name-complex="Arial1" style:language-complex="ar" style:country-complex="SA"/>
    </style:style>
    <style:style style:name="T37" style:family="text">
      <style:text-properties fo:language="de" fo:country="AT" officeooo:rsid="00c08e32" fo:background-color="transparent" loext:char-shading-value="0" style:font-name-asian="Times New Roman1" style:font-size-asian="10.5pt" style:language-asian="zh" style:country-asian="CN" style:font-name-complex="Arial1" style:language-complex="ar" style:country-complex="SA"/>
    </style:style>
    <style:style style:name="T38" style:family="text">
      <style:text-properties fo:language="de" fo:country="AT" officeooo:rsid="00ad0b6d" fo:background-color="transparent" loext:char-shading-value="0" style:font-name-asian="Times New Roman1" style:font-size-asian="10.5pt" style:language-asian="zh" style:country-asian="CN" style:font-name-complex="Arial1" style:language-complex="ar" style:country-complex="SA"/>
    </style:style>
    <style:style style:name="T39" style:family="text">
      <style:text-properties fo:language="de" fo:country="AT" officeooo:rsid="0068b52c" fo:background-color="transparent" loext:char-shading-value="0" style:font-name-asian="Times New Roman1" style:font-size-asian="10.5pt" style:language-asian="zh" style:country-asian="CN" style:font-name-complex="Arial1" style:language-complex="ar" style:country-complex="SA"/>
    </style:style>
    <style:style style:name="T40" style:family="text">
      <style:text-properties fo:language="de" fo:country="AT" officeooo:rsid="00eca1e6" fo:background-color="transparent" loext:char-shading-value="0" style:font-name-asian="Times New Roman1" style:font-size-asian="10.5pt" style:language-asian="zh" style:country-asian="CN" style:font-name-complex="Arial1" style:language-complex="ar" style:country-complex="SA"/>
    </style:style>
    <style:style style:name="T41" style:family="text">
      <style:text-properties fo:language="de" fo:country="AT" fo:background-color="transparent" loext:char-shading-value="0" style:font-size-asian="10.5pt"/>
    </style:style>
    <style:style style:name="T42" style:family="text">
      <style:text-properties fo:language="de" fo:country="AT" officeooo:rsid="00aa560a" fo:background-color="transparent" loext:char-shading-value="0" style:font-size-asian="10.5pt"/>
    </style:style>
    <style:style style:name="T43" style:family="text">
      <style:text-properties fo:language="de" fo:country="AT" officeooo:rsid="0068b52c" fo:background-color="transparent" loext:char-shading-value="0" style:font-size-asian="10.5pt"/>
    </style:style>
    <style:style style:name="T44" style:family="text">
      <style:text-properties fo:language="de" fo:country="AT" officeooo:rsid="00a8b659" fo:background-color="transparent" loext:char-shading-value="0" style:font-size-asian="10.5pt"/>
    </style:style>
    <style:style style:name="T45" style:family="text">
      <style:text-properties fo:language="de" fo:country="AT" officeooo:rsid="00ad0b6d" fo:background-color="transparent" loext:char-shading-value="0" style:font-size-asian="10.5pt"/>
    </style:style>
    <style:style style:name="T46" style:family="text">
      <style:text-properties fo:language="de" fo:country="AT" officeooo:rsid="00ab3dd3" fo:background-color="transparent" loext:char-shading-value="0" style:font-size-asian="10.5pt"/>
    </style:style>
    <style:style style:name="T47" style:family="text">
      <style:text-properties fo:language="de" fo:country="AT" officeooo:rsid="00b46528" fo:background-color="transparent" loext:char-shading-value="0" style:font-size-asian="10.5pt"/>
    </style:style>
    <style:style style:name="T48" style:family="text">
      <style:text-properties fo:language="de" fo:country="AT" officeooo:rsid="00c41e6d" fo:background-color="transparent" loext:char-shading-value="0" style:font-size-asian="10.5pt"/>
    </style:style>
    <style:style style:name="T49" style:family="text">
      <style:text-properties fo:language="de" fo:country="AT" officeooo:rsid="00c08e32" fo:background-color="transparent" loext:char-shading-value="0" style:font-size-asian="10.5pt"/>
    </style:style>
    <style:style style:name="T50" style:family="text">
      <style:text-properties fo:language="de" fo:country="AT" officeooo:rsid="00aaaef6" fo:background-color="transparent" loext:char-shading-value="0" style:font-size-asian="10.5pt"/>
    </style:style>
    <style:style style:name="T51" style:family="text">
      <style:text-properties fo:language="de" fo:country="AT" officeooo:rsid="00a8b659"/>
    </style:style>
    <style:style style:name="T52" style:family="text">
      <style:text-properties fo:font-size="12pt" fo:language="de" fo:country="AT" style:font-size-asian="12pt" style:font-size-complex="12pt"/>
    </style:style>
    <style:style style:name="T53" style:family="text">
      <style:text-properties fo:color="#000000" loext:opacity="100%" fo:font-size="17pt" fo:letter-spacing="-0.007cm" fo:language="de" fo:country="AT" fo:font-weight="bold" style:font-name-asian="Arial" style:font-size-asian="17pt" style:font-weight-asian="bold" style:font-name-complex="Arial" style:font-size-complex="17pt"/>
    </style:style>
    <style:style style:name="T54" style:family="text">
      <style:text-properties fo:color="#000000" loext:opacity="100%" fo:font-size="17pt" fo:letter-spacing="-0.009cm" fo:language="de" fo:country="AT" fo:font-weight="bold" style:font-name-asian="Arial" style:font-size-asian="17pt" style:font-weight-asian="bold" style:font-name-complex="Arial" style:font-size-complex="17pt"/>
    </style:style>
    <style:style style:name="T55" style:family="text">
      <style:text-properties fo:color="#000000" loext:opacity="100%" style:text-underline-style="none"/>
    </style:style>
    <style:style style:name="T56" style:family="text">
      <style:text-properties fo:color="#000000" loext:opacity="100%" fo:language="de" fo:country="DE" style:text-underline-style="none"/>
    </style:style>
    <style:style style:name="T57" style:family="text">
      <style:text-properties fo:color="#000000" loext:opacity="100%" style:font-name="Liberation Sans" style:text-underline-style="none"/>
    </style:style>
    <style:style style:name="T58" style:family="text">
      <style:text-properties fo:color="#000000" loext:opacity="100%" style:font-name="Liberation Sans" fo:language="de" fo:country="DE" style:text-underline-style="none"/>
    </style:style>
    <style:style style:name="T59" style:family="text">
      <style:text-properties fo:letter-spacing="-0.011cm" style:font-name-asian="Arial"/>
    </style:style>
    <style:style style:name="T60" style:family="text">
      <style:text-properties style:text-underline-style="solid" style:text-underline-width="auto" style:text-underline-color="font-color" fo:font-weight="bold" style:font-name-asian="Arial" style:font-weight-asian="bold"/>
    </style:style>
    <style:style style:name="T61" style:family="text">
      <style:text-properties style:text-underline-style="solid" style:text-underline-width="auto" style:text-underline-color="font-color" officeooo:rsid="00007d7e" style:font-size-complex="11pt"/>
    </style:style>
    <style:style style:name="T62" style:family="text">
      <style:text-properties style:font-name="Calibri" fo:language="de" fo:country="AT" style:language-asian="none" style:country-asian="none" style:font-name-complex="Calibri" style:font-size-complex="11pt"/>
    </style:style>
    <style:style style:name="T63" style:family="text">
      <style:text-properties style:use-window-font-color="true" loext:opacity="0%" style:text-outline="false" style:text-line-through-style="none" style:text-line-through-type="none" fo:font-size="11pt" fo:letter-spacing="normal" fo:language="de" fo:country="DE" fo:font-style="normal" fo:text-shadow="none" style:text-underline-style="none" fo:font-weight="normal" style:letter-kerning="false" style:font-size-asian="11pt" style:font-style-asian="normal" style:font-weight-asian="normal" style:font-name-complex="Liberation Sans1" style:font-size-complex="11pt" style:text-emphasize="none"/>
    </style:style>
    <style:style style:name="T64" style:family="text">
      <style:text-properties style:use-window-font-color="true" loext:opacity="0%" style:text-outline="false" style:text-line-through-style="none" style:text-line-through-type="none" style:font-name="Liberation Sans1" fo:font-size="11pt" fo:letter-spacing="normal" fo:language="de" fo:country="DE" fo:font-style="normal" fo:text-shadow="none" style:text-underline-style="none" fo:font-weight="normal" style:letter-kerning="false" style:font-size-asian="11pt" style:font-style-asian="normal" style:font-weight-asian="normal" style:font-name-complex="Liberation Sans1" style:font-size-complex="11pt" style:text-emphasize="none"/>
    </style:style>
    <style:style style:name="T65" style:family="text">
      <style:text-properties style:use-window-font-color="true" loext:opacity="0%" style:text-outline="false" style:text-line-through-style="none" style:text-line-through-type="none" style:font-name="Liberation Sans" fo:font-size="11pt" fo:letter-spacing="normal" fo:language="de" fo:country="DE" fo:font-style="normal" fo:text-shadow="none" style:text-underline-style="none" fo:font-weight="normal" style:letter-kerning="false" style:font-size-asian="11pt" style:font-style-asian="normal" style:font-weight-asian="normal" style:font-name-complex="Liberation Sans1" style:font-size-complex="11pt" style:text-emphasize="none"/>
    </style:style>
    <style:style style:name="T66" style:family="text">
      <style:text-properties style:use-window-font-color="true" loext:opacity="0%" style:font-name="Liberation Sans" fo:font-size="12pt" fo:language="de" fo:country="AT" fo:font-weight="bold" style:font-name-asian="Times New Roman1" style:font-size-asian="12pt" style:language-asian="zh" style:country-asian="CN" style:font-weight-asian="bold" style:font-name-complex="Arial1" style:font-size-complex="12pt" style:language-complex="ar" style:country-complex="SA"/>
    </style:style>
    <style:style style:name="T67" style:family="text">
      <style:text-properties style:use-window-font-color="true" loext:opacity="0%" style:font-name="Liberation Sans" fo:font-size="12pt" fo:language="de" fo:country="AT" style:text-underline-style="solid" style:text-underline-width="auto" style:text-underline-color="font-color" fo:font-weight="bold" officeooo:rsid="00007d7e" style:font-name-asian="Times New Roman1" style:font-size-asian="12pt" style:language-asian="zh" style:country-asian="CN" style:font-weight-asian="bold" style:font-name-complex="Arial1" style:font-size-complex="12pt" style:language-complex="ar" style:country-complex="SA"/>
    </style:style>
    <style:style style:name="T68" style:family="text">
      <style:text-properties style:use-window-font-color="true" loext:opacity="0%" style:font-name="Liberation Sans" fo:font-size="12pt" fo:language="de" fo:country="AT" style:text-underline-style="solid" style:text-underline-width="auto" style:text-underline-color="font-color" fo:font-weight="bold" officeooo:rsid="011a860f" style:font-name-asian="Times New Roman1" style:font-size-asian="12pt" style:language-asian="zh" style:country-asian="CN" style:font-weight-asian="bold" style:font-name-complex="Arial1" style:font-size-complex="12pt" style:language-complex="ar" style:country-complex="SA"/>
    </style:style>
    <style:style style:name="T69" style:family="text">
      <style:text-properties style:use-window-font-color="true" loext:opacity="0%" style:font-name="Liberation Sans" fo:font-size="12pt" fo:language="de" fo:country="AT" style:text-underline-style="solid" style:text-underline-width="auto" style:text-underline-color="font-color" fo:font-weight="bold" officeooo:rsid="00a0edf8" style:font-name-asian="Times New Roman1" style:font-size-asian="12pt" style:language-asian="zh" style:country-asian="CN" style:font-weight-asian="bold" style:font-name-complex="Arial1" style:font-size-complex="12pt" style:language-complex="ar" style:country-complex="SA"/>
    </style:style>
    <style:style style:name="T70" style:family="text">
      <style:text-properties style:use-window-font-color="true" loext:opacity="0%" style:font-name="Liberation Sans" fo:font-size="11pt" fo:language="de" fo:country="AT" fo:font-style="normal" fo:font-weight="normal" officeooo:rsid="006bf2a6" fo:background-color="transparent" loext:char-shading-value="0" style:font-name-asian="Times New Roman1" style:font-size-asian="10.5pt" style:language-asian="zh" style:country-asian="CN" style:font-style-asian="normal" style:font-weight-asian="normal" style:font-name-complex="Arial1" style:font-size-complex="11pt" style:language-complex="ar" style:country-complex="SA" style:font-style-complex="normal" style:font-weight-complex="normal"/>
    </style:style>
    <style:style style:name="T71" style:family="text">
      <style:text-properties style:use-window-font-color="true" loext:opacity="0%" style:font-name="Liberation Sans" fo:font-size="11pt" fo:language="de" fo:country="AT" fo:font-style="normal" fo:font-weight="normal" officeooo:rsid="010ad59d" fo:background-color="transparent" loext:char-shading-value="0" style:font-name-asian="Times New Roman1" style:font-size-asian="10.5pt" style:language-asian="zh" style:country-asian="CN" style:font-style-asian="normal" style:font-weight-asian="normal" style:font-name-complex="Arial1" style:font-size-complex="11pt" style:language-complex="ar" style:country-complex="SA" style:font-style-complex="normal" style:font-weight-complex="normal"/>
    </style:style>
    <style:style style:name="T72" style:family="text">
      <style:text-properties style:use-window-font-color="true" loext:opacity="0%" style:font-name="Liberation Sans" fo:font-size="11pt" fo:language="de" fo:country="AT" fo:font-style="normal" fo:font-weight="normal" officeooo:rsid="00b16581" fo:background-color="transparent" loext:char-shading-value="0" style:font-name-asian="Times New Roman1" style:font-size-asian="10.5pt" style:language-asian="zh" style:country-asian="CN" style:font-style-asian="normal" style:font-weight-asian="normal" style:font-name-complex="Arial1" style:font-size-complex="11pt" style:language-complex="ar" style:country-complex="SA" style:font-style-complex="normal" style:font-weight-complex="normal"/>
    </style:style>
    <style:style style:name="T73" style:family="text">
      <style:text-properties style:use-window-font-color="true" loext:opacity="0%" style:font-name="Liberation Sans" fo:font-size="11pt" fo:language="de" fo:country="AT" fo:font-style="normal" fo:font-weight="normal" officeooo:rsid="00b32f18" fo:background-color="transparent" loext:char-shading-value="0" style:font-name-asian="Times New Roman1" style:font-size-asian="10.5pt" style:language-asian="zh" style:country-asian="CN" style:font-style-asian="normal" style:font-weight-asian="normal" style:font-name-complex="Arial1" style:font-size-complex="11pt" style:language-complex="ar" style:country-complex="SA" style:font-style-complex="normal" style:font-weight-complex="normal"/>
    </style:style>
    <style:style style:name="T74" style:family="text">
      <style:text-properties style:use-window-font-color="true" loext:opacity="0%" style:font-name="Liberation Sans" fo:font-size="11pt" fo:language="de" fo:country="AT" fo:font-style="normal" fo:font-weight="normal" officeooo:rsid="01404597" fo:background-color="transparent" loext:char-shading-value="0" style:font-name-asian="Times New Roman1" style:font-size-asian="10.5pt" style:language-asian="zh" style:country-asian="CN" style:font-style-asian="normal" style:font-weight-asian="normal" style:font-name-complex="Arial1" style:font-size-complex="11pt" style:language-complex="ar" style:country-complex="SA" style:font-style-complex="normal" style:font-weight-complex="normal"/>
    </style:style>
    <style:style style:name="T75" style:family="text">
      <style:text-properties style:use-window-font-color="true" loext:opacity="0%" style:font-name="Liberation Sans" fo:font-size="11pt" fo:language="de" fo:country="AT" fo:font-style="normal" fo:font-weight="normal" officeooo:rsid="011ffec4" fo:background-color="transparent" loext:char-shading-value="0" style:font-name-asian="Times New Roman1" style:font-size-asian="10.5pt" style:language-asian="zh" style:country-asian="CN" style:font-style-asian="normal" style:font-weight-asian="normal" style:font-name-complex="Arial1" style:font-size-complex="11pt" style:language-complex="ar" style:country-complex="SA" style:font-style-complex="normal" style:font-weight-complex="normal"/>
    </style:style>
    <style:style style:name="T76" style:family="text">
      <style:text-properties style:use-window-font-color="true" loext:opacity="0%" style:font-name="Liberation Sans" fo:font-size="11pt" fo:language="de" fo:country="AT" fo:font-weight="normal" officeooo:rsid="00acb29b"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77" style:family="text">
      <style:text-properties style:use-window-font-color="true" loext:opacity="0%" style:font-name="Liberation Sans" fo:font-size="11pt" fo:language="de" fo:country="AT" fo:font-weight="normal" officeooo:rsid="0125de3b"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78" style:family="text">
      <style:text-properties style:use-window-font-color="true" loext:opacity="0%" style:font-name="Liberation Sans" fo:font-size="11pt" fo:language="de" fo:country="AT" fo:font-weight="normal" officeooo:rsid="00101f77"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79" style:family="text">
      <style:text-properties style:use-window-font-color="true" loext:opacity="0%" style:font-name="Liberation Sans" fo:font-size="11pt" fo:language="de" fo:country="AT" fo:font-weight="normal" officeooo:rsid="012c2cff"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80" style:family="text">
      <style:text-properties style:use-window-font-color="true" loext:opacity="0%" style:font-name="Liberation Sans" fo:font-size="11pt" fo:language="de" fo:country="AT" fo:font-weight="normal" officeooo:rsid="0124e1e7"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81" style:family="text">
      <style:text-properties style:use-window-font-color="true" loext:opacity="0%" style:font-name="Liberation Sans" fo:font-size="11pt" fo:language="de" fo:country="AT" fo:font-weight="normal" officeooo:rsid="00b6ad77"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82" style:family="text">
      <style:text-properties style:use-window-font-color="true" loext:opacity="0%" style:font-name="Liberation Sans" fo:font-size="11pt" fo:language="de" fo:country="AT" fo:font-weight="normal" officeooo:rsid="010de0b1"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83" style:family="text">
      <style:text-properties style:use-window-font-color="true" loext:opacity="0%" style:font-name="Liberation Sans" fo:font-size="11pt" fo:language="de" fo:country="AT" fo:font-weight="normal" officeooo:rsid="00d6e29b"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84" style:family="text">
      <style:text-properties style:use-window-font-color="true" loext:opacity="0%" style:font-name="Liberation Sans" fo:font-size="11pt" fo:language="de" fo:country="AT" fo:font-weight="normal" officeooo:rsid="001109a7"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85" style:family="text">
      <style:text-properties style:use-window-font-color="true" loext:opacity="0%" style:font-name="Liberation Sans" fo:font-size="11pt" fo:language="de" fo:country="AT" fo:font-weight="normal" officeooo:rsid="0128c926"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86" style:family="text">
      <style:text-properties style:use-window-font-color="true" loext:opacity="0%" style:font-name="Liberation Sans" fo:font-size="11pt" fo:language="de" fo:country="AT" fo:font-weight="normal" officeooo:rsid="00dfcd79"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87" style:family="text">
      <style:text-properties style:use-window-font-color="true" loext:opacity="0%" style:font-name="Liberation Sans" fo:font-size="11pt" fo:language="de" fo:country="AT" fo:font-weight="normal" officeooo:rsid="0125152e"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88" style:family="text">
      <style:text-properties style:use-window-font-color="true" loext:opacity="0%" style:font-name="Liberation Sans" fo:font-size="11pt" fo:language="de" fo:country="AT" fo:font-weight="normal" officeooo:rsid="00cc9588"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89" style:family="text">
      <style:text-properties style:use-window-font-color="true" loext:opacity="0%" style:font-name="Liberation Sans" fo:font-size="11pt" fo:language="de" fo:country="AT" fo:font-weight="normal" officeooo:rsid="00d507b6"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90" style:family="text">
      <style:text-properties style:use-window-font-color="true" loext:opacity="0%" style:font-name="Liberation Sans" fo:font-size="11pt" fo:language="de" fo:country="AT" fo:font-weight="normal" officeooo:rsid="00ee7d3f"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91" style:family="text">
      <style:text-properties style:use-window-font-color="true" loext:opacity="0%" style:font-name="Liberation Sans" fo:font-size="11pt" fo:language="de" fo:country="AT" fo:font-weight="normal" officeooo:rsid="00ee9172"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92" style:family="text">
      <style:text-properties style:use-window-font-color="true" loext:opacity="0%" style:font-name="Liberation Sans" fo:font-size="11pt" fo:language="de" fo:country="AT" fo:font-weight="normal" officeooo:rsid="0137b71f"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93" style:family="text">
      <style:text-properties style:use-window-font-color="true" loext:opacity="0%" style:font-name="Liberation Sans" fo:font-size="11pt" fo:language="de" fo:country="AT" fo:font-weight="normal" officeooo:rsid="00f1c391"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94" style:family="text">
      <style:text-properties style:use-window-font-color="true" loext:opacity="0%" style:font-name="Liberation Sans" fo:font-size="11pt" fo:language="de" fo:country="AT" fo:font-weight="normal" officeooo:rsid="01390295"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95" style:family="text">
      <style:text-properties style:use-window-font-color="true" loext:opacity="0%" style:font-name="Liberation Sans" fo:font-size="11pt" fo:language="de" fo:country="AT" fo:font-weight="normal" officeooo:rsid="00f02b25"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96" style:family="text">
      <style:text-properties style:use-window-font-color="true" loext:opacity="0%" style:font-name="Liberation Sans" fo:font-size="11pt" fo:language="de" fo:country="AT" fo:font-weight="normal" officeooo:rsid="00f8ec57"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97" style:family="text">
      <style:text-properties style:use-window-font-color="true" loext:opacity="0%" style:font-name="Liberation Sans" fo:font-size="11pt" fo:language="de" fo:country="AT" fo:font-weight="normal" officeooo:rsid="0015be67"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98" style:family="text">
      <style:text-properties style:use-window-font-color="true" loext:opacity="0%" style:font-name="Liberation Sans" fo:font-size="11pt" fo:language="de" fo:country="AT" fo:font-weight="normal" officeooo:rsid="00174ea5"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99" style:family="text">
      <style:text-properties style:use-window-font-color="true" loext:opacity="0%" style:font-name="Liberation Sans" fo:font-size="11pt" fo:language="de" fo:country="AT" fo:font-weight="normal" officeooo:rsid="001f13cb"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00" style:family="text">
      <style:text-properties style:use-window-font-color="true" loext:opacity="0%" style:font-name="Liberation Sans" fo:font-size="11pt" fo:language="de" fo:country="AT" fo:font-weight="normal" officeooo:rsid="00acb29b"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01" style:family="text">
      <style:text-properties style:use-window-font-color="true" loext:opacity="0%" style:font-name="Liberation Sans" fo:font-size="11pt" fo:language="de" fo:country="AT" fo:font-weight="normal" officeooo:rsid="01390295"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02" style:family="text">
      <style:text-properties style:use-window-font-color="true" loext:opacity="0%" style:font-name="Liberation Sans" fo:font-size="11pt" fo:language="de" fo:country="AT" fo:font-weight="normal" officeooo:rsid="0137b71f"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03" style:family="text">
      <style:text-properties style:use-window-font-color="true" loext:opacity="0%" style:font-name="Liberation Sans" fo:font-size="11pt" fo:language="de" fo:country="AT" fo:font-weight="normal" officeooo:rsid="0115a707"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04" style:family="text">
      <style:text-properties style:use-window-font-color="true" loext:opacity="0%" style:font-name="Liberation Sans" fo:font-size="11pt" fo:language="de" fo:country="AT" fo:font-weight="normal" officeooo:rsid="0104d259"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05" style:family="text">
      <style:text-properties style:use-window-font-color="true" loext:opacity="0%" style:font-name="Liberation Sans" fo:font-size="11pt" fo:language="de" fo:country="AT" fo:font-weight="normal" officeooo:rsid="013964c5"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06" style:family="text">
      <style:text-properties style:use-window-font-color="true" loext:opacity="0%" style:font-name="Liberation Sans" fo:font-size="11pt" fo:language="de" fo:country="AT" fo:font-weight="normal" officeooo:rsid="01163cc2"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07" style:family="text">
      <style:text-properties style:use-window-font-color="true" loext:opacity="0%" style:font-name="Liberation Sans" fo:font-size="11pt" fo:language="de" fo:country="AT" fo:font-weight="normal" officeooo:rsid="013c3082"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08" style:family="text">
      <style:text-properties style:use-window-font-color="true" loext:opacity="0%" style:font-name="Liberation Sans" fo:font-size="11pt" fo:language="de" fo:country="AT" fo:font-weight="normal" officeooo:rsid="01172a25"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09" style:family="text">
      <style:text-properties style:use-window-font-color="true" loext:opacity="0%" style:font-name="Liberation Sans" fo:font-size="11pt" fo:language="de" fo:country="AT" style:text-underline-style="none" officeooo:rsid="00aa560a" fo:background-color="transparent" loext:char-shading-value="0" style:font-name-asian="Times New Roman1" style:font-size-asian="10.5pt" style:language-asian="zh" style:country-asian="CN" style:font-name-complex="Arial1" style:font-size-complex="11pt" style:language-complex="ar" style:country-complex="SA"/>
    </style:style>
    <style:style style:name="T110" style:family="text">
      <style:text-properties style:use-window-font-color="true" loext:opacity="0%" style:font-name="Liberation Sans" fo:font-size="11pt" fo:language="de" fo:country="AT" officeooo:rsid="00acb29b" style:font-name-asian="Times New Roman1" style:font-size-asian="11pt" style:language-asian="zh" style:country-asian="CN" style:font-name-complex="Arial1" style:font-size-complex="11pt" style:language-complex="ar" style:country-complex="SA"/>
    </style:style>
    <style:style style:name="T111" style:family="text">
      <style:text-properties style:use-window-font-color="true" loext:opacity="0%" style:font-name="Liberation Sans" fo:font-size="11pt" fo:language="de" fo:country="AT" officeooo:rsid="01113568" style:font-name-asian="Times New Roman1" style:font-size-asian="11pt" style:language-asian="zh" style:country-asian="CN" style:font-name-complex="Arial1" style:font-size-complex="11pt" style:language-complex="ar" style:country-complex="SA"/>
    </style:style>
    <style:style style:name="T112" style:family="text">
      <style:text-properties style:use-window-font-color="true" loext:opacity="0%" style:font-name="Liberation Sans" fo:font-size="11pt" fo:language="de" fo:country="AT" officeooo:rsid="0133a707" style:font-name-asian="Times New Roman1" style:font-size-asian="11pt" style:language-asian="zh" style:country-asian="CN" style:font-name-complex="Arial1" style:font-size-complex="11pt" style:language-complex="ar" style:country-complex="SA"/>
    </style:style>
    <style:style style:name="T113" style:family="text">
      <style:text-properties style:use-window-font-color="true" loext:opacity="0%" style:font-name="Liberation Sans" fo:font-size="11pt" fo:language="de" fo:country="AT" officeooo:rsid="01128627" style:font-name-asian="Times New Roman1" style:font-size-asian="11pt" style:language-asian="zh" style:country-asian="CN" style:font-name-complex="Arial1" style:font-size-complex="11pt" style:language-complex="ar" style:country-complex="SA"/>
    </style:style>
    <style:style style:name="T114" style:family="text">
      <style:text-properties style:use-window-font-color="true" loext:opacity="0%" style:font-name="Liberation Sans" fo:font-size="11pt" fo:language="de" fo:country="AT" officeooo:rsid="00aa560a" fo:background-color="transparent" loext:char-shading-value="0" style:font-name-asian="Times New Roman1" style:font-size-asian="10.5pt" style:language-asian="zh" style:country-asian="CN" style:font-name-complex="Arial1" style:font-size-complex="11pt" style:language-complex="ar" style:country-complex="SA" style:font-weight-complex="normal"/>
    </style:style>
    <style:style style:name="T115" style:family="text">
      <style:text-properties style:use-window-font-color="true" loext:opacity="0%" style:font-name="Arial" fo:font-size="11pt" fo:language="de" fo:country="DE" style:text-underline-style="solid" style:text-underline-width="auto" style:text-underline-color="font-color" officeooo:rsid="00007d7e" style:font-name-asian="Times New Roman" style:font-size-asian="11pt" style:language-asian="zh" style:country-asian="CN" style:font-name-complex="Arial" style:font-size-complex="11pt" style:language-complex="ar" style:country-complex="SA"/>
    </style:style>
    <style:style style:name="T116" style:family="text">
      <style:text-properties style:use-window-font-color="true" loext:opacity="0%" fo:font-size="11pt" fo:language="de" fo:country="AT" fo:font-weight="normal" officeooo:rsid="00b6ad77" style:font-name-asian="Times New Roman1" style:font-size-asian="9.60000038146973pt" style:language-asian="zh" style:country-asian="CN" style:font-weight-asian="normal" style:font-name-complex="Arial1" style:font-size-complex="11pt" style:language-complex="ar" style:country-complex="SA" style:font-weight-complex="normal"/>
    </style:style>
    <style:style style:name="T117" style:family="text">
      <style:text-properties style:use-window-font-color="true" loext:opacity="0%" fo:font-size="11pt" fo:language="de" fo:country="AT" fo:font-weight="normal" officeooo:rsid="00ba63da" style:font-name-asian="Times New Roman1" style:font-size-asian="9.60000038146973pt" style:language-asian="zh" style:country-asian="CN" style:font-weight-asian="normal" style:font-name-complex="Arial1" style:font-size-complex="11pt" style:language-complex="ar" style:country-complex="SA" style:font-weight-complex="normal"/>
    </style:style>
    <style:style style:name="T118" style:family="text">
      <style:text-properties style:use-window-font-color="true" loext:opacity="0%" fo:font-size="11pt" fo:language="de" fo:country="AT" fo:font-weight="normal" officeooo:rsid="00b87fd9" style:font-name-asian="Times New Roman1" style:font-size-asian="9.60000038146973pt" style:language-asian="zh" style:country-asian="CN" style:font-weight-asian="normal" style:font-name-complex="Arial1" style:font-size-complex="11pt" style:language-complex="ar" style:country-complex="SA" style:font-weight-complex="normal"/>
    </style:style>
    <style:style style:name="T119" style:family="text">
      <style:text-properties style:use-window-font-color="true" loext:opacity="0%" fo:font-size="11pt" fo:language="de" fo:country="AT" fo:font-weight="normal" officeooo:rsid="010b7bbc" style:font-name-asian="Times New Roman1" style:font-size-asian="9.60000038146973pt" style:language-asian="zh" style:country-asian="CN" style:font-weight-asian="normal" style:font-name-complex="Arial1" style:font-size-complex="11pt" style:language-complex="ar" style:country-complex="SA" style:font-weight-complex="normal"/>
    </style:style>
    <style:style style:name="T120" style:family="text">
      <style:text-properties style:use-window-font-color="true" loext:opacity="0%" fo:font-size="11pt" fo:language="de" fo:country="AT" fo:font-weight="normal" officeooo:rsid="011ffec4" style:font-name-asian="Times New Roman1" style:font-size-asian="9.60000038146973pt" style:language-asian="zh" style:country-asian="CN" style:font-weight-asian="normal" style:font-name-complex="Arial1" style:font-size-complex="11pt" style:language-complex="ar" style:country-complex="SA" style:font-weight-complex="normal"/>
    </style:style>
    <style:style style:name="T121" style:family="text">
      <style:text-properties style:use-window-font-color="true" loext:opacity="0%" fo:font-size="11pt" fo:language="de" fo:country="AT" fo:font-weight="normal" officeooo:rsid="01216ce2" style:font-name-asian="Times New Roman1" style:font-size-asian="9.60000038146973pt" style:language-asian="zh" style:country-asian="CN" style:font-weight-asian="normal" style:font-name-complex="Arial1" style:font-size-complex="11pt" style:language-complex="ar" style:country-complex="SA" style:font-weight-complex="normal"/>
    </style:style>
    <style:style style:name="T122" style:family="text">
      <style:text-properties style:use-window-font-color="true" loext:opacity="0%" fo:font-size="11pt" fo:language="de" fo:country="AT" fo:font-weight="normal" officeooo:rsid="00cc9588" style:font-name-asian="Times New Roman1" style:font-size-asian="9.60000038146973pt" style:language-asian="zh" style:country-asian="CN" style:font-weight-asian="normal" style:font-name-complex="Arial1" style:font-size-complex="11pt" style:language-complex="ar" style:country-complex="SA" style:font-weight-complex="normal"/>
    </style:style>
    <style:style style:name="T123" style:family="text">
      <style:text-properties style:use-window-font-color="true" loext:opacity="0%" fo:font-size="11pt" fo:language="de" fo:country="AT" fo:font-weight="normal" officeooo:rsid="00ceab65" style:font-name-asian="Times New Roman1" style:font-size-asian="9.60000038146973pt" style:language-asian="zh" style:country-asian="CN" style:font-weight-asian="normal" style:font-name-complex="Arial1" style:font-size-complex="11pt" style:language-complex="ar" style:country-complex="SA" style:font-weight-complex="normal"/>
    </style:style>
    <style:style style:name="T124" style:family="text">
      <style:text-properties style:use-window-font-color="true" loext:opacity="0%" fo:font-size="11pt" fo:language="de" fo:country="AT" fo:font-weight="normal" officeooo:rsid="0122f45d" style:font-name-asian="Times New Roman1" style:font-size-asian="9.60000038146973pt" style:language-asian="zh" style:country-asian="CN" style:font-weight-asian="normal" style:font-name-complex="Arial1" style:font-size-complex="11pt" style:language-complex="ar" style:country-complex="SA" style:font-weight-complex="normal"/>
    </style:style>
    <style:style style:name="T125" style:family="text">
      <style:text-properties style:use-window-font-color="true" loext:opacity="0%" fo:font-size="11pt" fo:language="de" fo:country="AT" fo:font-weight="normal" officeooo:rsid="010be62c" style:font-name-asian="Times New Roman1" style:font-size-asian="9.60000038146973pt" style:language-asian="zh" style:country-asian="CN" style:font-weight-asian="normal" style:font-name-complex="Arial1" style:font-size-complex="11pt" style:language-complex="ar" style:country-complex="SA" style:font-weight-complex="normal"/>
    </style:style>
    <style:style style:name="T126" style:family="text">
      <style:text-properties style:use-window-font-color="true" loext:opacity="0%" fo:font-size="11pt" fo:language="de" fo:country="AT" fo:font-weight="normal" officeooo:rsid="00b46528" style:font-name-asian="Times New Roman1" style:font-size-asian="9.60000038146973pt" style:language-asian="zh" style:country-asian="CN" style:font-weight-asian="normal" style:font-name-complex="Arial1" style:font-size-complex="11pt" style:language-complex="ar" style:country-complex="SA" style:font-weight-complex="normal"/>
    </style:style>
    <style:style style:name="T127" style:family="text">
      <style:text-properties style:use-window-font-color="true" loext:opacity="0%" fo:font-size="11pt" fo:language="de" fo:country="AT" fo:font-weight="normal" officeooo:rsid="013964c5" style:font-name-asian="Times New Roman1" style:font-size-asian="9.60000038146973pt" style:language-asian="zh" style:country-asian="CN" style:font-weight-asian="normal" style:font-name-complex="Arial1" style:font-size-complex="11pt" style:language-complex="ar" style:country-complex="SA" style:font-weight-complex="normal"/>
    </style:style>
    <style:style style:name="T128" style:family="text">
      <style:text-properties style:use-window-font-color="true" loext:opacity="0%" fo:font-size="11pt" fo:language="de" fo:country="AT" fo:font-weight="normal" officeooo:rsid="00bc788d" style:font-name-asian="Times New Roman1" style:font-size-asian="9.60000038146973pt" style:language-asian="zh" style:country-asian="CN" style:font-weight-asian="normal" style:font-name-complex="Arial1" style:font-size-complex="11pt" style:language-complex="ar" style:country-complex="SA" style:font-weight-complex="normal"/>
    </style:style>
    <style:style style:name="T129" style:family="text">
      <style:text-properties style:use-window-font-color="true" loext:opacity="0%" fo:font-size="11pt" fo:language="de" fo:country="AT" fo:font-weight="normal"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30" style:family="text">
      <style:text-properties style:use-window-font-color="true" loext:opacity="0%" fo:font-size="11pt" fo:language="de" fo:country="AT" fo:font-weight="normal" officeooo:rsid="00de30ba"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31" style:family="text">
      <style:text-properties style:use-window-font-color="true" loext:opacity="0%" fo:font-size="11pt" fo:language="de" fo:country="AT" fo:font-weight="normal" officeooo:rsid="0125ebf8"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32" style:family="text">
      <style:text-properties style:use-window-font-color="true" loext:opacity="0%" fo:font-size="11pt" fo:language="de" fo:country="AT" fo:font-weight="normal" officeooo:rsid="00db29de"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33" style:family="text">
      <style:text-properties style:use-window-font-color="true" loext:opacity="0%" fo:font-size="11pt" fo:language="de" fo:country="AT" fo:font-weight="normal" officeooo:rsid="01265927"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34" style:family="text">
      <style:text-properties style:use-window-font-color="true" loext:opacity="0%" fo:font-size="11pt" fo:language="de" fo:country="AT" fo:font-weight="normal" officeooo:rsid="00b6ad77"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35" style:family="text">
      <style:text-properties style:use-window-font-color="true" loext:opacity="0%" fo:font-size="11pt" fo:language="de" fo:country="AT" fo:font-weight="normal" officeooo:rsid="00d6e29b"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36" style:family="text">
      <style:text-properties style:use-window-font-color="true" loext:opacity="0%" fo:font-size="11pt" fo:language="de" fo:country="AT" fo:font-weight="normal" officeooo:rsid="01272173"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37" style:family="text">
      <style:text-properties style:use-window-font-color="true" loext:opacity="0%" fo:font-size="11pt" fo:language="de" fo:country="AT" fo:font-weight="normal" officeooo:rsid="00dbdb13"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38" style:family="text">
      <style:text-properties style:use-window-font-color="true" loext:opacity="0%" fo:font-size="11pt" fo:language="de" fo:country="AT" fo:font-weight="normal" officeooo:rsid="010d915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39" style:family="text">
      <style:text-properties style:use-window-font-color="true" loext:opacity="0%" fo:font-size="11pt" fo:language="de" fo:country="AT" fo:font-weight="normal" officeooo:rsid="010de0b1"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40" style:family="text">
      <style:text-properties style:use-window-font-color="true" loext:opacity="0%" fo:font-size="11pt" fo:language="de" fo:country="AT" fo:font-weight="normal" officeooo:rsid="00dcf7f3"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41" style:family="text">
      <style:text-properties style:use-window-font-color="true" loext:opacity="0%" fo:font-size="11pt" fo:language="de" fo:country="AT" fo:font-weight="normal" officeooo:rsid="00acb29b"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42" style:family="text">
      <style:text-properties style:use-window-font-color="true" loext:opacity="0%" fo:font-size="11pt" fo:language="de" fo:country="AT" fo:font-weight="normal" officeooo:rsid="0125de3b"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43" style:family="text">
      <style:text-properties style:use-window-font-color="true" loext:opacity="0%" fo:font-size="11pt" fo:language="de" fo:country="AT" fo:font-weight="normal" officeooo:rsid="00101f77"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44" style:family="text">
      <style:text-properties style:use-window-font-color="true" loext:opacity="0%" fo:font-size="11pt" fo:language="de" fo:country="AT" fo:font-weight="normal" officeooo:rsid="012c2cff"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45" style:family="text">
      <style:text-properties style:use-window-font-color="true" loext:opacity="0%" fo:font-size="11pt" fo:language="de" fo:country="AT" fo:font-weight="normal" officeooo:rsid="0124e1e7"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46" style:family="text">
      <style:text-properties style:use-window-font-color="true" loext:opacity="0%" fo:font-size="11pt" fo:language="de" fo:country="AT" fo:font-weight="normal" officeooo:rsid="001109a7"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47" style:family="text">
      <style:text-properties style:use-window-font-color="true" loext:opacity="0%" fo:font-size="11pt" fo:language="de" fo:country="AT" fo:font-weight="normal" officeooo:rsid="0128c926"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48" style:family="text">
      <style:text-properties style:use-window-font-color="true" loext:opacity="0%" fo:font-size="11pt" fo:language="de" fo:country="AT" fo:font-weight="normal" officeooo:rsid="00dfcd79"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49" style:family="text">
      <style:text-properties style:use-window-font-color="true" loext:opacity="0%" fo:font-size="11pt" fo:language="de" fo:country="AT" fo:font-weight="normal" officeooo:rsid="0125152e"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50" style:family="text">
      <style:text-properties style:use-window-font-color="true" loext:opacity="0%" fo:font-size="11pt" fo:language="de" fo:country="AT" fo:font-weight="normal" officeooo:rsid="00cc9588"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51" style:family="text">
      <style:text-properties style:use-window-font-color="true" loext:opacity="0%" fo:font-size="11pt" fo:language="de" fo:country="AT" fo:font-weight="normal" officeooo:rsid="00d507b6"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52" style:family="text">
      <style:text-properties style:use-window-font-color="true" loext:opacity="0%" fo:font-size="11pt" fo:language="de" fo:country="AT" fo:font-weight="normal" officeooo:rsid="00ee7d3f"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53" style:family="text">
      <style:text-properties style:use-window-font-color="true" loext:opacity="0%" fo:font-size="11pt" fo:language="de" fo:country="AT" fo:font-weight="normal" officeooo:rsid="00ee9172"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54" style:family="text">
      <style:text-properties style:use-window-font-color="true" loext:opacity="0%" fo:font-size="11pt" fo:language="de" fo:country="AT" fo:font-weight="normal" officeooo:rsid="0137b71f"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55" style:family="text">
      <style:text-properties style:use-window-font-color="true" loext:opacity="0%" fo:font-size="11pt" fo:language="de" fo:country="AT" fo:font-weight="normal" officeooo:rsid="00f1c391"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56" style:family="text">
      <style:text-properties style:use-window-font-color="true" loext:opacity="0%" fo:font-size="11pt" fo:language="de" fo:country="AT" fo:font-weight="normal" officeooo:rsid="01390295"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57" style:family="text">
      <style:text-properties style:use-window-font-color="true" loext:opacity="0%" fo:font-size="11pt" fo:language="de" fo:country="AT" fo:font-weight="normal" officeooo:rsid="00f02b25"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58" style:family="text">
      <style:text-properties style:use-window-font-color="true" loext:opacity="0%" fo:font-size="11pt" fo:language="de" fo:country="AT" fo:font-weight="normal" officeooo:rsid="00f8ec57"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59" style:family="text">
      <style:text-properties style:use-window-font-color="true" loext:opacity="0%" fo:font-size="11pt" fo:language="de" fo:country="AT" fo:font-weight="normal" officeooo:rsid="0015be67"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60" style:family="text">
      <style:text-properties style:use-window-font-color="true" loext:opacity="0%" fo:font-size="11pt" fo:language="de" fo:country="AT" fo:font-weight="normal" officeooo:rsid="00174ea5"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61" style:family="text">
      <style:text-properties style:use-window-font-color="true" loext:opacity="0%" fo:font-size="11pt" fo:language="de" fo:country="AT" fo:font-weight="normal" officeooo:rsid="001f13cb"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62" style:family="text">
      <style:text-properties style:use-window-font-color="true" loext:opacity="0%" fo:font-size="11pt" fo:language="de" fo:country="AT" fo:font-weight="normal" officeooo:rsid="00acb29b"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63" style:family="text">
      <style:text-properties style:use-window-font-color="true" loext:opacity="0%" fo:font-size="11pt" fo:language="de" fo:country="AT" fo:font-weight="normal" officeooo:rsid="01390295"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64" style:family="text">
      <style:text-properties style:use-window-font-color="true" loext:opacity="0%" fo:font-size="11pt" fo:language="de" fo:country="AT" fo:font-weight="normal" officeooo:rsid="0137b71f"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65" style:family="text">
      <style:text-properties style:use-window-font-color="true" loext:opacity="0%" fo:font-size="11pt" fo:language="de" fo:country="AT" fo:font-weight="normal" officeooo:rsid="0115a707"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66" style:family="text">
      <style:text-properties style:use-window-font-color="true" loext:opacity="0%" fo:font-size="11pt" fo:language="de" fo:country="AT" fo:font-weight="normal" officeooo:rsid="0104d259"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67" style:family="text">
      <style:text-properties style:use-window-font-color="true" loext:opacity="0%" fo:font-size="11pt" fo:language="de" fo:country="AT" fo:font-weight="normal" officeooo:rsid="013964c5"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68" style:family="text">
      <style:text-properties style:use-window-font-color="true" loext:opacity="0%" fo:font-size="11pt" fo:language="de" fo:country="AT" fo:font-weight="normal" officeooo:rsid="01163cc2"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69" style:family="text">
      <style:text-properties style:use-window-font-color="true" loext:opacity="0%" fo:font-size="11pt" fo:language="de" fo:country="AT" fo:font-weight="normal" officeooo:rsid="013c3082"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70" style:family="text">
      <style:text-properties style:use-window-font-color="true" loext:opacity="0%" fo:font-size="11pt" fo:language="de" fo:country="AT" fo:font-weight="normal" officeooo:rsid="01172a25"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171" style:family="text">
      <style:text-properties style:use-window-font-color="true" loext:opacity="0%" fo:font-size="11pt" fo:language="de" fo:country="AT" fo:font-style="italic" fo:font-weight="normal" officeooo:rsid="00dcf7f3" style:font-name-asian="Times New Roman1" style:font-size-asian="11pt" style:language-asian="zh" style:country-asian="CN" style:font-style-asian="italic" style:font-weight-asian="normal" style:font-name-complex="Arial1" style:font-size-complex="11pt" style:language-complex="ar" style:country-complex="SA" style:font-style-complex="italic" style:font-weight-complex="normal"/>
    </style:style>
    <style:style style:name="T172" style:family="text">
      <style:text-properties style:use-window-font-color="true" loext:opacity="0%" fo:font-size="11pt" fo:language="de" fo:country="AT" officeooo:rsid="00acb29b" style:font-name-asian="Times New Roman1" style:font-size-asian="11pt" style:language-asian="zh" style:country-asian="CN" style:font-name-complex="Arial1" style:font-size-complex="11pt" style:language-complex="ar" style:country-complex="SA"/>
    </style:style>
    <style:style style:name="T173" style:family="text">
      <style:text-properties style:use-window-font-color="true" loext:opacity="0%" fo:font-size="11pt" fo:language="de" fo:country="AT" officeooo:rsid="01331039" style:font-name-asian="Times New Roman1" style:font-size-asian="11pt" style:language-asian="zh" style:country-asian="CN" style:font-name-complex="Arial1" style:font-size-complex="11pt" style:language-complex="ar" style:country-complex="SA"/>
    </style:style>
    <style:style style:name="T174" style:family="text">
      <style:text-properties style:use-window-font-color="true" loext:opacity="0%" fo:font-size="11pt" fo:language="de" fo:country="AT" officeooo:rsid="00e9e25b" style:font-name-asian="Times New Roman1" style:font-size-asian="11pt" style:language-asian="zh" style:country-asian="CN" style:font-name-complex="Arial1" style:font-size-complex="11pt" style:language-complex="ar" style:country-complex="SA"/>
    </style:style>
    <style:style style:name="T175" style:family="text">
      <style:text-properties style:use-window-font-color="true" loext:opacity="0%" fo:font-size="11pt" fo:language="de" fo:country="AT" officeooo:rsid="00eb9110" style:font-name-asian="Times New Roman1" style:font-size-asian="11pt" style:language-asian="zh" style:country-asian="CN" style:font-name-complex="Arial1" style:font-size-complex="11pt" style:language-complex="ar" style:country-complex="SA"/>
    </style:style>
    <style:style style:name="T176" style:family="text">
      <style:text-properties style:use-window-font-color="true" loext:opacity="0%" fo:font-size="11pt" fo:language="de" fo:country="AT" officeooo:rsid="01113568" style:font-name-asian="Times New Roman1" style:font-size-asian="11pt" style:language-asian="zh" style:country-asian="CN" style:font-name-complex="Arial1" style:font-size-complex="11pt" style:language-complex="ar" style:country-complex="SA"/>
    </style:style>
    <style:style style:name="T177" style:family="text">
      <style:text-properties style:use-window-font-color="true" loext:opacity="0%" fo:font-size="11pt" fo:language="de" fo:country="AT" officeooo:rsid="0134887b" style:font-name-asian="Times New Roman1" style:font-size-asian="11pt" style:language-asian="zh" style:country-asian="CN" style:font-name-complex="Arial1" style:font-size-complex="11pt" style:language-complex="ar" style:country-complex="SA"/>
    </style:style>
    <style:style style:name="T178" style:family="text">
      <style:text-properties style:use-window-font-color="true" loext:opacity="0%" fo:font-size="11pt" fo:language="de" fo:country="AT" officeooo:rsid="0112b13d" style:font-name-asian="Times New Roman1" style:font-size-asian="11pt" style:language-asian="zh" style:country-asian="CN" style:font-name-complex="Arial1" style:font-size-complex="11pt" style:language-complex="ar" style:country-complex="SA"/>
    </style:style>
    <style:style style:name="T179" style:family="text">
      <style:text-properties style:use-window-font-color="true" loext:opacity="0%" fo:font-size="11pt" fo:language="de" fo:country="AT" officeooo:rsid="00ee039d" style:font-name-asian="Times New Roman1" style:font-size-asian="11pt" style:language-asian="zh" style:country-asian="CN" style:font-name-complex="Arial1" style:font-size-complex="11pt" style:language-complex="ar" style:country-complex="SA"/>
    </style:style>
    <style:style style:name="T180" style:family="text">
      <style:text-properties style:use-window-font-color="true" loext:opacity="0%" fo:font-size="11pt" fo:language="de" fo:country="AT" officeooo:rsid="01351efd" style:font-name-asian="Times New Roman1" style:font-size-asian="11pt" style:language-asian="zh" style:country-asian="CN" style:font-name-complex="Arial1" style:font-size-complex="11pt" style:language-complex="ar" style:country-complex="SA"/>
    </style:style>
    <style:style style:name="T181" style:family="text">
      <style:text-properties style:use-window-font-color="true" loext:opacity="0%" fo:font-size="11pt" fo:language="de" fo:country="AT" officeooo:rsid="0133a707" style:font-name-asian="Times New Roman1" style:font-size-asian="11pt" style:language-asian="zh" style:country-asian="CN" style:font-name-complex="Arial1" style:font-size-complex="11pt" style:language-complex="ar" style:country-complex="SA"/>
    </style:style>
    <style:style style:name="T182" style:family="text">
      <style:text-properties style:use-window-font-color="true" loext:opacity="0%" fo:font-size="11pt" fo:language="de" fo:country="AT" officeooo:rsid="01128627" style:font-name-asian="Times New Roman1" style:font-size-asian="11pt" style:language-asian="zh" style:country-asian="CN" style:font-name-complex="Arial1" style:font-size-complex="11pt" style:language-complex="ar" style:country-complex="SA"/>
    </style:style>
    <style:style style:name="T183" style:family="text">
      <style:text-properties style:use-window-font-color="true" loext:opacity="0%" fo:font-size="11pt" fo:language="de" fo:country="AT" style:text-underline-style="none" officeooo:rsid="00651b54" fo:background-color="transparent" loext:char-shading-value="0" style:font-name-asian="Times New Roman1" style:font-size-asian="10.5pt" style:language-asian="zh" style:country-asian="CN" style:font-name-complex="Arial1" style:font-size-complex="11pt" style:language-complex="ar" style:country-complex="SA"/>
    </style:style>
    <style:style style:name="T184" style:family="text">
      <style:text-properties style:use-window-font-color="true" loext:opacity="0%" fo:font-size="11pt" fo:language="de" fo:country="AT" style:text-underline-style="none" officeooo:rsid="0102c86c" fo:background-color="transparent" loext:char-shading-value="0" style:font-name-asian="Times New Roman1" style:font-size-asian="10.5pt" style:language-asian="zh" style:country-asian="CN" style:font-name-complex="Arial1" style:font-size-complex="11pt" style:language-complex="ar" style:country-complex="SA"/>
    </style:style>
    <style:style style:name="T185" style:family="text">
      <style:text-properties style:use-window-font-color="true" loext:opacity="0%" fo:font-size="11pt" fo:language="de" fo:country="AT" style:text-underline-style="none" officeooo:rsid="013e221c" fo:background-color="transparent" loext:char-shading-value="0" style:font-name-asian="Times New Roman1" style:font-size-asian="10.5pt" style:language-asian="zh" style:country-asian="CN" style:font-name-complex="Arial1" style:font-size-complex="11pt" style:language-complex="ar" style:country-complex="SA"/>
    </style:style>
    <style:style style:name="T186" style:family="text">
      <style:text-properties style:use-window-font-color="true" loext:opacity="0%" fo:font-size="11pt" fo:language="de" fo:country="AT" style:text-underline-style="none" officeooo:rsid="00aa560a" fo:background-color="transparent" loext:char-shading-value="0" style:font-name-asian="Times New Roman1" style:font-size-asian="10.5pt" style:language-asian="zh" style:country-asian="CN" style:font-name-complex="Arial1" style:font-size-complex="11pt" style:language-complex="ar" style:country-complex="SA"/>
    </style:style>
    <style:style style:name="T187" style:family="text">
      <style:text-properties style:use-window-font-color="true" loext:opacity="0%" fo:font-size="11pt" fo:language="de" fo:country="AT" fo:font-style="normal" fo:font-weight="normal" officeooo:rsid="006bf2a6" fo:background-color="transparent" loext:char-shading-value="0" style:font-name-asian="Times New Roman1" style:font-size-asian="10.5pt" style:language-asian="zh" style:country-asian="CN" style:font-style-asian="normal" style:font-weight-asian="normal" style:font-name-complex="Arial1" style:font-size-complex="11pt" style:language-complex="ar" style:country-complex="SA" style:font-style-complex="normal" style:font-weight-complex="normal"/>
    </style:style>
    <style:style style:name="T188" style:family="text">
      <style:text-properties style:use-window-font-color="true" loext:opacity="0%" fo:font-size="11pt" fo:language="de" fo:country="AT" fo:font-style="normal" fo:font-weight="normal" officeooo:rsid="010ad59d" fo:background-color="transparent" loext:char-shading-value="0" style:font-name-asian="Times New Roman1" style:font-size-asian="10.5pt" style:language-asian="zh" style:country-asian="CN" style:font-style-asian="normal" style:font-weight-asian="normal" style:font-name-complex="Arial1" style:font-size-complex="11pt" style:language-complex="ar" style:country-complex="SA" style:font-style-complex="normal" style:font-weight-complex="normal"/>
    </style:style>
    <style:style style:name="T189" style:family="text">
      <style:text-properties style:use-window-font-color="true" loext:opacity="0%" fo:font-size="11pt" fo:language="de" fo:country="AT" fo:font-style="normal" fo:font-weight="normal" officeooo:rsid="00b16581" fo:background-color="transparent" loext:char-shading-value="0" style:font-name-asian="Times New Roman1" style:font-size-asian="10.5pt" style:language-asian="zh" style:country-asian="CN" style:font-style-asian="normal" style:font-weight-asian="normal" style:font-name-complex="Arial1" style:font-size-complex="11pt" style:language-complex="ar" style:country-complex="SA" style:font-style-complex="normal" style:font-weight-complex="normal"/>
    </style:style>
    <style:style style:name="T190" style:family="text">
      <style:text-properties style:use-window-font-color="true" loext:opacity="0%" fo:font-size="11pt" fo:language="de" fo:country="AT" fo:font-style="normal" fo:font-weight="normal" officeooo:rsid="00b32f18" fo:background-color="transparent" loext:char-shading-value="0" style:font-name-asian="Times New Roman1" style:font-size-asian="10.5pt" style:language-asian="zh" style:country-asian="CN" style:font-style-asian="normal" style:font-weight-asian="normal" style:font-name-complex="Arial1" style:font-size-complex="11pt" style:language-complex="ar" style:country-complex="SA" style:font-style-complex="normal" style:font-weight-complex="normal"/>
    </style:style>
    <style:style style:name="T191" style:family="text">
      <style:text-properties style:use-window-font-color="true" loext:opacity="0%" fo:font-size="11pt" fo:language="de" fo:country="AT" fo:font-style="normal" fo:font-weight="normal" officeooo:rsid="01404597" fo:background-color="transparent" loext:char-shading-value="0" style:font-name-asian="Times New Roman1" style:font-size-asian="10.5pt" style:language-asian="zh" style:country-asian="CN" style:font-style-asian="normal" style:font-weight-asian="normal" style:font-name-complex="Arial1" style:font-size-complex="11pt" style:language-complex="ar" style:country-complex="SA" style:font-style-complex="normal" style:font-weight-complex="normal"/>
    </style:style>
    <style:style style:name="T192" style:family="text">
      <style:text-properties style:use-window-font-color="true" loext:opacity="0%" fo:font-size="11pt" fo:language="de" fo:country="AT" fo:font-style="normal" fo:font-weight="normal" officeooo:rsid="011ffec4" fo:background-color="transparent" loext:char-shading-value="0" style:font-name-asian="Times New Roman1" style:font-size-asian="10.5pt" style:language-asian="zh" style:country-asian="CN" style:font-style-asian="normal" style:font-weight-asian="normal" style:font-name-complex="Arial1" style:font-size-complex="11pt" style:language-complex="ar" style:country-complex="SA" style:font-style-complex="normal" style:font-weight-complex="normal"/>
    </style:style>
    <style:style style:name="T193" style:family="text">
      <style:text-properties style:use-window-font-color="true" loext:opacity="0%" fo:font-size="11pt" fo:language="de" fo:country="AT" officeooo:rsid="00aa560a" fo:background-color="transparent" loext:char-shading-value="0" style:font-name-asian="Times New Roman1" style:font-size-asian="10.5pt" style:language-asian="zh" style:country-asian="CN" style:font-name-complex="Arial1" style:font-size-complex="11pt" style:language-complex="ar" style:country-complex="SA" style:font-weight-complex="normal"/>
    </style:style>
    <style:style style:name="T194" style:family="text">
      <style:text-properties style:use-window-font-color="true" loext:opacity="0%" fo:font-size="11pt" fo:language="de" fo:country="DE" style:text-underline-style="solid" style:text-underline-width="auto" style:text-underline-color="font-color" officeooo:rsid="00007d7e" style:font-name-asian="Times New Roman" style:font-size-asian="11pt" style:language-asian="zh" style:country-asian="CN" style:font-name-complex="Arial" style:font-size-complex="11pt" style:language-complex="ar" style:country-complex="SA"/>
    </style:style>
    <style:style style:name="T195" style:family="text">
      <style:text-properties style:use-window-font-color="true" loext:opacity="0%" style:text-line-through-style="none" style:text-line-through-type="none" style:font-name="Liberation Sans" fo:font-size="11pt" fo:language="de" fo:country="AT" style:text-underline-style="none" officeooo:rsid="0068b52c" fo:background-color="transparent" loext:char-shading-value="0" style:font-name-asian="Times New Roman1" style:font-size-asian="10.5pt" style:language-asian="zh" style:country-asian="CN" style:font-name-complex="Arial1" style:font-size-complex="11pt" style:language-complex="ar" style:country-complex="SA" style:font-weight-complex="normal"/>
    </style:style>
    <style:style style:name="T196" style:family="text">
      <style:text-properties style:use-window-font-color="true" loext:opacity="0%" style:text-line-through-style="none" style:text-line-through-type="none" style:font-name="Liberation Sans" fo:font-size="11pt" fo:language="de" fo:country="AT" style:text-underline-style="none" officeooo:rsid="00aa560a" fo:background-color="transparent" loext:char-shading-value="0" style:font-name-asian="Times New Roman1" style:font-size-asian="10.5pt" style:language-asian="zh" style:country-asian="CN" style:font-name-complex="Arial1" style:font-size-complex="11pt" style:language-complex="ar" style:country-complex="SA" style:font-weight-complex="normal"/>
    </style:style>
    <style:style style:name="T197" style:family="text">
      <style:text-properties style:use-window-font-color="true" loext:opacity="0%" style:text-line-through-style="none" style:text-line-through-type="none" style:font-name="Liberation Sans" fo:font-size="11pt" fo:language="de" fo:country="AT" style:text-underline-style="none" officeooo:rsid="00c08e32" fo:background-color="transparent" loext:char-shading-value="0" style:font-name-asian="Times New Roman1" style:font-size-asian="10.5pt" style:language-asian="zh" style:country-asian="CN" style:font-name-complex="Arial1" style:font-size-complex="11pt" style:language-complex="ar" style:country-complex="SA" style:font-weight-complex="normal"/>
    </style:style>
    <style:style style:name="T198" style:family="text">
      <style:text-properties style:use-window-font-color="true" loext:opacity="0%" style:text-line-through-style="none" style:text-line-through-type="none" style:font-name="Liberation Sans" fo:font-size="11pt" fo:language="de" fo:country="AT" style:text-underline-style="none" officeooo:rsid="00ae51b7" fo:background-color="transparent" loext:char-shading-value="0" style:font-name-asian="Times New Roman1" style:font-size-asian="10.5pt" style:language-asian="zh" style:country-asian="CN" style:font-name-complex="Arial1" style:font-size-complex="11pt" style:language-complex="ar" style:country-complex="SA" style:font-weight-complex="normal"/>
    </style:style>
    <style:style style:name="T199" style:family="text">
      <style:text-properties style:use-window-font-color="true" loext:opacity="0%" style:text-line-through-style="none" style:text-line-through-type="none" style:font-name="Liberation Sans" fo:font-size="11pt" fo:language="de" fo:country="AT" style:text-underline-style="none" officeooo:rsid="0068b52c" fo:background-color="transparent" loext:char-shading-value="0" style:font-name-asian="Times New Roman1" style:font-size-asian="10.5pt" style:language-asian="zh" style:country-asian="CN" style:font-name-complex="Arial1" style:font-size-complex="11pt" style:language-complex="ar" style:country-complex="SA"/>
    </style:style>
    <style:style style:name="T200" style:family="text">
      <style:text-properties style:use-window-font-color="true" loext:opacity="0%" style:text-line-through-style="none" style:text-line-through-type="none" style:font-name="Liberation Sans" fo:font-size="11pt" fo:language="de" fo:country="AT" style:text-underline-style="none" officeooo:rsid="00d795de" fo:background-color="transparent" loext:char-shading-value="0" style:font-name-asian="Times New Roman1" style:font-size-asian="10.5pt" style:language-asian="zh" style:country-asian="CN" style:font-name-complex="Arial1" style:font-size-complex="11pt" style:language-complex="ar" style:country-complex="SA"/>
    </style:style>
    <style:style style:name="T201" style:family="text">
      <style:text-properties style:use-window-font-color="true" loext:opacity="0%" style:text-line-through-style="none" style:text-line-through-type="none" style:font-name="Liberation Sans" fo:font-size="11pt" fo:language="de" fo:country="AT" style:text-underline-style="none" officeooo:rsid="00c65f91" fo:background-color="transparent" loext:char-shading-value="0" style:font-name-asian="Times New Roman1" style:font-size-asian="10.5pt" style:language-asian="zh" style:country-asian="CN" style:font-name-complex="Arial1" style:font-size-complex="11pt" style:language-complex="ar" style:country-complex="SA"/>
    </style:style>
    <style:style style:name="T202" style:family="text">
      <style:text-properties style:use-window-font-color="true" loext:opacity="0%" style:text-line-through-style="none" style:text-line-through-type="none" style:font-name="Liberation Sans" fo:font-size="11pt" fo:language="de" fo:country="AT" style:text-underline-style="none" officeooo:rsid="00a8b659" fo:background-color="transparent" loext:char-shading-value="0" style:font-name-asian="Times New Roman1" style:font-size-asian="10.5pt" style:language-asian="zh" style:country-asian="CN" style:font-name-complex="Arial1" style:font-size-complex="11pt" style:language-complex="ar" style:country-complex="SA"/>
    </style:style>
    <style:style style:name="T203" style:family="text">
      <style:text-properties style:use-window-font-color="true" loext:opacity="0%" style:text-line-through-style="none" style:text-line-through-type="none" style:font-name="Liberation Sans" fo:font-size="11pt" fo:language="de" fo:country="AT" style:text-underline-style="none" officeooo:rsid="00aa560a" fo:background-color="transparent" loext:char-shading-value="0" style:font-name-asian="Times New Roman1" style:font-size-asian="10.5pt" style:language-asian="zh" style:country-asian="CN" style:font-name-complex="Arial1" style:font-size-complex="11pt" style:language-complex="ar" style:country-complex="SA"/>
    </style:style>
    <style:style style:name="T204" style:family="text">
      <style:text-properties style:use-window-font-color="true" loext:opacity="0%" style:text-line-through-style="none" style:text-line-through-type="none" style:font-name="Liberation Sans" fo:font-size="11pt" fo:language="de" fo:country="AT" style:text-underline-style="none" officeooo:rsid="00c41e6d" fo:background-color="transparent" loext:char-shading-value="0" style:font-name-asian="Times New Roman1" style:font-size-asian="10.5pt" style:language-asian="zh" style:country-asian="CN" style:font-name-complex="Arial1" style:font-size-complex="11pt" style:language-complex="ar" style:country-complex="SA"/>
    </style:style>
    <style:style style:name="T205" style:family="text">
      <style:text-properties style:use-window-font-color="true" loext:opacity="0%" style:text-line-through-style="none" style:text-line-through-type="none" style:font-name="Liberation Sans" fo:font-size="11pt" fo:language="de" fo:country="AT" style:text-underline-style="none" officeooo:rsid="00c08e32" fo:background-color="transparent" loext:char-shading-value="0" style:font-name-asian="Times New Roman1" style:font-size-asian="10.5pt" style:language-asian="zh" style:country-asian="CN" style:font-name-complex="Arial1" style:font-size-complex="11pt" style:language-complex="ar" style:country-complex="SA"/>
    </style:style>
    <style:style style:name="T206" style:family="text">
      <style:text-properties style:use-window-font-color="true" loext:opacity="0%" style:text-line-through-style="none" style:text-line-through-type="none" style:font-name="Liberation Sans" fo:font-size="11pt" fo:language="de" fo:country="AT" style:text-underline-style="none" officeooo:rsid="00ad0b6d" fo:background-color="transparent" loext:char-shading-value="0" style:font-name-asian="Times New Roman1" style:font-size-asian="10.5pt" style:language-asian="zh" style:country-asian="CN" style:font-name-complex="Arial1" style:font-size-complex="11pt" style:language-complex="ar" style:country-complex="SA"/>
    </style:style>
    <style:style style:name="T207" style:family="text">
      <style:text-properties style:use-window-font-color="true" loext:opacity="0%" style:text-line-through-style="none" style:text-line-through-type="none" style:font-name="Liberation Sans" fo:font-size="11pt" fo:language="de" fo:country="AT" style:text-underline-style="none" officeooo:rsid="00eca1e6" fo:background-color="transparent" loext:char-shading-value="0" style:font-name-asian="Times New Roman1" style:font-size-asian="10.5pt" style:language-asian="zh" style:country-asian="CN" style:font-name-complex="Arial1" style:font-size-complex="11pt" style:language-complex="ar" style:country-complex="SA"/>
    </style:style>
    <style:style style:name="T208" style:family="text">
      <style:text-properties style:use-window-font-color="true" loext:opacity="0%" style:text-line-through-style="none" style:text-line-through-type="none" style:font-name="Liberation Sans" fo:font-size="11pt" fo:language="de" fo:country="AT" style:text-underline-style="none" fo:font-weight="normal" officeooo:rsid="00651b54"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209" style:family="text">
      <style:text-properties style:use-window-font-color="true" loext:opacity="0%" style:text-line-through-style="none" style:text-line-through-type="none" style:font-name="Liberation Sans" fo:font-size="11pt" fo:language="de" fo:country="AT" style:text-underline-style="none" fo:font-weight="normal" officeooo:rsid="0015be67"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210" style:family="text">
      <style:text-properties style:use-window-font-color="true" loext:opacity="0%" style:text-line-through-style="none" style:text-line-through-type="none" style:font-name="Liberation Sans" fo:font-size="11pt" fo:language="de" fo:country="AT" style:text-underline-style="none" fo:font-weight="normal" officeooo:rsid="00ad0b6d"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211" style:family="text">
      <style:text-properties style:use-window-font-color="true" loext:opacity="0%" style:text-line-through-style="none" style:text-line-through-type="none" style:font-name="Liberation Sans" fo:font-size="11pt" fo:language="de" fo:country="AT" style:text-underline-style="none" fo:font-weight="normal" officeooo:rsid="00a8b659"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212" style:family="text">
      <style:text-properties style:use-window-font-color="true" loext:opacity="0%" style:text-line-through-style="none" style:text-line-through-type="none" style:font-name="Liberation Sans" fo:font-size="11pt" fo:language="de" fo:country="AT" style:text-underline-style="none" fo:font-weight="normal" officeooo:rsid="0068b52c"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213" style:family="text">
      <style:text-properties style:use-window-font-color="true" loext:opacity="0%" style:text-line-through-style="none" style:text-line-through-type="none" style:font-name="Liberation Sans" fo:font-size="11pt" fo:language="de" fo:country="AT" style:text-underline-style="none" fo:font-weight="normal" officeooo:rsid="011cf570"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214" style:family="text">
      <style:text-properties style:use-window-font-color="true" loext:opacity="0%" style:text-line-through-style="none" style:text-line-through-type="none" style:font-name="Liberation Sans" fo:font-size="11pt" fo:language="de" fo:country="AT" style:text-underline-style="none" fo:font-weight="normal" officeooo:rsid="010128e7"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215" style:family="text">
      <style:text-properties style:use-window-font-color="true" loext:opacity="0%" style:text-line-through-style="none" style:text-line-through-type="none" style:font-name="Liberation Sans" fo:font-size="11pt" fo:language="de" fo:country="AT" style:text-underline-style="none" fo:font-weight="normal" officeooo:rsid="0102c86c"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216" style:family="text">
      <style:text-properties style:use-window-font-color="true" loext:opacity="0%" style:text-line-through-style="none" style:text-line-through-type="none" style:font-name="Liberation Sans" fo:font-size="11pt" fo:language="de" fo:country="AT" style:text-underline-style="none" fo:font-weight="normal" officeooo:rsid="01015765"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217" style:family="text">
      <style:text-properties style:use-window-font-color="true" loext:opacity="0%" style:text-line-through-style="none" style:text-line-through-type="none" style:font-name="Liberation Sans" fo:font-size="11pt" fo:language="en" fo:country="US" style:text-underline-style="none" officeooo:rsid="00ae51b7" fo:background-color="transparent" loext:char-shading-value="0" style:font-name-asian="Times New Roman1" style:font-size-asian="10.5pt" style:language-asian="zh" style:country-asian="CN" style:font-name-complex="Arial1" style:font-size-complex="11pt" style:language-complex="ar" style:country-complex="SA" style:font-weight-complex="normal"/>
    </style:style>
    <style:style style:name="T218" style:family="text">
      <style:text-properties style:use-window-font-color="true" loext:opacity="0%" style:text-line-through-style="none" style:text-line-through-type="none" style:font-name="Liberation Sans" fo:font-size="11pt" fo:language="en" fo:country="US" style:text-underline-style="none" officeooo:rsid="00aa560a" fo:background-color="transparent" loext:char-shading-value="0" style:font-name-asian="Times New Roman1" style:font-size-asian="10.5pt" style:language-asian="zh" style:country-asian="CN" style:font-name-complex="Arial1" style:font-size-complex="11pt" style:language-complex="ar" style:country-complex="SA"/>
    </style:style>
    <style:style style:name="T219" style:family="text">
      <style:text-properties style:use-window-font-color="true" loext:opacity="0%" style:text-line-through-style="none" style:text-line-through-type="none" style:font-name="Liberation Sans" fo:font-size="11pt" fo:language="en" fo:country="US" style:text-underline-style="none" officeooo:rsid="00c08e32" fo:background-color="transparent" loext:char-shading-value="0" style:font-name-asian="Times New Roman1" style:font-size-asian="10.5pt" style:language-asian="zh" style:country-asian="CN" style:font-name-complex="Arial1" style:font-size-complex="11pt" style:language-complex="ar" style:country-complex="SA"/>
    </style:style>
    <style:style style:name="T220" style:family="text">
      <style:text-properties style:use-window-font-color="true" loext:opacity="0%" style:text-line-through-style="none" style:text-line-through-type="none" style:font-name="Liberation Sans" fo:language="de" fo:country="AT" officeooo:rsid="0068b52c" style:font-name-asian="Times New Roman1" style:font-size-asian="10.5pt" style:language-asian="zh" style:country-asian="CN" style:font-name-complex="Arial1" style:language-complex="ar" style:country-complex="SA"/>
    </style:style>
    <style:style style:name="T221" style:family="text">
      <style:text-properties style:use-window-font-color="true" loext:opacity="0%" style:text-line-through-style="none" style:text-line-through-type="none" style:font-name="Liberation Sans" fo:language="de" fo:country="AT" officeooo:rsid="00c08e32"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222" style:family="text">
      <style:text-properties style:use-window-font-color="true" loext:opacity="0%" style:text-line-through-style="none" style:text-line-through-type="none" style:font-name="Liberation Sans" fo:language="de" fo:country="AT" officeooo:rsid="00ae51b7"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223" style:family="text">
      <style:text-properties style:use-window-font-color="true" loext:opacity="0%" style:text-line-through-style="none" style:text-line-through-type="none" style:font-name="Liberation Sans" fo:language="de" fo:country="AT" officeooo:rsid="0068b52c"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224" style:family="text">
      <style:text-properties style:use-window-font-color="true" loext:opacity="0%" style:text-line-through-style="none" style:text-line-through-type="none" style:font-name="Liberation Sans" fo:language="de" fo:country="AT" officeooo:rsid="00a8b659" fo:background-color="transparent" loext:char-shading-value="0" style:font-name-asian="Times New Roman1" style:font-size-asian="10.5pt" style:language-asian="zh" style:country-asian="CN" style:font-name-complex="Arial1" style:language-complex="ar" style:country-complex="SA"/>
    </style:style>
    <style:style style:name="T225" style:family="text">
      <style:text-properties style:use-window-font-color="true" loext:opacity="0%" style:text-line-through-style="none" style:text-line-through-type="none" style:font-name="Liberation Sans" fo:language="de" fo:country="AT" officeooo:rsid="00aa560a" fo:background-color="transparent" loext:char-shading-value="0" style:font-name-asian="Times New Roman1" style:font-size-asian="10.5pt" style:language-asian="zh" style:country-asian="CN" style:font-name-complex="Arial1" style:language-complex="ar" style:country-complex="SA"/>
    </style:style>
    <style:style style:name="T226" style:family="text">
      <style:text-properties style:use-window-font-color="true" loext:opacity="0%" style:text-line-through-style="none" style:text-line-through-type="none" style:font-name="Liberation Sans" fo:language="de" fo:country="AT" officeooo:rsid="00c41e6d" fo:background-color="transparent" loext:char-shading-value="0" style:font-name-asian="Times New Roman1" style:font-size-asian="10.5pt" style:language-asian="zh" style:country-asian="CN" style:font-name-complex="Arial1" style:language-complex="ar" style:country-complex="SA"/>
    </style:style>
    <style:style style:name="T227" style:family="text">
      <style:text-properties style:use-window-font-color="true" loext:opacity="0%" style:text-line-through-style="none" style:text-line-through-type="none" style:font-name="Liberation Sans" fo:language="de" fo:country="AT" officeooo:rsid="00c08e32" fo:background-color="transparent" loext:char-shading-value="0" style:font-name-asian="Times New Roman1" style:font-size-asian="10.5pt" style:language-asian="zh" style:country-asian="CN" style:font-name-complex="Arial1" style:language-complex="ar" style:country-complex="SA"/>
    </style:style>
    <style:style style:name="T228" style:family="text">
      <style:text-properties style:use-window-font-color="true" loext:opacity="0%" style:text-line-through-style="none" style:text-line-through-type="none" style:font-name="Liberation Sans" fo:language="de" fo:country="AT" officeooo:rsid="00ad0b6d" fo:background-color="transparent" loext:char-shading-value="0" style:font-name-asian="Times New Roman1" style:font-size-asian="10.5pt" style:language-asian="zh" style:country-asian="CN" style:font-name-complex="Arial1" style:language-complex="ar" style:country-complex="SA"/>
    </style:style>
    <style:style style:name="T229" style:family="text">
      <style:text-properties style:use-window-font-color="true" loext:opacity="0%" style:text-line-through-style="none" style:text-line-through-type="none" style:font-name="Liberation Sans" fo:language="de" fo:country="AT" officeooo:rsid="0068b52c" fo:background-color="transparent" loext:char-shading-value="0" style:font-name-asian="Times New Roman1" style:font-size-asian="10.5pt" style:language-asian="zh" style:country-asian="CN" style:font-name-complex="Arial1" style:language-complex="ar" style:country-complex="SA"/>
    </style:style>
    <style:style style:name="T230" style:family="text">
      <style:text-properties style:use-window-font-color="true" loext:opacity="0%" style:text-line-through-style="none" style:text-line-through-type="none" style:font-name="Liberation Sans" fo:language="en" fo:country="US" officeooo:rsid="00ae51b7"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231" style:family="text">
      <style:text-properties style:use-window-font-color="true" loext:opacity="0%" style:text-line-through-style="none" style:text-line-through-type="none" style:font-name="Liberation Sans" fo:language="en" fo:country="US" officeooo:rsid="00aa560a" fo:background-color="transparent" loext:char-shading-value="0" style:font-name-asian="Times New Roman1" style:font-size-asian="10.5pt" style:language-asian="zh" style:country-asian="CN" style:font-name-complex="Arial1" style:language-complex="ar" style:country-complex="SA"/>
    </style:style>
    <style:style style:name="T232" style:family="text">
      <style:text-properties style:use-window-font-color="true" loext:opacity="0%" style:text-line-through-style="none" style:text-line-through-type="none" style:font-name="Liberation Sans" fo:language="en" fo:country="US" officeooo:rsid="00c08e32" fo:background-color="transparent" loext:char-shading-value="0" style:font-name-asian="Times New Roman1" style:font-size-asian="10.5pt" style:language-asian="zh" style:country-asian="CN" style:font-name-complex="Arial1" style:language-complex="ar" style:country-complex="SA"/>
    </style:style>
    <style:style style:name="T233" style:family="text">
      <style:text-properties style:use-window-font-color="true" loext:opacity="0%" style:text-line-through-style="none" style:text-line-through-type="none" fo:font-size="11pt" fo:language="de" fo:country="AT" style:text-underline-style="none" officeooo:rsid="0068b52c" fo:background-color="transparent" loext:char-shading-value="0" style:font-name-asian="Times New Roman1" style:font-size-asian="10.5pt" style:language-asian="zh" style:country-asian="CN" style:font-name-complex="Arial1" style:font-size-complex="11pt" style:language-complex="ar" style:country-complex="SA" style:font-weight-complex="normal"/>
    </style:style>
    <style:style style:name="T234" style:family="text">
      <style:text-properties style:use-window-font-color="true" loext:opacity="0%" style:text-line-through-style="none" style:text-line-through-type="none" fo:font-size="11pt" fo:language="de" fo:country="AT" style:text-underline-style="none" officeooo:rsid="00aa560a" fo:background-color="transparent" loext:char-shading-value="0" style:font-name-asian="Times New Roman1" style:font-size-asian="10.5pt" style:language-asian="zh" style:country-asian="CN" style:font-name-complex="Arial1" style:font-size-complex="11pt" style:language-complex="ar" style:country-complex="SA" style:font-weight-complex="normal"/>
    </style:style>
    <style:style style:name="T235" style:family="text">
      <style:text-properties style:use-window-font-color="true" loext:opacity="0%" style:text-line-through-style="none" style:text-line-through-type="none" fo:font-size="11pt" fo:language="de" fo:country="AT" style:text-underline-style="none" officeooo:rsid="00c08e32" fo:background-color="transparent" loext:char-shading-value="0" style:font-name-asian="Times New Roman1" style:font-size-asian="10.5pt" style:language-asian="zh" style:country-asian="CN" style:font-name-complex="Arial1" style:font-size-complex="11pt" style:language-complex="ar" style:country-complex="SA" style:font-weight-complex="normal"/>
    </style:style>
    <style:style style:name="T236" style:family="text">
      <style:text-properties style:use-window-font-color="true" loext:opacity="0%" style:text-line-through-style="none" style:text-line-through-type="none" fo:font-size="11pt" fo:language="de" fo:country="AT" style:text-underline-style="none" officeooo:rsid="00ae51b7" fo:background-color="transparent" loext:char-shading-value="0" style:font-name-asian="Times New Roman1" style:font-size-asian="10.5pt" style:language-asian="zh" style:country-asian="CN" style:font-name-complex="Arial1" style:font-size-complex="11pt" style:language-complex="ar" style:country-complex="SA" style:font-weight-complex="normal"/>
    </style:style>
    <style:style style:name="T237" style:family="text">
      <style:text-properties style:use-window-font-color="true" loext:opacity="0%" style:text-line-through-style="none" style:text-line-through-type="none" fo:font-size="11pt" fo:language="de" fo:country="AT" style:text-underline-style="none" officeooo:rsid="0068b52c" fo:background-color="transparent" loext:char-shading-value="0" style:font-name-asian="Times New Roman1" style:font-size-asian="10.5pt" style:language-asian="zh" style:country-asian="CN" style:font-name-complex="Arial1" style:font-size-complex="11pt" style:language-complex="ar" style:country-complex="SA"/>
    </style:style>
    <style:style style:name="T238" style:family="text">
      <style:text-properties style:use-window-font-color="true" loext:opacity="0%" style:text-line-through-style="none" style:text-line-through-type="none" fo:font-size="11pt" fo:language="de" fo:country="AT" style:text-underline-style="none" officeooo:rsid="00d795de" fo:background-color="transparent" loext:char-shading-value="0" style:font-name-asian="Times New Roman1" style:font-size-asian="10.5pt" style:language-asian="zh" style:country-asian="CN" style:font-name-complex="Arial1" style:font-size-complex="11pt" style:language-complex="ar" style:country-complex="SA"/>
    </style:style>
    <style:style style:name="T239" style:family="text">
      <style:text-properties style:use-window-font-color="true" loext:opacity="0%" style:text-line-through-style="none" style:text-line-through-type="none" fo:font-size="11pt" fo:language="de" fo:country="AT" style:text-underline-style="none" officeooo:rsid="00c65f91" fo:background-color="transparent" loext:char-shading-value="0" style:font-name-asian="Times New Roman1" style:font-size-asian="10.5pt" style:language-asian="zh" style:country-asian="CN" style:font-name-complex="Arial1" style:font-size-complex="11pt" style:language-complex="ar" style:country-complex="SA"/>
    </style:style>
    <style:style style:name="T240" style:family="text">
      <style:text-properties style:use-window-font-color="true" loext:opacity="0%" style:text-line-through-style="none" style:text-line-through-type="none" fo:font-size="11pt" fo:language="de" fo:country="AT" style:text-underline-style="none" officeooo:rsid="00a8b659" fo:background-color="transparent" loext:char-shading-value="0" style:font-name-asian="Times New Roman1" style:font-size-asian="10.5pt" style:language-asian="zh" style:country-asian="CN" style:font-name-complex="Arial1" style:font-size-complex="11pt" style:language-complex="ar" style:country-complex="SA"/>
    </style:style>
    <style:style style:name="T241" style:family="text">
      <style:text-properties style:use-window-font-color="true" loext:opacity="0%" style:text-line-through-style="none" style:text-line-through-type="none" fo:font-size="11pt" fo:language="de" fo:country="AT" style:text-underline-style="none" officeooo:rsid="00aa560a" fo:background-color="transparent" loext:char-shading-value="0" style:font-name-asian="Times New Roman1" style:font-size-asian="10.5pt" style:language-asian="zh" style:country-asian="CN" style:font-name-complex="Arial1" style:font-size-complex="11pt" style:language-complex="ar" style:country-complex="SA"/>
    </style:style>
    <style:style style:name="T242" style:family="text">
      <style:text-properties style:use-window-font-color="true" loext:opacity="0%" style:text-line-through-style="none" style:text-line-through-type="none" fo:font-size="11pt" fo:language="de" fo:country="AT" style:text-underline-style="none" officeooo:rsid="00c41e6d" fo:background-color="transparent" loext:char-shading-value="0" style:font-name-asian="Times New Roman1" style:font-size-asian="10.5pt" style:language-asian="zh" style:country-asian="CN" style:font-name-complex="Arial1" style:font-size-complex="11pt" style:language-complex="ar" style:country-complex="SA"/>
    </style:style>
    <style:style style:name="T243" style:family="text">
      <style:text-properties style:use-window-font-color="true" loext:opacity="0%" style:text-line-through-style="none" style:text-line-through-type="none" fo:font-size="11pt" fo:language="de" fo:country="AT" style:text-underline-style="none" officeooo:rsid="00c08e32" fo:background-color="transparent" loext:char-shading-value="0" style:font-name-asian="Times New Roman1" style:font-size-asian="10.5pt" style:language-asian="zh" style:country-asian="CN" style:font-name-complex="Arial1" style:font-size-complex="11pt" style:language-complex="ar" style:country-complex="SA"/>
    </style:style>
    <style:style style:name="T244" style:family="text">
      <style:text-properties style:use-window-font-color="true" loext:opacity="0%" style:text-line-through-style="none" style:text-line-through-type="none" fo:font-size="11pt" fo:language="de" fo:country="AT" style:text-underline-style="none" officeooo:rsid="00ad0b6d" fo:background-color="transparent" loext:char-shading-value="0" style:font-name-asian="Times New Roman1" style:font-size-asian="10.5pt" style:language-asian="zh" style:country-asian="CN" style:font-name-complex="Arial1" style:font-size-complex="11pt" style:language-complex="ar" style:country-complex="SA"/>
    </style:style>
    <style:style style:name="T245" style:family="text">
      <style:text-properties style:use-window-font-color="true" loext:opacity="0%" style:text-line-through-style="none" style:text-line-through-type="none" fo:font-size="11pt" fo:language="de" fo:country="AT" style:text-underline-style="none" officeooo:rsid="00eca1e6" fo:background-color="transparent" loext:char-shading-value="0" style:font-name-asian="Times New Roman1" style:font-size-asian="10.5pt" style:language-asian="zh" style:country-asian="CN" style:font-name-complex="Arial1" style:font-size-complex="11pt" style:language-complex="ar" style:country-complex="SA"/>
    </style:style>
    <style:style style:name="T246" style:family="text">
      <style:text-properties style:use-window-font-color="true" loext:opacity="0%" style:text-line-through-style="none" style:text-line-through-type="none" fo:font-size="11pt" fo:language="de" fo:country="AT" style:text-underline-style="none" fo:font-weight="normal" officeooo:rsid="00651b54"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247" style:family="text">
      <style:text-properties style:use-window-font-color="true" loext:opacity="0%" style:text-line-through-style="none" style:text-line-through-type="none" fo:font-size="11pt" fo:language="de" fo:country="AT" style:text-underline-style="none" fo:font-weight="normal" officeooo:rsid="0015be67"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248" style:family="text">
      <style:text-properties style:use-window-font-color="true" loext:opacity="0%" style:text-line-through-style="none" style:text-line-through-type="none" fo:font-size="11pt" fo:language="de" fo:country="AT" style:text-underline-style="none" fo:font-weight="normal" officeooo:rsid="00ad0b6d"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249" style:family="text">
      <style:text-properties style:use-window-font-color="true" loext:opacity="0%" style:text-line-through-style="none" style:text-line-through-type="none" fo:font-size="11pt" fo:language="de" fo:country="AT" style:text-underline-style="none" fo:font-weight="normal" officeooo:rsid="00a8b659"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250" style:family="text">
      <style:text-properties style:use-window-font-color="true" loext:opacity="0%" style:text-line-through-style="none" style:text-line-through-type="none" fo:font-size="11pt" fo:language="de" fo:country="AT" style:text-underline-style="none" fo:font-weight="normal" officeooo:rsid="0068b52c"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251" style:family="text">
      <style:text-properties style:use-window-font-color="true" loext:opacity="0%" style:text-line-through-style="none" style:text-line-through-type="none" fo:font-size="11pt" fo:language="de" fo:country="AT" style:text-underline-style="none" fo:font-weight="normal" officeooo:rsid="011cf570"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252" style:family="text">
      <style:text-properties style:use-window-font-color="true" loext:opacity="0%" style:text-line-through-style="none" style:text-line-through-type="none" fo:font-size="11pt" fo:language="de" fo:country="AT" style:text-underline-style="none" fo:font-weight="normal" officeooo:rsid="010128e7"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253" style:family="text">
      <style:text-properties style:use-window-font-color="true" loext:opacity="0%" style:text-line-through-style="none" style:text-line-through-type="none" fo:font-size="11pt" fo:language="de" fo:country="AT" style:text-underline-style="none" fo:font-weight="normal" officeooo:rsid="0102c86c"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254" style:family="text">
      <style:text-properties style:use-window-font-color="true" loext:opacity="0%" style:text-line-through-style="none" style:text-line-through-type="none" fo:font-size="11pt" fo:language="de" fo:country="AT" style:text-underline-style="none" fo:font-weight="normal" officeooo:rsid="01015765"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255" style:family="text">
      <style:text-properties style:use-window-font-color="true" loext:opacity="0%" style:text-line-through-style="none" style:text-line-through-type="none" fo:font-size="11pt" fo:language="en" fo:country="US" style:text-underline-style="none" officeooo:rsid="00ae51b7" fo:background-color="transparent" loext:char-shading-value="0" style:font-name-asian="Times New Roman1" style:font-size-asian="10.5pt" style:language-asian="zh" style:country-asian="CN" style:font-name-complex="Arial1" style:font-size-complex="11pt" style:language-complex="ar" style:country-complex="SA" style:font-weight-complex="normal"/>
    </style:style>
    <style:style style:name="T256" style:family="text">
      <style:text-properties style:use-window-font-color="true" loext:opacity="0%" style:text-line-through-style="none" style:text-line-through-type="none" fo:font-size="11pt" fo:language="en" fo:country="US" style:text-underline-style="none" officeooo:rsid="00aa560a" fo:background-color="transparent" loext:char-shading-value="0" style:font-name-asian="Times New Roman1" style:font-size-asian="10.5pt" style:language-asian="zh" style:country-asian="CN" style:font-name-complex="Arial1" style:font-size-complex="11pt" style:language-complex="ar" style:country-complex="SA"/>
    </style:style>
    <style:style style:name="T257" style:family="text">
      <style:text-properties style:use-window-font-color="true" loext:opacity="0%" style:text-line-through-style="none" style:text-line-through-type="none" fo:font-size="11pt" fo:language="en" fo:country="US" style:text-underline-style="none" officeooo:rsid="00c08e32" fo:background-color="transparent" loext:char-shading-value="0" style:font-name-asian="Times New Roman1" style:font-size-asian="10.5pt" style:language-asian="zh" style:country-asian="CN" style:font-name-complex="Arial1" style:font-size-complex="11pt" style:language-complex="ar" style:country-complex="SA"/>
    </style:style>
    <style:style style:name="T258" style:family="text">
      <style:text-properties style:use-window-font-color="true" loext:opacity="0%" style:text-line-through-style="none" style:text-line-through-type="none" fo:language="de" fo:country="AT" officeooo:rsid="0068b52c" style:font-name-asian="Times New Roman1" style:font-size-asian="10.5pt" style:language-asian="zh" style:country-asian="CN" style:font-name-complex="Arial1" style:language-complex="ar" style:country-complex="SA"/>
    </style:style>
    <style:style style:name="T259" style:family="text">
      <style:text-properties style:use-window-font-color="true" loext:opacity="0%" style:text-line-through-style="none" style:text-line-through-type="none" fo:language="de" fo:country="AT" officeooo:rsid="00c08e32"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260" style:family="text">
      <style:text-properties style:use-window-font-color="true" loext:opacity="0%" style:text-line-through-style="none" style:text-line-through-type="none" fo:language="de" fo:country="AT" officeooo:rsid="00ae51b7"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261" style:family="text">
      <style:text-properties style:use-window-font-color="true" loext:opacity="0%" style:text-line-through-style="none" style:text-line-through-type="none" fo:language="de" fo:country="AT" officeooo:rsid="0068b52c"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262" style:family="text">
      <style:text-properties style:use-window-font-color="true" loext:opacity="0%" style:text-line-through-style="none" style:text-line-through-type="none" fo:language="de" fo:country="AT" officeooo:rsid="00a8b659" fo:background-color="transparent" loext:char-shading-value="0" style:font-name-asian="Times New Roman1" style:font-size-asian="10.5pt" style:language-asian="zh" style:country-asian="CN" style:font-name-complex="Arial1" style:language-complex="ar" style:country-complex="SA"/>
    </style:style>
    <style:style style:name="T263" style:family="text">
      <style:text-properties style:use-window-font-color="true" loext:opacity="0%" style:text-line-through-style="none" style:text-line-through-type="none" fo:language="de" fo:country="AT" officeooo:rsid="00aa560a" fo:background-color="transparent" loext:char-shading-value="0" style:font-name-asian="Times New Roman1" style:font-size-asian="10.5pt" style:language-asian="zh" style:country-asian="CN" style:font-name-complex="Arial1" style:language-complex="ar" style:country-complex="SA"/>
    </style:style>
    <style:style style:name="T264" style:family="text">
      <style:text-properties style:use-window-font-color="true" loext:opacity="0%" style:text-line-through-style="none" style:text-line-through-type="none" fo:language="de" fo:country="AT" officeooo:rsid="00c41e6d" fo:background-color="transparent" loext:char-shading-value="0" style:font-name-asian="Times New Roman1" style:font-size-asian="10.5pt" style:language-asian="zh" style:country-asian="CN" style:font-name-complex="Arial1" style:language-complex="ar" style:country-complex="SA"/>
    </style:style>
    <style:style style:name="T265" style:family="text">
      <style:text-properties style:use-window-font-color="true" loext:opacity="0%" style:text-line-through-style="none" style:text-line-through-type="none" fo:language="de" fo:country="AT" officeooo:rsid="00c08e32" fo:background-color="transparent" loext:char-shading-value="0" style:font-name-asian="Times New Roman1" style:font-size-asian="10.5pt" style:language-asian="zh" style:country-asian="CN" style:font-name-complex="Arial1" style:language-complex="ar" style:country-complex="SA"/>
    </style:style>
    <style:style style:name="T266" style:family="text">
      <style:text-properties style:use-window-font-color="true" loext:opacity="0%" style:text-line-through-style="none" style:text-line-through-type="none" fo:language="de" fo:country="AT" officeooo:rsid="00ad0b6d" fo:background-color="transparent" loext:char-shading-value="0" style:font-name-asian="Times New Roman1" style:font-size-asian="10.5pt" style:language-asian="zh" style:country-asian="CN" style:font-name-complex="Arial1" style:language-complex="ar" style:country-complex="SA"/>
    </style:style>
    <style:style style:name="T267" style:family="text">
      <style:text-properties style:use-window-font-color="true" loext:opacity="0%" style:text-line-through-style="none" style:text-line-through-type="none" fo:language="de" fo:country="AT" officeooo:rsid="0068b52c" fo:background-color="transparent" loext:char-shading-value="0" style:font-name-asian="Times New Roman1" style:font-size-asian="10.5pt" style:language-asian="zh" style:country-asian="CN" style:font-name-complex="Arial1" style:language-complex="ar" style:country-complex="SA"/>
    </style:style>
    <style:style style:name="T268" style:family="text">
      <style:text-properties style:use-window-font-color="true" loext:opacity="0%" style:text-line-through-style="none" style:text-line-through-type="none" fo:language="en" fo:country="US" officeooo:rsid="00ae51b7"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269" style:family="text">
      <style:text-properties style:use-window-font-color="true" loext:opacity="0%" style:text-line-through-style="none" style:text-line-through-type="none" fo:language="en" fo:country="US" officeooo:rsid="00aa560a" fo:background-color="transparent" loext:char-shading-value="0" style:font-name-asian="Times New Roman1" style:font-size-asian="10.5pt" style:language-asian="zh" style:country-asian="CN" style:font-name-complex="Arial1" style:language-complex="ar" style:country-complex="SA"/>
    </style:style>
    <style:style style:name="T270" style:family="text">
      <style:text-properties style:use-window-font-color="true" loext:opacity="0%" style:text-line-through-style="none" style:text-line-through-type="none" fo:language="en" fo:country="US" officeooo:rsid="00c08e32" fo:background-color="transparent" loext:char-shading-value="0" style:font-name-asian="Times New Roman1" style:font-size-asian="10.5pt" style:language-asian="zh" style:country-asian="CN" style:font-name-complex="Arial1" style:language-complex="ar" style:country-complex="SA"/>
    </style:style>
    <style:style style:name="T271" style:family="text">
      <style:text-properties style:use-window-font-color="true" loext:opacity="0%" style:text-line-through-style="none" style:text-line-through-type="none" style:font-name="Liberation Sans" fo:font-size="11pt" fo:language="de" fo:country="AT" style:text-underline-style="none" officeooo:rsid="0068b52c" fo:background-color="transparent" loext:char-shading-value="0" style:font-name-asian="Times New Roman1" style:font-size-asian="10.5pt" style:language-asian="zh" style:country-asian="CN" style:font-name-complex="Arial1" style:font-size-complex="11pt" style:language-complex="ar" style:country-complex="SA" style:font-weight-complex="normal"/>
    </style:style>
    <style:style style:name="T272" style:family="text">
      <style:text-properties style:use-window-font-color="true" loext:opacity="0%" style:text-line-through-style="none" style:text-line-through-type="none" style:font-name="Liberation Sans" fo:font-size="11pt" fo:language="de" fo:country="AT" style:text-underline-style="none" officeooo:rsid="00aa560a" fo:background-color="transparent" loext:char-shading-value="0" style:font-name-asian="Times New Roman1" style:font-size-asian="10.5pt" style:language-asian="zh" style:country-asian="CN" style:font-name-complex="Arial1" style:font-size-complex="11pt" style:language-complex="ar" style:country-complex="SA" style:font-weight-complex="normal"/>
    </style:style>
    <style:style style:name="T273" style:family="text">
      <style:text-properties style:use-window-font-color="true" loext:opacity="0%" style:text-line-through-style="none" style:text-line-through-type="none" style:font-name="Liberation Sans" fo:font-size="11pt" fo:language="de" fo:country="AT" style:text-underline-style="none" officeooo:rsid="00c08e32" fo:background-color="transparent" loext:char-shading-value="0" style:font-name-asian="Times New Roman1" style:font-size-asian="10.5pt" style:language-asian="zh" style:country-asian="CN" style:font-name-complex="Arial1" style:font-size-complex="11pt" style:language-complex="ar" style:country-complex="SA" style:font-weight-complex="normal"/>
    </style:style>
    <style:style style:name="T274" style:family="text">
      <style:text-properties style:use-window-font-color="true" loext:opacity="0%" style:text-line-through-style="none" style:text-line-through-type="none" style:font-name="Liberation Sans" fo:font-size="11pt" fo:language="de" fo:country="AT" style:text-underline-style="none" officeooo:rsid="00ae51b7" fo:background-color="transparent" loext:char-shading-value="0" style:font-name-asian="Times New Roman1" style:font-size-asian="10.5pt" style:language-asian="zh" style:country-asian="CN" style:font-name-complex="Arial1" style:font-size-complex="11pt" style:language-complex="ar" style:country-complex="SA" style:font-weight-complex="normal"/>
    </style:style>
    <style:style style:name="T275" style:family="text">
      <style:text-properties style:use-window-font-color="true" loext:opacity="0%" style:text-line-through-style="none" style:text-line-through-type="none" style:font-name="Liberation Sans" fo:font-size="11pt" fo:language="de" fo:country="AT" style:text-underline-style="none" officeooo:rsid="0068b52c" fo:background-color="transparent" loext:char-shading-value="0" style:font-name-asian="Times New Roman1" style:font-size-asian="10.5pt" style:language-asian="zh" style:country-asian="CN" style:font-name-complex="Arial1" style:font-size-complex="11pt" style:language-complex="ar" style:country-complex="SA"/>
    </style:style>
    <style:style style:name="T276" style:family="text">
      <style:text-properties style:use-window-font-color="true" loext:opacity="0%" style:text-line-through-style="none" style:text-line-through-type="none" style:font-name="Liberation Sans" fo:font-size="11pt" fo:language="de" fo:country="AT" style:text-underline-style="none" officeooo:rsid="00d795de" fo:background-color="transparent" loext:char-shading-value="0" style:font-name-asian="Times New Roman1" style:font-size-asian="10.5pt" style:language-asian="zh" style:country-asian="CN" style:font-name-complex="Arial1" style:font-size-complex="11pt" style:language-complex="ar" style:country-complex="SA"/>
    </style:style>
    <style:style style:name="T277" style:family="text">
      <style:text-properties style:use-window-font-color="true" loext:opacity="0%" style:text-line-through-style="none" style:text-line-through-type="none" style:font-name="Liberation Sans" fo:font-size="11pt" fo:language="de" fo:country="AT" style:text-underline-style="none" officeooo:rsid="00c65f91" fo:background-color="transparent" loext:char-shading-value="0" style:font-name-asian="Times New Roman1" style:font-size-asian="10.5pt" style:language-asian="zh" style:country-asian="CN" style:font-name-complex="Arial1" style:font-size-complex="11pt" style:language-complex="ar" style:country-complex="SA"/>
    </style:style>
    <style:style style:name="T278" style:family="text">
      <style:text-properties style:use-window-font-color="true" loext:opacity="0%" style:text-line-through-style="none" style:text-line-through-type="none" style:font-name="Liberation Sans" fo:font-size="11pt" fo:language="de" fo:country="AT" style:text-underline-style="none" officeooo:rsid="00a8b659" fo:background-color="transparent" loext:char-shading-value="0" style:font-name-asian="Times New Roman1" style:font-size-asian="10.5pt" style:language-asian="zh" style:country-asian="CN" style:font-name-complex="Arial1" style:font-size-complex="11pt" style:language-complex="ar" style:country-complex="SA"/>
    </style:style>
    <style:style style:name="T279" style:family="text">
      <style:text-properties style:use-window-font-color="true" loext:opacity="0%" style:text-line-through-style="none" style:text-line-through-type="none" style:font-name="Liberation Sans" fo:font-size="11pt" fo:language="de" fo:country="AT" style:text-underline-style="none" officeooo:rsid="00aa560a" fo:background-color="transparent" loext:char-shading-value="0" style:font-name-asian="Times New Roman1" style:font-size-asian="10.5pt" style:language-asian="zh" style:country-asian="CN" style:font-name-complex="Arial1" style:font-size-complex="11pt" style:language-complex="ar" style:country-complex="SA"/>
    </style:style>
    <style:style style:name="T280" style:family="text">
      <style:text-properties style:use-window-font-color="true" loext:opacity="0%" style:text-line-through-style="none" style:text-line-through-type="none" style:font-name="Liberation Sans" fo:font-size="11pt" fo:language="de" fo:country="AT" style:text-underline-style="none" officeooo:rsid="00c41e6d" fo:background-color="transparent" loext:char-shading-value="0" style:font-name-asian="Times New Roman1" style:font-size-asian="10.5pt" style:language-asian="zh" style:country-asian="CN" style:font-name-complex="Arial1" style:font-size-complex="11pt" style:language-complex="ar" style:country-complex="SA"/>
    </style:style>
    <style:style style:name="T281" style:family="text">
      <style:text-properties style:use-window-font-color="true" loext:opacity="0%" style:text-line-through-style="none" style:text-line-through-type="none" style:font-name="Liberation Sans" fo:font-size="11pt" fo:language="de" fo:country="AT" style:text-underline-style="none" officeooo:rsid="00c08e32" fo:background-color="transparent" loext:char-shading-value="0" style:font-name-asian="Times New Roman1" style:font-size-asian="10.5pt" style:language-asian="zh" style:country-asian="CN" style:font-name-complex="Arial1" style:font-size-complex="11pt" style:language-complex="ar" style:country-complex="SA"/>
    </style:style>
    <style:style style:name="T282" style:family="text">
      <style:text-properties style:use-window-font-color="true" loext:opacity="0%" style:text-line-through-style="none" style:text-line-through-type="none" style:font-name="Liberation Sans" fo:font-size="11pt" fo:language="de" fo:country="AT" style:text-underline-style="none" officeooo:rsid="00ad0b6d" fo:background-color="transparent" loext:char-shading-value="0" style:font-name-asian="Times New Roman1" style:font-size-asian="10.5pt" style:language-asian="zh" style:country-asian="CN" style:font-name-complex="Arial1" style:font-size-complex="11pt" style:language-complex="ar" style:country-complex="SA"/>
    </style:style>
    <style:style style:name="T283" style:family="text">
      <style:text-properties style:use-window-font-color="true" loext:opacity="0%" style:text-line-through-style="none" style:text-line-through-type="none" style:font-name="Liberation Sans" fo:font-size="11pt" fo:language="de" fo:country="AT" style:text-underline-style="none" officeooo:rsid="00eca1e6" fo:background-color="transparent" loext:char-shading-value="0" style:font-name-asian="Times New Roman1" style:font-size-asian="10.5pt" style:language-asian="zh" style:country-asian="CN" style:font-name-complex="Arial1" style:font-size-complex="11pt" style:language-complex="ar" style:country-complex="SA"/>
    </style:style>
    <style:style style:name="T284" style:family="text">
      <style:text-properties style:use-window-font-color="true" loext:opacity="0%" style:text-line-through-style="none" style:text-line-through-type="none" style:font-name="Liberation Sans" fo:font-size="11pt" fo:language="de" fo:country="AT" style:text-underline-style="none" fo:font-weight="normal" officeooo:rsid="00651b54"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285" style:family="text">
      <style:text-properties style:use-window-font-color="true" loext:opacity="0%" style:text-line-through-style="none" style:text-line-through-type="none" style:font-name="Liberation Sans" fo:font-size="11pt" fo:language="de" fo:country="AT" style:text-underline-style="none" fo:font-weight="normal" officeooo:rsid="0015be67"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286" style:family="text">
      <style:text-properties style:use-window-font-color="true" loext:opacity="0%" style:text-line-through-style="none" style:text-line-through-type="none" style:font-name="Liberation Sans" fo:font-size="11pt" fo:language="de" fo:country="AT" style:text-underline-style="none" fo:font-weight="normal" officeooo:rsid="00ad0b6d"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287" style:family="text">
      <style:text-properties style:use-window-font-color="true" loext:opacity="0%" style:text-line-through-style="none" style:text-line-through-type="none" style:font-name="Liberation Sans" fo:font-size="11pt" fo:language="de" fo:country="AT" style:text-underline-style="none" fo:font-weight="normal" officeooo:rsid="00a8b659"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288" style:family="text">
      <style:text-properties style:use-window-font-color="true" loext:opacity="0%" style:text-line-through-style="none" style:text-line-through-type="none" style:font-name="Liberation Sans" fo:font-size="11pt" fo:language="de" fo:country="AT" style:text-underline-style="none" fo:font-weight="normal" officeooo:rsid="0068b52c"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289" style:family="text">
      <style:text-properties style:use-window-font-color="true" loext:opacity="0%" style:text-line-through-style="none" style:text-line-through-type="none" style:font-name="Liberation Sans" fo:font-size="11pt" fo:language="de" fo:country="AT" style:text-underline-style="none" fo:font-weight="normal" officeooo:rsid="011cf570"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290" style:family="text">
      <style:text-properties style:use-window-font-color="true" loext:opacity="0%" style:text-line-through-style="none" style:text-line-through-type="none" style:font-name="Liberation Sans" fo:font-size="11pt" fo:language="de" fo:country="AT" style:text-underline-style="none" fo:font-weight="normal" officeooo:rsid="010128e7"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291" style:family="text">
      <style:text-properties style:use-window-font-color="true" loext:opacity="0%" style:text-line-through-style="none" style:text-line-through-type="none" style:font-name="Liberation Sans" fo:font-size="11pt" fo:language="de" fo:country="AT" style:text-underline-style="none" fo:font-weight="normal" officeooo:rsid="0102c86c"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292" style:family="text">
      <style:text-properties style:use-window-font-color="true" loext:opacity="0%" style:text-line-through-style="none" style:text-line-through-type="none" style:font-name="Liberation Sans" fo:font-size="11pt" fo:language="de" fo:country="AT" style:text-underline-style="none" fo:font-weight="normal" officeooo:rsid="01015765"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293" style:family="text">
      <style:text-properties style:use-window-font-color="true" loext:opacity="0%" style:text-line-through-style="none" style:text-line-through-type="none" style:font-name="Liberation Sans" fo:font-size="11pt" fo:language="en" fo:country="US" style:text-underline-style="none" officeooo:rsid="00ae51b7" fo:background-color="transparent" loext:char-shading-value="0" style:font-name-asian="Times New Roman1" style:font-size-asian="10.5pt" style:language-asian="zh" style:country-asian="CN" style:font-name-complex="Arial1" style:font-size-complex="11pt" style:language-complex="ar" style:country-complex="SA" style:font-weight-complex="normal"/>
    </style:style>
    <style:style style:name="T294" style:family="text">
      <style:text-properties style:use-window-font-color="true" loext:opacity="0%" style:text-line-through-style="none" style:text-line-through-type="none" style:font-name="Liberation Sans" fo:font-size="11pt" fo:language="en" fo:country="US" style:text-underline-style="none" officeooo:rsid="00aa560a" fo:background-color="transparent" loext:char-shading-value="0" style:font-name-asian="Times New Roman1" style:font-size-asian="10.5pt" style:language-asian="zh" style:country-asian="CN" style:font-name-complex="Arial1" style:font-size-complex="11pt" style:language-complex="ar" style:country-complex="SA"/>
    </style:style>
    <style:style style:name="T295" style:family="text">
      <style:text-properties style:use-window-font-color="true" loext:opacity="0%" style:text-line-through-style="none" style:text-line-through-type="none" style:font-name="Liberation Sans" fo:font-size="11pt" fo:language="en" fo:country="US" style:text-underline-style="none" officeooo:rsid="00c08e32" fo:background-color="transparent" loext:char-shading-value="0" style:font-name-asian="Times New Roman1" style:font-size-asian="10.5pt" style:language-asian="zh" style:country-asian="CN" style:font-name-complex="Arial1" style:font-size-complex="11pt" style:language-complex="ar" style:country-complex="SA"/>
    </style:style>
    <style:style style:name="T296" style:family="text">
      <style:text-properties style:use-window-font-color="true" loext:opacity="0%" style:text-line-through-style="none" style:text-line-through-type="none" style:font-name="Liberation Sans" fo:language="de" fo:country="AT" officeooo:rsid="0068b52c" style:font-name-asian="Times New Roman1" style:font-size-asian="10.5pt" style:language-asian="zh" style:country-asian="CN" style:font-name-complex="Arial1" style:language-complex="ar" style:country-complex="SA"/>
    </style:style>
    <style:style style:name="T297" style:family="text">
      <style:text-properties style:use-window-font-color="true" loext:opacity="0%" style:text-line-through-style="none" style:text-line-through-type="none" style:font-name="Liberation Sans" fo:language="de" fo:country="AT" officeooo:rsid="00c08e32"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298" style:family="text">
      <style:text-properties style:use-window-font-color="true" loext:opacity="0%" style:text-line-through-style="none" style:text-line-through-type="none" style:font-name="Liberation Sans" fo:language="de" fo:country="AT" officeooo:rsid="00ae51b7"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299" style:family="text">
      <style:text-properties style:use-window-font-color="true" loext:opacity="0%" style:text-line-through-style="none" style:text-line-through-type="none" style:font-name="Liberation Sans" fo:language="de" fo:country="AT" officeooo:rsid="0068b52c"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300" style:family="text">
      <style:text-properties style:use-window-font-color="true" loext:opacity="0%" style:text-line-through-style="none" style:text-line-through-type="none" style:font-name="Liberation Sans" fo:language="de" fo:country="AT" officeooo:rsid="00a8b659" fo:background-color="transparent" loext:char-shading-value="0" style:font-name-asian="Times New Roman1" style:font-size-asian="10.5pt" style:language-asian="zh" style:country-asian="CN" style:font-name-complex="Arial1" style:language-complex="ar" style:country-complex="SA"/>
    </style:style>
    <style:style style:name="T301" style:family="text">
      <style:text-properties style:use-window-font-color="true" loext:opacity="0%" style:text-line-through-style="none" style:text-line-through-type="none" style:font-name="Liberation Sans" fo:language="de" fo:country="AT" officeooo:rsid="00aa560a" fo:background-color="transparent" loext:char-shading-value="0" style:font-name-asian="Times New Roman1" style:font-size-asian="10.5pt" style:language-asian="zh" style:country-asian="CN" style:font-name-complex="Arial1" style:language-complex="ar" style:country-complex="SA"/>
    </style:style>
    <style:style style:name="T302" style:family="text">
      <style:text-properties style:use-window-font-color="true" loext:opacity="0%" style:text-line-through-style="none" style:text-line-through-type="none" style:font-name="Liberation Sans" fo:language="de" fo:country="AT" officeooo:rsid="00c41e6d" fo:background-color="transparent" loext:char-shading-value="0" style:font-name-asian="Times New Roman1" style:font-size-asian="10.5pt" style:language-asian="zh" style:country-asian="CN" style:font-name-complex="Arial1" style:language-complex="ar" style:country-complex="SA"/>
    </style:style>
    <style:style style:name="T303" style:family="text">
      <style:text-properties style:use-window-font-color="true" loext:opacity="0%" style:text-line-through-style="none" style:text-line-through-type="none" style:font-name="Liberation Sans" fo:language="de" fo:country="AT" officeooo:rsid="00c08e32" fo:background-color="transparent" loext:char-shading-value="0" style:font-name-asian="Times New Roman1" style:font-size-asian="10.5pt" style:language-asian="zh" style:country-asian="CN" style:font-name-complex="Arial1" style:language-complex="ar" style:country-complex="SA"/>
    </style:style>
    <style:style style:name="T304" style:family="text">
      <style:text-properties style:use-window-font-color="true" loext:opacity="0%" style:text-line-through-style="none" style:text-line-through-type="none" style:font-name="Liberation Sans" fo:language="de" fo:country="AT" officeooo:rsid="00ad0b6d" fo:background-color="transparent" loext:char-shading-value="0" style:font-name-asian="Times New Roman1" style:font-size-asian="10.5pt" style:language-asian="zh" style:country-asian="CN" style:font-name-complex="Arial1" style:language-complex="ar" style:country-complex="SA"/>
    </style:style>
    <style:style style:name="T305" style:family="text">
      <style:text-properties style:use-window-font-color="true" loext:opacity="0%" style:text-line-through-style="none" style:text-line-through-type="none" style:font-name="Liberation Sans" fo:language="de" fo:country="AT" officeooo:rsid="0068b52c" fo:background-color="transparent" loext:char-shading-value="0" style:font-name-asian="Times New Roman1" style:font-size-asian="10.5pt" style:language-asian="zh" style:country-asian="CN" style:font-name-complex="Arial1" style:language-complex="ar" style:country-complex="SA"/>
    </style:style>
    <style:style style:name="T306" style:family="text">
      <style:text-properties style:use-window-font-color="true" loext:opacity="0%" style:text-line-through-style="none" style:text-line-through-type="none" style:font-name="Liberation Sans" fo:language="en" fo:country="US" officeooo:rsid="00ae51b7"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307" style:family="text">
      <style:text-properties style:use-window-font-color="true" loext:opacity="0%" style:text-line-through-style="none" style:text-line-through-type="none" style:font-name="Liberation Sans" fo:language="en" fo:country="US" officeooo:rsid="00aa560a" fo:background-color="transparent" loext:char-shading-value="0" style:font-name-asian="Times New Roman1" style:font-size-asian="10.5pt" style:language-asian="zh" style:country-asian="CN" style:font-name-complex="Arial1" style:language-complex="ar" style:country-complex="SA"/>
    </style:style>
    <style:style style:name="T308" style:family="text">
      <style:text-properties style:use-window-font-color="true" loext:opacity="0%" style:text-line-through-style="none" style:text-line-through-type="none" style:font-name="Liberation Sans" fo:language="en" fo:country="US" officeooo:rsid="00c08e32" fo:background-color="transparent" loext:char-shading-value="0" style:font-name-asian="Times New Roman1" style:font-size-asian="10.5pt" style:language-asian="zh" style:country-asian="CN" style:font-name-complex="Arial1" style:language-complex="ar" style:country-complex="SA"/>
    </style:style>
    <style:style style:name="T309" style:family="text">
      <style:text-properties style:use-window-font-color="true" loext:opacity="0%" fo:font-size="12pt" fo:language="de" fo:country="AT" fo:font-weight="bold" style:font-name-asian="Times New Roman1" style:font-size-asian="12pt" style:language-asian="zh" style:country-asian="CN" style:font-weight-asian="bold" style:font-name-complex="Arial1" style:font-size-complex="12pt" style:language-complex="ar" style:country-complex="SA"/>
    </style:style>
    <style:style style:name="T310" style:family="text">
      <style:text-properties style:use-window-font-color="true" loext:opacity="0%" style:font-name="Liberation Sans" fo:font-size="11pt" fo:language="de" fo:country="AT" fo:font-style="normal" fo:font-weight="normal" officeooo:rsid="006bf2a6" fo:background-color="transparent" loext:char-shading-value="0" style:font-name-asian="Times New Roman1" style:font-size-asian="10.5pt" style:language-asian="zh" style:country-asian="CN" style:font-style-asian="normal" style:font-weight-asian="normal" style:font-name-complex="Arial1" style:font-size-complex="11pt" style:language-complex="ar" style:country-complex="SA" style:font-style-complex="normal" style:font-weight-complex="normal"/>
    </style:style>
    <style:style style:name="T311" style:family="text">
      <style:text-properties style:use-window-font-color="true" loext:opacity="0%" style:font-name="Liberation Sans" fo:font-size="11pt" fo:language="de" fo:country="AT" fo:font-style="normal" fo:font-weight="normal" officeooo:rsid="010ad59d" fo:background-color="transparent" loext:char-shading-value="0" style:font-name-asian="Times New Roman1" style:font-size-asian="10.5pt" style:language-asian="zh" style:country-asian="CN" style:font-style-asian="normal" style:font-weight-asian="normal" style:font-name-complex="Arial1" style:font-size-complex="11pt" style:language-complex="ar" style:country-complex="SA" style:font-style-complex="normal" style:font-weight-complex="normal"/>
    </style:style>
    <style:style style:name="T312" style:family="text">
      <style:text-properties style:use-window-font-color="true" loext:opacity="0%" style:font-name="Liberation Sans" fo:font-size="11pt" fo:language="de" fo:country="AT" fo:font-style="normal" fo:font-weight="normal" officeooo:rsid="00b16581" fo:background-color="transparent" loext:char-shading-value="0" style:font-name-asian="Times New Roman1" style:font-size-asian="10.5pt" style:language-asian="zh" style:country-asian="CN" style:font-style-asian="normal" style:font-weight-asian="normal" style:font-name-complex="Arial1" style:font-size-complex="11pt" style:language-complex="ar" style:country-complex="SA" style:font-style-complex="normal" style:font-weight-complex="normal"/>
    </style:style>
    <style:style style:name="T313" style:family="text">
      <style:text-properties style:use-window-font-color="true" loext:opacity="0%" style:font-name="Liberation Sans" fo:font-size="11pt" fo:language="de" fo:country="AT" fo:font-style="normal" fo:font-weight="normal" officeooo:rsid="00b32f18" fo:background-color="transparent" loext:char-shading-value="0" style:font-name-asian="Times New Roman1" style:font-size-asian="10.5pt" style:language-asian="zh" style:country-asian="CN" style:font-style-asian="normal" style:font-weight-asian="normal" style:font-name-complex="Arial1" style:font-size-complex="11pt" style:language-complex="ar" style:country-complex="SA" style:font-style-complex="normal" style:font-weight-complex="normal"/>
    </style:style>
    <style:style style:name="T314" style:family="text">
      <style:text-properties style:use-window-font-color="true" loext:opacity="0%" style:font-name="Liberation Sans" fo:font-size="11pt" fo:language="de" fo:country="AT" fo:font-style="normal" fo:font-weight="normal" officeooo:rsid="01404597" fo:background-color="transparent" loext:char-shading-value="0" style:font-name-asian="Times New Roman1" style:font-size-asian="10.5pt" style:language-asian="zh" style:country-asian="CN" style:font-style-asian="normal" style:font-weight-asian="normal" style:font-name-complex="Arial1" style:font-size-complex="11pt" style:language-complex="ar" style:country-complex="SA" style:font-style-complex="normal" style:font-weight-complex="normal"/>
    </style:style>
    <style:style style:name="T315" style:family="text">
      <style:text-properties style:use-window-font-color="true" loext:opacity="0%" style:font-name="Liberation Sans" fo:font-size="11pt" fo:language="de" fo:country="AT" fo:font-style="normal" fo:font-weight="normal" officeooo:rsid="011ffec4" fo:background-color="transparent" loext:char-shading-value="0" style:font-name-asian="Times New Roman1" style:font-size-asian="10.5pt" style:language-asian="zh" style:country-asian="CN" style:font-style-asian="normal" style:font-weight-asian="normal" style:font-name-complex="Arial1" style:font-size-complex="11pt" style:language-complex="ar" style:country-complex="SA" style:font-style-complex="normal" style:font-weight-complex="normal"/>
    </style:style>
    <style:style style:name="T316" style:family="text">
      <style:text-properties style:use-window-font-color="true" loext:opacity="0%" style:font-name="Liberation Sans" fo:font-size="11pt" fo:language="de" fo:country="AT" fo:font-weight="normal" officeooo:rsid="00acb29b"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317" style:family="text">
      <style:text-properties style:use-window-font-color="true" loext:opacity="0%" style:font-name="Liberation Sans" fo:font-size="11pt" fo:language="de" fo:country="AT" fo:font-weight="normal" officeooo:rsid="0125de3b"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318" style:family="text">
      <style:text-properties style:use-window-font-color="true" loext:opacity="0%" style:font-name="Liberation Sans" fo:font-size="11pt" fo:language="de" fo:country="AT" fo:font-weight="normal" officeooo:rsid="00101f77"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319" style:family="text">
      <style:text-properties style:use-window-font-color="true" loext:opacity="0%" style:font-name="Liberation Sans" fo:font-size="11pt" fo:language="de" fo:country="AT" fo:font-weight="normal" officeooo:rsid="012c2cff"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320" style:family="text">
      <style:text-properties style:use-window-font-color="true" loext:opacity="0%" style:font-name="Liberation Sans" fo:font-size="11pt" fo:language="de" fo:country="AT" fo:font-weight="normal" officeooo:rsid="0124e1e7"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321" style:family="text">
      <style:text-properties style:use-window-font-color="true" loext:opacity="0%" style:font-name="Liberation Sans" fo:font-size="11pt" fo:language="de" fo:country="AT" fo:font-weight="normal" officeooo:rsid="00b6ad77"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322" style:family="text">
      <style:text-properties style:use-window-font-color="true" loext:opacity="0%" style:font-name="Liberation Sans" fo:font-size="11pt" fo:language="de" fo:country="AT" fo:font-weight="normal" officeooo:rsid="010de0b1"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323" style:family="text">
      <style:text-properties style:use-window-font-color="true" loext:opacity="0%" style:font-name="Liberation Sans" fo:font-size="11pt" fo:language="de" fo:country="AT" fo:font-weight="normal" officeooo:rsid="00d6e29b"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324" style:family="text">
      <style:text-properties style:use-window-font-color="true" loext:opacity="0%" style:font-name="Liberation Sans" fo:font-size="11pt" fo:language="de" fo:country="AT" fo:font-weight="normal" officeooo:rsid="001109a7"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325" style:family="text">
      <style:text-properties style:use-window-font-color="true" loext:opacity="0%" style:font-name="Liberation Sans" fo:font-size="11pt" fo:language="de" fo:country="AT" fo:font-weight="normal" officeooo:rsid="0128c926"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326" style:family="text">
      <style:text-properties style:use-window-font-color="true" loext:opacity="0%" style:font-name="Liberation Sans" fo:font-size="11pt" fo:language="de" fo:country="AT" fo:font-weight="normal" officeooo:rsid="00ee7d3f"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327" style:family="text">
      <style:text-properties style:use-window-font-color="true" loext:opacity="0%" style:font-name="Liberation Sans" fo:font-size="11pt" fo:language="de" fo:country="AT" fo:font-weight="normal" officeooo:rsid="00ee9172"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328" style:family="text">
      <style:text-properties style:use-window-font-color="true" loext:opacity="0%" style:font-name="Liberation Sans" fo:font-size="11pt" fo:language="de" fo:country="AT" fo:font-weight="normal" officeooo:rsid="0137b71f"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329" style:family="text">
      <style:text-properties style:use-window-font-color="true" loext:opacity="0%" style:font-name="Liberation Sans" fo:font-size="11pt" fo:language="de" fo:country="AT" fo:font-weight="normal" officeooo:rsid="00f1c391"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330" style:family="text">
      <style:text-properties style:use-window-font-color="true" loext:opacity="0%" style:font-name="Liberation Sans" fo:font-size="11pt" fo:language="de" fo:country="AT" fo:font-weight="normal" officeooo:rsid="01390295"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331" style:family="text">
      <style:text-properties style:use-window-font-color="true" loext:opacity="0%" style:font-name="Liberation Sans" fo:font-size="11pt" fo:language="de" fo:country="AT" fo:font-weight="normal" officeooo:rsid="00f02b25"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332" style:family="text">
      <style:text-properties style:use-window-font-color="true" loext:opacity="0%" style:font-name="Liberation Sans" fo:font-size="11pt" fo:language="de" fo:country="AT" fo:font-weight="normal" officeooo:rsid="00f8ec57"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333" style:family="text">
      <style:text-properties style:use-window-font-color="true" loext:opacity="0%" style:font-name="Liberation Sans" fo:font-size="11pt" fo:language="de" fo:country="AT" fo:font-weight="normal" officeooo:rsid="0015be67"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334" style:family="text">
      <style:text-properties style:use-window-font-color="true" loext:opacity="0%" style:font-name="Liberation Sans" fo:font-size="11pt" fo:language="de" fo:country="AT" fo:font-weight="normal" officeooo:rsid="00174ea5"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335" style:family="text">
      <style:text-properties style:use-window-font-color="true" loext:opacity="0%" style:font-name="Liberation Sans" fo:font-size="11pt" fo:language="de" fo:country="AT" fo:font-weight="normal" officeooo:rsid="001f13cb"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336" style:family="text">
      <style:text-properties style:use-window-font-color="true" loext:opacity="0%" style:font-name="Liberation Sans" fo:font-size="11pt" fo:language="de" fo:country="AT" fo:font-weight="normal" officeooo:rsid="00acb29b"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337" style:family="text">
      <style:text-properties style:use-window-font-color="true" loext:opacity="0%" style:font-name="Liberation Sans" fo:font-size="11pt" fo:language="de" fo:country="AT" fo:font-weight="normal" officeooo:rsid="01390295"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338" style:family="text">
      <style:text-properties style:use-window-font-color="true" loext:opacity="0%" style:font-name="Liberation Sans" fo:font-size="11pt" fo:language="de" fo:country="AT" fo:font-weight="normal" officeooo:rsid="0137b71f"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339" style:family="text">
      <style:text-properties style:use-window-font-color="true" loext:opacity="0%" style:font-name="Liberation Sans" fo:font-size="11pt" fo:language="de" fo:country="AT" fo:font-weight="normal" officeooo:rsid="0115a707"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340" style:family="text">
      <style:text-properties style:use-window-font-color="true" loext:opacity="0%" style:font-name="Liberation Sans" fo:font-size="11pt" fo:language="de" fo:country="AT" fo:font-weight="normal" officeooo:rsid="0104d259"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341" style:family="text">
      <style:text-properties style:use-window-font-color="true" loext:opacity="0%" style:font-name="Liberation Sans" fo:font-size="11pt" fo:language="de" fo:country="AT" fo:font-weight="normal" officeooo:rsid="013964c5"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342" style:family="text">
      <style:text-properties style:use-window-font-color="true" loext:opacity="0%" style:font-name="Liberation Sans" fo:font-size="11pt" fo:language="de" fo:country="AT" fo:font-weight="normal" officeooo:rsid="01163cc2"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343" style:family="text">
      <style:text-properties style:use-window-font-color="true" loext:opacity="0%" style:font-name="Liberation Sans" fo:font-size="11pt" fo:language="de" fo:country="AT" fo:font-weight="normal" officeooo:rsid="013c3082"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344" style:family="text">
      <style:text-properties style:use-window-font-color="true" loext:opacity="0%" style:font-name="Liberation Sans" fo:font-size="11pt" fo:language="de" fo:country="AT" fo:font-weight="normal" officeooo:rsid="01172a25"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345" style:family="text">
      <style:text-properties style:use-window-font-color="true" loext:opacity="0%" style:font-name="Liberation Sans" fo:font-size="11pt" fo:language="de" fo:country="AT" style:text-underline-style="none" officeooo:rsid="00aa560a" fo:background-color="transparent" loext:char-shading-value="0" style:font-name-asian="Times New Roman1" style:font-size-asian="10.5pt" style:language-asian="zh" style:country-asian="CN" style:font-name-complex="Arial1" style:font-size-complex="11pt" style:language-complex="ar" style:country-complex="SA"/>
    </style:style>
    <style:style style:name="T346" style:family="text">
      <style:text-properties style:use-window-font-color="true" loext:opacity="0%" style:font-name="Liberation Sans" fo:font-size="11pt" fo:language="de" fo:country="AT" officeooo:rsid="00aa560a" fo:background-color="transparent" loext:char-shading-value="0" style:font-name-asian="Times New Roman1" style:font-size-asian="10.5pt" style:language-asian="zh" style:country-asian="CN" style:font-name-complex="Arial1" style:font-size-complex="11pt" style:language-complex="ar" style:country-complex="SA" style:font-weight-complex="normal"/>
    </style:style>
    <style:style style:name="T347" style:family="text">
      <style:text-properties style:text-line-through-style="none" style:text-line-through-type="none" style:font-name="Liberation Sans" fo:language="de" fo:country="AT" officeooo:rsid="00ad0b6d" style:font-size-asian="10.5pt"/>
    </style:style>
    <style:style style:name="T348" style:family="text">
      <style:text-properties style:text-line-through-style="none" style:text-line-through-type="none" style:font-name="Liberation Sans" fo:language="de" fo:country="AT" officeooo:rsid="00a8b659" style:font-size-asian="10.5pt"/>
    </style:style>
    <style:style style:name="T349" style:family="text">
      <style:text-properties style:text-line-through-style="none" style:text-line-through-type="none" style:font-name="Liberation Sans" fo:language="de" fo:country="AT" officeooo:rsid="0068b52c" style:font-size-asian="10.5pt"/>
    </style:style>
    <style:style style:name="T350" style:family="text">
      <style:text-properties style:text-line-through-style="none" style:text-line-through-type="none" style:font-name="Liberation Sans" fo:language="de" fo:country="AT" officeooo:rsid="00651b54"/>
    </style:style>
    <style:style style:name="T351" style:family="text">
      <style:text-properties style:text-line-through-style="none" style:text-line-through-type="none" style:font-name="Liberation Sans" fo:language="de" fo:country="AT" officeooo:rsid="0015be67"/>
    </style:style>
    <style:style style:name="T352" style:family="text">
      <style:text-properties style:text-line-through-style="none" style:text-line-through-type="none" style:font-name="Liberation Sans" fo:language="de" fo:country="AT" officeooo:rsid="001eb953"/>
    </style:style>
    <style:style style:name="T353" style:family="text">
      <style:text-properties style:text-line-through-style="none" style:text-line-through-type="none" style:font-name="Liberation Sans" fo:language="de" fo:country="AT" officeooo:rsid="00ad0b6d"/>
    </style:style>
    <style:style style:name="T354" style:family="text">
      <style:text-properties style:text-line-through-style="none" style:text-line-through-type="none" style:font-name="Liberation Sans" fo:language="de" fo:country="AT" officeooo:rsid="00a8b659"/>
    </style:style>
    <style:style style:name="T355" style:family="text">
      <style:text-properties style:text-line-through-style="none" style:text-line-through-type="none" style:font-name="Liberation Sans" fo:language="de" fo:country="AT" officeooo:rsid="0068b52c"/>
    </style:style>
    <style:style style:name="T356" style:family="text">
      <style:text-properties style:text-line-through-style="none" style:text-line-through-type="none" style:font-name="Liberation Sans" fo:language="de" fo:country="AT" officeooo:rsid="00651b54"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357" style:family="text">
      <style:text-properties style:text-line-through-style="none" style:text-line-through-type="none" style:font-name="Liberation Sans" fo:language="de" fo:country="AT" officeooo:rsid="0015be67"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358" style:family="text">
      <style:text-properties style:text-line-through-style="none" style:text-line-through-type="none" style:font-name="Liberation Sans" fo:language="de" fo:country="AT" officeooo:rsid="00ad0b6d"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359" style:family="text">
      <style:text-properties style:text-line-through-style="none" style:text-line-through-type="none" style:font-name="Liberation Sans" fo:language="de" fo:country="AT" officeooo:rsid="00a8b659"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360" style:family="text">
      <style:text-properties style:text-line-through-style="none" style:text-line-through-type="none" style:font-name="Liberation Sans" fo:font-size="11pt" fo:language="de" fo:country="AT" style:text-underline-style="none" officeooo:rsid="00651b54" fo:background-color="transparent" loext:char-shading-value="0" style:font-size-asian="10.5pt" style:font-size-complex="11pt"/>
    </style:style>
    <style:style style:name="T361" style:family="text">
      <style:text-properties style:text-line-through-style="none" style:text-line-through-type="none" style:font-name="Liberation Sans" fo:font-size="11pt" fo:language="de" fo:country="AT" style:text-underline-style="none" officeooo:rsid="0068b52c" fo:background-color="transparent" loext:char-shading-value="0" style:font-size-asian="10.5pt" style:font-size-complex="11pt"/>
    </style:style>
    <style:style style:name="T362" style:family="text">
      <style:text-properties style:text-line-through-style="none" style:text-line-through-type="none" style:font-name="Liberation Sans" fo:font-size="11pt" fo:language="de" fo:country="AT" style:text-underline-style="none" officeooo:rsid="007120cc" fo:background-color="transparent" loext:char-shading-value="0" style:font-size-asian="10.5pt" style:font-size-complex="11pt"/>
    </style:style>
    <style:style style:name="T363" style:family="text">
      <style:text-properties style:text-line-through-style="none" style:text-line-through-type="none" style:font-name="Liberation Sans" fo:font-size="11pt" fo:language="de" fo:country="AT" style:text-underline-style="none" officeooo:rsid="00ae51b7" fo:background-color="transparent" loext:char-shading-value="0" style:font-size-asian="10.5pt" style:font-size-complex="11pt"/>
    </style:style>
    <style:style style:name="T364" style:family="text">
      <style:text-properties style:text-line-through-style="none" style:text-line-through-type="none" style:font-name="Liberation Sans" fo:font-size="11pt" fo:language="de" fo:country="AT" style:text-underline-style="none" officeooo:rsid="00ad0b6d" fo:background-color="transparent" loext:char-shading-value="0" style:font-size-asian="10.5pt" style:font-size-complex="11pt"/>
    </style:style>
    <style:style style:name="T365" style:family="text">
      <style:text-properties style:text-line-through-style="none" style:text-line-through-type="none" style:font-name="Liberation Sans" fo:font-size="11pt" fo:language="de" fo:country="AT" style:text-underline-style="none" officeooo:rsid="00ab3dd3" fo:background-color="transparent" loext:char-shading-value="0" style:font-size-asian="10.5pt" style:font-size-complex="11pt"/>
    </style:style>
    <style:style style:name="T366" style:family="text">
      <style:text-properties style:text-line-through-style="none" style:text-line-through-type="none" style:font-name="Liberation Sans" fo:font-size="11pt" fo:language="de" fo:country="AT" style:text-underline-style="none" officeooo:rsid="00aa560a" fo:background-color="transparent" loext:char-shading-value="0" style:font-size-asian="10.5pt" style:font-size-complex="11pt"/>
    </style:style>
    <style:style style:name="T367" style:family="text">
      <style:text-properties style:text-line-through-style="none" style:text-line-through-type="none" style:font-name="Liberation Sans" fo:font-size="11pt" fo:language="de" fo:country="AT" style:text-underline-style="none" officeooo:rsid="01049e81" fo:background-color="transparent" loext:char-shading-value="0" style:font-size-asian="10.5pt" style:font-size-complex="11pt"/>
    </style:style>
    <style:style style:name="T368" style:family="text">
      <style:text-properties style:text-line-through-style="none" style:text-line-through-type="none" style:font-name="Liberation Sans" fo:font-size="11pt" fo:language="de" fo:country="AT" style:text-underline-style="none" officeooo:rsid="00a8b659" fo:background-color="transparent" loext:char-shading-value="0" style:font-size-asian="10.5pt" style:font-size-complex="11pt"/>
    </style:style>
    <style:style style:name="T369" style:family="text">
      <style:text-properties style:text-line-through-style="none" style:text-line-through-type="none" style:font-name="Liberation Sans" fo:font-size="11pt" fo:language="de" fo:country="AT" style:text-underline-style="none" officeooo:rsid="0015be67" fo:background-color="transparent" loext:char-shading-value="0" style:font-size-asian="10.5pt" style:font-size-complex="11pt"/>
    </style:style>
    <style:style style:name="T370" style:family="text">
      <style:text-properties style:text-line-through-style="none" style:text-line-through-type="none" style:font-name="Liberation Sans" fo:font-size="11pt" fo:language="de" fo:country="AT" style:text-underline-style="none" officeooo:rsid="001eb953" fo:background-color="transparent" loext:char-shading-value="0" style:font-size-asian="10.5pt" style:font-size-complex="11pt"/>
    </style:style>
    <style:style style:name="T371" style:family="text">
      <style:text-properties style:text-line-through-style="none" style:text-line-through-type="none" style:font-name="Liberation Sans" fo:font-size="11pt" fo:language="de" fo:country="AT" style:text-underline-style="none" officeooo:rsid="00de8087" fo:background-color="transparent" loext:char-shading-value="0" style:font-size-asian="10.5pt" style:font-size-complex="11pt"/>
    </style:style>
    <style:style style:name="T372" style:family="text">
      <style:text-properties style:text-line-through-style="none" style:text-line-through-type="none" style:font-name="Liberation Sans" fo:font-size="11pt" fo:language="de" fo:country="AT" style:text-underline-style="none" officeooo:rsid="00ad0b6d" fo:background-color="transparent" loext:char-shading-value="0" style:font-name-asian="Times New Roman1" style:font-size-asian="10.5pt" style:language-asian="zh" style:country-asian="CN" style:font-name-complex="Arial1" style:font-size-complex="11pt" style:language-complex="ar" style:country-complex="SA" style:font-weight-complex="normal"/>
    </style:style>
    <style:style style:name="T373" style:family="text">
      <style:text-properties style:text-line-through-style="none" style:text-line-through-type="none" style:font-name="Liberation Sans" fo:font-size="11pt" fo:language="de" fo:country="AT" style:text-underline-style="none" officeooo:rsid="00ae51b7" fo:background-color="transparent" loext:char-shading-value="0" style:font-name-asian="Times New Roman1" style:font-size-asian="10.5pt" style:language-asian="zh" style:country-asian="CN" style:font-name-complex="Arial1" style:font-size-complex="11pt" style:language-complex="ar" style:country-complex="SA" style:font-weight-complex="normal"/>
    </style:style>
    <style:style style:name="T374" style:family="text">
      <style:text-properties style:text-line-through-style="none" style:text-line-through-type="none" style:font-name="Liberation Sans" fo:font-size="11pt" fo:language="de" fo:country="AT" style:text-underline-style="none" officeooo:rsid="00a8b659" fo:background-color="transparent" loext:char-shading-value="0" style:font-name-asian="Times New Roman1" style:font-size-asian="10.5pt" style:language-asian="zh" style:country-asian="CN" style:font-name-complex="Arial1" style:font-size-complex="11pt" style:language-complex="ar" style:country-complex="SA" style:font-weight-complex="normal"/>
    </style:style>
    <style:style style:name="T375" style:family="text">
      <style:text-properties style:text-line-through-style="none" style:text-line-through-type="none" style:font-name="Liberation Sans" fo:font-size="11pt" fo:language="de" fo:country="AT" style:text-underline-style="none" officeooo:rsid="00aa560a" fo:background-color="transparent" loext:char-shading-value="0" style:font-name-asian="Times New Roman1" style:font-size-asian="10.5pt" style:language-asian="zh" style:country-asian="CN" style:font-name-complex="Arial1" style:font-size-complex="11pt" style:language-complex="ar" style:country-complex="SA" style:font-weight-complex="normal"/>
    </style:style>
    <style:style style:name="T376" style:family="text">
      <style:text-properties style:text-line-through-style="none" style:text-line-through-type="none" style:font-name="Liberation Sans" fo:font-size="11pt" fo:language="de" fo:country="AT" style:text-underline-style="none" officeooo:rsid="0102f531" fo:background-color="transparent" loext:char-shading-value="0" style:font-name-asian="Times New Roman1" style:font-size-asian="10.5pt" style:language-asian="zh" style:country-asian="CN" style:font-name-complex="Arial1" style:font-size-complex="11pt" style:language-complex="ar" style:country-complex="SA" style:font-weight-complex="normal"/>
    </style:style>
    <style:style style:name="T377" style:family="text">
      <style:text-properties style:text-line-through-style="none" style:text-line-through-type="none" style:font-name="Liberation Sans" fo:font-size="11pt" fo:language="de" fo:country="AT" style:text-underline-style="none" officeooo:rsid="00b5bba1" fo:background-color="transparent" loext:char-shading-value="0" style:font-name-asian="Times New Roman1" style:font-size-asian="10.5pt" style:language-asian="zh" style:country-asian="CN" style:font-name-complex="Arial1" style:font-size-complex="11pt" style:language-complex="ar" style:country-complex="SA" style:font-weight-complex="normal"/>
    </style:style>
    <style:style style:name="T378" style:family="text">
      <style:text-properties style:text-line-through-style="none" style:text-line-through-type="none" fo:font-size="11pt" fo:language="de" fo:country="AT" style:text-underline-style="none" officeooo:rsid="00651b54" fo:background-color="transparent" loext:char-shading-value="0" style:font-size-asian="10.5pt" style:font-size-complex="11pt"/>
    </style:style>
    <style:style style:name="T379" style:family="text">
      <style:text-properties style:text-line-through-style="none" style:text-line-through-type="none" fo:font-size="11pt" fo:language="de" fo:country="AT" style:text-underline-style="none" officeooo:rsid="0068b52c" fo:background-color="transparent" loext:char-shading-value="0" style:font-size-asian="10.5pt" style:font-size-complex="11pt"/>
    </style:style>
    <style:style style:name="T380" style:family="text">
      <style:text-properties style:text-line-through-style="none" style:text-line-through-type="none" fo:font-size="11pt" fo:language="de" fo:country="AT" style:text-underline-style="none" officeooo:rsid="007120cc" fo:background-color="transparent" loext:char-shading-value="0" style:font-size-asian="10.5pt" style:font-size-complex="11pt"/>
    </style:style>
    <style:style style:name="T381" style:family="text">
      <style:text-properties style:text-line-through-style="none" style:text-line-through-type="none" fo:font-size="11pt" fo:language="de" fo:country="AT" style:text-underline-style="none" officeooo:rsid="00ae51b7" fo:background-color="transparent" loext:char-shading-value="0" style:font-size-asian="10.5pt" style:font-size-complex="11pt"/>
    </style:style>
    <style:style style:name="T382" style:family="text">
      <style:text-properties style:text-line-through-style="none" style:text-line-through-type="none" fo:font-size="11pt" fo:language="de" fo:country="AT" style:text-underline-style="none" officeooo:rsid="00ad0b6d" fo:background-color="transparent" loext:char-shading-value="0" style:font-size-asian="10.5pt" style:font-size-complex="11pt"/>
    </style:style>
    <style:style style:name="T383" style:family="text">
      <style:text-properties style:text-line-through-style="none" style:text-line-through-type="none" fo:font-size="11pt" fo:language="de" fo:country="AT" style:text-underline-style="none" officeooo:rsid="00ab3dd3" fo:background-color="transparent" loext:char-shading-value="0" style:font-size-asian="10.5pt" style:font-size-complex="11pt"/>
    </style:style>
    <style:style style:name="T384" style:family="text">
      <style:text-properties style:text-line-through-style="none" style:text-line-through-type="none" fo:font-size="11pt" fo:language="de" fo:country="AT" style:text-underline-style="none" officeooo:rsid="00aa560a" fo:background-color="transparent" loext:char-shading-value="0" style:font-size-asian="10.5pt" style:font-size-complex="11pt"/>
    </style:style>
    <style:style style:name="T385" style:family="text">
      <style:text-properties style:text-line-through-style="none" style:text-line-through-type="none" fo:font-size="11pt" fo:language="de" fo:country="AT" style:text-underline-style="none" officeooo:rsid="01049e81" fo:background-color="transparent" loext:char-shading-value="0" style:font-size-asian="10.5pt" style:font-size-complex="11pt"/>
    </style:style>
    <style:style style:name="T386" style:family="text">
      <style:text-properties style:text-line-through-style="none" style:text-line-through-type="none" fo:font-size="11pt" fo:language="de" fo:country="AT" style:text-underline-style="none" officeooo:rsid="00a8b659" fo:background-color="transparent" loext:char-shading-value="0" style:font-size-asian="10.5pt" style:font-size-complex="11pt"/>
    </style:style>
    <style:style style:name="T387" style:family="text">
      <style:text-properties style:text-line-through-style="none" style:text-line-through-type="none" fo:font-size="11pt" fo:language="de" fo:country="AT" style:text-underline-style="none" officeooo:rsid="0015be67" fo:background-color="transparent" loext:char-shading-value="0" style:font-size-asian="10.5pt" style:font-size-complex="11pt"/>
    </style:style>
    <style:style style:name="T388" style:family="text">
      <style:text-properties style:text-line-through-style="none" style:text-line-through-type="none" fo:font-size="11pt" fo:language="de" fo:country="AT" style:text-underline-style="none" officeooo:rsid="001eb953" fo:background-color="transparent" loext:char-shading-value="0" style:font-size-asian="10.5pt" style:font-size-complex="11pt"/>
    </style:style>
    <style:style style:name="T389" style:family="text">
      <style:text-properties style:text-line-through-style="none" style:text-line-through-type="none" fo:font-size="11pt" fo:language="de" fo:country="AT" style:text-underline-style="none" officeooo:rsid="00de8087" fo:background-color="transparent" loext:char-shading-value="0" style:font-size-asian="10.5pt" style:font-size-complex="11pt"/>
    </style:style>
    <style:style style:name="T390" style:family="text">
      <style:text-properties style:text-line-through-style="none" style:text-line-through-type="none" fo:font-size="11pt" fo:language="de" fo:country="AT" style:text-underline-style="none" officeooo:rsid="00ad0b6d" fo:background-color="transparent" loext:char-shading-value="0" style:font-name-asian="Times New Roman1" style:font-size-asian="10.5pt" style:language-asian="zh" style:country-asian="CN" style:font-name-complex="Arial1" style:font-size-complex="11pt" style:language-complex="ar" style:country-complex="SA" style:font-weight-complex="normal"/>
    </style:style>
    <style:style style:name="T391" style:family="text">
      <style:text-properties style:text-line-through-style="none" style:text-line-through-type="none" fo:font-size="11pt" fo:language="de" fo:country="AT" style:text-underline-style="none" officeooo:rsid="00ae51b7" fo:background-color="transparent" loext:char-shading-value="0" style:font-name-asian="Times New Roman1" style:font-size-asian="10.5pt" style:language-asian="zh" style:country-asian="CN" style:font-name-complex="Arial1" style:font-size-complex="11pt" style:language-complex="ar" style:country-complex="SA" style:font-weight-complex="normal"/>
    </style:style>
    <style:style style:name="T392" style:family="text">
      <style:text-properties style:text-line-through-style="none" style:text-line-through-type="none" fo:font-size="11pt" fo:language="de" fo:country="AT" style:text-underline-style="none" officeooo:rsid="00a8b659" fo:background-color="transparent" loext:char-shading-value="0" style:font-name-asian="Times New Roman1" style:font-size-asian="10.5pt" style:language-asian="zh" style:country-asian="CN" style:font-name-complex="Arial1" style:font-size-complex="11pt" style:language-complex="ar" style:country-complex="SA" style:font-weight-complex="normal"/>
    </style:style>
    <style:style style:name="T393" style:family="text">
      <style:text-properties style:text-line-through-style="none" style:text-line-through-type="none" fo:font-size="11pt" fo:language="de" fo:country="AT" style:text-underline-style="none" officeooo:rsid="00aa560a" fo:background-color="transparent" loext:char-shading-value="0" style:font-name-asian="Times New Roman1" style:font-size-asian="10.5pt" style:language-asian="zh" style:country-asian="CN" style:font-name-complex="Arial1" style:font-size-complex="11pt" style:language-complex="ar" style:country-complex="SA" style:font-weight-complex="normal"/>
    </style:style>
    <style:style style:name="T394" style:family="text">
      <style:text-properties style:text-line-through-style="none" style:text-line-through-type="none" fo:font-size="11pt" fo:language="de" fo:country="AT" style:text-underline-style="none" officeooo:rsid="0102f531" fo:background-color="transparent" loext:char-shading-value="0" style:font-name-asian="Times New Roman1" style:font-size-asian="10.5pt" style:language-asian="zh" style:country-asian="CN" style:font-name-complex="Arial1" style:font-size-complex="11pt" style:language-complex="ar" style:country-complex="SA" style:font-weight-complex="normal"/>
    </style:style>
    <style:style style:name="T395" style:family="text">
      <style:text-properties style:text-line-through-style="none" style:text-line-through-type="none" fo:font-size="11pt" fo:language="de" fo:country="AT" style:text-underline-style="none" officeooo:rsid="00b5bba1" fo:background-color="transparent" loext:char-shading-value="0" style:font-name-asian="Times New Roman1" style:font-size-asian="10.5pt" style:language-asian="zh" style:country-asian="CN" style:font-name-complex="Arial1" style:font-size-complex="11pt" style:language-complex="ar" style:country-complex="SA" style:font-weight-complex="normal"/>
    </style:style>
    <style:style style:name="T396" style:family="text">
      <style:text-properties style:text-line-through-style="none" style:text-line-through-type="none" fo:language="de" fo:country="AT" officeooo:rsid="00ad0b6d" style:font-size-asian="10.5pt"/>
    </style:style>
    <style:style style:name="T397" style:family="text">
      <style:text-properties style:text-line-through-style="none" style:text-line-through-type="none" fo:language="de" fo:country="AT" officeooo:rsid="00a8b659" style:font-size-asian="10.5pt"/>
    </style:style>
    <style:style style:name="T398" style:family="text">
      <style:text-properties style:text-line-through-style="none" style:text-line-through-type="none" fo:language="de" fo:country="AT" officeooo:rsid="0068b52c" style:font-size-asian="10.5pt"/>
    </style:style>
    <style:style style:name="T399" style:family="text">
      <style:text-properties style:text-line-through-style="none" style:text-line-through-type="none" fo:language="de" fo:country="AT" officeooo:rsid="00651b54"/>
    </style:style>
    <style:style style:name="T400" style:family="text">
      <style:text-properties style:text-line-through-style="none" style:text-line-through-type="none" fo:language="de" fo:country="AT" officeooo:rsid="0015be67"/>
    </style:style>
    <style:style style:name="T401" style:family="text">
      <style:text-properties style:text-line-through-style="none" style:text-line-through-type="none" fo:language="de" fo:country="AT" officeooo:rsid="001eb953"/>
    </style:style>
    <style:style style:name="T402" style:family="text">
      <style:text-properties style:text-line-through-style="none" style:text-line-through-type="none" fo:language="de" fo:country="AT" officeooo:rsid="00ad0b6d"/>
    </style:style>
    <style:style style:name="T403" style:family="text">
      <style:text-properties style:text-line-through-style="none" style:text-line-through-type="none" fo:language="de" fo:country="AT" officeooo:rsid="00a8b659"/>
    </style:style>
    <style:style style:name="T404" style:family="text">
      <style:text-properties style:text-line-through-style="none" style:text-line-through-type="none" fo:language="de" fo:country="AT" officeooo:rsid="0068b52c"/>
    </style:style>
    <style:style style:name="T405" style:family="text">
      <style:text-properties style:text-line-through-style="none" style:text-line-through-type="none" fo:language="de" fo:country="AT" officeooo:rsid="00651b54"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406" style:family="text">
      <style:text-properties style:text-line-through-style="none" style:text-line-through-type="none" fo:language="de" fo:country="AT" officeooo:rsid="0015be67"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407" style:family="text">
      <style:text-properties style:text-line-through-style="none" style:text-line-through-type="none" fo:language="de" fo:country="AT" officeooo:rsid="00ad0b6d"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408" style:family="text">
      <style:text-properties style:text-line-through-style="none" style:text-line-through-type="none" fo:language="de" fo:country="AT" officeooo:rsid="00a8b659"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409" style:family="text">
      <style:text-properties style:text-line-through-style="none" style:text-line-through-type="none" style:font-name="Liberation Sans" fo:language="de" fo:country="AT" officeooo:rsid="00ad0b6d" style:font-size-asian="10.5pt"/>
    </style:style>
    <style:style style:name="T410" style:family="text">
      <style:text-properties style:text-line-through-style="none" style:text-line-through-type="none" style:font-name="Liberation Sans" fo:language="de" fo:country="AT" officeooo:rsid="00a8b659" style:font-size-asian="10.5pt"/>
    </style:style>
    <style:style style:name="T411" style:family="text">
      <style:text-properties style:text-line-through-style="none" style:text-line-through-type="none" style:font-name="Liberation Sans" fo:language="de" fo:country="AT" officeooo:rsid="0068b52c" style:font-size-asian="10.5pt"/>
    </style:style>
    <style:style style:name="T412" style:family="text">
      <style:text-properties style:text-line-through-style="none" style:text-line-through-type="none" style:font-name="Liberation Sans" fo:language="de" fo:country="AT" officeooo:rsid="00651b54"/>
    </style:style>
    <style:style style:name="T413" style:family="text">
      <style:text-properties style:text-line-through-style="none" style:text-line-through-type="none" style:font-name="Liberation Sans" fo:language="de" fo:country="AT" officeooo:rsid="0015be67"/>
    </style:style>
    <style:style style:name="T414" style:family="text">
      <style:text-properties style:text-line-through-style="none" style:text-line-through-type="none" style:font-name="Liberation Sans" fo:language="de" fo:country="AT" officeooo:rsid="001eb953"/>
    </style:style>
    <style:style style:name="T415" style:family="text">
      <style:text-properties style:text-line-through-style="none" style:text-line-through-type="none" style:font-name="Liberation Sans" fo:language="de" fo:country="AT" officeooo:rsid="00ad0b6d"/>
    </style:style>
    <style:style style:name="T416" style:family="text">
      <style:text-properties style:text-line-through-style="none" style:text-line-through-type="none" style:font-name="Liberation Sans" fo:language="de" fo:country="AT" officeooo:rsid="00a8b659"/>
    </style:style>
    <style:style style:name="T417" style:family="text">
      <style:text-properties style:text-line-through-style="none" style:text-line-through-type="none" style:font-name="Liberation Sans" fo:language="de" fo:country="AT" officeooo:rsid="0068b52c"/>
    </style:style>
    <style:style style:name="T418" style:family="text">
      <style:text-properties style:text-line-through-style="none" style:text-line-through-type="none" style:font-name="Liberation Sans" fo:language="de" fo:country="AT" officeooo:rsid="00651b54"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419" style:family="text">
      <style:text-properties style:text-line-through-style="none" style:text-line-through-type="none" style:font-name="Liberation Sans" fo:language="de" fo:country="AT" officeooo:rsid="0015be67"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420" style:family="text">
      <style:text-properties style:text-line-through-style="none" style:text-line-through-type="none" style:font-name="Liberation Sans" fo:language="de" fo:country="AT" officeooo:rsid="00ad0b6d"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421" style:family="text">
      <style:text-properties style:text-line-through-style="none" style:text-line-through-type="none" style:font-name="Liberation Sans" fo:language="de" fo:country="AT" officeooo:rsid="00a8b659"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422" style:family="text">
      <style:text-properties style:text-line-through-style="none" style:text-line-through-type="none" style:font-name="Liberation Sans" fo:font-size="11pt" fo:language="de" fo:country="AT" style:text-underline-style="none" officeooo:rsid="00ad0b6d" fo:background-color="transparent" loext:char-shading-value="0" style:font-size-asian="10.5pt" style:font-size-complex="11pt"/>
    </style:style>
    <style:style style:name="T423" style:family="text">
      <style:text-properties style:text-line-through-style="none" style:text-line-through-type="none" style:font-name="Liberation Sans" fo:font-size="11pt" fo:language="de" fo:country="AT" style:text-underline-style="none" officeooo:rsid="0015be67" fo:background-color="transparent" loext:char-shading-value="0" style:font-size-asian="10.5pt" style:font-size-complex="11pt"/>
    </style:style>
    <style:style style:name="T424" style:family="text">
      <style:text-properties style:text-line-through-style="none" style:text-line-through-type="none" style:font-name="Liberation Sans" fo:font-size="11pt" fo:language="de" fo:country="AT" style:text-underline-style="none" officeooo:rsid="00a8b659" fo:background-color="transparent" loext:char-shading-value="0" style:font-size-asian="10.5pt" style:font-size-complex="11pt"/>
    </style:style>
    <style:style style:name="T425" style:family="text">
      <style:text-properties style:text-line-through-style="none" style:text-line-through-type="none" style:font-name="Liberation Sans" fo:font-size="11pt" fo:language="de" fo:country="AT" style:text-underline-style="none" officeooo:rsid="0068b52c" fo:background-color="transparent" loext:char-shading-value="0" style:font-size-asian="10.5pt" style:font-size-complex="11pt"/>
    </style:style>
    <style:style style:name="T426" style:family="text">
      <style:text-properties style:text-line-through-style="none" style:text-line-through-type="none" style:font-name="Liberation Sans" fo:font-size="11pt" fo:language="de" fo:country="AT" style:text-underline-style="none" officeooo:rsid="00651b54" fo:background-color="transparent" loext:char-shading-value="0" style:font-size-asian="10.5pt" style:font-size-complex="11pt"/>
    </style:style>
    <style:style style:name="T427" style:family="text">
      <style:text-properties style:text-line-through-style="none" style:text-line-through-type="none" style:font-name="Liberation Sans" fo:font-size="11pt" fo:language="de" fo:country="AT" style:text-underline-style="none" officeooo:rsid="001eb953" fo:background-color="transparent" loext:char-shading-value="0" style:font-size-asian="10.5pt" style:font-size-complex="11pt"/>
    </style:style>
    <style:style style:name="T428" style:family="text">
      <style:text-properties style:text-line-through-style="none" style:text-line-through-type="none" style:font-name="Liberation Sans" fo:font-size="11pt" fo:language="de" fo:country="AT" style:text-underline-style="none" officeooo:rsid="00de8087" fo:background-color="transparent" loext:char-shading-value="0" style:font-size-asian="10.5pt" style:font-size-complex="11pt"/>
    </style:style>
    <style:style style:name="T429" style:family="text">
      <style:text-properties style:text-line-through-style="none" style:text-line-through-type="none" style:font-name="Liberation Sans" fo:font-size="11pt" fo:language="de" fo:country="AT" style:text-underline-style="none" officeooo:rsid="007120cc" fo:background-color="transparent" loext:char-shading-value="0" style:font-size-asian="10.5pt" style:font-size-complex="11pt"/>
    </style:style>
    <style:style style:name="T430" style:family="text">
      <style:text-properties style:text-line-through-style="none" style:text-line-through-type="none" style:font-name="Liberation Sans" fo:font-size="11pt" fo:language="de" fo:country="AT" style:text-underline-style="none" officeooo:rsid="00ae51b7" fo:background-color="transparent" loext:char-shading-value="0" style:font-size-asian="10.5pt" style:font-size-complex="11pt"/>
    </style:style>
    <style:style style:name="T431" style:family="text">
      <style:text-properties style:text-line-through-style="none" style:text-line-through-type="none" style:font-name="Liberation Sans" fo:font-size="11pt" fo:language="de" fo:country="AT" style:text-underline-style="none" officeooo:rsid="00ab3dd3" fo:background-color="transparent" loext:char-shading-value="0" style:font-size-asian="10.5pt" style:font-size-complex="11pt"/>
    </style:style>
    <style:style style:name="T432" style:family="text">
      <style:text-properties style:text-line-through-style="none" style:text-line-through-type="none" style:font-name="Liberation Sans" fo:font-size="11pt" fo:language="de" fo:country="AT" style:text-underline-style="none" officeooo:rsid="00aa560a" fo:background-color="transparent" loext:char-shading-value="0" style:font-size-asian="10.5pt" style:font-size-complex="11pt"/>
    </style:style>
    <style:style style:name="T433" style:family="text">
      <style:text-properties style:text-line-through-style="none" style:text-line-through-type="none" style:font-name="Liberation Sans" fo:font-size="11pt" fo:language="de" fo:country="AT" style:text-underline-style="none" officeooo:rsid="01049e81" fo:background-color="transparent" loext:char-shading-value="0" style:font-size-asian="10.5pt" style:font-size-complex="11pt"/>
    </style:style>
    <style:style style:name="T434" style:family="text">
      <style:text-properties style:text-line-through-style="none" style:text-line-through-type="none" style:font-name="Liberation Sans" fo:font-size="11pt" fo:language="de" fo:country="AT" style:text-underline-style="none" officeooo:rsid="00ad0b6d" fo:background-color="transparent" loext:char-shading-value="0" style:font-name-asian="Times New Roman1" style:font-size-asian="10.5pt" style:language-asian="zh" style:country-asian="CN" style:font-name-complex="Arial1" style:font-size-complex="11pt" style:language-complex="ar" style:country-complex="SA" style:font-weight-complex="normal"/>
    </style:style>
    <style:style style:name="T435" style:family="text">
      <style:text-properties style:text-line-through-style="none" style:text-line-through-type="none" style:font-name="Liberation Sans" fo:font-size="11pt" fo:language="de" fo:country="AT" style:text-underline-style="none" officeooo:rsid="00ae51b7" fo:background-color="transparent" loext:char-shading-value="0" style:font-name-asian="Times New Roman1" style:font-size-asian="10.5pt" style:language-asian="zh" style:country-asian="CN" style:font-name-complex="Arial1" style:font-size-complex="11pt" style:language-complex="ar" style:country-complex="SA" style:font-weight-complex="normal"/>
    </style:style>
    <style:style style:name="T436" style:family="text">
      <style:text-properties style:text-line-through-style="none" style:text-line-through-type="none" style:font-name="Liberation Sans" fo:font-size="11pt" fo:language="de" fo:country="AT" style:text-underline-style="none" officeooo:rsid="00a8b659" fo:background-color="transparent" loext:char-shading-value="0" style:font-name-asian="Times New Roman1" style:font-size-asian="10.5pt" style:language-asian="zh" style:country-asian="CN" style:font-name-complex="Arial1" style:font-size-complex="11pt" style:language-complex="ar" style:country-complex="SA" style:font-weight-complex="normal"/>
    </style:style>
    <style:style style:name="T437" style:family="text">
      <style:text-properties style:text-line-through-style="none" style:text-line-through-type="none" style:font-name="Liberation Sans" fo:font-size="11pt" fo:language="de" fo:country="AT" style:text-underline-style="none" officeooo:rsid="00aa560a" fo:background-color="transparent" loext:char-shading-value="0" style:font-name-asian="Times New Roman1" style:font-size-asian="10.5pt" style:language-asian="zh" style:country-asian="CN" style:font-name-complex="Arial1" style:font-size-complex="11pt" style:language-complex="ar" style:country-complex="SA" style:font-weight-complex="normal"/>
    </style:style>
    <style:style style:name="T438" style:family="text">
      <style:text-properties style:text-line-through-style="none" style:text-line-through-type="none" style:font-name="Liberation Sans" fo:font-size="11pt" fo:language="de" fo:country="AT" style:text-underline-style="none" officeooo:rsid="0102f531" fo:background-color="transparent" loext:char-shading-value="0" style:font-name-asian="Times New Roman1" style:font-size-asian="10.5pt" style:language-asian="zh" style:country-asian="CN" style:font-name-complex="Arial1" style:font-size-complex="11pt" style:language-complex="ar" style:country-complex="SA" style:font-weight-complex="normal"/>
    </style:style>
    <style:style style:name="T439" style:family="text">
      <style:text-properties style:text-line-through-style="none" style:text-line-through-type="none" style:font-name="Liberation Sans" fo:font-size="11pt" fo:language="de" fo:country="AT" style:text-underline-style="none" officeooo:rsid="00b5bba1" fo:background-color="transparent" loext:char-shading-value="0" style:font-name-asian="Times New Roman1" style:font-size-asian="10.5pt" style:language-asian="zh" style:country-asian="CN" style:font-name-complex="Arial1" style:font-size-complex="11pt" style:language-complex="ar" style:country-complex="SA" style:font-weight-complex="normal"/>
    </style:style>
    <style:style style:name="T440" style:family="text">
      <style:text-properties style:text-line-through-style="none" style:text-line-through-type="none" style:font-name="Liberation Sans" fo:font-size="11pt" fo:language="de" fo:country="AT" style:text-underline-style="solid" style:text-underline-width="auto" style:text-underline-color="font-color" officeooo:rsid="0068b52c" fo:background-color="transparent" loext:char-shading-value="0" style:font-size-asian="10.5pt" style:font-size-complex="11pt"/>
    </style:style>
    <style:style style:name="T441" style:family="text">
      <style:text-properties fo:font-size="11pt" fo:language="de" fo:country="AT" style:text-underline-style="none" officeooo:rsid="00651b54" fo:background-color="transparent" loext:char-shading-value="0" style:font-size-asian="10.5pt" style:font-size-complex="11pt"/>
    </style:style>
    <style:style style:name="T442" style:family="text">
      <style:text-properties fo:font-size="11pt" fo:language="de" fo:country="AT" style:text-underline-style="none" officeooo:rsid="0015be67" fo:background-color="transparent" loext:char-shading-value="0" style:font-size-asian="10.5pt" style:font-size-complex="11pt"/>
    </style:style>
    <style:style style:name="T443" style:family="text">
      <style:text-properties fo:language="de" fo:country="DE"/>
    </style:style>
    <style:style style:name="T444" style:family="text">
      <style:text-properties fo:language="de" fo:country="DE" officeooo:rsid="0115a707"/>
    </style:style>
    <style:style style:name="T445" style:family="text">
      <style:text-properties fo:language="de" fo:country="DE" officeooo:rsid="01351efd"/>
    </style:style>
    <style:style style:name="T446" style:family="text">
      <style:text-properties fo:language="de" fo:country="DE" officeooo:rsid="01364ae0"/>
    </style:style>
    <style:style style:name="T447" style:family="text">
      <style:text-properties fo:language="de" fo:country="DE" officeooo:rsid="0137510c"/>
    </style:style>
    <style:style style:name="T448" style:family="text">
      <style:text-properties fo:language="de" fo:country="DE" officeooo:rsid="0102f531"/>
    </style:style>
    <style:style style:name="T449" style:family="text">
      <style:text-properties fo:font-weight="normal" officeooo:rsid="00acb29b" style:font-weight-asian="normal" style:font-weight-complex="normal"/>
    </style:style>
    <style:style style:name="T450" style:family="text">
      <style:text-properties fo:font-weight="normal" officeooo:rsid="012cca6e" style:font-weight-asian="normal" style:font-weight-complex="normal"/>
    </style:style>
    <style:style style:name="T451" style:family="text">
      <style:text-properties fo:color="#0000ff" loext:opacity="100%" fo:language="de" fo:country="AT" style:text-underline-style="solid" style:text-underline-width="auto" style:text-underline-color="font-color"/>
    </style:style>
    <style:style style:name="T452" style:family="text">
      <style:text-properties fo:color="#0000ff" loext:opacity="100%" style:font-name="Liberation Sans" fo:language="de" fo:country="AT" style:text-underline-style="solid" style:text-underline-width="auto" style:text-underline-color="font-color"/>
    </style:style>
    <style:style style:name="T453" style:family="text">
      <style:text-properties fo:color="#0000ff" loext:opacity="100%" style:font-name="Liberation Sans" fo:font-size="11pt" fo:language="en" fo:country="US" style:text-underline-style="solid" style:text-underline-width="auto" style:text-underline-color="font-color" fo:background-color="transparent" loext:char-shading-value="0" style:font-name-asian="Times New Roman" style:font-size-asian="11pt" style:language-asian="zh" style:country-asian="CN" style:font-name-complex="Arial" style:font-size-complex="11pt" style:language-complex="ar" style:country-complex="SA"/>
    </style:style>
    <style:style style:name="T454" style:family="text">
      <style:text-properties fo:color="#0000ff" loext:opacity="100%" style:font-name="Liberation Sans" fo:font-size="11pt" fo:language="en" fo:country="US" style:text-underline-style="none" fo:background-color="transparent" loext:char-shading-value="0" style:font-name-asian="Times New Roman" style:font-size-asian="11pt" style:language-asian="zh" style:country-asian="CN" style:font-name-complex="Arial" style:font-size-complex="11pt" style:language-complex="ar" style:country-complex="SA"/>
    </style:style>
    <style:style style:name="T455" style:family="text">
      <style:text-properties fo:color="#0000ff" loext:opacity="100%" style:font-name="Liberation Sans" fo:font-size="11pt" fo:language="de" fo:country="DE" style:text-underline-style="solid" style:text-underline-width="auto" style:text-underline-color="font-color" style:font-name-asian="Times New Roman" style:font-size-asian="11pt" style:language-asian="zh" style:country-asian="CN" style:font-name-complex="Arial" style:font-size-complex="10pt" style:language-complex="ar" style:country-complex="SA"/>
    </style:style>
    <style:style style:name="T456" style:family="text">
      <style:text-properties fo:color="#0000ff" loext:opacity="100%" style:font-name="Liberation Sans" fo:font-size="11pt" fo:language="de" fo:country="DE" style:text-underline-style="solid" style:text-underline-width="auto" style:text-underline-color="font-color" officeooo:rsid="00b46528" style:font-name-asian="Times New Roman" style:font-size-asian="11pt" style:language-asian="zh" style:country-asian="CN" style:font-name-complex="Arial" style:font-size-complex="10pt" style:language-complex="ar" style:country-complex="SA"/>
    </style:style>
    <style:style style:name="T457" style:family="text">
      <style:text-properties fo:color="#0000ff" loext:opacity="100%" style:font-name="Liberation Sans" fo:font-size="11pt" fo:language="de" fo:country="AT" style:text-underline-style="solid" style:text-underline-width="auto" style:text-underline-color="font-color" officeooo:rsid="00a8b659" style:font-name-asian="Times New Roman" style:font-size-asian="10.5pt" style:language-asian="zh" style:country-asian="CN" style:font-name-complex="Arial" style:font-size-complex="10pt" style:language-complex="ar" style:country-complex="SA"/>
    </style:style>
    <style:style style:name="T458" style:family="text">
      <style:text-properties fo:language="en" fo:country="US"/>
    </style:style>
    <style:style style:name="T459" style:family="text">
      <style:text-properties fo:language="en" fo:country="US" style:font-name-complex="Arial"/>
    </style:style>
    <style:style style:name="T460" style:family="text">
      <style:text-properties fo:language="en" fo:country="US" style:font-name-complex="Arial" style:font-size-complex="11pt"/>
    </style:style>
    <style:style style:name="T461" style:family="text">
      <style:text-properties fo:language="en" fo:country="US" officeooo:rsid="00ae51b7"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462" style:family="text">
      <style:text-properties fo:language="en" fo:country="US" officeooo:rsid="00aa560a" fo:background-color="transparent" loext:char-shading-value="0" style:font-name-asian="Times New Roman1" style:font-size-asian="10.5pt" style:language-asian="zh" style:country-asian="CN" style:font-name-complex="Arial1" style:language-complex="ar" style:country-complex="SA"/>
    </style:style>
    <style:style style:name="T463" style:family="text">
      <style:text-properties fo:language="en" fo:country="US" officeooo:rsid="00c08e32" fo:background-color="transparent" loext:char-shading-value="0" style:font-name-asian="Times New Roman1" style:font-size-asian="10.5pt" style:language-asian="zh" style:country-asian="CN" style:font-name-complex="Arial1" style:language-complex="ar" style:country-complex="SA"/>
    </style:style>
    <style:style style:name="T464" style:family="text">
      <style:text-properties fo:language="en" fo:country="US" officeooo:rsid="00aa560a" fo:background-color="transparent" loext:char-shading-value="0" style:font-size-asian="10.5pt"/>
    </style:style>
    <style:style style:name="T465" style:family="text">
      <style:text-properties fo:language="en" fo:country="US" officeooo:rsid="00c08e32" fo:background-color="transparent" loext:char-shading-value="0" style:font-size-asian="10.5pt"/>
    </style:style>
    <style:style style:name="T466" style:family="text">
      <style:text-properties fo:language="fr" fo:country="FR"/>
    </style:style>
    <style:style style:name="T467" style:family="text">
      <style:text-properties fo:language="fr" fo:country="FR" style:font-name-complex="Helvetica"/>
    </style:style>
    <style:style style:name="T468" style:family="text">
      <style:text-properties fo:color="#632423" loext:opacity="100%" fo:font-size="6pt" style:font-size-asian="6pt" style:font-size-complex="6pt"/>
    </style:style>
    <style:style style:name="T469" style:family="text">
      <style:text-properties fo:color="#632423" loext:opacity="100%" fo:font-size="6pt" fo:font-weight="bold" style:font-size-asian="6pt" style:font-weight-asian="bold" style:font-size-complex="6pt"/>
    </style:style>
    <style:style style:name="T470" style:family="text">
      <style:text-properties fo:font-size="6pt" style:font-size-asian="6pt" style:font-size-complex="6pt"/>
    </style:style>
    <style:style style:name="T471" style:family="text">
      <style:text-properties fo:font-size="6pt" fo:font-weight="bold" style:font-size-asian="6pt" style:font-weight-asian="bold" style:font-size-complex="6pt"/>
    </style:style>
    <style:style style:name="T472" style:family="text">
      <style:text-properties officeooo:rsid="00007d7e"/>
    </style:style>
    <style:style style:name="T473" style:family="text">
      <style:text-properties style:font-name="Liberation Sans"/>
    </style:style>
    <style:style style:name="T474" style:family="text">
      <style:text-properties style:font-name="Liberation Sans" fo:language="de" fo:country="AT" officeooo:rsid="00c08e32"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475" style:family="text">
      <style:text-properties style:font-name="Liberation Sans" fo:language="de" fo:country="AT" officeooo:rsid="00ae51b7"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476" style:family="text">
      <style:text-properties style:font-name="Liberation Sans" fo:language="de" fo:country="AT" officeooo:rsid="00ad0b6d"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477" style:family="text">
      <style:text-properties style:font-name="Liberation Sans" fo:language="de" fo:country="AT" officeooo:rsid="00a8b659"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478" style:family="text">
      <style:text-properties style:font-name="Liberation Sans" fo:language="de" fo:country="AT" officeooo:rsid="00aa560a"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479" style:family="text">
      <style:text-properties style:font-name="Liberation Sans" fo:language="de" fo:country="AT" officeooo:rsid="00b5bba1"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480" style:family="text">
      <style:text-properties style:font-name="Liberation Sans" fo:language="de" fo:country="AT" officeooo:rsid="00bc788d"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481" style:family="text">
      <style:text-properties style:font-name="Liberation Sans" fo:language="de" fo:country="AT" officeooo:rsid="00a8b659" fo:background-color="transparent" loext:char-shading-value="0" style:font-name-asian="Times New Roman1" style:font-size-asian="10.5pt" style:language-asian="zh" style:country-asian="CN" style:font-name-complex="Arial1" style:language-complex="ar" style:country-complex="SA"/>
    </style:style>
    <style:style style:name="T482" style:family="text">
      <style:text-properties style:font-name="Liberation Sans" fo:language="de" fo:country="AT" officeooo:rsid="00aa560a" fo:background-color="transparent" loext:char-shading-value="0" style:font-name-asian="Times New Roman1" style:font-size-asian="10.5pt" style:language-asian="zh" style:country-asian="CN" style:font-name-complex="Arial1" style:language-complex="ar" style:country-complex="SA"/>
    </style:style>
    <style:style style:name="T483" style:family="text">
      <style:text-properties style:font-name="Liberation Sans" fo:language="de" fo:country="AT" officeooo:rsid="00c41e6d" fo:background-color="transparent" loext:char-shading-value="0" style:font-name-asian="Times New Roman1" style:font-size-asian="10.5pt" style:language-asian="zh" style:country-asian="CN" style:font-name-complex="Arial1" style:language-complex="ar" style:country-complex="SA"/>
    </style:style>
    <style:style style:name="T484" style:family="text">
      <style:text-properties style:font-name="Liberation Sans" fo:language="de" fo:country="AT" officeooo:rsid="00c08e32" fo:background-color="transparent" loext:char-shading-value="0" style:font-name-asian="Times New Roman1" style:font-size-asian="10.5pt" style:language-asian="zh" style:country-asian="CN" style:font-name-complex="Arial1" style:language-complex="ar" style:country-complex="SA"/>
    </style:style>
    <style:style style:name="T485" style:family="text">
      <style:text-properties style:font-name="Liberation Sans" fo:language="de" fo:country="AT" officeooo:rsid="00ad0b6d" fo:background-color="transparent" loext:char-shading-value="0" style:font-name-asian="Times New Roman1" style:font-size-asian="10.5pt" style:language-asian="zh" style:country-asian="CN" style:font-name-complex="Arial1" style:language-complex="ar" style:country-complex="SA"/>
    </style:style>
    <style:style style:name="T486" style:family="text">
      <style:text-properties style:font-name="Liberation Sans" fo:language="de" fo:country="AT" officeooo:rsid="0068b52c" fo:background-color="transparent" loext:char-shading-value="0" style:font-name-asian="Times New Roman1" style:font-size-asian="10.5pt" style:language-asian="zh" style:country-asian="CN" style:font-name-complex="Arial1" style:language-complex="ar" style:country-complex="SA"/>
    </style:style>
    <style:style style:name="T487" style:family="text">
      <style:text-properties style:font-name="Liberation Sans" fo:language="de" fo:country="AT" officeooo:rsid="00eca1e6" fo:background-color="transparent" loext:char-shading-value="0" style:font-name-asian="Times New Roman1" style:font-size-asian="10.5pt" style:language-asian="zh" style:country-asian="CN" style:font-name-complex="Arial1" style:language-complex="ar" style:country-complex="SA"/>
    </style:style>
    <style:style style:name="T488" style:family="text">
      <style:text-properties style:font-name="Liberation Sans" fo:language="de" fo:country="AT" officeooo:rsid="00aaaef6" fo:background-color="transparent" loext:char-shading-value="0" style:font-name-asian="Times New Roman1" style:font-size-asian="10.5pt" style:language-asian="zh" style:country-asian="CN" style:font-name-complex="Arial1" style:language-complex="ar" style:country-complex="SA"/>
    </style:style>
    <style:style style:name="T489" style:family="text">
      <style:text-properties style:font-name="Liberation Sans" fo:language="de" fo:country="AT" fo:background-color="transparent" loext:char-shading-value="0" style:font-size-asian="10.5pt"/>
    </style:style>
    <style:style style:name="T490" style:family="text">
      <style:text-properties style:font-name="Liberation Sans" fo:language="de" fo:country="AT" officeooo:rsid="00aa560a" fo:background-color="transparent" loext:char-shading-value="0" style:font-size-asian="10.5pt"/>
    </style:style>
    <style:style style:name="T491" style:family="text">
      <style:text-properties style:font-name="Liberation Sans" fo:language="de" fo:country="AT" officeooo:rsid="0068b52c" fo:background-color="transparent" loext:char-shading-value="0" style:font-size-asian="10.5pt"/>
    </style:style>
    <style:style style:name="T492" style:family="text">
      <style:text-properties style:font-name="Liberation Sans" fo:language="de" fo:country="AT" officeooo:rsid="00a8b659" fo:background-color="transparent" loext:char-shading-value="0" style:font-size-asian="10.5pt"/>
    </style:style>
    <style:style style:name="T493" style:family="text">
      <style:text-properties style:font-name="Liberation Sans" fo:language="de" fo:country="AT" officeooo:rsid="00ad0b6d" fo:background-color="transparent" loext:char-shading-value="0" style:font-size-asian="10.5pt"/>
    </style:style>
    <style:style style:name="T494" style:family="text">
      <style:text-properties style:font-name="Liberation Sans" fo:language="de" fo:country="AT" officeooo:rsid="00ab3dd3" fo:background-color="transparent" loext:char-shading-value="0" style:font-size-asian="10.5pt"/>
    </style:style>
    <style:style style:name="T495" style:family="text">
      <style:text-properties style:font-name="Liberation Sans" fo:language="de" fo:country="AT" officeooo:rsid="00b46528" fo:background-color="transparent" loext:char-shading-value="0" style:font-size-asian="10.5pt"/>
    </style:style>
    <style:style style:name="T496" style:family="text">
      <style:text-properties style:font-name="Liberation Sans" fo:language="de" fo:country="AT" officeooo:rsid="00c41e6d" fo:background-color="transparent" loext:char-shading-value="0" style:font-size-asian="10.5pt"/>
    </style:style>
    <style:style style:name="T497" style:family="text">
      <style:text-properties style:font-name="Liberation Sans" fo:language="de" fo:country="AT" officeooo:rsid="00c08e32" fo:background-color="transparent" loext:char-shading-value="0" style:font-size-asian="10.5pt"/>
    </style:style>
    <style:style style:name="T498" style:family="text">
      <style:text-properties style:font-name="Liberation Sans" fo:language="de" fo:country="AT" officeooo:rsid="00aaaef6" fo:background-color="transparent" loext:char-shading-value="0" style:font-size-asian="10.5pt"/>
    </style:style>
    <style:style style:name="T499" style:family="text">
      <style:text-properties style:font-name="Liberation Sans" fo:language="de" fo:country="AT" officeooo:rsid="00651b54" style:font-size-asian="10.5pt"/>
    </style:style>
    <style:style style:name="T500" style:family="text">
      <style:text-properties style:font-name="Liberation Sans" fo:language="de" fo:country="AT" officeooo:rsid="00ab3dd3" style:font-size-asian="10.5pt"/>
    </style:style>
    <style:style style:name="T501" style:family="text">
      <style:text-properties style:font-name="Liberation Sans" fo:language="de" fo:country="AT" officeooo:rsid="00aa560a" style:font-size-asian="10.5pt"/>
    </style:style>
    <style:style style:name="T502" style:family="text">
      <style:text-properties style:font-name="Liberation Sans" fo:language="de" fo:country="AT" officeooo:rsid="00ad0b6d" style:font-size-asian="10.5pt"/>
    </style:style>
    <style:style style:name="T503" style:family="text">
      <style:text-properties style:font-name="Liberation Sans" fo:language="de" fo:country="AT" officeooo:rsid="00a8b659" style:font-size-asian="10.5pt"/>
    </style:style>
    <style:style style:name="T504" style:family="text">
      <style:text-properties style:font-name="Liberation Sans" fo:language="de" fo:country="AT" officeooo:rsid="0068b52c" style:font-size-asian="10.5pt"/>
    </style:style>
    <style:style style:name="T505" style:family="text">
      <style:text-properties style:font-name="Liberation Sans" fo:language="de" fo:country="AT" officeooo:rsid="00a8b659"/>
    </style:style>
    <style:style style:name="T506" style:family="text">
      <style:text-properties style:font-name="Liberation Sans" fo:language="en" fo:country="US" officeooo:rsid="00ae51b7"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507" style:family="text">
      <style:text-properties style:font-name="Liberation Sans" fo:language="en" fo:country="US" officeooo:rsid="00aa560a" fo:background-color="transparent" loext:char-shading-value="0" style:font-name-asian="Times New Roman1" style:font-size-asian="10.5pt" style:language-asian="zh" style:country-asian="CN" style:font-name-complex="Arial1" style:language-complex="ar" style:country-complex="SA"/>
    </style:style>
    <style:style style:name="T508" style:family="text">
      <style:text-properties style:font-name="Liberation Sans" fo:language="en" fo:country="US" officeooo:rsid="00c08e32" fo:background-color="transparent" loext:char-shading-value="0" style:font-name-asian="Times New Roman1" style:font-size-asian="10.5pt" style:language-asian="zh" style:country-asian="CN" style:font-name-complex="Arial1" style:language-complex="ar" style:country-complex="SA"/>
    </style:style>
    <style:style style:name="T509" style:family="text">
      <style:text-properties style:font-name="Liberation Sans" fo:language="en" fo:country="US" officeooo:rsid="00aa560a" fo:background-color="transparent" loext:char-shading-value="0" style:font-size-asian="10.5pt"/>
    </style:style>
    <style:style style:name="T510" style:family="text">
      <style:text-properties style:font-name="Liberation Sans" fo:language="en" fo:country="US" officeooo:rsid="00c08e32" fo:background-color="transparent" loext:char-shading-value="0" style:font-size-asian="10.5pt"/>
    </style:style>
    <style:style style:name="T511" style:family="text">
      <style:text-properties style:font-name="Liberation Sans" officeooo:rsid="00cda01d"/>
    </style:style>
    <style:style style:name="T512" style:family="text">
      <style:text-properties style:font-name="Liberation Sans" fo:font-size="11pt" fo:language="de" fo:country="AT" style:text-underline-style="none" officeooo:rsid="00651b54" fo:background-color="transparent" loext:char-shading-value="0" style:font-size-asian="10.5pt" style:font-size-complex="11pt"/>
    </style:style>
    <style:style style:name="T513" style:family="text">
      <style:text-properties style:font-name="Liberation Sans" fo:font-size="11pt" fo:language="de" fo:country="AT" style:text-underline-style="none" officeooo:rsid="0015be67" fo:background-color="transparent" loext:char-shading-value="0" style:font-size-asian="10.5pt" style:font-size-complex="11pt"/>
    </style:style>
    <style:style style:name="T514" style:family="text">
      <style:text-properties style:font-name="Liberation Sans" officeooo:rsid="00b46528"/>
    </style:style>
    <style:style style:name="T515" style:family="text">
      <style:text-properties fo:color="#000080" loext:opacity="100%" style:font-name="Liberation Sans" fo:language="zxx" fo:country="none" style:text-underline-style="solid" style:text-underline-width="auto" style:text-underline-color="font-color" style:font-name-asian="Times New Roman1" style:language-asian="zxx" style:country-asian="none" style:font-name-complex="Arial1" style:language-complex="ar" style:country-complex="SA"/>
    </style:style>
    <style:style style:name="T516" style:family="text">
      <style:text-properties fo:color="#000080" loext:opacity="100%" style:font-name="Liberation Sans" fo:font-size="11pt" fo:language="de" fo:country="AT" style:text-underline-style="solid" style:text-underline-width="auto" style:text-underline-color="font-color" officeooo:rsid="00a8b659" style:font-name-asian="Times New Roman1" style:font-size-asian="10.5pt" style:language-asian="zxx" style:country-asian="none" style:font-name-complex="Arial1" style:font-size-complex="11pt" style:language-complex="ar" style:country-complex="SA"/>
    </style:style>
    <style:style style:name="T517" style:family="text">
      <style:text-properties fo:color="#000080" loext:opacity="100%" style:font-name="Liberation Sans" fo:font-size="11pt" fo:language="zxx" fo:country="none" style:text-underline-style="solid" style:text-underline-width="auto" style:text-underline-color="font-color" style:font-name-asian="Times New Roman1" style:font-size-asian="11pt" style:language-asian="zxx" style:country-asian="none" style:font-name-complex="Arial1" style:font-size-complex="11pt" style:language-complex="ar" style:country-complex="SA"/>
    </style:style>
    <style:style style:name="T518" style:family="text">
      <style:text-properties fo:color="#000080" loext:opacity="100%" style:font-name="Liberation Sans" fo:font-size="11pt" fo:language="zxx" fo:country="none" style:text-underline-style="solid" style:text-underline-width="auto" style:text-underline-color="font-color" officeooo:rsid="00b46528" style:font-name-asian="Times New Roman1" style:font-size-asian="11pt" style:language-asian="zxx" style:country-asian="none" style:font-name-complex="Arial1" style:font-size-complex="11pt" style:language-complex="ar" style:country-complex="SA"/>
    </style:style>
    <style:style style:name="T519" style:family="text">
      <style:text-properties fo:color="#000080" loext:opacity="100%" style:text-line-through-style="none" style:text-line-through-type="none" style:font-name="Liberation Sans" fo:font-size="11pt" fo:language="de" fo:country="AT" style:text-underline-style="solid" style:text-underline-width="auto" style:text-underline-color="font-color" officeooo:rsid="00a3a096" fo:background-color="transparent" loext:char-shading-value="0" style:font-name-asian="Times New Roman1" style:font-size-asian="11pt" style:language-asian="zxx" style:country-asian="none" style:font-name-complex="Arial1" style:font-size-complex="11pt" style:language-complex="ar" style:country-complex="SA"/>
    </style:style>
    <style:style style:name="T520" style:family="text">
      <style:text-properties fo:color="#000080" loext:opacity="100%" style:text-line-through-style="none" style:text-line-through-type="none" fo:font-size="11pt" fo:language="de" fo:country="AT" style:text-underline-style="solid" style:text-underline-width="auto" style:text-underline-color="font-color" officeooo:rsid="00a3a096" fo:background-color="transparent" loext:char-shading-value="0" style:font-name-asian="Times New Roman1" style:font-size-asian="11pt" style:language-asian="zxx" style:country-asian="none" style:font-name-complex="Arial1" style:font-size-complex="11pt" style:language-complex="ar" style:country-complex="SA"/>
    </style:style>
    <style:style style:name="T521" style:family="text">
      <style:text-properties fo:color="#000080" loext:opacity="100%" style:text-line-through-style="none" style:text-line-through-type="none" style:font-name="Liberation Sans" fo:font-size="11pt" fo:language="de" fo:country="AT" style:text-underline-style="solid" style:text-underline-width="auto" style:text-underline-color="font-color" officeooo:rsid="00a3a096" fo:background-color="transparent" loext:char-shading-value="0" style:font-name-asian="Times New Roman1" style:font-size-asian="11pt" style:language-asian="zxx" style:country-asian="none" style:font-name-complex="Arial1" style:font-size-complex="11pt" style:language-complex="ar" style:country-complex="SA"/>
    </style:style>
    <style:style style:name="T522" style:family="text">
      <style:text-properties fo:color="#000080" loext:opacity="100%" fo:font-size="11pt" fo:language="de" fo:country="AT" style:text-underline-style="solid" style:text-underline-width="auto" style:text-underline-color="font-color" officeooo:rsid="00a8b659" style:font-name-asian="Times New Roman1" style:font-size-asian="10.5pt" style:language-asian="zxx" style:country-asian="none" style:font-name-complex="Arial1" style:font-size-complex="11pt" style:language-complex="ar" style:country-complex="SA"/>
    </style:style>
    <style:style style:name="T523" style:family="text">
      <style:text-properties fo:color="#000080" loext:opacity="100%" fo:font-size="11pt" fo:language="zxx" fo:country="none" style:text-underline-style="solid" style:text-underline-width="auto" style:text-underline-color="font-color" style:font-name-asian="Times New Roman1" style:font-size-asian="11pt" style:language-asian="zxx" style:country-asian="none" style:font-name-complex="Arial1" style:font-size-complex="11pt" style:language-complex="ar" style:country-complex="SA"/>
    </style:style>
    <style:style style:name="T524" style:family="text">
      <style:text-properties fo:color="#000080" loext:opacity="100%" fo:font-size="11pt" fo:language="zxx" fo:country="none" style:text-underline-style="solid" style:text-underline-width="auto" style:text-underline-color="font-color" officeooo:rsid="00b46528" style:font-name-asian="Times New Roman1" style:font-size-asian="11pt" style:language-asian="zxx" style:country-asian="none" style:font-name-complex="Arial1" style:font-size-complex="11pt" style:language-complex="ar" style:country-complex="SA"/>
    </style:style>
    <style:style style:name="T525" style:family="text">
      <style:text-properties fo:color="#000080" loext:opacity="100%" fo:language="zxx" fo:country="none" style:text-underline-style="solid" style:text-underline-width="auto" style:text-underline-color="font-color" style:font-name-asian="Times New Roman1" style:language-asian="zxx" style:country-asian="none" style:font-name-complex="Arial1" style:language-complex="ar" style:country-complex="SA"/>
    </style:style>
    <style:style style:name="T526" style:family="text">
      <style:text-properties fo:color="#000080" loext:opacity="100%" style:font-name="Liberation Sans" fo:font-size="11pt" fo:language="de" fo:country="AT" style:text-underline-style="solid" style:text-underline-width="auto" style:text-underline-color="font-color" officeooo:rsid="00a8b659" style:font-name-asian="Times New Roman1" style:font-size-asian="10.5pt" style:language-asian="zxx" style:country-asian="none" style:font-name-complex="Arial1" style:font-size-complex="11pt" style:language-complex="ar" style:country-complex="SA"/>
    </style:style>
    <style:style style:name="T527" style:family="text">
      <style:text-properties fo:color="#000080" loext:opacity="100%" style:font-name="Liberation Sans" fo:font-size="11pt" fo:language="zxx" fo:country="none" style:text-underline-style="solid" style:text-underline-width="auto" style:text-underline-color="font-color" style:font-name-asian="Times New Roman1" style:font-size-asian="11pt" style:language-asian="zxx" style:country-asian="none" style:font-name-complex="Arial1" style:font-size-complex="11pt" style:language-complex="ar" style:country-complex="SA"/>
    </style:style>
    <style:style style:name="T528" style:family="text">
      <style:text-properties fo:color="#000080" loext:opacity="100%" style:font-name="Liberation Sans" fo:font-size="11pt" fo:language="zxx" fo:country="none" style:text-underline-style="solid" style:text-underline-width="auto" style:text-underline-color="font-color" officeooo:rsid="00b46528" style:font-name-asian="Times New Roman1" style:font-size-asian="11pt" style:language-asian="zxx" style:country-asian="none" style:font-name-complex="Arial1" style:font-size-complex="11pt" style:language-complex="ar" style:country-complex="SA"/>
    </style:style>
    <style:style style:name="T529" style:family="text">
      <style:text-properties fo:color="#000080" loext:opacity="100%" style:font-name="Liberation Sans" fo:language="zxx" fo:country="none" style:text-underline-style="solid" style:text-underline-width="auto" style:text-underline-color="font-color" style:font-name-asian="Times New Roman1" style:language-asian="zxx" style:country-asian="none" style:font-name-complex="Arial1" style:language-complex="ar" style:country-complex="SA"/>
    </style:style>
    <style:style style:name="T530" style:family="text">
      <style:text-properties fo:font-variant="normal" fo:text-transform="none" style:use-window-font-color="true" loext:opacity="0%" fo:font-size="11pt" fo:letter-spacing="normal" fo:language="de" fo:country="AT" fo:font-style="normal" fo:font-weight="normal" officeooo:rsid="00b87fd9" style:font-name-asian="Times New Roman1" style:font-size-asian="9.60000038146973pt" style:language-asian="zh" style:country-asian="CN" style:font-weight-asian="normal" style:font-name-complex="Arial1" style:font-size-complex="11pt" style:language-complex="ar" style:country-complex="SA" style:font-weight-complex="normal"/>
    </style:style>
    <style:style style:name="T531" style:family="text">
      <style:text-properties fo:font-variant="normal" fo:text-transform="none" style:use-window-font-color="true" loext:opacity="0%" fo:font-size="11pt" fo:letter-spacing="normal" fo:language="de" fo:country="AT" fo:font-style="normal" fo:font-weight="normal" officeooo:rsid="00ceab65" style:font-name-asian="Times New Roman1" style:font-size-asian="9.60000038146973pt" style:language-asian="zh" style:country-asian="CN" style:font-weight-asian="normal" style:font-name-complex="Arial1" style:font-size-complex="11pt" style:language-complex="ar" style:country-complex="SA" style:font-weight-complex="normal"/>
    </style:style>
    <style:style style:name="T532" style:family="text">
      <style:text-properties fo:font-variant="normal" fo:text-transform="none" style:use-window-font-color="true" loext:opacity="0%" fo:font-size="11pt" fo:letter-spacing="normal" fo:language="de" fo:country="AT" fo:font-style="normal" fo:font-weight="normal" officeooo:rsid="01216ce2" style:font-name-asian="Times New Roman1" style:font-size-asian="9.60000038146973pt" style:language-asian="zh" style:country-asian="CN" style:font-weight-asian="normal" style:font-name-complex="Arial1" style:font-size-complex="11pt" style:language-complex="ar" style:country-complex="SA" style:font-weight-complex="normal"/>
    </style:style>
    <style:style style:name="T533" style:family="text">
      <style:text-properties fo:font-variant="normal" fo:text-transform="none" style:use-window-font-color="true" loext:opacity="0%" fo:font-size="11pt" fo:letter-spacing="normal" fo:language="de" fo:country="AT" fo:font-style="normal" fo:font-weight="normal" officeooo:rsid="00b6ad77" style:font-name-asian="Times New Roman1" style:font-size-asian="9.60000038146973pt" style:language-asian="zh" style:country-asian="CN" style:font-weight-asian="normal" style:font-name-complex="Arial1" style:font-size-complex="11pt" style:language-complex="ar" style:country-complex="SA" style:font-weight-complex="normal"/>
    </style:style>
    <style:style style:name="T534" style:family="text">
      <style:text-properties fo:font-variant="normal" fo:text-transform="none" style:use-window-font-color="true" loext:opacity="0%" fo:font-size="11pt" fo:letter-spacing="normal" fo:language="de" fo:country="AT" fo:font-style="normal" fo:font-weight="normal" officeooo:rsid="010b7bbc" style:font-name-asian="Times New Roman1" style:font-size-asian="9.60000038146973pt" style:language-asian="zh" style:country-asian="CN" style:font-weight-asian="normal" style:font-name-complex="Arial1" style:font-size-complex="11pt" style:language-complex="ar" style:country-complex="SA" style:font-weight-complex="normal"/>
    </style:style>
    <style:style style:name="T535" style:family="text">
      <style:text-properties fo:font-variant="normal" fo:text-transform="none" style:use-window-font-color="true" loext:opacity="0%" fo:font-size="11pt" fo:letter-spacing="normal" fo:language="de" fo:country="AT" fo:font-style="normal" fo:font-weight="normal" officeooo:rsid="01227704" style:font-name-asian="Times New Roman1" style:font-size-asian="9.60000038146973pt" style:language-asian="zh" style:country-asian="CN" style:font-weight-asian="normal" style:font-name-complex="Arial1" style:font-size-complex="11pt" style:language-complex="ar" style:country-complex="SA" style:font-weight-complex="normal"/>
    </style:style>
    <style:style style:name="T536" style:family="text">
      <style:text-properties fo:font-variant="normal" fo:text-transform="none" style:use-window-font-color="true" loext:opacity="0%" fo:font-size="11pt" fo:letter-spacing="normal" fo:language="de" fo:country="AT" fo:font-style="normal" fo:font-weight="normal" officeooo:rsid="010be62c" style:font-name-asian="Times New Roman1" style:font-size-asian="9.60000038146973pt" style:language-asian="zh" style:country-asian="CN" style:font-weight-asian="normal" style:font-name-complex="Arial1" style:font-size-complex="11pt" style:language-complex="ar" style:country-complex="SA" style:font-weight-complex="normal"/>
    </style:style>
    <style:style style:name="T537" style:family="text">
      <style:text-properties fo:font-variant="normal" fo:text-transform="none" style:use-window-font-color="true" loext:opacity="0%" fo:font-size="11pt" fo:letter-spacing="normal" fo:language="de" fo:country="AT" fo:font-style="normal" fo:font-weight="normal" officeooo:rsid="00cda01d" style:font-name-asian="Times New Roman1" style:font-size-asian="9.60000038146973pt" style:language-asian="zh" style:country-asian="CN" style:font-weight-asian="normal" style:font-name-complex="Arial1" style:font-size-complex="11pt" style:language-complex="ar" style:country-complex="SA" style:font-weight-complex="normal"/>
    </style:style>
    <style:style style:name="T538" style:family="text">
      <style:text-properties fo:font-variant="normal" fo:text-transform="none" style:use-window-font-color="true" loext:opacity="0%" fo:font-size="11pt" fo:letter-spacing="normal" fo:language="de" fo:country="AT" fo:font-style="normal" fo:font-weight="normal"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539" style:family="text">
      <style:text-properties fo:font-variant="normal" fo:text-transform="none" style:use-window-font-color="true" loext:opacity="0%" fo:font-size="11pt" fo:letter-spacing="normal" fo:language="de" fo:country="AT" fo:font-style="normal" fo:font-weight="normal" officeooo:rsid="00de30ba"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540" style:family="text">
      <style:text-properties fo:font-variant="normal" fo:text-transform="none" style:use-window-font-color="true" loext:opacity="0%" fo:font-size="11pt" fo:letter-spacing="normal" fo:language="de" fo:country="AT" fo:font-style="normal" fo:font-weight="normal" officeooo:rsid="01265927"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541" style:family="text">
      <style:text-properties fo:font-variant="normal" fo:text-transform="none" style:use-window-font-color="true" loext:opacity="0%" fo:font-size="11pt" fo:letter-spacing="normal" fo:language="de" fo:country="AT" fo:font-style="normal" fo:font-weight="normal" officeooo:rsid="00d6e29b"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542" style:family="text">
      <style:text-properties fo:font-variant="normal" fo:text-transform="none" style:use-window-font-color="true" loext:opacity="0%" fo:font-size="11pt" fo:letter-spacing="normal" fo:language="de" fo:country="AT" fo:font-style="normal" fo:font-weight="normal" officeooo:rsid="00dc5d47"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543" style:family="text">
      <style:text-properties fo:font-variant="normal" fo:text-transform="none" style:use-window-font-color="true" loext:opacity="0%" fo:font-size="11pt" fo:letter-spacing="normal" fo:language="de" fo:country="AT" fo:font-style="normal" fo:font-weight="normal" officeooo:rsid="00dcf7f3"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544" style:family="text">
      <style:text-properties fo:font-variant="normal" fo:text-transform="none" style:use-window-font-color="true" loext:opacity="0%" fo:font-size="11pt" fo:letter-spacing="normal" fo:language="de" fo:country="AT" fo:font-style="normal" fo:font-weight="normal" officeooo:rsid="01272173"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545" style:family="text">
      <style:text-properties fo:font-variant="normal" fo:text-transform="none" style:use-window-font-color="true" loext:opacity="0%" fo:font-size="11pt" fo:letter-spacing="normal" fo:language="de" fo:country="AT" fo:font-style="normal" style:text-underline-style="none" fo:font-weight="normal" officeooo:rsid="00f8ec57"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546" style:family="text">
      <style:text-properties fo:font-variant="normal" fo:text-transform="none" style:use-window-font-color="true" loext:opacity="0%" fo:font-size="11pt" fo:letter-spacing="normal" fo:language="de" fo:country="AT" fo:font-style="italic" fo:font-weight="normal" officeooo:rsid="00dcf7f3" style:font-name-asian="Times New Roman1" style:font-size-asian="11pt" style:language-asian="zh" style:country-asian="CN" style:font-style-asian="italic" style:font-weight-asian="normal" style:font-name-complex="Arial1" style:font-size-complex="11pt" style:language-complex="ar" style:country-complex="SA" style:font-style-complex="italic" style:font-weight-complex="normal"/>
    </style:style>
    <style:style style:name="T547" style:family="text">
      <style:text-properties fo:font-variant="normal" fo:text-transform="none" style:use-window-font-color="true" loext:opacity="0%" style:font-name="Liberation Sans" fo:font-size="11pt" fo:letter-spacing="normal" fo:language="de" fo:country="AT" fo:font-style="normal" fo:font-weight="normal" officeooo:rsid="00b6ad77" style:font-name-asian="Times New Roman1" style:font-size-asian="9.60000038146973pt" style:language-asian="zh" style:country-asian="CN" style:font-weight-asian="normal" style:font-name-complex="Arial1" style:font-size-complex="11pt" style:language-complex="ar" style:country-complex="SA" style:font-weight-complex="normal"/>
    </style:style>
    <style:style style:name="T548" style:family="text">
      <style:text-properties fo:font-variant="normal" fo:text-transform="none" style:use-window-font-color="true" loext:opacity="0%" style:font-name="Liberation Sans" fo:font-size="11pt" fo:letter-spacing="normal" fo:language="de" fo:country="AT" fo:font-style="normal" fo:font-weight="normal" officeooo:rsid="01227704" style:font-name-asian="Times New Roman1" style:font-size-asian="9.60000038146973pt" style:language-asian="zh" style:country-asian="CN" style:font-weight-asian="normal" style:font-name-complex="Arial1" style:font-size-complex="11pt" style:language-complex="ar" style:country-complex="SA" style:font-weight-complex="normal"/>
    </style:style>
    <style:style style:name="T549" style:family="text">
      <style:text-properties fo:font-variant="normal" fo:text-transform="none" style:use-window-font-color="true" loext:opacity="0%" style:font-name="Liberation Sans" fo:font-size="11pt" fo:letter-spacing="normal" fo:language="de" fo:country="AT" fo:font-style="normal" fo:font-weight="normal" officeooo:rsid="010be62c" style:font-name-asian="Times New Roman1" style:font-size-asian="9.60000038146973pt" style:language-asian="zh" style:country-asian="CN" style:font-weight-asian="normal" style:font-name-complex="Arial1" style:font-size-complex="11pt" style:language-complex="ar" style:country-complex="SA" style:font-weight-complex="normal"/>
    </style:style>
    <style:style style:name="T550" style:family="text">
      <style:text-properties fo:font-variant="normal" fo:text-transform="none" style:use-window-font-color="true" loext:opacity="0%" style:font-name="Liberation Sans" fo:font-size="11pt" fo:letter-spacing="normal" fo:language="de" fo:country="AT" fo:font-style="normal" fo:font-weight="normal" officeooo:rsid="00ceab65" style:font-name-asian="Times New Roman1" style:font-size-asian="9.60000038146973pt" style:language-asian="zh" style:country-asian="CN" style:font-weight-asian="normal" style:font-name-complex="Arial1" style:font-size-complex="11pt" style:language-complex="ar" style:country-complex="SA" style:font-weight-complex="normal"/>
    </style:style>
    <style:style style:name="T551" style:family="text">
      <style:text-properties fo:font-variant="normal" fo:text-transform="none" style:use-window-font-color="true" loext:opacity="0%" style:font-name="Liberation Sans" fo:font-size="11pt" fo:letter-spacing="normal" fo:language="de" fo:country="AT" fo:font-style="normal" fo:font-weight="normal" officeooo:rsid="00cda01d" style:font-name-asian="Times New Roman1" style:font-size-asian="9.60000038146973pt" style:language-asian="zh" style:country-asian="CN" style:font-weight-asian="normal" style:font-name-complex="Arial1" style:font-size-complex="11pt" style:language-complex="ar" style:country-complex="SA" style:font-weight-complex="normal"/>
    </style:style>
    <style:style style:name="T552" style:family="text">
      <style:text-properties fo:font-variant="normal" fo:text-transform="none" style:use-window-font-color="true" loext:opacity="0%" style:font-name="Liberation Sans" fo:font-size="11pt" fo:letter-spacing="normal" fo:language="de" fo:country="AT" fo:font-style="normal" style:text-underline-style="none" fo:font-weight="normal" officeooo:rsid="00f8ec57"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553" style:family="text">
      <style:text-properties fo:font-variant="normal" fo:text-transform="none" style:use-window-font-color="true" loext:opacity="0%" style:text-line-through-style="none" style:text-line-through-type="none" style:font-name="Liberation Sans" fo:font-size="11pt" fo:letter-spacing="normal" fo:language="de" fo:country="AT" fo:font-style="normal" style:text-underline-style="none" fo:font-weight="normal" officeooo:rsid="0125ebf8"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554" style:family="text">
      <style:text-properties fo:font-variant="normal" fo:text-transform="none" style:use-window-font-color="true" loext:opacity="0%" style:text-line-through-style="none" style:text-line-through-type="none" fo:font-size="11pt" fo:letter-spacing="normal" fo:language="de" fo:country="AT" fo:font-style="normal" style:text-underline-style="none" fo:font-weight="normal" officeooo:rsid="0125ebf8"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555" style:family="text">
      <style:text-properties fo:font-variant="normal" fo:text-transform="none" style:use-window-font-color="true" loext:opacity="0%" style:font-name="Liberation Sans" fo:font-size="11pt" fo:letter-spacing="normal" fo:language="de" fo:country="AT" fo:font-style="normal" fo:font-weight="normal" officeooo:rsid="00b6ad77" style:font-name-asian="Times New Roman1" style:font-size-asian="9.60000038146973pt" style:language-asian="zh" style:country-asian="CN" style:font-weight-asian="normal" style:font-name-complex="Arial1" style:font-size-complex="11pt" style:language-complex="ar" style:country-complex="SA" style:font-weight-complex="normal"/>
    </style:style>
    <style:style style:name="T556" style:family="text">
      <style:text-properties fo:font-variant="normal" fo:text-transform="none" style:use-window-font-color="true" loext:opacity="0%" style:font-name="Liberation Sans" fo:font-size="11pt" fo:letter-spacing="normal" fo:language="de" fo:country="AT" fo:font-style="normal" fo:font-weight="normal" officeooo:rsid="00cda01d" style:font-name-asian="Times New Roman1" style:font-size-asian="9.60000038146973pt" style:language-asian="zh" style:country-asian="CN" style:font-weight-asian="normal" style:font-name-complex="Arial1" style:font-size-complex="11pt" style:language-complex="ar" style:country-complex="SA" style:font-weight-complex="normal"/>
    </style:style>
    <style:style style:name="T557" style:family="text">
      <style:text-properties fo:font-variant="normal" fo:text-transform="none" style:use-window-font-color="true" loext:opacity="0%" style:font-name="Liberation Sans" fo:font-size="11pt" fo:letter-spacing="normal" fo:language="de" fo:country="AT" fo:font-style="normal" style:text-underline-style="none" fo:font-weight="normal" officeooo:rsid="00f8ec57"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558" style:family="text">
      <style:text-properties fo:font-variant="normal" fo:text-transform="none" fo:color="#000000" loext:opacity="100%" style:text-line-through-style="none" style:text-line-through-type="none" style:font-name="Liberation Sans" fo:letter-spacing="normal" fo:font-style="normal" style:text-underline-style="none" officeooo:rsid="00194e91" fo:background-color="transparent" loext:char-shading-value="0" style:font-weight-complex="normal"/>
    </style:style>
    <style:style style:name="T559" style:family="text">
      <style:text-properties fo:font-variant="normal" fo:text-transform="none" fo:color="#000000" loext:opacity="100%" style:text-line-through-style="none" style:text-line-through-type="none" style:font-name="Liberation Sans" fo:letter-spacing="normal" fo:font-style="normal" style:text-underline-style="none" officeooo:rsid="0017ce30" fo:background-color="transparent" loext:char-shading-value="0" style:font-weight-complex="normal"/>
    </style:style>
    <style:style style:name="T560" style:family="text">
      <style:text-properties fo:font-variant="normal" fo:text-transform="none" fo:color="#000000" loext:opacity="100%" style:text-line-through-style="none" style:text-line-through-type="none" style:font-name="Liberation Sans" fo:letter-spacing="normal" fo:font-style="normal" style:text-underline-style="none" officeooo:rsid="010d9150" fo:background-color="transparent" loext:char-shading-value="0" style:font-weight-complex="normal"/>
    </style:style>
    <style:style style:name="T561" style:family="text">
      <style:text-properties fo:font-variant="normal" fo:text-transform="none" fo:color="#000000" loext:opacity="100%" style:text-line-through-style="none" style:text-line-through-type="none" style:font-name="Liberation Sans" fo:letter-spacing="normal" fo:font-style="normal" style:text-underline-style="none" officeooo:rsid="0125de3b" fo:background-color="transparent" loext:char-shading-value="0" style:font-weight-complex="normal"/>
    </style:style>
    <style:style style:name="T562" style:family="text">
      <style:text-properties fo:font-variant="normal" fo:text-transform="none" fo:color="#000000" loext:opacity="100%" style:text-line-through-style="none" style:text-line-through-type="none" style:font-name="Liberation Sans" fo:letter-spacing="normal" fo:font-style="normal" style:text-underline-style="none" officeooo:rsid="001f91a1" fo:background-color="transparent" loext:char-shading-value="0" style:font-weight-complex="normal"/>
    </style:style>
    <style:style style:name="T563" style:family="text">
      <style:text-properties fo:font-variant="normal" fo:text-transform="none" fo:color="#000000" loext:opacity="100%" style:text-line-through-style="none" style:text-line-through-type="none" style:font-name="Liberation Sans" fo:letter-spacing="normal" fo:language="de" fo:country="AT" fo:font-style="normal" fo:font-weight="normal" officeooo:rsid="00651b54"/>
    </style:style>
    <style:style style:name="T564" style:family="text">
      <style:text-properties fo:font-variant="normal" fo:text-transform="none" fo:color="#000000" loext:opacity="100%" style:text-line-through-style="none" style:text-line-through-type="none" style:font-name="Liberation Sans" fo:letter-spacing="normal" fo:language="de" fo:country="AT" fo:font-style="normal" fo:font-weight="normal" officeooo:rsid="00651b54"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565" style:family="text">
      <style:text-properties fo:font-variant="normal" fo:text-transform="none" fo:color="#000000" loext:opacity="100%" style:text-line-through-style="none" style:text-line-through-type="none" style:font-name="Liberation Sans" fo:font-size="11pt" fo:letter-spacing="normal" fo:language="de" fo:country="AT" fo:font-style="normal" style:text-underline-style="none" fo:font-weight="normal" officeooo:rsid="0017ce30"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566" style:family="text">
      <style:text-properties fo:font-variant="normal" fo:text-transform="none" fo:color="#000000" loext:opacity="100%" style:text-line-through-style="none" style:text-line-through-type="none" style:font-name="Liberation Sans" fo:font-size="11pt" fo:letter-spacing="normal" fo:language="de" fo:country="AT" fo:font-style="normal" style:text-underline-style="none" fo:font-weight="normal" officeooo:rsid="010d9150"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567" style:family="text">
      <style:text-properties fo:font-variant="normal" fo:text-transform="none" fo:color="#000000" loext:opacity="100%" style:text-line-through-style="none" style:text-line-through-type="none" style:font-name="Liberation Sans" fo:font-size="11pt" fo:letter-spacing="normal" fo:language="de" fo:country="AT" fo:font-style="normal" style:text-underline-style="none" fo:font-weight="normal" officeooo:rsid="00e41b24"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568" style:family="text">
      <style:text-properties fo:font-variant="normal" fo:text-transform="none" fo:color="#000000" loext:opacity="100%" style:text-line-through-style="none" style:text-line-through-type="none" style:font-name="Liberation Sans" fo:font-size="11pt" fo:letter-spacing="normal" fo:language="de" fo:country="AT" fo:font-style="normal" style:text-underline-style="none" fo:font-weight="normal" officeooo:rsid="00a8b659"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569" style:family="text">
      <style:text-properties fo:font-variant="normal" fo:text-transform="none" fo:color="#000000" loext:opacity="100%" style:text-line-through-style="none" style:text-line-through-type="none" style:font-name="Liberation Sans" fo:font-size="11pt" fo:letter-spacing="normal" fo:language="de" fo:country="AT" fo:font-style="normal" style:text-underline-style="none" fo:font-weight="normal" officeooo:rsid="0125ebf8"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570" style:family="text">
      <style:text-properties fo:font-variant="normal" fo:text-transform="none" fo:color="#000000" loext:opacity="100%" style:text-line-through-style="none" style:text-line-through-type="none" style:font-name="Liberation Sans" fo:font-size="11pt" fo:letter-spacing="normal" fo:language="de" fo:country="AT" fo:font-style="normal" style:text-underline-style="none" fo:font-weight="normal" officeooo:rsid="001f13cb"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571" style:family="text">
      <style:text-properties fo:font-variant="normal" fo:text-transform="none" fo:color="#000000" loext:opacity="100%" style:text-line-through-style="none" style:text-line-through-type="none" style:font-name="Liberation Sans" fo:font-size="11pt" fo:letter-spacing="normal" fo:language="de" fo:country="AT" fo:font-style="normal" style:text-underline-style="none" fo:font-weight="normal" officeooo:rsid="0131a4c7"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572" style:family="text">
      <style:text-properties fo:font-variant="normal" fo:text-transform="none" fo:color="#000000" loext:opacity="100%" style:text-line-through-style="none" style:text-line-through-type="none" style:font-name="Liberation Sans" fo:font-size="11pt" fo:letter-spacing="normal" fo:language="de" fo:country="AT" fo:font-style="normal" style:text-underline-style="none" fo:font-weight="normal" officeooo:rsid="00651b54"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573" style:family="text">
      <style:text-properties fo:font-variant="normal" fo:text-transform="none" fo:color="#000000" loext:opacity="100%" style:text-line-through-style="none" style:text-line-through-type="none" style:font-name="Liberation Sans" fo:font-size="11pt" fo:letter-spacing="normal" fo:language="de" fo:country="AT" fo:font-style="normal" style:text-underline-style="none" fo:font-weight="normal" officeooo:rsid="00651b54" fo:background-color="transparent" loext:char-shading-value="0" style:font-size-asian="10.5pt" style:font-size-complex="11pt"/>
    </style:style>
    <style:style style:name="T574" style:family="text">
      <style:text-properties fo:font-variant="normal" fo:text-transform="none" fo:color="#000000" loext:opacity="100%" style:text-line-through-style="none" style:text-line-through-type="none" fo:letter-spacing="normal" fo:font-style="normal" style:text-underline-style="none" officeooo:rsid="00194e91" fo:background-color="transparent" loext:char-shading-value="0" style:font-weight-complex="normal"/>
    </style:style>
    <style:style style:name="T575" style:family="text">
      <style:text-properties fo:font-variant="normal" fo:text-transform="none" fo:color="#000000" loext:opacity="100%" style:text-line-through-style="none" style:text-line-through-type="none" fo:letter-spacing="normal" fo:font-style="normal" style:text-underline-style="none" officeooo:rsid="0017ce30" fo:background-color="transparent" loext:char-shading-value="0" style:font-weight-complex="normal"/>
    </style:style>
    <style:style style:name="T576" style:family="text">
      <style:text-properties fo:font-variant="normal" fo:text-transform="none" fo:color="#000000" loext:opacity="100%" style:text-line-through-style="none" style:text-line-through-type="none" fo:letter-spacing="normal" fo:font-style="normal" style:text-underline-style="none" officeooo:rsid="010d9150" fo:background-color="transparent" loext:char-shading-value="0" style:font-weight-complex="normal"/>
    </style:style>
    <style:style style:name="T577" style:family="text">
      <style:text-properties fo:font-variant="normal" fo:text-transform="none" fo:color="#000000" loext:opacity="100%" style:text-line-through-style="none" style:text-line-through-type="none" fo:letter-spacing="normal" fo:font-style="normal" style:text-underline-style="none" officeooo:rsid="0125de3b" fo:background-color="transparent" loext:char-shading-value="0" style:font-weight-complex="normal"/>
    </style:style>
    <style:style style:name="T578" style:family="text">
      <style:text-properties fo:font-variant="normal" fo:text-transform="none" fo:color="#000000" loext:opacity="100%" style:text-line-through-style="none" style:text-line-through-type="none" fo:letter-spacing="normal" fo:font-style="normal" style:text-underline-style="none" officeooo:rsid="001f91a1" fo:background-color="transparent" loext:char-shading-value="0" style:font-weight-complex="normal"/>
    </style:style>
    <style:style style:name="T579" style:family="text">
      <style:text-properties fo:font-variant="normal" fo:text-transform="none" fo:color="#000000" loext:opacity="100%" style:text-line-through-style="none" style:text-line-through-type="none" fo:letter-spacing="normal" fo:language="de" fo:country="AT" fo:font-style="normal" fo:font-weight="normal" officeooo:rsid="00651b54"/>
    </style:style>
    <style:style style:name="T580" style:family="text">
      <style:text-properties fo:font-variant="normal" fo:text-transform="none" fo:color="#000000" loext:opacity="100%" style:text-line-through-style="none" style:text-line-through-type="none" fo:letter-spacing="normal" fo:language="de" fo:country="AT" fo:font-style="normal" fo:font-weight="normal" officeooo:rsid="00651b54"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581" style:family="text">
      <style:text-properties fo:font-variant="normal" fo:text-transform="none" fo:color="#000000" loext:opacity="100%" style:text-line-through-style="none" style:text-line-through-type="none" fo:font-size="11pt" fo:letter-spacing="normal" fo:language="de" fo:country="AT" fo:font-style="normal" style:text-underline-style="none" fo:font-weight="normal" officeooo:rsid="0017ce30"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582" style:family="text">
      <style:text-properties fo:font-variant="normal" fo:text-transform="none" fo:color="#000000" loext:opacity="100%" style:text-line-through-style="none" style:text-line-through-type="none" fo:font-size="11pt" fo:letter-spacing="normal" fo:language="de" fo:country="AT" fo:font-style="normal" style:text-underline-style="none" fo:font-weight="normal" officeooo:rsid="010d9150"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583" style:family="text">
      <style:text-properties fo:font-variant="normal" fo:text-transform="none" fo:color="#000000" loext:opacity="100%" style:text-line-through-style="none" style:text-line-through-type="none" fo:font-size="11pt" fo:letter-spacing="normal" fo:language="de" fo:country="AT" fo:font-style="normal" style:text-underline-style="none" fo:font-weight="normal" officeooo:rsid="00e41b24" fo:background-color="transparent" loext:char-shading-value="0"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584" style:family="text">
      <style:text-properties fo:font-variant="normal" fo:text-transform="none" fo:color="#000000" loext:opacity="100%" style:text-line-through-style="none" style:text-line-through-type="none" fo:font-size="11pt" fo:letter-spacing="normal" fo:language="de" fo:country="AT" fo:font-style="normal" style:text-underline-style="none" fo:font-weight="normal" officeooo:rsid="00a8b659"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585" style:family="text">
      <style:text-properties fo:font-variant="normal" fo:text-transform="none" fo:color="#000000" loext:opacity="100%" style:text-line-through-style="none" style:text-line-through-type="none" fo:font-size="11pt" fo:letter-spacing="normal" fo:language="de" fo:country="AT" fo:font-style="normal" style:text-underline-style="none" fo:font-weight="normal" officeooo:rsid="0125ebf8"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586" style:family="text">
      <style:text-properties fo:font-variant="normal" fo:text-transform="none" fo:color="#000000" loext:opacity="100%" style:text-line-through-style="none" style:text-line-through-type="none" fo:font-size="11pt" fo:letter-spacing="normal" fo:language="de" fo:country="AT" fo:font-style="normal" style:text-underline-style="none" fo:font-weight="normal" officeooo:rsid="001f13cb"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587" style:family="text">
      <style:text-properties fo:font-variant="normal" fo:text-transform="none" fo:color="#000000" loext:opacity="100%" style:text-line-through-style="none" style:text-line-through-type="none" fo:font-size="11pt" fo:letter-spacing="normal" fo:language="de" fo:country="AT" fo:font-style="normal" style:text-underline-style="none" fo:font-weight="normal" officeooo:rsid="0131a4c7"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588" style:family="text">
      <style:text-properties fo:font-variant="normal" fo:text-transform="none" fo:color="#000000" loext:opacity="100%" style:text-line-through-style="none" style:text-line-through-type="none" fo:font-size="11pt" fo:letter-spacing="normal" fo:language="de" fo:country="AT" fo:font-style="normal" style:text-underline-style="none" fo:font-weight="normal" officeooo:rsid="00651b54"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589" style:family="text">
      <style:text-properties fo:font-variant="normal" fo:text-transform="none" fo:color="#000000" loext:opacity="100%" style:text-line-through-style="none" style:text-line-through-type="none" fo:font-size="11pt" fo:letter-spacing="normal" fo:language="de" fo:country="AT" fo:font-style="normal" style:text-underline-style="none" fo:font-weight="normal" officeooo:rsid="00651b54" fo:background-color="transparent" loext:char-shading-value="0" style:font-size-asian="10.5pt" style:font-size-complex="11pt"/>
    </style:style>
    <style:style style:name="T590" style:family="text">
      <style:text-properties fo:font-variant="normal" fo:text-transform="none" fo:color="#000000" loext:opacity="100%" style:text-line-through-style="none" style:text-line-through-type="none" style:font-name="Liberation Sans" fo:letter-spacing="normal" fo:font-style="normal" style:text-underline-style="none" officeooo:rsid="00194e91" fo:background-color="transparent" loext:char-shading-value="0" style:font-weight-complex="normal"/>
    </style:style>
    <style:style style:name="T591" style:family="text">
      <style:text-properties fo:font-variant="normal" fo:text-transform="none" fo:color="#000000" loext:opacity="100%" style:text-line-through-style="none" style:text-line-through-type="none" style:font-name="Liberation Sans" fo:letter-spacing="normal" fo:font-style="normal" style:text-underline-style="none" officeooo:rsid="0017ce30" fo:background-color="transparent" loext:char-shading-value="0" style:font-weight-complex="normal"/>
    </style:style>
    <style:style style:name="T592" style:family="text">
      <style:text-properties fo:font-variant="normal" fo:text-transform="none" fo:color="#000000" loext:opacity="100%" style:text-line-through-style="none" style:text-line-through-type="none" style:font-name="Liberation Sans" fo:letter-spacing="normal" fo:font-style="normal" style:text-underline-style="none" officeooo:rsid="010d9150" fo:background-color="transparent" loext:char-shading-value="0" style:font-weight-complex="normal"/>
    </style:style>
    <style:style style:name="T593" style:family="text">
      <style:text-properties fo:font-variant="normal" fo:text-transform="none" fo:color="#000000" loext:opacity="100%" style:text-line-through-style="none" style:text-line-through-type="none" style:font-name="Liberation Sans" fo:letter-spacing="normal" fo:font-style="normal" style:text-underline-style="none" officeooo:rsid="0125de3b" fo:background-color="transparent" loext:char-shading-value="0" style:font-weight-complex="normal"/>
    </style:style>
    <style:style style:name="T594" style:family="text">
      <style:text-properties fo:font-variant="normal" fo:text-transform="none" fo:color="#000000" loext:opacity="100%" style:text-line-through-style="none" style:text-line-through-type="none" style:font-name="Liberation Sans" fo:letter-spacing="normal" fo:font-style="normal" style:text-underline-style="none" officeooo:rsid="001f91a1" fo:background-color="transparent" loext:char-shading-value="0" style:font-weight-complex="normal"/>
    </style:style>
    <style:style style:name="T595" style:family="text">
      <style:text-properties fo:font-variant="normal" fo:text-transform="none" fo:color="#000000" loext:opacity="100%" style:text-line-through-style="none" style:text-line-through-type="none" style:font-name="Liberation Sans" fo:letter-spacing="normal" fo:language="de" fo:country="AT" fo:font-style="normal" fo:font-weight="normal" officeooo:rsid="00651b54"/>
    </style:style>
    <style:style style:name="T596" style:family="text">
      <style:text-properties fo:font-variant="normal" fo:text-transform="none" fo:color="#000000" loext:opacity="100%" style:text-line-through-style="none" style:text-line-through-type="none" style:font-name="Liberation Sans" fo:letter-spacing="normal" fo:language="de" fo:country="AT" fo:font-style="normal" fo:font-weight="normal" officeooo:rsid="00651b54"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597" style:family="text">
      <style:text-properties fo:font-variant="normal" fo:text-transform="none" fo:color="#000000" loext:opacity="100%" style:text-line-through-style="none" style:text-line-through-type="none" style:font-name="Liberation Sans" fo:font-size="11pt" fo:letter-spacing="normal" fo:language="de" fo:country="AT" fo:font-style="normal" style:text-underline-style="none" fo:font-weight="normal" officeooo:rsid="00651b54" fo:background-color="transparent" loext:char-shading-value="0" style:font-size-asian="10.5pt" style:font-size-complex="11pt"/>
    </style:style>
    <style:style style:name="T598" style:family="text">
      <style:text-properties fo:font-variant="normal" fo:text-transform="none" fo:color="#000000" loext:opacity="100%" style:text-line-through-style="none" style:text-line-through-type="none" style:font-name="Liberation Sans" fo:font-size="11pt" fo:letter-spacing="normal" fo:language="de" fo:country="AT" fo:font-style="normal" style:text-underline-style="none" fo:font-weight="normal" officeooo:rsid="00651b54"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599" style:family="text">
      <style:text-properties fo:font-variant="normal" fo:text-transform="none" fo:color="#000000" loext:opacity="100%" style:font-name="Liberation Sans" fo:font-size="11pt" fo:letter-spacing="normal" fo:language="de" fo:country="AT" fo:font-style="normal" style:text-underline-style="none" fo:font-weight="normal" officeooo:rsid="0112b13d"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600" style:family="text">
      <style:text-properties fo:font-variant="normal" fo:text-transform="none" fo:color="#000000" loext:opacity="100%" style:font-name="Liberation Sans" fo:font-size="11pt" fo:letter-spacing="normal" fo:language="de" fo:country="AT" fo:font-style="normal" style:text-underline-style="none" fo:font-weight="normal" officeooo:rsid="012c2cff"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601" style:family="text">
      <style:text-properties fo:font-variant="normal" fo:text-transform="none" fo:color="#000000" loext:opacity="100%" style:font-name="Liberation Sans" fo:font-size="11pt" fo:letter-spacing="normal" fo:language="de" fo:country="AT" fo:font-style="normal" style:text-underline-style="none" fo:font-weight="normal" officeooo:rsid="00651b54"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602" style:family="text">
      <style:text-properties fo:font-variant="normal" fo:text-transform="none" fo:color="#000000" loext:opacity="100%" style:font-name="Liberation Sans" fo:font-size="11pt" fo:letter-spacing="normal" fo:language="de" fo:country="AT" fo:font-style="normal" style:text-underline-style="none" fo:font-weight="normal" officeooo:rsid="001eb953"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603" style:family="text">
      <style:text-properties fo:font-variant="normal" fo:text-transform="none" fo:color="#000000" loext:opacity="100%" style:font-name="Liberation Sans" fo:font-size="11pt" fo:letter-spacing="normal" fo:language="de" fo:country="AT" fo:font-style="normal" style:text-underline-style="none" fo:font-weight="normal" officeooo:rsid="013ab00b"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604" style:family="text">
      <style:text-properties fo:font-variant="normal" fo:text-transform="none" fo:color="#000000" loext:opacity="100%" style:font-name="Liberation Sans" fo:font-size="11pt" fo:letter-spacing="normal" fo:font-style="normal" style:text-underline-style="none" fo:font-weight="normal" officeooo:rsid="00f3d0ec" style:font-name-asian="Times New Roman1" style:font-size-asian="11pt" style:language-asian="zh" style:country-asian="CN" style:font-name-complex="Arial1" style:font-size-complex="11pt" style:language-complex="ar" style:country-complex="SA"/>
    </style:style>
    <style:style style:name="T605" style:family="text">
      <style:text-properties fo:font-variant="normal" fo:text-transform="none" fo:color="#000000" loext:opacity="100%" style:font-name="Liberation Sans" fo:font-size="11pt" fo:letter-spacing="normal" fo:font-style="normal" style:text-underline-style="none" fo:font-weight="normal" officeooo:rsid="0147d9d3" style:font-name-asian="Times New Roman1" style:font-size-asian="11pt" style:language-asian="zh" style:country-asian="CN" style:font-name-complex="Arial1" style:font-size-complex="11pt" style:language-complex="ar" style:country-complex="SA"/>
    </style:style>
    <style:style style:name="T606" style:family="text">
      <style:text-properties fo:font-variant="normal" fo:text-transform="none" fo:color="#000000" loext:opacity="100%" style:font-name="Liberation Sans" fo:font-size="11pt" fo:letter-spacing="normal" fo:font-style="normal" style:text-underline-style="none" fo:font-weight="normal" officeooo:rsid="013ee435" style:font-name-asian="Times New Roman1" style:font-size-asian="11pt" style:language-asian="zh" style:country-asian="CN" style:font-name-complex="Arial1" style:font-size-complex="11pt" style:language-complex="ar" style:country-complex="SA"/>
    </style:style>
    <style:style style:name="T607" style:family="text">
      <style:text-properties fo:font-variant="normal" fo:text-transform="none" fo:color="#000000" loext:opacity="100%" style:font-name="Liberation Sans" fo:font-size="11pt" fo:letter-spacing="normal" fo:font-style="normal" style:text-underline-style="none" fo:font-weight="normal" officeooo:rsid="01177eb6" style:font-name-asian="Times New Roman1" style:font-size-asian="11pt" style:language-asian="zh" style:country-asian="CN" style:font-name-complex="Arial1" style:font-size-complex="11pt" style:language-complex="ar" style:country-complex="SA"/>
    </style:style>
    <style:style style:name="T608" style:family="text">
      <style:text-properties fo:font-variant="normal" fo:text-transform="none" fo:color="#000000" loext:opacity="100%" style:font-name="Liberation Sans" fo:letter-spacing="normal" fo:language="de" fo:country="AT" fo:font-style="normal" fo:font-weight="normal" officeooo:rsid="00651b54" style:font-size-asian="10.5pt"/>
    </style:style>
    <style:style style:name="T609" style:family="text">
      <style:text-properties fo:font-variant="normal" fo:text-transform="none" fo:color="#000000" loext:opacity="100%" fo:font-size="11pt" fo:letter-spacing="normal" fo:language="de" fo:country="AT" fo:font-style="normal" style:text-underline-style="none" fo:font-weight="normal" officeooo:rsid="0112b13d"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610" style:family="text">
      <style:text-properties fo:font-variant="normal" fo:text-transform="none" fo:color="#000000" loext:opacity="100%" fo:font-size="11pt" fo:letter-spacing="normal" fo:language="de" fo:country="AT" fo:font-style="normal" style:text-underline-style="none" fo:font-weight="normal" officeooo:rsid="012c2cff"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611" style:family="text">
      <style:text-properties fo:font-variant="normal" fo:text-transform="none" fo:color="#000000" loext:opacity="100%" fo:font-size="11pt" fo:letter-spacing="normal" fo:language="de" fo:country="AT" fo:font-style="normal" style:text-underline-style="none" fo:font-weight="normal" officeooo:rsid="00651b54"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612" style:family="text">
      <style:text-properties fo:font-variant="normal" fo:text-transform="none" fo:color="#000000" loext:opacity="100%" fo:font-size="11pt" fo:letter-spacing="normal" fo:language="de" fo:country="AT" fo:font-style="normal" style:text-underline-style="none" fo:font-weight="normal" officeooo:rsid="001eb953"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613" style:family="text">
      <style:text-properties fo:font-variant="normal" fo:text-transform="none" fo:color="#000000" loext:opacity="100%" fo:font-size="11pt" fo:letter-spacing="normal" fo:language="de" fo:country="AT" fo:font-style="normal" style:text-underline-style="none" fo:font-weight="normal" officeooo:rsid="013ab00b"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614" style:family="text">
      <style:text-properties fo:font-variant="normal" fo:text-transform="none" fo:color="#000000" loext:opacity="100%" fo:font-size="11pt" fo:letter-spacing="normal" fo:font-style="normal" style:text-underline-style="none" fo:font-weight="normal" officeooo:rsid="00f3d0ec" style:font-name-asian="Times New Roman1" style:font-size-asian="11pt" style:language-asian="zh" style:country-asian="CN" style:font-name-complex="Arial1" style:font-size-complex="11pt" style:language-complex="ar" style:country-complex="SA"/>
    </style:style>
    <style:style style:name="T615" style:family="text">
      <style:text-properties fo:font-variant="normal" fo:text-transform="none" fo:color="#000000" loext:opacity="100%" fo:font-size="11pt" fo:letter-spacing="normal" fo:font-style="normal" style:text-underline-style="none" fo:font-weight="normal" officeooo:rsid="0147d9d3" style:font-name-asian="Times New Roman1" style:font-size-asian="11pt" style:language-asian="zh" style:country-asian="CN" style:font-name-complex="Arial1" style:font-size-complex="11pt" style:language-complex="ar" style:country-complex="SA"/>
    </style:style>
    <style:style style:name="T616" style:family="text">
      <style:text-properties fo:font-variant="normal" fo:text-transform="none" fo:color="#000000" loext:opacity="100%" fo:font-size="11pt" fo:letter-spacing="normal" fo:font-style="normal" style:text-underline-style="none" fo:font-weight="normal" officeooo:rsid="013ee435" style:font-name-asian="Times New Roman1" style:font-size-asian="11pt" style:language-asian="zh" style:country-asian="CN" style:font-name-complex="Arial1" style:font-size-complex="11pt" style:language-complex="ar" style:country-complex="SA"/>
    </style:style>
    <style:style style:name="T617" style:family="text">
      <style:text-properties fo:font-variant="normal" fo:text-transform="none" fo:color="#000000" loext:opacity="100%" fo:font-size="11pt" fo:letter-spacing="normal" fo:font-style="normal" style:text-underline-style="none" fo:font-weight="normal" officeooo:rsid="01177eb6" style:font-name-asian="Times New Roman1" style:font-size-asian="11pt" style:language-asian="zh" style:country-asian="CN" style:font-name-complex="Arial1" style:font-size-complex="11pt" style:language-complex="ar" style:country-complex="SA"/>
    </style:style>
    <style:style style:name="T618" style:family="text">
      <style:text-properties fo:font-variant="normal" fo:text-transform="none" fo:color="#000000" loext:opacity="100%" fo:letter-spacing="normal" fo:language="de" fo:country="AT" fo:font-style="normal" fo:font-weight="normal" officeooo:rsid="00651b54" style:font-size-asian="10.5pt"/>
    </style:style>
    <style:style style:name="T619" style:family="text">
      <style:text-properties fo:font-variant="normal" fo:text-transform="none" fo:color="#000000" loext:opacity="100%" style:font-name="Liberation Sans" fo:font-size="11pt" fo:letter-spacing="normal" fo:language="de" fo:country="AT" fo:font-style="normal" style:text-underline-style="none" fo:font-weight="normal" officeooo:rsid="0112b13d"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620" style:family="text">
      <style:text-properties fo:font-variant="normal" fo:text-transform="none" fo:color="#000000" loext:opacity="100%" style:font-name="Liberation Sans" fo:font-size="11pt" fo:letter-spacing="normal" fo:language="de" fo:country="AT" fo:font-style="normal" style:text-underline-style="none" fo:font-weight="normal" officeooo:rsid="012c2cff"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621" style:family="text">
      <style:text-properties fo:font-variant="normal" fo:text-transform="none" fo:color="#000000" loext:opacity="100%" style:font-name="Liberation Sans" fo:font-size="11pt" fo:letter-spacing="normal" fo:language="de" fo:country="AT" fo:font-style="normal" style:text-underline-style="none" fo:font-weight="normal" officeooo:rsid="00651b54"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622" style:family="text">
      <style:text-properties fo:font-variant="normal" fo:text-transform="none" fo:color="#000000" loext:opacity="100%" style:font-name="Liberation Sans" fo:font-size="11pt" fo:letter-spacing="normal" fo:language="de" fo:country="AT" fo:font-style="normal" style:text-underline-style="none" fo:font-weight="normal" officeooo:rsid="001eb953"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623" style:family="text">
      <style:text-properties fo:font-variant="normal" fo:text-transform="none" fo:color="#000000" loext:opacity="100%" style:font-name="Liberation Sans" fo:font-size="11pt" fo:letter-spacing="normal" fo:language="de" fo:country="AT" fo:font-style="normal" style:text-underline-style="none" fo:font-weight="normal" officeooo:rsid="013ab00b" fo:background-color="transparent" loext:char-shading-value="0" style:font-name-asian="Times New Roman1" style:font-size-asian="10.5pt" style:language-asian="zh" style:country-asian="CN" style:font-weight-asian="normal" style:font-name-complex="Arial1" style:font-size-complex="11pt" style:language-complex="ar" style:country-complex="SA" style:font-weight-complex="normal"/>
    </style:style>
    <style:style style:name="T624" style:family="text">
      <style:text-properties fo:font-variant="normal" fo:text-transform="none" fo:color="#000000" loext:opacity="100%" style:font-name="Liberation Sans" fo:letter-spacing="normal" fo:language="de" fo:country="AT" fo:font-style="normal" fo:font-weight="normal" officeooo:rsid="00651b54" style:font-size-asian="10.5pt"/>
    </style:style>
    <style:style style:name="T625" style:family="text">
      <style:text-properties fo:font-variant="normal" fo:text-transform="none" fo:color="#333333" loext:opacity="100%" style:font-name="Liberation Sans" fo:font-size="12pt" fo:letter-spacing="normal" fo:language="de" fo:country="AT" fo:font-style="normal" fo:font-weight="normal" officeooo:rsid="00f02b25"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626" style:family="text">
      <style:text-properties fo:font-variant="normal" fo:text-transform="none" fo:color="#333333" loext:opacity="100%" style:font-name="Liberation Sans" fo:letter-spacing="normal" fo:language="de" fo:country="AT" fo:font-style="normal" fo:font-weight="normal" officeooo:rsid="00aa560a"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627" style:family="text">
      <style:text-properties fo:font-variant="normal" fo:text-transform="none" fo:color="#333333" loext:opacity="100%" style:text-line-through-style="none" style:text-line-through-type="none" style:font-name="Liberation Sans" fo:font-size="11pt" fo:letter-spacing="normal" fo:language="de" fo:country="AT" fo:font-style="normal" style:text-underline-style="none" fo:font-weight="normal" officeooo:rsid="00aa560a" fo:background-color="transparent" loext:char-shading-value="0" style:font-name-asian="Times New Roman1" style:font-size-asian="10.5pt" style:language-asian="zh" style:country-asian="CN" style:font-name-complex="Arial1" style:font-size-complex="11pt" style:language-complex="ar" style:country-complex="SA" style:font-weight-complex="normal"/>
    </style:style>
    <style:style style:name="T628" style:family="text">
      <style:text-properties fo:font-variant="normal" fo:text-transform="none" fo:color="#333333" loext:opacity="100%" style:text-line-through-style="none" style:text-line-through-type="none" fo:font-size="11pt" fo:letter-spacing="normal" fo:language="de" fo:country="AT" fo:font-style="normal" style:text-underline-style="none" fo:font-weight="normal" officeooo:rsid="00aa560a" fo:background-color="transparent" loext:char-shading-value="0" style:font-name-asian="Times New Roman1" style:font-size-asian="10.5pt" style:language-asian="zh" style:country-asian="CN" style:font-name-complex="Arial1" style:font-size-complex="11pt" style:language-complex="ar" style:country-complex="SA" style:font-weight-complex="normal"/>
    </style:style>
    <style:style style:name="T629" style:family="text">
      <style:text-properties fo:font-variant="normal" fo:text-transform="none" fo:color="#333333" loext:opacity="100%" style:text-line-through-style="none" style:text-line-through-type="none" style:font-name="Liberation Sans" fo:font-size="11pt" fo:letter-spacing="normal" fo:language="de" fo:country="AT" fo:font-style="normal" style:text-underline-style="none" fo:font-weight="normal" officeooo:rsid="00aa560a" fo:background-color="transparent" loext:char-shading-value="0" style:font-name-asian="Times New Roman1" style:font-size-asian="10.5pt" style:language-asian="zh" style:country-asian="CN" style:font-name-complex="Arial1" style:font-size-complex="11pt" style:language-complex="ar" style:country-complex="SA" style:font-weight-complex="normal"/>
    </style:style>
    <style:style style:name="T630" style:family="text">
      <style:text-properties fo:font-variant="normal" fo:text-transform="none" fo:color="#333333" loext:opacity="100%" fo:font-size="12pt" fo:letter-spacing="normal" fo:language="de" fo:country="AT" fo:font-style="normal" fo:font-weight="normal" officeooo:rsid="00f02b25"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631" style:family="text">
      <style:text-properties fo:font-variant="normal" fo:text-transform="none" fo:color="#333333" loext:opacity="100%" fo:letter-spacing="normal" fo:language="de" fo:country="AT" fo:font-style="normal" fo:font-weight="normal" officeooo:rsid="00aa560a"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632" style:family="text">
      <style:text-properties fo:font-variant="normal" fo:text-transform="none" fo:color="#333333" loext:opacity="100%" style:font-name="Liberation Sans" fo:font-size="12pt" fo:letter-spacing="normal" fo:language="de" fo:country="AT" fo:font-style="normal" fo:font-weight="normal" officeooo:rsid="00f02b25" style:font-name-asian="Times New Roman1" style:font-size-asian="11pt" style:language-asian="zh" style:country-asian="CN" style:font-weight-asian="normal" style:font-name-complex="Arial1" style:font-size-complex="11pt" style:language-complex="ar" style:country-complex="SA" style:font-weight-complex="normal"/>
    </style:style>
    <style:style style:name="T633" style:family="text">
      <style:text-properties fo:font-variant="normal" fo:text-transform="none" fo:color="#333333" loext:opacity="100%" style:font-name="Liberation Sans" fo:letter-spacing="normal" fo:language="de" fo:country="AT" fo:font-style="normal" fo:font-weight="normal" officeooo:rsid="00aa560a"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634" style:family="text">
      <style:text-properties fo:font-variant="normal" fo:text-transform="none" fo:color="#33322f" loext:opacity="100%" fo:font-size="15pt" fo:letter-spacing="normal" fo:language="de" fo:country="AT" fo:font-style="normal" fo:font-weight="normal" officeooo:rsid="00b46528" style:font-name-asian="Times New Roman1" style:font-size-asian="9.60000038146973pt" style:language-asian="zh" style:country-asian="CN" style:font-weight-asian="normal" style:font-name-complex="Arial1" style:font-size-complex="11pt" style:language-complex="ar" style:country-complex="SA" style:font-weight-complex="normal"/>
    </style:style>
    <style:style style:name="T635" style:family="text">
      <style:text-properties fo:font-variant="normal" fo:text-transform="none" fo:color="#000080" loext:opacity="100%" style:text-line-through-style="none" style:text-line-through-type="none" style:font-name="Liberation Sans" fo:font-size="11pt" fo:letter-spacing="normal" fo:language="de" fo:country="AT" fo:font-style="normal" style:text-underline-style="none" fo:font-weight="normal" officeooo:rsid="00ad0b6d" fo:background-color="transparent" loext:char-shading-value="0" style:font-name-asian="Times New Roman1" style:font-size-asian="10.5pt" style:language-asian="zh" style:country-asian="CN" style:font-name-complex="Arial1" style:font-size-complex="11pt" style:language-complex="ar" style:country-complex="SA" style:font-weight-complex="normal"/>
    </style:style>
    <style:style style:name="T636" style:family="text">
      <style:text-properties fo:font-variant="normal" fo:text-transform="none" fo:color="#000080" loext:opacity="100%" style:text-line-through-style="none" style:text-line-through-type="none" fo:font-size="11pt" fo:letter-spacing="normal" fo:language="de" fo:country="AT" fo:font-style="normal" style:text-underline-style="none" fo:font-weight="normal" officeooo:rsid="00ad0b6d" fo:background-color="transparent" loext:char-shading-value="0" style:font-name-asian="Times New Roman1" style:font-size-asian="10.5pt" style:language-asian="zh" style:country-asian="CN" style:font-name-complex="Arial1" style:font-size-complex="11pt" style:language-complex="ar" style:country-complex="SA" style:font-weight-complex="normal"/>
    </style:style>
    <style:style style:name="T637" style:family="text">
      <style:text-properties fo:font-variant="normal" fo:text-transform="none" fo:color="#000080" loext:opacity="100%" style:text-line-through-style="none" style:text-line-through-type="none" style:font-name="Liberation Sans" fo:font-size="11pt" fo:letter-spacing="normal" fo:language="de" fo:country="AT" fo:font-style="normal" style:text-underline-style="none" fo:font-weight="normal" officeooo:rsid="00ad0b6d" fo:background-color="transparent" loext:char-shading-value="0" style:font-name-asian="Times New Roman1" style:font-size-asian="10.5pt" style:language-asian="zh" style:country-asian="CN" style:font-name-complex="Arial1" style:font-size-complex="11pt" style:language-complex="ar" style:country-complex="SA" style:font-weight-complex="normal"/>
    </style:style>
    <style:style style:name="T638" style:family="text">
      <style:text-properties officeooo:rsid="00acb29b" style:font-weight-complex="normal"/>
    </style:style>
    <style:style style:name="T639" style:family="text">
      <style:text-properties officeooo:rsid="00db29de" style:font-weight-complex="normal"/>
    </style:style>
    <style:style style:name="T640" style:family="text">
      <style:text-properties officeooo:rsid="0124e1e7" style:font-weight-complex="normal"/>
    </style:style>
    <style:style style:name="T641" style:family="text">
      <style:text-properties officeooo:rsid="00dac5d0" style:font-weight-complex="normal"/>
    </style:style>
    <style:style style:name="T642" style:family="text">
      <style:text-properties officeooo:rsid="012e1218" style:font-weight-complex="normal"/>
    </style:style>
    <style:style style:name="T643" style:family="text">
      <style:text-properties officeooo:rsid="010611e1" style:font-weight-complex="normal"/>
    </style:style>
    <style:style style:name="T644" style:family="text">
      <style:text-properties officeooo:rsid="010d9150" style:font-weight-complex="normal"/>
    </style:style>
    <style:style style:name="T645" style:family="text">
      <style:text-properties officeooo:rsid="00d507b6" style:font-weight-complex="normal"/>
    </style:style>
    <style:style style:name="T646" style:family="text">
      <style:text-properties officeooo:rsid="001109a7" style:font-weight-complex="normal"/>
    </style:style>
    <style:style style:name="T647" style:family="text">
      <style:text-properties officeooo:rsid="00b6ad77" style:font-weight-complex="normal"/>
    </style:style>
    <style:style style:name="T648" style:family="text">
      <style:text-properties officeooo:rsid="0125152e" style:font-weight-complex="normal"/>
    </style:style>
    <style:style style:name="T649" style:family="text">
      <style:text-properties officeooo:rsid="00d6e29b" style:font-weight-complex="normal"/>
    </style:style>
    <style:style style:name="T650" style:family="text">
      <style:text-properties officeooo:rsid="0128c926"/>
    </style:style>
    <style:style style:name="T651" style:family="text">
      <style:text-properties officeooo:rsid="00b6ad77"/>
    </style:style>
    <style:style style:name="T652" style:family="text">
      <style:text-properties officeooo:rsid="0012a14f"/>
    </style:style>
    <style:style style:name="T653" style:family="text">
      <style:text-properties officeooo:rsid="00dc5d47"/>
    </style:style>
    <style:style style:name="T654" style:family="text">
      <style:text-properties officeooo:rsid="00ae1ec5"/>
    </style:style>
    <style:style style:name="T655" style:family="text">
      <style:text-properties officeooo:rsid="0143c834"/>
    </style:style>
    <style:style style:name="T656" style:family="text">
      <style:text-properties officeooo:rsid="01331039"/>
    </style:style>
    <style:style style:name="T657" style:family="text">
      <style:text-properties officeooo:rsid="00e8ede4"/>
    </style:style>
    <style:style style:name="T658" style:family="text">
      <style:text-properties fo:background-color="transparent" loext:char-shading-value="0"/>
    </style:style>
    <style:style style:name="T659" style:family="text">
      <style:text-properties officeooo:rsid="00c41e6d" fo:background-color="transparent" loext:char-shading-value="0"/>
    </style:style>
    <style:style style:name="T660" style:family="text">
      <style:text-properties officeooo:rsid="00e0a329" fo:background-color="transparent" loext:char-shading-value="0"/>
    </style:style>
    <style:style style:name="T661" style:family="text">
      <style:text-properties officeooo:rsid="0133a707"/>
    </style:style>
    <style:style style:name="T662" style:family="text">
      <style:text-properties officeooo:rsid="0110e4a7"/>
    </style:style>
    <style:style style:name="T663" style:family="text">
      <style:text-properties officeooo:rsid="00ee039d"/>
    </style:style>
    <style:style style:name="T664" style:family="text">
      <style:text-properties officeooo:rsid="0137510c"/>
    </style:style>
    <style:style style:name="T665" style:family="text">
      <style:text-properties officeooo:rsid="00bc788d"/>
    </style:style>
    <style:style style:name="T666" style:family="text">
      <style:text-properties officeooo:rsid="013ab00b"/>
    </style:style>
    <style:style style:name="T667" style:family="text">
      <style:text-properties officeooo:rsid="0102c86c"/>
    </style:style>
    <style:style style:name="T668" style:family="text">
      <style:text-properties officeooo:rsid="0102f531"/>
    </style:style>
    <style:style style:name="T669" style:family="text">
      <style:text-properties officeooo:rsid="00aaaef6"/>
    </style:style>
    <style:style style:name="T670" style:family="text">
      <style:text-properties officeooo:rsid="00fc5196"/>
    </style:style>
    <style:style style:name="T671" style:family="text">
      <style:text-properties officeooo:rsid="013e221c"/>
    </style:style>
    <style:style style:name="T672" style:family="text">
      <style:text-properties officeooo:rsid="013ee435"/>
    </style:style>
    <style:style style:name="T673" style:family="text">
      <style:text-properties officeooo:rsid="01172a25"/>
    </style:style>
    <style:style style:name="T674" style:family="text">
      <style:text-properties officeooo:rsid="00cda01d"/>
    </style:style>
    <style:style style:name="T675" style:family="text">
      <style:text-properties officeooo:rsid="00b46528"/>
    </style:style>
    <style:style style:name="T676" style:family="text">
      <style:text-properties style:font-name="Liberation Sans"/>
    </style:style>
    <style:style style:name="T677" style:family="text">
      <style:text-properties style:font-name="Liberation Sans" fo:language="de" fo:country="AT"/>
    </style:style>
    <style:style style:name="T678" style:family="text">
      <style:text-properties style:font-name="Liberation Sans" fo:language="de" fo:country="AT" officeooo:rsid="00651b54" style:font-size-asian="10.5pt"/>
    </style:style>
    <style:style style:name="T679" style:family="text">
      <style:text-properties style:font-name="Liberation Sans" fo:language="de" fo:country="AT" officeooo:rsid="00ab3dd3" style:font-size-asian="10.5pt"/>
    </style:style>
    <style:style style:name="T680" style:family="text">
      <style:text-properties style:font-name="Liberation Sans" fo:language="de" fo:country="AT" officeooo:rsid="00aa560a" style:font-size-asian="10.5pt"/>
    </style:style>
    <style:style style:name="T681" style:family="text">
      <style:text-properties style:font-name="Liberation Sans" fo:language="de" fo:country="AT" officeooo:rsid="00ad0b6d" style:font-size-asian="10.5pt"/>
    </style:style>
    <style:style style:name="T682" style:family="text">
      <style:text-properties style:font-name="Liberation Sans" fo:language="de" fo:country="AT" officeooo:rsid="00a8b659" style:font-size-asian="10.5pt"/>
    </style:style>
    <style:style style:name="T683" style:family="text">
      <style:text-properties style:font-name="Liberation Sans" fo:language="de" fo:country="AT" officeooo:rsid="0068b52c" style:font-size-asian="10.5pt"/>
    </style:style>
    <style:style style:name="T684" style:family="text">
      <style:text-properties style:font-name="Liberation Sans" fo:language="de" fo:country="AT" officeooo:rsid="00ae51b7"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685" style:family="text">
      <style:text-properties style:font-name="Liberation Sans" fo:language="de" fo:country="AT" officeooo:rsid="00ad0b6d"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686" style:family="text">
      <style:text-properties style:font-name="Liberation Sans" fo:language="de" fo:country="AT" officeooo:rsid="00c08e32"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687" style:family="text">
      <style:text-properties style:font-name="Liberation Sans" fo:language="de" fo:country="AT" officeooo:rsid="00a8b659"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688" style:family="text">
      <style:text-properties style:font-name="Liberation Sans" fo:language="de" fo:country="AT" officeooo:rsid="00aa560a"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689" style:family="text">
      <style:text-properties style:font-name="Liberation Sans" fo:language="de" fo:country="AT" officeooo:rsid="00b5bba1"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690" style:family="text">
      <style:text-properties style:font-name="Liberation Sans" fo:language="de" fo:country="AT" officeooo:rsid="00bc788d"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691" style:family="text">
      <style:text-properties style:font-name="Liberation Sans" fo:language="de" fo:country="AT" officeooo:rsid="00aaaef6" fo:background-color="transparent" loext:char-shading-value="0" style:font-name-asian="Times New Roman1" style:font-size-asian="10.5pt" style:language-asian="zh" style:country-asian="CN" style:font-name-complex="Arial1" style:language-complex="ar" style:country-complex="SA"/>
    </style:style>
    <style:style style:name="T692" style:family="text">
      <style:text-properties style:font-name="Liberation Sans" fo:language="de" fo:country="AT" officeooo:rsid="00a8b659" fo:background-color="transparent" loext:char-shading-value="0" style:font-name-asian="Times New Roman1" style:font-size-asian="10.5pt" style:language-asian="zh" style:country-asian="CN" style:font-name-complex="Arial1" style:language-complex="ar" style:country-complex="SA"/>
    </style:style>
    <style:style style:name="T693" style:family="text">
      <style:text-properties style:font-name="Liberation Sans" fo:language="de" fo:country="AT" officeooo:rsid="00aa560a" fo:background-color="transparent" loext:char-shading-value="0" style:font-name-asian="Times New Roman1" style:font-size-asian="10.5pt" style:language-asian="zh" style:country-asian="CN" style:font-name-complex="Arial1" style:language-complex="ar" style:country-complex="SA"/>
    </style:style>
    <style:style style:name="T694" style:family="text">
      <style:text-properties style:font-name="Liberation Sans" fo:language="de" fo:country="AT" officeooo:rsid="00c41e6d" fo:background-color="transparent" loext:char-shading-value="0" style:font-name-asian="Times New Roman1" style:font-size-asian="10.5pt" style:language-asian="zh" style:country-asian="CN" style:font-name-complex="Arial1" style:language-complex="ar" style:country-complex="SA"/>
    </style:style>
    <style:style style:name="T695" style:family="text">
      <style:text-properties style:font-name="Liberation Sans" fo:language="de" fo:country="AT" officeooo:rsid="00c08e32" fo:background-color="transparent" loext:char-shading-value="0" style:font-name-asian="Times New Roman1" style:font-size-asian="10.5pt" style:language-asian="zh" style:country-asian="CN" style:font-name-complex="Arial1" style:language-complex="ar" style:country-complex="SA"/>
    </style:style>
    <style:style style:name="T696" style:family="text">
      <style:text-properties style:font-name="Liberation Sans" fo:language="de" fo:country="AT" officeooo:rsid="00ad0b6d" fo:background-color="transparent" loext:char-shading-value="0" style:font-name-asian="Times New Roman1" style:font-size-asian="10.5pt" style:language-asian="zh" style:country-asian="CN" style:font-name-complex="Arial1" style:language-complex="ar" style:country-complex="SA"/>
    </style:style>
    <style:style style:name="T697" style:family="text">
      <style:text-properties style:font-name="Liberation Sans" fo:language="de" fo:country="AT" officeooo:rsid="0068b52c" fo:background-color="transparent" loext:char-shading-value="0" style:font-name-asian="Times New Roman1" style:font-size-asian="10.5pt" style:language-asian="zh" style:country-asian="CN" style:font-name-complex="Arial1" style:language-complex="ar" style:country-complex="SA"/>
    </style:style>
    <style:style style:name="T698" style:family="text">
      <style:text-properties style:font-name="Liberation Sans" fo:language="de" fo:country="AT" officeooo:rsid="00eca1e6" fo:background-color="transparent" loext:char-shading-value="0" style:font-name-asian="Times New Roman1" style:font-size-asian="10.5pt" style:language-asian="zh" style:country-asian="CN" style:font-name-complex="Arial1" style:language-complex="ar" style:country-complex="SA"/>
    </style:style>
    <style:style style:name="T699" style:family="text">
      <style:text-properties style:font-name="Liberation Sans" fo:language="de" fo:country="AT" fo:background-color="transparent" loext:char-shading-value="0" style:font-size-asian="10.5pt"/>
    </style:style>
    <style:style style:name="T700" style:family="text">
      <style:text-properties style:font-name="Liberation Sans" fo:language="de" fo:country="AT" officeooo:rsid="00aa560a" fo:background-color="transparent" loext:char-shading-value="0" style:font-size-asian="10.5pt"/>
    </style:style>
    <style:style style:name="T701" style:family="text">
      <style:text-properties style:font-name="Liberation Sans" fo:language="de" fo:country="AT" officeooo:rsid="0068b52c" fo:background-color="transparent" loext:char-shading-value="0" style:font-size-asian="10.5pt"/>
    </style:style>
    <style:style style:name="T702" style:family="text">
      <style:text-properties style:font-name="Liberation Sans" fo:language="de" fo:country="AT" officeooo:rsid="00a8b659" fo:background-color="transparent" loext:char-shading-value="0" style:font-size-asian="10.5pt"/>
    </style:style>
    <style:style style:name="T703" style:family="text">
      <style:text-properties style:font-name="Liberation Sans" fo:language="de" fo:country="AT" officeooo:rsid="00ad0b6d" fo:background-color="transparent" loext:char-shading-value="0" style:font-size-asian="10.5pt"/>
    </style:style>
    <style:style style:name="T704" style:family="text">
      <style:text-properties style:font-name="Liberation Sans" fo:language="de" fo:country="AT" officeooo:rsid="00ab3dd3" fo:background-color="transparent" loext:char-shading-value="0" style:font-size-asian="10.5pt"/>
    </style:style>
    <style:style style:name="T705" style:family="text">
      <style:text-properties style:font-name="Liberation Sans" fo:language="de" fo:country="AT" officeooo:rsid="00b46528" fo:background-color="transparent" loext:char-shading-value="0" style:font-size-asian="10.5pt"/>
    </style:style>
    <style:style style:name="T706" style:family="text">
      <style:text-properties style:font-name="Liberation Sans" fo:language="de" fo:country="AT" officeooo:rsid="00c41e6d" fo:background-color="transparent" loext:char-shading-value="0" style:font-size-asian="10.5pt"/>
    </style:style>
    <style:style style:name="T707" style:family="text">
      <style:text-properties style:font-name="Liberation Sans" fo:language="de" fo:country="AT" officeooo:rsid="00c08e32" fo:background-color="transparent" loext:char-shading-value="0" style:font-size-asian="10.5pt"/>
    </style:style>
    <style:style style:name="T708" style:family="text">
      <style:text-properties style:font-name="Liberation Sans" fo:language="de" fo:country="AT" officeooo:rsid="00aaaef6" fo:background-color="transparent" loext:char-shading-value="0" style:font-size-asian="10.5pt"/>
    </style:style>
    <style:style style:name="T709" style:family="text">
      <style:text-properties style:font-name="Liberation Sans" fo:language="de" fo:country="AT" officeooo:rsid="00a8b659"/>
    </style:style>
    <style:style style:name="T710" style:family="text">
      <style:text-properties style:font-name="Liberation Sans" officeooo:rsid="00cda01d"/>
    </style:style>
    <style:style style:name="T711" style:family="text">
      <style:text-properties style:font-name="Liberation Sans" officeooo:rsid="00acb29b" style:font-weight-complex="normal"/>
    </style:style>
    <style:style style:name="T712" style:family="text">
      <style:text-properties style:font-name="Liberation Sans" officeooo:rsid="00db29de" style:font-weight-complex="normal"/>
    </style:style>
    <style:style style:name="T713" style:family="text">
      <style:text-properties style:font-name="Liberation Sans" officeooo:rsid="0124e1e7" style:font-weight-complex="normal"/>
    </style:style>
    <style:style style:name="T714" style:family="text">
      <style:text-properties style:font-name="Liberation Sans" officeooo:rsid="00dac5d0" style:font-weight-complex="normal"/>
    </style:style>
    <style:style style:name="T715" style:family="text">
      <style:text-properties style:font-name="Liberation Sans" officeooo:rsid="012e1218" style:font-weight-complex="normal"/>
    </style:style>
    <style:style style:name="T716" style:family="text">
      <style:text-properties style:font-name="Liberation Sans" officeooo:rsid="010611e1" style:font-weight-complex="normal"/>
    </style:style>
    <style:style style:name="T717" style:family="text">
      <style:text-properties style:font-name="Liberation Sans" officeooo:rsid="010d9150" style:font-weight-complex="normal"/>
    </style:style>
    <style:style style:name="T718" style:family="text">
      <style:text-properties style:font-name="Liberation Sans" fo:font-weight="normal" officeooo:rsid="00acb29b" style:font-weight-asian="normal" style:font-weight-complex="normal"/>
    </style:style>
    <style:style style:name="T719" style:family="text">
      <style:text-properties style:font-name="Liberation Sans" fo:font-weight="normal" officeooo:rsid="012cca6e" style:font-weight-asian="normal" style:font-weight-complex="normal"/>
    </style:style>
    <style:style style:name="T720" style:family="text">
      <style:text-properties style:font-name="Liberation Sans" fo:font-size="11pt" fo:language="de" fo:country="AT" style:text-underline-style="none" officeooo:rsid="00651b54" fo:background-color="transparent" loext:char-shading-value="0" style:font-size-asian="10.5pt" style:font-size-complex="11pt"/>
    </style:style>
    <style:style style:name="T721" style:family="text">
      <style:text-properties style:font-name="Liberation Sans" fo:font-size="11pt" fo:language="de" fo:country="AT" style:text-underline-style="none" officeooo:rsid="0015be67" fo:background-color="transparent" loext:char-shading-value="0" style:font-size-asian="10.5pt" style:font-size-complex="11pt"/>
    </style:style>
    <style:style style:name="T722" style:family="text">
      <style:text-properties style:font-name="Liberation Sans" officeooo:rsid="00b46528"/>
    </style:style>
    <style:style style:name="T723" style:family="text">
      <style:text-properties style:font-name="Liberation Sans" fo:language="en" fo:country="US"/>
    </style:style>
    <style:style style:name="T724" style:family="text">
      <style:text-properties style:font-name="Liberation Sans" fo:language="en" fo:country="US" officeooo:rsid="00ae51b7" fo:background-color="transparent" loext:char-shading-value="0" style:font-name-asian="Times New Roman1" style:font-size-asian="10.5pt" style:language-asian="zh" style:country-asian="CN" style:font-name-complex="Arial1" style:language-complex="ar" style:country-complex="SA" style:font-weight-complex="normal"/>
    </style:style>
    <style:style style:name="T725" style:family="text">
      <style:text-properties style:font-name="Liberation Sans" fo:language="en" fo:country="US" officeooo:rsid="00aa560a" fo:background-color="transparent" loext:char-shading-value="0" style:font-name-asian="Times New Roman1" style:font-size-asian="10.5pt" style:language-asian="zh" style:country-asian="CN" style:font-name-complex="Arial1" style:language-complex="ar" style:country-complex="SA"/>
    </style:style>
    <style:style style:name="T726" style:family="text">
      <style:text-properties style:font-name="Liberation Sans" fo:language="en" fo:country="US" officeooo:rsid="00c08e32" fo:background-color="transparent" loext:char-shading-value="0" style:font-name-asian="Times New Roman1" style:font-size-asian="10.5pt" style:language-asian="zh" style:country-asian="CN" style:font-name-complex="Arial1" style:language-complex="ar" style:country-complex="SA"/>
    </style:style>
    <style:style style:name="T727" style:family="text">
      <style:text-properties style:font-name="Liberation Sans" fo:language="en" fo:country="US" officeooo:rsid="00aa560a" fo:background-color="transparent" loext:char-shading-value="0" style:font-size-asian="10.5pt"/>
    </style:style>
    <style:style style:name="T728" style:family="text">
      <style:text-properties style:font-name="Liberation Sans" fo:language="en" fo:country="US" officeooo:rsid="00c08e32" fo:background-color="transparent" loext:char-shading-value="0" style:font-size-asian="10.5pt"/>
    </style:style>
    <style:style style:name="T729" style:family="text">
      <style:text-properties style:font-name="Liberation Sans" fo:language="en" fo:country="US" style:font-name-complex="Arial"/>
    </style:style>
    <style:style style:name="T730" style:family="text">
      <style:text-properties style:font-name="Liberation Sans" fo:language="en" fo:country="US" style:font-name-complex="Arial" style:font-size-complex="11pt"/>
    </style:style>
    <style:style style:name="T731" style:family="text">
      <style:text-properties style:font-name="Liberation Sans" fo:language="fr" fo:country="FR"/>
    </style:style>
    <style:style style:name="T732" style:family="text">
      <style:text-properties style:font-name="Liberation Sans" fo:language="fr" fo:country="FR" style:font-name-complex="Helvetica"/>
    </style:style>
    <style:style style:name="T733" style:family="text">
      <style:text-properties style:font-name="Liberation Sans" fo:language="de" fo:country="DE"/>
    </style:style>
    <style:style style:name="fr1" style:family="graphic" style:parent-style-name="Graphics">
      <style:graphic-properties fo:margin-left="0cm" fo:margin-right="0cm" fo:margin-top="0cm" fo:margin-bottom="0cm" style:vertical-pos="top" style:vertical-rel="baseline" fo:padding="0.002cm" fo:border="none" style:mirror="none" fo:clip="rect(-0.005cm, -0.005cm, -0.005cm, -0.005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style:style style:name="gr1" style:family="graphic">
      <style:graphic-properties style:writing-mode="lr-tb" fo:margin-left="0.319cm" fo:margin-right="0.319cm" fo:margin-top="0cm" fo:margin-bottom="0cm" style:run-through="foreground" style:wrap="run-through" style:number-wrapped-paragraphs="no-limit" style:vertical-pos="from-top" style:vertical-rel="page" style:horizontal-pos="from-left" style:horizontal-rel="page"/>
    </style:style>
    <style:style style:name="gr2" style:family="graphic">
      <style:graphic-properties draw:stroke="solid" svg:stroke-width="0.035cm" svg:stroke-color="#b11113" svg:stroke-opacity="100%" draw:stroke-linejoin="round" draw:fill="none" draw:fill-color="#ffffff" draw:textarea-horizontal-align="left" draw:textarea-vertical-align="middle" draw:auto-grow-height="false" fo:min-height="0cm" fo:min-width="20.114cm" fo:padding-top="0.229cm" fo:padding-bottom="0.229cm" fo:padding-left="0.441cm" fo:padding-right="0.441cm" fo:wrap-option="no-wrap" draw:shadow-color="#808080" style:run-through="foregroun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2"><draw:g text:anchor-type="char" draw:z-index="2" draw:name="Group 62" draw:style-name="gr1"><draw:custom-shape draw:name="Freeform 66" draw:style-name="gr2" draw:text-style-name="P103" svg:width="20.996cm" svg:height="0.003cm" svg:x="0cm" svg:y="3.549cm"><text:p/><draw:enhanced-geometry svg:viewBox="0 0 11906 0" draw:extrusion-allowed="true" draw:glue-points="11900 0 1 0" draw:glue-point-type="11900 0 1 0" draw:type="non-primitive" draw:enhanced-path="M 11900 0 L 1 0 N"><draw:equation draw:name="f0" draw:formula="1"/><draw:equation draw:name="f1" draw:formula="4"/></draw:enhanced-geometry></draw:custom-shape><draw:custom-shape draw:name="Freeform 65" draw:style-name="gr2" draw:text-style-name="P103" svg:width="20.996cm" svg:height="0.003cm" svg:x="0cm" svg:y="3.549cm"><text:p/><draw:enhanced-geometry svg:viewBox="0 0 11906 0" draw:extrusion-allowed="true" draw:glue-points="1 0 11900 0" draw:glue-point-type="1 0 11900 0" draw:type="non-primitive" draw:enhanced-path="M 1 0 L 11900 0 N"><draw:equation draw:name="f0" draw:formula="1"/><draw:equation draw:name="f1" draw:formula="4"/></draw:enhanced-geometry></draw:custom-shape><draw:custom-shape draw:name="Freeform 64" draw:style-name="gr2" draw:text-style-name="P103" svg:width="20.996cm" svg:height="0.003cm" svg:x="0cm" svg:y="3.549cm"><text:p/><draw:enhanced-geometry svg:viewBox="0 0 11906 0" draw:extrusion-allowed="true" draw:glue-points="11900 0 1 0" draw:glue-point-type="11900 0 1 0" draw:type="non-primitive" draw:enhanced-path="M 11900 0 L 1 0 N"><draw:equation draw:name="f0" draw:formula="1"/><draw:equation draw:name="f1" draw:formula="4"/></draw:enhanced-geometry></draw:custom-shape><draw:custom-shape draw:name="Freeform 63" draw:style-name="gr2" draw:text-style-name="P103" svg:width="20.996cm" svg:height="0.003cm" svg:x="0cm" svg:y="3.549cm"><text:p/><draw:enhanced-geometry svg:viewBox="0 0 11906 0" draw:extrusion-allowed="true" draw:glue-points="1 0 11900 0" draw:glue-point-type="1 0 11900 0" draw:type="non-primitive" draw:enhanced-path="M 1 0 L 11900 0 N"><draw:equation draw:name="f0" draw:formula="1"/><draw:equation draw:name="f1" draw:formula="4"/></draw:enhanced-geometry></draw:custom-shape></draw:g></text:p>
      <text:p text:style-name="P43"><draw:frame draw:style-name="fr1" draw:name="Bild1" text:anchor-type="as-char" svg:width="12.988cm" svg:height="1.348cm" draw:z-index="0"><draw:image xlink:href="Pictures/10000000000002FF000000503CC2CEE458B4B175.png" xlink:type="simple" xlink:show="embed" xlink:actuate="onLoad" draw:mime-type="image/png"/></draw:frame></text:p>
      <text:p text:style-name="P45"/>
      <text:p text:style-name="P45"/>
      <text:p text:style-name="P45"/>
      <text:p text:style-name="P45"/>
      <text:p text:style-name="P45"/>
      <text:p text:style-name="P45"/>
      <text:p text:style-name="P45"/>
      <text:p text:style-name="P46"/>
      <text:p text:style-name="P15">Länderinformationsblatt<text:span text:style-name="T2"/></text:p>
      <text:p text:style-name="P48"><text:span text:style-name="T2">de</text:span><text:span text:style-name="T3">r</text:span><text:span text:style-name="T4"> </text:span><text:span text:style-name="T2">Staatendokumentation</text:span></text:p>
      <text:p text:style-name="P18"/>
      <text:p text:style-name="P19"/>
      <text:p text:style-name="P19"/>
      <text:p text:style-name="P19"/>
      <text:p text:style-name="P20"/>
      <text:p text:style-name="P45"/>
      <text:p text:style-name="P45"/>
      <text:p text:style-name="P44"><draw:frame draw:style-name="fr1" draw:name="Bild2" text:anchor-type="as-char" svg:width="15.318cm" svg:height="7.641cm" draw:z-index="1"><draw:image xlink:href="Pictures/100000010000038A000001C4B837C6FD8C8AC20C.png" xlink:type="simple" xlink:show="embed" xlink:actuate="onLoad" draw:mime-type="image/png"/></draw:frame></text:p>
      <text:p text:style-name="P45"/>
      <text:p text:style-name="P45"/>
      <text:p text:style-name="P45"/>
      <text:p text:style-name="P45"/>
      <text:p text:style-name="P45"/>
      <text:p text:style-name="P49"/>
      <text:p text:style-name="P21">BURKINA FASO<text:span text:style-name="T6"/></text:p>
      <text:p text:style-name="P16"/>
      <text:p text:style-name="P17"/>
      <text:p text:style-name="P17"/>
      <text:p text:style-name="P17"/>
      <text:p text:style-name="P52"/>
      <text:p text:style-name="P52"/>
      <text:p text:style-name="P57"/>
      <text:p text:style-name="P58"><text:span text:style-name="T53">Gesamtaktualisierung am</text:span><text:span text:style-name="T54"> 6.12.2016</text:span></text:p>
      <text:p text:style-name="P50">Aktualität überprüft am XX.XX.XXXX<text:span text:style-name="T14"/></text:p>
      <text:p text:style-name="P51">letzte Kurzinformation eingefügt am 2<text:span text:style-name="T472">7</text:span>.<text:span text:style-name="T472">3</text:span>.202<text:span text:style-name="T472">3</text:span></text:p>
      <text:p text:style-name="P59">Das gegenständliche Produkt der Staatendokumentation des Bundesamtes für Fremdenwesen und Asyl wurde gemäß den vom Staatendokumentationsbeirat beschlossenen Standards und der Methodologie der Staatendokumentation erstellt.<text:span text:style-name="T10"/></text:p>
      <text:p text:style-name="P61"><text:span text:style-name="T10">Ein Länderinformationsblatt (LIB) der Staatendokumentation ist ein CO</text:span><text:span text:style-name="T8">I</text:span><text:span text:style-name="T10">-Dokument,</text:span><text:span text:style-name="T59"> </text:span><text:span text:style-name="T10">das beruhend auf den Bedürfnissen in Verfahren des Asyl- und Fremdenwesens (RD, EASt, ASt, BVwG) mittels Recherche von vorhandenen, vertrauenswürdigen und vorrangig öffentlichen Informationen gemäß den Standards der Staatendokumentation erstellt wird. Ein LIB gibt eine </text:span><text:span text:style-name="T60">einzelfallunabhängige Darstellung</text:span><text:span text:style-name="T10"> über die Lage betreffend relevanter Tatsachen in Herkunftsländern bzw. in EU-Mitgliedsstaaten. Das LIB beinhaltet Arbeitsübersetzungen fremdsprachiger Quellen.</text:span></text:p>
      <text:p text:style-name="P60">Die LIB dienen den Bedarfsträgern der Instanzen des Asyl- und Fremdenwesens. Für sie gilt § 5 Abs. 5 letzter Satz BFA-G, d.h. sie sind als solche nicht Teil der allgemein zugänglichen, öffentlichen Staatendokumentation. Sie werden aber durch Verwendung im Verfahren (Parteiengehör, Verwendung im Bescheid) der jeweiligen Partei zugänglich und durch Verwendung im Bescheid öffentlich gemacht.<text:span text:style-name="T10"/></text:p>
      <text:p text:style-name="P60">Das gegenständliche Produkt erhebt bezüglich der zur Verfügung gestellten Informationen keinen Anspruch auf Vollständigkeit. Aus dem vorliegenden Produkt ergeben sich keine Schlussfolgerungen für die rechtliche Beurteilung eines konkreten Verfahrens. Das LIB stellt keine allgemeine oder individuelle Entscheidungsvorgabe dar. Das vorliegende Dokument kann insbesondere auch nicht als politische Stellungnahme seitens der Staatendokumentation oder des Bundesamtes für Fremdenwesen und Asyl gewertet werden. <text:span text:style-name="T9"/></text:p>
      <text:p text:style-name="P62">Aktualisierungshinweis<text:span text:style-name="T10"/></text:p>
      <text:p text:style-name="P60">Dieses LIB wird mittels Einbezug relevanter Kurzinformationen der Staatendokumentation auf aktuellem Stand gehalten. Eine Gesamtaktualisierung des LIB erfolgt entweder in vorgegebenen Intervallen (TOP-Herkunftsstaaten) oder bei gegebenem Bedarf (andere Herkunftsstaaten). <text:span text:style-name="T10"/></text:p>
      <text:p text:style-name="P60">Die Aktualität der verwendeten Quellen wird seitens der Staatendokumentation überprüft. Daher können auch im LIB verwendete Quellen älteren Datums als inhaltlich aktuell erachtet werden.<text:span text:style-name="T16"/></text:p>
      <text:p text:style-name="P53"/>
      <text:p text:style-name="P22"/>
      <text:p text:style-name="P63">Inhaltsverzeichnis</text:p>
      <text:table-of-content text:style-name="Sect1" text:name="Inhaltsverzeichnis1">
        <text:table-of-content-source text:outline-level="2" text:use-outline-level="false" text:use-index-marks="false" text:use-index-source-styles="true">
          <text:index-title-template text:style-name="Contents_20_Heading"/>
          <text:table-of-content-entry-template text:outline-level="1" text:style-name="Contents_20_1">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2" text:style-name="Contents_20_2">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3" text:style-name="Contents_20_3">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4" text:style-name="Contents_20_4">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5" text:style-name="Contents_20_5">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6" text:style-name="Contents_20_6">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7" text:style-name="Contents_20_7">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8" text:style-name="Contents_20_8">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9" text:style-name="Contents_20_9">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10" text:style-name="Contents_20_10">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index-source-styles text:outline-level="1">
            <text:index-source-style text:style-name="F_5f_Überschrift"/>
          </text:index-source-styles>
          <text:index-source-styles text:outline-level="2">
            <text:index-source-style text:style-name="F_5f_Überschrift_20_2"/>
          </text:index-source-styles>
        </text:table-of-content-source>
        <text:index-body>
          <text:p text:style-name="P1"><text:a xlink:type="simple" xlink:href="#__RefHeading___Toc468858609" text:style-name="Index_20_Link" text:visited-style-name="Index_20_Link">1. Neueste Ereignisse – Integrierte Kurzinformationen<text:tab/>4</text:a></text:p>
          <text:p text:style-name="P1"><text:a xlink:type="simple" xlink:href="#__RefHeading___Toc468858610" text:style-name="Index_20_Link" text:visited-style-name="Index_20_Link">2. Politische Lage<text:tab/>21</text:a></text:p>
          <text:p text:style-name="P1"><text:a xlink:type="simple" xlink:href="#__RefHeading___Toc468858611" text:style-name="Index_20_Link" text:visited-style-name="Index_20_Link">3. Sicherheitslage<text:tab/>21</text:a></text:p>
          <text:p text:style-name="P1"><text:a xlink:type="simple" xlink:href="#__RefHeading___Toc468858612" text:style-name="Index_20_Link" text:visited-style-name="Index_20_Link">4. Rechtsschutz/Justizwesen<text:tab/>23</text:a></text:p>
          <text:p text:style-name="P1"><text:a xlink:type="simple" xlink:href="#__RefHeading___Toc468858613" text:style-name="Index_20_Link" text:visited-style-name="Index_20_Link">5. Sicherheitsbehörden<text:tab/>23</text:a></text:p>
          <text:p text:style-name="P1"><text:a xlink:type="simple" xlink:href="#__RefHeading___Toc468858614" text:style-name="Index_20_Link" text:visited-style-name="Index_20_Link">6. Folter und unmenschliche Behandlung<text:tab/>24</text:a></text:p>
          <text:p text:style-name="P1"><text:a xlink:type="simple" xlink:href="#__RefHeading___Toc468858615" text:style-name="Index_20_Link" text:visited-style-name="Index_20_Link">7. Korruption<text:tab/>24</text:a></text:p>
          <text:p text:style-name="P1"><text:a xlink:type="simple" xlink:href="#__RefHeading___Toc468858616" text:style-name="Index_20_Link" text:visited-style-name="Index_20_Link">8. NGOs und Menschenrechtsaktivisten<text:tab/>25</text:a></text:p>
          <text:p text:style-name="P1"><text:a xlink:type="simple" xlink:href="#__RefHeading___Toc468858617" text:style-name="Index_20_Link" text:visited-style-name="Index_20_Link">9. Wehrdienst und Rekrutierungen<text:tab/>25</text:a></text:p>
          <text:p text:style-name="P1"><text:a xlink:type="simple" xlink:href="#__RefHeading___Toc468858618" text:style-name="Index_20_Link" text:visited-style-name="Index_20_Link">10. Allgemeine Menschenrechtslage<text:tab/>26</text:a></text:p>
          <text:p text:style-name="P1"><text:a xlink:type="simple" xlink:href="#__RefHeading___Toc468858619" text:style-name="Index_20_Link" text:visited-style-name="Index_20_Link">11. Haftbedingungen<text:tab/>27</text:a></text:p>
          <text:p text:style-name="P1"><text:a xlink:type="simple" xlink:href="#__RefHeading___Toc468858620" text:style-name="Index_20_Link" text:visited-style-name="Index_20_Link">12. Todesstrafe<text:tab/>27</text:a></text:p>
          <text:p text:style-name="P1"><text:a xlink:type="simple" xlink:href="#__RefHeading___Toc468858621" text:style-name="Index_20_Link" text:visited-style-name="Index_20_Link">13. Religionsfreiheit<text:tab/>27</text:a></text:p>
          <text:p text:style-name="P1"><text:a xlink:type="simple" xlink:href="#__RefHeading___Toc468858622" text:style-name="Index_20_Link" text:visited-style-name="Index_20_Link">14. Ethnische Minderheiten<text:tab/>28</text:a></text:p>
          <text:p text:style-name="P1"><text:a xlink:type="simple" xlink:href="#__RefHeading___Toc468858623" text:style-name="Index_20_Link" text:visited-style-name="Index_20_Link">15. Relevante Bevölkerungsgruppen<text:tab/>29</text:a></text:p>
          <text:p text:style-name="P3"><text:a xlink:type="simple" xlink:href="#__RefHeading___Toc468858624" text:style-name="Index_20_Link" text:visited-style-name="Index_20_Link">15.1. Frauen und Kinder<text:tab/>29</text:a></text:p>
          <text:p text:style-name="P3"><text:a xlink:type="simple" xlink:href="#__RefHeading___Toc468858625" text:style-name="Index_20_Link" text:visited-style-name="Index_20_Link">15.2. Homosexuelle<text:tab/>31</text:a></text:p>
          <text:p text:style-name="P1"><text:a xlink:type="simple" xlink:href="#__RefHeading___Toc468858626" text:style-name="Index_20_Link" text:visited-style-name="Index_20_Link">16. Bewegungsfreiheit<text:tab/>31</text:a></text:p>
          <text:p text:style-name="P1"><text:a xlink:type="simple" xlink:href="#__RefHeading___Toc468858627" text:style-name="Index_20_Link" text:visited-style-name="Index_20_Link">17. Grundversorgung und Wirtschaft<text:tab/>31</text:a></text:p>
          <text:p text:style-name="P1"><text:a xlink:type="simple" xlink:href="#__RefHeading___Toc468858628" text:style-name="Index_20_Link" text:visited-style-name="Index_20_Link">18. Medizinische Versorgung<text:tab/>32</text:a></text:p>
          <text:p text:style-name="P1"><text:a xlink:type="simple" xlink:href="#__RefHeading___Toc468858629" text:style-name="Index_20_Link" text:visited-style-name="Index_20_Link">19. Rückkehr<text:tab/>34</text:a></text:p>
        </text:index-body>
      </text:table-of-content>
      <text:p text:style-name="P54"/>
      <text:list xml:id="list874469182" text:style-name="WW8Num1">
        <text:list-item>
          <text:h text:style-name="P4" text:outline-level="1"><text:bookmark-start text:name="__RefHeading___Toc468858609"/>Neueste Ereignisse – Integrierte Kurzinformationen<text:bookmark-end text:name="__RefHeading___Toc468858609"/></text:h>
        </text:list-item>
      </text:list>
      <text:p text:style-name="P64"><text:span text:style-name="T61">KI vom 27.3.2023: Aktualisierung ausgewählter Kapitel (betrifft: Abschnitt </text:span><text:span text:style-name="T194">1; relevant für Abschnitt 2. COVID-19, Abschnitt 3. Politische Lage, Abschnitt 4. Sicherheitslage, Abschnitt 15.1 Frauen, Abschnitt 16. Bewegungsfreiheit, Abschnitt 17. Grundversorgung und Wirtschaft, Abschnitt 18. Medizinische Versorgung und Abschnitt 19. Rückkehr )</text:span></text:p>
      <text:p text:style-name="P65"><text:span text:style-name="T309">2. COVID-19</text:span></text:p>
      <text:p text:style-name="P82"><text:span text:style-name="Strong_20_Emphasis"><text:span text:style-name="T70">Bei Einreise und bei Visabeantragung ist neben dem Nachweis über die Gelbfieberimpfung zwingend ein mindestens 14 Tage alter Impfnachweis über eine vollständige Impfung gegen COVID-19 vorzulegen. Neben einem Impfausweis sollte auch das (digitale) Impfzertifikat der </text:span></text:span><text:span text:style-name="Strong_20_Emphasis"><text:span text:style-name="T71">EU</text:span></text:span><text:span text:style-name="Strong_20_Emphasis"><text:span text:style-name="T70"> mitgeführt werden. Sollte kein anerkannter Impfnachweis vorliegen, ist zwingend ein negativer PCR-Test vorzuweisen, der nicht älter als fünf Tage sein darf. Bei Transit </text:span></text:span><text:span text:style-name="Strong_20_Emphasis"><text:span text:style-name="T72">(BMEIA 20.</text:span></text:span><text:span text:style-name="Strong_20_Emphasis"><text:span text:style-name="T73">3.2023</text:span></text:span><text:span text:style-name="Strong_20_Emphasis"><text:span text:style-name="T72">) </text:span></text:span><text:span text:style-name="Strong_20_Emphasis"><text:span text:style-name="T71">und</text:span></text:span><text:span text:style-name="Strong_20_Emphasis"><text:span text:style-name="T70"> </text:span></text:span><text:span text:style-name="Strong_20_Emphasis"><text:span text:style-name="T71">b</text:span></text:span><text:span text:style-name="Strong_20_Emphasis"><text:span text:style-name="T72">ei </text:span></text:span><text:span text:style-name="Strong_20_Emphasis"><text:span text:style-name="T70">Ausreise, je nach Einreisebestimmungen, ist erneut zwingend ein Nachweis über eine vollständige Impfung </text:span></text:span><text:span text:style-name="Strong_20_Emphasis"><text:span text:style-name="T74">vorzuweisen</text:span></text:span><text:span text:style-name="Strong_20_Emphasis"><text:span text:style-name="T70">, bzw. ein negativer PCR-Test, der nicht älter als fünf Tage sein darf (</text:span></text:span><text:span text:style-name="Strong_20_Emphasis"><text:span text:style-name="T72">BMEIA 20.</text:span></text:span><text:span text:style-name="Strong_20_Emphasis"><text:span text:style-name="T73">3.2023; vgl. </text:span></text:span><text:span text:style-name="Strong_20_Emphasis"><text:span text:style-name="T70">AA 10.3.2023).</text:span></text:span></text:p>
      <text:p text:style-name="P82"><text:span text:style-name="Strong_20_Emphasis"><text:span text:style-name="T70">Am Flughafen und anderen öffentlichen Orten gilt eine Maskenpflicht, </text:span></text:span><text:span text:style-name="Strong_20_Emphasis"><text:span text:style-name="T75">in</text:span></text:span><text:span text:style-name="Strong_20_Emphasis"><text:span text:style-name="T70"> Geschäften und öffentlichen Einrichtungen besteht vereinzelt Maskenpflicht (BMEIA 20.3.2023; </text:span></text:span><text:span text:style-name="Strong_20_Emphasis"><text:span text:style-name="T73">vgl. </text:span></text:span><text:span text:style-name="Strong_20_Emphasis"><text:span text:style-name="T70">AA 10.3.2023).</text:span></text:span></text:p>
      <text:p text:style-name="P67">Quellen:</text:p>
      <text:list xml:id="list691341516" text:style-name="WWNum2">
        <text:list-item>
          <text:p text:style-name="P84"><text:span text:style-name="T499">AA - Auswärtiges Amt [Deutschland] (</text:span><text:span text:style-name="T500">10</text:span><text:span text:style-name="T347">.</text:span><text:span text:style-name="T348">3</text:span><text:span text:style-name="T347">.202</text:span><text:span text:style-name="T348">3</text:span><text:span text:style-name="T499">): </text:span><text:span text:style-name="T501">Burkina Faso</text:span><text:span text:style-name="T499">: Reise- und Sicherheitshinweise (Reisewarnung und COVID-19-bedingte <text:s/>Reisewarnung), </text:span><text:a xlink:type="simple" xlink:href="https://www.auswaertiges-amt.de/de/ReiseUndSicherheit/burkinafasosicherheit/212336" text:style-name="Internet_20_link" text:visited-style-name="Visited_20_Internet_20_Link"><text:span text:style-name="T473">https://www.auswaertiges-amt.de/de/ReiseUndSicherheit/burkinafasosicherheit/212336</text:span></text:a><text:span text:style-name="T499">, Zugriff</text:span><text:span text:style-name="T349"> </text:span><text:span text:style-name="T348">22</text:span><text:span text:style-name="T347">.</text:span><text:span text:style-name="T348">3</text:span><text:span text:style-name="T347">.202</text:span><text:span text:style-name="T348">3</text:span></text:p>
        </text:list-item>
        <text:list-item>
          <text:p text:style-name="P81"><text:span text:style-name="T360">B</text:span><text:span text:style-name="T361">MEIA - Bundesministerium Europäische und Internationale Angelegenheiten </text:span><text:span text:style-name="T362">[Österreich] </text:span><text:span text:style-name="T363">(</text:span><text:span text:style-name="T364">2</text:span><text:span text:style-name="T365">0</text:span><text:span text:style-name="T364">.</text:span><text:span text:style-name="T366">3</text:span><text:span text:style-name="T364">.202</text:span><text:span text:style-name="T366">3</text:span><text:span text:style-name="T361">):</text:span><text:span text:style-name="T367"> </text:span><text:span text:style-name="T366">Burkina Faso</text:span><text:span text:style-name="T367">, </text:span><text:span text:style-name="T361">Aktuelle Hinweise,</text:span><text:span text:style-name="T454"> </text:span><text:span text:style-name="T453">https://www.bmeia.gv.at/reise-services/reiseinformation/land/burkina-faso/</text:span><text:span text:style-name="T361">, </text:span><text:span text:style-name="T360">Zugriff</text:span><text:span text:style-name="T361"> </text:span><text:span text:style-name="T368">22</text:span><text:span text:style-name="T364">.</text:span><text:span text:style-name="T368">3</text:span><text:span text:style-name="T364">.202</text:span><text:span text:style-name="T368">3</text:span></text:p>
        </text:list-item>
      </text:list>
      <text:p text:style-name="P28">Abschnitt 3. Politische Lage</text:p>
      <text:p text:style-name="P70"><text:span text:style-name="T116">Der im Dezember 2020 gewählte Präsident Kaboré </text:span><text:span text:style-name="T117">wurde</text:span><text:span text:style-name="T116"> am 24.1.2022 durch einen Militärputsch abgesetzt </text:span><text:span text:style-name="T118">und durch den Putschisten der Gruppierung Mouvement Patriotique pour la Sauvegarde et la Restauration (MPSR), </text:span><text:span text:style-name="T530">Oberstleutnant Paul-Henri </text:span><text:span text:style-name="T116">Sandaogo Damiba, ersetzt (FD 10.3.2023; vgl. FH 10.3.2023). Damiba begründete sein Vorgehen mit der sich verschlechternden Sicherheitslage und Kaborés Unfähigkeit, diese zu lösen. Im März </text:span><text:span text:style-name="T119">2022 </text:span><text:span text:style-name="T116">setzte die Militärjunta eine Übergangsregierung ein, und Damiba ernannte sich selbst zum Präsidenten. </text:span><text:span text:style-name="T120">Er</text:span><text:span text:style-name="T116"> wurde am 2.3.2022 als Übergangspräsident vereidigt. Am 1.3.2022 wurde die Übergangscharta verabschiedet. Diese s</text:span><text:span text:style-name="T121">ieht</text:span><text:span text:style-name="T116"> eine 36-monatige Übergangszeit ab der Amtseinführung des Präsidenten, eine Regierung mit bis zu 25 </text:span><text:soft-page-break/><text:span text:style-name="T116">Ministern, eine gesetzgebende Versammlung mit 71 Mitgliedern und einen Orientierungs- und Überwachungsrat vor. </text:span><text:span text:style-name="T121">Hauptmann</text:span><text:span text:style-name="T116"> Ibrahim Traoré führte im September </text:span><text:span text:style-name="T119">2022 </text:span><text:span text:style-name="T116">einen zweiten Putsch an, entließ Damibas Übergangsregierung, setzte die Verfassung außer Kraft und übertrug die Macht </text:span><text:span text:style-name="T121">einer von ihm</text:span><text:span text:style-name="T116"> gebildet</text:span><text:span text:style-name="T121">en</text:span><text:span text:style-name="T116"> und geführt</text:span><text:span text:style-name="T121">en Junta</text:span><text:span text:style-name="T116">. </text:span><text:span text:style-name="T121">I</text:span><text:span text:style-name="T116">m Oktober </text:span><text:span text:style-name="T122">2022</text:span><text:span text:style-name="T116">, organisierte die Traoré-Junta ein nationales Forum, bei dem Traoré offiziell als Präsident anerkannt wurde (FH 10.3.2023). </text:span><text:span text:style-name="T531">Traoré wurde am 21.10.2022 vom Verfassungsrat als </text:span><text:span text:style-name="T532">Übergangsp</text:span><text:span text:style-name="T531">räsident vereidigt </text:span><text:span text:style-name="T123">(AN 11.11.2022).</text:span></text:p>
      <text:p text:style-name="P70"><text:span text:style-name="T116">Das </text:span><text:span text:style-name="T121">nationale </text:span><text:span text:style-name="T116">Forum entwarf auch eine Charta, die ihm die Befugnis gab, eine Übergangsregierung zu ernennen und per Dekret Gesetze zu erlassen, bis die Abgeordneten benannt w</text:span><text:span text:style-name="T121">o</text:span><text:span text:style-name="T116">rden </text:span><text:span text:style-name="T121">sind</text:span><text:span text:style-name="T116">. </text:span><text:span text:style-name="T533">Traoré ernannte Appollinaire Joachim Kyelem de Tambela zu seinem Premierminister, </text:span><text:span text:style-name="T532">er fungiert</text:span><text:span text:style-name="T533"> als Chef einer 23-köpfigen Übergangsregierung, die Ende Oktober </text:span><text:span text:style-name="T534">2022 </text:span><text:span text:style-name="T533">gebildet w</text:span><text:span text:style-name="T532">orden ist</text:span><text:span text:style-name="T533"> </text:span><text:span text:style-name="T116">(</text:span><text:span text:style-name="T122">FH 10.3.2023).</text:span><text:span text:style-name="T531"> </text:span></text:p>
      <text:p text:style-name="P70"><text:span text:style-name="T533">Im November 2022 richteten die von Traoré geführte Junta und ihr nationales Forum durch die Übergangscharta eine 71-köpfige Übergangsgesetzgebung ein. </text:span><text:span text:style-name="T535">20</text:span><text:span text:style-name="T533"> Mitglieder der gesetzgebenden Körperschaft wurden von Traoré </text:span><text:span text:style-name="T535">aus</text:span><text:span text:style-name="T533">gewählt. De</text:span><text:span text:style-name="T535">n</text:span><text:span text:style-name="T533"> Rest </text:span><text:span text:style-name="T535">bilden</text:span><text:span text:style-name="T533"> 16 Angehörige der Sicherheits- und Verteidigungskräfte; 13 führende Persönlichkeiten der Zivilgesellschaft, die keiner politischen Bewegung angehören; 12 Mitglieder von politischen Parteien (4 von der ehemaligen Mehrheitspartei, 4 von der ehemaligen Opposition, 2 von der parteilosen Opposition und 2 von anderen Parteien); und 10 Mitgliedern aus der Zivilgesellschaft. Die </text:span><text:span text:style-name="T535">20</text:span><text:span text:style-name="T533"> von Traoré ernannten Mitglieder und die 16 von den Sicherheits- und Verteidigungskräften </text:span><text:span text:style-name="T535">verfügen gemeinsam über eine M</text:span><text:span text:style-name="T533">ehrheit</text:span><text:span text:style-name="T536"> </text:span><text:span text:style-name="T533">(FH 10.3.2023; </text:span><text:span text:style-name="T531">vgl. AN 11.11.2022</text:span><text:span text:style-name="T533">). </text:span></text:p>
      <text:p text:style-name="P70"><text:span text:style-name="T116">Vor dem ersten Putsch im J</text:span><text:span text:style-name="T122">änne</text:span><text:span text:style-name="T116">r </text:span><text:span text:style-name="T122">2022</text:span><text:span text:style-name="T116"> </text:span><text:span text:style-name="T124">hatte </text:span><text:span text:style-name="T116">sich d</text:span><text:span text:style-name="T124">ie </text:span><text:span text:style-name="T116">Sicherheits</text:span><text:span text:style-name="T124">lage verschlechtert. D</text:span><text:span text:style-name="T116">ie beiden Machtübernahmen durch </text:span><text:span text:style-name="T124">das </text:span><text:span text:style-name="T116">Militär ver</text:span><text:span text:style-name="T125">schär</text:span><text:span text:style-name="T116">ften die Krise </text:span><text:span text:style-name="T122">weiter </text:span><text:span text:style-name="T116">(FH 10.3.2023). </text:span></text:p>
      <text:p text:style-name="P67">Quellen:</text:p>
      <text:list xml:id="list72755770059953" text:continue-numbering="true" text:style-name="WWNum2">
        <text:list-item>
          <text:p text:style-name="P81"><text:span text:style-name="T511">AN - Africa News (11.11.2022): </text:span><text:span text:style-name="T547">Burkina Faso's new transitional legislature takes office, </text:span><text:a xlink:type="simple" xlink:href="https://www.africanews.com/2022/11/11/burkina-fasos-new-transitional-legislature-takes-office/" text:style-name="Internet_20_link" text:visited-style-name="Visited_20_Internet_20_Link"><text:span text:style-name="T473">https://www.africanews.com/2022/11/11/burkina-fasos-new-transitional-legislature-takes-office/</text:span></text:a><text:span text:style-name="T547">, </text:span><text:span text:style-name="T551">Zugriff 23.3.2023 </text:span></text:p>
        </text:list-item>
        <text:list-item>
          <text:p text:style-name="P81"><text:span text:style-name="T547">FD - France Diplomatie [France] (5.3.2023): Burkina Faso, Conseils aux Voyageurs,</text:span><text:span text:style-name="T475"> </text:span><text:a xlink:type="simple" xlink:href="https://www.diplomatie.gouv.fr/fr/conseils-aux-voyageurs/conseils-par-pays-destination/burkina-faso/" text:style-name="Internet_20_link" text:visited-style-name="Visited_20_Internet_20_Link"><text:span text:style-name="T473">https://www.diplomatie.gouv.fr/fr/conseils-aux-voyageurs/conseils-par-pays-destination/burkina-faso/</text:span></text:a><text:span text:style-name="T475">, </text:span><text:span text:style-name="T490">Zugriff</text:span><text:span text:style-name="T491"> </text:span><text:span text:style-name="T492">22</text:span><text:span text:style-name="T493">.</text:span><text:span text:style-name="T492">3</text:span><text:span text:style-name="T493">.202</text:span><text:span text:style-name="T492">3</text:span></text:p>
        </text:list-item>
        <text:list-item>
          <text:p text:style-name="P37"><text:span text:style-name="T195">FH - Freedom House (10.3.2023): Freedom in the World 2023 - Burkina Faso, 2023<text:line-break/></text:span><text:a xlink:type="simple" xlink:href="https://www.ecoi.net/en/document/2088498.html" text:style-name="Internet_20_link" text:visited-style-name="Visited_20_Internet_20_Link"><text:span text:style-name="T473">https://www.ecoi.net/en/document/2088498.html</text:span></text:a><text:span text:style-name="T195">, Zugriff 23.3.2023</text:span></text:p>
        </text:list-item>
      </text:list>
      <text:p text:style-name="P28">Abschnitt 4. Sicherheitslage</text:p>
      <text:p text:style-name="P27"><text:span text:style-name="T711">Es bestehen weiterhin latente </text:span><text:span text:style-name="T712">p</text:span><text:span text:style-name="Strong_20_Emphasis"><text:span text:style-name="T718">olitische Spannungen, </text:span></text:span><text:span text:style-name="T711">die trotz ruhiger Phasen </text:span><text:span text:style-name="T713">wieder</text:span><text:span text:style-name="T711"> aufbrechen können. Bei Demonstrationen und Streiks kann es zu Straßenblockaden, Ausschreitungen sowie gewaltsamen Zusammenstöße</text:span><text:span text:style-name="T713">n</text:span><text:span text:style-name="T711"> zwischen Demonstr</text:span><text:span text:style-name="T713">anten</text:span><text:span text:style-name="T711"> und Sicherheitskräften kommen, </text:span><text:span text:style-name="T713">z.B. am 27.11.2021, als derartige </text:span><text:span text:style-name="T711">Auseinandersetzungen in </text:span><text:soft-page-break/><text:span text:style-name="T711">Ouagadougou und Bobo Dioulasso Verletzte gefordert </text:span><text:span text:style-name="T713">haben</text:span><text:span text:style-name="T711">. Mit weiteren Ereignissen dieser Art muss gerechnet werden (EDA 7.2.2023).</text:span></text:p>
      <text:p text:style-name="P27"><text:span text:style-name="T711">Die Situation in Burkina Faso bleibt volatil (FD 5.3.2023; </text:span><text:span text:style-name="T714">vgl. EDA 7.2.2023</text:span><text:span text:style-name="T711">), die Lage angespannt (BMEIA 20.3.2023). </text:span><text:span text:style-name="T713">Für eigene Staatsbürger rät das schweizerische Außenministerium v</text:span><text:span text:style-name="T714">o</text:span><text:span text:style-name="T715">n</text:span><text:span text:style-name="T714"> Reisen nach Burkina Faso ab (EDA 7.2.2023). </text:span><text:span text:style-name="T716">Das französische Außenministerium </text:span><text:span text:style-name="T717">spricht </text:span><text:span text:style-name="T713">diesbezüglich</text:span><text:span text:style-name="T717"> eine Reisewarnung für das gesamte Staatsgebiet aus</text:span><text:span text:style-name="T716"> (Rot) (FD 5.3.2023). </text:span><text:span text:style-name="T711">Das österreichische Außenministerium </text:span><text:span text:style-name="T713">bewertet die Lage im Land mit einer</text:span><text:span text:style-name="T711"> partielle</text:span><text:span text:style-name="T713">n</text:span><text:span text:style-name="T711"> Reisewarnung (Sicherheitsstufe 5) (BMEIA 20.3.2023). </text:span><text:span text:style-name="Strong_20_Emphasis"><text:span text:style-name="T718">Das deutsche Auswärtige Amt </text:span></text:span><text:span text:style-name="Strong_20_Emphasis"><text:span text:style-name="T719">warnt eigene Staatsbürger vor Reisen in folgende Landesteile: im Norden alle Provinzen der Regionen Sahel, Nord und Centre-Nord; im Osten alle Provinzen der Regionen Est und Centre-Est; im Zentrum die Provinz Ganzourgou der Region Plateau-Central; im Süden alle Provinzen der Region Centre-Sud und die Provinzen Sissili, Ziro und Sanguié der Region Centre-Ouest; im Westen alle Provinzen der Region Boucle du Mouhoun, Cascades, Sud-Ouest und Hauts-Bassins außer der Regionalhauptstadt Bobo-Dioulasso. Zusätzlich wird von der Nutzung der Straßenverbindung N 1 zwischen Ouagadougou und Bobo-Dioulasso abgeraten </text:span></text:span><text:span text:style-name="Strong_20_Emphasis"><text:span text:style-name="T718">(AA 10.3.2023).</text:span></text:span></text:p>
      <text:p text:style-name="P27"><text:span text:style-name="T645">Sicherheitsrelevante Vorfälle haben seit 2018 stetig zugenommen und zu einer starken Zunahme von Binnenflüchtlingen geführt </text:span><text:span text:style-name="T646">(AA 10.3.2023)</text:span><text:span text:style-name="T645">. </text:span><text:span text:style-name="T647">Laut dem Armed Conflict Location and Event Data Project </text:span><text:span text:style-name="T648">gab es im</text:span><text:span text:style-name="T647"> Land </text:span><text:span text:style-name="T648">im J</text:span><text:span text:style-name="T647">ahr 2021 597 Sicherheitsvorfälle mit 1.073 Todesopfern und schätzungsweise 1,6 Millionen Binnenvertriebenen. Die Angriffe umfassten bewaffnete Angriffe, Entführungen, Carjacking, </text:span><text:span text:style-name="T648">Anschläge mit Sprengsätzen sowie</text:span><text:span text:style-name="T647"> Hinterhalte. Die am stärksten betroffenen Regionen sind Sahel, Nord, Centre-Nord und Est </text:span><text:span text:style-name="T649">(USDOS 27.2.2023).</text:span></text:p>
      <text:p text:style-name="P36"><text:span text:style-name="T76">Die Sicherheitslage hat sich </text:span><text:span text:style-name="T77">generell </text:span><text:span text:style-name="T76">verschlechtert, seit im benachbarten Mali ein islamistischer Aufstand ausgebrochen ist </text:span><text:span text:style-name="T78">(Tagesschau 20.2.2023)</text:span><text:span text:style-name="T76">. </text:span><text:span text:style-name="T558">Burk</text:span><text:span text:style-name="T559">ina Faso ist </text:span><text:span text:style-name="T560">mi</text:span><text:span text:style-name="T561">t</text:span><text:span text:style-name="T560">tlerweile</text:span><text:span text:style-name="T559"> das Epizentrum eines Konflikts, der von Mali ausging </text:span><text:span text:style-name="T562">(AJ 20.1.2023)</text:span><text:span text:style-name="T559">. </text:span><text:span text:style-name="T76">Seit 2015 gibt es regelmäßig bewaffnete Angriffe dschihadistischer Gruppen, die zum Teil mit Al-Kaida und der Terrormiliz "Islamischer Staat" zusammenarbeiten (Tagesschau 20.2.2023). </text:span><text:span text:style-name="T79">Nach Angaben des</text:span><text:span text:style-name="Strong_20_Emphasis"><text:span text:style-name="T599"> </text:span></text:span><text:span text:style-name="Strong_20_Emphasis"><text:span text:style-name="T600">ehemaligen Präsidenten von Niger,</text:span></text:span><text:span text:style-name="Strong_20_Emphasis"><text:span text:style-name="T601"> Mahamadou Issoufou, </text:span></text:span><text:span text:style-name="Strong_20_Emphasis"><text:span text:style-name="T600">kontrollieren </text:span></text:span><text:span text:style-name="Strong_20_Emphasis"><text:span text:style-name="T601">die Behörden </text:span></text:span><text:span text:style-name="Strong_20_Emphasis"><text:span text:style-name="T600">Burkina Fasos</text:span></text:span><text:span text:style-name="Strong_20_Emphasis"><text:span text:style-name="T601"> nur </text:span></text:span><text:span text:style-name="Strong_20_Emphasis"><text:span text:style-name="T600">noch</text:span></text:span><text:span text:style-name="Strong_20_Emphasis"><text:span text:style-name="T601"> 60 % des </text:span></text:span><text:span text:style-name="Strong_20_Emphasis"><text:span text:style-name="T600">eigenen</text:span></text:span><text:span text:style-name="Strong_20_Emphasis"><text:span text:style-name="T601"> </text:span></text:span><text:span text:style-name="Strong_20_Emphasis"><text:span text:style-name="T600">Staatsgebietes</text:span></text:span><text:span text:style-name="Strong_20_Emphasis"><text:span text:style-name="T601"> </text:span></text:span><text:span text:style-name="Strong_20_Emphasis"><text:span text:style-name="T96">(AJ 16.1.2023). </text:span></text:span><text:span text:style-name="Strong_20_Emphasis"><text:span text:style-name="T97">M</text:span></text:span><text:span text:style-name="Strong_20_Emphasis"><text:span text:style-name="T98">ehr als ein Drittel von Burkina Faso liegt mittlerweile außerhalb der Kontrolle der Regierung </text:span></text:span><text:span text:style-name="Strong_20_Emphasis"><text:span text:style-name="T99">(AJ 31.1.2023)</text:span></text:span><text:span text:style-name="Strong_20_Emphasis"><text:span text:style-name="T97">.</text:span></text:span><text:span text:style-name="Strong_20_Emphasis"><text:span text:style-name="T98"> In großen Teilen der Sahara und des Sahel sind bewaffnete Banden und islamistische Terroristen aktiv, die vom Schmuggel und von Entführungen leben. Sie sind gut organisiert, operieren grenzüberschreitend und haben Verbindungen zu lokalen, kriminellen Gruppen (EDA 7.2.2023).</text:span></text:span></text:p>
      <text:p text:style-name="P36"><text:span text:style-name="T76">Im ganzen Land besteht die Gefahr </text:span><text:span text:style-name="Strong_20_Emphasis"><text:span text:style-name="T76">terroristische</text:span></text:span><text:span text:style-name="Strong_20_Emphasis"><text:span text:style-name="T80">r</text:span></text:span><text:span text:style-name="Strong_20_Emphasis"><text:span text:style-name="T76"> Angriffe. </text:span></text:span><text:span text:style-name="T76">Das Risiko besteht für einheimische und ausländische Personen (EDA 7.2.2023). </text:span><text:span text:style-name="T81">Die Terrorgefahr in Burkina Faso </text:span><text:soft-page-break/><text:span text:style-name="T82">bleibt</text:span><text:span text:style-name="T81"> </text:span><text:span text:style-name="T83">weiterhin </text:span><text:span text:style-name="T81">sehr hoch. Obwohl es in der Hauptstadt Ouagadougou seit März 2018 keine Anschläge mehr gegeben hat, ist in den Randgebieten im Norden, Osten, Westen und Südwesten des Landes die Präsenz bewaffneter terroristischer Gruppen gestiegen, insbesondere in den Grenzregionen zu Mali, Niger und an der Grenze zur Elfenbeinküste </text:span><text:span text:style-name="T84">(FD 5.3.2023; </text:span><text:span text:style-name="T85">vgl. AA 10.3.2023</text:span><text:span text:style-name="T84">)</text:span><text:span text:style-name="T81">.</text:span></text:p>
      <text:p text:style-name="P71"><text:span text:style-name="T134">Verteidigungs- und Sicherheitskräfte, Zivilisten, humanitäre Helfer, religiöse, politische, traditionelle und gesellschaftliche Persönlichkeiten wurden Opfer von Terroranschlägen </text:span><text:span text:style-name="T148">(USDOS 27.2.2023; </text:span><text:span text:style-name="T149">vgl. FH 10.3.2023</text:span><text:span text:style-name="T148">). </text:span><text:span text:style-name="T134">Millionen Zivilisten </text:span><text:span text:style-name="T142">wurden</text:span><text:span text:style-name="T134"> vertrieben. Mehr als zwei Dutzend Fulani wurden Ende Dezember </text:span><text:span text:style-name="T150">2022 </text:span><text:span text:style-name="T134">von bewaffneten Gruppen in der Stadt Nouna getötet. </text:span><text:span text:style-name="T141">Aber auch Sicherheitskräfte und</text:span><text:span text:style-name="T134"> staatsnahe Milizen verüben weit verbreitet außergerichtliche Gewalt (FH 10.3.2023). Von westlichen Ausländern frequentierte Hotels und Restaurants in der Hauptstadt Ouagadougou waren 2016 Ziel von Anschlägen mit zahlreichen Opfern. 2018 wurden die französische Botschaft und das Hauptquartier der burkinischen Armee in Ouagadougou von Terroristen angegriffen </text:span><text:span text:style-name="T151">(AA 10.3.2023)</text:span><text:span text:style-name="T134">.</text:span></text:p>
      <text:p text:style-name="P86"><text:span text:style-name="T650">Auch d</text:span><text:span text:style-name="T651">as Entführungsrisiko ist sehr hoch </text:span><text:span text:style-name="T652">(FD 5.3.2023; </text:span><text:span text:style-name="T653">vgl. EDA 7.2.2023</text:span><text:span text:style-name="T652">), </text:span><text:span text:style-name="T650">dieses besteht jedenfalls</text:span><text:span text:style-name="T651"> außerhalb der Hauptstadt, in d</text:span><text:span text:style-name="T650">en</text:span><text:span text:style-name="T651"> Provinzen im Norden und im Grenzgebiet zu Mali (Soum, Oudalan, Seno, Namentenga, Sanmantenga, Bam, Loroum, Yatenga, Sorou, Kossi und Kenedougou), im Westen und Südwesten (Léraba, Houet, Comoe, Poni, Noumbiel, Bougouriba, Ioba, Sissili, Ziro, Nahouri und Zoundweogo) sowie im Osten und Südosten (Gnagna, Yagha, Komandjari, Gourma, Kourittenga, Koulpelogo, Tapoa, Boulgou und Kompienga) (BMEIA</text:span><text:span text:style-name="T654"> 20.3.2023). </text:span></text:p>
      <text:p text:style-name="P89"><text:span text:style-name="T554">Nach Angaben von Putschistenführer</text:span><text:span text:style-name="T581"> Traoré ändern die bewaffneten </text:span><text:span text:style-name="T582">Gruppen</text:span><text:span text:style-name="T583"> </text:span><text:span text:style-name="T581">ihre Taktik u</text:span><text:span text:style-name="T583">nd</text:span><text:span text:style-name="T581"> konzentrieren</text:span><text:span text:style-name="T584"> </text:span><text:span text:style-name="T585">Angriffe</text:span><text:span text:style-name="T581"> auf Zivilisten </text:span><text:span text:style-name="T586">(AJ 18.1.2023). </text:span><text:span text:style-name="T587">Beispiele für sicherheitsrelevante Vorfälle:</text:span></text:p>
      <text:list text:style-name="L1">
        <text:list-item>
          <text:p text:style-name="P90">17.2.2023: Bei einem Angriff im Norden von Burkina Faso werden mindestens 51 Soldaten getötet. Es handelt sich um den bislang schwersten dschihadistischen Angriff in der Region. Der Angriff ereignete sich zwei Tage, bevor die französische Militärmission in Burkina Faso offiziell beendet wurde. Die regierende Junta hatte Frankreich im Jänner 2022 aufgefordert, seine Soldaten abzuziehen (Tagesschau <text:span text:style-name="T655">20</text:span>.<text:span text:style-name="T655">2</text:span>.2023).</text:p>
        </text:list-item>
        <text:list-item>
          <text:p text:style-name="P91">30.1.2023: Im Norden des Landes, nahe der Grenze zu Niger, werden Soldaten angegriffen. Zehn Soldaten, zwei VDPs und ein Zivilist werden getötet (AJ 18.1.2023).</text:p>
        </text:list-item>
        <text:list-item>
          <text:p text:style-name="P91">30.1.2023: Im Süden werden nahe der Grenze zur Elfenbeinküste die Leichen von 15 Zivilisten gefunden. Zwei Transportfahrzeuge mit 8 Frauen und 16 Männern waren von bewaffnete Männer angehalten worden. Die Frauen und ein Mann konnten befreit werden (AJ 18.1.2023).</text:p>
        </text:list-item>
        <text:list-item>
          <text:p text:style-name="P91"><text:soft-page-break/>26.1.2023: Bei zwei Angriffen in der Stadt Dassa im Westen von Burkina Faso (ca. 140 km westlich von Ouagadougou) werden mindestens zehn Zivilisten getötet (AJ 31.1.2023).</text:p>
        </text:list-item>
        <text:list-item>
          <text:p text:style-name="P91">19.1.2023: Es kommt zu zwei Anschlägen im Norden und Nordwesten des Landes auf VDP in Rakoegtenga (nördliche Provinz Bam) sowie in der Provinz Nayala im Nordwesten. Beim ersten Angriff werden sechs VDPs und eine Frau getötet und ca. zehn Menschen verletzt. Beim zweiten Angriff werden ca. zehn VDPs und eine weitere Person getötet, als ein Konvoi, den sie und Soldaten eskortieren, auf der Straße Siena-Saran überfallen wird (AJ 20.1.2023). </text:p>
        </text:list-item>
        <text:list-item>
          <text:p text:style-name="P91">Jänner 2023: ca. 60 Frauen, Mädchen und Babies werden in der nördlichen Region Djibo entführt, als sie Früchte und weiter Lebensmittel sammelten (AJ 20.1.2023)</text:p>
        </text:list-item>
        <text:list-item>
          <text:p text:style-name="P91">12./13.1.2023: Bewaffnete Gruppen entführen 50 Frauen in Soum (nördliche Provinz). Die Frauen befanden sich außerhalb des Dorfes Liki, etwa 15 km von der Stadt Arbinda und pflückten Wildfrüchte. Die Stadt Arbinda steht seit Jahren unter der Blockade bewaffneter Gruppen (AJ 16.1.2023). Einige der entführten Frauen konnten flüchten und kamen zurück ins Dorf (AJ 18.1.2023). Laut verschiedener Medienberichte kamen 66 Frauen und Kleinkinder wieder frei nachdem sie von mutmaßlichen Dschihadisten entführt worden sind (BAMF 23.1.2023).</text:p>
        </text:list-item>
        <text:list-item>
          <text:p text:style-name="P91"><text:span text:style-name="T130">26.12.2022: 10 Menschen </text:span><text:span text:style-name="T131">werden bei einem Anschlag mit einem Sprengsatz </text:span><text:span text:style-name="T538">im Osten von Burkina Faso, in der Nähe des Dorfes Bougui, </text:span><text:span text:style-name="T539">getötet und mehrere verletzt</text:span><text:span text:style-name="T538">. </text:span><text:span text:style-name="T540">Ihr</text:span><text:span text:style-name="T539"> Bus </text:span><text:span text:style-name="T540">war auf dem Weg von Burkina Faso nach Niger </text:span><text:span text:style-name="T539">(AJ 27.12.2022).</text:span></text:p>
        </text:list-item>
        <text:list-item>
          <text:p text:style-name="P91"><text:span text:style-name="T132">8.4.2022: </text:span><text:span text:style-name="T133">Bei einem</text:span><text:span text:style-name="T132"> Überfall auf Sicherheitskräfte in der Region Centre-Nord </text:span><text:span text:style-name="T133">gibt es zahlreiche Todesopfer</text:span><text:span text:style-name="T132"> (EDA 7.2.2023).</text:span></text:p>
        </text:list-item>
        <text:list-item>
          <text:p text:style-name="P91"><text:span text:style-name="T132">13.3.2022: </text:span><text:span text:style-name="T133">B</text:span><text:span text:style-name="T132">ei der Explosion eines Sprengsatzes in der Nähe eines Busses in der Provinz Namentenga </text:span><text:span text:style-name="T133">(</text:span><text:span text:style-name="T132">Region Centre-Nord</text:span><text:span text:style-name="T133">)</text:span><text:span text:style-name="T132"> </text:span><text:span text:style-name="T133">sterben mehrere Menschen</text:span><text:span text:style-name="T132"> (EDA 7.2.2023).</text:span></text:p>
        </text:list-item>
        <text:list-item>
          <text:p text:style-name="P91"><text:span text:style-name="T134">23.</text:span><text:span text:style-name="T135">12.2021: </text:span><text:span text:style-name="T136">I</text:span><text:span text:style-name="T134">slamistische Aufständische </text:span><text:span text:style-name="T136">greifen </text:span><text:span text:style-name="T134">einen von VDP eskortierten Konvoi in der Region Centre Nord an. </text:span><text:span text:style-name="T136">Ca.</text:span><text:span text:style-name="T134"> 41 Menschen w</text:span><text:span text:style-name="T136">e</text:span><text:span text:style-name="T134">rden getötet </text:span><text:span text:style-name="T135">(USDOS 27.2.2023).</text:span></text:p>
        </text:list-item>
        <text:list-item>
          <text:p text:style-name="P91"><text:span text:style-name="T134">14.</text:span><text:span text:style-name="T135">11.2021: </text:span><text:span text:style-name="T134">JNIM-Kämpfer </text:span><text:span text:style-name="T136">greifen </text:span><text:span text:style-name="T134">die Gendarme</text:span><text:span text:style-name="T136">rie</text:span><text:span text:style-name="T134">abteilung in Inata in der Region Sahel an. </text:span><text:span text:style-name="T136">57 Personen, darunter 54 Gendarmen, werden getötet</text:span><text:span text:style-name="T134">. D</text:span><text:span text:style-name="T136">ieser</text:span><text:span text:style-name="T134"> Vorfall löste im ganzen Land Proteste gegen das Versäumnis der Behörden aus, den jahrelangen Konflikt einzudämmen </text:span><text:span text:style-name="T135">(USDOS 27.2.2023; </text:span><text:span text:style-name="T132">vgl. EDA 7.2.2023</text:span><text:span text:style-name="T135">).</text:span></text:p>
        </text:list-item>
        <text:list-item>
          <text:p text:style-name="P91"><text:span text:style-name="T137">12.11.2021: </text:span><text:span text:style-name="T133">Bei </text:span><text:span text:style-name="T137">einem Überfall auf eine Gruppe von Lastwagen in der Region Est mit </text:span><text:span text:style-name="T133">gibt es</text:span><text:span text:style-name="T137"> meh</text:span><text:span text:style-name="T138">r</text:span><text:span text:style-name="T137">ere Todesopfer und Verletzte</text:span><text:span text:style-name="T541">; die Fahrzeuge w</text:span><text:span text:style-name="T540">aren</text:span><text:span text:style-name="T541"> von Sicherheitskräften </text:span><text:span text:style-name="T540">eskortiert worden</text:span><text:span text:style-name="T135"> (EDA 7.2.2023).</text:span></text:p>
        </text:list-item>
        <text:list-item>
          <text:p text:style-name="P95"><text:span text:style-name="T129">1.11.2021: </text:span><text:span text:style-name="T136">B</text:span><text:span text:style-name="T129">ei einem Überfall auf eine Gruppe von Händlern auf der Straße der Provinz Oudalan (Region Sahek) </text:span><text:span text:style-name="T136">werden mindestens zehn Menschen getötet</text:span><text:span text:style-name="T129"> </text:span><text:span text:style-name="T135">(</text:span><text:span text:style-name="T129">EDA 7.2.2023).</text:span></text:p>
        </text:list-item>
        <text:list-item>
          <text:p text:style-name="P91"><text:soft-page-break/><text:span text:style-name="T134">18.</text:span><text:span text:style-name="T135">8.2021: </text:span><text:span text:style-name="T136">Mit</text:span><text:span text:style-name="T134"> ISIS-GS verbundene Gruppen </text:span><text:span text:style-name="T136">greifen </text:span><text:span text:style-name="T134">einen Konvoi an, der aus Zivilisten un</text:span><text:span text:style-name="T139">d</text:span><text:span text:style-name="T134"> </text:span><text:span text:style-name="T139">ein</text:span><text:span text:style-name="T134">er Eskorte von Verteidigungs- und Sicherheitskräften und Freiwilligen für die Verteidigung des Heimatlandes (VDPs) best</text:span><text:span text:style-name="T136">eht</text:span><text:span text:style-name="T134">, </text:span><text:span text:style-name="T139">als </text:span><text:span text:style-name="T134">die</text:span><text:span text:style-name="T139">se</text:span><text:span text:style-name="T134"> Dori </text:span><text:span text:style-name="T139">in Richtung </text:span><text:span text:style-name="T134">Arbinda in der Sahel-Region verl</text:span><text:span text:style-name="T136">assen</text:span><text:span text:style-name="T134">. 30 Zivilisten, 14 Gendarmen und drei VDPs </text:span><text:span text:style-name="T136">werden </text:span><text:span text:style-name="T134">getötet </text:span><text:span text:style-name="T135">(USDOS 27.2.2023; </text:span><text:span text:style-name="T136">vgl. </text:span><text:span text:style-name="T542">EDA 7.2.2023</text:span><text:span text:style-name="T135">). </text:span><text:span text:style-name="T171">[</text:span><text:span text:style-name="T546">Der im Dezember 2019 gegründete VDP besteht aus zivilen Freiwilligen, die eine zweiwöchige militärische Ausbildung erhalten und dann an der Seite der Armee eingesetzt werden, wobei sie typischerweise Überwachungs-, Informationsbeschaffungs- oder Begleitaufgaben übernehmen</text:span><text:span text:style-name="T543"> </text:span><text:span text:style-name="T140">(AJ 20.1.2023)].</text:span></text:p>
        </text:list-item>
        <text:list-item>
          <text:p text:style-name="P91"><text:span text:style-name="T134">5.</text:span><text:span text:style-name="T135">6.2021: </text:span><text:span text:style-name="T134">160 Menschen, darunter 20 Kinder, </text:span><text:span text:style-name="T133">werden getötet, </text:span><text:span text:style-name="T134">als bewaffnete Männer d</text:span><text:span text:style-name="T133">as Dorf</text:span><text:span text:style-name="T134"> Solhan </text:span><text:span text:style-name="T133">(</text:span><text:span text:style-name="T134">Provinz Yagha</text:span><text:span text:style-name="T133">) an</text:span><text:span text:style-name="T134"> der </text:span><text:span text:style-name="T133">G</text:span><text:span text:style-name="T134">renze zu Niger stürmen </text:span><text:span text:style-name="T135">(USDOS 27.2.2023).</text:span></text:p>
        </text:list-item>
        <text:list-item>
          <text:p text:style-name="P91"><text:span text:style-name="T134">3.</text:span><text:span text:style-name="T135">5.2021: </text:span><text:span text:style-name="T133">B</text:span><text:span text:style-name="T134">ewaffnete Kämpfer </text:span><text:span text:style-name="T133">greifen </text:span><text:span text:style-name="T134">das Dorf Kodyel in der östlichen Provinz Komandjari an. Häuser w</text:span><text:span text:style-name="T133">e</text:span><text:span text:style-name="T134">rden niedergebrannt. Mindestens 30 Menschen w</text:span><text:span text:style-name="T133">e</text:span><text:span text:style-name="T134">rden getötet und weitere 20 verletzt </text:span><text:span text:style-name="T135">(USDOS 27.2.2023).</text:span></text:p>
        </text:list-item>
        <text:list-item>
          <text:p text:style-name="P92"><text:span text:style-name="T541">26.</text:span><text:span text:style-name="T542">4.</text:span><text:span text:style-name="T541">2021: </text:span><text:span text:style-name="T544">B</text:span><text:span text:style-name="T541">ei einem bewaffneten Überfall in der Provinz Kompienga </text:span><text:span text:style-name="T544">werden drei Ausländer getötet, weitere Menschen – d</text:span><text:span text:style-name="T541">arunter ein </text:span><text:span text:style-name="T544">A</text:span><text:span text:style-name="T541">usländ</text:span><text:span text:style-name="T544">er – werden verletzt</text:span><text:span text:style-name="T541">. Die Gruppe w</text:span><text:span text:style-name="T544">ar</text:span><text:span text:style-name="T541"> von einer Militäreskorte begleitet </text:span><text:span text:style-name="T544">worden</text:span><text:span text:style-name="T541"> </text:span><text:span text:style-name="T135">(</text:span><text:span text:style-name="T137">EDA 7.2.2023).</text:span></text:p>
        </text:list-item>
      </text:list>
      <text:p text:style-name="P67">Quellen:</text:p>
      <text:list xml:id="list72757509540721" text:continue-list="list72755770059953" text:style-name="WWNum2">
        <text:list-item>
          <text:p text:style-name="P84"><text:span text:style-name="T499">AA - Auswärtiges Amt [Deutschland] (</text:span><text:span text:style-name="T500">10</text:span><text:span text:style-name="T347">.</text:span><text:span text:style-name="T348">3</text:span><text:span text:style-name="T347">.202</text:span><text:span text:style-name="T348">3</text:span><text:span text:style-name="T499">): </text:span><text:span text:style-name="T501">Burkina Faso</text:span><text:span text:style-name="T499">: Reise- und Sicherheitshinweise (Reisewarnung und COVID-19-bedingte <text:s/>Reisewarnung), </text:span><text:a xlink:type="simple" xlink:href="https://www.auswaertiges-amt.de/de/ReiseUndSicherheit/burkinafasosicherheit/212336" text:style-name="Internet_20_link" text:visited-style-name="Visited_20_Internet_20_Link"><text:span text:style-name="T473">https://www.auswaertiges-amt.de/de/ReiseUndSicherheit/burkinafasosicherheit/212336</text:span></text:a><text:span text:style-name="T499">, Zugriff</text:span><text:span text:style-name="T349"> </text:span><text:span text:style-name="T348">22</text:span><text:span text:style-name="T347">.</text:span><text:span text:style-name="T348">3</text:span><text:span text:style-name="T347">.202</text:span><text:span text:style-name="T348">3</text:span></text:p>
        </text:list-item>
        <text:list-item>
          <text:p text:style-name="P85"><text:span text:style-name="T512">A</text:span><text:span text:style-name="T513">J</text:span><text:span text:style-name="T512"> - A</text:span><text:span text:style-name="T513">l Jazeera</text:span><text:span text:style-name="T512"> (</text:span><text:span text:style-name="T513">31</text:span><text:span text:style-name="T364">.</text:span><text:span text:style-name="T369">1</text:span><text:span text:style-name="T364">.202</text:span><text:span text:style-name="T368">3</text:span><text:span text:style-name="T512">): </text:span><text:span text:style-name="T608">Burkina Faso says 28 soldiers, civilians killed in rebel attacks</text:span><text:span text:style-name="T512">, </text:span><text:a xlink:type="simple" xlink:href="https://www.aljazeera.com/news/2023/1/31/burkina-faso-says-28-soldiers-civilians-killed-in-rebel-attacks" text:style-name="Internet_20_link" text:visited-style-name="Visited_20_Internet_20_Link"><text:span text:style-name="T473">https://www.aljazeera.com/news/2023/1/31/burkina-faso-says-28-soldiers-civilians-killed-in-rebel-attacks</text:span></text:a><text:span text:style-name="T512">, Zugriff</text:span><text:span text:style-name="T361"> </text:span><text:span text:style-name="T368">2</text:span><text:span text:style-name="T369">3</text:span><text:span text:style-name="T364">.</text:span><text:span text:style-name="T368">3</text:span><text:span text:style-name="T364">.202</text:span><text:span text:style-name="T368">3</text:span></text:p>
        </text:list-item>
        <text:list-item>
          <text:p text:style-name="P81"><text:span text:style-name="T360">A</text:span><text:span text:style-name="T369">J</text:span><text:span text:style-name="T360"> - A</text:span><text:span text:style-name="T369">l Jazeera</text:span><text:span text:style-name="T360"> (</text:span><text:span text:style-name="T370">18</text:span><text:span text:style-name="T364">.</text:span><text:span text:style-name="T369">1</text:span><text:span text:style-name="T364">.202</text:span><text:span text:style-name="T368">3</text:span><text:span text:style-name="T360">): </text:span><text:span text:style-name="T573">Abducted Burkina Faso women flee gunmen as attacks spike</text:span><text:span text:style-name="T360">, </text:span><text:a xlink:type="simple" xlink:href="https://www.aljazeera.com/news/2023/1/18/abducted-burkina-women-flee-gunmen-through-bush?traffic_source=KeepReading" text:style-name="Internet_20_link" text:visited-style-name="Visited_20_Internet_20_Link"><text:span text:style-name="T473">https://www.aljazeera.com/news/2023/1/18/abducted-burkina-women-flee-gunmen-through-bush?traffic_source=KeepReading</text:span></text:a><text:span text:style-name="T368">,</text:span><text:span text:style-name="T360"> Zugriff</text:span><text:span text:style-name="T361"> </text:span><text:span text:style-name="T368">2</text:span><text:span text:style-name="T369">3</text:span><text:span text:style-name="T364">.</text:span><text:span text:style-name="T368">3</text:span><text:span text:style-name="T364">.202</text:span><text:span text:style-name="T368">3</text:span></text:p>
        </text:list-item>
        <text:list-item>
          <text:p text:style-name="P85"><text:span text:style-name="T360">A</text:span><text:span text:style-name="T369">J</text:span><text:span text:style-name="T360"> - A</text:span><text:span text:style-name="T369">l Jazeera</text:span><text:span text:style-name="T360"> (</text:span><text:span text:style-name="T369">16</text:span><text:span text:style-name="T364">.</text:span><text:span text:style-name="T369">1</text:span><text:span text:style-name="T364">.202</text:span><text:span text:style-name="T368">3</text:span><text:span text:style-name="T360">): </text:span><text:span text:style-name="T573">Burkina Faso: 50 women abducted by suspected rebels</text:span><text:span text:style-name="T360">, </text:span><text:a xlink:type="simple" xlink:href="https://www.aljazeera.com/news/2023/1/16/presumed-jihadists-abduct-about-50-women-in-burkina-faso-local-sources?traffic_source=KeepReading" text:style-name="Internet_20_link" text:visited-style-name="Visited_20_Internet_20_Link"><text:span text:style-name="T473">https://www.aljazeera.com/news/2023/1/16/presumed-jihadists-abduct-about-50-women-in-burkina-faso-local-sources?</text:span></text:a><text:span text:style-name="T368">,</text:span><text:span text:style-name="T360"> Zugriff</text:span><text:span text:style-name="T361"> </text:span><text:span text:style-name="T368">2</text:span><text:span text:style-name="T369">3</text:span><text:span text:style-name="T364">.</text:span><text:span text:style-name="T368">3</text:span><text:span text:style-name="T364">.202</text:span><text:span text:style-name="T368">3</text:span></text:p>
        </text:list-item>
        <text:list-item>
          <text:p text:style-name="P81"><text:span text:style-name="T368">A</text:span><text:span text:style-name="T371">J - Al Jzeera (27.12.2022):</text:span><text:span text:style-name="T109"> Ten civilians killed in Burkina Faso after bus hits landmine, </text:span><text:a xlink:type="simple" xlink:href="https://www.aljazeera.com/news/2022/12/27/10-civilians-killed-in-burkina-faso-after-bus-hits-landmine" text:style-name="Internet_20_link" text:visited-style-name="Visited_20_Internet_20_Link"><text:span text:style-name="T473">https://www.aljazeera.com/news/2022/12/27/10-civilians-killed-in-burkina-faso-after-bus-hits-landmine</text:span></text:a><text:span text:style-name="T371">, Zugriff 23.3.2023</text:span></text:p>
        </text:list-item>
        <text:list-item>
          <text:p text:style-name="P81"><text:span text:style-name="T208">A</text:span><text:span text:style-name="T209">J</text:span><text:span text:style-name="T208"> - A</text:span><text:span text:style-name="T209">l Jazeera</text:span><text:span text:style-name="T208"> (</text:span><text:span text:style-name="T209">20</text:span><text:span text:style-name="T210">.</text:span><text:span text:style-name="T209">1</text:span><text:span text:style-name="T210">.202</text:span><text:span text:style-name="T211">3</text:span><text:span text:style-name="T208">): </text:span><text:span text:style-name="T572">Two attacks kill 18 in Burkina Faso: Security sources</text:span><text:span text:style-name="T208">, </text:span><text:a xlink:type="simple" xlink:href="https://www.aljazeera.com/news/2023/1/20/two-attacks-kill-18-in-burkina-faso-security-sources" text:style-name="Internet_20_link" text:visited-style-name="Visited_20_Internet_20_Link"><text:span text:style-name="T473">https://www.aljazeera.com/news/2023/1/20/two-attacks-kill-18-in-burkina-faso-security-sources</text:span></text:a><text:span text:style-name="T371">, </text:span><text:span text:style-name="T208">Zugriff</text:span><text:span text:style-name="T212"> </text:span><text:span text:style-name="T211">2</text:span><text:span text:style-name="T209">3</text:span><text:span text:style-name="T210">.</text:span><text:span text:style-name="T211">3</text:span><text:span text:style-name="T210">.202</text:span><text:span text:style-name="T213">3</text:span></text:p>
        </text:list-item>
        <text:list-item>
          <text:p text:style-name="P81"><text:span text:style-name="T208">B</text:span><text:span text:style-name="T214">AMF - Bundes</text:span><text:span text:style-name="T215">a</text:span><text:span text:style-name="T214">m</text:span><text:span text:style-name="T215">t</text:span><text:span text:style-name="T214"> für </text:span><text:span text:style-name="T215">Migration</text:span><text:span text:style-name="T214"> und Flüchtlinge </text:span><text:span text:style-name="T216">(23.1.2023): Briefing Notes, </text:span><text:a xlink:type="simple" xlink:href="https://www.bamf.de/SharedDocs/Anlagen/DE/Behoerde/Informationszentrum/BriefingNotes/2023/briefingnotes-kw04-2023.pdf?__blob=publicationFile&amp;v=4" text:style-name="Internet_20_link" text:visited-style-name="Visited_20_Internet_20_Link"><text:span text:style-name="T473">https://www.bamf.de/SharedDocs/Anlagen/DE/Behoerde/Informationszentrum/BriefingNotes/2023/briefingnotes-kw04-2023.pdf?__blob=publicationFile&amp;v=4</text:span></text:a><text:span text:style-name="T216">, Zugriff 23.3.2023</text:span></text:p>
        </text:list-item>
        <text:list-item>
          <text:p text:style-name="P72"><text:span text:style-name="T378">B</text:span><text:span text:style-name="T379">MEIA - Bundesministerium Europäische und Internationale Angelegenheiten </text:span><text:span text:style-name="T380">[Österreich] </text:span><text:span text:style-name="T381">(</text:span><text:span text:style-name="T382">2</text:span><text:span text:style-name="T383">0</text:span><text:span text:style-name="T382">.</text:span><text:span text:style-name="T384">3</text:span><text:span text:style-name="T382">.202</text:span><text:span text:style-name="T384">3</text:span><text:span text:style-name="T379">):</text:span><text:span text:style-name="T385"> </text:span><text:span text:style-name="T384">Burkina Faso</text:span><text:span text:style-name="T385">, </text:span><text:span text:style-name="T379">Aktuelle Hinweise, </text:span><text:span text:style-name="T520">https://www.bmeia.gv.at/reise-services/reiseinformation/land/burkina-faso/</text:span><text:span text:style-name="T379">, </text:span><text:span text:style-name="T378">Zugriff</text:span><text:span text:style-name="T379"> </text:span><text:span text:style-name="T386">22</text:span><text:span text:style-name="T382">.</text:span><text:span text:style-name="T386">3</text:span><text:span text:style-name="T382">.202</text:span><text:span text:style-name="T386">3</text:span> </text:p>
        </text:list-item>
        <text:list-item>
          <text:p text:style-name="P38"><text:span text:style-name="T473">EDA – Eidgenössisches Departement für auswärtige Angelegenheiten [Schweiz] (7.2.2023): Reisehinweise für Burkina Faso, </text:span><text:a xlink:type="simple" xlink:href="https://www.eda.admin.ch/eda/de/home/laender-reise-information/burkina_faso/reisehinweise-burkina-faso.html" text:style-name="Internet_20_link" text:visited-style-name="Visited_20_Internet_20_Link"><text:span text:style-name="T473">https://www.eda.admin.ch/eda/de/home/laender-reise-information/burkina_faso/reisehinweise-burkina-faso.html</text:span></text:a><text:span text:style-name="T473">, Zugriff 233.3.2023</text:span></text:p>
        </text:list-item>
        <text:list-item>
          <text:p text:style-name="P81"><text:soft-page-break/><text:span text:style-name="T476">F</text:span><text:span text:style-name="T475">D - France Diplomatie [France]</text:span><text:span text:style-name="T492"> </text:span><text:span text:style-name="T490">(</text:span><text:span text:style-name="T494">5</text:span><text:span text:style-name="T493">.</text:span><text:span text:style-name="T492">3</text:span><text:span text:style-name="T493">.202</text:span><text:span text:style-name="T492">3</text:span><text:span text:style-name="T490">): Burkina Faso, </text:span><text:span text:style-name="T475">Conseils aux Voyageurs, </text:span><text:a xlink:type="simple" xlink:href="https://www.diplomatie.gouv.fr/fr/conseils-aux-voyageurs/conseils-par-pays-destination/burkina-faso/" text:style-name="Internet_20_link" text:visited-style-name="Visited_20_Internet_20_Link"><text:span text:style-name="T473">https://www.diplomatie.gouv.fr/fr/conseils-aux-voyageurs/conseils-par-pays-destination/burkina-faso/</text:span></text:a><text:span text:style-name="T475">, </text:span><text:span text:style-name="T490">Zugriff</text:span><text:span text:style-name="T491"> </text:span><text:span text:style-name="T492">22</text:span><text:span text:style-name="T493">.</text:span><text:span text:style-name="T492">3</text:span><text:span text:style-name="T493">.202</text:span><text:span text:style-name="T492">3</text:span></text:p>
        </text:list-item>
        <text:list-item>
          <text:p text:style-name="P37"><text:span text:style-name="T199">FH - Freedom House (10.3.2023): Freedom in the World 2023 - Burkina Faso, </text:span><text:a xlink:type="simple" xlink:href="https://www.ecoi.net/en/document/2088498.html" text:style-name="Internet_20_link" text:visited-style-name="Visited_20_Internet_20_Link"><text:span text:style-name="T473">https://www.ecoi.net/en/document/2088498.html</text:span></text:a><text:span text:style-name="T199">, Zugriff 23.3.2023</text:span></text:p>
        </text:list-item>
        <text:list-item>
          <text:p text:style-name="P81"><text:span text:style-name="T492">T</text:span><text:span text:style-name="T495">agesschau (20.2.2023): Burkina Faso: Mindestens 51 Soldaten getötet, </text:span><text:a xlink:type="simple" xlink:href="https://www.tagesschau.de/ausland/afrika/burkina-faso-angriff-soldaten-101.html" text:style-name="Internet_20_link" text:visited-style-name="Visited_20_Internet_20_Link"><text:span text:style-name="T514">https://www.tagesschau.de/ausland/afrika/burkina-faso-angriff-soldaten-101.html</text:span></text:a><text:span text:style-name="T495">, Zugriff 22.3.2023</text:span></text:p>
        </text:list-item>
        <text:list-item>
          <text:p text:style-name="P81"><text:span text:style-name="T199">USDOS - US Department of State </text:span><text:span text:style-name="T200">(27.2.2023)</text:span><text:span text:style-name="T199">: Country Report on Terrorism 2021 - Chapter 1 - Burkina Faso, </text:span><text:a xlink:type="simple" xlink:href="https://www.ecoi.net/en/document/2087837.html" text:style-name="Internet_20_link" text:visited-style-name="Visited_20_Internet_20_Link"><text:span text:style-name="T473">https://www.ecoi.net/en/document/2087837.html</text:span></text:a><text:span text:style-name="T199">, Zugriff 23.3.2023</text:span></text:p>
        </text:list-item>
      </text:list>
      <text:p text:style-name="P29">Abschnitt 15.1 Frauen</text:p>
      <text:p text:style-name="P32">Obwohl das Gesetz Frauen im Allgemeinen den gleichen rechtlichen Status und die gleichen Rechte wie Männern <text:span text:style-name="T656">zu</text:span>schreibt – <text:span text:style-name="T656">e</text:span>inschließlich Familien-, Arbeits-, Eigentums- und Erbrecht – <text:span text:style-name="T657">werden</text:span> Frauen diskriminiert (<text:span text:style-name="T658">USDOS 20.</text:span><text:span text:style-name="T659">3.20</text:span><text:span text:style-name="T658">23; </text:span><text:span text:style-name="T660">vgl. FH 10.3.2023</text:span>).</text:p>
      <text:p text:style-name="P66"><text:span text:style-name="T172">Nach dem Strafgesetzbuch wird Vergewaltigung mit einer Freiheitsstrafe von </text:span><text:span text:style-name="T173">7</text:span><text:span text:style-name="T172"> bis 20 Jahren, bei Vorliegen erschwerender Umstände wie Verstümmelung oder Behinderung von 10 bis 21 Jahren und mit einer hohen Geldstrafe geahndet. Die Strafe beträgt 11 bis 30 Jahre Gefängnis und höhere </text:span><text:span text:style-name="T173">S</text:span><text:span text:style-name="T172">trafen, wenn d</text:span><text:span text:style-name="T173">as Opfer</text:span><text:span text:style-name="T172"> jünger als 13 Jahre ist. </text:span><text:span text:style-name="T174">Wegen gesellschaftlicher Tabus und eines überlasteten Justizsystem werden Übergriffe oft nicht gemeldet. </text:span><text:span text:style-name="T175">Das Gesetz sieht Freiheitsstrafen von drei Monaten bis zu einem Jahr und eine Geldstrafe für sexuelle Belästigung vor. Die Regierung setzt das Gesetz nicht </text:span><text:span text:style-name="T173">effektiv</text:span><text:span text:style-name="T175"> um </text:span><text:span text:style-name="T172">(USDOS 20.3.2023).</text:span></text:p>
      <text:p text:style-name="P32">Häusliche Gewalt bleibt trotz staatlicher Bemühungen, sie zu bekämpfen, ein Problem. Geschlechtsspezifische Gewalt ist mit der zunehmenden Unsicherheit, die von extremistischen Gruppen <text:span text:style-name="T661">ausgeht</text:span>, zu einer immer weiter verbreiteten Herausforderung geworden (FH 10.3.2023). Medien berichteten, dass 37 % der verheirateten Frauen häusliche Gewalt erleben (USDOS 20.3.2023).</text:p>
      <text:p text:style-name="P34"><text:span text:style-name="T661">D</text:span>as Ministerium für Frauen, nationale Solidarität, Familie und humanitäre Angelegenheiten <text:span text:style-name="T661">hat</text:span> eine gebührenfreie Nummer für <text:span text:style-name="T661">Opfer</text:span> häuslicher Gewalt ein<text:span text:style-name="T661">gerichtet</text:span>. Nach Angaben des Leiters des Zentrums gingen in den ersten beiden Betriebsmonaten der Hotline mehr als 425 Anrufe ein, 30 <text:span text:style-name="T661">Opfer</text:span> wurden versorgt. Eine von der Regierung betriebene Unterkunft für <text:span text:style-name="T661">Opfer</text:span> geschlechtsspezifischer Gewalt beherbergt Frauen und Mädchen, unabhängig von ihrer Nationalität. <text:span text:style-name="T662">D</text:span>as Ministerium unterstützt <text:span text:style-name="T662">i</text:span>n Ouagadougou <text:span text:style-name="T661">Opfer</text:span> häuslicher Gewalt in vier Zentren (USDOS 20.3.2023).</text:p>
      <text:p text:style-name="P66"><text:span text:style-name="T172">Frühverheiratung bleibt ein Problem, besonders im Norden </text:span><text:span text:style-name="T176">(FH 10.3.2023; vgl. USDOS 20.3.2023)</text:span><text:span text:style-name="T172">. Das Gesetz verbietet Zwangsheirat und sieht Haftstrafen zwischen sechs Monaten und zwei Jahren für Täter und drei Jahre Gefängnis vor, wenn </text:span><text:span text:style-name="T176">das</text:span><text:span text:style-name="T172"> </text:span><text:span text:style-name="T176">Opf</text:span><text:span text:style-name="T172">e</text:span><text:span text:style-name="T176">r</text:span><text:span text:style-name="T172"> jünger als 13 Jahre ist. Medienberichten zufolge w</text:span><text:span text:style-name="T176">i</text:span><text:span text:style-name="T172">rd die traditionelle Praxis der Entführung fortgesetzt. </text:span><text:soft-page-break/><text:span text:style-name="T172">NGOs berichteten, dass Mädchen auf dem Weg zur Schule oder zum Markt entführt und zu einer frühen Heirat gezwungen w</text:span><text:span text:style-name="T176">e</text:span><text:span text:style-name="T172">rden</text:span><text:span text:style-name="T176">. Daten von UNICEF zeigen, dass 10 % der Frauen vor dem 15. Lebensjahr und 52 % der Frauen vor dem 18. Lebensjahr verheiratet </text:span><text:span text:style-name="T181">worden </text:span><text:span text:style-name="T176">sind. Es kommt im ganzen Land zu Frühverheiratungen. Laut NGO Plan International, </text:span><text:span text:style-name="T182">sind es</text:span><text:span text:style-name="T176"> etwa 83 % </text:span><text:span text:style-name="T182">in der</text:span><text:span text:style-name="T176"> Region Sud-Ouest, </text:span><text:span text:style-name="T182">weitere </text:span><text:span text:style-name="T176">83 % in der Region Centre-Nord und 72 % in der Region Centre-Est (USDOS 20.3.2023).</text:span></text:p>
      <text:p text:style-name="P66"><text:span text:style-name="T172">Die Praxis der weiblichen Genitalverstümmelung (FGM) ist weniger verbreitet als in der Vergangenheit, kommt aber immer noch vor (FH 10.3.2023). </text:span><text:span text:style-name="T175">FGM/C ist gesetzlich ve</text:span><text:span text:style-name="T172">rboten und wird mit einer Freiheitsstrafe von bis zu zehn Jahren und einer Geldstrafe geahndet. Stirbt ein Opfer von FGM/C nach de</text:span><text:span text:style-name="T177">m Eingriff</text:span><text:span text:style-name="T172">, erhöht sich die Strafe auf eine Freiheitsstrafe von 11 bis 20 Jahren und eine noch höhere Geldstrafe. Auch Komplizen werden mit Strafen geahndet. Nach </text:span><text:span text:style-name="T177">staatlichen</text:span><text:span text:style-name="T172"> Angaben liegt die Prävalenzrate von FGM/C im Land bei 18 %. Die Region Boucle du Mouhoun liegt in Bezug auf die Prävalenz mit 33,7 % an erster Stelle, </text:span><text:span text:style-name="T177">gefolgt von den</text:span><text:span text:style-name="T172"> Region Hauts-Bassins mit 31,9 %, Nord mit 31,7 % Centre mit 29,5 %. Einige Verhaftungen wurden gemeldet. Am 13. J</text:span><text:span text:style-name="T178">ä</text:span><text:span text:style-name="T172">n</text:span><text:span text:style-name="T178">ne</text:span><text:span text:style-name="T172">r </text:span><text:span text:style-name="T178">2022 </text:span><text:span text:style-name="T172">verurteilte </text:span><text:span text:style-name="T177">ein G</text:span><text:span text:style-name="T172">ericht fünf Frauen zu Haftstrafen zwischen drei und zwölf Monaten mit einer Bewährungsstrafe als Kompliz</text:span><text:span text:style-name="T177">e</text:span><text:span text:style-name="T172">n und einer Geldstrafe von 500.000 CFA-Francs (900 US-Dollar), weil </text:span><text:span text:style-name="T177">in einem</text:span><text:span text:style-name="T172"> Dorf </text:span><text:span text:style-name="T179">in der </text:span><text:span text:style-name="T177">Region </text:span><text:span text:style-name="T172">Centre-Sud vier Mädchen im Alter von vier und zwölf Jahren beschnitten hatten. Die Übergangsregierung finanziert und betr</text:span><text:span text:style-name="T177">eibt</text:span><text:span text:style-name="T172"> weiterhin eine gebührenfreie Nummer, um anonyme Berichte über die Praxis zu erhalten (USDOS 20.3.2023).</text:span></text:p>
      <text:p text:style-name="P66"><text:span text:style-name="T172">In den Regionen Centre-Est und Nord, vor allem in ländlichen Gebieten, führen selbsternannte traditionelle Heiler Rituale durch, bei denen Teilnehmer andere als „Hexen“ denunzieren, die sie für ihr Unglück verantwortlich machen. Die Angeklagten – </text:span><text:span text:style-name="T180">o</text:span><text:span text:style-name="T172">ft ältere Frauen und seltener Männer – </text:span><text:span text:style-name="T180">we</text:span><text:span text:style-name="T172">rden manchmal gefesselt, gedemütigt, geschlagen, misshandelt, aus ihren Dörfern verbannt oder getötet. Witwen w</text:span><text:span text:style-name="T180">e</text:span><text:span text:style-name="T172">rden von männlichen Verwandten überproportional der Hexerei beschuldigt, </text:span><text:span text:style-name="T179">um</text:span><text:span text:style-name="T172"> ihr Land und andere Erbschaften beanspruchen </text:span><text:span text:style-name="T180">zu können</text:span><text:span text:style-name="T172">. </text:span><text:span text:style-name="T180">Ein selten durchgesetztes</text:span><text:span text:style-name="T172"> Gesetz, sieht </text:span><text:span text:style-name="T180">hier</text:span><text:span text:style-name="T172"> eine bis </text:span><text:span text:style-name="T179">zu </text:span><text:span text:style-name="T172">fünfjährige</text:span><text:span text:style-name="T179">n</text:span><text:span text:style-name="T172"> Gefängnisstrafe, eine Geldstrafe oder beides vor (USDOS 20.3.2023).</text:span></text:p>
      <text:p text:style-name="P94"><text:span text:style-name="T444">Es gibt k</text:span><text:span text:style-name="T443">eine Gesetze, </text:span><text:span text:style-name="T445">d</text:span><text:span text:style-name="T443">ie </text:span><text:span text:style-name="T444">die </text:span><text:span text:style-name="T443">Teilnahme von Frauen und Angehörigen von Minderheitengruppen am politischen Prozess </text:span><text:span text:style-name="T444">ein</text:span><text:span text:style-name="T443">schränken </text:span><text:span text:style-name="T444">würde</text:span><text:span text:style-name="T445">n</text:span><text:span text:style-name="T443">, aber viele n</text:span><text:span text:style-name="T444">e</text:span><text:span text:style-name="T443">hmen nicht </text:span><text:span text:style-name="T445">daran</text:span><text:span text:style-name="T443"> teil. Parteien und Regierungsbeamte g</text:span><text:span text:style-name="T444">e</text:span><text:span text:style-name="T443">ben an, dass Frauen aufgrund kultureller und traditioneller Faktoren weniger politisch engagiert s</text:span><text:span text:style-name="T444">i</text:span><text:span text:style-name="T443">n</text:span><text:span text:style-name="T444">d</text:span><text:span text:style-name="T443">. Obwohl das Geschlechterquotengesetz von politischen Parteien verlangt, Frauen zu ernennen, um bei Parlaments- und Kommunalwahlen mindestens 30 % der Positionen auf ihren Kandidatenlisten zu besetzen, hat keine politische Partei diese Anforderung bei den Wahlen im November 2020 erfüllt. </text:span><text:span text:style-name="T446">Seit </text:span><text:span text:style-name="T443">März 2020 verlangt ein neues Gesetz, dass Wahllisten </text:span><text:span text:style-name="T446">abwechselnd</text:span><text:span text:style-name="T443"> Männern und Frauen </text:span><text:span text:style-name="T446">beinhalten</text:span><text:span text:style-name="T443"> sollte, um eine Quote von 30 % erreichen </text:span><text:span text:style-name="T446">zu können</text:span><text:span text:style-name="T443">. Das Gesetz enthält positive Anreize für politische Parteien, die die Quote einhalten, </text:span><text:soft-page-break/><text:span text:style-name="T443">aber keine Strafen für diejenigen, die sich nicht an das Gesetz halten. </text:span><text:span text:style-name="T446">Bei den </text:span><text:span text:style-name="T443">Präsidentschaftswahlen im November 2020 </text:span><text:span text:style-name="T446">gab es bei 14 Bewerbern eine Kandidatin</text:span><text:span text:style-name="T443">. Nach den Parlamentswahlen 2020 und der Bildung einer neuen Regierung hatten Frauen nach den Wahlen 19 von 127 Sitzen in der Nationalversammlung inne (im Vergleich zu 14 Frauen in der vorherigen Nationalversammlung). Von 18.602 Stadtverordneten waren 2.359 Frauen. Die von Übergangspräsident Damiba angekündigte Regierung umfasste sechs Frauen von 25 Kabinettsmitgliedern, die Nachfolgeregierung </text:span><text:span text:style-name="T447">von Putschist </text:span><text:span text:style-name="T443">Traoré umfasst fünf Frauen von 23 Kabinettsmitgliedern (USDOS 20.3.2023).</text:span></text:p>
      <text:p text:style-name="P33">Obwohl das Arbeitsgesetz <text:span text:style-name="T663">vor</text:span>s<text:span text:style-name="T663">ie</text:span>h<text:span text:style-name="T663">t</text:span>, dass alle Arbeitnehmer <text:span text:style-name="T664">bei</text:span> gleiche<text:span text:style-name="T664">n</text:span> Arbeitsbedingungen, Qualifikationen und Leistungen den gleichen Lohn erhalten sollen, erhalten Frauen im Allgemeinen einen geringeren Lohn für gleiche Arbeit, haben eine geringere Bildung und besitzen weniger Vermögen (USDOS 20.3.2023).</text:p>
      <text:p text:style-name="P67">Quellen:</text:p>
      <text:list xml:id="list72756345584848" text:continue-numbering="true" text:style-name="WWNum2">
        <text:list-item>
          <text:p text:style-name="P37"><text:span text:style-name="T199">FH - Freedom House (10.3.2023): Freedom in the World 2023 - Burkina Faso, 2023<text:line-break/></text:span><text:a xlink:type="simple" xlink:href="https://www.ecoi.net/en/document/2088498.html" text:style-name="Internet_20_link" text:visited-style-name="Visited_20_Internet_20_Link"><text:span text:style-name="T473">https://www.ecoi.net/en/document/2088498.html</text:span></text:a><text:span text:style-name="T199">, Zugriff 23.3.2023</text:span></text:p>
        </text:list-item>
        <text:list-item>
          <text:p text:style-name="P81"><text:span text:style-name="T474">US</text:span><text:span text:style-name="T475">D</text:span><text:span text:style-name="T474">OS</text:span><text:span text:style-name="T475"> - </text:span><text:span text:style-name="T506">U.S. Department of State </text:span><text:span text:style-name="T475">[</text:span><text:span text:style-name="T474">USA</text:span><text:span text:style-name="T475">]</text:span><text:span text:style-name="T492"> </text:span><text:span text:style-name="T490">(</text:span><text:span text:style-name="T496">20</text:span><text:span text:style-name="T497">.</text:span><text:span text:style-name="T496">3</text:span><text:span text:style-name="T497">.</text:span><text:span text:style-name="T493">202</text:span><text:span text:style-name="T492">3</text:span><text:span text:style-name="T490">): </text:span><text:span text:style-name="T509">Country Report on Human Rights Practices 20</text:span><text:span text:style-name="T510">2</text:span><text:span text:style-name="T509">2 - </text:span><text:span text:style-name="T490">Burkina Faso, </text:span><text:a xlink:type="simple" xlink:href="https://www.state.gov/wp-content/uploads/2023/02/415610_BURKINA-FASO-2022-HUMAN-RIGHTS-REPORT.pdf" text:style-name="Internet_20_link" text:visited-style-name="Visited_20_Internet_20_Link"><text:span text:style-name="T473">https://www.state.gov/wp-content/uploads/2023/02/415610_BURKINA-FASO-2022-HUMAN-RIGHTS-REPORT.pdf</text:span></text:a><text:span text:style-name="T475">, </text:span><text:span text:style-name="T490">Zugriff</text:span><text:span text:style-name="T491"> </text:span><text:span text:style-name="T492">22</text:span><text:span text:style-name="T493">.</text:span><text:span text:style-name="T492">3</text:span><text:span text:style-name="T493">.202</text:span><text:span text:style-name="T492">3</text:span></text:p>
        </text:list-item>
      </text:list>
      <text:p text:style-name="P29">Abschnitt 16. Bewegungsfreiheit</text:p>
      <text:p text:style-name="P83"><text:span text:style-name="Strong_20_Emphasis"><text:span text:style-name="T90">Die Verfassung </text:span></text:span><text:span text:style-name="Strong_20_Emphasis"><text:span text:style-name="T91">sieht Bewegungsfreiheit, Auslandsreisen Auswanderung und Wiedereinbürgerung vor und respektiert diese Rechte im Allgemeinen </text:span></text:span><text:span text:style-name="Strong_20_Emphasis"><text:span text:style-name="T90">(USDOS 20.7.2023). </text:span></text:span><text:span text:style-name="Strong_20_Emphasis"><text:span text:style-name="T76">Aufgrund der Unsicherheit hat die Regierung streng bewachte Kontrollpunkte auf den Straßen eingerichtet und in einigen Provinzen Ausgangssperren und Ausnahmezustände verhängt. Reisende werden manchmal von Sicherheitskräften an Kontrollpunkten </text:span></text:span><text:span text:style-name="Strong_20_Emphasis"><text:span text:style-name="T92">erpresst</text:span></text:span><text:span text:style-name="Strong_20_Emphasis"><text:span text:style-name="T76"> oder schikaniert </text:span></text:span><text:span text:style-name="Strong_20_Emphasis"><text:span text:style-name="T93">(FH 10.3.2023)</text:span></text:span><text:span text:style-name="Strong_20_Emphasis"><text:span text:style-name="T76">.</text:span></text:span><text:span text:style-name="Strong_20_Emphasis"><text:span text:style-name="T100"> Aktuell bestehen nächtliche Ausgangssperren von 22:00 Uhr bis 5:00 Uhr in folgenden Regionen und Provinzen: </text:span></text:span><text:span text:style-name="Strong_20_Emphasis"><text:span text:style-name="T101">g</text:span></text:span><text:span text:style-name="Strong_20_Emphasis"><text:span text:style-name="T100">esamte Region Nord; Provinz Koulpelogo in der Region Centre-Est; Provinzen Bam und Sanmatenga in der Region Centre-Nord; Region Est (Ausgangssperre von 24:00 Uhr bis 4:00 Uhr) (AA 10.3.2023). Laut UNHCR verhaftet die Polizei willkürlich Fulani-Flüchtlinge, die aus der Sahelzone nach Ouagadougou reisen, und h</text:span></text:span><text:span text:style-name="Strong_20_Emphasis"><text:span text:style-name="T102">ält</text:span></text:span><text:span text:style-name="Strong_20_Emphasis"><text:span text:style-name="T100"> sie manchmal über Nacht in Gewahrsam, bevor sie </text:span></text:span><text:span text:style-name="Strong_20_Emphasis"><text:span text:style-name="T102">wieder freigelassen werden</text:span></text:span><text:span text:style-name="Strong_20_Emphasis"><text:span text:style-name="T100"> (USDOS 20.3.2023).</text:span></text:span></text:p>
      <text:p text:style-name="P83"><text:span text:style-name="Strong_20_Emphasis"><text:span text:style-name="T100">Wiederholte bewaffnete Angriffe, interethnische Zusammenstöße und Naturkatastrophen im ganzen Land </text:span></text:span><text:span text:style-name="Strong_20_Emphasis"><text:span text:style-name="T101">haben mit Stand</text:span></text:span><text:span text:style-name="Strong_20_Emphasis"><text:span text:style-name="T100"> 30.</text:span></text:span><text:span text:style-name="Strong_20_Emphasis"><text:span text:style-name="T103">9.2022</text:span></text:span><text:span text:style-name="Strong_20_Emphasis"><text:span text:style-name="T100"> zur Vertreibung von mehr als 1,7 Millionen Menschen </text:span></text:span><text:span text:style-name="Strong_20_Emphasis"><text:span text:style-name="T101">geführt </text:span></text:span><text:span text:style-name="Strong_20_Emphasis"><text:span text:style-name="T100">(USDOS 20.3.2023). </text:span></text:span><text:span text:style-name="Strong_20_Emphasis"><text:span text:style-name="T104">Im Norden Burkina Fasos sind bewaffnete Gruppen aktiv, blockieren Straßen und greifen Konvois an, die Nachschub für die eingeschlossene Bevölkerung liefern. Arbinda liegt in der Verwaltungsregion Sahel, ein Gebiet, das von bewaffneten Gruppen blockiert wird und nur schwer zu versorgen ist (AJ 18.1.2023). </text:span></text:span><text:span text:style-name="Strong_20_Emphasis"><text:span text:style-name="T100">Die </text:span></text:span><text:soft-page-break/><text:span text:style-name="Strong_20_Emphasis"><text:span text:style-name="T100">S</text:span></text:span><text:span text:style-name="Strong_20_Emphasis"><text:span text:style-name="T76">tadt Djibo, in der mindestens 285.000 IDPs leben, wurde während eines Großteils des Jahres 2022 von Militanten blockiert, was es Hilfsgruppen erschwert </text:span></text:span><text:span text:style-name="Strong_20_Emphasis"><text:span text:style-name="T94">hat</text:span></text:span><text:span text:style-name="Strong_20_Emphasis"><text:span text:style-name="T76">, Lebensmittel und Medikamente zu liefern. Vertriebene Frauen, die vor extremistischer Gewalt fliehen, werden von islamistischen militanten Gruppen angegriffen, und die Zahl der Fälle sexueller Übergriffe ist in der Region </text:span></text:span><text:span text:style-name="Strong_20_Emphasis"><text:span text:style-name="T93">Centre</text:span></text:span><text:span text:style-name="Strong_20_Emphasis"><text:span text:style-name="T76">-Nord drastisch gestiegen (FH 10.3.2023). </text:span></text:span><text:span text:style-name="Strong_20_Emphasis"><text:span text:style-name="T93">Die </text:span></text:span><text:span text:style-name="Strong_20_Emphasis"><text:span text:style-name="T94">O</text:span></text:span><text:span text:style-name="Strong_20_Emphasis"><text:span text:style-name="T76">rte mit den meisten </text:span></text:span><text:span text:style-name="Strong_20_Emphasis"><text:span text:style-name="T94">IDPs</text:span></text:span><text:span text:style-name="Strong_20_Emphasis"><text:span text:style-name="T76"> waren die nördlichen Städte Djibo mit 16 %, Ouahigouya mit 8 % und Kaya mit 6 %. Berichten zufolge </text:span></text:span><text:span text:style-name="Strong_20_Emphasis"><text:span text:style-name="T94">sind</text:span></text:span><text:span text:style-name="Strong_20_Emphasis"><text:span text:style-name="T76"> 23 % der </text:span></text:span><text:span text:style-name="Strong_20_Emphasis"><text:span text:style-name="T94">IDPs</text:span></text:span><text:span text:style-name="Strong_20_Emphasis"><text:span text:style-name="T76"> Frauen und 60 % Kinder</text:span></text:span><text:span text:style-name="Strong_20_Emphasis"><text:span text:style-name="T625"> </text:span></text:span><text:span text:style-name="Strong_20_Emphasis"><text:span text:style-name="T95">(USDOS 20.3.2023).</text:span></text:span></text:p>
      <text:p text:style-name="P67">Quellen:</text:p>
      <text:list xml:id="list72755759548954" text:continue-numbering="true" text:style-name="WWNum2">
        <text:list-item>
          <text:p text:style-name="P84"><text:span text:style-name="T499">AA - Auswärtiges Amt [Deutschland] (</text:span><text:span text:style-name="T500">10</text:span><text:span text:style-name="T502">.</text:span><text:span text:style-name="T503">3</text:span><text:span text:style-name="T502">.202</text:span><text:span text:style-name="T503">3</text:span><text:span text:style-name="T499">): </text:span><text:span text:style-name="T501">Burkina Faso</text:span><text:span text:style-name="T499">: Reise- und Sicherheitshinweise (Reisewarnung und COVID-19-bedingte <text:s/>Reisewarnung), </text:span><text:a xlink:type="simple" xlink:href="https://www.auswaertiges-amt.de/de/ReiseUndSicherheit/burkinafasosicherheit/212336" text:style-name="Internet_20_link" text:visited-style-name="Visited_20_Internet_20_Link"><text:span text:style-name="T473">https://www.auswaertiges-amt.de/de/ReiseUndSicherheit/burkinafasosicherheit/212336</text:span></text:a><text:span text:style-name="T499">, Zugriff</text:span><text:span text:style-name="T504"> </text:span><text:span text:style-name="T503">22</text:span><text:span text:style-name="T502">.</text:span><text:span text:style-name="T503">3</text:span><text:span text:style-name="T502">.202</text:span><text:span text:style-name="T503">3</text:span></text:p>
        </text:list-item>
        <text:list-item>
          <text:p text:style-name="P81"><text:span text:style-name="T350">A</text:span><text:span text:style-name="T351">J</text:span><text:span text:style-name="T350"> - A</text:span><text:span text:style-name="T351">l Jazeera</text:span><text:span text:style-name="T350"> (</text:span><text:span text:style-name="T352">18</text:span><text:span text:style-name="T353">.</text:span><text:span text:style-name="T351">1</text:span><text:span text:style-name="T353">.202</text:span><text:span text:style-name="T354">3</text:span><text:span text:style-name="T350">): </text:span><text:span text:style-name="T563">Abducted Burkina Faso women flee gunmen as attacks spike</text:span><text:span text:style-name="T350">, </text:span><text:a xlink:type="simple" xlink:href="https://www.aljazeera.com/news/2023/1/18/abducted-burkina-women-flee-gunmen-through-bush?traffic_source=KeepReading" text:style-name="Internet_20_link" text:visited-style-name="Visited_20_Internet_20_Link"><text:span text:style-name="T505">https://www.aljazeera.com/news/2023/1/18/abducted-burkina-women-flee-gunmen-through-bush?traffic_source=KeepReading</text:span></text:a><text:span text:style-name="T350">, Zugriff</text:span><text:span text:style-name="T355"> </text:span><text:span text:style-name="T354">2</text:span><text:span text:style-name="T351">3</text:span><text:span text:style-name="T353">.</text:span><text:span text:style-name="T354">3</text:span><text:span text:style-name="T353">.202</text:span><text:span text:style-name="T354">3</text:span></text:p>
        </text:list-item>
        <text:list-item>
          <text:p text:style-name="P37"><text:span text:style-name="T220">FH - Freedom House (10.3.2023): Freedom in the World 2023 - Burkina Faso, 2023<text:line-break/></text:span><text:a xlink:type="simple" xlink:href="https://www.ecoi.net/en/document/2088498.html" text:style-name="Internet_20_link" text:visited-style-name="Visited_20_Internet_20_Link"><text:span text:style-name="T503">https://www.ecoi.net/en/document/2088498.html</text:span></text:a><text:span text:style-name="T220">, Zugriff 23.3.2023</text:span></text:p>
        </text:list-item>
        <text:list-item>
          <text:p text:style-name="P37"><text:span text:style-name="T221">US</text:span><text:span text:style-name="T222">D</text:span><text:span text:style-name="T221">OS</text:span><text:span text:style-name="T222"> - </text:span><text:span text:style-name="T230">U.S. Department of State </text:span><text:span text:style-name="T222">[</text:span><text:span text:style-name="T221">USA</text:span><text:span text:style-name="T222">]</text:span><text:span text:style-name="T224"> </text:span><text:span text:style-name="T225">(</text:span><text:span text:style-name="T226">20</text:span><text:span text:style-name="T227">.</text:span><text:span text:style-name="T226">3</text:span><text:span text:style-name="T227">.</text:span><text:span text:style-name="T228">202</text:span><text:span text:style-name="T224">3</text:span><text:span text:style-name="T225">): </text:span><text:span text:style-name="T231">Country Report on Human Rights Practices 20</text:span><text:span text:style-name="T232">2</text:span><text:span text:style-name="T231">2 - </text:span><text:span text:style-name="T225">Burkina Faso, </text:span><text:a xlink:type="simple" xlink:href="https://www.state.gov/wp-content/uploads/2023/02/415610_BURKINA-FASO-2022-HUMAN-RIGHTS-REPORT.pdf" text:style-name="Internet_20_link" text:visited-style-name="Visited_20_Internet_20_Link"><text:span text:style-name="T455">https://www.state.gov/wp-content/uploads/2023/02/415610_BURKINA-FASO-2022-HUMAN-RIGHTS-REPORT.pdf</text:span></text:a><text:span text:style-name="T222">, </text:span><text:span text:style-name="T225">Zugriff</text:span><text:span text:style-name="T229"> </text:span><text:span text:style-name="T224">22</text:span><text:span text:style-name="T228">.</text:span><text:span text:style-name="T224">3</text:span><text:span text:style-name="T228">.202</text:span><text:span text:style-name="T224">3</text:span></text:p>
        </text:list-item>
      </text:list>
      <text:p text:style-name="P28">Abschnitt 17. Grundversorgung und Wirtschaft </text:p>
      <text:p text:style-name="P66"><text:span text:style-name="T126">Burkina Faso gehört zu den ärmsten Ländern der Welt</text:span><text:span text:style-name="T634"> </text:span><text:span text:style-name="T126">(Tagesschau 20.2.2023). Als Binnenland ist Burkina Faso in Bezug auf logistische Absatzmöglichkeiten von seinen Nachbarn abhängig, insbesondere über die Häfen von Abidjan (in der Elfenbeinküste, per Bahn mit Ouagadougou verbunden) und Téma (in Ghana). Seine stark landwirtschaftlich geprägte Wirtschaft ist von Niederschläge</text:span><text:span text:style-name="T127">n</text:span><text:span text:style-name="T126"> abhängig. Die Anpassung an den Klimawandel ist in dieser Hinsicht eine echte Herausforderung, bei der das Land in Afrika eine Vorreiterrolle einnimmt, ebenso wie bei den erneuerbaren Energien (Solarkraftwerk in Zagtouli)</text:span><text:span text:style-name="T128">. </text:span><text:span text:style-name="T126">Burkina Faso unternimmt Entwicklungsanstrengungen, die von den Partnern unterstützt werden, insbesondere im Rahmen des Nationalen Plans für wirtschaftliche und soziale Entwicklung (PNDES, seit 2016 aktiv), der für den Zeitraum 2021-2025 erneuert werden soll </text:span><text:span text:style-name="T128">(FD 10.3.2022).</text:span></text:p>
      <text:p text:style-name="P31"><text:span text:style-name="T665">Der Primärsektor (30 % des BIP und 80 % der Erwerbsbevölkerung), der die Bedeutung des informellen Sektors (schätzungsweise 80 %) erklärt, wird hauptsächlich </text:span><text:span text:style-name="T666">vom</text:span><text:span text:style-name="T665"> Baumwollanbau getragen. Der sekundäre Sektor (20% des BIP) besteht hauptsächlich aus dem Bergbau (insbesondere Gold, das 11% des BIP ausmacht und zusammen mit Baumwolle fast 95% der Exporteinnahmen des Landes generiert), dem Hoch- und Tiefbau und dem verarbeitenden Gewerbe. Der tertiäre Sektor schließlich (50% des BIP) profitiert </text:span><text:soft-page-break/><text:span text:style-name="T665">insbesondere von der Entwicklung der Finanzdienstleistungen und der Telekommunikation (FD 10.3.2022).</text:span></text:p>
      <text:p text:style-name="P83"><text:span text:style-name="Strong_20_Emphasis"><text:span text:style-name="T100">In den letzten Jahren hat die Regierung Reformen durchgeführt, um das für die Gründung eines Unternehmens erforderliche Kapital zu reduzieren, die Möglichkeit zu erleichtern, Kreditinformationen zu erhalten, und das Insolvenzabwicklungsverfahren zu verbessern. Das Geschäftsumfeld wird jedoch </text:span></text:span><text:span text:style-name="Strong_20_Emphasis"><text:span text:style-name="T105">von</text:span></text:span><text:span text:style-name="Strong_20_Emphasis"><text:span text:style-name="T100"> Korruption und Unsicherheit beeinträchtigt. Die beiden Militärputsche im Jahr 2022 ließen weitere Zweifel am regulatorischen Umfeld aufkommen, mit dem Einzelpersonen konfrontiert </text:span></text:span><text:span text:style-name="Strong_20_Emphasis"><text:span text:style-name="T105">sind</text:span></text:span><text:span text:style-name="Strong_20_Emphasis"><text:span text:style-name="T100">. </text:span></text:span><text:span text:style-name="Strong_20_Emphasis"><text:span text:style-name="T105">Zudem griffen i</text:span></text:span><text:span text:style-name="Strong_20_Emphasis"><text:span text:style-name="T100">m Jahr 2022 Aufständische regelmäßig in kommerzielle Aktivitäten ein, unter anderem durch Diebstahl von Vieh, die Erhebung von Steuern und die Unterbrechung des Bergbaubetriebs. </text:span></text:span><text:span text:style-name="Strong_20_Emphasis"><text:span text:style-name="T105">Der Staat verfügt in bedeutenden Teilen des Landes nur über geringe</text:span></text:span><text:span text:style-name="Strong_20_Emphasis"><text:span text:style-name="T100"> Kontrolle (FH 10.3.2023). Im Laufe des Jahres </text:span></text:span><text:span text:style-name="Strong_20_Emphasis"><text:span text:style-name="T106">2022 </text:span></text:span><text:span text:style-name="Strong_20_Emphasis"><text:span text:style-name="T100">blockierten gewaltbereite Extremisten dauerhaft Djibo, ein wichtiges Handelszentrum. Quellen, darunter Regierungsbeamte, berichteten, dass einige Frauen und Kinder nur Blätter und Salz gegessen haben und dass Frauen ihr Leben riskiert haben, indem sie nachts auf der Suche nach Nahrung die Kontrolllinien überschritten haben. Medienberichten zufolge starben im Mai in Djibo mindestens acht Kinder an Unterernährung (USDOS 20.3.2023).</text:span></text:span><text:span text:style-name="Strong_20_Emphasis"><text:span text:style-name="T552"> </text:span></text:span><text:span text:style-name="T601">Im November 2022 </text:span><text:span text:style-name="T602">bestätigte</text:span><text:span text:style-name="T601"> eine Sprecherin der Zivilgesellschaft, angesichts der Lage in Arbinda, </text:span><text:span text:style-name="T602">dass d</text:span><text:span text:style-name="T601">ie Bevölkerung ihre Reserven aufgebraucht hat </text:span><text:span text:style-name="T602">und nun</text:span><text:span text:style-name="T601"> am Rande einer humanitären Katastrophe</text:span><text:span text:style-name="T602"> </text:span><text:span text:style-name="T601">steht. </text:span><text:span text:style-name="T603">F</text:span><text:span text:style-name="T601">ast eine Million Menschen </text:span><text:span text:style-name="T603">leben</text:span><text:span text:style-name="T601"> in den blockierten Gebieten im Norden und Osten Burkina </text:span><text:span text:style-name="T603">Faso</text:span><text:span text:style-name="T601">s </text:span><text:span text:style-name="T552">(AJ 16.1.2023).</text:span></text:p>
      <text:p text:style-name="P26"><text:span text:style-name="Strong_20_Emphasis"><text:span text:style-name="T100">Aufgrund gewaltbereiter Extremisten haben humanitären Organisationen nur begrenzten Zugang zu gefährdeten Bevölkerungsgruppen im Land. </text:span></text:span><text:span text:style-name="Strong_20_Emphasis"><text:span text:style-name="T107">H</text:span></text:span><text:span text:style-name="Strong_20_Emphasis"><text:span text:style-name="T100">umanitäre </text:span></text:span><text:span text:style-name="Strong_20_Emphasis"><text:span text:style-name="T107">Kräfte nutzen</text:span></text:span><text:span text:style-name="Strong_20_Emphasis"><text:span text:style-name="T100"> den Luftdienst der Vereinten Nationen, um die Bevölkerung in den Sahel-, Nord- und Est-Regionen zu erreichen, die aufgrund von Konflikten nicht zugänglich </text:span></text:span><text:span text:style-name="Strong_20_Emphasis"><text:span text:style-name="T107">sind</text:span></text:span><text:span text:style-name="Strong_20_Emphasis"><text:span text:style-name="T100">. Außerdem leisteten die Vereinten Nationen im Laufe des Jahres </text:span></text:span><text:span text:style-name="Strong_20_Emphasis"><text:span text:style-name="T107">2022</text:span></text:span><text:span text:style-name="Strong_20_Emphasis"><text:span text:style-name="T100"> Nahrungsmittelhilfe für 1,8 Millionen Menschen. Am 12.8.2022 startete </text:span></text:span><text:span text:style-name="Strong_20_Emphasis"><text:span text:style-name="T108">d</text:span></text:span><text:span text:style-name="Strong_20_Emphasis"><text:span text:style-name="T100">ie Übergangsregierung eine groß angelegte Lebensmittelverteilung und Bargeldtransfer</text:span></text:span><text:span text:style-name="Strong_20_Emphasis"><text:span text:style-name="T107">s</text:span></text:span><text:span text:style-name="Strong_20_Emphasis"><text:span text:style-name="T100"> für schutzbedürftige Personen und </text:span></text:span><text:span text:style-name="Strong_20_Emphasis"><text:span text:style-name="T107">IDPs</text:span></text:span><text:span text:style-name="Strong_20_Emphasis"><text:span text:style-name="T100">. Ziel war es, ungefähr 3,4 Millionen Menschen mit Lebensmitteln zu versorgen, darunter 1,5 Millionen, die Bargeldtransfers erhielten, und 1,8 Millionen, die kostenlose Lebensmittelverteilung erhielten (USDOS 20.3.2023).</text:span></text:span></text:p>
      <text:p text:style-name="P67">Quellen:</text:p>
      <text:list xml:id="list72756497860734" text:continue-numbering="true" text:style-name="WWNum2">
        <text:list-item>
          <text:p text:style-name="P85"><text:span text:style-name="T356">A</text:span><text:span text:style-name="T357">J</text:span><text:span text:style-name="T356"> - A</text:span><text:span text:style-name="T357">l Jazeera</text:span><text:span text:style-name="T356"> (</text:span><text:span text:style-name="T357">16</text:span><text:span text:style-name="T358">.</text:span><text:span text:style-name="T357">1</text:span><text:span text:style-name="T358">.202</text:span><text:span text:style-name="T359">3</text:span><text:span text:style-name="T356">): </text:span><text:span text:style-name="T564">Burkina Faso: 50 women abducted by suspected rebels</text:span><text:span text:style-name="T356">, </text:span><text:a xlink:type="simple" xlink:href="https://www.aljazeera.com/news/2023/1/16/presumed-jihadists-abduct-about-50-women-in-burkina-faso-local-sources?traffic_source=KeepReading" text:style-name="Internet_20_link" text:visited-style-name="Visited_20_Internet_20_Link"><text:span text:style-name="T359">https://www.aljazeera.com/news/2023/1/16/presumed-jihadists-abduct-about-50-women-in-burkina-faso-local-sources?</text:span></text:a></text:p>
        </text:list-item>
        <text:list-item>
          <text:p text:style-name="P81"><text:span text:style-name="T476">F</text:span><text:span text:style-name="T475">D - France Diplomatie [France]</text:span><text:span text:style-name="T477"> </text:span><text:span text:style-name="T478">(</text:span><text:span text:style-name="T479">10</text:span><text:span text:style-name="T476">.</text:span><text:span text:style-name="T477">3</text:span><text:span text:style-name="T476">.202</text:span><text:span text:style-name="T480">2</text:span><text:span text:style-name="T478">): Burkina Faso, </text:span><text:span text:style-name="T114">Présentation du Burkina Faso,</text:span><text:span text:style-name="T626"> </text:span><text:a xlink:type="simple" xlink:href="https://www.diplomatie.gouv.fr/fr/dossiers-pays/burkina-faso/presentation-du-burkina-faso/" text:style-name="Internet_20_link" text:visited-style-name="Visited_20_Internet_20_Link"><text:span text:style-name="T473">https://www.diplomatie.gouv.fr/fr/dossiers-pays/burkina-faso/presentation-du-burkina-faso/</text:span></text:a><text:span text:style-name="T476">, </text:span><text:span text:style-name="T479">Zugriff 22.3.2023</text:span></text:p>
        </text:list-item>
        <text:list-item>
          <text:p text:style-name="P37"><text:span text:style-name="T223">FH - Freedom House (10.3.2023): Freedom in the World 2023 - Burkina Faso, 2023<text:line-break/></text:span><text:a xlink:type="simple" xlink:href="https://www.ecoi.net/en/document/2088498.html" text:style-name="Internet_20_link" text:visited-style-name="Visited_20_Internet_20_Link"><text:span text:style-name="T477">https://www.ecoi.net/en/document/2088498.html</text:span></text:a><text:span text:style-name="T223">, Zugriff 23.3.2023</text:span></text:p>
        </text:list-item>
        <text:list-item>
          <text:p text:style-name="P87"><text:soft-page-break/><text:span text:style-name="T492">T</text:span><text:span text:style-name="T489">agesschau (20.2.2023): Burkina Faso: Mindestens 51 Soldaten getötet, </text:span><text:a xlink:type="simple" xlink:href="https://www.tagesschau.de/ausland/afrika/burkina-faso-angriff-soldaten-101.html" text:style-name="Internet_20_link" text:visited-style-name="Visited_20_Internet_20_Link"><text:span text:style-name="T473">https://www.tagesschau.de/ausland/afrika/burkina-faso-angriff-soldaten-101.html</text:span></text:a><text:span text:style-name="T489">, Zugriff 22.3.2023</text:span></text:p>
        </text:list-item>
        <text:list-item>
          <text:p text:style-name="P81"><text:span text:style-name="T221">US</text:span><text:span text:style-name="T222">D</text:span><text:span text:style-name="T221">OS</text:span><text:span text:style-name="T222"> - </text:span><text:span text:style-name="T230">U.S. Department of State </text:span><text:span text:style-name="T222">[</text:span><text:span text:style-name="T221">USA</text:span><text:span text:style-name="T222">]</text:span><text:span text:style-name="T224"> </text:span><text:span text:style-name="T225">(</text:span><text:span text:style-name="T226">20</text:span><text:span text:style-name="T227">.</text:span><text:span text:style-name="T226">3</text:span><text:span text:style-name="T227">.</text:span><text:span text:style-name="T228">202</text:span><text:span text:style-name="T224">3</text:span><text:span text:style-name="T225">): </text:span><text:span text:style-name="T231">Country Report on Human Rights Practices 20</text:span><text:span text:style-name="T232">2</text:span><text:span text:style-name="T231">2 - </text:span><text:span text:style-name="T225">Burkina Faso, </text:span><text:a xlink:type="simple" xlink:href="https://www.state.gov/wp-content/uploads/2023/02/415610_BURKINA-FASO-2022-HUMAN-RIGHTS-REPORT.pdf" text:style-name="Internet_20_link" text:visited-style-name="Visited_20_Internet_20_Link"><text:span text:style-name="T456">https://www.state.gov/wp-content/uploads/2023/02/415610_BURKINA-FASO-2022-HUMAN-RIGHTS-REPORT.pdf</text:span></text:a><text:span text:style-name="T222">, </text:span><text:span text:style-name="T225">Zugriff</text:span><text:span text:style-name="T229"> </text:span><text:span text:style-name="T224">22</text:span><text:span text:style-name="T228">.</text:span><text:span text:style-name="T224">3</text:span><text:span text:style-name="T228">.202</text:span><text:span text:style-name="T224">3</text:span></text:p>
        </text:list-item>
      </text:list>
      <text:p text:style-name="P28">Abschnitt 18. Medizinische Versorgung </text:p>
      <text:p text:style-name="P93"><text:span text:style-name="T183">Die medizinische Versorgung im Lande ist mit Europa nicht zu vergleichen und vielfach technisch, apparativ und/oder hygienisch problematisch. Die ärztliche Versorgung in Ouagadougou ist begrenzt. Fachärzte fast aller Fachrichtungen sind vorhanden</text:span> <text:span text:style-name="T183">(</text:span><text:span text:style-name="T184">AA 10.3.2023</text:span><text:span text:style-name="T183">). Zwischen Juli und Dezember 2022 führten MSF-Teams in Burkina Faso, die in vier Regionen des Landes tätig waren, fast 400.000 ambulante Gesundheitskonsultationen durch und halfen </text:span><text:span text:style-name="T185">fast</text:span><text:span text:style-name="T183"> 4.300 Frauen </text:span><text:span text:style-name="T185">bei einer Geburt </text:span><text:span text:style-name="T183">(MSF 9.2.2023).</text:span></text:p>
      <text:p text:style-name="P35">Die instabile Sicherheitslage des Landes wirkt sich auf die sexuelle und reproduktive Gesundheit von Frauen und Mädchen aus, da 12 % der Gesundheitszentren in den Regionen Nord, Sahel und Est aufgrund von Unsicherheit geschlossen wurden. Die Vereinten Nationen ermöglichten im Laufe des Jahres <text:span text:style-name="T667">2022 </text:span>740.000 Menschen Zugang zur Gesundheitsversorgung in Gebieten, in denen Gesundheitseinrichtungen geschlossen wurden und es an medizinischer Ausrüstung mangelt. Die Vereinten Nationen haben außerdem 550.000 Menschen Zugang zu Wasser, Hygiene und sanitären Einrichtungen und 421.000 Kindern und Müttern oder schwangeren Frauen Ernährungshilfe gewährt (USDOS 20.3.2023).</text:p>
      <text:p text:style-name="P93"><text:span text:style-name="T443">Die meisten </text:span><text:span text:style-name="T448">Medikamente, bzw. Wirkstoffe</text:span><text:span text:style-name="T443"> sind in der Hauptstadt Ouagadougou erhältlich, in den Provinzen jedoch schwieriger </text:span><text:span text:style-name="T668">(FD 5.3.2023). </text:span>Die Apotheken in Ouagadougou haben ein Sortiment wichtiger Standardmedikamente, häufig französischer Herkunft. Die Lagerung und der Transport sind vielfach unzureichend. Medikamentenfälschungen mit unsicherem Inhalt kommen vor <text:span text:style-name="T183">(</text:span><text:span text:style-name="T184">AA 10.3.2023</text:span><text:span text:style-name="T183">).</text:span></text:p>
      <text:p text:style-name="P35">Burkina Faso zählt<text:span text:style-name="T669">e</text:span> Ende Feb<text:span text:style-name="T669">e</text:span>r 2021 26 Labore, die eine COVID-19 Diagnostik durchführen k<text:span text:style-name="T669">o</text:span>nn<text:span text:style-name="T669">t</text:span>en. War es zu Beginn der Pandemie nur ein einziges Labor, so wurden enorme Fortschritte in Richtung Dezentralisierung und Gesundenversorgung gemacht. Direkt bei den Testzentren sind nun auch Medikamente zur Behandlung von COVID-19 erhältlich. Die Krankheit erhält in der Versorgung eine ähnliche Gewichtung wie Malaria (WKO 2.3.2021).</text:p>
      <text:p text:style-name="P67">Quellen:</text:p>
      <text:list xml:id="list72755981960698" text:continue-numbering="true" text:style-name="WWNum2">
        <text:list-item>
          <text:p text:style-name="P84"><text:span text:style-name="T499">AA - Auswärtiges Amt [Deutschland] (</text:span><text:span text:style-name="T500">10</text:span><text:span text:style-name="T347">.</text:span><text:span text:style-name="T348">3</text:span><text:span text:style-name="T347">.202</text:span><text:span text:style-name="T348">3</text:span><text:span text:style-name="T499">): </text:span><text:span text:style-name="T501">Burkina Faso</text:span><text:span text:style-name="T499">: Reise- und Sicherheitshinweise (Reisewarnung und COVID-19-bedingte <text:s/>Reisewarnung), </text:span><text:a xlink:type="simple" xlink:href="https://www.auswaertiges-amt.de/de/ReiseUndSicherheit/burkinafasosicherheit/212336" text:style-name="Internet_20_link" text:visited-style-name="Visited_20_Internet_20_Link"><text:span text:style-name="T473">https://www.auswaertiges-amt.de/de/ReiseUndSicherheit/burkinafasosicherheit/212336</text:span></text:a><text:span text:style-name="T499">, Zugriff</text:span><text:span text:style-name="T349"> </text:span><text:span text:style-name="T348">22</text:span><text:span text:style-name="T347">.</text:span><text:span text:style-name="T348">3</text:span><text:span text:style-name="T347">.202</text:span><text:span text:style-name="T348">3</text:span></text:p>
        </text:list-item>
        <text:list-item>
          <text:p text:style-name="P81"><text:soft-page-break/><text:span text:style-name="T372">F</text:span><text:span text:style-name="T373">D - France Diplomatie [France]</text:span><text:span text:style-name="T374"> </text:span><text:span text:style-name="T375">(</text:span><text:span text:style-name="T376">5</text:span><text:span text:style-name="T372">.</text:span><text:span text:style-name="T374">3</text:span><text:span text:style-name="T372">.202</text:span><text:span text:style-name="T376">3</text:span><text:span text:style-name="T375">): Burkina Faso, </text:span><text:span text:style-name="T376">Sant</text:span><text:span text:style-name="T196">é,</text:span><text:span text:style-name="T627"> </text:span><text:a xlink:type="simple" xlink:href="https://www.diplomatie.gouv.fr/fr/conseils-aux-voyageurs/conseils-par-pays-destination/burkina-faso/#sante" text:style-name="Internet_20_link" text:visited-style-name="Visited_20_Internet_20_Link"><text:span text:style-name="T473">https://www.diplomatie.gouv.fr/fr/conseils-aux-voyageurs/conseils-par-pays-destination/burkina-faso/#sante</text:span></text:a><text:span text:style-name="T635">, </text:span><text:span text:style-name="T377">Zugriff 22.3.2023</text:span><text:span text:style-name="T361"> </text:span></text:p>
        </text:list-item>
        <text:list-item>
          <text:p text:style-name="P81"><text:span text:style-name="T199">MSF - Médecins Sans Frontières </text:span><text:span text:style-name="T201">(9.2.2023)</text:span><text:span text:style-name="T199">: MSF condemns the brutal and deliberate killing of two staff in Burkina Faso, </text:span><text:a xlink:type="simple" xlink:href="https://www.ecoi.net/en/document/2086928.html" text:style-name="Internet_20_link" text:visited-style-name="Visited_20_Internet_20_Link"><text:span text:style-name="T473">https://www.ecoi.net/en/document/2086928.html</text:span></text:a><text:span text:style-name="T199">, Zugriff 23.3.2023</text:span></text:p>
        </text:list-item>
        <text:list-item>
          <text:p text:style-name="P81"><text:span text:style-name="T197">US</text:span><text:span text:style-name="T198">D</text:span><text:span text:style-name="T197">OS</text:span><text:span text:style-name="T198"> - </text:span><text:span text:style-name="T217">U.S. Department of State </text:span><text:span text:style-name="T198">[</text:span><text:span text:style-name="T197">USA</text:span><text:span text:style-name="T198">]</text:span><text:span text:style-name="T202"> </text:span><text:span text:style-name="T203">(</text:span><text:span text:style-name="T204">20</text:span><text:span text:style-name="T205">.</text:span><text:span text:style-name="T204">3</text:span><text:span text:style-name="T205">.</text:span><text:span text:style-name="T206">202</text:span><text:span text:style-name="T202">3</text:span><text:span text:style-name="T203">): </text:span><text:span text:style-name="T218">Country Report on Human Rights Practices 20</text:span><text:span text:style-name="T219">2</text:span><text:span text:style-name="T218">2 - </text:span><text:span text:style-name="T203">Burkina Faso, </text:span><text:a xlink:type="simple" xlink:href="https://www.state.gov/wp-content/uploads/2023/02/415610_BURKINA-FASO-2022-HUMAN-RIGHTS-REPORT.pdf" text:style-name="Internet_20_link" text:visited-style-name="Visited_20_Internet_20_Link"><text:span text:style-name="T455">https://www.state.gov/wp-content/uploads/2023/02/415610_BURKINA-FASO-2022-HUMAN-RIGHTS-REPORT.pdf</text:span></text:a><text:span text:style-name="T198">, </text:span><text:span text:style-name="T203">Zugriff</text:span><text:span text:style-name="T199"> </text:span><text:span text:style-name="T202">22</text:span><text:span text:style-name="T206">.</text:span><text:span text:style-name="T202">3</text:span><text:span text:style-name="T206">.202</text:span><text:span text:style-name="T202">3</text:span><text:span text:style-name="T207"> </text:span></text:p>
        </text:list-item>
        <text:list-item>
          <text:p text:style-name="P81"><text:span text:style-name="T492">W</text:span><text:span text:style-name="T498">KO - Wirtschaftskammer Österreich (2.3.2021): </text:span><text:span text:style-name="T488">Coronavirus: Situation in Burkina Faso,</text:span><text:span text:style-name="T498"> </text:span><text:a xlink:type="simple" xlink:href="https://www.auswaertiges-amt.de/de/ReiseUndSicherheit/burkinafasosicherheit/212336" text:style-name="Internet_20_link" text:visited-style-name="Visited_20_Internet_20_Link"><text:span text:style-name="T473">https://www.auswaertiges-amt.de/de/ReiseUndSicherheit/burkinafasosicherheit/212336</text:span></text:a><text:span text:style-name="T498">, Zugriff 22.3.2023</text:span></text:p>
        </text:list-item>
      </text:list>
      <text:p text:style-name="P28">Abschnitt 19. Rückkehr</text:p>
      <text:p text:style-name="P39">Die Regierung kooperiert mit dem UNHCR und anderen humanitären Organisationen bei der Bereitstellung von Schutz und Hilfe für Flüchtlinge sowie für zurückkehrende Flüchtlinge, Asylsuchende, Staatenlose und andere betroffene Personen. UNHCR verzeichnete im September <text:span text:style-name="T670">2022</text:span> etwa 33.530 Flüchtlinge <text:span text:style-name="T671">im Land</text:span>, die überwiegende Mehrheit aus anderen Ländern der Sahelzone (USDOS 20.3.2023).</text:p>
      <text:p text:style-name="P40"><text:span text:style-name="T443">Der Handlungsspielraum für NGOs und Menschenrechtsorganisationen wurde 2022 durch die zunehmende Gewalt und die Rückkehr der Militärherrschaft weiter eingeschränkt. Städte, Flüchtlingslager und große Landstriche sind routinemäßig von staatlichen Behörden abgeschnitten. Der humanitäre Zugang ist insbesondere im Norden von Burkina Faso, wo bewaffnete Konflikte am schlimmsten sind, begrenzt </text:span>(FH 10.3.2023).</text:p>
      <text:p text:style-name="P39">Wiederholte bewaffnete Angriffe, interethnische Zusammenstöße und Naturkatastrophen im ganzen Land führten nach <text:span text:style-name="T672">staatlichen Angaben</text:span> bis zum 30.<text:span text:style-name="T673">9.2022</text:span> zur Vertreibung von mehr als 1,7 Millionen Menschen, <text:span text:style-name="T672">nach anderen Angaben zu</text:span> fast zwei Millionen Binnenvertriebene<text:span text:style-name="T672">n</text:span> (USDOS 20.3.2023).</text:p>
      <text:p text:style-name="P55"><text:span text:style-name="T614">Um das Risiko der Staatenlosigkeit zu mindern, ermöglichten die Generaldirektion für Zivilstandsmodernisierung und UNHCR im Laufe des Jahres die Verteilung von 29.663 Dokumenten an Binnenvertriebene und Mitglieder der Aufnahmegemeinschaft, darunter 15.172 deklarative Geburtsurkunden. Darüber hinaus stellte sie 14.043 Personalausweise.</text:span><text:span text:style-name="T615">3.</text:span><text:span text:style-name="T614"> und 448 </text:span><text:span text:style-name="T616">Dokumente</text:span><text:span text:style-name="T614"> </text:span><text:span text:style-name="T616">für </text:span><text:span text:style-name="T614">von Staatenlosigkeit bedrohte Personen aus, die identifiziert und an die Justiz zur Vorlage von Staatsangehörigkeitsbescheinigungen verwiesen wurden. Staatenlose Frauen machten 52 % aller unterstützten Frauen aus. UNHCR unterstützt die Regierung weiterhin im Rahmen des Einsatzes der „ICIVIL“-Technologie </text:span><text:span text:style-name="T617">[</text:span><text:span text:style-name="T443">rechtsgültige Anmeldung beim Zivilstandsamt</text:span><text:span text:style-name="T617">]</text:span><text:span text:style-name="T614"> in der Gemeinde Gourcy (Region Nord), um das Risiko der Staatenlosigkeit zu verhindern und zu verringern (USDOS 20.3.2023).</text:span></text:p>
      <text:p text:style-name="P67">Quellen:</text:p>
      <text:list xml:id="list72756017522755" text:continue-numbering="true" text:style-name="WWNum2">
        <text:list-item>
          <text:p text:style-name="P41"><text:soft-page-break/><text:span text:style-name="T220">FH - Freedom House (10.3.2023): Freedom in the World 2023 - Burkina Faso, 2023<text:line-break/></text:span><text:a xlink:type="simple" xlink:href="https://www.ecoi.net/en/document/2088498.html" text:style-name="Internet_20_link" text:visited-style-name="Visited_20_Internet_20_Link"><text:span text:style-name="T503">https://www.ecoi.net/en/document/2088498.html</text:span></text:a><text:span text:style-name="T220">, Zugriff 23.3.2023</text:span><text:span text:style-name="T473"> </text:span></text:p>
        </text:list-item>
        <text:list-item>
          <text:p text:style-name="P80"><text:span text:style-name="T474">US</text:span><text:span text:style-name="T475">D</text:span><text:span text:style-name="T474">OS</text:span><text:span text:style-name="T475"> - </text:span><text:span text:style-name="T506">U.S. Department of State </text:span><text:span text:style-name="T475">[</text:span><text:span text:style-name="T474">USA</text:span><text:span text:style-name="T475">]</text:span><text:span text:style-name="T481"> </text:span><text:span text:style-name="T482">(</text:span><text:span text:style-name="T483">20</text:span><text:span text:style-name="T484">.</text:span><text:span text:style-name="T483">3</text:span><text:span text:style-name="T484">.</text:span><text:span text:style-name="T485">202</text:span><text:span text:style-name="T481">3</text:span><text:span text:style-name="T482">): </text:span><text:span text:style-name="T507">Country Report on Human Rights Practices 20</text:span><text:span text:style-name="T508">2</text:span><text:span text:style-name="T507">2 - </text:span><text:span text:style-name="T482">Burkina Faso, </text:span><text:a xlink:type="simple" xlink:href="https://www.state.gov/wp-content/uploads/2023/02/415610_BURKINA-FASO-2022-HUMAN-RIGHTS-REPORT.pdf" text:style-name="Internet_20_link" text:visited-style-name="Visited_20_Internet_20_Link"><text:span text:style-name="T457">https://www.state.gov/wp-content/uploads/2023/02/415610_BURKINA-FASO-2022-HUMAN-RIGHTS-REPORT.pdf</text:span></text:a><text:span text:style-name="T475">, </text:span><text:span text:style-name="T482">Zugriff</text:span><text:span text:style-name="T486"> </text:span><text:span text:style-name="T481">22</text:span><text:span text:style-name="T485">.</text:span><text:span text:style-name="T481">3</text:span><text:span text:style-name="T485">.202</text:span><text:span text:style-name="T481">3</text:span><text:span text:style-name="T487"> </text:span></text:p>
        </text:list-item>
      </text:list>
      <text:p text:style-name="P88"><text:span text:style-name="T40"/></text:p>
      <text:p text:style-name="P88"><text:span text:style-name="T40"/></text:p>
      <text:p text:style-name="P68">KI vom 2.2.2022: Militärputsch (betrifft: Abschnitt 2 / politische Lage)</text:p>
      <text:p text:style-name="P47">Nach Schießereien in Kasernen am 23.1.2022 verkündete ein aus dem Militär stammender Putschist am 24.1. im Fernsehen die Machtübernahme durch die Armee und die Abdankung von Präsident Kaboré. Die Putschisten agieren unter dem Namen Mouvement Patriotique pour la Sauvegarde et la Restauration (MPSR) und werden von Oberstleutnant Paul-Henri Sandaogo Damiba angeführt (BAMF 31.1.2022).</text:p>
      <text:p text:style-name="P47">Nach Darstellung der Putschisten verlief die Machtübernahme unblutig. Präsident Kaboré und Premierminister Zerbo sind von der Armee festgesetzt worden (BAMF 31.1.2022), das Parlament wurde aufgelöst (DW 31.1.2022; vgl. FAZ 26.1.2022). </text:p>
      <text:p text:style-name="P47">Die Lage in Burkina Faso ist ruhig. Eine Ausgangssperre von 21:00 bis 05:00 Uhr wurde verhängt. Die anfangs gesperrten Luftgrenzen wurden wieder geöffnet (BAMF 31.1.2022). Anfang Feber 2022 wurde die Verfassung zum Teil wieder in Kraft gesetzt (FAZ 1.2.2022). Nach eigenen Angaben will die Junta „innerhalb einer angemessenen Frist“ einen Zeitplan für eine Rückkehr zur verfassungsmäßigen Ordnung vorschlagen (BAMF 31.1.2022; vgl. FAZ 26.1.2022). Sie gibt zudem an, dass demokratische Grundsätze – Unabhängigkeit der Justiz, Presse- und Meinungsfreiheit – weiterhin gelten werden. Gleichzeitig wurde Dambia vorübergehend zum Staatsoberhaupt ernannt und die MPSR zum zentralen Organ für die Festlegung und Ausrichtung der Sicherheits-, Wirtschafts-, Sozial- und Entwicklungspolitik erklärt (FAZ 1.2.2022).</text:p>
      <text:p text:style-name="P47">Burkina Faso stand zuletzt zunehmend im Zeichen der Gewalt extremistischer, teils dem IS und teils al Kaida nahestehender Gruppen. Die Zahl an IDPs hat sich von 47.000 Ende 2018 auf 1,5 Millionen Menschen Ende 2021 stark erhöht (BAMF 31.1.2022; vgl. BBC 25.1.2022). Seit 2015 sind mehr als 2.000 Menschen getötet worden (FAZ 1.2.2022; vgl. DW 31.1.2022). Auch wenn Kaboré im November 2020 als Präsident wiedergewählt worden war, so wurde ihm die Eskalation der Angriffe durch Dschihadisten und auch die Unfähigkeit, die Wirtschaft wieder in Schwung zu bringen, zur Last gelegt (AfA 31.1.2022). In den vergangenen Monaten hatte sich also die Unzufriedenheit über die Regierung und die katastrophale Sicherheitslage verschärft (FAZ 26.1.2022). </text:p>
      <text:p text:style-name="P47">Vor dem Putsch war auch die Unzufriedenheit des Militärs angewachsen. Einerseits ist die Armee schlecht ausgerüstet bzw. wurde die fehlende Unterstützung (BAMF 31.1.2022; vgl. BBC 25.1.2022) und auch die nicht-Zahlung von Gehältern bemängelt (AfA 31.1.2022); <text:soft-page-break/>andererseits kam es bei Zwischenfällen mit islamistischen Extremisten zu schweren Verlusten. Nicht nur Teile des Militärs und der Opposition (BAMF 31.1.2022) sondern auch Demonstranten haben in jüngerer Zeit verstärkt den Rücktritt von Präsident Kaboré gefordert (BAMF 31.1.2022; vgl BBC 25.1.2022). Folglich wurde der Putsch zumindest von Teilen der Bevölkerung (BAMF 31.1.2022), nach anderen Angaben sogar weitgehend von der Öffentlichkeit begrüßt (AfA 31.1.2022). EU, UN und ECOWAS verurteilten hingegen den Staatsstreich (BAMF 31.1.2022), die Mitgliedschaften Burkina Fasos bei ECOWAS (BAMF 31.1.2022) und bei der Afrikanischen Union wurde suspendiert (FAZ 1.2.2022; vgl. DW 31.1.2022).</text:p>
      <text:p text:style-name="P69">Quellen:</text:p>
      <text:list xml:id="list2208840679" text:style-name="WW8Num4">
        <text:list-item>
          <text:p text:style-name="P96"><text:span text:style-name="T65">AfA – African Arguments / Nick Westcott (31.1.2022): Making sense of the coup in Burkina Faso, </text:span><text:a xlink:type="simple" xlink:href="https://africanarguments.org/2022/01/making-sense-of-the-coup-in-burkina-faso/" text:style-name="Internet_20_link" text:visited-style-name="Visited_20_Internet_20_Link"><text:span text:style-name="Internet_20_link"><text:span text:style-name="T65">https://africanarguments.org/2022/01/making-sense-of-the-coup-in-burkina-faso/</text:span></text:span></text:a><text:span text:style-name="T65">, Zugriff 2.2.2022</text:span></text:p>
        </text:list-item>
        <text:list-item>
          <text:p text:style-name="P96"><text:span text:style-name="T65">BAMF – Bundesamt für Migration und Flüchtlinge [Deutschland] (31.1.2022): Briefing Notes KW05 / 2022, </text:span><text:a xlink:type="simple" xlink:href="https://www.bamf.de/SharedDocs/Anlagen/DE/Behoerde/Informationszentrum/BriefingNotes/2022/briefingnotes-kw05-2022.pdf?__blob=publicationFile&amp;v=2" text:style-name="Internet_20_link" text:visited-style-name="Visited_20_Internet_20_Link"><text:span text:style-name="Internet_20_link"><text:span text:style-name="T65">https://www.bamf.de/SharedDocs/Anlagen/DE/Behoerde/Informationszentrum/BriefingNotes/2022/briefingnotes-kw05-2022.pdf?__blob=publicationFile&amp;v=2</text:span></text:span></text:a><text:span text:style-name="T65">, Zugriff 2.2.2022</text:span></text:p>
        </text:list-item>
        <text:list-item>
          <text:p text:style-name="P96"><text:span text:style-name="T65">BBC (25.1.2022): Burkina Faso coup: Why soldiers have overthrown President Kaboré, </text:span><text:a xlink:type="simple" xlink:href="https://www.bbc.com/news/world-africa-60112043" text:style-name="Internet_20_link" text:visited-style-name="Visited_20_Internet_20_Link"><text:span text:style-name="Internet_20_link"><text:span text:style-name="T65">https://www.bbc.com/news/world-africa-60112043</text:span></text:span></text:a><text:span text:style-name="T65">, Zugriff 2.2.2022</text:span></text:p>
        </text:list-item>
        <text:list-item>
          <text:p text:style-name="P96"><text:span text:style-name="T65">DS – Der Standard (31.1.2022): Junta in Burkina Faso sagt Rückkehr zur Verfassungsordnung zu, </text:span><text:a xlink:type="simple" xlink:href="https://www.derstandard.at/story/2000132979546/au-mitgliedschaft-von-burkina-faso-nach-militaerputsch-ausgesetzt" text:style-name="Internet_20_link" text:visited-style-name="Visited_20_Internet_20_Link"><text:span text:style-name="Internet_20_link"><text:span text:style-name="T65">https://www.derstandard.at/story/2000132979546/au-mitgliedschaft-von-burkina-faso-nach-militaerputsch-ausgesetzt</text:span></text:span></text:a><text:span text:style-name="T65">, Zugriff 2.2.2022</text:span></text:p>
        </text:list-item>
        <text:list-item>
          <text:p text:style-name="P96"><text:span text:style-name="T65">DS – Der Standard (24.1.2022): Aufstand einer frustrierten Armee in Burkina Faso, </text:span><text:a xlink:type="simple" xlink:href="https://www.derstandard.at/story/2000132799159/aufstand-einer-frustrierten-armee-in-burkino-faso" text:style-name="Internet_20_link" text:visited-style-name="Visited_20_Internet_20_Link"><text:span text:style-name="Internet_20_link"><text:span text:style-name="T65">https://www.derstandard.at/story/2000132799159/aufstand-einer-frustrierten-armee-in-burkino-faso</text:span></text:span></text:a><text:span text:style-name="T65">, Zugriff 2.2.2022</text:span></text:p>
        </text:list-item>
        <text:list-item>
          <text:p text:style-name="P96"><text:span text:style-name="T65">DW – Deutsche Welle (31.1.2022): Terroristen in Burkina Faso "ausgeschaltet", </text:span><text:a xlink:type="simple" xlink:href="https://www.dw.com/de/terroristen-in-burkina-faso-ausgeschaltet/a-60608874" text:style-name="Internet_20_link" text:visited-style-name="Visited_20_Internet_20_Link"><text:span text:style-name="Internet_20_link"><text:span text:style-name="T65">https://www.dw.com/de/terroristen-in-burkina-faso-ausgeschaltet/a-60608874</text:span></text:span></text:a><text:span text:style-name="T65">, Zugriff 2.2.2022</text:span></text:p>
        </text:list-item>
        <text:list-item>
          <text:p text:style-name="P96"><text:span text:style-name="T65">FAZ – Frankfurter Allgemeine Zeitung (1.2.2022): Junta in Burkina Faso setzt Teile der Verfassung wieder ein, </text:span><text:a xlink:type="simple" xlink:href="https://www.faz.net/aktuell/politik/ausland/junta-in-burkina-faso-setzt-teile-der-verfassung-wieder-ein-17770231.html" text:style-name="Internet_20_link" text:visited-style-name="Visited_20_Internet_20_Link"><text:span text:style-name="Internet_20_link"><text:span text:style-name="T65">https://www.faz.net/aktuell/politik/ausland/junta-in-burkina-faso-setzt-teile-der-verfassung-wieder-ein-17770231.html</text:span></text:span></text:a><text:span text:style-name="T65">, Zugriff 2.2.2022</text:span></text:p>
        </text:list-item>
        <text:list-item>
          <text:p text:style-name="P97"><text:span text:style-name="T65">FAZ – Frankfurter Allgemeine Zeitung (26.1.2022): Der Putsch eines Fachmanns für Terror, </text:span><text:a xlink:type="simple" xlink:href="https://www.faz.net/aktuell/politik/ausland/putsch-militaer-uebernimmt-macht-in-burkina-faso-17750467.html" text:style-name="Internet_20_link" text:visited-style-name="Visited_20_Internet_20_Link"><text:span text:style-name="Internet_20_link"><text:span text:style-name="T65">https://www.faz.net/aktuell/politik/ausland/putsch-militaer-uebernimmt-macht-in-burkina-faso-17750467.html</text:span></text:span></text:a><text:span text:style-name="T65">, Zugriff 2.2.2022</text:span></text:p>
        </text:list-item>
      </text:list>
      <text:p text:style-name="P73"/>
      <text:p text:style-name="P75">KI vom 27.12.2019: Angriffe durch Dschihadistengruppierungen (Betrifft: Abschnitte 3./Sicherheitslage und 13./Religionsfreiheit)</text:p>
      <text:p text:style-name="P74">Bei einem Angriff am 24.12.2019 auf einen Militärstützpunkt und die Stadt Arbinda in der Provinz Soum im Norden des Landes wurden gemäß offiziellen Angaben 35 Zivilisten, fast alle davon Frauen, sowie sieben Soldaten und 80 aufständische Kämpfer getötet (AJ 25.12.2019; vgl. ORF 26.12.2019, EN 25.12.2019). Zunächst bekannte sich keine Gruppe zu dem Angriff. Es ist in dem Land auch selten, dass Gruppierungen die Verantwortung für Angriffe übernehmen. In Burkina Faso sind Gruppierungen aktiv, die mit Al-Kaida und <text:soft-page-break/>Islamischer Staat (IS) verbunden sind. Ihnen werden viele Attacken zugeschrieben. (Standard 25.12.2019; vgl. AJ 25.12.2019).</text:p>
      <text:p text:style-name="P74">Am darauffolgenden Tag, dem 25.12.2019, wurden in derselben Region nahe Hallalé eine Militärpatrouille attackiert. Bei den Gefechten wurden mindestens elf Soldaten und mindestens fünf der Angreifer getötet (TS 26.12.2019; vgl. ORF 26.12.2019, Monde 25.12.2019).</text:p>
      <text:p text:style-name="P74">Angriffe von Dschihadisten gegen christliche Kirchen oder Geistliche haben in Burkina Faso in letzter Zeit zugenommen (JA 2.12.2019; vgl. ACLED 31.5.2019). Am 1.12.2019, wurden bei einem Angriff auf eine protestantische Kirche in in der Provinz Komandjari mindestens 14 Menschen erschossen (JA 2.12.2019; vgl. DW 1.12.2019). Im Zeitraum 1.1. bis 26.5.2019 wurden Angriffe auf christliche Gemeinden in Sergoussouma, Boukouma, Silgadji, Dablo, Kayon und Toulfé registriert; alle fanden im Rahmen von Militäroperationen statt, die von schweren Menschenrechtsverletzungen begleitet waren (ACLED 31.5.2019; vgl. HRW 21.5.2018).</text:p>
      <text:p text:style-name="P74">Im November 2019 wurden bei einem Hinterhalt auf einen Konvoi, der Mitarbeiter eines kanadischen Bergbauunternehmens transportierte, 37 Menschen getötet (AJ 25.12.2019). In Burkina Faso wurden seit 2015 mehr als 700 Menschen getötet und etwa 560.000 sind laut UNO derzeit intern vertrieben. Die Angriffe betreffen in der Regel den Norden und Osten des Landes, wobei die Hauptstadt Ouagadougou dreimal ins Visier genommen wurde (AJ 25.12.2019). Die Angriffe haben sich im Jahr 2019 verstärkt (AJ 25.12.2019; vgl. AA 27.11.2019). Die schlecht ausgerüstete und schlecht ausgebildete Armee versucht, die Gewalt einzudämmen (AJ 25.12.2019). Vor dem Vorfall am 24.12.2019 gaben die Sicherheitskräfte Burkina Fasos an, sie haben seit November 2019 in mehreren Operationen etwa 100 Kämpfer getötet (AJ 25.12.2019). Ende 2018 wurde in sieben der 13 Selbstverwaltungsbezirken der Ausnahmezustand verhängt (24H 26.12.2019; vgl. AA 27.11.2019).</text:p>
      <text:p text:style-name="P74">Die Angriffe auf Kirchen in Burkina Faso sind auch Reaktionen auf die Taktik der verbrannten Erde des Staates und der Milizen, mit denen der Staat zusammenarbeitet (ACLED 31.5.2019; vgl. HRW 21.5.2018). Während Angriffe von Dschihadisten auf Kirchen jedoch international Schlagzeilen machen, finden ähnlich brutale Taktiken der Regierung und ihrer Verbündeten - einschließlich Massenhinrichtungen von Fulani - nicht die gleiche Aufmerksamkeit (ACLED 31.5.2019). Dennoch ist dieses Vorgehen der Regierungstruppen zum Teil der Katalysator für die von militanten Gruppen in der Region ausgeübte Gewalt. Die Taktik der Regierung ermöglicht es den Dschihadisten, sich als Verteidiger bestimmter Gemeinschaften zu präsentieren, und erleichtert die Rekrutierung (ACLED 31.5.2019; vgl. AJ 25.12.2019). Während groß angelegte Regierungsoperationen kurzfristig zu oberflächlichen Gewinnen führen können, machen die negativen Auswirkungen auf das Verhältnis des <text:soft-page-break/>Staates zur Bevölkerung diese Gewinne schnell wieder zunichte und fördern die exponentielle Ausweitung der Militanz in Burkina Faso (ACLED 31.5.2019).</text:p>
      <text:p text:style-name="P69">Quellen:</text:p>
      <text:list xml:id="list72757264688521" text:continue-numbering="true" text:style-name="WW8Num4">
        <text:list-item>
          <text:p text:style-name="P96"><text:span text:style-name="T65">24H – 24 hodín (26.12.2019): V Burkina Faso zahynulo pri útoku ozbrojencov desať vojakov, </text:span><text:a xlink:type="simple" xlink:href="https://www.24hod.sk/v-burkina-faso-zahynulo-pri-utoku-ozbrojencov-desat-vojakov-cl729414.html" text:style-name="Internet_20_link" text:visited-style-name="Visited_20_Internet_20_Link"><text:span text:style-name="Internet_20_link"><text:span text:style-name="T65">https://www.24hod.sk/v-burkina-faso-zahynulo-pri-utoku-ozbrojencov-desat-vojakov-cl729414.html</text:span></text:span></text:a><text:span text:style-name="T65">, Zugriff 27.12.2019</text:span></text:p>
        </text:list-item>
        <text:list-item>
          <text:p text:style-name="P96"><text:span text:style-name="T65">AA – Auswärtiges Amt der Bundesrepublik Deutschland (27.11.2019): Burkina Faso: Reise- und Sicherheitshinweise (Teilreisewarnung), </text:span><text:a xlink:type="simple" xlink:href="https://www.auswaertiges-amt.de/de/ReiseUndSicherheit/burkinafasosicherheit/212336" text:style-name="Internet_20_link" text:visited-style-name="Visited_20_Internet_20_Link"><text:span text:style-name="Internet_20_link"><text:span text:style-name="T65">https://www.auswaertiges-amt.de/de/ReiseUndSicherheit/burkinafasosicherheit/212336</text:span></text:span></text:a><text:span text:style-name="T65">, Zugriff 27.12.2019</text:span></text:p>
        </text:list-item>
        <text:list-item>
          <text:p text:style-name="P96"><text:span text:style-name="T65">ACLED – Armed Conflict Location &amp; Event Data Project (31.5.2019): A Vicious Cycle: The Reactionary Nature of Militant Attacks in Burkina Faso and Mali, </text:span><text:a xlink:type="simple" xlink:href="https://www.acleddata.com/2019/05/31/a-vicious-cycle-the-reactionary-nature-of-militant-attacks-in-burkina-faso-and-mali/" text:style-name="Internet_20_link" text:visited-style-name="Visited_20_Internet_20_Link"><text:span text:style-name="Internet_20_link"><text:span text:style-name="T65">https://www.acleddata.com/2019/05/31/a-vicious-cycle-the-reactionary-nature-of-militant-attacks-in-burkina-faso-and-mali/</text:span></text:span></text:a><text:span text:style-name="T65">, Zugriff 27.12.2019</text:span></text:p>
        </text:list-item>
        <text:list-item>
          <text:p text:style-name="P96"><text:span text:style-name="T65">AJ – Al Jazeera (25.12.2019): Burkina Faso mourns dozens of victims after double attack, </text:span><text:a xlink:type="simple" xlink:href="https://www.aljazeera.com/news/2019/12/mourning-burkina-faso-attack-kills-dozens-191225001927810.html" text:style-name="Internet_20_link" text:visited-style-name="Visited_20_Internet_20_Link"><text:span text:style-name="Internet_20_link"><text:span text:style-name="T65">https://www.aljazeera.com/news/2019/12/mourning-burkina-faso-attack-kills-dozens-191225001927810.html</text:span></text:span></text:a><text:span text:style-name="T65">, Zugriff 27.12.2019</text:span></text:p>
        </text:list-item>
        <text:list-item>
          <text:p text:style-name="P96"><text:span text:style-name="T65">DW – Deutsche Welle (1.12.2019): Terrorismus in Westafrika: Tödlicher Anschlag auf Kirche in Burkina Faso, </text:span><text:a xlink:type="simple" xlink:href="https://www.dw.com/de/tödlicher-anschlag-auf-kirche-in-burkina-faso/a-51493797?maca=de-rss-de-region-afrika-4022-rdf" text:style-name="Internet_20_link" text:visited-style-name="Visited_20_Internet_20_Link"><text:span text:style-name="Internet_20_link"><text:span text:style-name="T65">https://www.dw.com/de/t%C3%B6dlicher-anschlag-auf-kirche-in-burkina-faso/a-51493797?maca=de-rss-de-region-afrika-4022-rdf</text:span></text:span></text:a><text:span text:style-name="T65">, Zugriff 27.12.2019</text:span></text:p>
        </text:list-item>
        <text:list-item>
          <text:p text:style-name="P96"><text:span text:style-name="T65">EN – Euronews (25.12.2019): Теракт в Буркина-Фасо: десятки погибших, </text:span><text:a xlink:type="simple" xlink:href="https://ru.euronews.com/2019/12/25/burkina-faso-attack" text:style-name="Internet_20_link" text:visited-style-name="Visited_20_Internet_20_Link"><text:span text:style-name="Internet_20_link"><text:span text:style-name="T65">https://ru.euronews.com/2019/12/25/burkina-faso-attack</text:span></text:span></text:a><text:span text:style-name="T65">, Zugriff 27.12.2019</text:span></text:p>
        </text:list-item>
        <text:list-item>
          <text:p text:style-name="P96"><text:span text:style-name="T65">HRW – Human Rights Watch (21.5.2018): “By Day We Fear the Army, By Night the Jihadists” - Abuses by Armed Islamists and Security Forces in Burkina Faso, </text:span><text:a xlink:type="simple" xlink:href="https://www.hrw.org/report/2018/05/21/day-we-fear-army-night-jihadists/abuses-armed-islamists-and-security-forces" text:style-name="Internet_20_link" text:visited-style-name="Visited_20_Internet_20_Link"><text:span text:style-name="Internet_20_link"><text:span text:style-name="T65">https://www.hrw.org/report/2018/05/21/day-we-fear-army-night-jihadists/abuses-armed-islamists-and-security-forces</text:span></text:span></text:a><text:span text:style-name="T65">, Zugriff 27.12.2019</text:span></text:p>
        </text:list-item>
        <text:list-item>
          <text:p text:style-name="P96"><text:span text:style-name="T65">JA – Jeune Afrique (2.12.2019): Burkina Faso: 14 morts lors de l’attaque d’une église protestante, </text:span><text:a xlink:type="simple" xlink:href="https://www.jeuneafrique.com/depeches/864659/politique/burkina-faso-14-morts-lors-de-lattaque-dune-eglise-protestante/" text:style-name="Internet_20_link" text:visited-style-name="Visited_20_Internet_20_Link"><text:span text:style-name="Internet_20_link"><text:span text:style-name="T65">https://www.jeuneafrique.com/depeches/864659/politique/burkina-faso-14-morts-lors-de-lattaque-dune-eglise-protestante/</text:span></text:span></text:a><text:span text:style-name="T65">, Zugriff 27.12.2019</text:span></text:p>
        </text:list-item>
        <text:list-item>
          <text:p text:style-name="P96"><text:span text:style-name="T65">Monde, le (25.12.2019): Burkina Faso : « une dizaine » de soldats tués dans une nouvelle attaque dans le nord, </text:span><text:a xlink:type="simple" xlink:href="https://www.lemonde.fr/afrique/article/2019/12/25/burkina-faso-une-dizaine-de-soldats-tues-dans-une-nouvelle-attaque-dans-le-nord_6024051_3212.html" text:style-name="Internet_20_link" text:visited-style-name="Visited_20_Internet_20_Link"><text:span text:style-name="Internet_20_link"><text:span text:style-name="T65">https://www.lemonde.fr/afrique/article/2019/12/25/burkina-faso-une-dizaine-de-soldats-tues-dans-une-nouvelle-attaque-dans-le-nord_6024051_3212.html</text:span></text:span></text:a><text:span text:style-name="T65">, Zugriff 27.12.2019</text:span></text:p>
        </text:list-item>
        <text:list-item>
          <text:p text:style-name="P96"><text:span text:style-name="T65">ORF – Österreichischer Rundfunk (26.12.2019): Viele Tote bei neuem Terroristenangriff in Burkina Faso, </text:span><text:a xlink:type="simple" xlink:href="https://orf.at/stories/3148802/" text:style-name="Internet_20_link" text:visited-style-name="Visited_20_Internet_20_Link"><text:span text:style-name="Internet_20_link"><text:span text:style-name="T65">https://orf.at/stories/3148802/</text:span></text:span></text:a><text:span text:style-name="T65">, Zugriff 27.12.2019</text:span></text:p>
        </text:list-item>
        <text:list-item>
          <text:p text:style-name="P96"><text:span text:style-name="T65">Standard, der (25.12.2019): Dschihadisten starteten Angriff in Burkina Faso, 35 Menschen starben, </text:span><text:a xlink:type="simple" xlink:href="https://www.derstandard.at/story/2000112648409/35-zivilisten-bei-kaempfen-in-burkina-faso-getoetet" text:style-name="Internet_20_link" text:visited-style-name="Visited_20_Internet_20_Link"><text:span text:style-name="Internet_20_link"><text:span text:style-name="T65">https://www.derstandard.at/story/2000112648409/35-zivilisten-bei-kaempfen-in-burkina-faso-getoetet</text:span></text:span></text:a><text:span text:style-name="T65">, Zugriff 27.12.2019</text:span></text:p>
        </text:list-item>
        <text:list-item>
          <text:p text:style-name="P96"><text:span text:style-name="T65">TS – Tagesschau (26.12.2019): Erneut Soldaten bei Angriff getötet, </text:span><text:a xlink:type="simple" xlink:href="https://www.tagesschau.de/ausland/burkina-faso-189.html" text:style-name="Internet_20_link" text:visited-style-name="Visited_20_Internet_20_Link"><text:span text:style-name="Internet_20_link"><text:span text:style-name="T65">https://www.tagesschau.de/ausland/burkina-faso-189.html</text:span></text:span></text:a><text:span text:style-name="T65">, Zugriff 27.12.2019</text:span></text:p>
        </text:list-item>
      </text:list>
      <text:list xml:id="list72756143412418" text:continue-list="list874469182" text:style-name="WW8Num1">
        <text:list-item>
          <text:h text:style-name="P5" text:outline-level="1"><text:bookmark-start text:name="__RefHeading___Toc468858610"/>Politische Lage<text:bookmark-end text:name="__RefHeading___Toc468858610"/></text:h>
        </text:list-item>
      </text:list>
      <text:p text:style-name="P12">Burkina Faso ist eine Präsidialrepublik nach französischem Muster, die seit 1991 auf einer modernen demokratischen Verfassung basiert (AA 11.2016a).</text:p>
      <text:p text:style-name="P100">Bei den Wahlen am 29.11.2015 wurde der ehemalige burkinische Premierminister Roch Marc Christian Kaboré (Mouvement du Peuple pour le Progrès, MPP) mit 53,5% im ersten Wahlgang zum Präsidenten gewählt. Zéphirin Diabré (Union pour le Progrès et le Changement, UPC) erhielt mit knapp 30% den zweithöchsten Stimmanteil (AA 11.2016a; vgl. USDOS 13.4.2016). Am 29.12.2015 wurde Kaboré in sein Amt eingeführt. Salif Diallo wurde zum Parlamentspräsidenten gewählt und Paul Kaba vom Präsidenten zum neuen Premierminister ernannt. Das neue Kabinett wurde aus 25 Ministern und vier Staatssekretären zusammengestellt (GIZ 11.2016a).</text:p>
      <text:p text:style-name="P101">Die MPP gewann auch die ebenfalls am 29.11.2015 durchgeführten Parlamentswahlen. Mit 55 von 127 Sitzen wurde sie vor der UPC (33 Sitze) und der ehemaligen Regierungspartei Congrès pour la Démocratie et le Progrès (CDP; 18 Sitze) zur stärksten Partei gewählt (AA 11.2016a; vgl. USDOS 13.4.2016).</text:p>
      <text:p text:style-name="P101">Die Wahlen markieren das Ende der gut einjährigen Transitionsphase, die am 16.11.2014 mit der Unterzeichnung einer Übergangscharta nach dem Zusammenbruch des 27-jährigen Regimes von Präsident Compaoré auf den Weg gebracht worden war. Der ehemalige Staatspräsident Blaise Compaoré strebte im Oktober 2014 eine umstrittene Verfassungsänderung an, um seine erneute Kandidatur für das Präsidentenamt zu ermöglichen. Die Opposition und zahlreiche Bürgerkomitees stellten sich dem entgegen. Sie mobilisierten vor allem die Jugend des Landes für zunächst fröhlich-ausgelassene, später teils gewalttätige Massenproteste. Compaoré trat infolge der Proteste am 31.10.2014 zurück. Am 17.11.2014 wurde der ehemalige Diplomat Michel Kafando als Übergangspräsident bestimmt. Kafando war der erste zivile Präsident des Landes seit der Unabhängigkeit 1960 (AA 11.2016a). </text:p>
      <text:p text:style-name="P13">Quellen:</text:p>
      <text:list xml:id="list1571937948" text:style-name="WW8Num2">
        <text:list-item>
          <text:p text:style-name="P98"><text:span text:style-name="T473">AA - Auswärtiges Amt (11.2016a): Innenpolitik, </text:span><text:a xlink:type="simple" xlink:href="http://www.auswaertiges-amt.de/DE/Aussenpolitik/Laender/Laenderinfos/BurkinaFaso/Innenpolitik_node.html" text:style-name="Internet_20_link" text:visited-style-name="Visited_20_Internet_20_Link"><text:span text:style-name="Internet_20_link"><text:span text:style-name="T473">http://www.auswaertiges-amt.de/DE/Aussenpolitik/Laender/Laenderinfos/BurkinaFaso/Innenpolitik_node.html</text:span></text:span></text:a><text:span text:style-name="T473">, Zugriff 7.11.2016</text:span></text:p>
        </text:list-item>
        <text:list-item>
          <text:p text:style-name="P23"><text:span text:style-name="T677">GIZ - Deutsche Gesellschaft für internationale Zusammenarbeit (11.2016a): Burkina Faso - Geschichte &amp; Staat, </text:span><text:a xlink:type="simple" xlink:href="http://liportal.giz.de/burkina-faso/geschichte-staat.html" text:style-name="Internet_20_link" text:visited-style-name="Visited_20_Internet_20_Link"><text:span text:style-name="Internet_20_link"><text:span text:style-name="T452">http://liportal.giz.de/burkina-faso/geschichte-staat.html</text:span></text:span></text:a><text:span text:style-name="T677">, Zugriff 24.11.2016</text:span></text:p>
        </text:list-item>
        <text:list-item>
          <text:p text:style-name="P98"><text:span text:style-name="T723">USDOS - U.S. Department of State (13.4.2016): Country Report on Human Rights Practices 2015 - Burkina Faso, </text:span><text:a xlink:type="simple" xlink:href="http://www.ecoi.net/local_link/322558/462035_de.html" text:style-name="Internet_20_link" text:visited-style-name="Visited_20_Internet_20_Link"><text:span text:style-name="Internet_20_link"><text:span text:style-name="T723">http://www.ecoi.net/local_link/322558/462035_de.html</text:span></text:span></text:a><text:span text:style-name="T723">, Zugriff 24.11.2016</text:span></text:p>
        </text:list-item>
      </text:list>
      <text:list xml:id="list72756880853089" text:continue-list="list72756143412418" text:style-name="WW8Num1">
        <text:list-item>
          <text:h text:style-name="P6" text:outline-level="1"><text:bookmark-start text:name="__RefHeading___Toc468858611"/>Sicherheitslage<text:bookmark-end text:name="__RefHeading___Toc468858611"/></text:h>
        </text:list-item>
      </text:list>
      <text:p text:style-name="P76"><text:soft-page-break/>Die weit verbreitete Armut hat zu einer Zunahme der Klein- und Gewaltkriminalität geführt. Es kommt vermehrt zu Überfällen auf Fahrzeuge durch Straßenräuber. Der Osten und Südosten des Landes waren in den vergangenen Jahren besonders betroffen (EDA 28.11.2016; vgl. AA 24.11.2016). Die Polizei und die dem Militär zugehörige Gendarmerie gehen gegen diese Kriminalität vor, werden aber seit Jahren nicht Herr über das Unwesen der Coupeurs de route (Wegelagerer, bewaffnete Straßenräuber), vor allem im Südosten des Landes. Festgenommene Coupeurs de route werden oft außergerichtlich bestraft (GIZ 11.2016a). Das französische Außenministerium warnt vor Reisen in den Norden und Westen (Grenzregionen zu Mali) sowie den äußersten Osten des Landes. Im Süden und in den zentralen Regionen des Landes wird zwar zu erhöhter Aufmerksamkeit geraten, eine dezidierte Reisewarnung für diese Regionen besteht seitens des frz. Außenministeriums nicht <text:s/>(FD 30.11.2016).</text:p>
      <text:p text:style-name="P76">In großen Teilen der Sahara und des Sahel sind bewaffnete Banden und islamistische Terroristen aktiv, die vom Schmuggel und von Entführungen leben. Sie sind gut organisiert, operieren grenzüberschreitend und haben Verbindungen zu lokalen, kriminellen Gruppen. Die aktuelle Situation in Mali wirkt sich auf die Sicherheitslage in Burkina Faso aus. In den Grenzprovinzen zu Mali sowie in den Grenzgebieten zu Niger besteht ein hohes Entführungsrisiko durch solche Banden (EDA 28.11.2016). Seit Ende 2015 erleben Al-Qaida im islamischen Maghreb (AQIM) und ihre militanten Verbündeten ein Aufleben. Sie erweitern ihr Operationsgebiet auf Burkina Faso und Mali. Ein wichtiger Faktor dafür ist der zunehmende Kampf gegen den islamischen Staat in Nordwestafrika (JF 3.3.2016).</text:p>
      <text:p text:style-name="P24">Am 15.1.2016 sind in Ouagadougou Attentate auf ein Hotel und zwei Restaurants verübt worden. Sie haben zahlreiche Todesopfer und Verletzte gefordert, darunter viele ausländische Staatsbürger. Laut Angaben von AQIM (Al-Qaida im Islamischen Maghreb), die die Verantwortung für den Anschlag übernahm, führte die Gruppe „Al-Mourabitoun“ den Angriff aus <text:s/>(EDA 28.11.2016; vgl. BAMF 18.1.2016).</text:p>
      <text:p text:style-name="P13">Quellen:</text:p>
      <text:list xml:id="list72756100032667" text:continue-list="list1571937948" text:style-name="WW8Num2">
        <text:list-item>
          <text:p text:style-name="P98"><text:span text:style-name="T473">AA - Auswärtiges Amt (24.11.2016): Burkina Faso: Reise- und Sicherheitshinweise, </text:span><text:a xlink:type="simple" xlink:href="http://www.auswaertiges-amt.de/DE/Laenderinformationen/00-SiHi/Nodes/BurkinaFasoSicherheit_node.html" text:style-name="Internet_20_link" text:visited-style-name="Visited_20_Internet_20_Link"><text:span text:style-name="Internet_20_link"><text:span text:style-name="T473">http://www.auswaertiges-amt.de/DE/Laenderinformationen/00-SiHi/Nodes/BurkinaFasoSicherheit_node.html</text:span></text:span></text:a><text:span text:style-name="T473">, Zugriff 24.11.2016</text:span></text:p>
        </text:list-item>
        <text:list-item>
          <text:p text:style-name="P98"><text:span text:style-name="T473">BAMF - Bundesamt für Migration und Flüchtlinge (18.1.2016): Briefing Notes, </text:span><text:a xlink:type="simple" xlink:href="http://www.ecoi.net/file_upload/4765_1453189545_deutschland-bundesamt-fuer-migration-und-fluechtlinge-briefing-notes-18-01-2016-deutsch.pdf" text:style-name="Internet_20_link" text:visited-style-name="Visited_20_Internet_20_Link"><text:span text:style-name="Internet_20_link"><text:span text:style-name="T473">http://www.ecoi.net/file_upload/4765_1453189545_deutschland-bundesamt-fuer-migration-und-fluechtlinge-briefing-notes-18-01-2016-deutsch.pdf</text:span></text:span></text:a><text:span text:style-name="T473">, Zugriff 28.11.2016</text:span></text:p>
        </text:list-item>
        <text:list-item>
          <text:p text:style-name="P23"><text:span text:style-name="T473">EDA - Eidgenössisches Departement für auswärtige Angelegenheiten (28.11.2016): Reisehinweise für Burkina Faso, </text:span><text:a xlink:type="simple" xlink:href="https://www.eda.admin.ch/content/eda/de/home/laender-reise-information/burkina_faso/reisehinweise-burkina-faso.html" text:style-name="Internet_20_link" text:visited-style-name="Visited_20_Internet_20_Link"><text:span text:style-name="Internet_20_link"><text:span text:style-name="T473">https://www.eda.admin.ch/content/eda/de/home/laender-reise-information/burkina_faso/reisehinweise-burkina-faso.html</text:span></text:span></text:a><text:span text:style-name="T473">, Zugriff 28.11.2016</text:span></text:p>
        </text:list-item>
        <text:list-item>
          <text:p text:style-name="P23"><text:span text:style-name="T731">FD - France Diplomatie (30.11.2016): Conseils aux voyageurs – Burkina Faso – Sécurité, </text:span><text:a xlink:type="simple" xlink:href="http://www.diplomatie.gouv.fr/fr/conseils-aux-voyageurs/conseils-par-pays/burkina-faso/" text:style-name="Internet_20_link" text:visited-style-name="Visited_20_Internet_20_Link"><text:span text:style-name="Internet_20_link"><text:span text:style-name="T731">http://www.diplomatie.gouv.fr/fr/conseils-aux-voyageurs/conseils-par-pays/burkina-faso/</text:span></text:span></text:a><text:span text:style-name="T731">, Zugriff 5.12.2016</text:span></text:p>
        </text:list-item>
        <text:list-item>
          <text:p text:style-name="P23"><text:soft-page-break/><text:span text:style-name="T677">GIZ - Deutsche Gesellschaft für internationale Zusammenarbeit (11.2016a): Burkina Faso - Geschichte &amp; Staat, </text:span><text:a xlink:type="simple" xlink:href="http://liportal.giz.de/burkina-faso/geschichte-staat.html" text:style-name="Internet_20_link" text:visited-style-name="Visited_20_Internet_20_Link"><text:span text:style-name="Internet_20_link"><text:span text:style-name="T452">http://liportal.giz.de/burkina-faso/geschichte-staat.html</text:span></text:span></text:a><text:span text:style-name="T677">, Zugriff 24.11.2016</text:span></text:p>
        </text:list-item>
        <text:list-item>
          <text:p text:style-name="P23"><text:span text:style-name="T723">JF - Jamestown Foundation (3.3.2016): AQIM’s Resurgence: Responding to Islamic State; Terrorism Monitor Volume: 15 Issue: 5, </text:span><text:a xlink:type="simple" xlink:href="http://www.ecoi.net/local_link/320841/446331_en.html" text:style-name="Internet_20_link" text:visited-style-name="Visited_20_Internet_20_Link"><text:span text:style-name="Internet_20_link"><text:span text:style-name="T723">http://www.ecoi.net/local_link/320841/446331_en.html</text:span></text:span></text:a><text:span text:style-name="T723">, Zugriff 6.12.2016</text:span></text:p>
        </text:list-item>
      </text:list>
      <text:list xml:id="list72756469183181" text:continue-list="list72756880853089" text:style-name="WW8Num1">
        <text:list-item>
          <text:h text:style-name="P6" text:outline-level="1"><text:bookmark-start text:name="__RefHeading___Toc468858612"/>Rechtsschutz/Justizwesen<text:bookmark-end text:name="__RefHeading___Toc468858612"/></text:h>
        </text:list-item>
      </text:list>
      <text:p text:style-name="P76">Verfassung und Gesetze gewährleisten eine unabhängige Justiz. NGOs berichteten jedoch, dass die Justiz korrupt sowie ineffizient ist und Einflussnahme seitens der Exekutive unterliegt. Die Gerichte werden weiterhin durch das geringe Wissen der Bürger um ihre Rechte geschwächt (USDOS 13.4.2016; vgl. FH 27.1.2016). </text:p>
      <text:p text:style-name="P76">Richter werden schlecht bezahlt und sind korrupt. Gesetzestexte sind veraltet und es gibt nicht genug Gerichte. Gerichtsverfahren sind öffentlich und Angeklagte haben das Recht auf Rechtsbeistand (USDOS 13.4.2016). Fälle von Langzeithaft ohne Prozesse oder Zugang zu Rechtsbeistand sind verbreitet. Theoretisch besteht Gleichheit für alle und ordnungsgemäße Verfahren vor dem Gesetz, praktisch können sich nur Personen mit finanziellen Mitteln ein faires und schnelles Verfahren sichern (BS 2016).</text:p>
      <text:p text:style-name="P76">Im Jahr 2000 wurde das hauptsächlich nach französischem Vorbild aufgebaute Rechtssystem reformiert und der oberste Gerichtshof in vier unabhängige Rechtssprechungsinstanzen zersplittert. Die Funktionsweisen der Justiz sind in erheblichem Maße dysfunktional, was am Deutlichsten in Fällen von Straflosigkeit zutage tritt. Daneben sind traditionelle Rechtsinstanzen wie die Tinsé, die mit Hilfe von Ahnen und Fetischen ungeschriebenes überliefertes Stammes- bzw. Familienrecht in Geltung setzen, weiterhin existent. Hierbei kann es auf verschiedenste Weise zu Gewaltanwendung kommen – ein Zeichen für die institutionelle Schwäche des Rechtssystems (GIZ 11.2016a).</text:p>
      <text:p text:style-name="P13">Quellen:</text:p>
      <text:list xml:id="list72756676677527" text:continue-list="list72756100032667" text:style-name="WW8Num2">
        <text:list-item>
          <text:p text:style-name="P98"><text:span text:style-name="T733">BS - Bertelsmann Stiftung (2016): Burkina Faso Country Report, </text:span><text:a xlink:type="simple" xlink:href="http://www.bti-project.org/fileadmin/files/BTI/Downloads/Reports/2016/pdf/BTI_2016_Burkina_Faso.pdf" text:style-name="Internet_20_link" text:visited-style-name="Visited_20_Internet_20_Link"><text:span text:style-name="Internet_20_link"><text:span text:style-name="T733">http://www.bti-project.org/fileadmin/files/BTI/Downloads/Reports/2016/pdf/BTI_2016_Burkina_Faso.pdf</text:span></text:span></text:a><text:span text:style-name="T733">, Zugriff 28.11.2016</text:span></text:p>
        </text:list-item>
        <text:list-item>
          <text:p text:style-name="P98"><text:span text:style-name="T723">FH - Freedom House (27.1.2016): Freedom in the World 2016 - Burkina Faso, </text:span><text:a xlink:type="simple" xlink:href="http://www.ecoi.net/local_link/327605/468219_de.html" text:style-name="Internet_20_link" text:visited-style-name="Visited_20_Internet_20_Link"><text:span text:style-name="Internet_20_link"><text:span text:style-name="T723">http://www.ecoi.net/local_link/327605/468219_de.html</text:span></text:span></text:a><text:span text:style-name="T723">, Zugriff 24.11.2016</text:span></text:p>
        </text:list-item>
        <text:list-item>
          <text:p text:style-name="P23"><text:span text:style-name="T677">GIZ - Deutsche Gesellschaft für internationale Zusammenarbeit (11.2016a): Burkina Faso - Geschichte &amp; Staat, </text:span><text:a xlink:type="simple" xlink:href="http://liportal.giz.de/burkina-faso/geschichte-staat.html" text:style-name="Internet_20_link" text:visited-style-name="Visited_20_Internet_20_Link"><text:span text:style-name="Internet_20_link"><text:span text:style-name="T452">http://liportal.giz.de/burkina-faso/geschichte-staat.html</text:span></text:span></text:a><text:span text:style-name="T677">, Zugriff 24.11.2016</text:span></text:p>
        </text:list-item>
        <text:list-item>
          <text:p text:style-name="P98"><text:span text:style-name="T723">USDOS - U.S. Department of State (13.4.2016): Country Report on Human Rights Practices 2015 - Burkina Faso, </text:span><text:a xlink:type="simple" xlink:href="http://www.ecoi.net/local_link/322558/462035_de.html" text:style-name="Internet_20_link" text:visited-style-name="Visited_20_Internet_20_Link"><text:span text:style-name="Internet_20_link"><text:span text:style-name="T723">http://www.ecoi.net/local_link/322558/462035_de.html</text:span></text:span></text:a><text:span text:style-name="T723">, Zugriff 24.11.2016</text:span></text:p>
        </text:list-item>
      </text:list>
      <text:list xml:id="list72756787452684" text:continue-list="list72756469183181" text:style-name="WW8Num1">
        <text:list-item>
          <text:h text:style-name="P6" text:outline-level="1"><text:bookmark-start text:name="__RefHeading___Toc468858613"/>Sicherheitsbehörden<text:bookmark-end text:name="__RefHeading___Toc468858613"/></text:h>
        </text:list-item>
      </text:list>
      <text:p text:style-name="P76"><text:span text:style-name="T12">Die nationale Polizei, die Gemeindepolizei, dem Ministerium für territoriale Verwaltung, Dezentralisierung und Sicherheit (Ministry of Territorial Administration, Decentralization, and </text:span><text:soft-page-break/><text:span text:style-name="T12">Security) unterstellt, sowie die Gendarmerie, dem zuvor erwähnten Ministerium und dem Verteidigungsministerium unterstellt, sind für die innere Sicherheit zuständig. Die Gendarmerie ist für die Untersuchung von polizeilichem Missbrauch verantwortlich, aber die Ergebnisse ihrer Untersuchungen wurden nicht immer veröffentlicht. </text:span><text:span text:style-name="T11">Das Militär ist für die externe Sicherheit zuständig und unterstützt manchmal Missionen im Zusammenhang mit der inneren Sicherheit</text:span><text:span text:style-name="T12"> (USDOS 13.4.2016). Gemeinsam umfassen Polizei und Gendarmerie etwa 8.000 Einsatzkräfte (GIZ 11.2016a).</text:span></text:p>
      <text:p text:style-name="P13">Quellen:</text:p>
      <text:list xml:id="list72756573785273" text:continue-list="list72756676677527" text:style-name="WW8Num2">
        <text:list-item>
          <text:p text:style-name="P23"><text:span text:style-name="T677">GIZ - Deutsche Gesellschaft für internationale Zusammenarbeit (11.2016a): Burkina Faso - Geschichte &amp; Staat, </text:span><text:a xlink:type="simple" xlink:href="http://liportal.giz.de/burkina-faso/geschichte-staat.html" text:style-name="Internet_20_link" text:visited-style-name="Visited_20_Internet_20_Link"><text:span text:style-name="Internet_20_link"><text:span text:style-name="T452">http://liportal.giz.de/burkina-faso/geschichte-staat.html</text:span></text:span></text:a><text:span text:style-name="T677">, Zugriff 23.11.2016</text:span></text:p>
        </text:list-item>
        <text:list-item>
          <text:p text:style-name="P98"><text:span text:style-name="T723">USDOS - U.S. Department of State (13.4.2016): Country Report on Human Rights Practices 2015 - Burkina Faso, </text:span><text:a xlink:type="simple" xlink:href="http://www.ecoi.net/local_link/322558/462035_de.html" text:style-name="Internet_20_link" text:visited-style-name="Visited_20_Internet_20_Link"><text:span text:style-name="Internet_20_link"><text:span text:style-name="T723">http://www.ecoi.net/local_link/322558/462035_de.html</text:span></text:span></text:a><text:span text:style-name="T723">, Zugriff 23.11.2016</text:span></text:p>
        </text:list-item>
      </text:list>
      <text:list xml:id="list72756157632332" text:continue-list="list72756787452684" text:style-name="WW8Num1">
        <text:list-item>
          <text:h text:style-name="P6" text:outline-level="1"><text:bookmark-start text:name="__RefHeading___Toc468858614"/>Folter und unmenschliche Behandlung<text:bookmark-end text:name="__RefHeading___Toc468858614"/></text:h>
        </text:list-item>
      </text:list>
      <text:p text:style-name="P76">Gemäß Verfassung und Gesetz sind Folter und unmenschliche Behandlung verboten (USDOS <text:span text:style-name="T15">13.4.2016, vgl. BS 2016</text:span>). Im Mai 2014 wurde ein Gesetz verabschiedet, welches Folter und vergleichbare Praktiken definiert und verbietet (USDOS <text:span text:style-name="T15">13.4.2016</text:span>). Dennoch gibt es Berichte darüber, dass Sicherheitskräfte Personen foltern, bedrohen, schlagen und misshandeln (USDOS <text:span text:style-name="T15">13.4.2016</text:span>, vgl. BS 2016).</text:p>
      <text:p text:style-name="P13">Quellen:</text:p>
      <text:list xml:id="list72755978609428" text:continue-list="list72756573785273" text:style-name="WW8Num2">
        <text:list-item>
          <text:p text:style-name="P98"><text:span text:style-name="T733">BS - Bertelsmann Stiftung (2016): Burkina Faso Country Report, </text:span><text:a xlink:type="simple" xlink:href="http://www.bti-project.org/fileadmin/files/BTI/Downloads/Reports/2016/pdf/BTI_2016_Burkina_Faso.pdf" text:style-name="Internet_20_link" text:visited-style-name="Visited_20_Internet_20_Link"><text:span text:style-name="Internet_20_link"><text:span text:style-name="T733">http://www.bti-project.org/fileadmin/files/BTI/Downloads/Reports/2016/pdf/BTI_2016_Burkina_Faso.pdf</text:span></text:span></text:a><text:span text:style-name="T733">, Zugriff 28.11.2016</text:span></text:p>
        </text:list-item>
        <text:list-item>
          <text:p text:style-name="P98"><text:span text:style-name="T723">USDOS - U.S. Department of State (13.4.2016): Country Report on Human Rights Practices 2015 - Burkina Faso, </text:span><text:a xlink:type="simple" xlink:href="http://www.ecoi.net/local_link/322558/462035_de.html" text:style-name="Internet_20_link" text:visited-style-name="Visited_20_Internet_20_Link"><text:span text:style-name="Internet_20_link"><text:span text:style-name="T723">http://www.ecoi.net/local_link/322558/462035_de.html</text:span></text:span></text:a><text:span text:style-name="T723">, Zugriff 23.11.2016</text:span></text:p>
        </text:list-item>
      </text:list>
      <text:list xml:id="list72757343157442" text:continue-list="list72756157632332" text:style-name="WW8Num1">
        <text:list-item>
          <text:h text:style-name="P6" text:outline-level="1"><text:bookmark-start text:name="__RefHeading___Toc468858615"/>Korruption<text:bookmark-end text:name="__RefHeading___Toc468858615"/></text:h>
        </text:list-item>
      </text:list>
      <text:p text:style-name="P76">Korruption bleibt weiterhin ein Problem (FH 27.1.2016; vgl. BS 2016). Obwohl das Gesetz strafrechtliche Sanktionen für Korruption durch Beamte vorsieht, wird das Gesetz nicht effektiv umgesetzt und Beamte sind häufig ungestraft in korrupte Praktiken verwickelt (USDOS 13.4.2016). </text:p>
      <text:p text:style-name="P76">Am 3.3.2015 wurden daher neue Gesetze erlassen, die ein Vorgehen gegen Korruption, Bestechlichkeit und Geldwäsche erleichtern soll. Politiker und hohe Funktionäre müssen jetzt ihre Vermögensverhältnisse offen legen. Dennoch wurde von der Organisation REN-LAC (Réseau National de la Lutte Anti-Corruption) in ihrem Bericht zur Korruption im Juli 2015 die Situation als alarmierend bezeichnet. Insbesondere betont die Anti-Korruptionsorganisation <text:soft-page-break/>Unregelmäßigkeiten bei der Vermessung und Vergabe von Grundstücken ("lotissement") sowie Straflosigkeit bei bereits aufgedeckten Korruptionsvergehen (GIZ 11.2016a).</text:p>
      <text:p text:style-name="P76">Burkina Faso lag im Corruption Perceptions Index von Transparency International 2015 auf Rang 76 von 168 (FH 27.1.2016).</text:p>
      <text:p text:style-name="P13">Quellen:</text:p>
      <text:list xml:id="list72756832263268" text:continue-list="list72755978609428" text:style-name="WW8Num2">
        <text:list-item>
          <text:p text:style-name="P98"><text:span text:style-name="T733">BS - Bertelsmann Stiftung (2016): Burkina Faso Country Report, </text:span><text:a xlink:type="simple" xlink:href="http://www.bti-project.org/fileadmin/files/BTI/Downloads/Reports/2016/pdf/BTI_2016_Burkina_Faso.pdf" text:style-name="Internet_20_link" text:visited-style-name="Visited_20_Internet_20_Link"><text:span text:style-name="Internet_20_link"><text:span text:style-name="T733">http://www.bti-project.org/fileadmin/files/BTI/Downloads/Reports/2016/pdf/BTI_2016_Burkina_Faso.pdf</text:span></text:span></text:a><text:span text:style-name="T733">, Zugriff 25.11.2016</text:span></text:p>
        </text:list-item>
        <text:list-item>
          <text:p text:style-name="P98"><text:span text:style-name="T723">FH - Freedom House (27.1.2016): Freedom in the World 2016 - Burkina Faso, </text:span><text:a xlink:type="simple" xlink:href="http://www.ecoi.net/local_link/327605/468219_de.html" text:style-name="Internet_20_link" text:visited-style-name="Visited_20_Internet_20_Link"><text:span text:style-name="Internet_20_link"><text:span text:style-name="T723">http://www.ecoi.net/local_link/327605/468219_de.html</text:span></text:span></text:a><text:span text:style-name="T723">, Zugriff 23.11.2016</text:span></text:p>
        </text:list-item>
        <text:list-item>
          <text:p text:style-name="P23"><text:span text:style-name="T677">GIZ - Deutsche Gesellschaft für internationale Zusammenarbeit (11.2016a): Burkina Faso - Geschichte &amp; Staat, </text:span><text:a xlink:type="simple" xlink:href="http://liportal.giz.de/burkina-faso/geschichte-staat.html" text:style-name="Internet_20_link" text:visited-style-name="Visited_20_Internet_20_Link"><text:span text:style-name="Internet_20_link"><text:span text:style-name="T452">http://liportal.giz.de/burkina-faso/geschichte-staat.html</text:span></text:span></text:a><text:span text:style-name="T677">, Zugriff 23.11.2016</text:span></text:p>
        </text:list-item>
        <text:list-item>
          <text:p text:style-name="P98"><text:span text:style-name="T723">USDOS - U.S. Department of State (13.4.2016): Country Report on Human Rights Practices 2015 - Burkina Faso, </text:span><text:a xlink:type="simple" xlink:href="http://www.ecoi.net/local_link/322558/462035_de.html" text:style-name="Internet_20_link" text:visited-style-name="Visited_20_Internet_20_Link"><text:span text:style-name="Internet_20_link"><text:span text:style-name="T723">http://www.ecoi.net/local_link/322558/462035_de.html</text:span></text:span></text:a><text:span text:style-name="T723">, Zugriff 23.11.2016</text:span></text:p>
        </text:list-item>
      </text:list>
      <text:list xml:id="list72756221412717" text:continue-list="list72757343157442" text:style-name="WW8Num1">
        <text:list-item>
          <text:h text:style-name="P6" text:outline-level="1"><text:bookmark-start text:name="__RefHeading___Toc468858616"/>NGOs und Menschenrechtsaktivisten<text:bookmark-end text:name="__RefHeading___Toc468858616"/></text:h>
        </text:list-item>
      </text:list>
      <text:p text:style-name="P76">Burkina Faso verfügt über eine sehr bunte zivilgesellschaftliche Landschaft, die auch schon während des Regimes Compaoré weitgehend frei vom Einfluss des Präsidenten und der regierenden Einheitspartei blühte und die in hohem Maße zu seinem Sturz beigetragen hat. Die zahlreichen aktiven Organisationen konnten bisher erheblichen Einfluss auf die politische Gestaltung von Sozial- und Wirtschaftspolitik nehmen. Die dominierenden Organisationen sind Gewerkschaften, Schüler- und Studentenvereinigungen sowie Menschenrechtsorganisationen. In den Dörfern gibt es Tausende von Bauern- und Selbsthilfegruppen, Frauenvereinigungen, sowie NGOs zur Lösung von Entwicklungsproblemen (GIZ 11.2016a). </text:p>
      <text:p text:style-name="P76">Während die meisten NGOs offen und frei arbeiten können, haben Menschenrechtsgruppen von Vergehen seitens der Sicherheitskräfte berichtet (FH 27.1.2016).</text:p>
      <text:p text:style-name="P13">Quellen:</text:p>
      <text:list xml:id="list72757283862171" text:continue-list="list72756832263268" text:style-name="WW8Num2">
        <text:list-item>
          <text:p text:style-name="P98"><text:span text:style-name="T723">FH - Freedom House (27.1.2016): Freedom in the World 2016 - Burkina Faso, </text:span><text:a xlink:type="simple" xlink:href="http://www.ecoi.net/local_link/327605/468219_de.html" text:style-name="Internet_20_link" text:visited-style-name="Visited_20_Internet_20_Link"><text:span text:style-name="Internet_20_link"><text:span text:style-name="T723">http://www.ecoi.net/local_link/327605/468219_de.html</text:span></text:span></text:a><text:span text:style-name="T723">, Zugriff 22.11.2016</text:span></text:p>
        </text:list-item>
        <text:list-item>
          <text:p text:style-name="P23"><text:span text:style-name="T677">GIZ - Deutsche Gesellschaft für internationale Zusammenarbeit (11.2016a): Burkina Faso - Geschichte &amp; Staat, </text:span><text:a xlink:type="simple" xlink:href="http://liportal.giz.de/burkina-faso/geschichte-staat.html" text:style-name="Internet_20_link" text:visited-style-name="Visited_20_Internet_20_Link"><text:span text:style-name="Internet_20_link"><text:span text:style-name="T452">http://liportal.giz.de/burkina-faso/geschichte-staat.html</text:span></text:span></text:a><text:span text:style-name="T677">, Zugriff 21.11.2016</text:span></text:p>
        </text:list-item>
      </text:list>
      <text:list xml:id="list72757382968811" text:continue-list="list72756221412717" text:style-name="WW8Num1">
        <text:list-item>
          <text:h text:style-name="P6" text:outline-level="1"><text:bookmark-start text:name="__RefHeading___Toc468858617"/>Wehrdienst und Rekrutierungen<text:bookmark-end text:name="__RefHeading___Toc468858617"/></text:h>
        </text:list-item>
      </text:list>
      <text:p text:style-name="P56">Ab 18 Jahren besteht die Möglichkeit eines freiwilligen Militärdienstes – Frauen können in unterstützenden Funktionen tätig werden (CIA 10.11.2016).</text:p>
      <text:p text:style-name="P13">Quellen:</text:p>
      <text:list xml:id="list72755813278046" text:continue-list="list72757283862171" text:style-name="WW8Num2">
        <text:list-item>
          <text:p text:style-name="P98"><text:soft-page-break/><text:span text:style-name="T730">CIA - Central Intelligence Agency (10.11.2016): The World Factbook – Burkina Faso, </text:span><text:a xlink:type="simple" xlink:href="https://www.cia.gov/library/publications/the-world-factbook/geos/uv.html" text:style-name="Internet_20_link" text:visited-style-name="Visited_20_Internet_20_Link"><text:span text:style-name="Internet_20_link"><text:span text:style-name="T730">https://www.cia.gov/library/publications/the-world-factbook/geos/uv.html</text:span></text:span></text:a><text:span text:style-name="T730">, Zugriff 21.11.2016</text:span></text:p>
        </text:list-item>
      </text:list>
      <text:list xml:id="list72757126838393" text:continue-list="list72757382968811" text:style-name="WW8Num1">
        <text:list-item>
          <text:h text:style-name="P6" text:outline-level="1"><text:bookmark-start text:name="__RefHeading___Toc468858618"/>Allgemeine Menschenrechtslage<text:bookmark-end text:name="__RefHeading___Toc468858618"/></text:h>
        </text:list-item>
      </text:list>
      <text:p text:style-name="P76">Zu den wichtigsten Menschenrechtsverletzungen zählen in Burkina Faso die Gewaltanwendung durch Sicherheitsbehörden, einschließlich Folter, harte Haftbedingungen sowie Gewalt und Diskriminierung gegen Frauen und Kinder, einschließlich der <text:s/>Genitalverstümmelung. Weitere erhebliche Menschenrechtsverletzungen umfassen willkürliche Inhaftierungen, Ineffizienz und mangelnde Unabhängigkeit der Justiz, Gewalt an Journalisten, Einschränkungen in der Meinungs- und Versammlungsfreiheit, Korruption unter Beamten, Menschenhandel, Diskriminierung von Menschen mit Behinderung, LGBTI und HIV/Aids-Erkrankte sowie Zwangsarbeit auch bei Kindern (USDOS 13.4.2016). </text:p>
      <text:p text:style-name="P76">Obwohl Meinungsfreiheit durch die Verfassung gewährleistet und üblicherweise auch respektiert wird, praktizierten viele Medienunternehmen Selbstzensur (FH 27.1.2016). </text:p>
      <text:p text:style-name="P76">Trotz des neuen Gesetzes sind Journalisten gelegentlich einer strafrechtlichen Verfolgung wegen Verleumdung und anderen Formen der Belästigung und Einschüchterung ausgesetzt (USDOS 13.4.2016). Heutzutage gibt es mehrere private Fernsehsender und Dutzende private Radiostationen und <text:s/>Zeitungen (FH 27.1.2016). Da bei der Vielfalt der Fernsehsender Nachrichten nicht mehr systematisch verschwiegen oder verfälscht werden können, kann man heute von einem Medienpluralismus in Burkina Faso sprechen (GIZ 11.2016b).</text:p>
      <text:p text:style-name="P76">Die Versammlungsfreiheit ist gesetzlich garantiert (USDOS 13.4.2016), in der Praxis werden jedoch <text:s/>Demonstrationen manchmal verboten oder gewaltsam aufgelöst (USDOS 13.4.2016, vgl. FH 27.1.2016). Die Verfassung garantiert allen Bürgern die Bestimmung der Volksvertreter durch direkte, allgemeine, gleiche und freie Wahlen. Das aktive und passive Wahlrecht ist gewährleistet (GIZ 11.2016a). Politische und zivilgesellschaftliche Gruppen können sich frei bilden (GIZ 11.2016a, vgl. USDOS 13.4.2016). Die Verfassung garantiert das Recht politische Parteien zu gründen. Nach den Parlamentswahlen von 2015 sind 14 Parteien in der Nationalversammlung vertreten (FH 27.1.2016). Trotz einiger Bemühungen Koalitionen aufzubauen, leidet die Opposition noch unter extremer Fragmentierung und kann keine überzeugenden politischen Alternativen bieten (BS 2016).</text:p>
      <text:p text:style-name="P13">Quellen:</text:p>
      <text:list xml:id="list72756679646007" text:continue-list="list72755813278046" text:style-name="WW8Num2">
        <text:list-item>
          <text:p text:style-name="P23"><text:span text:style-name="T473">BS - Bertelsmann Stiftung (2016): Burkina Faso Country Report, </text:span><text:a xlink:type="simple" xlink:href="http://www.bti-project.org/fileadmin/files/BTI/Downloads/Reports/2016/pdf/BTI_2016_Burkina_Faso.pdf" text:style-name="Internet_20_link" text:visited-style-name="Visited_20_Internet_20_Link"><text:span text:style-name="Internet_20_link"><text:span text:style-name="T473">http://www.bti-project.org/fileadmin/files/BTI/Downloads/Reports/2016/pdf/BTI_2016_Burkina_Faso.pdf</text:span></text:span></text:a><text:span text:style-name="T473">, Zugriff 25.11.2016</text:span></text:p>
        </text:list-item>
        <text:list-item>
          <text:p text:style-name="P23"><text:span text:style-name="T723">FH - Freedom House (27.1.2016): Freedom in the World 2016 - Burkina Faso, </text:span><text:a xlink:type="simple" xlink:href="http://www.ecoi.net/local_link/327605/468219_de.html" text:style-name="Internet_20_link" text:visited-style-name="Visited_20_Internet_20_Link"><text:span text:style-name="Internet_20_link"><text:span text:style-name="T723">http://www.ecoi.net/local_link/327605/468219_de.html</text:span></text:span></text:a><text:span text:style-name="T723">, Zugriff 15.11.2016</text:span></text:p>
        </text:list-item>
        <text:list-item>
          <text:p text:style-name="P23"><text:soft-page-break/><text:span text:style-name="T677">GIZ - Deutsche Gesellschaft für internationale Zusammenarbeit (11.2016a): Burkina Faso - Geschichte &amp; Staat, </text:span><text:a xlink:type="simple" xlink:href="http://liportal.giz.de/burkina-faso/geschichte-staat.html" text:style-name="Internet_20_link" text:visited-style-name="Visited_20_Internet_20_Link"><text:span text:style-name="Internet_20_link"><text:span text:style-name="T452">http://liportal.giz.de/burkina-faso/geschichte-staat.html</text:span></text:span></text:a><text:span text:style-name="T677">, Zugriff 21.11.2016</text:span></text:p>
        </text:list-item>
        <text:list-item>
          <text:p text:style-name="P98"><text:span text:style-name="T723">USDOS - U.S. Department of State (13.4.2016): Country Report on Human Rights Practices 2015 - Burkina Faso, </text:span><text:a xlink:type="simple" xlink:href="http://www.ecoi.net/local_link/322558/462035_de.html" text:style-name="Internet_20_link" text:visited-style-name="Visited_20_Internet_20_Link"><text:span text:style-name="Internet_20_link"><text:span text:style-name="T723">http://www.ecoi.net/local_link/322558/462035_de.html</text:span></text:span></text:a><text:span text:style-name="T723">, Zugriff 25.11.2016</text:span></text:p>
        </text:list-item>
      </text:list>
      <text:list xml:id="list72756439146428" text:continue-list="list72757126838393" text:style-name="WW8Num1">
        <text:list-item>
          <text:h text:style-name="P6" text:outline-level="1"><text:bookmark-start text:name="__RefHeading___Toc468858619"/>Haftbedingungen<text:bookmark-end text:name="__RefHeading___Toc468858619"/></text:h>
        </text:list-item>
      </text:list>
      <text:p text:style-name="P76">Die Haftbedingungen sind prekär (EDA 6.12.2016), hart und fallweise lebensbedrohlich aufgrund von Überbelegung der Gefängnisse sowie unzureichender sanitärer Bedingungen und medizinischer Versorgung. In der Ouagadougou Correctional Facility (MACO) werden Jugendliche und Erwachsene getrennt untergebracht, nicht so in Provinzgefängnissen. Dort erfolgt keine Trennung zwischen Jugendlichen und Erwachsenen. Eine Trennung zwischen Untersuchungshäftlingen und gewöhnlichen Häftlingen gibt es normalerweise nicht. Die Haftbedingungen für Frauen sind generell besser als die der Männer. Die Gefängnisinfrastruktur im ganzen Land ist heruntergekommen. Die Regierung erlaubt die Beobachtung durch unabhängige nichtstaatliche Beobachter. Behörden gewährten nationalen und internationalen Menschenrechtsorganisationen, Medienvertretern, ausländischen Botschaftsangehörigen und dem Internationalen Roten Kreuz die Genehmigung – ohne Vorankündigung – Gefängnisse zu besuchen (USDOS 13.4.2016).</text:p>
      <text:p text:style-name="P13">Quellen:</text:p>
      <text:list xml:id="list72757652097574" text:continue-list="list72756679646007" text:style-name="WW8Num2">
        <text:list-item>
          <text:p text:style-name="P98"><text:span text:style-name="T733">EDA - </text:span><text:span text:style-name="T473">Eidgenössisches Departement für auswärtige Angelegenheiten (6.12.2016): Reisehinweise für Burkina Faso, </text:span><text:a xlink:type="simple" xlink:href="https://www.eda.admin.ch/content/eda/de/home/laender-reise-information/burkina_faso/reisehinweise-burkina-faso.html" text:style-name="Internet_20_link" text:visited-style-name="Visited_20_Internet_20_Link"><text:span text:style-name="Internet_20_link"><text:span text:style-name="T473">https://www.eda.admin.ch/content/eda/de/home/laender-reise-information/burkina_faso/reisehinweise-burkina-faso.html</text:span></text:span></text:a><text:span text:style-name="Internet_20_link"><text:span text:style-name="T57">, Zugriff 6</text:span></text:span><text:span text:style-name="Internet_20_link"><text:span text:style-name="T58">.12.2016</text:span></text:span></text:p>
        </text:list-item>
        <text:list-item>
          <text:p text:style-name="P98"><text:span text:style-name="T723">USDOS - U.S. Department of State (13.4.2016): Country Report on Human Rights Practices 2015 - Burkina Faso, </text:span><text:a xlink:type="simple" xlink:href="http://www.ecoi.net/local_link/322558/462035_de.html" text:style-name="Internet_20_link" text:visited-style-name="Visited_20_Internet_20_Link"><text:span text:style-name="Internet_20_link"><text:span text:style-name="T723">http://www.ecoi.net/local_link/322558/462035_de.html</text:span></text:span></text:a><text:span text:style-name="T723">, Zugriff 15.11.2016</text:span></text:p>
        </text:list-item>
      </text:list>
      <text:list xml:id="list72755730681877" text:continue-list="list72756439146428" text:style-name="WW8Num1">
        <text:list-item>
          <text:h text:style-name="P6" text:outline-level="1"><text:bookmark-start text:name="__RefHeading___Toc468858620"/>Todesstrafe<text:bookmark-end text:name="__RefHeading___Toc468858620"/></text:h>
        </text:list-item>
      </text:list>
      <text:p text:style-name="P76">Die Todesstrafe besteht weiter, wird aber nicht verhängt (AA 11.2016a). Gesetzlich ist die Todesstrafe in Burkina Faso vorgesehen, diese wird aber nicht vollstreckt. Die letzte Exekution fand im Jahr 1988 statt. In den letzten Jahren kam es immer wieder vereinzelt zu Verurteilungen (gemäß AI eine im Jahr 2013 und zwei im Jahr 2015); vollstreckt wurde die Strafe nicht (PdM o.D.).</text:p>
      <text:p text:style-name="P13">Quellen:</text:p>
      <text:list xml:id="list72756854353081" text:continue-list="list72757652097574" text:style-name="WW8Num2">
        <text:list-item>
          <text:p text:style-name="P98"><text:span text:style-name="T473">AA - Auswärtiges Amt (11.2016a): Burkina Faso: Innenpolitik, </text:span><text:a xlink:type="simple" xlink:href="http://www.auswaertiges-amt.de/DE/Aussenpolitik/Laender/Laenderinfos/BurkinaFaso/Innenpolitik_node.html" text:style-name="Internet_20_link" text:visited-style-name="Visited_20_Internet_20_Link"><text:span text:style-name="Internet_20_link"><text:span text:style-name="T473">http://www.auswaertiges-amt.de/DE/Aussenpolitik/Laender/Laenderinfos/BurkinaFaso/Innenpolitik_node.html</text:span></text:span></text:a><text:span text:style-name="T473">, Zugriff 28.11.2016</text:span></text:p>
        </text:list-item>
        <text:list-item>
          <text:p text:style-name="P98"><text:span text:style-name="T731">PdM - Peine de mort (o.D.): </text:span><text:span text:style-name="T732">Peine de mort : Burkina Faso, </text:span><text:a xlink:type="simple" xlink:href="http://www.peinedemort.org/zonegeo/BFA/Burkina_Faso" text:style-name="Internet_20_link" text:visited-style-name="Visited_20_Internet_20_Link"><text:span text:style-name="Internet_20_link"><text:span text:style-name="T732">http://www.peinedemort.org/zonegeo/BFA/Burkina_Faso</text:span></text:span></text:a><text:span text:style-name="T732">, Zugriff 6.12.2016</text:span></text:p>
        </text:list-item>
      </text:list>
      <text:list xml:id="list72756092280888" text:continue-list="list72755730681877" text:style-name="WW8Num1">
        <text:list-item>
          <text:h text:style-name="P6" text:outline-level="1"><text:bookmark-start text:name="__RefHeading___Toc468858621"/>Religionsfreiheit<text:bookmark-end text:name="__RefHeading___Toc468858621"/></text:h>
        </text:list-item>
      </text:list>
      <text:p text:style-name="P76"><text:soft-page-break/>Burkina Faso ist ein säkularer Staat und die Religionsfreiheit wird respektiert (FH 27.1.2016). </text:p>
      <text:p text:style-name="P76">Die Verfassung und andere Gesetze gewährleisten diese Freiheit und die Regierung respektiert dies üblicherweise auch in der Praxis. <text:span text:style-name="T18">61% der Bevölkerung sind Moslems, vorwiegend Sunniten, 19% sind römisch-katholisch und 15% praktizieren ausschließlich indigenen Glauben. 4% sind Mitglieder verschiedener protestantischer Konfessionen und weniger als 1% sind Atheisten oder anderen Religionen zugehörig. Statistiken über Religionszugehörigkeit sind Schätzungen, da Muslime wie Christen oftmals gleichzeitig manche Aspekte indigener Religionen praktizieren (USDOS 10.8.2016).</text:span></text:p>
      <text:p text:style-name="P76">Kennzeichnend für das Land ist das friedliche Zusammenleben von etwa 60 verschiedenen ethnischen Gruppen und den großen Religionsgemeinschaften (AA 11.2016a).</text:p>
      <text:p text:style-name="P76">Bis auf die Fulbe, die zu 99% Muslime sind, sind die Ethnien - ja sogar die Familien - in ihrer Religionszugehörigkeit durchmischt. Weil Schulbildung ursprünglich in der Hand der katholischen Missionare lag, ist die überwiegende Zahl der Professoren und Politiker katholisch. Kaufleute sind in der Mehrheit Muslime und sind zum Teil in Koranschulen unterrichtet worden. Eine fanatisch intolerante Form des Islam ist in Burkina Faso nicht anzutreffen. Muslime besuchen ihre dem Christentum anhängenden Freunde an christlichen Feiertagen und umgekehrt. In der Ausübung ihrer Religion greifen sowohl Muslime als auch Katholiken auf viele Elemente des Ahnen- und Geisterglaubens zurück. Sofern diese Elemente nicht integriert werden können, leben ihre Derivate in den Städten als Parallelreligion weiter. Halb bedeckt bis offen blühen vielfältige Formen der Scharlatanerie und des "Maraboutage" [Anm. SB Std.: Marabout=Heiliger], in denen sich einige die Verunsicherung vieler zunutze machen und die mit Spiritualität nichts zu tun haben. Protestantische Gruppen benutzen den Animismus eher als Folie, von der sie die neue Lehre abheben wollen, und haften ihr dadurch weiterhin an (GIZ 11.2016b).</text:p>
      <text:p text:style-name="P13">Quellen:</text:p>
      <text:list xml:id="list72755730521912" text:continue-list="list72756854353081" text:style-name="WW8Num2">
        <text:list-item>
          <text:p text:style-name="P98"><text:span text:style-name="T473">AA - Auswärtiges Amt (11.2016a): Burkina Faso: Innenpolitik, </text:span><text:a xlink:type="simple" xlink:href="http://www.auswaertiges-amt.de/DE/Aussenpolitik/Laender/Laenderinfos/BurkinaFaso/Innenpolitik_node.html" text:style-name="Internet_20_link" text:visited-style-name="Visited_20_Internet_20_Link"><text:span text:style-name="Internet_20_link"><text:span text:style-name="T473">http://www.auswaertiges-amt.de/DE/Aussenpolitik/Laender/Laenderinfos/BurkinaFaso/Innenpolitik_node.html</text:span></text:span></text:a><text:span text:style-name="T473">, Zugriff 28.11.2016</text:span></text:p>
        </text:list-item>
        <text:list-item>
          <text:p text:style-name="P98"><text:span text:style-name="T723">FH - Freedom House (27.1.2016): Freedom in the World 2016 - Burkina Faso, </text:span><text:a xlink:type="simple" xlink:href="http://www.ecoi.net/local_link/327605/468219_de.html" text:style-name="Internet_20_link" text:visited-style-name="Visited_20_Internet_20_Link"><text:span text:style-name="Internet_20_link"><text:span text:style-name="T723">http://www.ecoi.net/local_link/327605/468219_de.html</text:span></text:span></text:a><text:span text:style-name="T723">, Zugriff 14.11.2016</text:span></text:p>
        </text:list-item>
        <text:list-item>
          <text:p text:style-name="P98"><text:span text:style-name="T473">GIZ - Deutsche Gesellschaft für internationale Zusammenarbeit (11.2016b): Burkina Faso - Gesellschaft, </text:span><text:a xlink:type="simple" xlink:href="http://liportal.giz.de/burkina-faso/gesellschaft.html" text:style-name="Internet_20_link" text:visited-style-name="Visited_20_Internet_20_Link"><text:span text:style-name="Internet_20_link"><text:span text:style-name="T473">http://liportal.giz.de/burkina-faso/gesellschaft.html</text:span></text:span></text:a><text:span text:style-name="T473">, Zugriff 25.11.2016</text:span></text:p>
        </text:list-item>
        <text:list-item>
          <text:p text:style-name="P98"><text:span text:style-name="T723">USDOS - U.S. Department of State (10.8.2016): 2015 Report on International Religious Freedom - Burkina Faso, </text:span><text:a xlink:type="simple" xlink:href="http://www.ecoi.net/local_link/328309/469088_de.html" text:style-name="Internet_20_link" text:visited-style-name="Visited_20_Internet_20_Link"><text:span text:style-name="Internet_20_link"><text:span text:style-name="T723">http://www.ecoi.net/local_link/328309/469088_de.html</text:span></text:span></text:a><text:span text:style-name="T723">, Zugriff 15.11.2016</text:span></text:p>
        </text:list-item>
      </text:list>
      <text:list xml:id="list72756311939597" text:continue-list="list72756092280888" text:style-name="WW8Num1">
        <text:list-item>
          <text:h text:style-name="P6" text:outline-level="1"><text:bookmark-start text:name="__RefHeading___Toc468858622"/>Ethnische Minderheiten<text:bookmark-end text:name="__RefHeading___Toc468858622"/></text:h>
        </text:list-item>
      </text:list>
      <text:p text:style-name="P76">Die Bevölkerung Burkina Fasos setzt sich aus etwa 60 unterschiedlichen ethnischen Gruppen zusammen. Zahlenmäßig dominieren die Mossi mit einem Anteil von über 40%. <text:soft-page-break/>Weitere wichtige Gruppen sind die Peul (Fulbe), Lobi, Bobo, Senufo, Gurunsi, Gourmantché, Bissa, Sanan, Kurumba. Zu gewalttätigen ethnischen Auseinandersetzungen kommt es in Burkina Faso so gut wie nie. Burkiner haben gelernt, mit Gegensätzen umzugehen und verhalten sich dem Fremden gegenüber ausgesprochen tolerant (GIZ 11.2016b). Wenn trotzdem von Konflikten zwischen Ethnien berichtet wird, liegen die Motive meist in Konflikten zwischen Berufsgruppen. So liefern sich Hirten (Fulbe) und Bauern (Mossi) seit Jahrhunderten Keilereien. Meist geht es um Nutzung von Brunnenwasser oder Zertrampeln oder Kahlfressen von Feldern durch Viehherden (GIZ 11.2016b; vgl. USDOS 13.4.2016). In Verbindung mit Migration kann es leicht zu Konflikten um Ressourcen mit der autochthonen Bevölkerung kommen, insbesondere wenn dabei Schürfrechte in Goldminengebieten auf dem Spiel stehen (GIZ 11.2016b).</text:p>
      <text:p text:style-name="P76">Konflikte zwischen ethnischen Gruppen kommen aber aufgrund von Streitigkeiten über die Ernennung lokaler Führer vor (USDOS 13.4.2016). Diskriminierung von verschiedenen ethnischen Minderheiten kommt vor, ist jedoch nicht weit verbreitet (FH 27.1.2016).</text:p>
      <text:p text:style-name="P14">Quellen:</text:p>
      <text:list xml:id="list72756109064365" text:continue-list="list72755730521912" text:style-name="WW8Num2">
        <text:list-item>
          <text:p text:style-name="P98"><text:span text:style-name="T723">FH - Freedom House (27.1.2016): Freedom in the World 2016 - Burkina Faso, </text:span><text:a xlink:type="simple" xlink:href="http://www.ecoi.net/local_link/327605/468219_de.html" text:style-name="Internet_20_link" text:visited-style-name="Visited_20_Internet_20_Link"><text:span text:style-name="Internet_20_link"><text:span text:style-name="T723">http://www.ecoi.net/local_link/327605/468219_de.html</text:span></text:span></text:a><text:span text:style-name="T723">, Zugriff 14.11.2016</text:span></text:p>
        </text:list-item>
        <text:list-item>
          <text:p text:style-name="P98"><text:span text:style-name="T473">GIZ - Deutsche Gesellschaft für internationale Zusammenarbeit (11.2016b): Burkina Faso – Gesellschaft, </text:span><text:a xlink:type="simple" xlink:href="http://liportal.giz.de/burkina-faso/gesellschaft.html" text:style-name="Internet_20_link" text:visited-style-name="Visited_20_Internet_20_Link"><text:span text:style-name="Internet_20_link"><text:span text:style-name="T473">http://liportal.giz.de/burkina-faso/gesellschaft.html</text:span></text:span></text:a><text:span text:style-name="T473">, Zugriff 25.11.2016</text:span></text:p>
        </text:list-item>
        <text:list-item>
          <text:p text:style-name="P98"><text:span text:style-name="T723">USDOS - U.S. Department of State (13.4.2016): Country Report on Human Rights Practices 2015 - Burkina Faso, </text:span><text:a xlink:type="simple" xlink:href="http://www.ecoi.net/local_link/322558/462035_de.html" text:style-name="Internet_20_link" text:visited-style-name="Visited_20_Internet_20_Link"><text:span text:style-name="Internet_20_link"><text:span text:style-name="T723">http://www.ecoi.net/local_link/322558/462035_de.html</text:span></text:span></text:a><text:span text:style-name="T723">, Zugriff 15.11.2016</text:span></text:p>
        </text:list-item>
      </text:list>
      <text:list xml:id="list72757345747609" text:continue-list="list72756311939597" text:style-name="WW8Num1">
        <text:list-item>
          <text:h text:style-name="P6" text:outline-level="1"><text:bookmark-start text:name="__RefHeading___Toc468858623"/>Relevante Bevölkerungsgruppen<text:bookmark-end text:name="__RefHeading___Toc468858623"/></text:h>
          <text:list>
            <text:list-item>
              <text:h text:style-name="P7" text:outline-level="2"><text:bookmark-start text:name="__RefHeading___Toc468858624"/>Frauen und Kinder<text:bookmark-end text:name="__RefHeading___Toc468858624"/></text:h>
            </text:list-item>
          </text:list>
        </text:list-item>
      </text:list>
      <text:p text:style-name="P76">Laut Verfassung sind Männer und Frauen gleichberechtigt. Auch das Arbeitsrecht und die Gesetze zum Grundbesitz nehmen Bezug auf die Gleichbehandlung der Geschlechter. Gemäß Eherecht sind sowohl Monogamie als auch Polygamie erlaubt, wobei natürlich beide Ehepartner zustimmen müssen. Das moderne Zivilrecht steht traditionellen Vorstellungen von Ehe und Unterordnung der Frau diametral entgegen. Über eine Frau bestimmt nach patriarchalem Denken bis zur Verheiratung ihr Vater, danach ihr Ehemann und nach dessen Tod einer seiner Brüder. Damit soll die gesellschaftlich bedeutsame Abstammung des Kindes von einem Mann sichergestellt werden. Dass eine Frau ein Selbstbestimmungsrecht hat, ist für eine Burkinerin eine noch sehr junge Entdeckung, die mit dem Einbruch der Moderne, also Ende des 20.Jahrhunderts gekommen ist (GIZ 11.2016b).</text:p>
      <text:p text:style-name="P76">Obwohl illegal, bleibt geschlechtsspezifische Diskriminierung am Arbeitsplatz, in der Bildung sowie in Bezug auf Besitz und Familienrechte vor allem in ländlichen Regionen verbreitet. Im Norden trägt frühe Heirat zur geringeren Schulbesuchsrate bei Mädchen bei (FH 27.1.2016). </text:p>
      <text:p text:style-name="P76"><text:soft-page-break/>Die Verheiratung von Töchtern ist traditionell bei den Mossis und anderen Ethnien dem zwischenfamiliären Beziehungsnetz des Familienchefs untergeordnet. D.h. der Vater kann seine Tochter schon zum Zeitpunkt der Geburt oder davor einem Freund oder dessen Sohn versprechen und erhält darauf über Jahre Geschenke wie Tabak oder Kolanüsse. Er kann mit dem Versprechen auch Schuld sühnen oder wichtige Beziehungen einfädeln. Die spätere Weigerung der Tochter ist Tabubruch und wird mit Verbannung streng geahndet. Das moderne Gesetz verbietet Zwangsheirat, kann damit aber familiäre Tragödien nicht verhindern (GIZ 11.2016b). Problematisch sind auch die vielen Fälle von Ehen mit minderjährigen Mädchen. Mehr als die Hälfte der Mädchen und Frauen werden vor ihrem 18. Geburtstag und 10% vor ihrem 15. Geburtstag verheiratet (GIZ 11.2016b; vgl. AI <text:span text:style-name="T11">24.2.2016</text:span>).</text:p>
      <text:p text:style-name="P76">76% aller erwachsenen Burkinerinnen erlitten Beschneidungen durch Klitoridektomie oder Exzision. Das Durchschnittsalter beträgt 6 Jahre. Traditionelle Beschneiderinnen führen die Operation mit unsterilen Messern oder Klingen durch, was ein hohes Infektionsrisiko mit sich bringt. Seit November 1996 ist Beschneidung per Gesetz verboten und muss angezeigt werden. Zahlreiche Vereine haben der weibliche Genitalverstümmelung den Kampf angesagt (GIZ 11.2016b). Umfangreiche Sensibilisierungskampagnen, an denen auch Imame beteiligt sind, haben in den letzten 15 Jahren für einen starken Rückgang dieser Praxis gesorgt (GIZ 11.2016b; vgl. FH 27.1.2016). Dennoch werden immer wieder Fälle heimlicher Beschneidung bekannt (GIZ 11.2016b).</text:p>
      <text:p text:style-name="P76"><text:span text:style-name="T19">Ältere Frauen ohne Unterstützung, oft verwitwet und vor allem in ländlichen Gebieten, werden manchmal der Hexerei bezichtigt und werden von ihren Dörfern vertrieben. Sie werden beschuldigt, die Seele von einem verstorbenen Verwandten oder Kind zu stehlen. </text:span><text:span text:style-name="T12">Diese Frauen suchen dann Zuflucht in staatlichen oder karitativen Zentren in größeren Städten</text:span><text:span text:style-name="T19"> (USDOS 13.4.2016; vgl. GIZ 11.2016b). </text:span></text:p>
      <text:p text:style-name="P56">Die Regierung führt Medienkampagnen durch, um die Einstellung gegenüber Frauen zu verändern. Das Ministerium für Frauenförderung ist dafür zuständig, das Bewusstsein der Frauen für ihre Rechte zu stärken und den Zugang zu Landeigentum zu erleichtern (USDOS 13.4.2016).</text:p>
      <text:p text:style-name="P14">Quellen:</text:p>
      <text:list xml:id="list72757139023192" text:continue-list="list72756109064365" text:style-name="WW8Num2">
        <text:list-item>
          <text:p text:style-name="P98"><text:span text:style-name="T723">AI - Amnesty International (</text:span><text:span text:style-name="T729">24.2.2016): Amnesty Report 2016 – Burkina Faso, </text:span><text:a xlink:type="simple" xlink:href="https://www.ecoi.net/local_link/319746/466839_de.html" text:style-name="Internet_20_link" text:visited-style-name="Visited_20_Internet_20_Link"><text:span text:style-name="Internet_20_link"><text:span text:style-name="T729">https://www.ecoi.net/local_link/319746/466839_de.html</text:span></text:span></text:a><text:span text:style-name="T729">, Zugriff 28.11.2016</text:span></text:p>
        </text:list-item>
        <text:list-item>
          <text:p text:style-name="P98"><text:span text:style-name="T723">FH - Freedom House (27.1.2016): Freedom in the World 2016 - Burkina Faso, </text:span><text:a xlink:type="simple" xlink:href="http://www.ecoi.net/local_link/327605/468219_de.html" text:style-name="Internet_20_link" text:visited-style-name="Visited_20_Internet_20_Link"><text:span text:style-name="Internet_20_link"><text:span text:style-name="T723">http://www.ecoi.net/local_link/327605/468219_de.html</text:span></text:span></text:a><text:span text:style-name="T723">, Zugriff 24.11.2016</text:span></text:p>
        </text:list-item>
        <text:list-item>
          <text:p text:style-name="P99"><text:span text:style-name="T473">GIZ - Deutsche Gesellschaft für internationale Zusammenarbeit (11.2016b): Burkina Faso - Gesellschaft, </text:span><text:a xlink:type="simple" xlink:href="http://liportal.giz.de/burkina-faso/gesellschaft.html" text:style-name="Internet_20_link" text:visited-style-name="Visited_20_Internet_20_Link"><text:span text:style-name="Internet_20_link"><text:span text:style-name="T473">http://liportal.giz.de/burkina-faso/gesellschaft.html</text:span></text:span></text:a><text:span text:style-name="T473">, Zugriff 24.11.2016</text:span></text:p>
        </text:list-item>
        <text:list-item>
          <text:p text:style-name="P99"><text:span text:style-name="T723">USDOS - U.S. Department of State (19.4.2013): Country Report on Human Rights Practices 2012 - Burkina Faso, </text:span><text:a xlink:type="simple" xlink:href="http://www.ecoi.net/local_link/245073/368521_de.html" text:style-name="Internet_20_link" text:visited-style-name="Visited_20_Internet_20_Link"><text:span text:style-name="Internet_20_link"><text:span text:style-name="T723">http://www.ecoi.net/local_link/245073/368521_de.html</text:span></text:span></text:a><text:span text:style-name="T723">, Zugriff 5.7.2013</text:span></text:p>
        </text:list-item>
      </text:list>
      <text:p text:style-name="P102"/>
      <text:list xml:id="list72757278406334" text:continue-list="list72757345747609" text:style-name="WW8Num1">
        <text:list-item>
          <text:list>
            <text:list-item>
              <text:h text:style-name="P8" text:outline-level="2"><text:bookmark-start text:name="__RefHeading___Toc468858625"/><text:soft-page-break/>Homosexuelle<text:bookmark-end text:name="__RefHeading___Toc468858625"/></text:h>
            </text:list-item>
          </text:list>
        </text:list-item>
      </text:list>
      <text:p text:style-name="P76">Gleichgeschlechtliche Lebenspartnerschaften stoßen in Burkina Faso auf heftige gesellschaftliche Ablehnung. Homosexualität findet im Strafgesetzbuch als Straftatbestand keine explizite Erwähnung, kann aber als „Störung der öffentlichen Ordnung“ oder „Verstoß gegen die guten Sitten“ strafrechtlich verfolgt und mit bis zu drei Jahren Gefängnis bestraft werden (AA 15.11.2016). Homosexuelle, Männer wie Frauen, ebenso wie an HIV Erkrankte sind regelmäßig Diskriminierungen ausgesetzt (FH 27.1.2016).</text:p>
      <text:p text:style-name="P13">Quellen:</text:p>
      <text:list xml:id="list72757409703477" text:continue-list="list72757139023192" text:style-name="WW8Num2">
        <text:list-item>
          <text:p text:style-name="P98"><text:span text:style-name="T473">AA - Auswärtiges Amt (15.11.2016): Burkina Faso: Reise- und Sicherheitshinweise, </text:span><text:a xlink:type="simple" xlink:href="http://www.auswaertiges-amt.de/DE/Laenderinformationen/00-SiHi/Nodes/BurkinaFasoSicherheit_node.html" text:style-name="Internet_20_link" text:visited-style-name="Visited_20_Internet_20_Link"><text:span text:style-name="Internet_20_link"><text:span text:style-name="T473">http://www.auswaertiges-amt.de/DE/Laenderinformationen/00-SiHi/Nodes/BurkinaFasoSicherheit_node.html</text:span></text:span></text:a><text:span text:style-name="T473">, Zugriff 15.11.2016</text:span></text:p>
        </text:list-item>
        <text:list-item>
          <text:p text:style-name="P98"><text:span text:style-name="T723">FH - Freedom House (27.1.2016): Freedom in the World 2016 - Burkina Faso, </text:span><text:a xlink:type="simple" xlink:href="http://www.ecoi.net/local_link/327605/468219_de.html" text:style-name="Internet_20_link" text:visited-style-name="Visited_20_Internet_20_Link"><text:span text:style-name="Internet_20_link"><text:span text:style-name="T723">http://www.ecoi.net/local_link/327605/468219_de.html</text:span></text:span></text:a><text:span text:style-name="T723">, Zugriff 14.11.2016</text:span></text:p>
        </text:list-item>
      </text:list>
      <text:list xml:id="list72756039020328" text:continue-list="list72757278406334" text:style-name="WW8Num1">
        <text:list-item>
          <text:h text:style-name="P6" text:outline-level="1"><text:bookmark-start text:name="__RefHeading___Toc468858626"/>Bewegungsfreiheit<text:bookmark-end text:name="__RefHeading___Toc468858626"/></text:h>
        </text:list-item>
      </text:list>
      <text:p text:style-name="P76"><text:span text:style-name="T19">Die in der Verfassung verankerten Rechte der Bewegungsfreiheit innerhalb des Landes, Auslandsreisen, Emigration und Rückkehr wurden von der Regierung im Wesentlichen auch respektiert (USDOS 13.4.2016; vgl. </text:span><text:span text:style-name="T12">FH 27.1.2016</text:span><text:span text:style-name="T19">).</text:span></text:p>
      <text:p text:style-name="P13">Quellen:</text:p>
      <text:list xml:id="list72757418283802" text:continue-list="list72757409703477" text:style-name="WW8Num2">
        <text:list-item>
          <text:p text:style-name="P98"><text:span text:style-name="T723">FH - Freedom House (27.1.2016): Freedom in the World 2016 - Burkina Faso, </text:span><text:a xlink:type="simple" xlink:href="http://www.ecoi.net/local_link/327605/468219_de.html" text:style-name="Internet_20_link" text:visited-style-name="Visited_20_Internet_20_Link"><text:span text:style-name="Internet_20_link"><text:span text:style-name="T723">http://www.ecoi.net/local_link/327605/468219_de.html</text:span></text:span></text:a><text:span text:style-name="T723">, Zugriff 14.11.2016</text:span></text:p>
        </text:list-item>
        <text:list-item>
          <text:p text:style-name="P98"><text:span text:style-name="T723">USDOS - U.S. Department of State (13.4.2016): Country Report on Human Rights Practices 2015 - Burkina Faso, </text:span><text:a xlink:type="simple" xlink:href="http://www.ecoi.net/local_link/322558/462035_de.html" text:style-name="Internet_20_link" text:visited-style-name="Visited_20_Internet_20_Link"><text:span text:style-name="Internet_20_link"><text:span text:style-name="T723">http://www.ecoi.net/local_link/322558/462035_de.html</text:span></text:span></text:a><text:span text:style-name="T723">, Zugriff 14.11.2016</text:span></text:p>
        </text:list-item>
      </text:list>
      <text:list xml:id="list72757063183053" text:continue-list="list72756039020328" text:style-name="WW8Num1">
        <text:list-item>
          <text:h text:style-name="P6" text:outline-level="1"><text:bookmark-start text:name="__RefHeading___Toc468858627"/>Grundversorgung und Wirtschaft<text:bookmark-end text:name="__RefHeading___Toc468858627"/></text:h>
        </text:list-item>
      </text:list>
      <text:p text:style-name="P76">Die am 31.10.2014 abgesetzte Regierung von Präsident Compaoré wurde dafür kritisiert, dass sie die Armut nicht entschieden genug bekämpft hat. Obwohl eine neureiche Oberschicht heranwachsen konnte, gibt es nach einem Vierteljahrhundert unter Compaoré keine nennenswerten Verbesserungen im Gesundheits-, Ernährungs- und Bildungswesen sowie bei allen Indikatoren für Armut. Burkina Faso rangiert nach wie vor unter den 7 ärmsten Ländern der Welt (GIZ 11.2016a). </text:p>
      <text:p text:style-name="P76">Im Human Development Report 2015 liegt Burkina Faso auf Rang 183 von 188 Ländern. Die Mehrzahl der Millenium-Entwicklungsziele der Vereinten Nationen wurden bis 2015 trotz Fortschritten nicht erreicht (AA 11.2016b).</text:p>
      <text:p text:style-name="P76">Über 40% der Bevölkerung leben unterhalb der Armutsgrenze von 1,25 US$ pro Tag. Das Bruttonationaleinkommen (BNE) betrug 2012 1.202 US$ pro Kopf. In Burkina Faso sind so gut wie alle Wirtschaftsindikatoren schlecht. Die Wirtschaft leidet maßgeblich unter schwankenden Weltmarktpreisen für die Hauptexportprodukte. Die ungünstige <text:soft-page-break/>geographische Lage als Binnenland und der fehlende Anschluss an Wirtschaftsmärkte und die dadurch verursachten hohen Transportkosten wirken sich nicht weniger negativ aus. Obwohl das Land über großes Potenzial im Hinblick auf Bodenschätze (Mangan, Silber, Gold, Zink, Kupfer, Phosphat, Titan, Nickel, Blei und Bauxit) verfügt, fehlen dort noch die Infrastrukturen zum Abbau. Sehr schwankende Wetterbedingungen (Überschwemmungen 2009, 2010, Dürre 2011) sowie Mangel an preisgünstigen Energiequellen sind weitere Standortnachteile, die die Wirtschaftsentwicklung beeinträchtigen werden (GIZ 11.2016c).</text:p>
      <text:p text:style-name="P76">In Ouagadougou und Bobo-Dioulasso ist die Versorgung mit Lebensmitteln und Gütern für den täglichen Bedarf gut bis sehr gut. Das Einkaufsangebot reicht von den traditionellen Märkten in den Stadtvierteln bis zu großen meist von Libanesen oder Syrern betriebenen Supermarktketten, die den europäischen Standards entsprechen, aber auch viel chinesische Billigwaren anbieten. In ländlichen Gegenden ist die Versorgungslage durch Märkte und Läden auf die Grundbedürfnisse der dort ansässigen Bevölkerung ausgerichtet. Die Strom- und Wasserversorgung ist in den meisten Städten relativ gut. Versorgungssicherheit und -qualität sind jedoch von der Region und der Jahreszeit abhängig. Besonders in der Regenzeit kommt es zu häufigen Stromunterbrechungen. In Ouagadougou gibt es ein breites Angebot an Mietshäusern und Wohnungen. Für die Vermittlung gibt es zahlreiche Makler. Auch in Bobo-Dioulasso und weiteren mittelgroßen Städten ist das Angebot an Mietshäusern gut (GIZ 11.2016d).</text:p>
      <text:p text:style-name="P13">Quellen:</text:p>
      <text:list xml:id="list72756723119677" text:continue-list="list72757418283802" text:style-name="WW8Num2">
        <text:list-item>
          <text:p text:style-name="P98"><text:span text:style-name="T473">AA - Auswärtiges Amt (11.2016b): Burkina Faso: Wirtschaft, </text:span><text:a xlink:type="simple" xlink:href="http://www.auswaertiges-amt.de/DE/Aussenpolitik/Laender/Laenderinfos/BurkinaFaso/Wirtschaft_node.html" text:style-name="Internet_20_link" text:visited-style-name="Visited_20_Internet_20_Link"><text:span text:style-name="Internet_20_link"><text:span text:style-name="T473">http://www.auswaertiges-amt.de/DE/Aussenpolitik/Laender/Laenderinfos/BurkinaFaso/Wirtschaft_node.html</text:span></text:span></text:a><text:span text:style-name="T473">, Zugriff 28.11.2016</text:span></text:p>
        </text:list-item>
        <text:list-item>
          <text:p text:style-name="P98"><text:span text:style-name="T473">GIZ - Deutsche Gesellschaft für internationale Zusammenarbeit (11.2016a): Burkina Faso – Geschichte &amp; Staat, </text:span><text:a xlink:type="simple" xlink:href="http://liportal.giz.de/burkina-faso/geschichte-staat.html" text:style-name="Internet_20_link" text:visited-style-name="Visited_20_Internet_20_Link"><text:span text:style-name="Internet_20_link"><text:span text:style-name="T473">http://liportal.giz.de/burkina-faso/geschichte-staat.html</text:span></text:span></text:a><text:span text:style-name="T473">, Zugriff 24.11.2016</text:span></text:p>
        </text:list-item>
        <text:list-item>
          <text:p text:style-name="P98"><text:span text:style-name="T473">GIZ - Deutsche Gesellschaft für internationale Zusammenarbeit (11.2016c): Burkina Faso – Wirtschaft &amp; Entwicklung, </text:span><text:a xlink:type="simple" xlink:href="http://liportal.giz.de/burkina-faso/wirtschaft-entwicklung.html?fs=9meta-navi-top%2Fkontakt.html%3Ffs%3D9" text:style-name="Internet_20_link" text:visited-style-name="Visited_20_Internet_20_Link"><text:span text:style-name="Internet_20_link"><text:span text:style-name="T473">http://liportal.giz.de/burkina-faso/wirtschaft-entwicklung.html?fs=9meta-navi-top%2Fkontakt.html%3Ffs%3D9</text:span></text:span></text:a><text:span text:style-name="T473">, Zugriff 24.11.2016</text:span></text:p>
        </text:list-item>
        <text:list-item>
          <text:p text:style-name="P98"><text:span text:style-name="T473">GIZ - Deutsche Gesellschaft für internationale Zusammenarbeit (11.2016d): Burkina Faso – Alltag, </text:span><text:a xlink:type="simple" xlink:href="http://liportal.giz.de/burkina-faso/alltag.html?fs=12%2527%2522" text:style-name="Internet_20_link" text:visited-style-name="Visited_20_Internet_20_Link"><text:span text:style-name="Internet_20_link"><text:span text:style-name="T473">http://liportal.giz.de/burkina-faso/alltag.html?fs=12%2527%2522</text:span></text:span></text:a><text:span text:style-name="T473">, Zugriff 24.11.2016</text:span></text:p>
        </text:list-item>
      </text:list>
      <text:list xml:id="list72757406629808" text:continue-list="list72757063183053" text:style-name="WW8Num1">
        <text:list-item>
          <text:h text:style-name="P6" text:outline-level="1"><text:bookmark-start text:name="__RefHeading___Toc468858628"/>Medizinische Versorgung<text:bookmark-end text:name="__RefHeading___Toc468858628"/></text:h>
        </text:list-item>
      </text:list>
      <text:p text:style-name="P76">Die medizinische Versorgung im Lande ist mit Europa nicht zu vergleichen und vielfach technisch, apparativ und/oder hygienisch problematisch. Die ärztliche Versorgung in Ouagadougou ist begrenzt. (AA 15.11.2016). Während die Basisgesundheitsversorgung weiterhin ohne nötigste Medikamente und Ausstattung bleibt, entstehen in der Hauptstadt immer mehr hochmoderne Kliniken, deren Behandlungen für kaum 2% aller Burkiner erschwinglich sind. Die Müttersterblichkeit liegt bis heute mehr als dreimal über den Milleniums-Zielen und wird wenig praktisch, dafür aber verbal bekämpft (GIZ 11.2016a).</text:p>
      <text:p text:style-name="P63"><text:soft-page-break/></text:p>
      <text:p text:style-name="P63">Die moderne Gesundheitsversorgung ist auf insgesamt fünf Ebenen (vergleichsweise Dorf, Departement, Provinz, Region, Land) organisiert: </text:p>
      <text:list text:style-name="WW8Num3">
        <text:list-item>
          <text:p text:style-name="P77">Poste de Santé Primaire (PSP)</text:p>
        </text:list-item>
        <text:list-item>
          <text:p text:style-name="P77">Centre de Santé et de Promotion Sociale (CSPS)</text:p>
        </text:list-item>
        <text:list-item>
          <text:p text:style-name="P77">Centre Médical (CM) bzw. Centre Médical avec Antenne Chirurgicale (CMA)</text:p>
        </text:list-item>
        <text:list-item>
          <text:p text:style-name="P78">Centre Hospitalier Regional (CHR)</text:p>
        </text:list-item>
        <text:list-item>
          <text:p text:style-name="P78">Centre Hospitalier National (CHN)</text:p>
        </text:list-item>
      </text:list>
      <text:p text:style-name="P79">Auf unterster Ebene ist die Ausstattung sehr schlecht bis gar nicht vorhanden. In einem CSPS ist normalerweise kein Arzt anzutreffen. Das Zentrum wird von einem Krankenpfleger geleitet, der hier die Kompetenzen eines Chefarztes haben soll. Der "CHN Yalgado Ouedraogo" in Ouagadougou hat den Ruf, eine Sterbestation zu sein. Ärzte sind hier überfordert und schlecht bezahlt. Gelder fließen unter der Hand. Die Zustände sind für europäische Maßstäbe chaotisch. Wer es sich leisten kann, bringt seine Kranken in private Krankenanstalten, wo oft dieselben Ärzte aus "Yalgado" nach Feierabend behandeln. Die schulmedizinisch ausgebildeten Ärzte verschreiben in Burkina Faso oft ellenlange Rezepte und haben wenig Vorbehalte gegen die Anwendung von Antibiotika. Das schreckt bereits viele ab, für die "weiße" Medikamente unerschwinglich teuer sind, überhaupt zu einem Arzt zu gehen. Der Verkauf unkontrollierter Medikamente von fliegenden Händlern, die meist aus Ghana eingeführt werden, blüht trotz vieler Gegenkampagnen (GIZ 11.2016b). Traditionelle Medizin in Form von Heilern resp. Zauberern im Grenzbereich der Scharlatanerie hat in Burkina Faso weiterhin Bestand. Weiterer Bestandteil des Gesundheitssystems ist die traditionelle Medizin auf pflanzlicher Basis (pharmacopée), die seit 1994 gesetzlich anerkannt ist. Im Jahre 2004 hat Burkina Faso dieser Medizin einen bezeichnenden Impuls gegeben. Die Praxisbedingungen und die Zulassung für Naturheilmittel sind ebenfalls von der Regierung in Zusammenarbeit mit den Akteuren des Fachgebietes definiert worden. Über 30.000 Heilpraktiker soll es im ganzen Land geben. Der Bereich entwickelt sich weiter. Moderne Strukturen und Unternehmen wie PROMETRA Burkina, Phytosalus, Phytofla usw. sind in städtischen Gebieten bereits anerkannte Institutionen (GIZ 11.2016b).</text:p>
      <text:p text:style-name="P76">Im sozialen Bereich verfügt Burkina Faso über eine Vielzahl von NGOs oder Selbsthilfegruppen aller Art. Die Vernetzung und Koordination dieser NGOs wird durch eine Reihe von Dachorganisationen, wie beispielsweise das Sekretariat der NGOs (SPONG), gesichert. Eine der wichtigsten staatlichen Institutionen für Gesundheits- und Altersversorgung ist die seit über 50 Jahren bestehende CNSS (Caisse Nationale de Sécurité Sociale). Ihre Aufgabe ist es, die sozialen Sicherungssysteme für Lohnabhängige und ihre Familienangehörigen (ca. 20% der Bevölkerung) in Burkina Faso zu verwalten. Die CNSS bietet keine allgemeine Krankenversicherung an. Diese wird nur von privaten Versicherungsgesellschaften angeboten. Allerdings sind die Leistungen auch dort sehr <text:soft-page-break/>beschränkt. Der Bauernschaft, die 80% der Bevölkerung ausmacht, kommen solche Möglichkeiten nicht zugute. Für sie ist weiterhin die Großfamilie Solidargemeinschaft im Fall von Hunger und Krankheit. Um soziale Randgruppen wie Bettler, Menschen mit geistiger Behinderung, vertriebene Hexen, wegen Schwangerschaft verstoßene Teenager etc. aufzufangen, gibt es ein Sozialamt, "L´Action Sociale", dessen Möglichkeiten bei knappen Geldmitteln bescheiden ausfallen (GIZ 11.2016b).</text:p>
      <text:p text:style-name="P13">Quellen:</text:p>
      <text:list xml:id="list72756812785991" text:continue-list="list72756723119677" text:style-name="WW8Num2">
        <text:list-item>
          <text:p text:style-name="P98"><text:span text:style-name="T473">AA - Auswärtiges Amt (15.11.2016): Burkina Faso: Reise- und Sicherheitshinweise, </text:span><text:a xlink:type="simple" xlink:href="http://www.auswaertiges-amt.de/DE/Laenderinformationen/00-SiHi/Nodes/BurkinaFasoSicherheit_node.html" text:style-name="Internet_20_link" text:visited-style-name="Visited_20_Internet_20_Link"><text:span text:style-name="Internet_20_link"><text:span text:style-name="T473">http://www.auswaertiges-amt.de/DE/Laenderinformationen/00-SiHi/Nodes/BurkinaFasoSicherheit_node.html</text:span></text:span></text:a><text:span text:style-name="T473">, Zugriff 15.11.2016</text:span></text:p>
        </text:list-item>
        <text:list-item>
          <text:p text:style-name="P98"><text:span text:style-name="T473">GIZ - Deutsche Gesellschaft für internationale Zusammenarbeit (11.2016a): Burkina Faso - Geschichte &amp; Staat, </text:span><text:a xlink:type="simple" xlink:href="http://liportal.giz.de/burkina-faso/geschichte-staat.html" text:style-name="Internet_20_link" text:visited-style-name="Visited_20_Internet_20_Link"><text:span text:style-name="Internet_20_link"><text:span text:style-name="T473">http://liportal.giz.de/burkina-faso/geschichte-staat.html</text:span></text:span></text:a><text:span text:style-name="T473">, Zugriff 24.11.2016</text:span></text:p>
        </text:list-item>
        <text:list-item>
          <text:p text:style-name="P98"><text:span text:style-name="T473">GIZ - Deutsche Gesellschaft für internationale Zusammenarbeit (11.2016b): Burkina Faso - Gesellschaft, </text:span><text:a xlink:type="simple" xlink:href="http://liportal.giz.de/burkina-faso/gesellschaft.html" text:style-name="Internet_20_link" text:visited-style-name="Visited_20_Internet_20_Link"><text:span text:style-name="Internet_20_link"><text:span text:style-name="T473">http://liportal.giz.de/burkina-faso/gesellschaft.html</text:span></text:span></text:a><text:span text:style-name="T473">, Zugriff 24.11.2016</text:span></text:p>
        </text:list-item>
      </text:list>
      <text:list xml:id="list72756685666007" text:continue-list="list72757406629808" text:style-name="WW8Num1">
        <text:list-item>
          <text:h text:style-name="P6" text:outline-level="1"><text:bookmark-start text:name="__RefHeading___Toc468858629"/>Rückkehr<text:bookmark-end text:name="__RefHeading___Toc468858629"/></text:h>
        </text:list-item>
      </text:list>
      <text:p text:style-name="P56">Die Regierung arbeitet mit dem UN-Flüchtlingshochkommissariat und anderen humanitären Organisationen zusammen, um intern Vertriebenen, Flüchtlingen und zurückkommenden Flüchtlingen, Asylsuchenden, staatenlosen Personen und anderen hilfsbedürftigen Menschen Schutz und Hilfe zu bieten (USDOS 13.4.2016).</text:p>
      <text:p text:style-name="P13">Quellen:</text:p>
      <text:list xml:id="list72757278150095" text:continue-list="list72756812785991" text:style-name="WW8Num2">
        <text:list-item>
          <text:p text:style-name="P98"><text:span text:style-name="T723">USDOS - U.S. Department of State (13.4.2016): Country Report on Human Rights Practices 2015 - Burkina Faso, </text:span><text:a xlink:type="simple" xlink:href="http://www.ecoi.net/local_link/322558/462035_de.html" text:style-name="Internet_20_link" text:visited-style-name="Visited_20_Internet_20_Link"><text:span text:style-name="Internet_20_link"><text:span text:style-name="T723">http://www.ecoi.net/local_link/322558/462035_de.html</text:span></text:span></text:a><text:span text:style-name="T723">, Zugriff 14.11.2016</text:span></text:p>
        </text:list-item>
      </text:list>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Arial" svg:font-family="Arial" style:font-family-generic="swiss" style:font-pitch="variable"/>
    <style:font-face style:name="Arial1" svg:font-family="Arial" style:font-family-generic="system" style:font-pitch="variable"/>
    <style:font-face style:name="Arial2" svg:font-family="Arial" style:font-adornments="Standard" style:font-family-generic="swiss" style:font-pitch="variable"/>
    <style:font-face style:name="Calibri" svg:font-family="Calibri" style:font-family-generic="swiss" style:font-pitch="variable"/>
    <style:font-face style:name="Courier New" svg:font-family="'Courier New'" style:font-family-generic="modern"/>
    <style:font-face style:name="Helvetica" svg:font-family="Helvetica, Arial" style:font-family-generic="swiss" style:font-pitch="variable"/>
    <style:font-face style:name="Liberation Sans" svg:font-family="'Liberation Sans'" style:font-family-generic="swiss" style:font-pitch="variable"/>
    <style:font-face style:name="Liberation Sans1" svg:font-family="'Liberation Sans', Arial" style:font-family-generic="swiss" style:font-pitch="variable"/>
    <style:font-face style:name="Liberation Serif" svg:font-family="'Liberation Serif'" style:font-family-generic="roman" style:font-pitch="variable"/>
    <style:font-face style:name="Lohit Devanagari" svg:font-family="'Lohit Devanagari'"/>
    <style:font-face style:name="Lohit Devanagari1" svg:font-family="'Lohit Devanagari'" style:font-pitch="variable"/>
    <style:font-face style:name="Lohit Devanagari2" svg:font-family="'Lohit Devanagari'" style:font-family-generic="system" style:font-pitch="variable"/>
    <style:font-face style:name="Noto Sans CJK SC" svg:font-family="'Noto Sans CJK SC'" style:font-pitch="variable"/>
    <style:font-face style:name="Noto Serif CJK SC" svg:font-family="'Noto Serif CJK SC'" style:font-family-generic="system" style:font-pitch="variable"/>
    <style:font-face style:name="OpenSymbol" svg:font-family="OpenSymbol" style:font-charset="x-symbol"/>
    <style:font-face style:name="OpenSymbol1" svg:font-family="OpenSymbol, 'Arial Unicode MS'" style:font-pitch="variable"/>
    <style:font-face style:name="OpenSymbol2" svg:font-family="OpenSymbol, 'Arial Unicode MS'" style:font-family-generic="roman" style:font-pitch="variable"/>
    <style:font-face style:name="Symbol" svg:font-family="Symbol" style:font-charset="x-symbol"/>
    <style:font-face style:name="Symbol1"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pitch="variable" style:font-charset="x-symbol"/>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Noto Serif CJK SC" style:font-size-asian="10.5pt" style:language-asian="zh" style:country-asian="CN" style:font-name-complex="Lohit Devanagari2"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loext:opacity="0%" style:font-name="Liberation Serif" fo:font-size="12pt" fo:language="fr" fo:country="FR" style:font-name-asian="Noto Serif CJK SC" style:font-size-asian="10.5pt" style:language-asian="zh" style:country-asian="CN" style:font-name-complex="Lohit Devanagari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50%" fo:text-align="justify" style:justify-single-word="false" fo:orphans="2" fo:widows="2" fo:hyphenation-ladder-count="no-limit" style:writing-mode="lr-tb"/>
      <style:text-properties style:use-window-font-color="true" loext:opacity="0%" style:font-name="Arial" fo:font-family="Arial" style:font-family-generic="swiss" style:font-pitch="variable" fo:font-size="11pt" fo:language="de" fo:country="DE" style:font-name-asian="Times New Roman" style:font-family-asian="'Times New Roman'" style:font-family-generic-asian="roman" style:font-pitch-asian="variable" style:font-size-asian="11pt" style:language-asian="zh" style:country-asian="CN" style:font-name-complex="Arial" style:font-family-complex="Arial" style:font-family-generic-complex="swiss"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1" fo:font-family="'Liberation Sans', Arial" style:font-family-generic="swiss" style:font-pitch="variable" fo:font-size="14pt" style:font-name-asian="Noto Sans CJK SC" style:font-family-asian="'Noto Sans CJK SC'" style:font-pitch-asian="variable" style:font-size-asian="14pt" style:font-name-complex="Lohit Devanagari1" style:font-family-complex="'Lohit Devanagari'"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complex="Lohit Devanagari" style:font-family-complex="'Lohit Devanagari'"/>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size-complex="12pt" style:font-style-complex="italic"/>
    </style:style>
    <style:style style:name="Index" style:family="paragraph" style:parent-style-name="Standard" style:class="index">
      <style:paragraph-properties text:number-lines="false" text:line-number="0"/>
      <style:text-properties fo:language="zxx" fo:country="none" style:language-asian="zxx" style:country-asian="none" style:font-name-complex="Lohit Devanagari" style:font-family-complex="'Lohit Devanagari'" style:language-complex="zxx" style:country-complex="none"/>
    </style:style>
    <style:style style:name="F_5f_Überschrift" style:display-name="F_Überschrift" style:family="paragraph" style:parent-style-name="Standard" style:next-style-name="Standard">
      <style:paragraph-properties fo:margin-left="0.63cm" fo:margin-right="0cm" fo:margin-top="0.847cm" fo:margin-bottom="0.423cm" style:contextual-spacing="false" fo:text-indent="-0.63cm" style:auto-text-indent="false"/>
      <style:text-properties fo:color="#993300" loext:opacity="100%" fo:font-size="12pt" fo:font-weight="bold" style:font-size-asian="12pt" style:font-weight-asian="bold"/>
    </style:style>
    <style:style style:name="F_5f_Überschrift_20_2" style:display-name="F_Überschrift 2" style:family="paragraph" style:parent-style-name="F_5f_Überschrift" style:next-style-name="Standard">
      <style:paragraph-properties fo:margin-top="0.423cm" fo:margin-bottom="0cm" style:contextual-spacing="false"/>
      <style:text-properties fo:font-size="11pt" style:font-size-asian="11pt"/>
    </style:style>
    <style:style style:name="Contents_20_1" style:display-name="Contents 1" style:family="paragraph" style:parent-style-name="Standard" style:next-style-name="Standard" style:class="index">
      <style:paragraph-properties fo:margin-top="0.423cm" fo:margin-bottom="0cm" style:contextual-spacing="false" fo:line-height="100%"/>
    </style:style>
    <style:style style:name="Contents_20_2" style:display-name="Contents 2" style:family="paragraph" style:parent-style-name="Standard" style:next-style-name="Standard" style:class="index">
      <style:paragraph-properties fo:margin-left="0.388cm" fo:margin-right="0cm" fo:line-height="100%" fo:text-indent="0cm" style:auto-text-indent="false"/>
    </style:style>
    <style:style style:name="Quellen" style:family="paragraph" style:parent-style-name="Standard" style:next-style-name="vollständiges_20_Zitat">
      <style:paragraph-properties fo:margin-left="0cm" fo:margin-right="1.401cm" fo:margin-top="0.423cm" fo:margin-bottom="0cm" style:contextual-spacing="false" fo:text-indent="0cm" style:auto-text-indent="false"/>
      <style:text-properties style:text-underline-style="solid" style:text-underline-width="auto" style:text-underline-color="font-color"/>
    </style:style>
    <style:style style:name="vollständiges_20_Zitat" style:display-name="vollständiges Zitat" style:family="paragraph" style:parent-style-name="Standard">
      <style:paragraph-properties fo:line-height="100%"/>
      <style:text-properties fo:language="de" fo:country="A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style style:name="Sprechblasentext" style:family="paragraph" style:parent-style-name="Standard">
      <style:paragraph-properties fo:line-height="100%"/>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Listenabsatz" style:family="paragraph" style:parent-style-name="Standard">
      <style:paragraph-properties fo:margin-left="1.27cm" fo:margin-right="0cm" fo:margin-top="0cm" fo:margin-bottom="0cm" style:contextual-spacing="true" fo:text-indent="0cm" style:auto-text-indent="false"/>
    </style:style>
    <style:style style:name="Footer" style:family="paragraph" style:parent-style-name="Standard" style:class="extra">
      <style:paragraph-properties fo:line-height="100%"/>
    </style:style>
    <style:style style:name="Footnote" style:family="paragraph" style:parent-style-name="Standard" style:class="extra">
      <style:paragraph-properties fo:line-height="100%"/>
      <style:text-properties fo:font-size="10pt" style:font-size-asian="10pt"/>
    </style:style>
    <style:style style:name="Kommentartext" style:family="paragraph" style:parent-style-name="Standard">
      <style:paragraph-properties fo:line-height="100%"/>
      <style:text-properties fo:font-size="10pt" style:font-size-asian="10pt"/>
    </style:style>
    <style:style style:name="Kommentarthema" style:family="paragraph" style:parent-style-name="Kommentartext" style:next-style-name="Kommentartext">
      <style:text-properties fo:font-weight="bold" style:font-weight-asian="bold" style:font-weight-complex="bold"/>
    </style:style>
    <style:style style:name="WW8Num1z0" style:family="text">
      <style:text-properties fo:color="#71869b" loext:opacity="100%"/>
    </style:style>
    <style:style style:name="WW8Num2z0" style:family="text">
      <style:text-properties fo:color="#000000" loext:opacity="100%" style:font-name="Arial" fo:font-family="Arial" style:font-family-generic="swiss" style:font-pitch="variable" fo:language="de" fo:country="AT" style:font-name-complex="Arial" style:font-family-complex="Arial" style:font-family-generic-complex="swiss" style:font-pitch-complex="variable" style:font-size-complex="11pt"/>
    </style:style>
    <style:style style:name="WW8Num3z0"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4z0" style:family="text">
      <style:text-properties style:font-name="Symbol" fo:font-family="Symbol" style:font-charset="x-symbol" style:font-name-complex="OpenSymbol1" style:font-family-complex="OpenSymbol, 'Arial Unicode MS'" style:font-pitch-complex="variable"/>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4z1" style:family="text">
      <style:text-properties style:font-name="Courier New" fo:font-family="'Courier New'" style:font-family-generic="modern" style:font-name-complex="Courier New" style:font-family-complex="'Courier New'" style:font-family-generic-complex="modern"/>
    </style:style>
    <style:style style:name="WW8Num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5z0"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Absatz-Standardschriftart" style:family="text"/>
    <style:style style:name="Internet_20_link" style:display-name="Internet link" style:family="text">
      <style:text-properties fo:color="#0000ff" loext:opacity="100%" style:text-underline-style="solid" style:text-underline-width="auto" style:text-underline-color="font-color"/>
    </style:style>
    <style:style style:name="Page_20_Number" style:display-name="Page Number" style:family="text"/>
    <style:style style:name="F_5f_Überschrift_20_Zchn" style:display-name="F_Überschrift Zchn" style:family="text">
      <style:text-properties fo:color="#993300" loext:opacity="100%" style:font-name="Arial" fo:font-family="Arial" style:font-family-generic="swiss" style:font-pitch="variable" fo:font-size="12pt" fo:font-weight="bold" style:font-name-asian="Times New Roman" style:font-family-asian="'Times New Roman'" style:font-family-generic-asian="roman" style:font-pitch-asian="variable" style:font-size-asian="12pt" style:font-weight-asian="bold" style:font-name-complex="Arial" style:font-family-complex="Arial" style:font-family-generic-complex="swiss" style:font-pitch-complex="variable"/>
    </style:style>
    <style:style style:name="F_5f_Überschrift_20_2_20_Zchn" style:display-name="F_Überschrift 2 Zchn" style:family="text">
      <style:text-properties fo:color="#993300" loext:opacity="100%" style:font-name="Arial" fo:font-family="Arial" style:font-family-generic="swiss" style:font-pitch="variable" fo:font-size="11pt" fo:font-weight="bold" style:font-name-asian="Times New Roman" style:font-family-asian="'Times New Roman'" style:font-family-generic-asian="roman" style:font-pitch-asian="variable" style:font-size-asian="11pt" style:font-weight-asian="bold" style:font-name-complex="Arial" style:font-family-complex="Arial" style:font-family-generic-complex="swiss" style:font-pitch-complex="variable"/>
    </style:style>
    <style:style style:name="Kopfzeile_20_Zchn" style:display-name="Kopfzeile Zchn" style:family="text">
      <style:text-properties style:font-name="Arial" fo:font-family="Arial" style:font-family-generic="swiss" style:font-pitch="variable" fo:font-size="11pt" style:font-name-asian="Times New Roman" style:font-family-asian="'Times New Roman'" style:font-family-generic-asian="roman" style:font-pitch-asian="variable" style:font-size-asian="11pt" style:font-name-complex="Arial" style:font-family-complex="Arial" style:font-family-generic-complex="swiss" style:font-pitch-complex="variable"/>
    </style:style>
    <style:style style:name="Sprechblasentext_20_Zchn" style:display-name="Sprechblasentext Zchn" style:family="text">
      <style:text-properties style:font-name="Tahoma" fo:font-family="Tahoma" style:font-family-generic="swiss" style:font-pitch="variable" fo:font-size="8pt" style:font-name-asian="Times New Roman" style:font-family-asian="'Times New Roman'" style:font-family-generic-asian="roman" style:font-pitch-asian="variable" style:font-size-asian="8pt" style:font-name-complex="Tahoma" style:font-family-complex="Tahoma" style:font-family-generic-complex="swiss" style:font-pitch-complex="variable" style:font-size-complex="8pt"/>
    </style:style>
    <style:style style:name="Fußzeile_20_Zchn" style:display-name="Fußzeile Zchn" style:family="text">
      <style:text-properties style:font-name="Arial" fo:font-family="Arial" style:font-family-generic="swiss" style:font-pitch="variable" fo:font-size="11pt" style:font-name-asian="Times New Roman" style:font-family-asian="'Times New Roman'" style:font-family-generic-asian="roman" style:font-pitch-asian="variable" style:font-size-asian="11pt" style:font-name-complex="Arial" style:font-family-complex="Arial" style:font-family-generic-complex="swiss" style:font-pitch-complex="variable"/>
    </style:style>
    <style:style style:name="Fußnotentext_20_Zchn" style:display-name="Fußnotentext Zchn"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Footnote_20_Symbol" style:display-name="Footnote Symbol" style:family="text">
      <style:text-properties style:text-position="super 58%"/>
    </style:style>
    <style:style style:name="Kommentarzeichen" style:family="text">
      <style:text-properties fo:font-size="8pt" style:font-size-asian="8pt" style:font-size-complex="8pt"/>
    </style:style>
    <style:style style:name="Kommentartext_20_Zchn" style:display-name="Kommentartext Zchn"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Kommentarthema_20_Zchn" style:display-name="Kommentarthema Zchn" style:family="text">
      <style:text-properties style:font-name="Arial" fo:font-family="Arial" style:font-family-generic="swiss" style:font-pitch="variable" fo:font-weight="bold" style:font-name-asian="Times New Roman" style:font-family-asian="'Times New Roman'" style:font-family-generic-asian="roman" style:font-pitch-asian="variable" style:font-weight-asian="bold" style:font-name-complex="Arial" style:font-family-complex="Arial" style:font-family-generic-complex="swiss" style:font-pitch-complex="variable" style:font-weight-complex="bold"/>
    </style:style>
    <style:style style:name="Visited_20_Internet_20_Link" style:display-name="Visited Internet Link" style:family="text">
      <style:text-properties fo:color="#800080" loext:opacity="100%" style:text-underline-style="solid" style:text-underline-width="auto" style:text-underline-color="font-color"/>
    </style:style>
    <style:style style:name="Index_20_Link" style:display-name="Index Link" style:family="text"/>
    <style:style style:name="Bullet_20_Symbols" style:display-name="Bullet Symbols" style:family="text">
      <style:text-properties style:font-name="OpenSymbol2" fo:font-family="OpenSymbol, 'Arial Unicode MS'" style:font-family-generic="roman" style:font-pitch="variable" style:font-name-asian="OpenSymbol1" style:font-family-asian="OpenSymbol, 'Arial Unicode MS'" style:font-pitch-asian="variable" style:font-name-complex="OpenSymbol1" style:font-family-complex="OpenSymbol, 'Arial Unicode MS'" style:font-pitch-complex="variable"/>
    </style:style>
    <style:style style:name="ListLabel_20_1" style:display-name="ListLabel 1" style:family="text">
      <style:text-properties fo:language="de" fo:country="DE" style:font-name-complex="Arial1" style:font-family-complex="Aria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1z0" loext:num-list-format="%1%.%2%." style:num-suffix="." style:num-format="1" text:display-levels="2">
        <style:list-level-properties text:list-level-position-and-space-mode="label-alignment">
          <style:list-level-label-alignment text:label-followed-by="listtab" text:list-tab-stop-position="1.397cm" fo:text-indent="-0.762cm" fo:margin-left="1.397cm"/>
        </style:list-level-properties>
      </text:list-level-style-number>
      <text:list-level-style-number text:level="3" text:style-name="WW8Num1z0" loext:num-list-format="%1%.%2%.%3%." style:num-suffix="." style:num-format="1" text:display-levels="3">
        <style:list-level-properties text:list-level-position-and-space-mode="label-alignment">
          <style:list-level-label-alignment text:label-followed-by="listtab" text:list-tab-stop-position="2.54cm" fo:text-indent="-0.889cm" fo:margin-left="2.159cm"/>
        </style:list-level-properties>
      </text:list-level-style-number>
      <text:list-level-style-number text:level="4" text:style-name="WW8Num1z0" loext:num-list-format="%1%.%2%.%3%.%4%." style:num-suffix="." style:num-format="1" text:display-levels="4">
        <style:list-level-properties text:list-level-position-and-space-mode="label-alignment">
          <style:list-level-label-alignment text:label-followed-by="listtab" text:list-tab-stop-position="3.81cm" fo:text-indent="-1.143cm" fo:margin-left="3.048cm"/>
        </style:list-level-properties>
      </text:list-level-style-number>
      <text:list-level-style-number text:level="5" text:style-name="WW8Num1z0" loext:num-list-format="%1%.%2%.%3%.%4%.%5%." style:num-suffix="." style:num-format="1" text:display-levels="5">
        <style:list-level-properties text:list-level-position-and-space-mode="label-alignment">
          <style:list-level-label-alignment text:label-followed-by="listtab" text:list-tab-stop-position="4.445cm" fo:text-indent="-1.397cm" fo:margin-left="3.937cm"/>
        </style:list-level-properties>
      </text:list-level-style-number>
      <text:list-level-style-number text:level="6" text:style-name="WW8Num1z0" loext:num-list-format="%1%.%2%.%3%.%4%.%5%.%6%." style:num-suffix="." style:num-format="1" text:display-levels="6">
        <style:list-level-properties text:list-level-position-and-space-mode="label-alignment">
          <style:list-level-label-alignment text:label-followed-by="listtab" text:list-tab-stop-position="5.715cm" fo:text-indent="-1.651cm" fo:margin-left="4.826cm"/>
        </style:list-level-properties>
      </text:list-level-style-number>
      <text:list-level-style-number text:level="7" text:style-name="WW8Num1z0" loext:num-list-format="%1%.%2%.%3%.%4%.%5%.%6%.%7%." style:num-suffix="." style:num-format="1" text:display-levels="7">
        <style:list-level-properties text:list-level-position-and-space-mode="label-alignment">
          <style:list-level-label-alignment text:label-followed-by="listtab" text:list-tab-stop-position="6.35cm" fo:text-indent="-1.905cm" fo:margin-left="5.715cm"/>
        </style:list-level-properties>
      </text:list-level-style-number>
      <text:list-level-style-number text:level="8" text:style-name="WW8Num1z0" loext:num-list-format="%1%.%2%.%3%.%4%.%5%.%6%.%7%.%8%." style:num-suffix="." style:num-format="1" text:display-levels="8">
        <style:list-level-properties text:list-level-position-and-space-mode="label-alignment">
          <style:list-level-label-alignment text:label-followed-by="listtab" text:list-tab-stop-position="7.62cm" fo:text-indent="-2.159cm" fo:margin-left="6.604cm"/>
        </style:list-level-properties>
      </text:list-level-style-number>
      <text:list-level-style-number text:level="9" text:style-name="WW8Num1z0" loext:num-list-format="%1%.%2%.%3%.%4%.%5%.%6%.%7%.%8%.%9%." style:num-suffix="." style:num-format="1" text:display-levels="9">
        <style:list-level-properties text:list-level-position-and-space-mode="label-alignment">
          <style:list-level-label-alignment text:label-followed-by="listtab" text:list-tab-stop-position="8.255cm"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Aria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loext:num-list-format="%1%." style:num-suffix="."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8Num4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4z0" loext:num-list-format="%2%."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Symbol"/>
      </text:list-level-style-bullet>
      <text:list-level-style-bullet text:level="3" text:style-name="WW8Num4z0" loext:num-list-format="%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Symbol"/>
      </text:list-level-style-bullet>
      <text:list-level-style-bullet text:level="4" text:style-name="WW8Num4z0" loext:num-list-format="%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4z0" loext:num-list-format="%5%."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Symbol"/>
      </text:list-level-style-bullet>
      <text:list-level-style-bullet text:level="6" text:style-name="WW8Num4z0" loext:num-list-format="%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7" text:style-name="WW8Num4z0" loext:num-list-format="%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4z0" loext:num-list-format="%8%."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ymbol"/>
      </text:list-level-style-bullet>
      <text:list-level-style-bullet text:level="9" text:style-name="WW8Num4z0" loext:num-list-format="%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Arial2"/>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Header">
      <style:text-properties fo:color="#ff0000" loext:opacity="100%" fo:font-weight="bold" style:font-weight-asian="bold"/>
    </style:style>
    <style:style style:name="MP2" style:family="paragraph" style:parent-style-name="Footer">
      <style:paragraph-properties fo:text-align="center" style:justify-single-word="false"/>
    </style:style>
    <style:style style:name="MP3" style:family="paragraph" style:parent-style-name="Footer">
      <style:text-properties fo:font-size="6pt" style:font-size-asian="6pt" style:font-size-complex="6pt"/>
    </style:style>
    <style:style style:name="MP4" style:family="paragraph" style:parent-style-name="Standard">
      <style:text-properties fo:font-size="6pt" style:font-size-asian="6pt" style:font-size-complex="6pt"/>
    </style:style>
    <style:style style:name="MT1" style:family="text">
      <style:text-properties fo:color="#632423" loext:opacity="100%" fo:font-size="6pt" style:font-size-asian="6pt" style:font-size-complex="6pt"/>
    </style:style>
    <style:style style:name="MT2" style:family="text">
      <style:text-properties fo:color="#632423" loext:opacity="100%" fo:font-size="6pt" fo:font-weight="bold" style:font-size-asian="6pt" style:font-weight-asian="bold" style:font-size-complex="6pt"/>
    </style:style>
    <style:style style:name="MT3" style:family="text">
      <style:text-properties fo:font-size="6pt" fo:font-weight="bold" style:font-size-asian="6pt" style:font-weight-asian="bold" style:font-size-complex="6pt"/>
    </style:style>
    <style:style style:name="MT4" style:family="text">
      <style:text-properties fo:font-size="6pt" style:font-size-asian="6pt" style:font-size-complex="6pt"/>
    </style:style>
    <style:page-layout style:name="Mpm1">
      <style:page-layout-properties fo:page-width="21.001cm" fo:page-height="29.7cm" style:num-format="1" style:print-orientation="portrait" fo:margin-top="1.058cm" fo:margin-bottom="0.494cm" fo:margin-left="1.094cm" fo:margin-right="1.058cm" fo:background-color="#ffffff" style:writing-mode="lr-tb" style:layout-grid-color="#c0c0c0" style:layout-grid-lines="44" style:layout-grid-base-height="0.635cm" style:layout-grid-ruby-height="0cm" style:layout-grid-mode="none" style:layout-grid-ruby-below="false" style:layout-grid-print="false" style:layout-grid-display="false" style:layout-grid-base-width="0.388cm" style:layout-grid-snap-to="true" draw:fill="solid" draw:fill-color="#ffffff"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49cm" fo:margin-bottom="0.587cm" fo:margin-left="2.499cm" fo:margin-right="2.499cm" fo:background-color="#ffffff" style:writing-mode="lr-tb" style:layout-grid-color="#c0c0c0" style:layout-grid-lines="43" style:layout-grid-base-height="0.635cm" style:layout-grid-ruby-height="0cm" style:layout-grid-mode="none" style:layout-grid-ruby-below="false" style:layout-grid-print="false" style:layout-grid-display="false" style:layout-grid-base-width="0.388cm" style:layout-grid-snap-to="true" draw:fill="solid" draw:fill-color="#fffff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099cm" fo:margin-bottom="0cm" style:dynamic-spacing="true"/>
      </style:header-style>
      <style:footer-style>
        <style:header-footer-properties fo:min-height="1.413cm" fo:margin-top="1.314cm" style:dynamic-spacing="true"/>
      </style:footer-style>
    </style:page-layout>
    <style:style style:name="Mdp1" style:family="drawing-page">
      <style:drawing-page-properties draw:fill="solid" draw:fill-color="#ffffff"/>
    </style:style>
  </office:automatic-styles>
  <office:master-styles>
    <style:master-page style:name="Standard" style:page-layout-name="Mpm1" draw:style-name="Mdp1"/>
    <style:master-page style:name="Konvertiert_20_1" style:display-name="Konvertiert 1" style:page-layout-name="Mpm2" draw:style-name="Mdp1">
      <style:header>
        <text:p text:style-name="MP1"><text:tab/><text:tab/></text:p>
      </style:header>
      <style:footer>
        <text:p text:style-name="MP2"><text:span text:style-name="MT1">.</text:span><text:span text:style-name="MT2">BFA</text:span><text:span text:style-name="MT3"> </text:span><text:span text:style-name="MT4">Bundesamt für Fremdenwesen und Asyl <text:s/>Seite </text:span><text:span text:style-name="MT3"><text:page-number style:num-format="1" text:select-page="current">34</text:page-number></text:span><text:span text:style-name="MT4"><text:s/>von </text:span><text:span text:style-name="MT3"><text:page-count style:num-format="1">35</text:page-count></text:span></text:p>
        <text:p text:style-name="MP3"/>
        <text:p text:style-name="MP4"/>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dc:title>Burkina Faso LIB</dc:title>
    <meta:initial-creator>Ines GABSI (BFA-Staatendokumentation)</meta:initial-creator>
    <meta:creation-date>2016-12-07T08:57:00</meta:creation-date>
    <dc:date>2023-03-29T07:27:13.752193376</dc:date>
    <meta:editing-cycles>10</meta:editing-cycles>
    <meta:editing-duration>PT18M3S</meta:editing-duration>
    <meta:generator>LibreOffice/7.5.1.2$Linux_X86_64 LibreOffice_project/50$Build-2</meta:generator>
    <meta:document-statistic meta:table-count="0" meta:image-count="2" meta:object-count="0" meta:page-count="35" meta:paragraph-count="328" meta:word-count="10807" meta:character-count="88665" meta:non-whitespace-character-count="78258"/>
    <meta:user-defined meta:name="FSC#ATPRECONFIG@1.1001:ChargePreview"/>
    <meta:user-defined meta:name="FSC#ATSTATECFG@1.1001:Agent"/>
    <meta:user-defined meta:name="FSC#ATSTATECFG@1.1001:AgentPhone"/>
    <meta:user-defined meta:name="FSC#ATSTATECFG@1.1001:ApprovedSignature">Mag. Thomas Schrott</meta:user-defined>
    <meta:user-defined meta:name="FSC#ATSTATECFG@1.1001:BankAccount" meta:value-type="string"/>
    <meta:user-defined meta:name="FSC#ATSTATECFG@1.1001:BankAccountBIC" meta:value-type="string"/>
    <meta:user-defined meta:name="FSC#ATSTATECFG@1.1001:BankAccountIBAN" meta:value-type="string"/>
    <meta:user-defined meta:name="FSC#ATSTATECFG@1.1001:BankAccountID" meta:value-type="string"/>
    <meta:user-defined meta:name="FSC#ATSTATECFG@1.1001:BankAccountOwner" meta:value-type="string"/>
    <meta:user-defined meta:name="FSC#ATSTATECFG@1.1001:BankInstitute" meta:value-type="string"/>
    <meta:user-defined meta:name="FSC#ATSTATECFG@1.1001:BankName" meta:value-type="string"/>
    <meta:user-defined meta:name="FSC#ATSTATECFG@1.1001:Clause" meta:value-type="string"/>
    <meta:user-defined meta:name="FSC#ATSTATECFG@1.1001:DepartmentCity" meta:value-type="string"/>
    <meta:user-defined meta:name="FSC#ATSTATECFG@1.1001:DepartmentCountry" meta:value-type="string"/>
    <meta:user-defined meta:name="FSC#ATSTATECFG@1.1001:DepartmentDVR" meta:value-type="string"/>
    <meta:user-defined meta:name="FSC#ATSTATECFG@1.1001:DepartmentEmail" meta:value-type="string"/>
    <meta:user-defined meta:name="FSC#ATSTATECFG@1.1001:DepartmentFax" meta:value-type="string"/>
    <meta:user-defined meta:name="FSC#ATSTATECFG@1.1001:DepartmentStreet" meta:value-type="string"/>
    <meta:user-defined meta:name="FSC#ATSTATECFG@1.1001:DepartmentUID" meta:value-type="string"/>
    <meta:user-defined meta:name="FSC#ATSTATECFG@1.1001:DepartmentZipCode" meta:value-type="string"/>
    <meta:user-defined meta:name="FSC#ATSTATECFG@1.1001:ExternalFile" meta:value-type="string"/>
    <meta:user-defined meta:name="FSC#ATSTATECFG@1.1001:Office" meta:value-type="string"/>
    <meta:user-defined meta:name="FSC#ATSTATECFG@1.1001:SubfileDate" meta:value-type="string"/>
    <meta:user-defined meta:name="FSC#ATSTATECFG@1.1001:SubfileReference" meta:value-type="string"/>
    <meta:user-defined meta:name="FSC#ATSTATECFG@1.1001:SubfileSubject" meta:value-type="string"/>
    <meta:user-defined meta:name="FSC#CCAPRECONFIG@15.1001:AddrAbschriftsbemerkung" meta:value-type="string"/>
    <meta:user-defined meta:name="FSC#CCAPRECONFIG@15.1001:AddrAdresse" meta:value-type="string"/>
    <meta:user-defined meta:name="FSC#CCAPRECONFIG@15.1001:AddrAnrede" meta:value-type="string"/>
    <meta:user-defined meta:name="FSC#CCAPRECONFIG@15.1001:AddrEmail" meta:value-type="string"/>
    <meta:user-defined meta:name="FSC#CCAPRECONFIG@15.1001:AddrFax" meta:value-type="string"/>
    <meta:user-defined meta:name="FSC#CCAPRECONFIG@15.1001:AddrGeschlecht" meta:value-type="string"/>
    <meta:user-defined meta:name="FSC#CCAPRECONFIG@15.1001:AddrHausnummer" meta:value-type="string"/>
    <meta:user-defined meta:name="FSC#CCAPRECONFIG@15.1001:AddrLand" meta:value-type="string"/>
    <meta:user-defined meta:name="FSC#CCAPRECONFIG@15.1001:AddrNachgestellter_Titel" meta:value-type="string"/>
    <meta:user-defined meta:name="FSC#CCAPRECONFIG@15.1001:AddrNachname" meta:value-type="string"/>
    <meta:user-defined meta:name="FSC#CCAPRECONFIG@15.1001:AddrName_Zeile_2" meta:value-type="string"/>
    <meta:user-defined meta:name="FSC#CCAPRECONFIG@15.1001:AddrName_Zeile_3" meta:value-type="string"/>
    <meta:user-defined meta:name="FSC#CCAPRECONFIG@15.1001:AddrOrganisationskurzname" meta:value-type="string"/>
    <meta:user-defined meta:name="FSC#CCAPRECONFIG@15.1001:AddrOrganisationsname" meta:value-type="string"/>
    <meta:user-defined meta:name="FSC#CCAPRECONFIG@15.1001:AddrOrt" meta:value-type="string"/>
    <meta:user-defined meta:name="FSC#CCAPRECONFIG@15.1001:AddrPostalischeAdresse" meta:value-type="string"/>
    <meta:user-defined meta:name="FSC#CCAPRECONFIG@15.1001:AddrPostfach" meta:value-type="string"/>
    <meta:user-defined meta:name="FSC#CCAPRECONFIG@15.1001:AddrPostleitzahl" meta:value-type="string"/>
    <meta:user-defined meta:name="FSC#CCAPRECONFIG@15.1001:AddrStiege" meta:value-type="string"/>
    <meta:user-defined meta:name="FSC#CCAPRECONFIG@15.1001:AddrStrasse" meta:value-type="string"/>
    <meta:user-defined meta:name="FSC#CCAPRECONFIG@15.1001:AddrTitel" meta:value-type="string"/>
    <meta:user-defined meta:name="FSC#CCAPRECONFIG@15.1001:AddrTuer" meta:value-type="string"/>
    <meta:user-defined meta:name="FSC#CCAPRECONFIG@15.1001:AddrVorname" meta:value-type="string"/>
    <meta:user-defined meta:name="FSC#CCAPRECONFIG@15.1001:AddrzH" meta:value-type="string"/>
    <meta:user-defined meta:name="FSC#COOELAK@1.1001:ApprovedAt" meta:value-type="string"/>
    <meta:user-defined meta:name="FSC#COOELAK@1.1001:ApprovedBy" meta:value-type="string"/>
    <meta:user-defined meta:name="FSC#COOELAK@1.1001:ApproverFirstName" meta:value-type="string"/>
    <meta:user-defined meta:name="FSC#COOELAK@1.1001:ApproverSurName" meta:value-type="string"/>
    <meta:user-defined meta:name="FSC#COOELAK@1.1001:ApproverTitle" meta:value-type="string"/>
    <meta:user-defined meta:name="FSC#COOELAK@1.1001:BaseNumber" meta:value-type="string">BA123001</meta:user-defined>
    <meta:user-defined meta:name="FSC#COOELAK@1.1001:CreatedAt" meta:value-type="string">06.12.2016</meta:user-defined>
    <meta:user-defined meta:name="FSC#COOELAK@1.1001:CurrentUserEmail" meta:value-type="string">Stefanie.Hasieber@bmi.gv.at</meta:user-defined>
    <meta:user-defined meta:name="FSC#COOELAK@1.1001:CurrentUserRolePos" meta:value-type="string">Sachbearbeiter/in</meta:user-defined>
    <meta:user-defined meta:name="FSC#COOELAK@1.1001:Department" meta:value-type="string">BMI - BFA-B/III (Abteilung B/III)</meta:user-defined>
    <meta:user-defined meta:name="FSC#COOELAK@1.1001:DispatchedAt" meta:value-type="string"/>
    <meta:user-defined meta:name="FSC#COOELAK@1.1001:DispatchedBy" meta:value-type="string"/>
    <meta:user-defined meta:name="FSC#COOELAK@1.1001:ExternalDate" meta:value-type="string"/>
    <meta:user-defined meta:name="FSC#COOELAK@1.1001:ExternalRef" meta:value-type="string"/>
    <meta:user-defined meta:name="FSC#COOELAK@1.1001:FileRefBarCode" meta:value-type="string">*BMI-BA123001/1064-BFA-B/III/2016*</meta:user-defined>
    <meta:user-defined meta:name="FSC#COOELAK@1.1001:FileRefOU" meta:value-type="string">BFA-B/III</meta:user-defined>
    <meta:user-defined meta:name="FSC#COOELAK@1.1001:FileRefOrdinal" meta:value-type="string">1064</meta:user-defined>
    <meta:user-defined meta:name="FSC#COOELAK@1.1001:FileRefYear" meta:value-type="string">2016</meta:user-defined>
    <meta:user-defined meta:name="FSC#COOELAK@1.1001:FileReference" meta:value-type="string">BMI-BA123001/1064-BFA-B/III/2016</meta:user-defined>
    <meta:user-defined meta:name="FSC#COOELAK@1.1001:IncomingNumber" meta:value-type="string"/>
    <meta:user-defined meta:name="FSC#COOELAK@1.1001:IncomingSubject" meta:value-type="string"/>
    <meta:user-defined meta:name="FSC#COOELAK@1.1001:OU" meta:value-type="string">BMI - BFA-B/III (Abteilung B/III)</meta:user-defined>
    <meta:user-defined meta:name="FSC#COOELAK@1.1001:ObjBarCode" meta:value-type="string">*COO.3000.108.6.1937259*</meta:user-defined>
    <meta:user-defined meta:name="FSC#COOELAK@1.1001:Organization" meta:value-type="string"/>
    <meta:user-defined meta:name="FSC#COOELAK@1.1001:Owner" meta:value-type="string">Ines Gabsi, BA</meta:user-defined>
    <meta:user-defined meta:name="FSC#COOELAK@1.1001:OwnerExtension" meta:value-type="string">+43 (0) 59133 98 7278</meta:user-defined>
    <meta:user-defined meta:name="FSC#COOELAK@1.1001:OwnerFaxExtension" meta:value-type="string"/>
    <meta:user-defined meta:name="FSC#COOELAK@1.1001:Priority" meta:value-type="string"> ()</meta:user-defined>
    <meta:user-defined meta:name="FSC#COOELAK@1.1001:ProcessResponsible" meta:value-type="string">Gabsi, Ines, BA</meta:user-defined>
    <meta:user-defined meta:name="FSC#COOELAK@1.1001:ProcessResponsibleFax" meta:value-type="string"/>
    <meta:user-defined meta:name="FSC#COOELAK@1.1001:ProcessResponsibleMail" meta:value-type="string">Ines.Gabsi@bmi.gv.at</meta:user-defined>
    <meta:user-defined meta:name="FSC#COOELAK@1.1001:ProcessResponsiblePhone" meta:value-type="string">+43 (0) 59133 98 7278</meta:user-defined>
    <meta:user-defined meta:name="FSC#COOELAK@1.1001:RefBarCode" meta:value-type="string"/>
    <meta:user-defined meta:name="FSC#COOELAK@1.1001:SettlementApprovedAt" meta:value-type="string"/>
    <meta:user-defined meta:name="FSC#COOELAK@1.1001:Subject" meta:value-type="string">Bundesamt für Fremdenwesen und Asyl; Recht und Internationales; Staatendokumentation; Produkte der Staatendokumentation
Burkina Faso / BOKU Osman_245757600_Länderinformationsblatt_200916</meta:user-defined>
    <meta:user-defined meta:name="FSC#COOSYSTEM@1.1:Container" meta:value-type="string">COO.3000.108.6.1937259</meta:user-defined>
    <meta:user-defined meta:name="FSC#EIBPRECONFIG@1.1001:Attachments" meta:value-type="string"/>
    <meta:user-defined meta:name="FSC#EIBPRECONFIG@1.1001:Classified" meta:value-type="string"/>
    <meta:user-defined meta:name="FSC#EIBPRECONFIG@1.1001:CompletedOrdinals" meta:value-type="string"/>
    <meta:user-defined meta:name="FSC#EIBPRECONFIG@1.1001:Deadline" meta:value-type="string"/>
    <meta:user-defined meta:name="FSC#EIBPRECONFIG@1.1001:EIBApprovedAt" meta:value-type="string">07.12.2016</meta:user-defined>
    <meta:user-defined meta:name="FSC#EIBPRECONFIG@1.1001:EIBApprovedBy" meta:value-type="string">Schrott</meta:user-defined>
    <meta:user-defined meta:name="FSC#EIBPRECONFIG@1.1001:EIBApprovedByPostTitle" meta:value-type="string"/>
    <meta:user-defined meta:name="FSC#EIBPRECONFIG@1.1001:EIBApprovedBySubst" meta:value-type="string"/>
    <meta:user-defined meta:name="FSC#EIBPRECONFIG@1.1001:EIBApprovedByTitle" meta:value-type="string">Mag. Thomas Schrott</meta:user-defined>
    <meta:user-defined meta:name="FSC#EIBPRECONFIG@1.1001:EIBDepartment" meta:value-type="string">BMI - BFA-B/III (Abteilung B/III)</meta:user-defined>
    <meta:user-defined meta:name="FSC#EIBPRECONFIG@1.1001:EIBDispatchedBy" meta:value-type="string"/>
    <meta:user-defined meta:name="FSC#EIBPRECONFIG@1.1001:EIBDispatchedByPostTitle" meta:value-type="string"/>
    <meta:user-defined meta:name="FSC#EIBPRECONFIG@1.1001:EIBInternalApprovedAt" meta:value-type="string"/>
    <meta:user-defined meta:name="FSC#EIBPRECONFIG@1.1001:EIBInternalApprovedBy" meta:value-type="string"/>
    <meta:user-defined meta:name="FSC#EIBPRECONFIG@1.1001:EIBInternalApprovedByPostTitle" meta:value-type="string"/>
    <meta:user-defined meta:name="FSC#EIBPRECONFIG@1.1001:EIBProcessResponsible" meta:value-type="string">Ines Gabsi, BA</meta:user-defined>
    <meta:user-defined meta:name="FSC#EIBPRECONFIG@1.1001:EIBProcessResponsibleFax" meta:value-type="string"/>
    <meta:user-defined meta:name="FSC#EIBPRECONFIG@1.1001:EIBProcessResponsibleMail" meta:value-type="string">Ines.Gabsi@bmi.gv.at</meta:user-defined>
    <meta:user-defined meta:name="FSC#EIBPRECONFIG@1.1001:EIBProcessResponsiblePhone" meta:value-type="string">+43 (0) 59133 98 7278</meta:user-defined>
    <meta:user-defined meta:name="FSC#EIBPRECONFIG@1.1001:EIBProcessResponsiblePostTitle" meta:value-type="string">BA</meta:user-defined>
    <meta:user-defined meta:name="FSC#EIBPRECONFIG@1.1001:EIBSettlementApprovedBy" meta:value-type="string"/>
    <meta:user-defined meta:name="FSC#EIBPRECONFIG@1.1001:EIBSettlementApprovedByPostTitle" meta:value-type="string"/>
    <meta:user-defined meta:name="FSC#EIBPRECONFIG@1.1001:ExtRefInc" meta:value-type="string"/>
    <meta:user-defined meta:name="FSC#EIBPRECONFIG@1.1001:IncomingAddrdate" meta:value-type="string"/>
    <meta:user-defined meta:name="FSC#EIBPRECONFIG@1.1001:IncomingDelivery" meta:value-type="string"/>
    <meta:user-defined meta:name="FSC#EIBPRECONFIG@1.1001:NextFiles" meta:value-type="string"/>
    <meta:user-defined meta:name="FSC#EIBPRECONFIG@1.1001:NrAttachments" meta:value-type="string"/>
    <meta:user-defined meta:name="FSC#EIBPRECONFIG@1.1001:OUAddr" meta:value-type="string">Modecenterstraße 22, 1030 Wien</meta:user-defined>
    <meta:user-defined meta:name="FSC#EIBPRECONFIG@1.1001:OUDescr" meta:value-type="string"/>
    <meta:user-defined meta:name="FSC#EIBPRECONFIG@1.1001:OUEmail" meta:value-type="string">BFA-Staatendokumentation@bmi.gv.at</meta:user-defined>
    <meta:user-defined meta:name="FSC#EIBPRECONFIG@1.1001:OwnerEmail" meta:value-type="string">Ines.Gabsi@bmi.gv.at</meta:user-defined>
    <meta:user-defined meta:name="FSC#EIBPRECONFIG@1.1001:OwnerGender" meta:value-type="string"/>
    <meta:user-defined meta:name="FSC#EIBPRECONFIG@1.1001:OwnerPostTitle" meta:value-type="string">BA</meta:user-defined>
    <meta:user-defined meta:name="FSC#EIBPRECONFIG@1.1001:PreviousFiles" meta:value-type="string"/>
    <meta:user-defined meta:name="FSC#EIBPRECONFIG@1.1001:Priority" meta:value-type="string">Nein</meta:user-defined>
    <meta:user-defined meta:name="FSC#EIBPRECONFIG@1.1001:Recipients" meta:value-type="string"/>
    <meta:user-defined meta:name="FSC#EIBPRECONFIG@1.1001:RelatedFiles" meta:value-type="string"/>
    <meta:user-defined meta:name="FSC#EIBPRECONFIG@1.1001:SettlementSubj" meta:value-type="string">BMI-BA123001/1064-BFA-B/III/2016</meta:user-defined>
    <meta:user-defined meta:name="FSC#EIBPRECONFIG@1.1001:Signatures" meta:value-type="string">Abzeichnen
Genehmigt</meta:user-defined>
    <meta:user-defined meta:name="FSC#EIBPRECONFIG@1.1001:SubjectArea" meta:value-type="string">Produkte der Staatendokumentation</meta:user-defined>
    <meta:user-defined meta:name="FSC#EIBPRECONFIG@1.1001:currentuser" meta:value-type="string">COO.3000.100.1.545329</meta:user-defined>
    <meta:user-defined meta:name="FSC#EIBPRECONFIG@1.1001:currentuserrolegroup" meta:value-type="string">COO.3000.100.1.521953</meta:user-defined>
    <meta:user-defined meta:name="FSC#EIBPRECONFIG@1.1001:currentuserroleposition" meta:value-type="string">COO.1.1001.1.4328</meta:user-defined>
    <meta:user-defined meta:name="FSC#EIBPRECONFIG@1.1001:currentuserroot" meta:value-type="string">COO.3000.108.2.1973325</meta:user-defined>
    <meta:user-defined meta:name="FSC#EIBPRECONFIG@1.1001:objchangedat" meta:value-type="string">07.12.2016</meta:user-defined>
    <meta:user-defined meta:name="FSC#EIBPRECONFIG@1.1001:objchangedby" meta:value-type="string">Mag. Thomas Schrott</meta:user-defined>
    <meta:user-defined meta:name="FSC#EIBPRECONFIG@1.1001:objchangedbyPostTitle" meta:value-type="string"/>
    <meta:user-defined meta:name="FSC#EIBPRECONFIG@1.1001:objname" meta:value-type="string">BURK_LIB_2016_12_06_KE</meta:user-defined>
    <meta:user-defined meta:name="FSC#EIBPRECONFIG@1.1001:toplevelobject" meta:value-type="string">COO.3000.108.7.8541039</meta:user-defined>
    <meta:user-defined meta:name="FSC#ELAKGOV@1.1001:PersonalSubjAddress" meta:value-type="string"/>
    <meta:user-defined meta:name="FSC#ELAKGOV@1.1001:PersonalSubjFirstName" meta:value-type="string"/>
    <meta:user-defined meta:name="FSC#ELAKGOV@1.1001:PersonalSubjGender" meta:value-type="string"/>
    <meta:user-defined meta:name="FSC#ELAKGOV@1.1001:PersonalSubjSalutation" meta:value-type="string"/>
    <meta:user-defined meta:name="FSC#ELAKGOV@1.1001:PersonalSubjSurName" meta:value-type="string"/>
    <meta:user-defined meta:name="FSC#FSCFOLIO@1.1001:docpropproject" meta:value-type="string"/>
  </office:meta>
</office:document-meta>
</file>