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FreeSans" svg:font-family="FreeSans" style:font-family-generic="system" style:font-pitch="variable"/>
    <style:font-face style:name="Arial" svg:font-family="Arial" style:font-family-generic="swiss" style:font-pitch="variable" svg:panose-1="2 11 6 4 2 2 2 2 2 4"/>
    <style:font-face style:name="Liberation Sans" svg:font-family="Liberation Sans" style:font-family-generic="swiss" style:font-pitch="variable"/>
    <style:font-face style:name="Noto Serif CJK SC" svg:font-family="Noto Serif CJK SC" style:font-family-generic="system" style:font-pitch="variable"/>
    <style:font-face style:name="Lohit Devanagari" svg:font-family="Lohit Devanagari" style:font-family-generic="system" style:font-pitch="variable"/>
    <style:font-face style:name="Times New Roman" svg:font-family="Times New Roman" style:font-family-generic="roman" style:font-pitch="variable" svg:panose-1="2 2 6 3 5 4 5 2 3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OpenSymbol" style:font-charset="x-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F0" style:family="paragraph">
      <style:paragraph-properties fo:break-before="page" fo:line-height="150%"/>
    </style:style>
    <style:style style:name="T9" style:parent-style-name="Absatz-Standardschriftart" style:family="text">
      <style:text-properties style:font-name="Liberation Sans" fo:color="#B2B2B2" style:font-size-complex="11pt"/>
    </style:style>
    <style:style style:name="P10" style:parent-style-name="Standard" style:family="paragraph">
      <style:paragraph-properties fo:line-height="150%"/>
      <style:text-properties style:font-name="Liberation Sans" fo:color="#B2B2B2" style:font-size-complex="11pt"/>
    </style:style>
    <style:style style:name="P11" style:parent-style-name="Standard" style:family="paragraph">
      <style:paragraph-properties fo:line-height="150%"/>
    </style:style>
    <style:style style:name="T12" style:parent-style-name="Absatz-Standardschriftart" style:family="text">
      <style:text-properties fo:color="#B2B2B2" style:font-size-complex="11pt"/>
    </style:style>
    <style:style style:name="P13" style:parent-style-name="Standard" style:family="paragraph">
      <style:paragraph-properties fo:line-height="150%"/>
      <style:text-properties fo:color="#B2B2B2" style:font-size-complex="11pt"/>
    </style:style>
    <style:style style:name="P14" style:parent-style-name="Standard" style:family="paragraph">
      <style:paragraph-properties fo:line-height="150%"/>
      <style:text-properties fo:color="#B2B2B2" style:font-size-complex="11pt"/>
    </style:style>
    <style:style style:name="P15" style:parent-style-name="Standard" style:family="paragraph">
      <style:paragraph-properties fo:line-height="150%"/>
      <style:text-properties fo:color="#B2B2B2" style:font-size-complex="11pt"/>
    </style:style>
    <style:style style:name="P16" style:parent-style-name="Standard" style:family="paragraph">
      <style:paragraph-properties fo:text-align="center" fo:line-height="150%"/>
      <style:text-properties style:font-name="Liberation Sans" fo:font-weight="bold" style:font-weight-asian="bold" style:font-weight-complex="bold" fo:color="#71869B" fo:font-size="28pt" style:font-size-asian="28pt" style:font-size-complex="28pt"/>
    </style:style>
    <style:style style:name="P17" style:parent-style-name="Standard" style:family="paragraph">
      <style:paragraph-properties fo:text-align="center" fo:line-height="150%"/>
      <style:text-properties style:font-name="Liberation Sans" fo:font-weight="bold" style:font-weight-asian="bold" style:font-weight-complex="bold" fo:color="#71869B" fo:font-size="28pt" style:font-size-asian="28pt" style:font-size-complex="28pt"/>
    </style:style>
    <style:style style:name="P18" style:parent-style-name="Standard" style:family="paragraph">
      <style:paragraph-properties fo:text-align="center" fo:line-height="150%"/>
      <style:text-properties style:font-name="Liberation Sans" fo:font-weight="bold" style:font-weight-asian="bold" style:font-weight-complex="bold" style:font-size-complex="11pt"/>
    </style:style>
    <style:style style:name="P19" style:parent-style-name="Standard" style:family="paragraph">
      <style:paragraph-properties fo:text-align="center" fo:line-height="150%"/>
      <style:text-properties style:font-name="Liberation Sans" fo:font-weight="bold" style:font-weight-asian="bold" style:font-weight-complex="bold" style:font-size-complex="11pt"/>
    </style:style>
    <style:style style:name="P20" style:parent-style-name="Standard" style:family="paragraph">
      <style:paragraph-properties fo:text-align="center" fo:line-height="150%"/>
    </style:style>
    <style:style style:name="T21" style:parent-style-name="Absatz-Standardschriftart" style:family="text">
      <style:text-properties style:font-name="Liberation Sans" fo:font-weight="bold" style:font-weight-asian="bold" style:font-weight-complex="bold" style:font-size-complex="11pt"/>
    </style:style>
    <style:style style:name="P22" style:parent-style-name="Standard" style:family="paragraph">
      <style:paragraph-properties fo:text-align="center" fo:line-height="150%"/>
      <style:text-properties style:font-name="Liberation Sans" fo:font-weight="bold" style:font-weight-asian="bold" style:font-weight-complex="bold" fo:color="#71869B" fo:font-size="28pt" style:font-size-asian="28pt" style:font-size-complex="28pt"/>
    </style:style>
    <style:style style:name="P23" style:parent-style-name="Standard" style:family="paragraph">
      <style:paragraph-properties fo:text-align="end" fo:line-height="150%"/>
    </style:style>
    <style:style style:name="T24" style:parent-style-name="Absatz-Standardschriftart" style:family="text">
      <style:text-properties style:font-name="Liberation Sans" fo:font-weight="bold" style:font-weight-asian="bold" style:font-weight-complex="bold" fo:color="#000000" fo:letter-spacing="-0.0027in" style:letter-kerning="false" fo:font-size="17pt" style:font-size-asian="17pt" style:font-size-complex="17pt"/>
    </style:style>
    <style:style style:name="T25" style:parent-style-name="Absatz-Standardschriftart" style:family="text">
      <style:text-properties style:font-name="Liberation Sans" fo:font-weight="bold" style:font-weight-asian="bold" style:font-weight-complex="bold" fo:color="#000000" fo:letter-spacing="-0.0041in" style:letter-kerning="false" fo:font-size="17pt" style:font-size-asian="17pt" style:font-size-complex="17pt"/>
    </style:style>
    <style:style style:name="P26" style:parent-style-name="Standard" style:family="paragraph">
      <style:paragraph-properties fo:text-align="end" fo:margin-top="0.0111in" fo:margin-bottom="0in" fo:line-height="150%" fo:margin-right="0.0694in"/>
      <style:text-properties style:font-name="Liberation Sans" style:font-name-asian="Times New Roman" style:font-weight-complex="bold" style:letter-kerning="false" fo:font-size="14pt" style:font-size-asian="14pt" style:font-size-complex="14pt" fo:hyphenate="true"/>
    </style:style>
    <style:style style:name="P27" style:parent-style-name="Standard" style:family="paragraph">
      <style:paragraph-properties fo:text-align="end" fo:margin-top="0.0111in" fo:margin-bottom="0in" fo:line-height="150%" fo:margin-right="0.0694in"/>
      <style:text-properties style:font-name="Liberation Sans" style:font-weight-complex="bold" style:letter-kerning="false" fo:font-size="14pt" style:font-size-asian="14pt" style:font-size-complex="14pt" fo:hyphenate="true"/>
    </style:style>
    <style:style style:name="TableColumn29" style:family="table-column">
      <style:table-column-properties style:column-width="6.693in" style:use-optimal-column-width="false"/>
    </style:style>
    <style:style style:name="Table28" style:family="table">
      <style:table-properties style:width="6.693in" fo:margin-left="0in" table:align="left"/>
    </style:style>
    <style:style style:name="TableRow30" style:family="table-row">
      <style:table-row-properties style:use-optimal-row-height="false"/>
    </style:style>
    <style:style style:name="TableCell31" style:family="table-cell">
      <style:table-cell-properties fo:border="0.0034in solid #000000" fo:background-color="#DDDDDD" style:writing-mode="lr-tb" fo:padding-top="0.0381in" fo:padding-left="0.0381in" fo:padding-bottom="0.0381in" fo:padding-right="0.0381in"/>
    </style:style>
    <style:style style:name="P32"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33" style:parent-style-name="Standard" style:family="paragraph">
      <style:paragraph-properties fo:text-align="justify" fo:line-height="150%"/>
    </style:style>
    <style:style style:name="T34" style:parent-style-name="Absatz-Standardschriftart" style:family="text">
      <style:text-properties style:font-name="Liberation Sans" fo:font-size="10.5pt" style:font-size-asian="10.5pt" style:font-size-complex="10.5pt" style:language-complex="de" style:country-complex="DE"/>
    </style:style>
    <style:style style:name="T35" style:parent-style-name="Absatz-Standardschriftart" style:family="text">
      <style:text-properties style:font-name="Liberation Sans" fo:font-size="10.5pt" style:font-size-asian="10.5pt" style:font-size-complex="10.5pt" style:language-complex="de" style:country-complex="DE"/>
    </style:style>
    <style:style style:name="T36" style:parent-style-name="Absatz-Standardschriftart" style:family="text">
      <style:text-properties style:font-name="Liberation Sans" fo:font-weight="bold" style:font-weight-asian="bold" style:font-weight-complex="bold" fo:font-size="10.5pt" style:font-size-asian="10.5pt" style:font-size-complex="10.5pt" style:text-underline-type="single" style:text-underline-style="solid" style:text-underline-width="auto" style:text-underline-mode="continuous" style:language-complex="de" style:country-complex="DE"/>
    </style:style>
    <style:style style:name="T37" style:parent-style-name="Absatz-Standardschriftart" style:family="text">
      <style:text-properties style:font-name="Liberation Sans" fo:font-size="10.5pt" style:font-size-asian="10.5pt" style:font-size-complex="10.5pt" style:language-complex="de" style:country-complex="DE"/>
    </style:style>
    <style:style style:name="T38" style:parent-style-name="Absatz-Standardschriftart" style:family="text">
      <style:text-properties style:font-name="Liberation Sans" fo:font-size="10.5pt" style:font-size-asian="10.5pt" style:font-size-complex="10.5pt" style:language-complex="de" style:country-complex="DE"/>
    </style:style>
    <style:style style:name="P39"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0"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1"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2"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3" style:parent-style-name="Standard" style:family="paragraph">
      <style:paragraph-properties fo:text-align="justify" fo:line-height="150%"/>
      <style:text-properties style:font-name="Liberation Sans" fo:font-weight="bold" style:font-weight-asian="bold" style:font-weight-complex="bold" fo:font-size="10.5pt" style:font-size-asian="10.5pt" style:font-size-complex="10.5pt" style:language-complex="de" style:country-complex="DE"/>
    </style:style>
    <style:style style:name="P44"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5"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6" style:parent-style-name="Standard" style:family="paragraph">
      <style:paragraph-properties fo:text-align="justify" fo:margin-top="0.0111in" fo:margin-bottom="0in" fo:line-height="150%" fo:margin-right="0.0694in"/>
      <style:text-properties fo:font-weight="bold" style:font-weight-asian="bold" style:font-weight-complex="bold" fo:font-style="italic" style:font-style-asian="italic" style:font-style-complex="italic" style:font-size-complex="11pt" style:language-complex="de" style:country-complex="DE" fo:hyphenate="true"/>
    </style:style>
    <style:style style:name="P47" style:parent-style-name="Standard" style:family="paragraph">
      <style:paragraph-properties fo:break-before="page" fo:text-align="justify" fo:margin-top="0.0111in" fo:margin-bottom="0in" fo:line-height="150%" fo:margin-right="0.0694in"/>
      <style:text-properties fo:hyphenate="true"/>
    </style:style>
    <style:style style:name="T48" style:parent-style-name="Absatz-Standardschriftart" style:family="text">
      <style:text-properties style:font-name="Liberation Sans" fo:font-weight="bold" style:font-weight-asian="bold" style:font-weight-complex="bold" fo:font-style="italic" style:font-style-asian="italic" style:font-style-complex="italic" style:font-size-complex="11pt" style:language-complex="de" style:country-complex="DE"/>
    </style:style>
    <style:style style:name="P49" style:parent-style-name="Textbody" style:family="paragraph">
      <style:text-properties style:font-name="Liberation Sans" fo:font-weight="bold" style:font-weight-asian="bold" fo:font-style="italic" style:font-style-asian="italic" fo:color="#000000" fo:background-color="#FF0000"/>
    </style:style>
    <style:style style:name="P50" style:parent-style-name="Textbody" style:family="paragraph">
      <style:text-properties style:font-name="Liberation Sans" fo:font-weight="bold" style:font-weight-asian="bold" fo:font-style="italic" style:font-style-asian="italic" fo:color="#000000"/>
    </style:style>
    <style:style style:name="T51" style:parent-style-name="Absatz-Standardschriftart" style:family="text">
      <style:text-properties style:font-name="Liberation Sans" fo:font-weight="bold" style:font-weight-asian="bold" fo:font-style="italic" style:font-style-asian="italic" fo:color="#000000"/>
    </style:style>
    <style:style style:name="T52" style:parent-style-name="Absatz-Standardschriftart" style:family="text">
      <style:text-properties style:font-name="Liberation Sans"/>
    </style:style>
    <style:style style:name="T53" style:parent-style-name="Absatz-Standardschriftart" style:family="text">
      <style:text-properties style:font-name="Liberation Sans" fo:font-weight="bold" style:font-weight-asian="bold" fo:font-style="italic" style:font-style-asian="italic" fo:color="#000000"/>
    </style:style>
    <style:style style:name="T54" style:parent-style-name="Absatz-Standardschriftart" style:family="text">
      <style:text-properties style:font-name="Liberation Sans"/>
    </style:style>
    <style:style style:name="P55" style:parent-style-name="Textbody" style:family="paragraph">
      <style:paragraph-properties style:contextual-spacing="false" fo:text-align="justify" fo:margin-top="0.0111in" fo:margin-bottom="0in" fo:margin-right="0.0694in"/>
      <style:text-properties style:font-name="Liberation Sans" fo:font-weight="bold" style:font-weight-asian="bold" style:font-weight-complex="bold" fo:font-style="italic" style:font-style-asian="italic" fo:color="#000000" style:font-size-complex="11pt" style:language-complex="de" style:country-complex="DE" fo:hyphenate="true"/>
    </style:style>
    <style:style style:name="P56" style:parent-style-name="Standard" style:family="paragraph">
      <style:paragraph-properties fo:break-before="page" fo:text-align="justify" fo:margin-top="0.0111in" fo:margin-bottom="0in" fo:line-height="150%" fo:margin-right="0.0694in"/>
      <style:text-properties style:font-name="Liberation Sans" fo:font-weight="bold" style:font-weight-asian="bold" style:font-weight-complex="bold" fo:color="#71869B" style:font-size-complex="11pt" style:language-complex="de" style:country-complex="DE" fo:hyphenate="true"/>
    </style:style>
    <style:style style:name="P57"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58" style:parent-style-name="Absatz-Standardschriftart" style:family="text">
      <style:text-properties style:font-name="Liberation Sans"/>
    </style:style>
    <style:style style:name="T59" style:parent-style-name="Absatz-Standardschriftart" style:family="text">
      <style:text-properties style:font-name="Liberation Sans"/>
    </style:style>
    <style:style style:name="T60" style:parent-style-name="Absatz-Standardschriftart" style:family="text">
      <style:text-properties style:font-name="Liberation Sans"/>
    </style:style>
    <style:style style:name="T61" style:parent-style-name="Absatz-Standardschriftart" style:family="text">
      <style:text-properties style:font-name="Liberation Sans"/>
    </style:style>
    <style:style style:name="P62"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63" style:parent-style-name="Absatz-Standardschriftart" style:family="text">
      <style:text-properties style:font-name="Liberation Sans"/>
    </style:style>
    <style:style style:name="T64" style:parent-style-name="Absatz-Standardschriftart" style:family="text">
      <style:text-properties style:font-name="Liberation Sans"/>
    </style:style>
    <style:style style:name="T65" style:parent-style-name="Absatz-Standardschriftart" style:family="text">
      <style:text-properties style:font-name="Liberation Sans"/>
    </style:style>
    <style:style style:name="P66"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67" style:parent-style-name="Absatz-Standardschriftart" style:family="text">
      <style:text-properties style:font-name="Liberation Sans"/>
    </style:style>
    <style:style style:name="T68" style:parent-style-name="Absatz-Standardschriftart" style:family="text">
      <style:text-properties style:font-name="Liberation Sans"/>
    </style:style>
    <style:style style:name="T69" style:parent-style-name="Absatz-Standardschriftart" style:family="text">
      <style:text-properties style:font-name="Liberation Sans"/>
    </style:style>
    <style:style style:name="P70"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71" style:parent-style-name="Absatz-Standardschriftart" style:family="text">
      <style:text-properties style:font-name="Liberation Sans"/>
    </style:style>
    <style:style style:name="T72" style:parent-style-name="Absatz-Standardschriftart" style:family="text">
      <style:text-properties style:font-name="Liberation Sans"/>
    </style:style>
    <style:style style:name="T73" style:parent-style-name="Absatz-Standardschriftart" style:family="text">
      <style:text-properties style:font-name="Liberation Sans"/>
    </style:style>
    <style:style style:name="P74"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75" style:parent-style-name="Absatz-Standardschriftart" style:family="text">
      <style:text-properties style:font-name="Liberation Sans"/>
    </style:style>
    <style:style style:name="T76" style:parent-style-name="Absatz-Standardschriftart" style:family="text">
      <style:text-properties style:font-name="Liberation Sans"/>
    </style:style>
    <style:style style:name="T77" style:parent-style-name="Absatz-Standardschriftart" style:family="text">
      <style:text-properties style:font-name="Liberation Sans"/>
    </style:style>
    <style:style style:name="P78"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79" style:parent-style-name="Absatz-Standardschriftart" style:family="text">
      <style:text-properties style:font-name="Liberation Sans"/>
    </style:style>
    <style:style style:name="T80" style:parent-style-name="Absatz-Standardschriftart" style:family="text">
      <style:text-properties style:font-name="Liberation Sans"/>
    </style:style>
    <style:style style:name="T81" style:parent-style-name="Absatz-Standardschriftart" style:family="text">
      <style:text-properties style:font-name="Liberation Sans"/>
    </style:style>
    <style:style style:name="P82"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83" style:parent-style-name="Absatz-Standardschriftart" style:family="text">
      <style:text-properties style:font-name="Liberation Sans"/>
    </style:style>
    <style:style style:name="T84" style:parent-style-name="Absatz-Standardschriftart" style:family="text">
      <style:text-properties style:font-name="Liberation Sans"/>
    </style:style>
    <style:style style:name="T85" style:parent-style-name="Absatz-Standardschriftart" style:family="text">
      <style:text-properties style:font-name="Liberation Sans"/>
    </style:style>
    <style:style style:name="P86"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87" style:parent-style-name="Absatz-Standardschriftart" style:family="text">
      <style:text-properties style:font-name="Liberation Sans"/>
    </style:style>
    <style:style style:name="T88" style:parent-style-name="Absatz-Standardschriftart" style:family="text">
      <style:text-properties style:font-name="Liberation Sans"/>
    </style:style>
    <style:style style:name="T89" style:parent-style-name="Absatz-Standardschriftart" style:family="text">
      <style:text-properties style:font-name="Liberation Sans"/>
    </style:style>
    <style:style style:name="P90"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91" style:parent-style-name="Absatz-Standardschriftart" style:family="text">
      <style:text-properties style:font-name="Liberation Sans"/>
    </style:style>
    <style:style style:name="T92" style:parent-style-name="Absatz-Standardschriftart" style:family="text">
      <style:text-properties style:font-name="Liberation Sans"/>
    </style:style>
    <style:style style:name="T93" style:parent-style-name="Absatz-Standardschriftart" style:family="text">
      <style:text-properties style:font-name="Liberation Sans"/>
    </style:style>
    <style:style style:name="P94"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95" style:parent-style-name="Absatz-Standardschriftart" style:family="text">
      <style:text-properties style:font-name="Liberation Sans"/>
    </style:style>
    <style:style style:name="T96" style:parent-style-name="Absatz-Standardschriftart" style:family="text">
      <style:text-properties style:font-name="Liberation Sans"/>
    </style:style>
    <style:style style:name="T97" style:parent-style-name="Absatz-Standardschriftart" style:family="text">
      <style:text-properties style:font-name="Liberation Sans"/>
    </style:style>
    <style:style style:name="P98"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99" style:parent-style-name="Absatz-Standardschriftart" style:family="text">
      <style:text-properties style:font-name="Liberation Sans"/>
    </style:style>
    <style:style style:name="T100" style:parent-style-name="Absatz-Standardschriftart" style:family="text">
      <style:text-properties style:font-name="Liberation Sans"/>
    </style:style>
    <style:style style:name="T101" style:parent-style-name="Absatz-Standardschriftart" style:family="text">
      <style:text-properties style:font-name="Liberation Sans"/>
    </style:style>
    <style:style style:name="P102"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03" style:parent-style-name="Absatz-Standardschriftart" style:family="text">
      <style:text-properties style:font-name="Liberation Sans"/>
    </style:style>
    <style:style style:name="T104" style:parent-style-name="Absatz-Standardschriftart" style:family="text">
      <style:text-properties style:font-name="Liberation Sans"/>
    </style:style>
    <style:style style:name="T105" style:parent-style-name="Absatz-Standardschriftart" style:family="text">
      <style:text-properties style:font-name="Liberation Sans"/>
    </style:style>
    <style:style style:name="T106" style:parent-style-name="Absatz-Standardschriftart" style:family="text">
      <style:text-properties style:font-name="Liberation Sans"/>
    </style:style>
    <style:style style:name="P107"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08" style:parent-style-name="Absatz-Standardschriftart" style:family="text">
      <style:text-properties style:font-name="Liberation Sans"/>
    </style:style>
    <style:style style:name="T109" style:parent-style-name="Absatz-Standardschriftart" style:family="text">
      <style:text-properties style:font-name="Liberation Sans"/>
    </style:style>
    <style:style style:name="T110" style:parent-style-name="Absatz-Standardschriftart" style:family="text">
      <style:text-properties style:font-name="Liberation Sans"/>
    </style:style>
    <style:style style:name="P111"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12" style:parent-style-name="Absatz-Standardschriftart" style:family="text">
      <style:text-properties style:font-name="Liberation Sans"/>
    </style:style>
    <style:style style:name="T113" style:parent-style-name="Absatz-Standardschriftart" style:family="text">
      <style:text-properties style:font-name="Liberation Sans"/>
    </style:style>
    <style:style style:name="T114" style:parent-style-name="Absatz-Standardschriftart" style:family="text">
      <style:text-properties style:font-name="Liberation Sans"/>
    </style:style>
    <style:style style:name="P115"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16" style:parent-style-name="Absatz-Standardschriftart" style:family="text">
      <style:text-properties style:font-name="Liberation Sans"/>
    </style:style>
    <style:style style:name="T117" style:parent-style-name="Absatz-Standardschriftart" style:family="text">
      <style:text-properties style:font-name="Liberation Sans"/>
    </style:style>
    <style:style style:name="T118" style:parent-style-name="Absatz-Standardschriftart" style:family="text">
      <style:text-properties style:font-name="Liberation Sans"/>
    </style:style>
    <style:style style:name="P119"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20" style:parent-style-name="Absatz-Standardschriftart" style:family="text">
      <style:text-properties style:font-name="Liberation Sans"/>
    </style:style>
    <style:style style:name="T121" style:parent-style-name="Absatz-Standardschriftart" style:family="text">
      <style:text-properties style:font-name="Liberation Sans"/>
    </style:style>
    <style:style style:name="T122" style:parent-style-name="Absatz-Standardschriftart" style:family="text">
      <style:text-properties style:font-name="Liberation Sans"/>
    </style:style>
    <style:style style:name="P123"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24" style:parent-style-name="Absatz-Standardschriftart" style:family="text">
      <style:text-properties style:font-name="Liberation Sans"/>
    </style:style>
    <style:style style:name="T125" style:parent-style-name="Absatz-Standardschriftart" style:family="text">
      <style:text-properties style:font-name="Liberation Sans"/>
    </style:style>
    <style:style style:name="T126" style:parent-style-name="Absatz-Standardschriftart" style:family="text">
      <style:text-properties style:font-name="Liberation Sans"/>
    </style:style>
    <style:style style:name="P127"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28" style:parent-style-name="Absatz-Standardschriftart" style:family="text">
      <style:text-properties style:font-name="Liberation Sans"/>
    </style:style>
    <style:style style:name="T129" style:parent-style-name="Absatz-Standardschriftart" style:family="text">
      <style:text-properties style:font-name="Liberation Sans"/>
    </style:style>
    <style:style style:name="T130" style:parent-style-name="Absatz-Standardschriftart" style:family="text">
      <style:text-properties style:font-name="Liberation Sans"/>
    </style:style>
    <style:style style:name="P131" style:parent-style-name="Contents2" style:family="paragraph">
      <style:paragraph-properties>
        <style:tab-stops>
          <style:tab-stop style:type="right" style:position="0.3937in"/>
          <style:tab-stop style:type="right" style:leader-style="dotted" style:leader-text="." style:position="6.4965in"/>
        </style:tab-stops>
      </style:paragraph-properties>
    </style:style>
    <style:style style:name="T132" style:parent-style-name="Absatz-Standardschriftart" style:family="text">
      <style:text-properties style:font-name="Liberation Sans"/>
    </style:style>
    <style:style style:name="T133" style:parent-style-name="Absatz-Standardschriftart" style:family="text">
      <style:text-properties style:font-name="Liberation Sans"/>
    </style:style>
    <style:style style:name="T134" style:parent-style-name="Absatz-Standardschriftart" style:family="text">
      <style:text-properties style:font-name="Liberation Sans"/>
    </style:style>
    <style:style style:name="P135" style:parent-style-name="Contents2" style:family="paragraph">
      <style:paragraph-properties>
        <style:tab-stops>
          <style:tab-stop style:type="right" style:position="0.3937in"/>
          <style:tab-stop style:type="right" style:leader-style="dotted" style:leader-text="." style:position="6.4965in"/>
        </style:tab-stops>
      </style:paragraph-properties>
    </style:style>
    <style:style style:name="T136" style:parent-style-name="Absatz-Standardschriftart" style:family="text">
      <style:text-properties style:font-name="Liberation Sans"/>
    </style:style>
    <style:style style:name="T137" style:parent-style-name="Absatz-Standardschriftart" style:family="text">
      <style:text-properties style:font-name="Liberation Sans"/>
    </style:style>
    <style:style style:name="T138" style:parent-style-name="Absatz-Standardschriftart" style:family="text">
      <style:text-properties style:font-name="Liberation Sans"/>
    </style:style>
    <style:style style:name="P139" style:parent-style-name="Contents2" style:family="paragraph">
      <style:paragraph-properties>
        <style:tab-stops>
          <style:tab-stop style:type="right" style:position="0.3937in"/>
          <style:tab-stop style:type="right" style:leader-style="dotted" style:leader-text="." style:position="6.4965in"/>
        </style:tab-stops>
      </style:paragraph-properties>
    </style:style>
    <style:style style:name="T140" style:parent-style-name="Absatz-Standardschriftart" style:family="text">
      <style:text-properties style:font-name="Liberation Sans"/>
    </style:style>
    <style:style style:name="T141" style:parent-style-name="Absatz-Standardschriftart" style:family="text">
      <style:text-properties style:font-name="Liberation Sans"/>
    </style:style>
    <style:style style:name="T142" style:parent-style-name="Absatz-Standardschriftart" style:family="text">
      <style:text-properties style:font-name="Liberation Sans"/>
    </style:style>
    <style:style style:name="P143"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44" style:parent-style-name="Absatz-Standardschriftart" style:family="text">
      <style:text-properties style:font-name="Liberation Sans"/>
    </style:style>
    <style:style style:name="T145" style:parent-style-name="Absatz-Standardschriftart" style:family="text">
      <style:text-properties style:font-name="Liberation Sans"/>
    </style:style>
    <style:style style:name="T146" style:parent-style-name="Absatz-Standardschriftart" style:family="text">
      <style:text-properties style:font-name="Liberation Sans"/>
    </style:style>
    <style:style style:name="P147"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48" style:parent-style-name="Absatz-Standardschriftart" style:family="text">
      <style:text-properties style:font-name="Liberation Sans"/>
    </style:style>
    <style:style style:name="T149" style:parent-style-name="Absatz-Standardschriftart" style:family="text">
      <style:text-properties style:font-name="Liberation Sans"/>
    </style:style>
    <style:style style:name="T150" style:parent-style-name="Absatz-Standardschriftart" style:family="text">
      <style:text-properties style:font-name="Liberation Sans"/>
    </style:style>
    <style:style style:name="P151"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52" style:parent-style-name="Absatz-Standardschriftart" style:family="text">
      <style:text-properties style:font-name="Liberation Sans"/>
    </style:style>
    <style:style style:name="T153" style:parent-style-name="Absatz-Standardschriftart" style:family="text">
      <style:text-properties style:font-name="Liberation Sans"/>
    </style:style>
    <style:style style:name="T154" style:parent-style-name="Absatz-Standardschriftart" style:family="text">
      <style:text-properties style:font-name="Liberation Sans"/>
    </style:style>
    <style:style style:name="P155"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56" style:parent-style-name="Absatz-Standardschriftart" style:family="text">
      <style:text-properties style:font-name="Liberation Sans"/>
    </style:style>
    <style:style style:name="T157" style:parent-style-name="Absatz-Standardschriftart" style:family="text">
      <style:text-properties style:font-name="Liberation Sans"/>
    </style:style>
    <style:style style:name="T158" style:parent-style-name="Absatz-Standardschriftart" style:family="text">
      <style:text-properties style:font-name="Liberation Sans"/>
    </style:style>
    <style:style style:name="P159"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T160" style:parent-style-name="Absatz-Standardschriftart" style:family="text">
      <style:text-properties style:font-name="Liberation Sans"/>
    </style:style>
    <style:style style:name="T161" style:parent-style-name="Absatz-Standardschriftart" style:family="text">
      <style:text-properties style:font-name="Liberation Sans"/>
    </style:style>
    <style:style style:name="T162" style:parent-style-name="Absatz-Standardschriftart" style:family="text">
      <style:text-properties style:font-name="Liberation Sans"/>
    </style:style>
    <style:style style:name="P163" style:parent-style-name="Standard" style:family="paragraph">
      <style:paragraph-properties fo:text-align="justify" fo:margin-top="0.0111in" fo:margin-bottom="0in" fo:line-height="150%" fo:margin-right="0.0694in"/>
      <style:text-properties fo:hyphenate="true"/>
    </style:style>
    <style:style style:name="P164" style:parent-style-name="Überschrift1" style:family="paragraph">
      <style:text-properties style:font-name="Liberation Sans" fo:font-style="normal" style:font-style-asian="normal" style:font-style-complex="normal"/>
    </style:style>
    <style:style style:name="P165" style:parent-style-name="Textbody" style:family="paragraph">
      <style:text-properties style:font-name="Liberation Sans"/>
    </style:style>
    <style:style style:name="P166" style:parent-style-name="Textbody" style:family="paragraph">
      <style:text-properties style:font-name="Liberation Sans" style:font-size-complex="11pt" style:language-complex="de" style:country-complex="DE"/>
    </style:style>
    <style:style style:name="P167" style:parent-style-name="Textbody" style:family="paragraph">
      <style:text-properties style:font-name="Liberation Sans" style:font-size-complex="11pt" style:language-complex="de" style:country-complex="DE"/>
    </style:style>
    <style:style style:name="P168" style:parent-style-name="Textbody" style:family="paragraph">
      <style:text-properties style:font-name="Liberation Sans" style:font-size-complex="11pt" style:language-complex="de" style:country-complex="DE"/>
    </style:style>
    <style:style style:name="P169" style:parent-style-name="Textbody" style:family="paragraph">
      <style:text-properties style:font-name="Liberation Sans" style:font-size-complex="11pt" style:language-complex="de" style:country-complex="DE"/>
    </style:style>
    <style:style style:name="P170" style:parent-style-name="Textbody" style:family="paragraph">
      <style:text-properties style:font-name="Liberation Sans" style:font-size-complex="11pt" style:language-complex="de" style:country-complex="DE"/>
    </style:style>
    <style:style style:name="P171" style:parent-style-name="Textbody" style:family="paragraph">
      <style:text-properties style:font-name="Liberation Sans" style:font-size-complex="11pt" style:language-complex="de" style:country-complex="DE"/>
    </style:style>
    <style:style style:name="P172" style:parent-style-name="Textbody" style:family="paragraph">
      <style:text-properties style:font-name="Liberation Sans" style:font-size-complex="11pt" style:language-complex="de" style:country-complex="DE"/>
    </style:style>
    <style:style style:name="P173" style:parent-style-name="Textbody" style:family="paragraph">
      <style:text-properties style:font-name="Liberation Sans" style:font-size-complex="11pt" style:language-complex="de" style:country-complex="DE"/>
    </style:style>
    <style:style style:name="P174" style:parent-style-name="Textbody" style:family="paragraph">
      <style:text-properties style:font-name="Liberation Sans" style:font-size-complex="11pt" style:language-complex="de" style:country-complex="DE"/>
    </style:style>
    <style:style style:name="P175" style:parent-style-name="Textbody" style:family="paragraph">
      <style:text-properties style:font-name="Liberation Sans" style:font-size-complex="11pt" style:language-complex="de" style:country-complex="DE"/>
    </style:style>
    <style:style style:name="P176" style:parent-style-name="Textbody" style:family="paragraph">
      <style:text-properties style:font-name="Liberation Sans" style:font-size-complex="11pt" style:language-complex="de" style:country-complex="DE"/>
    </style:style>
    <style:style style:name="P177" style:parent-style-name="Textbody" style:family="paragraph">
      <style:text-properties style:font-name="Liberation Sans" style:font-size-complex="11pt" style:language-complex="de" style:country-complex="DE"/>
    </style:style>
    <style:style style:name="P178" style:parent-style-name="Textbody" style:family="paragraph">
      <style:text-properties style:font-name="Liberation Sans" style:font-size-complex="11pt" style:language-complex="de" style:country-complex="DE"/>
    </style:style>
    <style:style style:name="P179" style:parent-style-name="Textbody" style:family="paragraph">
      <style:text-properties style:font-name="Liberation Sans" style:font-size-complex="11pt" style:language-complex="de" style:country-complex="DE"/>
    </style:style>
    <style:style style:name="P180" style:parent-style-name="Textbody" style:family="paragraph">
      <style:text-properties style:font-name="Liberation Sans" style:font-size-complex="11pt" style:language-complex="de" style:country-complex="DE"/>
    </style:style>
    <style:style style:name="P181" style:parent-style-name="Textbody" style:family="paragraph">
      <style:text-properties style:font-name="Liberation Sans" style:font-size-complex="11pt" style:language-complex="de" style:country-complex="DE"/>
    </style:style>
    <style:style style:name="P182" style:parent-style-name="Textbody" style:family="paragraph">
      <style:text-properties style:font-name="Liberation Sans" style:font-size-complex="11pt" style:language-complex="de" style:country-complex="DE"/>
    </style:style>
    <style:style style:name="P183" style:parent-style-name="Textbody" style:family="paragraph">
      <style:text-properties style:font-name="Liberation Sans" style:font-size-complex="11pt" style:language-complex="de" style:country-complex="DE"/>
    </style:style>
    <style:style style:name="P184" style:parent-style-name="Textbody" style:family="paragraph">
      <style:text-properties style:font-name="Liberation Sans" style:font-size-complex="11pt" style:language-complex="de" style:country-complex="DE"/>
    </style:style>
    <style:style style:name="P185" style:parent-style-name="Textbody" style:family="paragraph">
      <style:text-properties style:font-name="Liberation Sans" style:font-size-complex="11pt" style:language-complex="de" style:country-complex="DE"/>
    </style:style>
    <style:style style:name="P186" style:parent-style-name="Textbody" style:family="paragraph">
      <style:text-properties style:font-name="Liberation Sans" style:font-size-complex="11pt" style:language-complex="de" style:country-complex="DE"/>
    </style:style>
    <style:style style:name="P187" style:parent-style-name="Textbody" style:family="paragraph">
      <style:text-properties style:font-name="Liberation Sans" style:font-size-complex="11pt" style:language-complex="de" style:country-complex="DE"/>
    </style:style>
    <style:style style:name="P188" style:parent-style-name="Textbody" style:family="paragraph">
      <style:text-properties style:font-name="Liberation Sans" style:font-size-complex="11pt" style:language-complex="de" style:country-complex="DE"/>
    </style:style>
    <style:style style:name="P189" style:parent-style-name="Textbody" style:family="paragraph">
      <style:text-properties style:font-name="Liberation Sans" style:font-size-complex="11pt" style:language-complex="de" style:country-complex="DE"/>
    </style:style>
    <style:style style:name="P190" style:parent-style-name="Textbody" style:family="paragraph">
      <style:text-properties style:font-name="Liberation Sans" style:font-size-complex="11pt" style:language-complex="de" style:country-complex="DE"/>
    </style:style>
    <style:style style:name="P191" style:parent-style-name="Textbody" style:family="paragraph">
      <style:text-properties style:font-name="Liberation Sans" style:font-size-complex="11pt" style:language-complex="de" style:country-complex="DE"/>
    </style:style>
    <style:style style:name="P192" style:parent-style-name="Textbody" style:family="paragraph">
      <style:text-properties style:font-name="Liberation Sans" style:font-size-complex="11pt" style:language-complex="de" style:country-complex="DE"/>
    </style:style>
    <style:style style:name="P193" style:parent-style-name="Textbody" style:family="paragraph">
      <style:text-properties style:font-name="Liberation Sans" style:font-size-complex="11pt" style:language-complex="de" style:country-complex="DE"/>
    </style:style>
    <style:style style:name="P194" style:parent-style-name="Textbody" style:family="paragraph">
      <style:text-properties style:font-name="Liberation Sans" style:font-size-complex="11pt" style:language-complex="de" style:country-complex="DE"/>
    </style:style>
    <style:style style:name="P195" style:parent-style-name="Textbody" style:family="paragraph">
      <style:text-properties style:font-name="Liberation Sans" style:font-size-complex="11pt" style:language-complex="de" style:country-complex="DE"/>
    </style:style>
    <style:style style:name="P196" style:parent-style-name="Textbody" style:family="paragraph">
      <style:text-properties style:font-name="Liberation Sans" style:font-size-complex="11pt" style:language-complex="de" style:country-complex="DE"/>
    </style:style>
    <style:style style:name="P197" style:parent-style-name="Überschrift1" style:family="paragraph">
      <style:text-properties style:font-name="Liberation Sans" fo:font-style="normal" style:font-style-asian="normal" style:font-style-complex="normal"/>
    </style:style>
    <style:style style:name="P198" style:parent-style-name="Textbody" style:family="paragraph">
      <style:paragraph-properties style:contextual-spacing="false" fo:text-align="justify"/>
      <style:text-properties style:font-name="Liberation Sans"/>
    </style:style>
    <style:style style:name="P199" style:parent-style-name="Textbody" style:family="paragraph">
      <style:paragraph-properties style:contextual-spacing="false" fo:text-align="justify"/>
      <style:text-properties style:font-name="Liberation Sans"/>
    </style:style>
    <style:style style:name="P200" style:parent-style-name="Textbody" style:family="paragraph">
      <style:paragraph-properties style:contextual-spacing="false" fo:text-align="justify"/>
      <style:text-properties style:font-name="Liberation Sans"/>
    </style:style>
    <style:style style:name="P201" style:parent-style-name="Standard" style:family="paragraph">
      <style:text-properties style:font-name="Liberation Sans" style:text-underline-type="single" style:text-underline-style="solid" style:text-underline-width="auto" style:text-underline-mode="continuous"/>
    </style:style>
    <style:style style:name="P202" style:parent-style-name="Standard" style:family="paragraph">
      <style:paragraph-properties fo:margin-bottom="0in" fo:margin-left="0.2361in" fo:text-indent="-0.1965in">
        <style:tab-stops/>
      </style:paragraph-properties>
    </style:style>
    <style:style style:name="T203" style:parent-style-name="Absatz-Standardschriftart" style:family="text">
      <style:text-properties style:font-name="Liberation Sans" style:font-size-complex="11pt" fo:language="en" fo:country="US"/>
    </style:style>
    <style:style style:name="T204" style:parent-style-name="Absatz-Standardschriftart" style:family="text">
      <style:text-properties style:font-name="Liberation Sans" style:font-size-complex="11pt" fo:language="en" fo:country="US"/>
    </style:style>
    <style:style style:name="T205" style:parent-style-name="Absatz-Standardschriftart" style:family="text">
      <style:text-properties style:font-name="Liberation Sans" style:font-size-complex="11pt" fo:language="en" fo:country="US"/>
    </style:style>
    <style:style style:name="P206" style:parent-style-name="Standard" style:family="paragraph">
      <style:paragraph-properties fo:margin-bottom="0in" fo:margin-left="0.2361in" fo:text-indent="-0.1965in">
        <style:tab-stops/>
      </style:paragraph-properties>
    </style:style>
    <style:style style:name="T207" style:parent-style-name="Absatz-Standardschriftart" style:family="text">
      <style:text-properties style:font-name="Liberation Sans" style:font-size-complex="11pt" fo:language="en" fo:country="US"/>
    </style:style>
    <style:style style:name="T208" style:parent-style-name="Absatz-Standardschriftart" style:family="text">
      <style:text-properties style:font-name="Liberation Sans" style:font-size-complex="11pt" fo:language="en" fo:country="US"/>
    </style:style>
    <style:style style:name="T209" style:parent-style-name="Absatz-Standardschriftart" style:family="text">
      <style:text-properties style:font-name="Liberation Sans" style:font-size-complex="11pt" fo:language="en" fo:country="US"/>
    </style:style>
    <style:style style:name="T210" style:parent-style-name="Absatz-Standardschriftart" style:family="text">
      <style:text-properties style:font-name="Liberation Sans" style:font-size-complex="11pt" fo:language="en" fo:country="US"/>
    </style:style>
    <style:style style:name="P211" style:parent-style-name="Standard" style:family="paragraph">
      <style:paragraph-properties fo:margin-bottom="0in" fo:margin-left="0.2361in" fo:text-indent="-0.1965in">
        <style:tab-stops/>
      </style:paragraph-properties>
    </style:style>
    <style:style style:name="T212" style:parent-style-name="Absatz-Standardschriftart" style:family="text">
      <style:text-properties style:font-name="Liberation Sans" style:font-size-complex="11pt" fo:language="en" fo:country="US"/>
    </style:style>
    <style:style style:name="T213" style:parent-style-name="Absatz-Standardschriftart" style:family="text">
      <style:text-properties style:font-name="Liberation Sans" style:font-size-complex="11pt" fo:language="en" fo:country="US"/>
    </style:style>
    <style:style style:name="T214" style:parent-style-name="Absatz-Standardschriftart" style:family="text">
      <style:text-properties style:font-name="Liberation Sans" style:font-size-complex="11pt" fo:language="en" fo:country="US"/>
    </style:style>
    <style:style style:name="T215" style:parent-style-name="Absatz-Standardschriftart" style:family="text">
      <style:text-properties style:font-name="Liberation Sans" style:font-size-complex="11pt" fo:language="en" fo:country="US"/>
    </style:style>
    <style:style style:name="P216" style:parent-style-name="Standard" style:family="paragraph">
      <style:paragraph-properties fo:margin-bottom="0in" fo:margin-left="0.2361in" fo:text-indent="-0.1965in">
        <style:tab-stops/>
      </style:paragraph-properties>
    </style:style>
    <style:style style:name="T217" style:parent-style-name="Absatz-Standardschriftart" style:family="text">
      <style:text-properties style:font-name="Liberation Sans" style:font-size-complex="11pt" fo:language="en" fo:country="US"/>
    </style:style>
    <style:style style:name="T218" style:parent-style-name="Absatz-Standardschriftart" style:family="text">
      <style:text-properties fo:language="en" fo:country="US"/>
    </style:style>
    <style:style style:name="T219" style:parent-style-name="Absatz-Standardschriftart" style:family="text">
      <style:text-properties fo:language="en" fo:country="US"/>
    </style:style>
    <style:style style:name="T220" style:parent-style-name="Absatz-Standardschriftart" style:family="text">
      <style:text-properties style:font-name="Liberation Sans" style:font-size-complex="11pt" fo:language="en" fo:country="US"/>
    </style:style>
    <style:style style:name="T221" style:parent-style-name="Absatz-Standardschriftart" style:family="text">
      <style:text-properties fo:language="en" fo:country="US"/>
    </style:style>
    <style:style style:name="T222" style:parent-style-name="Absatz-Standardschriftart" style:family="text">
      <style:text-properties style:font-name="Liberation Sans" style:font-size-complex="11pt" fo:language="en" fo:country="US"/>
    </style:style>
    <style:style style:name="P223" style:parent-style-name="Standard" style:family="paragraph">
      <style:paragraph-properties fo:margin-bottom="0in" fo:margin-left="0.2361in" fo:text-indent="-0.1965in">
        <style:tab-stops/>
      </style:paragraph-properties>
    </style:style>
    <style:style style:name="T224" style:parent-style-name="Absatz-Standardschriftart" style:family="text">
      <style:text-properties style:font-name="Liberation Sans" style:font-size-complex="11pt" fo:language="en" fo:country="US"/>
    </style:style>
    <style:style style:name="T225" style:parent-style-name="Absatz-Standardschriftart" style:family="text">
      <style:text-properties style:font-name="Liberation Sans" style:font-size-complex="11pt" fo:language="en" fo:country="US"/>
    </style:style>
    <style:style style:name="T226" style:parent-style-name="Absatz-Standardschriftart" style:family="text">
      <style:text-properties style:font-name="Liberation Sans" style:font-size-complex="11pt" fo:language="en" fo:country="US"/>
    </style:style>
    <style:style style:name="T227" style:parent-style-name="Absatz-Standardschriftart" style:family="text">
      <style:text-properties style:font-name="Liberation Sans" style:font-size-complex="11pt" fo:language="en" fo:country="US"/>
    </style:style>
    <style:style style:name="P228" style:parent-style-name="Standard" style:family="paragraph">
      <style:paragraph-properties fo:margin-bottom="0in" fo:margin-left="0.2361in" fo:text-indent="-0.1965in">
        <style:tab-stops/>
      </style:paragraph-properties>
    </style:style>
    <style:style style:name="T229" style:parent-style-name="Absatz-Standardschriftart" style:family="text">
      <style:text-properties style:font-name="Liberation Sans" style:font-size-complex="11pt" fo:language="en" fo:country="US"/>
    </style:style>
    <style:style style:name="T230" style:parent-style-name="Absatz-Standardschriftart" style:family="text">
      <style:text-properties style:font-name="Liberation Sans" style:font-size-complex="11pt" fo:language="en" fo:country="US"/>
    </style:style>
    <style:style style:name="T231" style:parent-style-name="Absatz-Standardschriftart" style:family="text">
      <style:text-properties style:font-name="Liberation Sans" style:font-size-complex="11pt" fo:language="en" fo:country="US"/>
    </style:style>
    <style:style style:name="T232" style:parent-style-name="Absatz-Standardschriftart" style:family="text">
      <style:text-properties style:font-name="Liberation Sans" style:font-size-complex="11pt" fo:language="en" fo:country="US"/>
    </style:style>
    <style:style style:name="T233" style:parent-style-name="Absatz-Standardschriftart" style:family="text">
      <style:text-properties style:font-name="Liberation Sans" style:font-size-complex="11pt" fo:language="en" fo:country="US"/>
    </style:style>
    <style:style style:name="P234" style:parent-style-name="Standard" style:family="paragraph">
      <style:paragraph-properties fo:margin-bottom="0in" fo:margin-left="0.2361in" fo:text-indent="-0.1965in">
        <style:tab-stops/>
      </style:paragraph-properties>
    </style:style>
    <style:style style:name="T235" style:parent-style-name="Absatz-Standardschriftart" style:family="text">
      <style:text-properties style:font-name="Liberation Sans" style:font-size-complex="11pt" fo:language="en" fo:country="US"/>
    </style:style>
    <style:style style:name="T236" style:parent-style-name="Absatz-Standardschriftart" style:family="text">
      <style:text-properties style:font-name="Liberation Sans" style:font-size-complex="11pt" fo:language="en" fo:country="US"/>
    </style:style>
    <style:style style:name="T237" style:parent-style-name="Absatz-Standardschriftart" style:family="text">
      <style:text-properties style:font-name="Liberation Sans" style:font-size-complex="11pt" fo:language="en" fo:country="US"/>
    </style:style>
    <style:style style:name="P238" style:parent-style-name="Überschrift1" style:family="paragraph">
      <style:text-properties style:font-name="Liberation Sans" fo:font-style="normal" style:font-style-asian="normal" style:font-style-complex="normal"/>
    </style:style>
    <style:style style:name="P239" style:parent-style-name="Textbody" style:family="paragraph">
      <style:paragraph-properties style:contextual-spacing="false" fo:text-align="justify"/>
      <style:text-properties style:font-name="Liberation Sans"/>
    </style:style>
    <style:style style:name="P240" style:parent-style-name="Textbody" style:family="paragraph">
      <style:paragraph-properties style:contextual-spacing="false" fo:text-align="justify"/>
    </style:style>
    <style:style style:name="T241" style:parent-style-name="Absatz-Standardschriftart" style:family="text">
      <style:text-properties style:font-name="Liberation Sans"/>
    </style:style>
    <style:style style:name="T242" style:parent-style-name="Absatz-Standardschriftart" style:family="text">
      <style:text-properties style:font-name="Liberation Sans"/>
    </style:style>
    <style:style style:name="T243" style:parent-style-name="Absatz-Standardschriftart" style:family="text">
      <style:text-properties style:font-name="Liberation Sans"/>
    </style:style>
    <style:style style:name="T244" style:parent-style-name="Absatz-Standardschriftart" style:family="text">
      <style:text-properties style:font-name="Liberation Sans"/>
    </style:style>
    <style:style style:name="T245" style:parent-style-name="Absatz-Standardschriftart" style:family="text">
      <style:text-properties style:font-name="Liberation Sans"/>
    </style:style>
    <style:style style:name="T246" style:parent-style-name="Absatz-Standardschriftart" style:family="text">
      <style:text-properties style:font-name="Liberation Sans"/>
    </style:style>
    <style:style style:name="T247" style:parent-style-name="Absatz-Standardschriftart" style:family="text">
      <style:text-properties style:font-name="Liberation Sans"/>
    </style:style>
    <style:style style:name="T248" style:parent-style-name="Absatz-Standardschriftart" style:family="text">
      <style:text-properties style:font-name="Liberation Sans"/>
    </style:style>
    <style:style style:name="T249" style:parent-style-name="Absatz-Standardschriftart" style:family="text">
      <style:text-properties style:font-name="Liberation Sans"/>
    </style:style>
    <style:style style:name="T250" style:parent-style-name="Absatz-Standardschriftart" style:family="text">
      <style:text-properties style:font-name="Liberation Sans"/>
    </style:style>
    <style:style style:name="P251" style:parent-style-name="Textbody" style:family="paragraph">
      <style:paragraph-properties style:contextual-spacing="false" fo:text-align="justify"/>
    </style:style>
    <style:style style:name="T252" style:parent-style-name="Absatz-Standardschriftart" style:family="text">
      <style:text-properties style:font-name="Liberation Sans"/>
    </style:style>
    <style:style style:name="P253" style:parent-style-name="Textbody" style:family="paragraph">
      <style:paragraph-properties style:contextual-spacing="false" fo:text-align="justify"/>
    </style:style>
    <style:style style:name="T254" style:parent-style-name="Absatz-Standardschriftart" style:family="text">
      <style:text-properties style:font-name="Liberation Sans"/>
    </style:style>
    <style:style style:name="T255" style:parent-style-name="Absatz-Standardschriftart" style:family="text">
      <style:text-properties style:font-name="Liberation Sans"/>
    </style:style>
    <style:style style:name="P256" style:parent-style-name="Standard" style:family="paragraph">
      <style:paragraph-properties fo:text-align="justify"/>
      <style:text-properties style:font-name="Liberation Sans" style:text-underline-type="single" style:text-underline-style="solid" style:text-underline-width="auto" style:text-underline-mode="continuous"/>
    </style:style>
    <style:style style:name="P257" style:parent-style-name="Textbody" style:family="paragraph">
      <style:paragraph-properties style:contextual-spacing="false" fo:margin-bottom="0in" fo:line-height="100%" fo:margin-left="0.2361in" fo:text-indent="-0.1965in">
        <style:tab-stops/>
      </style:paragraph-properties>
    </style:style>
    <style:style style:name="T258" style:parent-style-name="Absatz-Standardschriftart" style:family="text">
      <style:text-properties style:font-name="Liberation Sans" style:font-size-complex="11pt" fo:language="en" fo:country="US"/>
    </style:style>
    <style:style style:name="T259" style:parent-style-name="Absatz-Standardschriftart" style:family="text">
      <style:text-properties style:font-name="Liberation Sans" style:font-size-complex="11pt" fo:language="en" fo:country="US"/>
    </style:style>
    <style:style style:name="T260" style:parent-style-name="Absatz-Standardschriftart" style:family="text">
      <style:text-properties style:font-name="Liberation Sans" style:font-size-complex="11pt" fo:language="en" fo:country="US"/>
    </style:style>
    <style:style style:name="T261" style:parent-style-name="Absatz-Standardschriftart" style:family="text">
      <style:text-properties style:font-name="Liberation Sans" style:font-size-complex="11pt" fo:language="en" fo:country="US"/>
    </style:style>
    <style:style style:name="P262" style:parent-style-name="Textbody" style:family="paragraph">
      <style:paragraph-properties style:contextual-spacing="false" fo:margin-bottom="0in" fo:line-height="100%" fo:margin-left="0.2361in" fo:text-indent="-0.1965in">
        <style:tab-stops/>
      </style:paragraph-properties>
    </style:style>
    <style:style style:name="T263" style:parent-style-name="Absatz-Standardschriftart" style:family="text">
      <style:text-properties style:font-name="Liberation Sans" style:font-size-complex="11pt"/>
    </style:style>
    <style:style style:name="T264" style:parent-style-name="Absatz-Standardschriftart" style:family="text">
      <style:text-properties style:font-name="Liberation Sans" style:font-size-complex="11pt"/>
    </style:style>
    <style:style style:name="T265" style:parent-style-name="Absatz-Standardschriftart" style:family="text">
      <style:text-properties style:font-name="Liberation Sans" style:font-size-complex="11pt"/>
    </style:style>
    <style:style style:name="P266" style:parent-style-name="Textbody" style:family="paragraph">
      <style:paragraph-properties style:contextual-spacing="false" fo:margin-bottom="0in" fo:line-height="100%" fo:margin-left="0.2361in" fo:text-indent="-0.1965in">
        <style:tab-stops/>
      </style:paragraph-properties>
    </style:style>
    <style:style style:name="T267" style:parent-style-name="Absatz-Standardschriftart" style:family="text">
      <style:text-properties style:font-name="Liberation Sans" style:font-size-complex="11pt"/>
    </style:style>
    <style:style style:name="T268" style:parent-style-name="Absatz-Standardschriftart" style:family="text">
      <style:text-properties style:font-name="Liberation Sans" style:font-size-complex="11pt"/>
    </style:style>
    <style:style style:name="T269" style:parent-style-name="Absatz-Standardschriftart" style:family="text">
      <style:text-properties style:font-name="Liberation Sans" style:font-size-complex="11pt"/>
    </style:style>
    <style:style style:name="P270" style:parent-style-name="Textbody" style:family="paragraph">
      <style:paragraph-properties style:contextual-spacing="false" fo:margin-bottom="0in" fo:line-height="100%" fo:margin-left="0.2361in" fo:text-indent="-0.1965in">
        <style:tab-stops/>
      </style:paragraph-properties>
    </style:style>
    <style:style style:name="T271" style:parent-style-name="Absatz-Standardschriftart" style:family="text">
      <style:text-properties style:font-name="Liberation Sans" style:font-size-complex="11pt" fo:language="en" fo:country="US"/>
    </style:style>
    <style:style style:name="T272" style:parent-style-name="Absatz-Standardschriftart" style:family="text">
      <style:text-properties style:font-name="Liberation Sans" style:font-size-complex="11pt" fo:language="en" fo:country="US"/>
    </style:style>
    <style:style style:name="T273" style:parent-style-name="Absatz-Standardschriftart" style:family="text">
      <style:text-properties style:font-name="Liberation Sans" style:font-size-complex="11pt" fo:language="en" fo:country="US"/>
    </style:style>
    <style:style style:name="T274" style:parent-style-name="Absatz-Standardschriftart" style:family="text">
      <style:text-properties style:font-name="Liberation Sans" style:font-size-complex="11pt" fo:language="en" fo:country="US"/>
    </style:style>
    <style:style style:name="P275" style:parent-style-name="Textbody" style:family="paragraph">
      <style:paragraph-properties style:contextual-spacing="false" fo:margin-bottom="0in" fo:line-height="100%" fo:margin-left="0.2361in" fo:text-indent="-0.1965in">
        <style:tab-stops/>
      </style:paragraph-properties>
    </style:style>
    <style:style style:name="T276" style:parent-style-name="Absatz-Standardschriftart" style:family="text">
      <style:text-properties style:font-name="Liberation Sans" style:font-size-complex="11pt" fo:language="en" fo:country="US"/>
    </style:style>
    <style:style style:name="T277" style:parent-style-name="Absatz-Standardschriftart" style:family="text">
      <style:text-properties style:font-name="Liberation Sans" style:font-size-complex="11pt" fo:language="en" fo:country="US"/>
    </style:style>
    <style:style style:name="T278" style:parent-style-name="Absatz-Standardschriftart" style:family="text">
      <style:text-properties style:font-name="Liberation Sans" style:font-size-complex="11pt" fo:language="en" fo:country="US"/>
    </style:style>
    <style:style style:name="P279" style:parent-style-name="Textbody" style:family="paragraph">
      <style:paragraph-properties style:contextual-spacing="false" fo:margin-bottom="0in" fo:line-height="100%" fo:margin-left="0.2361in" fo:text-indent="-0.1965in">
        <style:tab-stops/>
      </style:paragraph-properties>
    </style:style>
    <style:style style:name="T280" style:parent-style-name="Absatz-Standardschriftart" style:family="text">
      <style:text-properties style:font-name="Liberation Sans" style:font-size-complex="11pt" fo:language="en" fo:country="US"/>
    </style:style>
    <style:style style:name="T281" style:parent-style-name="Absatz-Standardschriftart" style:family="text">
      <style:text-properties style:font-name="Liberation Sans" style:font-size-complex="11pt" fo:language="en" fo:country="US"/>
    </style:style>
    <style:style style:name="T282" style:parent-style-name="Absatz-Standardschriftart" style:family="text">
      <style:text-properties style:font-name="Liberation Sans" style:font-size-complex="11pt" fo:language="en" fo:country="US"/>
    </style:style>
    <style:style style:name="P283" style:parent-style-name="Textbody" style:family="paragraph">
      <style:paragraph-properties style:contextual-spacing="false" fo:margin-bottom="0in" fo:line-height="100%" fo:margin-left="0.2361in" fo:text-indent="-0.1965in">
        <style:tab-stops/>
      </style:paragraph-properties>
    </style:style>
    <style:style style:name="T284" style:parent-style-name="Absatz-Standardschriftart" style:family="text">
      <style:text-properties style:font-name="Liberation Sans" style:font-size-complex="11pt" fo:language="en" fo:country="US"/>
    </style:style>
    <style:style style:name="T285" style:parent-style-name="Absatz-Standardschriftart" style:family="text">
      <style:text-properties style:font-name="Liberation Sans" style:font-size-complex="11pt" fo:language="en" fo:country="US"/>
    </style:style>
    <style:style style:name="T286" style:parent-style-name="Absatz-Standardschriftart" style:family="text">
      <style:text-properties style:font-name="Liberation Sans" style:font-size-complex="11pt" fo:language="en" fo:country="US"/>
    </style:style>
    <style:style style:name="T287" style:parent-style-name="Absatz-Standardschriftart" style:family="text">
      <style:text-properties style:font-name="Liberation Sans" style:font-size-complex="11pt" fo:language="en" fo:country="US"/>
    </style:style>
    <style:style style:name="P288" style:parent-style-name="Textbody" style:family="paragraph">
      <style:paragraph-properties style:contextual-spacing="false" fo:margin-bottom="0in" fo:line-height="100%" fo:margin-left="0.2361in" fo:text-indent="-0.1965in">
        <style:tab-stops/>
      </style:paragraph-properties>
    </style:style>
    <style:style style:name="T289" style:parent-style-name="Absatz-Standardschriftart" style:family="text">
      <style:text-properties style:font-name="Liberation Sans" style:font-size-complex="11pt" fo:language="en" fo:country="US"/>
    </style:style>
    <style:style style:name="T290" style:parent-style-name="Absatz-Standardschriftart" style:family="text">
      <style:text-properties style:font-name="Liberation Sans" style:font-size-complex="11pt" fo:language="en" fo:country="US"/>
    </style:style>
    <style:style style:name="T291" style:parent-style-name="Absatz-Standardschriftart" style:family="text">
      <style:text-properties fo:language="en" fo:country="US"/>
    </style:style>
    <style:style style:name="T292" style:parent-style-name="Absatz-Standardschriftart" style:family="text">
      <style:text-properties fo:language="en" fo:country="US"/>
    </style:style>
    <style:style style:name="T293" style:parent-style-name="Absatz-Standardschriftart" style:family="text">
      <style:text-properties fo:language="en" fo:country="US"/>
    </style:style>
    <style:style style:name="P294" style:parent-style-name="Textbody" style:family="paragraph">
      <style:paragraph-properties style:contextual-spacing="false" fo:margin-bottom="0in" fo:line-height="100%" fo:margin-left="0.2361in" fo:text-indent="-0.1965in">
        <style:tab-stops/>
      </style:paragraph-properties>
    </style:style>
    <style:style style:name="T295" style:parent-style-name="Absatz-Standardschriftart" style:family="text">
      <style:text-properties style:font-name="Liberation Sans" style:font-size-complex="11pt" fo:language="en" fo:country="US"/>
    </style:style>
    <style:style style:name="T296" style:parent-style-name="Absatz-Standardschriftart" style:family="text">
      <style:text-properties fo:language="en" fo:country="US"/>
    </style:style>
    <style:style style:name="T297" style:parent-style-name="Absatz-Standardschriftart" style:family="text">
      <style:text-properties style:font-name="Liberation Sans" style:font-size-complex="11pt" fo:language="en" fo:country="US"/>
    </style:style>
    <style:style style:name="P298" style:parent-style-name="Überschrift1" style:family="paragraph">
      <style:text-properties style:font-name="Liberation Sans" fo:font-style="normal" style:font-style-asian="normal" style:font-style-complex="normal"/>
    </style:style>
    <style:style style:name="P299" style:parent-style-name="Textbody" style:family="paragraph">
      <style:paragraph-properties style:contextual-spacing="false" fo:text-align="justify"/>
      <style:text-properties style:font-name="Liberation Sans"/>
    </style:style>
    <style:style style:name="P300" style:parent-style-name="Textbody" style:family="paragraph">
      <style:paragraph-properties style:contextual-spacing="false" fo:text-align="justify"/>
    </style:style>
    <style:style style:name="T301" style:parent-style-name="Absatz-Standardschriftart" style:family="text">
      <style:text-properties style:font-name="Liberation Sans"/>
    </style:style>
    <style:style style:name="T302" style:parent-style-name="Absatz-Standardschriftart" style:family="text">
      <style:text-properties style:font-name="Liberation Sans" style:font-size-complex="11pt"/>
    </style:style>
    <style:style style:name="T303" style:parent-style-name="Absatz-Standardschriftart" style:family="text">
      <style:text-properties style:font-name="Liberation Sans"/>
    </style:style>
    <style:style style:name="T304" style:parent-style-name="Absatz-Standardschriftart" style:family="text">
      <style:text-properties style:font-name="Liberation Sans"/>
    </style:style>
    <style:style style:name="T305" style:parent-style-name="Absatz-Standardschriftart" style:family="text">
      <style:text-properties style:font-name="Liberation Sans"/>
    </style:style>
    <style:style style:name="T306" style:parent-style-name="Absatz-Standardschriftart" style:family="text">
      <style:text-properties style:font-name="Liberation Sans"/>
    </style:style>
    <style:style style:name="P307" style:parent-style-name="Standard" style:family="paragraph">
      <style:text-properties style:font-name="Liberation Sans" style:text-underline-type="single" style:text-underline-style="solid" style:text-underline-width="auto" style:text-underline-mode="continuous"/>
    </style:style>
    <style:style style:name="P308" style:parent-style-name="Standard" style:family="paragraph">
      <style:paragraph-properties fo:margin-bottom="0in" fo:margin-left="0.2361in" fo:text-indent="-0.1965in">
        <style:tab-stops/>
      </style:paragraph-properties>
    </style:style>
    <style:style style:name="T309" style:parent-style-name="Absatz-Standardschriftart" style:family="text">
      <style:text-properties style:font-name="Liberation Sans" style:font-size-complex="11pt"/>
    </style:style>
    <style:style style:name="T310" style:parent-style-name="Absatz-Standardschriftart" style:family="text">
      <style:text-properties style:font-name="Liberation Sans" style:font-size-complex="11pt"/>
    </style:style>
    <style:style style:name="T311" style:parent-style-name="Absatz-Standardschriftart" style:family="text">
      <style:text-properties style:font-name="Liberation Sans" style:font-size-complex="11pt"/>
    </style:style>
    <style:style style:name="T312" style:parent-style-name="Absatz-Standardschriftart" style:family="text">
      <style:text-properties style:font-name="Liberation Sans" style:font-size-complex="11pt"/>
    </style:style>
    <style:style style:name="P313" style:parent-style-name="Standard" style:family="paragraph">
      <style:paragraph-properties fo:margin-bottom="0in" fo:margin-left="0.2361in" fo:text-indent="-0.1965in">
        <style:tab-stops/>
      </style:paragraph-properties>
    </style:style>
    <style:style style:name="T314" style:parent-style-name="Absatz-Standardschriftart" style:family="text">
      <style:text-properties style:font-name="Liberation Sans" style:font-size-complex="11pt" fo:language="en" fo:country="US"/>
    </style:style>
    <style:style style:name="T315" style:parent-style-name="Absatz-Standardschriftart" style:family="text">
      <style:text-properties style:font-name="Liberation Sans" style:font-size-complex="11pt" fo:language="en" fo:country="US"/>
    </style:style>
    <style:style style:name="T316" style:parent-style-name="Absatz-Standardschriftart" style:family="text">
      <style:text-properties style:font-name="Liberation Sans" style:font-size-complex="11pt" fo:language="en" fo:country="US"/>
    </style:style>
    <style:style style:name="T317" style:parent-style-name="Absatz-Standardschriftart" style:family="text">
      <style:text-properties style:font-name="Liberation Sans" style:font-size-complex="11pt" fo:language="en" fo:country="US"/>
    </style:style>
    <style:style style:name="T318" style:parent-style-name="Absatz-Standardschriftart" style:family="text">
      <style:text-properties style:font-name="Liberation Sans" style:font-size-complex="11pt" fo:language="en" fo:country="US"/>
    </style:style>
    <style:style style:name="P319" style:parent-style-name="Standard" style:family="paragraph">
      <style:paragraph-properties fo:margin-bottom="0in" fo:margin-left="0.2361in" fo:text-indent="-0.1965in">
        <style:tab-stops/>
      </style:paragraph-properties>
    </style:style>
    <style:style style:name="T320" style:parent-style-name="Absatz-Standardschriftart" style:family="text">
      <style:text-properties style:font-name="Liberation Sans" style:font-size-complex="11pt" fo:language="en" fo:country="US"/>
    </style:style>
    <style:style style:name="T321" style:parent-style-name="Absatz-Standardschriftart" style:family="text">
      <style:text-properties style:font-name="Liberation Sans" style:font-size-complex="11pt" fo:language="en" fo:country="US"/>
    </style:style>
    <style:style style:name="T322" style:parent-style-name="Absatz-Standardschriftart" style:family="text">
      <style:text-properties style:font-name="Liberation Sans" style:font-size-complex="11pt" fo:language="en" fo:country="US"/>
    </style:style>
    <style:style style:name="T323" style:parent-style-name="Absatz-Standardschriftart" style:family="text">
      <style:text-properties style:font-name="Liberation Sans" style:font-size-complex="11pt" fo:language="en" fo:country="US"/>
    </style:style>
    <style:style style:name="P324" style:parent-style-name="Standard" style:family="paragraph">
      <style:paragraph-properties fo:margin-bottom="0in" fo:margin-left="0.2361in" fo:text-indent="-0.1965in">
        <style:tab-stops/>
      </style:paragraph-properties>
    </style:style>
    <style:style style:name="T325" style:parent-style-name="Absatz-Standardschriftart" style:family="text">
      <style:text-properties style:font-name="Liberation Sans" style:font-size-complex="11pt"/>
    </style:style>
    <style:style style:name="T326" style:parent-style-name="Absatz-Standardschriftart" style:family="text">
      <style:text-properties style:font-name="Liberation Sans" style:font-size-complex="11pt"/>
    </style:style>
    <style:style style:name="T327" style:parent-style-name="Absatz-Standardschriftart" style:family="text">
      <style:text-properties style:font-name="Liberation Sans" style:font-size-complex="11pt"/>
    </style:style>
    <style:style style:name="P328" style:parent-style-name="Standard" style:family="paragraph">
      <style:paragraph-properties fo:margin-bottom="0in" fo:margin-left="0.2361in" fo:text-indent="-0.1965in">
        <style:tab-stops/>
      </style:paragraph-properties>
    </style:style>
    <style:style style:name="T329" style:parent-style-name="Absatz-Standardschriftart" style:family="text">
      <style:text-properties style:font-name="Liberation Sans" style:font-size-complex="11pt" fo:language="en" fo:country="US"/>
    </style:style>
    <style:style style:name="T330" style:parent-style-name="Absatz-Standardschriftart" style:family="text">
      <style:text-properties style:font-name="Liberation Sans" style:font-size-complex="11pt" fo:language="en" fo:country="US"/>
    </style:style>
    <style:style style:name="T331" style:parent-style-name="Absatz-Standardschriftart" style:family="text">
      <style:text-properties style:font-name="Liberation Sans" style:font-size-complex="11pt" fo:language="en" fo:country="US"/>
    </style:style>
    <style:style style:name="T332" style:parent-style-name="Absatz-Standardschriftart" style:family="text">
      <style:text-properties style:font-name="Liberation Sans" style:font-size-complex="11pt" fo:language="en" fo:country="US"/>
    </style:style>
    <style:style style:name="T333" style:parent-style-name="Absatz-Standardschriftart" style:family="text">
      <style:text-properties style:font-name="Liberation Sans" style:font-size-complex="11pt" fo:language="en" fo:country="US"/>
    </style:style>
    <style:style style:name="P334" style:parent-style-name="Standard" style:family="paragraph">
      <style:paragraph-properties fo:margin-bottom="0in" fo:margin-left="0.2361in" fo:text-indent="-0.1965in">
        <style:tab-stops/>
      </style:paragraph-properties>
    </style:style>
    <style:style style:name="T335" style:parent-style-name="Absatz-Standardschriftart" style:family="text">
      <style:text-properties style:font-name="Liberation Sans" style:font-size-complex="11pt" fo:language="en" fo:country="US"/>
    </style:style>
    <style:style style:name="T336" style:parent-style-name="Absatz-Standardschriftart" style:family="text">
      <style:text-properties style:font-name="Liberation Sans" style:font-size-complex="11pt" fo:language="en" fo:country="US"/>
    </style:style>
    <style:style style:name="T337" style:parent-style-name="Absatz-Standardschriftart" style:family="text">
      <style:text-properties style:font-name="Liberation Sans" style:font-size-complex="11pt" fo:language="en" fo:country="US"/>
    </style:style>
    <style:style style:name="P338" style:parent-style-name="Standard" style:family="paragraph">
      <style:paragraph-properties fo:margin-bottom="0in" fo:margin-left="0.2361in" fo:text-indent="-0.1965in">
        <style:tab-stops/>
      </style:paragraph-properties>
    </style:style>
    <style:style style:name="T339" style:parent-style-name="Absatz-Standardschriftart" style:family="text">
      <style:text-properties style:font-name="Liberation Sans" style:font-size-complex="11pt" fo:language="en" fo:country="US"/>
    </style:style>
    <style:style style:name="T340" style:parent-style-name="Absatz-Standardschriftart" style:family="text">
      <style:text-properties style:font-name="Liberation Sans" style:font-size-complex="11pt" fo:language="en" fo:country="US"/>
    </style:style>
    <style:style style:name="T341" style:parent-style-name="Absatz-Standardschriftart" style:family="text">
      <style:text-properties style:font-name="Liberation Sans" style:font-size-complex="11pt" fo:language="en" fo:country="US"/>
    </style:style>
    <style:style style:name="T342" style:parent-style-name="Absatz-Standardschriftart" style:family="text">
      <style:text-properties style:font-name="Liberation Sans" style:font-size-complex="11pt" fo:language="en" fo:country="US"/>
    </style:style>
    <style:style style:name="P343" style:parent-style-name="Überschrift1" style:family="paragraph">
      <style:text-properties style:font-name="Liberation Sans" fo:font-style="normal" style:font-style-asian="normal" style:font-style-complex="normal"/>
    </style:style>
    <style:style style:name="P344" style:parent-style-name="Textbody" style:family="paragraph">
      <style:paragraph-properties style:contextual-spacing="false" fo:text-align="justify"/>
      <style:text-properties style:font-name="Liberation Sans"/>
    </style:style>
    <style:style style:name="P345" style:parent-style-name="Textbody" style:family="paragraph">
      <style:paragraph-properties style:contextual-spacing="false" fo:text-align="justify"/>
      <style:text-properties style:font-name="Liberation Sans"/>
    </style:style>
    <style:style style:name="P346" style:parent-style-name="Textbody" style:family="paragraph">
      <style:paragraph-properties style:contextual-spacing="false" fo:text-align="justify"/>
      <style:text-properties style:font-name="Liberation Sans"/>
    </style:style>
    <style:style style:name="P347" style:parent-style-name="Standard" style:family="paragraph">
      <style:text-properties style:font-name="Liberation Sans" style:text-underline-type="single" style:text-underline-style="solid" style:text-underline-width="auto" style:text-underline-mode="continuous"/>
    </style:style>
    <style:style style:name="P348" style:parent-style-name="Textbody" style:family="paragraph">
      <style:paragraph-properties style:contextual-spacing="false" fo:margin-bottom="0in" fo:line-height="100%" fo:margin-left="0.2361in" fo:text-indent="-0.1965in">
        <style:tab-stops/>
      </style:paragraph-properties>
    </style:style>
    <style:style style:name="T349" style:parent-style-name="Absatz-Standardschriftart" style:family="text">
      <style:text-properties style:font-name="Liberation Sans" style:font-size-complex="11pt" fo:language="en" fo:country="US"/>
    </style:style>
    <style:style style:name="T350" style:parent-style-name="Absatz-Standardschriftart" style:family="text">
      <style:text-properties style:font-name="Liberation Sans" style:font-size-complex="11pt" fo:language="en" fo:country="US"/>
    </style:style>
    <style:style style:name="T351" style:parent-style-name="Absatz-Standardschriftart" style:family="text">
      <style:text-properties style:font-name="Liberation Sans" style:font-size-complex="11pt" fo:language="en" fo:country="US"/>
    </style:style>
    <style:style style:name="T352" style:parent-style-name="Absatz-Standardschriftart" style:family="text">
      <style:text-properties style:font-name="Liberation Sans" style:font-size-complex="11pt" fo:language="en" fo:country="US"/>
    </style:style>
    <style:style style:name="P353" style:parent-style-name="Textbody" style:family="paragraph">
      <style:paragraph-properties style:contextual-spacing="false" fo:margin-bottom="0in" fo:line-height="100%" fo:margin-left="0.2361in" fo:text-indent="-0.1965in">
        <style:tab-stops/>
      </style:paragraph-properties>
    </style:style>
    <style:style style:name="T354" style:parent-style-name="Absatz-Standardschriftart" style:family="text">
      <style:text-properties style:font-name="Liberation Sans" style:font-size-complex="11pt" fo:language="en" fo:country="US"/>
    </style:style>
    <style:style style:name="T355" style:parent-style-name="Absatz-Standardschriftart" style:family="text">
      <style:text-properties style:font-name="Liberation Sans" style:font-size-complex="11pt" fo:language="en" fo:country="US"/>
    </style:style>
    <style:style style:name="T356" style:parent-style-name="Absatz-Standardschriftart" style:family="text">
      <style:text-properties style:font-name="Liberation Sans" fo:language="en" fo:country="US"/>
    </style:style>
    <style:style style:name="T357" style:parent-style-name="Absatz-Standardschriftart" style:family="text">
      <style:text-properties style:font-name="Liberation Sans" style:font-size-complex="11pt" fo:language="en" fo:country="US"/>
    </style:style>
    <style:style style:name="P358" style:parent-style-name="Textbody" style:family="paragraph">
      <style:paragraph-properties style:contextual-spacing="false" fo:margin-bottom="0in" fo:line-height="100%" fo:margin-left="0.2361in" fo:text-indent="-0.1965in">
        <style:tab-stops/>
      </style:paragraph-properties>
    </style:style>
    <style:style style:name="T359" style:parent-style-name="Absatz-Standardschriftart" style:family="text">
      <style:text-properties style:font-name="Liberation Sans" style:font-size-complex="11pt" fo:language="en" fo:country="US"/>
    </style:style>
    <style:style style:name="T360" style:parent-style-name="Absatz-Standardschriftart" style:family="text">
      <style:text-properties style:font-name="Liberation Sans" style:font-size-complex="11pt" fo:language="en" fo:country="US"/>
    </style:style>
    <style:style style:name="T361" style:parent-style-name="Absatz-Standardschriftart" style:family="text">
      <style:text-properties style:font-name="Liberation Sans" style:font-size-complex="11pt" fo:language="en" fo:country="US"/>
    </style:style>
    <style:style style:name="P362" style:parent-style-name="Textbody" style:family="paragraph">
      <style:paragraph-properties style:contextual-spacing="false" fo:margin-bottom="0in" fo:line-height="100%" fo:margin-left="0.2361in" fo:text-indent="-0.1965in">
        <style:tab-stops/>
      </style:paragraph-properties>
    </style:style>
    <style:style style:name="T363" style:parent-style-name="Absatz-Standardschriftart" style:family="text">
      <style:text-properties style:font-name="Liberation Sans" fo:language="en" fo:country="US"/>
    </style:style>
    <style:style style:name="T364" style:parent-style-name="Absatz-Standardschriftart" style:family="text">
      <style:text-properties style:font-name="Liberation Sans" style:font-size-complex="11pt" fo:language="en" fo:country="US"/>
    </style:style>
    <style:style style:name="T365" style:parent-style-name="Absatz-Standardschriftart" style:family="text">
      <style:text-properties style:font-name="Liberation Sans" fo:language="en" fo:country="US"/>
    </style:style>
    <style:style style:name="T366" style:parent-style-name="Absatz-Standardschriftart" style:family="text">
      <style:text-properties style:font-name="Liberation Sans" fo:language="en" fo:country="US"/>
    </style:style>
    <style:style style:name="T367" style:parent-style-name="Absatz-Standardschriftart" style:family="text">
      <style:text-properties style:font-name="Liberation Sans" fo:language="en" fo:country="US"/>
    </style:style>
    <style:style style:name="P368" style:parent-style-name="Textbody" style:family="paragraph">
      <style:paragraph-properties style:contextual-spacing="false" fo:margin-bottom="0in" fo:line-height="100%" fo:margin-left="0.2361in" fo:text-indent="-0.1965in">
        <style:tab-stops/>
      </style:paragraph-properties>
    </style:style>
    <style:style style:name="T369" style:parent-style-name="Absatz-Standardschriftart" style:family="text">
      <style:text-properties style:font-name="Liberation Sans" style:font-size-complex="11pt" fo:language="en" fo:country="US"/>
    </style:style>
    <style:style style:name="T370" style:parent-style-name="Absatz-Standardschriftart" style:family="text">
      <style:text-properties style:font-name="Liberation Sans" style:font-size-complex="11pt" fo:language="en" fo:country="US"/>
    </style:style>
    <style:style style:name="T371" style:parent-style-name="Absatz-Standardschriftart" style:family="text">
      <style:text-properties style:font-name="Liberation Sans" style:font-size-complex="11pt" fo:language="en" fo:country="US"/>
    </style:style>
    <style:style style:name="P372" style:parent-style-name="Textbody" style:family="paragraph">
      <style:paragraph-properties style:contextual-spacing="false" fo:margin-bottom="0in" fo:line-height="100%" fo:margin-left="0.2361in" fo:text-indent="-0.1965in">
        <style:tab-stops/>
      </style:paragraph-properties>
    </style:style>
    <style:style style:name="T373" style:parent-style-name="Absatz-Standardschriftart" style:family="text">
      <style:text-properties style:font-name="Liberation Sans" style:font-size-complex="11pt" fo:language="en" fo:country="US"/>
    </style:style>
    <style:style style:name="T374" style:parent-style-name="Absatz-Standardschriftart" style:family="text">
      <style:text-properties style:font-name="Liberation Sans" style:font-size-complex="11pt" fo:language="en" fo:country="US"/>
    </style:style>
    <style:style style:name="T375" style:parent-style-name="Absatz-Standardschriftart" style:family="text">
      <style:text-properties style:font-name="Liberation Sans" style:font-size-complex="11pt" fo:language="en" fo:country="US"/>
    </style:style>
    <style:style style:name="T376" style:parent-style-name="Absatz-Standardschriftart" style:family="text">
      <style:text-properties style:font-name="Liberation Sans" style:font-size-complex="11pt" fo:language="en" fo:country="US"/>
    </style:style>
    <style:style style:name="P377" style:parent-style-name="Überschrift1" style:family="paragraph">
      <style:text-properties style:font-name="Liberation Sans" fo:font-style="normal" style:font-style-asian="normal" style:font-style-complex="normal"/>
    </style:style>
    <style:style style:name="P378" style:parent-style-name="Textbody" style:family="paragraph">
      <style:paragraph-properties style:contextual-spacing="false" fo:text-align="justify"/>
      <style:text-properties style:font-name="Liberation Sans"/>
    </style:style>
    <style:style style:name="P379" style:parent-style-name="Standard" style:family="paragraph">
      <style:text-properties style:font-name="Liberation Sans" style:text-underline-type="single" style:text-underline-style="solid" style:text-underline-width="auto" style:text-underline-mode="continuous"/>
    </style:style>
    <style:style style:name="P380" style:parent-style-name="Textbody" style:family="paragraph">
      <style:paragraph-properties style:contextual-spacing="false" fo:margin-bottom="0in" fo:line-height="100%" fo:margin-left="0.2361in" fo:text-indent="-0.1965in">
        <style:tab-stops/>
      </style:paragraph-properties>
    </style:style>
    <style:style style:name="T381" style:parent-style-name="Absatz-Standardschriftart" style:family="text">
      <style:text-properties style:font-name="Liberation Sans" style:font-size-complex="11pt" fo:language="en" fo:country="US"/>
    </style:style>
    <style:style style:name="T382" style:parent-style-name="Absatz-Standardschriftart" style:family="text">
      <style:text-properties style:font-name="Liberation Sans" style:font-size-complex="11pt" fo:language="en" fo:country="US"/>
    </style:style>
    <style:style style:name="T383" style:parent-style-name="Absatz-Standardschriftart" style:family="text">
      <style:text-properties style:font-name="Liberation Sans" style:font-size-complex="11pt" fo:language="en" fo:country="US"/>
    </style:style>
    <style:style style:name="T384" style:parent-style-name="Absatz-Standardschriftart" style:family="text">
      <style:text-properties style:font-name="Liberation Sans" style:font-size-complex="11pt" fo:language="en" fo:country="US"/>
    </style:style>
    <style:style style:name="P385" style:parent-style-name="Textbody" style:family="paragraph">
      <style:paragraph-properties style:contextual-spacing="false" fo:margin-bottom="0in" fo:line-height="100%" fo:margin-left="0.2361in" fo:text-indent="-0.1965in">
        <style:tab-stops/>
      </style:paragraph-properties>
    </style:style>
    <style:style style:name="T386" style:parent-style-name="Absatz-Standardschriftart" style:family="text">
      <style:text-properties style:font-name="Liberation Sans" style:font-size-complex="11pt" fo:language="en" fo:country="US"/>
    </style:style>
    <style:style style:name="T387" style:parent-style-name="Absatz-Standardschriftart" style:family="text">
      <style:text-properties style:font-name="Liberation Sans" style:font-size-complex="11pt" fo:language="en" fo:country="US"/>
    </style:style>
    <style:style style:name="T388" style:parent-style-name="Absatz-Standardschriftart" style:family="text">
      <style:text-properties style:font-name="Liberation Sans" style:font-size-complex="11pt" fo:language="en" fo:country="US"/>
    </style:style>
    <style:style style:name="P389" style:parent-style-name="Textbody" style:family="paragraph">
      <style:paragraph-properties style:contextual-spacing="false" fo:margin-bottom="0in" fo:line-height="100%" fo:margin-left="0.2361in" fo:text-indent="-0.1965in">
        <style:tab-stops/>
      </style:paragraph-properties>
    </style:style>
    <style:style style:name="T390" style:parent-style-name="Absatz-Standardschriftart" style:family="text">
      <style:text-properties style:font-name="Liberation Sans" style:font-size-complex="11pt" fo:language="en" fo:country="US"/>
    </style:style>
    <style:style style:name="T391" style:parent-style-name="Absatz-Standardschriftart" style:family="text">
      <style:text-properties style:font-name="Liberation Sans" style:font-size-complex="11pt" fo:language="en" fo:country="US"/>
    </style:style>
    <style:style style:name="T392" style:parent-style-name="Absatz-Standardschriftart" style:family="text">
      <style:text-properties style:font-name="Liberation Sans" style:font-size-complex="11pt" fo:language="en" fo:country="US"/>
    </style:style>
    <style:style style:name="T393" style:parent-style-name="Absatz-Standardschriftart" style:family="text">
      <style:text-properties style:font-name="Liberation Sans" style:font-size-complex="11pt" fo:language="en" fo:country="US"/>
    </style:style>
    <style:style style:name="P394" style:parent-style-name="Überschrift1" style:family="paragraph">
      <style:text-properties style:font-name="Liberation Sans" fo:font-style="normal" style:font-style-asian="normal" style:font-style-complex="normal"/>
    </style:style>
    <style:style style:name="P395" style:parent-style-name="Textbody" style:family="paragraph">
      <style:paragraph-properties style:contextual-spacing="false" fo:text-align="justify"/>
      <style:text-properties style:font-name="Liberation Sans"/>
    </style:style>
    <style:style style:name="P396" style:parent-style-name="Textbody" style:family="paragraph">
      <style:paragraph-properties style:contextual-spacing="false" fo:text-align="justify"/>
    </style:style>
    <style:style style:name="T397" style:parent-style-name="Absatz-Standardschriftart" style:family="text">
      <style:text-properties style:font-name="Liberation Sans"/>
    </style:style>
    <style:style style:name="T398" style:parent-style-name="Absatz-Standardschriftart" style:family="text">
      <style:text-properties style:font-name="Liberation Sans" style:font-size-complex="11pt"/>
    </style:style>
    <style:style style:name="T399" style:parent-style-name="Absatz-Standardschriftart" style:family="text">
      <style:text-properties style:font-name="Liberation Sans"/>
    </style:style>
    <style:style style:name="T400" style:parent-style-name="Absatz-Standardschriftart" style:family="text">
      <style:text-properties style:font-name="Liberation Sans" style:font-size-complex="11pt"/>
    </style:style>
    <style:style style:name="T401" style:parent-style-name="Absatz-Standardschriftart" style:family="text">
      <style:text-properties style:font-name="Liberation Sans" style:font-size-complex="11pt"/>
    </style:style>
    <style:style style:name="T402" style:parent-style-name="Absatz-Standardschriftart" style:family="text">
      <style:text-properties style:font-name="Liberation Sans"/>
    </style:style>
    <style:style style:name="T403" style:parent-style-name="Absatz-Standardschriftart" style:family="text">
      <style:text-properties style:font-name="Liberation Sans" style:font-size-complex="11pt"/>
    </style:style>
    <style:style style:name="T404" style:parent-style-name="Absatz-Standardschriftart" style:family="text">
      <style:text-properties style:font-name="Liberation Sans" style:font-size-complex="11pt"/>
    </style:style>
    <style:style style:name="P405" style:parent-style-name="Textbody" style:family="paragraph">
      <style:paragraph-properties style:contextual-spacing="false" fo:text-align="justify"/>
      <style:text-properties style:font-name="Liberation Sans"/>
    </style:style>
    <style:style style:name="P406" style:parent-style-name="Standard" style:family="paragraph">
      <style:text-properties style:font-name="Liberation Sans" style:text-underline-type="single" style:text-underline-style="solid" style:text-underline-width="auto" style:text-underline-mode="continuous"/>
    </style:style>
    <style:style style:name="P407" style:parent-style-name="Standard" style:family="paragraph">
      <style:paragraph-properties fo:margin-bottom="0in" fo:margin-left="0.2361in" fo:text-indent="-0.1965in">
        <style:tab-stops/>
      </style:paragraph-properties>
    </style:style>
    <style:style style:name="T408" style:parent-style-name="Absatz-Standardschriftart" style:family="text">
      <style:text-properties style:font-name="Liberation Sans" style:font-size-complex="11pt"/>
    </style:style>
    <style:style style:name="T409" style:parent-style-name="Absatz-Standardschriftart" style:family="text">
      <style:text-properties style:font-name="Liberation Sans" style:font-size-complex="11pt"/>
    </style:style>
    <style:style style:name="T410" style:parent-style-name="Absatz-Standardschriftart" style:family="text">
      <style:text-properties style:font-name="Liberation Sans" style:font-size-complex="11pt"/>
    </style:style>
    <style:style style:name="T411" style:parent-style-name="Absatz-Standardschriftart" style:family="text">
      <style:text-properties style:font-name="Liberation Sans" style:font-size-complex="11pt"/>
    </style:style>
    <style:style style:name="T412" style:parent-style-name="Absatz-Standardschriftart" style:family="text">
      <style:text-properties style:font-name="Liberation Sans" style:font-size-complex="11pt"/>
    </style:style>
    <style:style style:name="P413" style:parent-style-name="Standard" style:family="paragraph">
      <style:paragraph-properties fo:margin-bottom="0in" fo:margin-left="0.2361in" fo:text-indent="-0.1965in">
        <style:tab-stops/>
      </style:paragraph-properties>
    </style:style>
    <style:style style:name="T414" style:parent-style-name="Absatz-Standardschriftart" style:family="text">
      <style:text-properties style:font-name="Liberation Sans" style:font-size-complex="11pt" fo:language="en" fo:country="US"/>
    </style:style>
    <style:style style:name="T415" style:parent-style-name="Absatz-Standardschriftart" style:family="text">
      <style:text-properties style:font-name="Liberation Sans" style:font-size-complex="11pt" fo:language="en" fo:country="US"/>
    </style:style>
    <style:style style:name="T416" style:parent-style-name="Absatz-Standardschriftart" style:family="text">
      <style:text-properties style:font-name="Liberation Sans" style:font-size-complex="11pt" fo:language="en" fo:country="US"/>
    </style:style>
    <style:style style:name="T417" style:parent-style-name="Absatz-Standardschriftart" style:family="text">
      <style:text-properties style:font-name="Liberation Sans" style:font-size-complex="11pt" fo:language="en" fo:country="US"/>
    </style:style>
    <style:style style:name="P418" style:parent-style-name="Standard" style:family="paragraph">
      <style:paragraph-properties fo:margin-bottom="0in" fo:margin-left="0.2361in" fo:text-indent="-0.1965in">
        <style:tab-stops/>
      </style:paragraph-properties>
    </style:style>
    <style:style style:name="T419" style:parent-style-name="Absatz-Standardschriftart" style:family="text">
      <style:text-properties style:font-name="Liberation Sans" style:font-size-complex="11pt" fo:language="en" fo:country="US"/>
    </style:style>
    <style:style style:name="T420" style:parent-style-name="Absatz-Standardschriftart" style:family="text">
      <style:text-properties style:font-name="Liberation Sans" style:font-size-complex="11pt" fo:language="en" fo:country="US"/>
    </style:style>
    <style:style style:name="T421" style:parent-style-name="Absatz-Standardschriftart" style:family="text">
      <style:text-properties style:font-name="Liberation Sans" style:font-size-complex="11pt" fo:language="en" fo:country="US"/>
    </style:style>
    <style:style style:name="P422" style:parent-style-name="Standard" style:family="paragraph">
      <style:paragraph-properties fo:margin-bottom="0in" fo:margin-left="0.2361in" fo:text-indent="-0.1965in">
        <style:tab-stops/>
      </style:paragraph-properties>
    </style:style>
    <style:style style:name="T423" style:parent-style-name="Absatz-Standardschriftart" style:family="text">
      <style:text-properties style:font-name="Liberation Sans" style:font-size-complex="11pt" fo:language="en" fo:country="US"/>
    </style:style>
    <style:style style:name="T424" style:parent-style-name="Absatz-Standardschriftart" style:family="text">
      <style:text-properties style:font-name="Liberation Sans" style:font-size-complex="11pt" fo:language="en" fo:country="US"/>
    </style:style>
    <style:style style:name="T425" style:parent-style-name="Absatz-Standardschriftart" style:family="text">
      <style:text-properties style:font-name="Liberation Sans" style:font-size-complex="11pt" fo:language="en" fo:country="US"/>
    </style:style>
    <style:style style:name="T426" style:parent-style-name="Absatz-Standardschriftart" style:family="text">
      <style:text-properties style:font-name="Liberation Sans" style:font-size-complex="11pt" fo:language="en" fo:country="US"/>
    </style:style>
    <style:style style:name="P427" style:parent-style-name="Standard" style:family="paragraph">
      <style:paragraph-properties fo:margin-bottom="0in" fo:margin-left="0.2361in" fo:text-indent="-0.1965in">
        <style:tab-stops/>
      </style:paragraph-properties>
    </style:style>
    <style:style style:name="T428" style:parent-style-name="Absatz-Standardschriftart" style:family="text">
      <style:text-properties style:font-name="Liberation Sans" style:font-size-complex="11pt" fo:language="en" fo:country="US"/>
    </style:style>
    <style:style style:name="T429" style:parent-style-name="Absatz-Standardschriftart" style:family="text">
      <style:text-properties style:font-name="Liberation Sans" style:font-size-complex="11pt" fo:language="en" fo:country="US"/>
    </style:style>
    <style:style style:name="T430" style:parent-style-name="Absatz-Standardschriftart" style:family="text">
      <style:text-properties style:font-name="Liberation Sans" style:font-size-complex="11pt" fo:language="en" fo:country="US"/>
    </style:style>
    <style:style style:name="T431" style:parent-style-name="Absatz-Standardschriftart" style:family="text">
      <style:text-properties style:font-name="Liberation Sans" style:font-size-complex="11pt" fo:language="en" fo:country="US"/>
    </style:style>
    <style:style style:name="T432" style:parent-style-name="Absatz-Standardschriftart" style:family="text">
      <style:text-properties style:font-name="Liberation Sans" style:font-size-complex="11pt" fo:language="en" fo:country="US"/>
    </style:style>
    <style:style style:name="P433" style:parent-style-name="Standard" style:family="paragraph">
      <style:paragraph-properties fo:margin-bottom="0in" fo:margin-left="0.2361in" fo:text-indent="-0.1965in">
        <style:tab-stops/>
      </style:paragraph-properties>
    </style:style>
    <style:style style:name="T434" style:parent-style-name="Absatz-Standardschriftart" style:family="text">
      <style:text-properties style:font-name="Liberation Sans" style:font-size-complex="11pt" fo:language="en" fo:country="US"/>
    </style:style>
    <style:style style:name="T435" style:parent-style-name="Absatz-Standardschriftart" style:family="text">
      <style:text-properties style:font-name="Liberation Sans" style:font-size-complex="11pt" fo:language="en" fo:country="US"/>
    </style:style>
    <style:style style:name="T436" style:parent-style-name="Absatz-Standardschriftart" style:family="text">
      <style:text-properties style:font-name="Liberation Sans" style:font-size-complex="11pt" fo:language="en" fo:country="US"/>
    </style:style>
    <style:style style:name="P437" style:parent-style-name="Standard" style:family="paragraph">
      <style:paragraph-properties fo:margin-bottom="0in" fo:margin-left="0.2361in" fo:text-indent="-0.1965in">
        <style:tab-stops/>
      </style:paragraph-properties>
    </style:style>
    <style:style style:name="T438" style:parent-style-name="Absatz-Standardschriftart" style:family="text">
      <style:text-properties style:font-name="Liberation Sans" style:font-size-complex="11pt" fo:language="en" fo:country="US"/>
    </style:style>
    <style:style style:name="T439" style:parent-style-name="Absatz-Standardschriftart" style:family="text">
      <style:text-properties style:font-name="Liberation Sans" style:font-size-complex="11pt" fo:language="en" fo:country="US"/>
    </style:style>
    <style:style style:name="T440" style:parent-style-name="Absatz-Standardschriftart" style:family="text">
      <style:text-properties style:font-name="Liberation Sans" style:font-size-complex="11pt" fo:language="en" fo:country="US"/>
    </style:style>
    <style:style style:name="T441" style:parent-style-name="Absatz-Standardschriftart" style:family="text">
      <style:text-properties style:font-name="Liberation Sans" style:font-size-complex="11pt" fo:language="en" fo:country="US"/>
    </style:style>
    <style:style style:name="T442" style:parent-style-name="Absatz-Standardschriftart" style:family="text">
      <style:text-properties style:font-name="Liberation Sans" style:font-size-complex="11pt" fo:language="en" fo:country="US"/>
    </style:style>
    <style:style style:name="P443" style:parent-style-name="Standard" style:family="paragraph">
      <style:paragraph-properties fo:margin-bottom="0in" fo:margin-left="0.2361in" fo:text-indent="-0.1965in">
        <style:tab-stops/>
      </style:paragraph-properties>
    </style:style>
    <style:style style:name="T444" style:parent-style-name="Absatz-Standardschriftart" style:family="text">
      <style:text-properties style:font-name="Liberation Sans" style:font-size-complex="11pt" fo:language="en" fo:country="US"/>
    </style:style>
    <style:style style:name="T445" style:parent-style-name="Absatz-Standardschriftart" style:family="text">
      <style:text-properties style:font-name="Liberation Sans" style:font-size-complex="11pt" fo:language="en" fo:country="US"/>
    </style:style>
    <style:style style:name="T446" style:parent-style-name="Absatz-Standardschriftart" style:family="text">
      <style:text-properties style:font-name="Liberation Sans" style:font-size-complex="11pt" fo:language="en" fo:country="US"/>
    </style:style>
    <style:style style:name="T447" style:parent-style-name="Absatz-Standardschriftart" style:family="text">
      <style:text-properties style:font-name="Liberation Sans" style:font-size-complex="11pt" fo:language="en" fo:country="US"/>
    </style:style>
    <style:style style:name="P448" style:parent-style-name="Überschrift1" style:family="paragraph">
      <style:text-properties style:font-name="Liberation Sans" fo:font-style="normal" style:font-style-asian="normal" style:font-style-complex="normal"/>
    </style:style>
    <style:style style:name="P449" style:parent-style-name="Textbody" style:family="paragraph">
      <style:paragraph-properties style:contextual-spacing="false" fo:text-align="justify"/>
    </style:style>
    <style:style style:name="T450" style:parent-style-name="Absatz-Standardschriftart" style:family="text">
      <style:text-properties style:font-name="Liberation Sans"/>
    </style:style>
    <style:style style:name="T451" style:parent-style-name="Absatz-Standardschriftart" style:family="text">
      <style:text-properties style:font-name="Liberation Sans"/>
    </style:style>
    <style:style style:name="T452" style:parent-style-name="Absatz-Standardschriftart" style:family="text">
      <style:text-properties style:font-name="Liberation Sans"/>
    </style:style>
    <style:style style:name="T453" style:parent-style-name="Absatz-Standardschriftart" style:family="text">
      <style:text-properties style:font-name="Liberation Sans"/>
    </style:style>
    <style:style style:name="T454" style:parent-style-name="Absatz-Standardschriftart" style:family="text">
      <style:text-properties style:font-name="Liberation Sans"/>
    </style:style>
    <style:style style:name="P455" style:parent-style-name="Standard" style:family="paragraph">
      <style:text-properties style:font-name="Liberation Sans" style:text-underline-type="single" style:text-underline-style="solid" style:text-underline-width="auto" style:text-underline-mode="continuous"/>
    </style:style>
    <style:style style:name="P456" style:parent-style-name="Standard" style:family="paragraph">
      <style:paragraph-properties fo:margin-bottom="0in" fo:margin-left="0.2361in" fo:text-indent="-0.1965in">
        <style:tab-stops/>
      </style:paragraph-properties>
    </style:style>
    <style:style style:name="T457" style:parent-style-name="Absatz-Standardschriftart" style:family="text">
      <style:text-properties style:font-name="Liberation Sans" style:font-size-complex="11pt" fo:language="en" fo:country="US"/>
    </style:style>
    <style:style style:name="T458" style:parent-style-name="Absatz-Standardschriftart" style:family="text">
      <style:text-properties style:font-name="Liberation Sans" style:font-size-complex="11pt" fo:language="en" fo:country="US"/>
    </style:style>
    <style:style style:name="T459" style:parent-style-name="Absatz-Standardschriftart" style:family="text">
      <style:text-properties style:font-name="Liberation Sans" style:font-size-complex="11pt" fo:language="en" fo:country="US"/>
    </style:style>
    <style:style style:name="T460" style:parent-style-name="Absatz-Standardschriftart" style:family="text">
      <style:text-properties style:font-name="Liberation Sans" style:font-size-complex="11pt" fo:language="en" fo:country="US"/>
    </style:style>
    <style:style style:name="P461" style:parent-style-name="Standard" style:family="paragraph">
      <style:paragraph-properties fo:margin-bottom="0in" fo:margin-left="0.2361in" fo:text-indent="-0.1965in">
        <style:tab-stops/>
      </style:paragraph-properties>
    </style:style>
    <style:style style:name="T462" style:parent-style-name="Absatz-Standardschriftart" style:family="text">
      <style:text-properties style:font-name="Liberation Sans" style:font-size-complex="11pt" fo:language="en" fo:country="US"/>
    </style:style>
    <style:style style:name="T463" style:parent-style-name="Absatz-Standardschriftart" style:family="text">
      <style:text-properties style:font-name="Liberation Sans" style:font-size-complex="11pt" fo:language="en" fo:country="US"/>
    </style:style>
    <style:style style:name="T464" style:parent-style-name="Absatz-Standardschriftart" style:family="text">
      <style:text-properties style:font-name="Liberation Sans" style:font-size-complex="11pt" fo:language="en" fo:country="US"/>
    </style:style>
    <style:style style:name="T465" style:parent-style-name="Absatz-Standardschriftart" style:family="text">
      <style:text-properties style:font-name="Liberation Sans" style:font-size-complex="11pt" fo:language="en" fo:country="US"/>
    </style:style>
    <style:style style:name="P466" style:parent-style-name="Standard" style:family="paragraph">
      <style:paragraph-properties fo:margin-bottom="0in" fo:margin-left="0.2361in" fo:text-indent="-0.1965in">
        <style:tab-stops/>
      </style:paragraph-properties>
    </style:style>
    <style:style style:name="T467" style:parent-style-name="Absatz-Standardschriftart" style:family="text">
      <style:text-properties style:font-name="Liberation Sans" style:font-size-complex="11pt" fo:language="en" fo:country="US"/>
    </style:style>
    <style:style style:name="T468" style:parent-style-name="Absatz-Standardschriftart" style:family="text">
      <style:text-properties style:font-name="Liberation Sans" style:font-size-complex="11pt" fo:language="en" fo:country="US"/>
    </style:style>
    <style:style style:name="T469" style:parent-style-name="Absatz-Standardschriftart" style:family="text">
      <style:text-properties style:font-name="Liberation Sans" style:font-size-complex="11pt" fo:language="en" fo:country="US"/>
    </style:style>
    <style:style style:name="T470" style:parent-style-name="Absatz-Standardschriftart" style:family="text">
      <style:text-properties style:font-name="Liberation Sans" style:font-size-complex="11pt" fo:language="en" fo:country="US"/>
    </style:style>
    <style:style style:name="P471" style:parent-style-name="Standard" style:family="paragraph">
      <style:paragraph-properties fo:margin-bottom="0in" fo:margin-left="0.2361in" fo:text-indent="-0.1965in">
        <style:tab-stops/>
      </style:paragraph-properties>
    </style:style>
    <style:style style:name="T472" style:parent-style-name="Absatz-Standardschriftart" style:family="text">
      <style:text-properties style:font-name="Liberation Sans" style:font-size-complex="11pt" fo:language="en" fo:country="US"/>
    </style:style>
    <style:style style:name="T473" style:parent-style-name="Absatz-Standardschriftart" style:family="text">
      <style:text-properties style:font-name="Liberation Sans" style:font-size-complex="11pt" fo:language="en" fo:country="US"/>
    </style:style>
    <style:style style:name="T474" style:parent-style-name="Absatz-Standardschriftart" style:family="text">
      <style:text-properties style:font-name="Liberation Sans" style:font-size-complex="11pt" fo:language="en" fo:country="US"/>
    </style:style>
    <style:style style:name="P475" style:parent-style-name="Standard" style:family="paragraph">
      <style:paragraph-properties fo:margin-bottom="0in" fo:margin-left="0.2361in" fo:text-indent="-0.1965in">
        <style:tab-stops/>
      </style:paragraph-properties>
    </style:style>
    <style:style style:name="T476" style:parent-style-name="Absatz-Standardschriftart" style:family="text">
      <style:text-properties style:font-name="Liberation Sans" style:font-size-complex="11pt" fo:language="en" fo:country="US"/>
    </style:style>
    <style:style style:name="T477" style:parent-style-name="Absatz-Standardschriftart" style:family="text">
      <style:text-properties style:font-name="Liberation Sans" style:font-size-complex="11pt" fo:language="en" fo:country="US"/>
    </style:style>
    <style:style style:name="T478" style:parent-style-name="Absatz-Standardschriftart" style:family="text">
      <style:text-properties style:font-name="Liberation Sans" style:font-size-complex="11pt" fo:language="en" fo:country="US"/>
    </style:style>
    <style:style style:name="T479" style:parent-style-name="Absatz-Standardschriftart" style:family="text">
      <style:text-properties style:font-name="Liberation Sans" style:font-size-complex="11pt" fo:language="en" fo:country="US"/>
    </style:style>
    <style:style style:name="P480" style:parent-style-name="Überschrift1" style:family="paragraph">
      <style:text-properties style:font-name="Liberation Sans" fo:font-style="normal" style:font-style-asian="normal" style:font-style-complex="normal"/>
    </style:style>
    <style:style style:name="P481" style:parent-style-name="Textbody" style:family="paragraph">
      <style:paragraph-properties style:contextual-spacing="false" fo:text-align="justify"/>
    </style:style>
    <style:style style:name="T482" style:parent-style-name="Absatz-Standardschriftart" style:family="text">
      <style:text-properties style:font-name="Liberation Sans"/>
    </style:style>
    <style:style style:name="T483" style:parent-style-name="Absatz-Standardschriftart" style:family="text">
      <style:text-properties style:font-name="Liberation Sans"/>
    </style:style>
    <style:style style:name="T484" style:parent-style-name="Absatz-Standardschriftart" style:family="text">
      <style:text-properties style:font-name="Liberation Sans"/>
    </style:style>
    <style:style style:name="T485" style:parent-style-name="Absatz-Standardschriftart" style:family="text">
      <style:text-properties style:font-name="Liberation Sans"/>
    </style:style>
    <style:style style:name="T486" style:parent-style-name="Absatz-Standardschriftart" style:family="text">
      <style:text-properties style:font-name="Liberation Sans"/>
    </style:style>
    <style:style style:name="T487" style:parent-style-name="Absatz-Standardschriftart" style:family="text">
      <style:text-properties style:font-name="Liberation Sans"/>
    </style:style>
    <style:style style:name="T488" style:parent-style-name="Absatz-Standardschriftart" style:family="text">
      <style:text-properties style:font-name="Liberation Sans" style:font-size-complex="11pt"/>
    </style:style>
    <style:style style:name="T489" style:parent-style-name="Absatz-Standardschriftart" style:family="text">
      <style:text-properties style:font-name="Liberation Sans" style:font-size-complex="11pt"/>
    </style:style>
    <style:style style:name="P490" style:parent-style-name="Textbody" style:family="paragraph">
      <style:paragraph-properties style:contextual-spacing="false" fo:text-align="justify"/>
    </style:style>
    <style:style style:name="T491" style:parent-style-name="Absatz-Standardschriftart" style:family="text">
      <style:text-properties style:font-name="Liberation Sans" style:font-size-complex="11pt"/>
    </style:style>
    <style:style style:name="T492" style:parent-style-name="Absatz-Standardschriftart" style:family="text">
      <style:text-properties style:font-name="Liberation Sans" style:font-size-complex="11pt"/>
    </style:style>
    <style:style style:name="T493" style:parent-style-name="Absatz-Standardschriftart" style:family="text">
      <style:text-properties style:font-name="Liberation Sans" style:font-size-complex="11pt"/>
    </style:style>
    <style:style style:name="T494" style:parent-style-name="Absatz-Standardschriftart" style:family="text">
      <style:text-properties style:font-name="Liberation Sans" style:font-size-complex="11pt"/>
    </style:style>
    <style:style style:name="P495" style:parent-style-name="Standard" style:family="paragraph">
      <style:text-properties style:font-name="Liberation Sans" style:text-underline-type="single" style:text-underline-style="solid" style:text-underline-width="auto" style:text-underline-mode="continuous"/>
    </style:style>
    <style:style style:name="P496" style:parent-style-name="Standard" style:family="paragraph">
      <style:paragraph-properties fo:margin-bottom="0in" fo:margin-left="0.2361in" fo:text-indent="-0.1965in">
        <style:tab-stops/>
      </style:paragraph-properties>
    </style:style>
    <style:style style:name="T497" style:parent-style-name="Absatz-Standardschriftart" style:family="text">
      <style:text-properties style:font-name="Liberation Sans" style:font-size-complex="11pt" fo:language="en" fo:country="US"/>
    </style:style>
    <style:style style:name="T498" style:parent-style-name="Absatz-Standardschriftart" style:family="text">
      <style:text-properties style:font-name="Liberation Sans" style:font-size-complex="11pt" fo:language="en" fo:country="US"/>
    </style:style>
    <style:style style:name="T499" style:parent-style-name="Absatz-Standardschriftart" style:family="text">
      <style:text-properties style:font-name="Liberation Sans" style:font-size-complex="11pt" fo:language="en" fo:country="US"/>
    </style:style>
    <style:style style:name="P500" style:parent-style-name="Standard" style:family="paragraph">
      <style:paragraph-properties fo:margin-bottom="0in" fo:margin-left="0.2361in" fo:text-indent="-0.1965in">
        <style:tab-stops/>
      </style:paragraph-properties>
    </style:style>
    <style:style style:name="T501" style:parent-style-name="Absatz-Standardschriftart" style:family="text">
      <style:text-properties style:font-name="Liberation Sans" style:font-size-complex="11pt" fo:language="en" fo:country="US"/>
    </style:style>
    <style:style style:name="T502" style:parent-style-name="Absatz-Standardschriftart" style:family="text">
      <style:text-properties style:font-name="Liberation Sans" style:font-size-complex="11pt" fo:language="en" fo:country="US"/>
    </style:style>
    <style:style style:name="T503" style:parent-style-name="Absatz-Standardschriftart" style:family="text">
      <style:text-properties style:font-name="Liberation Sans" style:font-size-complex="11pt" fo:language="en" fo:country="US"/>
    </style:style>
    <style:style style:name="T504" style:parent-style-name="Absatz-Standardschriftart" style:family="text">
      <style:text-properties style:font-name="Liberation Sans" style:font-size-complex="11pt" fo:language="en" fo:country="US"/>
    </style:style>
    <style:style style:name="P505" style:parent-style-name="Standard" style:family="paragraph">
      <style:paragraph-properties fo:margin-bottom="0in" fo:margin-left="0.2361in" fo:text-indent="-0.1965in">
        <style:tab-stops/>
      </style:paragraph-properties>
    </style:style>
    <style:style style:name="T506" style:parent-style-name="Absatz-Standardschriftart" style:family="text">
      <style:text-properties style:font-name="Liberation Sans" style:font-size-complex="11pt" fo:language="en" fo:country="US"/>
    </style:style>
    <style:style style:name="T507" style:parent-style-name="Absatz-Standardschriftart" style:family="text">
      <style:text-properties style:font-name="Liberation Sans" style:font-size-complex="11pt" fo:language="en" fo:country="US"/>
    </style:style>
    <style:style style:name="T508" style:parent-style-name="Absatz-Standardschriftart" style:family="text">
      <style:text-properties style:font-name="Liberation Sans" style:font-size-complex="11pt" fo:language="en" fo:country="US"/>
    </style:style>
    <style:style style:name="T509" style:parent-style-name="Absatz-Standardschriftart" style:family="text">
      <style:text-properties style:font-name="Liberation Sans" style:font-size-complex="11pt" fo:language="en" fo:country="US"/>
    </style:style>
    <style:style style:name="P510" style:parent-style-name="Standard" style:family="paragraph">
      <style:paragraph-properties fo:margin-bottom="0in" fo:margin-left="0.2361in" fo:text-indent="-0.1965in">
        <style:tab-stops/>
      </style:paragraph-properties>
    </style:style>
    <style:style style:name="T511" style:parent-style-name="Absatz-Standardschriftart" style:family="text">
      <style:text-properties style:font-name="Liberation Sans" style:font-size-complex="11pt" fo:language="en" fo:country="US"/>
    </style:style>
    <style:style style:name="T512" style:parent-style-name="Absatz-Standardschriftart" style:family="text">
      <style:text-properties style:font-name="Liberation Sans" style:font-size-complex="11pt" fo:language="en" fo:country="US"/>
    </style:style>
    <style:style style:name="T513" style:parent-style-name="Absatz-Standardschriftart" style:family="text">
      <style:text-properties style:font-name="Liberation Sans" style:font-size-complex="11pt" fo:language="en" fo:country="US"/>
    </style:style>
    <style:style style:name="T514" style:parent-style-name="Absatz-Standardschriftart" style:family="text">
      <style:text-properties style:font-name="Liberation Sans" style:font-size-complex="11pt" fo:language="en" fo:country="US"/>
    </style:style>
    <style:style style:name="P515" style:parent-style-name="Standard" style:family="paragraph">
      <style:paragraph-properties fo:margin-bottom="0in" fo:margin-left="0.2361in" fo:text-indent="-0.1965in">
        <style:tab-stops/>
      </style:paragraph-properties>
    </style:style>
    <style:style style:name="T516" style:parent-style-name="Absatz-Standardschriftart" style:family="text">
      <style:text-properties style:font-name="Liberation Sans" style:font-size-complex="11pt" fo:language="en" fo:country="US"/>
    </style:style>
    <style:style style:name="T517" style:parent-style-name="Absatz-Standardschriftart" style:family="text">
      <style:text-properties style:font-name="Liberation Sans" style:font-size-complex="11pt" fo:language="en" fo:country="US"/>
    </style:style>
    <style:style style:name="T518" style:parent-style-name="Absatz-Standardschriftart" style:family="text">
      <style:text-properties style:font-name="Liberation Sans" style:font-size-complex="11pt" fo:language="en" fo:country="US"/>
    </style:style>
    <style:style style:name="T519" style:parent-style-name="Absatz-Standardschriftart" style:family="text">
      <style:text-properties style:font-name="Liberation Sans" style:font-size-complex="11pt" fo:language="en" fo:country="US"/>
    </style:style>
    <style:style style:name="P520" style:parent-style-name="Überschrift1" style:family="paragraph">
      <style:text-properties style:font-name="Liberation Sans" fo:font-style="normal" style:font-style-asian="normal" style:font-style-complex="normal"/>
    </style:style>
    <style:style style:name="P521" style:parent-style-name="Textbody" style:family="paragraph">
      <style:paragraph-properties style:contextual-spacing="false"/>
      <style:text-properties style:font-name="Liberation Sans"/>
    </style:style>
    <style:style style:name="P522" style:parent-style-name="Standard" style:family="paragraph">
      <style:text-properties style:font-name="Liberation Sans" style:text-underline-type="single" style:text-underline-style="solid" style:text-underline-width="auto" style:text-underline-mode="continuous"/>
    </style:style>
    <style:style style:name="P523" style:parent-style-name="Textbody" style:family="paragraph">
      <style:paragraph-properties style:contextual-spacing="false" fo:margin-bottom="0in" fo:line-height="100%" fo:margin-left="0.2361in" fo:text-indent="-0.1965in">
        <style:tab-stops/>
      </style:paragraph-properties>
    </style:style>
    <style:style style:name="T524" style:parent-style-name="Absatz-Standardschriftart" style:family="text">
      <style:text-properties style:font-name="Liberation Sans" style:font-size-complex="11pt" fo:language="en" fo:country="US"/>
    </style:style>
    <style:style style:name="T525" style:parent-style-name="Absatz-Standardschriftart" style:family="text">
      <style:text-properties style:font-name="Liberation Sans" style:font-size-complex="11pt" fo:language="en" fo:country="US"/>
    </style:style>
    <style:style style:name="T526" style:parent-style-name="Absatz-Standardschriftart" style:family="text">
      <style:text-properties style:font-name="Liberation Sans" style:font-size-complex="11pt" fo:language="en" fo:country="US"/>
    </style:style>
    <style:style style:name="T527" style:parent-style-name="Absatz-Standardschriftart" style:family="text">
      <style:text-properties style:font-name="Liberation Sans" style:font-size-complex="11pt" fo:language="en" fo:country="US"/>
    </style:style>
    <style:style style:name="P528" style:parent-style-name="Überschrift1" style:family="paragraph">
      <style:text-properties style:font-name="Liberation Sans" fo:font-style="normal" style:font-style-asian="normal" style:font-style-complex="normal"/>
    </style:style>
    <style:style style:name="P529" style:parent-style-name="Textbody" style:family="paragraph">
      <style:paragraph-properties style:contextual-spacing="false" fo:text-align="justify"/>
    </style:style>
    <style:style style:name="T530" style:parent-style-name="Absatz-Standardschriftart" style:family="text">
      <style:text-properties style:font-name="Liberation Sans"/>
    </style:style>
    <style:style style:name="T531" style:parent-style-name="Absatz-Standardschriftart" style:family="text">
      <style:text-properties style:font-name="Liberation Sans"/>
    </style:style>
    <style:style style:name="T532" style:parent-style-name="Absatz-Standardschriftart" style:family="text">
      <style:text-properties style:font-name="Liberation Sans" style:font-size-complex="11pt"/>
    </style:style>
    <style:style style:name="T533" style:parent-style-name="Absatz-Standardschriftart" style:family="text">
      <style:text-properties style:font-name="Liberation Sans"/>
    </style:style>
    <style:style style:name="T534" style:parent-style-name="Absatz-Standardschriftart" style:family="text">
      <style:text-properties style:font-name="Liberation Sans"/>
    </style:style>
    <style:style style:name="T535" style:parent-style-name="Absatz-Standardschriftart" style:family="text">
      <style:text-properties style:font-name="Liberation Sans"/>
    </style:style>
    <style:style style:name="T536" style:parent-style-name="Absatz-Standardschriftart" style:family="text">
      <style:text-properties style:font-name="Liberation Sans"/>
    </style:style>
    <style:style style:name="T537" style:parent-style-name="Absatz-Standardschriftart" style:family="text">
      <style:text-properties style:font-name="Liberation Sans"/>
    </style:style>
    <style:style style:name="T538" style:parent-style-name="Absatz-Standardschriftart" style:family="text">
      <style:text-properties style:font-name="Liberation Sans"/>
    </style:style>
    <style:style style:name="P539" style:parent-style-name="Textbody" style:family="paragraph">
      <style:paragraph-properties style:contextual-spacing="false" fo:text-align="justify"/>
    </style:style>
    <style:style style:name="T540" style:parent-style-name="Absatz-Standardschriftart" style:family="text">
      <style:text-properties style:font-name="Liberation Sans"/>
    </style:style>
    <style:style style:name="T541" style:parent-style-name="Absatz-Standardschriftart" style:family="text">
      <style:text-properties style:font-name="Liberation Sans"/>
    </style:style>
    <style:style style:name="T542" style:parent-style-name="Absatz-Standardschriftart" style:family="text">
      <style:text-properties style:font-name="Liberation Sans"/>
    </style:style>
    <style:style style:name="P543" style:parent-style-name="Textbody" style:family="paragraph">
      <style:paragraph-properties style:contextual-spacing="false" fo:text-align="justify"/>
      <style:text-properties style:font-name="Liberation Sans"/>
    </style:style>
    <style:style style:name="P544" style:parent-style-name="Textbody" style:family="paragraph">
      <style:paragraph-properties style:contextual-spacing="false" fo:text-align="justify"/>
      <style:text-properties style:font-name="Liberation Sans"/>
    </style:style>
    <style:style style:name="P545" style:parent-style-name="Standard" style:family="paragraph">
      <style:text-properties style:font-name="Liberation Sans" style:text-underline-type="single" style:text-underline-style="solid" style:text-underline-width="auto" style:text-underline-mode="continuous"/>
    </style:style>
    <style:style style:name="P546" style:parent-style-name="Standard" style:family="paragraph">
      <style:paragraph-properties fo:margin-bottom="0in" fo:margin-left="0.2361in" fo:text-indent="-0.1965in">
        <style:tab-stops/>
      </style:paragraph-properties>
    </style:style>
    <style:style style:name="T547" style:parent-style-name="Absatz-Standardschriftart" style:family="text">
      <style:text-properties style:font-name="Liberation Sans" style:font-size-complex="11pt" fo:language="en" fo:country="US"/>
    </style:style>
    <style:style style:name="T548" style:parent-style-name="Absatz-Standardschriftart" style:family="text">
      <style:text-properties style:font-name="Liberation Sans" style:font-size-complex="11pt" fo:language="en" fo:country="US"/>
    </style:style>
    <style:style style:name="T549" style:parent-style-name="Absatz-Standardschriftart" style:family="text">
      <style:text-properties style:font-name="Liberation Sans" style:font-size-complex="11pt" fo:language="en" fo:country="US"/>
    </style:style>
    <style:style style:name="P550" style:parent-style-name="Standard" style:family="paragraph">
      <style:paragraph-properties fo:margin-bottom="0in" fo:margin-left="0.2361in" fo:text-indent="-0.1965in">
        <style:tab-stops/>
      </style:paragraph-properties>
    </style:style>
    <style:style style:name="T551" style:parent-style-name="Absatz-Standardschriftart" style:family="text">
      <style:text-properties style:font-name="Liberation Sans" style:font-size-complex="11pt" fo:language="en" fo:country="US"/>
    </style:style>
    <style:style style:name="T552" style:parent-style-name="Absatz-Standardschriftart" style:family="text">
      <style:text-properties style:font-name="Liberation Sans" style:font-size-complex="11pt" fo:language="en" fo:country="US"/>
    </style:style>
    <style:style style:name="T553" style:parent-style-name="Absatz-Standardschriftart" style:family="text">
      <style:text-properties style:font-name="Liberation Sans" style:font-size-complex="11pt" fo:language="en" fo:country="US"/>
    </style:style>
    <style:style style:name="P554" style:parent-style-name="Standard" style:family="paragraph">
      <style:paragraph-properties fo:margin-bottom="0in" fo:margin-left="0.2361in" fo:text-indent="-0.1965in">
        <style:tab-stops/>
      </style:paragraph-properties>
    </style:style>
    <style:style style:name="T555" style:parent-style-name="Absatz-Standardschriftart" style:family="text">
      <style:text-properties style:font-name="Liberation Sans" style:font-size-complex="11pt" fo:language="en" fo:country="US"/>
    </style:style>
    <style:style style:name="T556" style:parent-style-name="Absatz-Standardschriftart" style:family="text">
      <style:text-properties style:font-name="Liberation Sans" style:font-size-complex="11pt" fo:language="en" fo:country="US"/>
    </style:style>
    <style:style style:name="T557" style:parent-style-name="Absatz-Standardschriftart" style:family="text">
      <style:text-properties style:font-name="Liberation Sans" style:font-size-complex="11pt" fo:language="en" fo:country="US"/>
    </style:style>
    <style:style style:name="P558" style:parent-style-name="Standard" style:family="paragraph">
      <style:paragraph-properties fo:margin-bottom="0in" fo:margin-left="0.2361in" fo:text-indent="-0.1965in">
        <style:tab-stops/>
      </style:paragraph-properties>
    </style:style>
    <style:style style:name="T559" style:parent-style-name="Absatz-Standardschriftart" style:family="text">
      <style:text-properties style:font-name="Liberation Sans" style:font-size-complex="11pt" fo:language="en" fo:country="US"/>
    </style:style>
    <style:style style:name="T560" style:parent-style-name="Absatz-Standardschriftart" style:family="text">
      <style:text-properties style:font-name="Liberation Sans" style:font-size-complex="11pt" fo:language="en" fo:country="US"/>
    </style:style>
    <style:style style:name="T561" style:parent-style-name="Absatz-Standardschriftart" style:family="text">
      <style:text-properties style:font-name="Liberation Sans" style:font-size-complex="11pt" fo:language="en" fo:country="US"/>
    </style:style>
    <style:style style:name="P562" style:parent-style-name="Standard" style:family="paragraph">
      <style:paragraph-properties fo:margin-bottom="0in" fo:margin-left="0.2361in" fo:text-indent="-0.1965in">
        <style:tab-stops/>
      </style:paragraph-properties>
    </style:style>
    <style:style style:name="T563" style:parent-style-name="Absatz-Standardschriftart" style:family="text">
      <style:text-properties style:font-name="Liberation Sans" style:font-size-complex="11pt" fo:language="en" fo:country="US"/>
    </style:style>
    <style:style style:name="T564" style:parent-style-name="Absatz-Standardschriftart" style:family="text">
      <style:text-properties style:font-name="Liberation Sans" style:font-size-complex="11pt" fo:language="en" fo:country="US"/>
    </style:style>
    <style:style style:name="T565" style:parent-style-name="Absatz-Standardschriftart" style:family="text">
      <style:text-properties style:font-name="Liberation Sans" style:font-size-complex="11pt" fo:language="en" fo:country="US"/>
    </style:style>
    <style:style style:name="P566" style:parent-style-name="Standard" style:family="paragraph">
      <style:paragraph-properties fo:margin-bottom="0in" fo:margin-left="0.2361in" fo:text-indent="-0.1965in">
        <style:tab-stops/>
      </style:paragraph-properties>
    </style:style>
    <style:style style:name="T567" style:parent-style-name="Absatz-Standardschriftart" style:family="text">
      <style:text-properties style:font-name="Liberation Sans" style:font-size-complex="11pt" fo:language="en" fo:country="US"/>
    </style:style>
    <style:style style:name="T568" style:parent-style-name="Absatz-Standardschriftart" style:family="text">
      <style:text-properties style:font-name="Liberation Sans" style:font-size-complex="11pt" fo:language="en" fo:country="US"/>
    </style:style>
    <style:style style:name="T569" style:parent-style-name="Absatz-Standardschriftart" style:family="text">
      <style:text-properties style:font-name="Liberation Sans" style:font-size-complex="11pt" fo:language="en" fo:country="US"/>
    </style:style>
    <style:style style:name="T570" style:parent-style-name="Absatz-Standardschriftart" style:family="text">
      <style:text-properties style:font-name="Liberation Sans" style:font-size-complex="11pt" fo:language="en" fo:country="US"/>
    </style:style>
    <style:style style:name="P571" style:parent-style-name="Überschrift1" style:family="paragraph">
      <style:text-properties style:font-name="Liberation Sans" fo:font-style="normal" style:font-style-asian="normal" style:font-style-complex="normal"/>
    </style:style>
    <style:style style:name="P572" style:parent-style-name="Textbody" style:family="paragraph">
      <style:paragraph-properties style:contextual-spacing="false" fo:text-align="justify"/>
      <style:text-properties style:font-name="Liberation Sans"/>
    </style:style>
    <style:style style:name="P573" style:parent-style-name="Textbody" style:family="paragraph">
      <style:paragraph-properties style:contextual-spacing="false" fo:text-align="justify"/>
      <style:text-properties style:font-name="Liberation Sans"/>
    </style:style>
    <style:style style:name="P574" style:parent-style-name="Textbody" style:family="paragraph">
      <style:paragraph-properties style:contextual-spacing="false" fo:text-align="justify"/>
      <style:text-properties style:font-name="Liberation Sans"/>
    </style:style>
    <style:style style:name="P575" style:parent-style-name="Textbody" style:family="paragraph">
      <style:paragraph-properties style:contextual-spacing="false" fo:text-align="justify"/>
      <style:text-properties style:font-name="Liberation Sans"/>
    </style:style>
    <style:style style:name="P576" style:parent-style-name="Standard" style:family="paragraph">
      <style:paragraph-properties fo:text-align="justify"/>
      <style:text-properties style:font-name="Liberation Sans" style:text-underline-type="single" style:text-underline-style="solid" style:text-underline-width="auto" style:text-underline-mode="continuous"/>
    </style:style>
    <style:style style:name="P577" style:parent-style-name="Standard" style:family="paragraph">
      <style:paragraph-properties fo:margin-bottom="0in" fo:margin-left="0.2361in" fo:text-indent="-0.1965in">
        <style:tab-stops/>
      </style:paragraph-properties>
    </style:style>
    <style:style style:name="T578" style:parent-style-name="Absatz-Standardschriftart" style:family="text">
      <style:text-properties style:font-name="Liberation Sans" style:font-size-complex="11pt" fo:language="en" fo:country="US"/>
    </style:style>
    <style:style style:name="T579" style:parent-style-name="Absatz-Standardschriftart" style:family="text">
      <style:text-properties style:font-name="Liberation Sans" style:font-size-complex="11pt" fo:language="en" fo:country="US"/>
    </style:style>
    <style:style style:name="T580" style:parent-style-name="Absatz-Standardschriftart" style:family="text">
      <style:text-properties style:font-name="Liberation Sans" style:font-size-complex="11pt" fo:language="en" fo:country="US"/>
    </style:style>
    <style:style style:name="T581" style:parent-style-name="Absatz-Standardschriftart" style:family="text">
      <style:text-properties style:font-name="Liberation Sans" style:font-size-complex="11pt" fo:language="en" fo:country="US"/>
    </style:style>
    <style:style style:name="P582" style:parent-style-name="Standard" style:family="paragraph">
      <style:paragraph-properties fo:margin-bottom="0in" fo:margin-left="0.2361in" fo:text-indent="-0.1965in">
        <style:tab-stops/>
      </style:paragraph-properties>
    </style:style>
    <style:style style:name="T583" style:parent-style-name="Absatz-Standardschriftart" style:family="text">
      <style:text-properties style:font-name="Liberation Sans" style:font-size-complex="11pt" fo:language="en" fo:country="US"/>
    </style:style>
    <style:style style:name="T584" style:parent-style-name="Absatz-Standardschriftart" style:family="text">
      <style:text-properties fo:language="en" fo:country="US"/>
    </style:style>
    <style:style style:name="T585" style:parent-style-name="Absatz-Standardschriftart" style:family="text">
      <style:text-properties fo:language="en" fo:country="US"/>
    </style:style>
    <style:style style:name="T586" style:parent-style-name="Absatz-Standardschriftart" style:family="text">
      <style:text-properties fo:language="en" fo:country="US"/>
    </style:style>
    <style:style style:name="T587" style:parent-style-name="Absatz-Standardschriftart" style:family="text">
      <style:text-properties fo:language="en" fo:country="US"/>
    </style:style>
    <style:style style:name="T588" style:parent-style-name="Absatz-Standardschriftart" style:family="text">
      <style:text-properties fo:language="en" fo:country="US"/>
    </style:style>
    <style:style style:name="P589" style:parent-style-name="Standard" style:family="paragraph">
      <style:paragraph-properties fo:margin-bottom="0in" fo:margin-left="0.2361in" fo:text-indent="-0.1965in">
        <style:tab-stops/>
      </style:paragraph-properties>
    </style:style>
    <style:style style:name="T590" style:parent-style-name="Absatz-Standardschriftart" style:family="text">
      <style:text-properties style:font-name="Liberation Sans" style:font-size-complex="11pt" fo:language="en" fo:country="US"/>
    </style:style>
    <style:style style:name="T591" style:parent-style-name="Absatz-Standardschriftart" style:family="text">
      <style:text-properties style:font-name="Liberation Sans" style:font-size-complex="11pt" fo:language="en" fo:country="US"/>
    </style:style>
    <style:style style:name="T592" style:parent-style-name="Absatz-Standardschriftart" style:family="text">
      <style:text-properties style:font-name="Liberation Sans" style:font-size-complex="11pt" fo:language="en" fo:country="US"/>
    </style:style>
    <style:style style:name="P593" style:parent-style-name="Standard" style:family="paragraph">
      <style:paragraph-properties fo:margin-bottom="0in" fo:margin-left="0.2361in" fo:text-indent="-0.1965in">
        <style:tab-stops/>
      </style:paragraph-properties>
    </style:style>
    <style:style style:name="T594" style:parent-style-name="Absatz-Standardschriftart" style:family="text">
      <style:text-properties style:font-name="Liberation Sans" style:font-size-complex="11pt" fo:language="en" fo:country="US"/>
    </style:style>
    <style:style style:name="T595" style:parent-style-name="Absatz-Standardschriftart" style:family="text">
      <style:text-properties style:font-name="Liberation Sans" style:font-size-complex="11pt" fo:language="en" fo:country="US"/>
    </style:style>
    <style:style style:name="T596" style:parent-style-name="Absatz-Standardschriftart" style:family="text">
      <style:text-properties style:font-name="Liberation Sans" style:font-size-complex="11pt" fo:language="en" fo:country="US"/>
    </style:style>
    <style:style style:name="T597" style:parent-style-name="Absatz-Standardschriftart" style:family="text">
      <style:text-properties style:font-name="Liberation Sans" style:font-size-complex="11pt" fo:language="en" fo:country="US"/>
    </style:style>
    <style:style style:name="P598" style:parent-style-name="Standard" style:family="paragraph">
      <style:paragraph-properties fo:margin-bottom="0in" fo:margin-left="0.2361in" fo:text-indent="-0.1965in">
        <style:tab-stops/>
      </style:paragraph-properties>
    </style:style>
    <style:style style:name="T599" style:parent-style-name="Absatz-Standardschriftart" style:family="text">
      <style:text-properties style:font-name="Liberation Sans" style:font-size-complex="11pt" fo:language="en" fo:country="US"/>
    </style:style>
    <style:style style:name="T600" style:parent-style-name="Absatz-Standardschriftart" style:family="text">
      <style:text-properties style:font-name="Liberation Sans" style:font-size-complex="11pt" fo:language="en" fo:country="US"/>
    </style:style>
    <style:style style:name="T601" style:parent-style-name="Absatz-Standardschriftart" style:family="text">
      <style:text-properties style:font-name="Liberation Sans" style:font-size-complex="11pt" fo:language="en" fo:country="US"/>
    </style:style>
    <style:style style:name="P602" style:parent-style-name="Standard" style:family="paragraph">
      <style:paragraph-properties fo:margin-bottom="0in" fo:margin-left="0.2361in" fo:text-indent="-0.1965in">
        <style:tab-stops/>
      </style:paragraph-properties>
    </style:style>
    <style:style style:name="T603" style:parent-style-name="Absatz-Standardschriftart" style:family="text">
      <style:text-properties fo:language="en" fo:country="US"/>
    </style:style>
    <style:style style:name="T604" style:parent-style-name="Absatz-Standardschriftart" style:family="text">
      <style:text-properties fo:language="en" fo:country="US"/>
    </style:style>
    <style:style style:name="T605" style:parent-style-name="Absatz-Standardschriftart" style:family="text">
      <style:text-properties fo:language="en" fo:country="US"/>
    </style:style>
    <style:style style:name="T606" style:parent-style-name="Absatz-Standardschriftart" style:family="text">
      <style:text-properties fo:language="en" fo:country="US"/>
    </style:style>
    <style:style style:name="P607" style:parent-style-name="Standard" style:family="paragraph">
      <style:paragraph-properties fo:margin-bottom="0in" fo:margin-left="0.2361in" fo:text-indent="-0.1965in">
        <style:tab-stops/>
      </style:paragraph-properties>
    </style:style>
    <style:style style:name="T608" style:parent-style-name="Absatz-Standardschriftart" style:family="text">
      <style:text-properties style:font-name="Liberation Sans" style:font-size-complex="11pt"/>
    </style:style>
    <style:style style:name="T609" style:parent-style-name="Absatz-Standardschriftart" style:family="text">
      <style:text-properties style:font-name="Liberation Sans" style:font-size-complex="11pt"/>
    </style:style>
    <style:style style:name="T610" style:parent-style-name="Absatz-Standardschriftart" style:family="text">
      <style:text-properties style:font-name="Liberation Sans" style:font-size-complex="11pt"/>
    </style:style>
    <style:style style:name="T611" style:parent-style-name="Absatz-Standardschriftart" style:family="text">
      <style:text-properties style:font-name="Liberation Sans" style:font-size-complex="11pt"/>
    </style:style>
    <style:style style:name="T612" style:parent-style-name="Absatz-Standardschriftart" style:family="text">
      <style:text-properties style:font-name="Liberation Sans" style:font-size-complex="11pt"/>
    </style:style>
    <style:style style:name="P613" style:parent-style-name="Standard" style:family="paragraph">
      <style:paragraph-properties fo:margin-bottom="0in" fo:margin-left="0.2361in" fo:text-indent="-0.1965in">
        <style:tab-stops/>
      </style:paragraph-properties>
    </style:style>
    <style:style style:name="T614" style:parent-style-name="Absatz-Standardschriftart" style:family="text">
      <style:text-properties style:font-name="Liberation Sans" style:font-size-complex="11pt"/>
    </style:style>
    <style:style style:name="T615" style:parent-style-name="Absatz-Standardschriftart" style:family="text">
      <style:text-properties style:font-name="Liberation Sans" style:font-size-complex="11pt"/>
    </style:style>
    <style:style style:name="T616" style:parent-style-name="Absatz-Standardschriftart" style:family="text">
      <style:text-properties style:font-name="Liberation Sans" style:font-size-complex="11pt"/>
    </style:style>
    <style:style style:name="P617" style:parent-style-name="Standard" style:family="paragraph">
      <style:paragraph-properties fo:margin-bottom="0in" fo:margin-left="0.2361in" fo:text-indent="-0.1965in">
        <style:tab-stops/>
      </style:paragraph-properties>
    </style:style>
    <style:style style:name="T618" style:parent-style-name="Absatz-Standardschriftart" style:family="text">
      <style:text-properties style:font-name="Liberation Sans" style:font-size-complex="11pt" fo:language="en" fo:country="US"/>
    </style:style>
    <style:style style:name="T619" style:parent-style-name="Absatz-Standardschriftart" style:family="text">
      <style:text-properties style:font-name="Liberation Sans" style:font-size-complex="11pt" fo:language="en" fo:country="US"/>
    </style:style>
    <style:style style:name="T620" style:parent-style-name="Absatz-Standardschriftart" style:family="text">
      <style:text-properties style:font-name="Liberation Sans" style:font-size-complex="11pt" fo:language="en" fo:country="US"/>
    </style:style>
    <style:style style:name="P621" style:parent-style-name="Standard" style:family="paragraph">
      <style:paragraph-properties fo:margin-bottom="0in" fo:margin-left="0.2361in" fo:text-indent="-0.1965in">
        <style:tab-stops/>
      </style:paragraph-properties>
    </style:style>
    <style:style style:name="T622" style:parent-style-name="Absatz-Standardschriftart" style:family="text">
      <style:text-properties style:font-name="Liberation Sans" style:font-size-complex="11pt" fo:language="en" fo:country="US"/>
    </style:style>
    <style:style style:name="T623" style:parent-style-name="Absatz-Standardschriftart" style:family="text">
      <style:text-properties style:font-name="Liberation Sans" style:font-size-complex="11pt" fo:language="en" fo:country="US"/>
    </style:style>
    <style:style style:name="T624" style:parent-style-name="Absatz-Standardschriftart" style:family="text">
      <style:text-properties style:font-name="Liberation Sans" style:font-size-complex="11pt" fo:language="en" fo:country="US"/>
    </style:style>
    <style:style style:name="T625" style:parent-style-name="Absatz-Standardschriftart" style:family="text">
      <style:text-properties style:font-name="Liberation Sans" style:font-size-complex="11pt" fo:language="en" fo:country="US"/>
    </style:style>
    <style:style style:name="P626" style:parent-style-name="Überschrift1" style:family="paragraph">
      <style:text-properties style:font-name="Liberation Sans" fo:font-style="normal" style:font-style-asian="normal" style:font-style-complex="normal"/>
    </style:style>
    <style:style style:name="P627" style:parent-style-name="Textbody" style:family="paragraph">
      <style:paragraph-properties style:contextual-spacing="false" fo:text-align="justify"/>
      <style:text-properties style:font-name="Liberation Sans"/>
    </style:style>
    <style:style style:name="P628" style:parent-style-name="Textbody" style:family="paragraph">
      <style:paragraph-properties style:contextual-spacing="false" fo:text-align="justify"/>
      <style:text-properties style:font-name="Liberation Sans"/>
    </style:style>
    <style:style style:name="P629" style:parent-style-name="Textbody" style:family="paragraph">
      <style:paragraph-properties style:contextual-spacing="false" fo:text-align="justify"/>
      <style:text-properties style:font-name="Liberation Sans"/>
    </style:style>
    <style:style style:name="P630" style:parent-style-name="Standard" style:family="paragraph">
      <style:text-properties style:font-name="Liberation Sans" style:text-underline-type="single" style:text-underline-style="solid" style:text-underline-width="auto" style:text-underline-mode="continuous"/>
    </style:style>
    <style:style style:name="P631" style:parent-style-name="Standard" style:family="paragraph">
      <style:paragraph-properties fo:text-align="justify" fo:margin-bottom="0in" fo:margin-left="0.2756in" fo:text-indent="-0.2361in">
        <style:tab-stops/>
      </style:paragraph-properties>
    </style:style>
    <style:style style:name="T632" style:parent-style-name="Absatz-Standardschriftart" style:family="text">
      <style:text-properties style:font-name="Liberation Sans" style:font-size-complex="11pt" fo:language="en" fo:country="US"/>
    </style:style>
    <style:style style:name="T633" style:parent-style-name="Absatz-Standardschriftart" style:family="text">
      <style:text-properties style:font-name="Liberation Sans" style:font-size-complex="11pt" fo:language="en" fo:country="US"/>
    </style:style>
    <style:style style:name="T634" style:parent-style-name="Absatz-Standardschriftart" style:family="text">
      <style:text-properties style:font-name="Liberation Sans" style:font-size-complex="11pt" fo:language="en" fo:country="US"/>
    </style:style>
    <style:style style:name="T635" style:parent-style-name="Absatz-Standardschriftart" style:family="text">
      <style:text-properties style:font-name="Liberation Sans" style:font-size-complex="11pt" fo:language="en" fo:country="US"/>
    </style:style>
    <style:style style:name="P636" style:parent-style-name="Standard" style:family="paragraph">
      <style:paragraph-properties fo:margin-bottom="0in" fo:margin-left="0.2361in" fo:text-indent="-0.1965in">
        <style:tab-stops/>
      </style:paragraph-properties>
    </style:style>
    <style:style style:name="T637" style:parent-style-name="Absatz-Standardschriftart" style:family="text">
      <style:text-properties style:font-name="Liberation Sans" style:font-size-complex="11pt" fo:language="en" fo:country="US"/>
    </style:style>
    <style:style style:name="T638" style:parent-style-name="Absatz-Standardschriftart" style:family="text">
      <style:text-properties style:font-name="Liberation Sans" style:font-size-complex="11pt" fo:language="en" fo:country="US"/>
    </style:style>
    <style:style style:name="T639" style:parent-style-name="Absatz-Standardschriftart" style:family="text">
      <style:text-properties style:font-name="Liberation Sans" style:font-size-complex="11pt" fo:language="en" fo:country="US"/>
    </style:style>
    <style:style style:name="P640" style:parent-style-name="Standard" style:family="paragraph">
      <style:paragraph-properties fo:margin-bottom="0in" fo:margin-left="0.2361in" fo:text-indent="-0.1965in">
        <style:tab-stops/>
      </style:paragraph-properties>
    </style:style>
    <style:style style:name="T641" style:parent-style-name="Absatz-Standardschriftart" style:family="text">
      <style:text-properties style:font-name="Liberation Sans" style:font-size-complex="11pt" fo:language="en" fo:country="US"/>
    </style:style>
    <style:style style:name="T642" style:parent-style-name="Absatz-Standardschriftart" style:family="text">
      <style:text-properties style:font-name="Liberation Sans" style:font-size-complex="11pt" fo:language="en" fo:country="US"/>
    </style:style>
    <style:style style:name="T643" style:parent-style-name="Absatz-Standardschriftart" style:family="text">
      <style:text-properties style:font-name="Liberation Sans" style:font-size-complex="11pt" fo:language="en" fo:country="US"/>
    </style:style>
    <style:style style:name="T644" style:parent-style-name="Absatz-Standardschriftart" style:family="text">
      <style:text-properties style:font-name="Liberation Sans" style:font-size-complex="11pt" fo:language="en" fo:country="US"/>
    </style:style>
    <style:style style:name="T645" style:parent-style-name="Absatz-Standardschriftart" style:family="text">
      <style:text-properties style:font-name="Liberation Sans" style:font-size-complex="11pt" fo:language="en" fo:country="US"/>
    </style:style>
    <style:style style:name="P646" style:parent-style-name="Standard" style:family="paragraph">
      <style:paragraph-properties fo:margin-bottom="0in" fo:margin-left="0.2361in" fo:text-indent="-0.1965in">
        <style:tab-stops/>
      </style:paragraph-properties>
    </style:style>
    <style:style style:name="T647" style:parent-style-name="Absatz-Standardschriftart" style:family="text">
      <style:text-properties style:font-name="Liberation Sans" style:font-size-complex="11pt" fo:language="en" fo:country="US"/>
    </style:style>
    <style:style style:name="T648" style:parent-style-name="Absatz-Standardschriftart" style:family="text">
      <style:text-properties style:font-name="Liberation Sans" style:font-size-complex="11pt" fo:language="en" fo:country="US"/>
    </style:style>
    <style:style style:name="T649" style:parent-style-name="Absatz-Standardschriftart" style:family="text">
      <style:text-properties style:font-name="Liberation Sans" style:font-size-complex="11pt" fo:language="en" fo:country="US"/>
    </style:style>
    <style:style style:name="T650" style:parent-style-name="Absatz-Standardschriftart" style:family="text">
      <style:text-properties style:font-name="Liberation Sans" style:font-size-complex="11pt" fo:language="en" fo:country="US"/>
    </style:style>
    <style:style style:name="P651" style:parent-style-name="Standard" style:family="paragraph">
      <style:paragraph-properties fo:margin-bottom="0in" fo:margin-left="0.2361in" fo:text-indent="-0.1965in">
        <style:tab-stops/>
      </style:paragraph-properties>
    </style:style>
    <style:style style:name="T652" style:parent-style-name="Absatz-Standardschriftart" style:family="text">
      <style:text-properties style:font-name="Liberation Sans" style:font-size-complex="11pt" fo:language="en" fo:country="US"/>
    </style:style>
    <style:style style:name="T653" style:parent-style-name="Absatz-Standardschriftart" style:family="text">
      <style:text-properties style:font-name="Liberation Sans" style:font-size-complex="11pt" fo:language="en" fo:country="US"/>
    </style:style>
    <style:style style:name="T654" style:parent-style-name="Absatz-Standardschriftart" style:family="text">
      <style:text-properties style:font-name="Liberation Sans" style:font-size-complex="11pt" fo:language="en" fo:country="US"/>
    </style:style>
    <style:style style:name="P655" style:parent-style-name="Standard" style:family="paragraph">
      <style:paragraph-properties fo:margin-bottom="0in" fo:margin-left="0.2361in" fo:text-indent="-0.1965in">
        <style:tab-stops/>
      </style:paragraph-properties>
    </style:style>
    <style:style style:name="T656" style:parent-style-name="Absatz-Standardschriftart" style:family="text">
      <style:text-properties style:font-name="Liberation Sans" style:font-size-complex="11pt" fo:language="en" fo:country="US"/>
    </style:style>
    <style:style style:name="T657" style:parent-style-name="Absatz-Standardschriftart" style:family="text">
      <style:text-properties style:font-name="Liberation Sans" style:font-size-complex="11pt" fo:language="en" fo:country="US"/>
    </style:style>
    <style:style style:name="T658" style:parent-style-name="Absatz-Standardschriftart" style:family="text">
      <style:text-properties style:font-name="Liberation Sans" style:font-size-complex="11pt" fo:language="en" fo:country="US"/>
    </style:style>
    <style:style style:name="P659" style:parent-style-name="Standard" style:family="paragraph">
      <style:paragraph-properties fo:margin-bottom="0in" fo:margin-left="0.2361in" fo:text-indent="-0.1965in">
        <style:tab-stops/>
      </style:paragraph-properties>
    </style:style>
    <style:style style:name="T660" style:parent-style-name="Absatz-Standardschriftart" style:family="text">
      <style:text-properties style:font-name="Liberation Sans" style:font-size-complex="11pt" fo:language="en" fo:country="US"/>
    </style:style>
    <style:style style:name="T661" style:parent-style-name="Absatz-Standardschriftart" style:family="text">
      <style:text-properties style:font-name="Liberation Sans" style:font-size-complex="11pt" fo:language="en" fo:country="US"/>
    </style:style>
    <style:style style:name="T662" style:parent-style-name="Absatz-Standardschriftart" style:family="text">
      <style:text-properties style:font-name="Liberation Sans" style:font-size-complex="11pt" fo:language="en" fo:country="US"/>
    </style:style>
    <style:style style:name="T663" style:parent-style-name="Absatz-Standardschriftart" style:family="text">
      <style:text-properties style:font-name="Liberation Sans" style:font-size-complex="11pt" fo:language="en" fo:country="US"/>
    </style:style>
    <style:style style:name="P664" style:parent-style-name="Standard" style:family="paragraph">
      <style:paragraph-properties fo:margin-bottom="0in" fo:margin-left="0.2361in" fo:text-indent="-0.1965in">
        <style:tab-stops/>
      </style:paragraph-properties>
    </style:style>
    <style:style style:name="T665" style:parent-style-name="Absatz-Standardschriftart" style:family="text">
      <style:text-properties style:font-name="Liberation Sans" style:font-size-complex="11pt" fo:language="en" fo:country="US"/>
    </style:style>
    <style:style style:name="T666" style:parent-style-name="Absatz-Standardschriftart" style:family="text">
      <style:text-properties fo:language="en" fo:country="US"/>
    </style:style>
    <style:style style:name="T667" style:parent-style-name="Absatz-Standardschriftart" style:family="text">
      <style:text-properties fo:language="en" fo:country="US"/>
    </style:style>
    <style:style style:name="T668" style:parent-style-name="Absatz-Standardschriftart" style:family="text">
      <style:text-properties fo:language="en" fo:country="US"/>
    </style:style>
    <style:style style:name="P669" style:parent-style-name="Überschrift1" style:family="paragraph">
      <style:text-properties style:font-name="Liberation Sans" fo:font-style="normal" style:font-style-asian="normal" style:font-style-complex="normal"/>
    </style:style>
    <style:style style:name="P670" style:parent-style-name="Textbody" style:family="paragraph">
      <style:paragraph-properties style:contextual-spacing="false" fo:text-align="justify"/>
      <style:text-properties style:font-name="Liberation Sans"/>
    </style:style>
    <style:style style:name="P671" style:parent-style-name="Textbody" style:family="paragraph">
      <style:paragraph-properties style:contextual-spacing="false" fo:text-align="justify"/>
      <style:text-properties style:font-name="Liberation Sans"/>
    </style:style>
    <style:style style:name="P672" style:parent-style-name="Standard" style:family="paragraph">
      <style:text-properties style:font-name="Liberation Sans" style:text-underline-type="single" style:text-underline-style="solid" style:text-underline-width="auto" style:text-underline-mode="continuous"/>
    </style:style>
    <style:style style:name="P673" style:parent-style-name="Textbody" style:family="paragraph">
      <style:paragraph-properties style:contextual-spacing="false" fo:margin-bottom="0in" fo:line-height="100%" fo:margin-left="0.2361in" fo:text-indent="-0.1965in">
        <style:tab-stops/>
      </style:paragraph-properties>
    </style:style>
    <style:style style:name="T674" style:parent-style-name="Absatz-Standardschriftart" style:family="text">
      <style:text-properties style:font-name="Liberation Sans" style:font-size-complex="11pt" fo:language="en" fo:country="US"/>
    </style:style>
    <style:style style:name="T675" style:parent-style-name="Absatz-Standardschriftart" style:family="text">
      <style:text-properties style:font-name="Liberation Sans" style:font-size-complex="11pt" fo:language="en" fo:country="US"/>
    </style:style>
    <style:style style:name="T676" style:parent-style-name="Absatz-Standardschriftart" style:family="text">
      <style:text-properties style:font-name="Liberation Sans" style:font-size-complex="11pt" fo:language="en" fo:country="US"/>
    </style:style>
    <style:style style:name="P677" style:parent-style-name="Textbody" style:family="paragraph">
      <style:paragraph-properties style:contextual-spacing="false" fo:margin-bottom="0in" fo:line-height="100%" fo:margin-left="0.2361in" fo:text-indent="-0.1965in">
        <style:tab-stops/>
      </style:paragraph-properties>
    </style:style>
    <style:style style:name="T678" style:parent-style-name="Absatz-Standardschriftart" style:family="text">
      <style:text-properties style:font-name="Liberation Sans" style:font-size-complex="11pt" fo:language="en" fo:country="US"/>
    </style:style>
    <style:style style:name="T679" style:parent-style-name="Absatz-Standardschriftart" style:family="text">
      <style:text-properties style:font-name="Liberation Sans" style:font-size-complex="11pt" fo:language="en" fo:country="US"/>
    </style:style>
    <style:style style:name="T680" style:parent-style-name="Absatz-Standardschriftart" style:family="text">
      <style:text-properties style:font-name="Liberation Sans" style:font-size-complex="11pt" fo:language="en" fo:country="US"/>
    </style:style>
    <style:style style:name="P681" style:parent-style-name="Textbody" style:family="paragraph">
      <style:paragraph-properties style:contextual-spacing="false" fo:margin-bottom="0in" fo:line-height="100%" fo:margin-left="0.2361in" fo:text-indent="-0.1965in">
        <style:tab-stops/>
      </style:paragraph-properties>
    </style:style>
    <style:style style:name="T682" style:parent-style-name="Absatz-Standardschriftart" style:family="text">
      <style:text-properties style:font-name="Liberation Sans" style:font-size-complex="11pt" fo:language="en" fo:country="US"/>
    </style:style>
    <style:style style:name="T683" style:parent-style-name="Absatz-Standardschriftart" style:family="text">
      <style:text-properties style:font-name="Liberation Sans" style:font-size-complex="11pt" fo:language="en" fo:country="US"/>
    </style:style>
    <style:style style:name="T684" style:parent-style-name="Absatz-Standardschriftart" style:family="text">
      <style:text-properties style:font-name="Liberation Sans" style:font-size-complex="11pt" fo:language="en" fo:country="US"/>
    </style:style>
    <style:style style:name="P685" style:parent-style-name="Textbody" style:family="paragraph">
      <style:paragraph-properties style:contextual-spacing="false" fo:margin-bottom="0in" fo:line-height="100%" fo:margin-left="0.2361in" fo:text-indent="-0.1965in">
        <style:tab-stops/>
      </style:paragraph-properties>
    </style:style>
    <style:style style:name="T686" style:parent-style-name="Absatz-Standardschriftart" style:family="text">
      <style:text-properties style:font-name="Liberation Sans" style:font-size-complex="11pt" fo:language="en" fo:country="US"/>
    </style:style>
    <style:style style:name="T687" style:parent-style-name="Absatz-Standardschriftart" style:family="text">
      <style:text-properties style:font-name="Liberation Sans" style:font-size-complex="11pt" fo:language="en" fo:country="US"/>
    </style:style>
    <style:style style:name="T688" style:parent-style-name="Absatz-Standardschriftart" style:family="text">
      <style:text-properties style:font-name="Liberation Sans" style:font-size-complex="11pt" fo:language="en" fo:country="US"/>
    </style:style>
    <style:style style:name="P689" style:parent-style-name="Überschrift1" style:family="paragraph">
      <style:text-properties style:font-name="Liberation Sans" fo:font-style="normal" style:font-style-asian="normal" style:font-style-complex="normal"/>
    </style:style>
    <style:style style:name="P690" style:parent-style-name="Textbody" style:family="paragraph">
      <style:paragraph-properties style:contextual-spacing="false" fo:text-align="justify"/>
      <style:text-properties style:font-name="Liberation Sans"/>
    </style:style>
    <style:style style:name="P691" style:parent-style-name="Textbody" style:family="paragraph">
      <style:paragraph-properties style:contextual-spacing="false" fo:text-align="justify"/>
      <style:text-properties style:font-name="Liberation Sans"/>
    </style:style>
    <style:style style:name="P692" style:parent-style-name="Standard" style:family="paragraph">
      <style:text-properties style:font-name="Liberation Sans" style:text-underline-type="single" style:text-underline-style="solid" style:text-underline-width="auto" style:text-underline-mode="continuous"/>
    </style:style>
    <style:style style:name="P693" style:parent-style-name="Textbody" style:family="paragraph">
      <style:paragraph-properties style:contextual-spacing="false" fo:margin-bottom="0in" fo:line-height="100%" fo:margin-left="0.2361in" fo:text-indent="-0.1965in">
        <style:tab-stops/>
      </style:paragraph-properties>
    </style:style>
    <style:style style:name="T694" style:parent-style-name="Absatz-Standardschriftart" style:family="text">
      <style:text-properties style:font-name="Liberation Sans" style:font-size-complex="11pt" fo:language="en" fo:country="US"/>
    </style:style>
    <style:style style:name="T695" style:parent-style-name="Absatz-Standardschriftart" style:family="text">
      <style:text-properties style:font-name="Liberation Sans" style:font-size-complex="11pt" fo:language="en" fo:country="US"/>
    </style:style>
    <style:style style:name="T696" style:parent-style-name="Absatz-Standardschriftart" style:family="text">
      <style:text-properties style:font-name="Liberation Sans" style:font-size-complex="11pt" fo:language="en" fo:country="US"/>
    </style:style>
    <style:style style:name="P697" style:parent-style-name="Textbody" style:family="paragraph">
      <style:paragraph-properties style:contextual-spacing="false" fo:margin-bottom="0in" fo:line-height="100%" fo:margin-left="0.2361in" fo:text-indent="-0.1965in">
        <style:tab-stops/>
      </style:paragraph-properties>
    </style:style>
    <style:style style:name="T698" style:parent-style-name="Absatz-Standardschriftart" style:family="text">
      <style:text-properties style:font-name="Liberation Sans" style:font-size-complex="11pt" fo:language="en" fo:country="US"/>
    </style:style>
    <style:style style:name="T699" style:parent-style-name="Absatz-Standardschriftart" style:family="text">
      <style:text-properties style:font-name="Liberation Sans" style:font-size-complex="11pt" fo:language="en" fo:country="US"/>
    </style:style>
    <style:style style:name="T700" style:parent-style-name="Absatz-Standardschriftart" style:family="text">
      <style:text-properties style:font-name="Liberation Sans" style:font-size-complex="11pt" fo:language="en" fo:country="US"/>
    </style:style>
    <style:style style:name="P701" style:parent-style-name="Textbody" style:family="paragraph">
      <style:paragraph-properties style:contextual-spacing="false" fo:margin-bottom="0in" fo:line-height="100%" fo:margin-left="0.2361in" fo:text-indent="-0.1965in">
        <style:tab-stops/>
      </style:paragraph-properties>
    </style:style>
    <style:style style:name="T702" style:parent-style-name="Absatz-Standardschriftart" style:family="text">
      <style:text-properties style:font-name="Liberation Sans" style:font-size-complex="11pt" fo:language="en" fo:country="US"/>
    </style:style>
    <style:style style:name="T703" style:parent-style-name="Absatz-Standardschriftart" style:family="text">
      <style:text-properties style:font-name="Liberation Sans" style:font-size-complex="11pt" fo:language="en" fo:country="US"/>
    </style:style>
    <style:style style:name="T704" style:parent-style-name="Absatz-Standardschriftart" style:family="text">
      <style:text-properties style:font-name="Liberation Sans" style:font-size-complex="11pt" fo:language="en" fo:country="US"/>
    </style:style>
    <style:style style:name="P705" style:parent-style-name="Textbody" style:family="paragraph">
      <style:paragraph-properties style:contextual-spacing="false" fo:margin-bottom="0in" fo:line-height="100%" fo:margin-left="0.2361in" fo:text-indent="-0.1965in">
        <style:tab-stops/>
      </style:paragraph-properties>
    </style:style>
    <style:style style:name="T706" style:parent-style-name="Absatz-Standardschriftart" style:family="text">
      <style:text-properties style:font-name="Liberation Sans" style:font-size-complex="11pt" fo:language="en" fo:country="US"/>
    </style:style>
    <style:style style:name="T707" style:parent-style-name="Absatz-Standardschriftart" style:family="text">
      <style:text-properties style:font-name="Liberation Sans" style:font-size-complex="11pt" fo:language="en" fo:country="US"/>
    </style:style>
    <style:style style:name="T708" style:parent-style-name="Absatz-Standardschriftart" style:family="text">
      <style:text-properties style:font-name="Liberation Sans" style:font-size-complex="11pt" fo:language="en" fo:country="US"/>
    </style:style>
    <style:style style:name="T709" style:parent-style-name="Absatz-Standardschriftart" style:family="text">
      <style:text-properties style:font-name="Liberation Sans" style:font-size-complex="11pt" fo:language="en" fo:country="US"/>
    </style:style>
    <style:style style:name="P710" style:parent-style-name="Überschrift1" style:family="paragraph">
      <style:text-properties style:font-name="Liberation Sans" fo:font-style="normal" style:font-style-asian="normal" style:font-style-complex="normal"/>
    </style:style>
    <style:style style:name="P711" style:parent-style-name="Textbody" style:family="paragraph">
      <style:paragraph-properties style:contextual-spacing="false" fo:text-align="justify"/>
      <style:text-properties style:font-name="Liberation Sans"/>
    </style:style>
    <style:style style:name="P712" style:parent-style-name="Standard" style:family="paragraph">
      <style:text-properties style:font-name="Liberation Sans" style:text-underline-type="single" style:text-underline-style="solid" style:text-underline-width="auto" style:text-underline-mode="continuous"/>
    </style:style>
    <style:style style:name="P713" style:parent-style-name="Textbody" style:family="paragraph">
      <style:paragraph-properties style:contextual-spacing="false" fo:margin-bottom="0in" fo:line-height="100%" fo:margin-left="0.2361in" fo:text-indent="-0.1965in">
        <style:tab-stops/>
      </style:paragraph-properties>
    </style:style>
    <style:style style:name="T714" style:parent-style-name="Absatz-Standardschriftart" style:family="text">
      <style:text-properties style:font-name="Liberation Sans" style:font-size-complex="11pt" fo:language="en" fo:country="US"/>
    </style:style>
    <style:style style:name="T715" style:parent-style-name="Absatz-Standardschriftart" style:family="text">
      <style:text-properties style:font-name="Liberation Sans" style:font-size-complex="11pt" fo:language="en" fo:country="US"/>
    </style:style>
    <style:style style:name="T716" style:parent-style-name="Absatz-Standardschriftart" style:family="text">
      <style:text-properties style:font-name="Liberation Sans" style:font-size-complex="11pt" fo:language="en" fo:country="US"/>
    </style:style>
    <style:style style:name="P717" style:parent-style-name="Textbody" style:family="paragraph">
      <style:paragraph-properties style:contextual-spacing="false" fo:margin-bottom="0in" fo:line-height="100%" fo:margin-left="0.2361in" fo:text-indent="-0.1965in">
        <style:tab-stops/>
      </style:paragraph-properties>
    </style:style>
    <style:style style:name="T718" style:parent-style-name="Absatz-Standardschriftart" style:family="text">
      <style:text-properties style:font-name="Liberation Sans" style:font-size-complex="11pt" fo:language="en" fo:country="US"/>
    </style:style>
    <style:style style:name="T719" style:parent-style-name="Absatz-Standardschriftart" style:family="text">
      <style:text-properties style:font-name="Liberation Sans" style:font-size-complex="11pt" fo:language="en" fo:country="US"/>
    </style:style>
    <style:style style:name="T720" style:parent-style-name="Absatz-Standardschriftart" style:family="text">
      <style:text-properties style:font-name="Liberation Sans" style:font-size-complex="11pt" fo:language="en" fo:country="US"/>
    </style:style>
    <style:style style:name="P721" style:parent-style-name="Textbody" style:family="paragraph">
      <style:paragraph-properties style:contextual-spacing="false" fo:margin-bottom="0in" fo:line-height="100%" fo:margin-left="0.2361in" fo:text-indent="-0.1965in">
        <style:tab-stops/>
      </style:paragraph-properties>
    </style:style>
    <style:style style:name="T722" style:parent-style-name="Absatz-Standardschriftart" style:family="text">
      <style:text-properties style:font-name="Liberation Sans" style:font-size-complex="11pt" fo:language="en" fo:country="US"/>
    </style:style>
    <style:style style:name="T723" style:parent-style-name="Absatz-Standardschriftart" style:family="text">
      <style:text-properties style:font-name="Liberation Sans" style:font-size-complex="11pt" fo:language="en" fo:country="US"/>
    </style:style>
    <style:style style:name="T724" style:parent-style-name="Absatz-Standardschriftart" style:family="text">
      <style:text-properties style:font-name="Liberation Sans" style:font-size-complex="11pt" fo:language="en" fo:country="US"/>
    </style:style>
    <style:style style:name="P725" style:parent-style-name="Überschrift1" style:family="paragraph">
      <style:text-properties style:font-name="Liberation Sans" fo:font-style="normal" style:font-style-asian="normal" style:font-style-complex="normal"/>
    </style:style>
    <style:style style:name="P726" style:parent-style-name="Textbody" style:family="paragraph">
      <style:paragraph-properties style:contextual-spacing="false" fo:text-align="justify"/>
      <style:text-properties style:font-name="Liberation Sans"/>
    </style:style>
    <style:style style:name="P727" style:parent-style-name="Textbody" style:family="paragraph">
      <style:paragraph-properties style:contextual-spacing="false" fo:text-align="justify"/>
      <style:text-properties style:font-name="Liberation Sans"/>
    </style:style>
    <style:style style:name="P728" style:parent-style-name="Textbody" style:family="paragraph">
      <style:paragraph-properties style:contextual-spacing="false" fo:text-align="justify"/>
      <style:text-properties style:font-name="Liberation Sans"/>
    </style:style>
    <style:style style:name="P729" style:parent-style-name="Standard" style:family="paragraph">
      <style:paragraph-properties fo:text-align="justify"/>
      <style:text-properties style:font-name="Liberation Sans" style:text-underline-type="single" style:text-underline-style="solid" style:text-underline-width="auto" style:text-underline-mode="continuous"/>
    </style:style>
    <style:style style:name="P730" style:parent-style-name="Textbody" style:family="paragraph">
      <style:paragraph-properties style:contextual-spacing="false" fo:margin-bottom="0in" fo:line-height="100%" fo:margin-left="0.2361in" fo:text-indent="-0.1965in">
        <style:tab-stops/>
      </style:paragraph-properties>
    </style:style>
    <style:style style:name="T731" style:parent-style-name="Absatz-Standardschriftart" style:family="text">
      <style:text-properties style:font-name="Liberation Sans" style:font-size-complex="11pt" fo:language="en" fo:country="US"/>
    </style:style>
    <style:style style:name="T732" style:parent-style-name="Absatz-Standardschriftart" style:family="text">
      <style:text-properties style:font-name="Liberation Sans" style:font-size-complex="11pt" fo:language="en" fo:country="US"/>
    </style:style>
    <style:style style:name="T733" style:parent-style-name="Absatz-Standardschriftart" style:family="text">
      <style:text-properties style:font-name="Liberation Sans" style:font-size-complex="11pt" fo:language="en" fo:country="US"/>
    </style:style>
    <style:style style:name="T734" style:parent-style-name="Absatz-Standardschriftart" style:family="text">
      <style:text-properties style:font-name="Liberation Sans" style:font-size-complex="11pt" fo:language="en" fo:country="US"/>
    </style:style>
    <style:style style:name="P735" style:parent-style-name="Textbody" style:family="paragraph">
      <style:paragraph-properties style:contextual-spacing="false" fo:margin-bottom="0in" fo:line-height="100%" fo:margin-left="0.2361in" fo:text-indent="-0.1965in">
        <style:tab-stops/>
      </style:paragraph-properties>
    </style:style>
    <style:style style:name="T736" style:parent-style-name="Absatz-Standardschriftart" style:family="text">
      <style:text-properties style:font-name="Liberation Sans" style:font-size-complex="11pt" fo:language="en" fo:country="US"/>
    </style:style>
    <style:style style:name="T737" style:parent-style-name="Absatz-Standardschriftart" style:family="text">
      <style:text-properties style:font-name="Liberation Sans" style:font-size-complex="11pt" fo:language="en" fo:country="US"/>
    </style:style>
    <style:style style:name="T738" style:parent-style-name="Absatz-Standardschriftart" style:family="text">
      <style:text-properties style:font-name="Liberation Sans" style:font-size-complex="11pt" fo:language="en" fo:country="US"/>
    </style:style>
    <style:style style:name="P739" style:parent-style-name="Textbody" style:family="paragraph">
      <style:paragraph-properties style:contextual-spacing="false" fo:margin-bottom="0in" fo:line-height="100%" fo:margin-left="0.2361in" fo:text-indent="-0.1965in">
        <style:tab-stops/>
      </style:paragraph-properties>
    </style:style>
    <style:style style:name="T740" style:parent-style-name="Absatz-Standardschriftart" style:family="text">
      <style:text-properties style:font-name="Liberation Sans" style:font-size-complex="11pt" fo:language="en" fo:country="US"/>
    </style:style>
    <style:style style:name="T741" style:parent-style-name="Absatz-Standardschriftart" style:family="text">
      <style:text-properties style:font-name="Liberation Sans" style:font-size-complex="11pt" fo:language="en" fo:country="US"/>
    </style:style>
    <style:style style:name="T742" style:parent-style-name="Absatz-Standardschriftart" style:family="text">
      <style:text-properties style:font-name="Liberation Sans" style:font-size-complex="11pt" fo:language="en" fo:country="US"/>
    </style:style>
    <style:style style:name="P743" style:parent-style-name="Überschrift1" style:family="paragraph">
      <style:text-properties style:font-name="Liberation Sans" fo:font-style="normal" style:font-style-asian="normal" style:font-style-complex="normal"/>
    </style:style>
    <style:style style:name="P744" style:parent-style-name="Überschrift2" style:family="paragraph">
      <style:text-properties style:font-name="Liberation Sans" fo:font-style="normal" style:font-style-asian="normal" style:font-style-complex="normal"/>
    </style:style>
    <style:style style:name="P745" style:parent-style-name="Textbody" style:family="paragraph">
      <style:paragraph-properties style:contextual-spacing="false" fo:text-align="justify"/>
      <style:text-properties style:font-name="Liberation Sans"/>
    </style:style>
    <style:style style:name="P746" style:parent-style-name="Textbody" style:family="paragraph">
      <style:paragraph-properties style:contextual-spacing="false" fo:text-align="justify"/>
      <style:text-properties style:font-name="Liberation Sans"/>
    </style:style>
    <style:style style:name="P747" style:parent-style-name="Textbody" style:family="paragraph">
      <style:paragraph-properties style:contextual-spacing="false" fo:text-align="justify"/>
      <style:text-properties style:font-name="Liberation Sans"/>
    </style:style>
    <style:style style:name="P748" style:parent-style-name="Textbody" style:family="paragraph">
      <style:paragraph-properties style:contextual-spacing="false" fo:text-align="justify"/>
      <style:text-properties style:font-name="Liberation Sans"/>
    </style:style>
    <style:style style:name="P749" style:parent-style-name="Textbody" style:family="paragraph">
      <style:paragraph-properties style:contextual-spacing="false" fo:text-align="justify"/>
      <style:text-properties style:font-name="Liberation Sans"/>
    </style:style>
    <style:style style:name="P750" style:parent-style-name="Standard" style:family="paragraph">
      <style:text-properties style:font-name="Liberation Sans" style:text-underline-type="single" style:text-underline-style="solid" style:text-underline-width="auto" style:text-underline-mode="continuous"/>
    </style:style>
    <style:style style:name="P751" style:parent-style-name="Standard" style:family="paragraph">
      <style:paragraph-properties fo:margin-bottom="0in" fo:margin-left="0.2361in" fo:text-indent="-0.1965in">
        <style:tab-stops/>
      </style:paragraph-properties>
    </style:style>
    <style:style style:name="T752" style:parent-style-name="Absatz-Standardschriftart" style:family="text">
      <style:text-properties style:font-name="Liberation Sans" style:font-size-complex="11pt" fo:language="en" fo:country="US"/>
    </style:style>
    <style:style style:name="T753" style:parent-style-name="Absatz-Standardschriftart" style:family="text">
      <style:text-properties style:font-name="Liberation Sans" style:font-size-complex="11pt" fo:language="en" fo:country="US"/>
    </style:style>
    <style:style style:name="T754" style:parent-style-name="Absatz-Standardschriftart" style:family="text">
      <style:text-properties fo:language="en" fo:country="US"/>
    </style:style>
    <style:style style:name="T755" style:parent-style-name="Absatz-Standardschriftart" style:family="text">
      <style:text-properties style:font-name="Liberation Sans" style:font-size-complex="11pt" fo:language="en" fo:country="US"/>
    </style:style>
    <style:style style:name="P756" style:parent-style-name="Standard" style:family="paragraph">
      <style:paragraph-properties fo:margin-bottom="0in" fo:margin-left="0.2361in" fo:text-indent="-0.1965in">
        <style:tab-stops/>
      </style:paragraph-properties>
    </style:style>
    <style:style style:name="T757" style:parent-style-name="Absatz-Standardschriftart" style:family="text">
      <style:text-properties style:font-name="Liberation Sans" style:font-size-complex="11pt"/>
    </style:style>
    <style:style style:name="T758" style:parent-style-name="Absatz-Standardschriftart" style:family="text">
      <style:text-properties style:font-name="Liberation Sans" style:font-size-complex="11pt"/>
    </style:style>
    <style:style style:name="T759" style:parent-style-name="Absatz-Standardschriftart" style:family="text">
      <style:text-properties style:font-name="Liberation Sans" style:font-size-complex="11pt"/>
    </style:style>
    <style:style style:name="T760" style:parent-style-name="Absatz-Standardschriftart" style:family="text">
      <style:text-properties style:font-name="Liberation Sans" style:font-size-complex="11pt"/>
    </style:style>
    <style:style style:name="P761" style:parent-style-name="Standard" style:family="paragraph">
      <style:paragraph-properties fo:margin-bottom="0in" fo:margin-left="0.2361in" fo:text-indent="-0.1965in">
        <style:tab-stops/>
      </style:paragraph-properties>
    </style:style>
    <style:style style:name="T762" style:parent-style-name="Absatz-Standardschriftart" style:family="text">
      <style:text-properties style:font-name="Liberation Sans" style:font-size-complex="11pt" fo:language="en" fo:country="US"/>
    </style:style>
    <style:style style:name="T763" style:parent-style-name="Absatz-Standardschriftart" style:family="text">
      <style:text-properties style:font-name="Liberation Sans" style:font-size-complex="11pt" fo:language="en" fo:country="US"/>
    </style:style>
    <style:style style:name="T764" style:parent-style-name="Absatz-Standardschriftart" style:family="text">
      <style:text-properties style:font-name="Liberation Sans" style:font-size-complex="11pt" fo:language="en" fo:country="US"/>
    </style:style>
    <style:style style:name="P765" style:parent-style-name="Standard" style:family="paragraph">
      <style:paragraph-properties fo:margin-bottom="0in" fo:margin-left="0.2361in" fo:text-indent="-0.1965in">
        <style:tab-stops/>
      </style:paragraph-properties>
    </style:style>
    <style:style style:name="T766" style:parent-style-name="Absatz-Standardschriftart" style:family="text">
      <style:text-properties style:font-name="Liberation Sans" style:font-size-complex="11pt" fo:language="en" fo:country="US"/>
    </style:style>
    <style:style style:name="T767" style:parent-style-name="Absatz-Standardschriftart" style:family="text">
      <style:text-properties style:font-name="Liberation Sans" style:font-size-complex="11pt" fo:language="en" fo:country="US"/>
    </style:style>
    <style:style style:name="T768" style:parent-style-name="Absatz-Standardschriftart" style:family="text">
      <style:text-properties style:font-name="Liberation Sans" style:font-size-complex="11pt" fo:language="en" fo:country="US"/>
    </style:style>
    <style:style style:name="P769" style:parent-style-name="Standard" style:family="paragraph">
      <style:paragraph-properties fo:margin-bottom="0in" fo:margin-left="0.2361in" fo:text-indent="-0.1965in">
        <style:tab-stops/>
      </style:paragraph-properties>
    </style:style>
    <style:style style:name="T770" style:parent-style-name="Absatz-Standardschriftart" style:family="text">
      <style:text-properties style:font-name="Liberation Sans" style:font-size-complex="11pt" fo:language="en" fo:country="US"/>
    </style:style>
    <style:style style:name="T771" style:parent-style-name="Absatz-Standardschriftart" style:family="text">
      <style:text-properties style:font-name="Liberation Sans" style:font-size-complex="11pt" fo:language="en" fo:country="US"/>
    </style:style>
    <style:style style:name="T772" style:parent-style-name="Absatz-Standardschriftart" style:family="text">
      <style:text-properties style:font-name="Liberation Sans" style:font-size-complex="11pt" fo:language="en" fo:country="US"/>
    </style:style>
    <style:style style:name="P773" style:parent-style-name="Standard" style:family="paragraph">
      <style:paragraph-properties fo:margin-bottom="0in" fo:margin-left="0.2361in" fo:text-indent="-0.1965in">
        <style:tab-stops/>
      </style:paragraph-properties>
    </style:style>
    <style:style style:name="T774" style:parent-style-name="Absatz-Standardschriftart" style:family="text">
      <style:text-properties style:font-name="Liberation Sans" style:font-size-complex="11pt" fo:language="en" fo:country="US"/>
    </style:style>
    <style:style style:name="T775" style:parent-style-name="Absatz-Standardschriftart" style:family="text">
      <style:text-properties style:font-name="Liberation Sans" style:font-size-complex="11pt" fo:language="en" fo:country="US"/>
    </style:style>
    <style:style style:name="T776" style:parent-style-name="Absatz-Standardschriftart" style:family="text">
      <style:text-properties style:font-name="Liberation Sans" style:font-size-complex="11pt" fo:language="en" fo:country="US"/>
    </style:style>
    <style:style style:name="P777" style:parent-style-name="Standard" style:family="paragraph">
      <style:paragraph-properties fo:margin-bottom="0in" fo:margin-left="0.2361in" fo:text-indent="-0.1965in">
        <style:tab-stops/>
      </style:paragraph-properties>
    </style:style>
    <style:style style:name="T778" style:parent-style-name="Absatz-Standardschriftart" style:family="text">
      <style:text-properties style:font-name="Liberation Sans" style:font-size-complex="11pt" fo:language="en" fo:country="US"/>
    </style:style>
    <style:style style:name="T779" style:parent-style-name="Absatz-Standardschriftart" style:family="text">
      <style:text-properties style:font-name="Liberation Sans" style:font-size-complex="11pt" fo:language="en" fo:country="US"/>
    </style:style>
    <style:style style:name="T780" style:parent-style-name="Absatz-Standardschriftart" style:family="text">
      <style:text-properties style:font-name="Liberation Sans" style:font-size-complex="11pt" fo:language="en" fo:country="US"/>
    </style:style>
    <style:style style:name="T781" style:parent-style-name="Absatz-Standardschriftart" style:family="text">
      <style:text-properties style:font-name="Liberation Sans" style:font-size-complex="11pt" fo:language="en" fo:country="US"/>
    </style:style>
    <style:style style:name="T782" style:parent-style-name="Absatz-Standardschriftart" style:family="text">
      <style:text-properties style:font-name="Liberation Sans" style:font-size-complex="11pt" fo:language="en" fo:country="US"/>
    </style:style>
    <style:style style:name="P783" style:parent-style-name="Standard" style:family="paragraph">
      <style:paragraph-properties fo:margin-bottom="0in" fo:margin-left="0.2361in" fo:text-indent="-0.1965in">
        <style:tab-stops/>
      </style:paragraph-properties>
    </style:style>
    <style:style style:name="T784" style:parent-style-name="Absatz-Standardschriftart" style:family="text">
      <style:text-properties style:font-name="Liberation Sans" style:font-size-complex="11pt" fo:language="en" fo:country="US"/>
    </style:style>
    <style:style style:name="T785" style:parent-style-name="Absatz-Standardschriftart" style:family="text">
      <style:text-properties style:font-name="Liberation Sans" style:font-size-complex="11pt" fo:language="en" fo:country="US"/>
    </style:style>
    <style:style style:name="T786" style:parent-style-name="Absatz-Standardschriftart" style:family="text">
      <style:text-properties style:font-name="Liberation Sans" style:font-size-complex="11pt" fo:language="en" fo:country="US"/>
    </style:style>
    <style:style style:name="P787" style:parent-style-name="Überschrift2" style:family="paragraph">
      <style:text-properties style:font-name="Liberation Sans" fo:font-style="normal" style:font-style-asian="normal" style:font-style-complex="normal"/>
    </style:style>
    <style:style style:name="P788" style:parent-style-name="Textbody" style:family="paragraph">
      <style:paragraph-properties style:contextual-spacing="false" fo:text-align="justify"/>
      <style:text-properties style:font-name="Liberation Sans"/>
    </style:style>
    <style:style style:name="P789" style:parent-style-name="Textbody" style:family="paragraph">
      <style:paragraph-properties style:contextual-spacing="false" fo:text-align="justify"/>
      <style:text-properties style:font-name="Liberation Sans"/>
    </style:style>
    <style:style style:name="P790" style:parent-style-name="Textbody" style:family="paragraph">
      <style:paragraph-properties style:contextual-spacing="false" fo:text-align="justify"/>
      <style:text-properties style:font-name="Liberation Sans"/>
    </style:style>
    <style:style style:name="P791" style:parent-style-name="Textbody" style:family="paragraph">
      <style:paragraph-properties style:contextual-spacing="false" fo:text-align="justify"/>
      <style:text-properties style:font-name="Liberation Sans"/>
    </style:style>
    <style:style style:name="P792" style:parent-style-name="Standard" style:family="paragraph">
      <style:text-properties style:font-name="Liberation Sans" style:text-underline-type="single" style:text-underline-style="solid" style:text-underline-width="auto" style:text-underline-mode="continuous"/>
    </style:style>
    <style:style style:name="P793" style:parent-style-name="Standard" style:family="paragraph">
      <style:paragraph-properties fo:margin-bottom="0in" fo:margin-left="0.2361in" fo:text-indent="-0.1965in">
        <style:tab-stops/>
      </style:paragraph-properties>
    </style:style>
    <style:style style:name="T794" style:parent-style-name="Absatz-Standardschriftart" style:family="text">
      <style:text-properties style:font-name="Liberation Sans" style:font-size-complex="11pt" fo:language="en" fo:country="US"/>
    </style:style>
    <style:style style:name="T795" style:parent-style-name="Absatz-Standardschriftart" style:family="text">
      <style:text-properties style:font-name="Liberation Sans" style:font-size-complex="11pt" fo:language="en" fo:country="US"/>
    </style:style>
    <style:style style:name="T796" style:parent-style-name="Absatz-Standardschriftart" style:family="text">
      <style:text-properties style:font-name="Liberation Sans" style:font-size-complex="11pt" fo:language="en" fo:country="US"/>
    </style:style>
    <style:style style:name="T797" style:parent-style-name="Absatz-Standardschriftart" style:family="text">
      <style:text-properties style:font-name="Liberation Sans" style:font-size-complex="11pt" fo:language="en" fo:country="US"/>
    </style:style>
    <style:style style:name="P798" style:parent-style-name="Standard" style:family="paragraph">
      <style:paragraph-properties fo:margin-bottom="0in" fo:margin-left="0.2361in" fo:text-indent="-0.1965in">
        <style:tab-stops/>
      </style:paragraph-properties>
    </style:style>
    <style:style style:name="T799" style:parent-style-name="Absatz-Standardschriftart" style:family="text">
      <style:text-properties style:font-name="Liberation Sans" style:font-size-complex="11pt" fo:language="en" fo:country="US"/>
    </style:style>
    <style:style style:name="T800" style:parent-style-name="Absatz-Standardschriftart" style:family="text">
      <style:text-properties style:font-name="Liberation Sans" style:font-size-complex="11pt" fo:language="en" fo:country="US"/>
    </style:style>
    <style:style style:name="T801" style:parent-style-name="Absatz-Standardschriftart" style:family="text">
      <style:text-properties style:font-name="Liberation Sans" style:font-size-complex="11pt" fo:language="en" fo:country="US"/>
    </style:style>
    <style:style style:name="T802" style:parent-style-name="Absatz-Standardschriftart" style:family="text">
      <style:text-properties style:font-name="Liberation Sans" style:font-size-complex="11pt" fo:language="en" fo:country="US"/>
    </style:style>
    <style:style style:name="P803" style:parent-style-name="Standard" style:family="paragraph">
      <style:paragraph-properties fo:margin-bottom="0in" fo:margin-left="0.2361in" fo:text-indent="-0.1965in">
        <style:tab-stops/>
      </style:paragraph-properties>
    </style:style>
    <style:style style:name="T804" style:parent-style-name="Absatz-Standardschriftart" style:family="text">
      <style:text-properties style:font-name="Liberation Sans" style:font-size-complex="11pt" fo:language="en" fo:country="US"/>
    </style:style>
    <style:style style:name="T805" style:parent-style-name="Absatz-Standardschriftart" style:family="text">
      <style:text-properties style:font-name="Liberation Sans" style:font-size-complex="11pt" fo:language="en" fo:country="US"/>
    </style:style>
    <style:style style:name="T806" style:parent-style-name="Absatz-Standardschriftart" style:family="text">
      <style:text-properties style:font-name="Liberation Sans" style:font-size-complex="11pt" fo:language="en" fo:country="US"/>
    </style:style>
    <style:style style:name="P807" style:parent-style-name="Standard" style:family="paragraph">
      <style:paragraph-properties fo:margin-bottom="0in" fo:margin-left="0.2361in" fo:text-indent="-0.1965in">
        <style:tab-stops/>
      </style:paragraph-properties>
    </style:style>
    <style:style style:name="T808" style:parent-style-name="Absatz-Standardschriftart" style:family="text">
      <style:text-properties style:font-name="Liberation Sans" style:font-size-complex="11pt"/>
    </style:style>
    <style:style style:name="T809" style:parent-style-name="Absatz-Standardschriftart" style:family="text">
      <style:text-properties style:font-name="Liberation Sans" style:font-size-complex="11pt" fo:language="en" fo:country="US"/>
    </style:style>
    <style:style style:name="T810" style:parent-style-name="Absatz-Standardschriftart" style:family="text">
      <style:text-properties style:font-name="Liberation Sans" style:font-size-complex="11pt" fo:language="en" fo:country="US"/>
    </style:style>
    <style:style style:name="T811" style:parent-style-name="Absatz-Standardschriftart" style:family="text">
      <style:text-properties style:font-name="Liberation Sans" style:font-size-complex="11pt" fo:language="en" fo:country="US"/>
    </style:style>
    <style:style style:name="P812" style:parent-style-name="Standard" style:family="paragraph">
      <style:paragraph-properties fo:margin-bottom="0in" fo:margin-left="0.2361in" fo:text-indent="-0.1965in">
        <style:tab-stops/>
      </style:paragraph-properties>
    </style:style>
    <style:style style:name="T813" style:parent-style-name="Absatz-Standardschriftart" style:family="text">
      <style:text-properties style:font-name="Liberation Sans" style:font-size-complex="11pt" fo:language="en" fo:country="US"/>
    </style:style>
    <style:style style:name="T814" style:parent-style-name="Absatz-Standardschriftart" style:family="text">
      <style:text-properties style:font-name="Liberation Sans" style:font-size-complex="11pt" fo:language="en" fo:country="US"/>
    </style:style>
    <style:style style:name="T815" style:parent-style-name="Absatz-Standardschriftart" style:family="text">
      <style:text-properties style:font-name="Liberation Sans" style:font-size-complex="11pt" fo:language="en" fo:country="US"/>
    </style:style>
    <style:style style:name="T816" style:parent-style-name="Absatz-Standardschriftart" style:family="text">
      <style:text-properties style:font-name="Liberation Sans" style:font-size-complex="11pt" fo:language="en" fo:country="US"/>
    </style:style>
    <style:style style:name="P817" style:parent-style-name="Standard" style:family="paragraph">
      <style:paragraph-properties fo:margin-bottom="0in" fo:margin-left="0.2361in" fo:text-indent="-0.1965in">
        <style:tab-stops/>
      </style:paragraph-properties>
    </style:style>
    <style:style style:name="T818" style:parent-style-name="Absatz-Standardschriftart" style:family="text">
      <style:text-properties style:font-name="Liberation Sans" style:font-size-complex="11pt" fo:language="en" fo:country="US"/>
    </style:style>
    <style:style style:name="T819" style:parent-style-name="Absatz-Standardschriftart" style:family="text">
      <style:text-properties style:font-name="Liberation Sans" style:font-size-complex="11pt" fo:language="en" fo:country="US"/>
    </style:style>
    <style:style style:name="T820" style:parent-style-name="Absatz-Standardschriftart" style:family="text">
      <style:text-properties style:font-name="Liberation Sans" style:font-size-complex="11pt" fo:language="en" fo:country="US"/>
    </style:style>
    <style:style style:name="P821" style:parent-style-name="Standard" style:family="paragraph">
      <style:paragraph-properties fo:margin-bottom="0in" fo:margin-left="0.2361in" fo:text-indent="-0.1965in">
        <style:tab-stops/>
      </style:paragraph-properties>
    </style:style>
    <style:style style:name="T822" style:parent-style-name="Absatz-Standardschriftart" style:family="text">
      <style:text-properties style:font-name="Liberation Sans" style:font-size-complex="11pt" fo:language="en" fo:country="US"/>
    </style:style>
    <style:style style:name="T823" style:parent-style-name="Absatz-Standardschriftart" style:family="text">
      <style:text-properties style:font-name="Liberation Sans" style:font-size-complex="11pt" fo:language="en" fo:country="US"/>
    </style:style>
    <style:style style:name="T824" style:parent-style-name="Absatz-Standardschriftart" style:family="text">
      <style:text-properties style:font-name="Liberation Sans" style:font-size-complex="11pt" fo:language="en" fo:country="US"/>
    </style:style>
    <style:style style:name="T825" style:parent-style-name="Absatz-Standardschriftart" style:family="text">
      <style:text-properties style:font-name="Liberation Sans" style:font-size-complex="11pt" fo:language="en" fo:country="US"/>
    </style:style>
    <style:style style:name="P826" style:parent-style-name="Standard" style:family="paragraph">
      <style:paragraph-properties fo:margin-bottom="0in" fo:margin-left="0.2361in" fo:text-indent="-0.1965in">
        <style:tab-stops/>
      </style:paragraph-properties>
    </style:style>
    <style:style style:name="T827" style:parent-style-name="Absatz-Standardschriftart" style:family="text">
      <style:text-properties style:font-name="Liberation Sans" style:font-size-complex="11pt" fo:language="en" fo:country="US"/>
    </style:style>
    <style:style style:name="T828" style:parent-style-name="Absatz-Standardschriftart" style:family="text">
      <style:text-properties style:font-name="Liberation Sans" style:font-size-complex="11pt" fo:language="en" fo:country="US"/>
    </style:style>
    <style:style style:name="T829" style:parent-style-name="Absatz-Standardschriftart" style:family="text">
      <style:text-properties style:font-name="Liberation Sans" style:font-size-complex="11pt" fo:language="en" fo:country="US"/>
    </style:style>
    <style:style style:name="T830" style:parent-style-name="Absatz-Standardschriftart" style:family="text">
      <style:text-properties style:font-name="Liberation Sans" style:font-size-complex="11pt" fo:language="en" fo:country="US"/>
    </style:style>
    <style:style style:name="T831" style:parent-style-name="Absatz-Standardschriftart" style:family="text">
      <style:text-properties style:font-name="Liberation Sans" style:font-size-complex="11pt" fo:language="en" fo:country="US"/>
    </style:style>
    <style:style style:name="P832" style:parent-style-name="Standard" style:family="paragraph">
      <style:paragraph-properties fo:margin-bottom="0in" fo:margin-left="0.2361in" fo:text-indent="-0.1965in">
        <style:tab-stops/>
      </style:paragraph-properties>
    </style:style>
    <style:style style:name="T833" style:parent-style-name="Absatz-Standardschriftart" style:family="text">
      <style:text-properties style:font-name="Liberation Sans" style:font-size-complex="11pt" fo:language="en" fo:country="US"/>
    </style:style>
    <style:style style:name="T834" style:parent-style-name="Absatz-Standardschriftart" style:family="text">
      <style:text-properties style:font-name="Liberation Sans" style:font-size-complex="11pt" fo:language="en" fo:country="US"/>
    </style:style>
    <style:style style:name="T835" style:parent-style-name="Absatz-Standardschriftart" style:family="text">
      <style:text-properties style:font-name="Liberation Sans" style:font-size-complex="11pt" fo:language="en" fo:country="US"/>
    </style:style>
    <style:style style:name="P836" style:parent-style-name="Überschrift2" style:family="paragraph">
      <style:text-properties style:font-name="Liberation Sans" fo:font-style="normal" style:font-style-asian="normal" style:font-style-complex="normal"/>
    </style:style>
    <style:style style:name="P837" style:parent-style-name="Textbody" style:family="paragraph">
      <style:paragraph-properties style:contextual-spacing="false" fo:text-align="justify"/>
      <style:text-properties style:font-name="Liberation Sans"/>
    </style:style>
    <style:style style:name="P838" style:parent-style-name="Textbody" style:family="paragraph">
      <style:paragraph-properties style:contextual-spacing="false" fo:text-align="justify"/>
      <style:text-properties style:font-name="Liberation Sans"/>
    </style:style>
    <style:style style:name="P839" style:parent-style-name="Textbody" style:family="paragraph">
      <style:paragraph-properties style:contextual-spacing="false" fo:text-align="justify"/>
      <style:text-properties style:font-name="Liberation Sans"/>
    </style:style>
    <style:style style:name="P840" style:parent-style-name="Standard" style:family="paragraph">
      <style:text-properties style:font-name="Liberation Sans" style:text-underline-type="single" style:text-underline-style="solid" style:text-underline-width="auto" style:text-underline-mode="continuous"/>
    </style:style>
    <style:style style:name="P841" style:parent-style-name="Textbody" style:family="paragraph">
      <style:paragraph-properties style:contextual-spacing="false" fo:margin-bottom="0in" fo:line-height="100%" fo:margin-left="0.2361in" fo:text-indent="-0.1965in">
        <style:tab-stops/>
      </style:paragraph-properties>
    </style:style>
    <style:style style:name="T842" style:parent-style-name="Absatz-Standardschriftart" style:family="text">
      <style:text-properties style:font-name="Liberation Sans" style:font-size-complex="11pt"/>
    </style:style>
    <style:style style:name="T843" style:parent-style-name="Absatz-Standardschriftart" style:family="text">
      <style:text-properties style:font-name="Liberation Sans" style:font-size-complex="11pt"/>
    </style:style>
    <style:style style:name="P844" style:parent-style-name="Textbody" style:family="paragraph">
      <style:paragraph-properties style:contextual-spacing="false" fo:margin-bottom="0in" fo:line-height="100%" fo:margin-left="0.2361in" fo:text-indent="-0.1965in">
        <style:tab-stops/>
      </style:paragraph-properties>
    </style:style>
    <style:style style:name="T845" style:parent-style-name="Absatz-Standardschriftart" style:family="text">
      <style:text-properties style:font-name="Liberation Sans" style:font-size-complex="11pt" fo:language="en" fo:country="US"/>
    </style:style>
    <style:style style:name="T846" style:parent-style-name="Absatz-Standardschriftart" style:family="text">
      <style:text-properties style:font-name="Liberation Sans" style:font-size-complex="11pt" fo:language="en" fo:country="US"/>
    </style:style>
    <style:style style:name="T847" style:parent-style-name="Absatz-Standardschriftart" style:family="text">
      <style:text-properties fo:language="en" fo:country="US"/>
    </style:style>
    <style:style style:name="T848" style:parent-style-name="Absatz-Standardschriftart" style:family="text">
      <style:text-properties fo:language="en" fo:country="US"/>
    </style:style>
    <style:style style:name="T849" style:parent-style-name="Absatz-Standardschriftart" style:family="text">
      <style:text-properties style:font-name="Liberation Sans" style:font-size-complex="11pt" fo:language="en" fo:country="US"/>
    </style:style>
    <style:style style:name="P850" style:parent-style-name="Textbody" style:family="paragraph">
      <style:paragraph-properties style:contextual-spacing="false" fo:margin-bottom="0in" fo:line-height="100%" fo:margin-left="0.2361in" fo:text-indent="-0.1965in">
        <style:tab-stops/>
      </style:paragraph-properties>
    </style:style>
    <style:style style:name="T851" style:parent-style-name="Absatz-Standardschriftart" style:family="text">
      <style:text-properties style:font-name="Liberation Sans" style:font-size-complex="11pt" fo:language="en" fo:country="US"/>
    </style:style>
    <style:style style:name="P852" style:parent-style-name="Textbody" style:family="paragraph">
      <style:paragraph-properties style:contextual-spacing="false" fo:margin-bottom="0in" fo:line-height="100%" fo:margin-left="0.2361in" fo:text-indent="-0.1965in">
        <style:tab-stops/>
      </style:paragraph-properties>
    </style:style>
    <style:style style:name="T853" style:parent-style-name="Absatz-Standardschriftart" style:family="text">
      <style:text-properties style:font-name="Liberation Sans" style:font-size-complex="11pt" fo:language="en" fo:country="US"/>
    </style:style>
    <style:style style:name="T854" style:parent-style-name="Absatz-Standardschriftart" style:family="text">
      <style:text-properties style:font-name="Liberation Sans" style:font-size-complex="11pt" fo:language="en" fo:country="US"/>
    </style:style>
    <style:style style:name="T855" style:parent-style-name="Absatz-Standardschriftart" style:family="text">
      <style:text-properties fo:language="en" fo:country="US"/>
    </style:style>
    <style:style style:name="T856" style:parent-style-name="Absatz-Standardschriftart" style:family="text">
      <style:text-properties fo:language="en" fo:country="US"/>
    </style:style>
    <style:style style:name="T857" style:parent-style-name="Absatz-Standardschriftart" style:family="text">
      <style:text-properties style:font-name="Liberation Sans" style:font-size-complex="11pt" fo:language="en" fo:country="US"/>
    </style:style>
    <style:style style:name="P858" style:parent-style-name="Textbody" style:family="paragraph">
      <style:paragraph-properties style:contextual-spacing="false" fo:margin-bottom="0in" fo:line-height="100%" fo:margin-left="0.2361in" fo:text-indent="-0.1965in">
        <style:tab-stops/>
      </style:paragraph-properties>
    </style:style>
    <style:style style:name="T859" style:parent-style-name="Absatz-Standardschriftart" style:family="text">
      <style:text-properties style:font-name="Liberation Sans" style:font-size-complex="11pt" fo:language="en" fo:country="US"/>
    </style:style>
    <style:style style:name="T860" style:parent-style-name="Absatz-Standardschriftart" style:family="text">
      <style:text-properties style:font-name="Liberation Sans" style:font-size-complex="11pt" fo:language="en" fo:country="US"/>
    </style:style>
    <style:style style:name="T861" style:parent-style-name="Absatz-Standardschriftart" style:family="text">
      <style:text-properties style:font-name="Liberation Sans" style:font-size-complex="11pt" fo:language="en" fo:country="US"/>
    </style:style>
    <style:style style:name="T862" style:parent-style-name="Absatz-Standardschriftart" style:family="text">
      <style:text-properties style:font-name="Liberation Sans" style:font-size-complex="11pt" fo:language="en" fo:country="US"/>
    </style:style>
    <style:style style:name="P863" style:parent-style-name="Textbody" style:family="paragraph">
      <style:paragraph-properties style:contextual-spacing="false" fo:margin-bottom="0in" fo:line-height="100%" fo:margin-left="0.2361in" fo:text-indent="-0.1965in">
        <style:tab-stops/>
      </style:paragraph-properties>
    </style:style>
    <style:style style:name="T864" style:parent-style-name="Absatz-Standardschriftart" style:family="text">
      <style:text-properties style:font-name="Liberation Sans" style:font-size-complex="11pt" fo:language="en" fo:country="US"/>
    </style:style>
    <style:style style:name="T865" style:parent-style-name="Absatz-Standardschriftart" style:family="text">
      <style:text-properties style:font-name="Liberation Sans" style:font-size-complex="11pt" fo:language="en" fo:country="US"/>
    </style:style>
    <style:style style:name="T866" style:parent-style-name="Absatz-Standardschriftart" style:family="text">
      <style:text-properties style:font-name="Liberation Sans" style:font-size-complex="11pt" fo:language="en" fo:country="US"/>
    </style:style>
    <style:style style:name="P867" style:parent-style-name="Textbody" style:family="paragraph">
      <style:paragraph-properties style:contextual-spacing="false" fo:margin-bottom="0in" fo:line-height="100%" fo:margin-left="0.2361in" fo:text-indent="-0.1965in">
        <style:tab-stops/>
      </style:paragraph-properties>
    </style:style>
    <style:style style:name="T868" style:parent-style-name="Absatz-Standardschriftart" style:family="text">
      <style:text-properties style:font-name="Liberation Sans" style:font-size-complex="11pt" fo:language="en" fo:country="US"/>
    </style:style>
    <style:style style:name="T869" style:parent-style-name="Absatz-Standardschriftart" style:family="text">
      <style:text-properties style:font-name="Liberation Sans" style:font-size-complex="11pt" fo:language="en" fo:country="US"/>
    </style:style>
    <style:style style:name="T870" style:parent-style-name="Absatz-Standardschriftart" style:family="text">
      <style:text-properties style:font-name="Liberation Sans" style:font-size-complex="11pt" fo:language="en" fo:country="US"/>
    </style:style>
    <style:style style:name="P871" style:parent-style-name="Überschrift1" style:family="paragraph">
      <style:text-properties style:font-name="Liberation Sans" fo:font-style="normal" style:font-style-asian="normal" style:font-style-complex="normal"/>
    </style:style>
    <style:style style:name="P872" style:parent-style-name="Textbody" style:family="paragraph">
      <style:paragraph-properties style:contextual-spacing="false" fo:text-align="justify"/>
      <style:text-properties style:font-name="Liberation Sans"/>
    </style:style>
    <style:style style:name="P873" style:parent-style-name="Textbody" style:family="paragraph">
      <style:paragraph-properties style:contextual-spacing="false" fo:text-align="justify"/>
      <style:text-properties style:font-name="Liberation Sans"/>
    </style:style>
    <style:style style:name="P874" style:parent-style-name="Standard" style:family="paragraph">
      <style:text-properties style:font-name="Liberation Sans" style:text-underline-type="single" style:text-underline-style="solid" style:text-underline-width="auto" style:text-underline-mode="continuous"/>
    </style:style>
    <style:style style:name="P875" style:parent-style-name="Textbody" style:family="paragraph">
      <style:paragraph-properties style:contextual-spacing="false" fo:margin-bottom="0in" fo:line-height="100%" fo:margin-left="0.2361in" fo:text-indent="-0.1965in">
        <style:tab-stops/>
      </style:paragraph-properties>
    </style:style>
    <style:style style:name="T876" style:parent-style-name="Absatz-Standardschriftart" style:family="text">
      <style:text-properties style:font-name="Liberation Sans" style:font-size-complex="11pt" fo:language="en" fo:country="US"/>
    </style:style>
    <style:style style:name="T877" style:parent-style-name="Absatz-Standardschriftart" style:family="text">
      <style:text-properties style:font-name="Liberation Sans" style:font-size-complex="11pt" fo:language="en" fo:country="US"/>
    </style:style>
    <style:style style:name="T878" style:parent-style-name="Absatz-Standardschriftart" style:family="text">
      <style:text-properties style:font-name="Liberation Sans" style:font-size-complex="11pt" fo:language="en" fo:country="US"/>
    </style:style>
    <style:style style:name="P879" style:parent-style-name="Textbody" style:family="paragraph">
      <style:paragraph-properties style:contextual-spacing="false" fo:margin-bottom="0in" fo:line-height="100%" fo:margin-left="0.2361in" fo:text-indent="-0.1965in">
        <style:tab-stops/>
      </style:paragraph-properties>
    </style:style>
    <style:style style:name="T880" style:parent-style-name="Absatz-Standardschriftart" style:family="text">
      <style:text-properties style:font-name="Liberation Sans" style:font-size-complex="11pt" fo:language="en" fo:country="US"/>
    </style:style>
    <style:style style:name="T881" style:parent-style-name="Absatz-Standardschriftart" style:family="text">
      <style:text-properties style:font-name="Liberation Sans" style:font-size-complex="11pt" fo:language="en" fo:country="US"/>
    </style:style>
    <style:style style:name="T882" style:parent-style-name="Absatz-Standardschriftart" style:family="text">
      <style:text-properties style:font-name="Liberation Sans" style:font-size-complex="11pt" fo:language="en" fo:country="US"/>
    </style:style>
    <style:style style:name="T883" style:parent-style-name="Absatz-Standardschriftart" style:family="text">
      <style:text-properties style:font-name="Liberation Sans" style:font-size-complex="11pt" fo:language="en" fo:country="US"/>
    </style:style>
    <style:style style:name="T884" style:parent-style-name="Absatz-Standardschriftart" style:family="text">
      <style:text-properties style:font-name="Liberation Sans" style:font-size-complex="11pt" fo:language="en" fo:country="US"/>
    </style:style>
    <style:style style:name="T885" style:parent-style-name="Absatz-Standardschriftart" style:family="text">
      <style:text-properties style:font-name="Liberation Sans" style:font-size-complex="11pt" fo:language="en" fo:country="US"/>
    </style:style>
    <style:style style:name="T886" style:parent-style-name="Absatz-Standardschriftart" style:family="text">
      <style:text-properties style:font-name="Liberation Sans" style:font-size-complex="11pt" fo:language="en" fo:country="US"/>
    </style:style>
    <style:style style:name="P887" style:parent-style-name="Textbody" style:family="paragraph">
      <style:paragraph-properties style:contextual-spacing="false" fo:margin-bottom="0in" fo:line-height="100%" fo:margin-left="0.2361in" fo:text-indent="-0.1965in">
        <style:tab-stops/>
      </style:paragraph-properties>
    </style:style>
    <style:style style:name="T888" style:parent-style-name="Absatz-Standardschriftart" style:family="text">
      <style:text-properties style:font-name="Liberation Sans" style:font-size-complex="11pt" fo:language="en" fo:country="US"/>
    </style:style>
    <style:style style:name="T889" style:parent-style-name="Absatz-Standardschriftart" style:family="text">
      <style:text-properties fo:language="en" fo:country="US"/>
    </style:style>
    <style:style style:name="T890" style:parent-style-name="Absatz-Standardschriftart" style:family="text">
      <style:text-properties fo:language="en" fo:country="US"/>
    </style:style>
    <style:style style:name="T891" style:parent-style-name="Absatz-Standardschriftart" style:family="text">
      <style:text-properties style:font-name="Liberation Sans" style:font-size-complex="11pt" fo:language="en" fo:country="US"/>
    </style:style>
    <style:style style:name="P892" style:parent-style-name="Textbody" style:family="paragraph">
      <style:paragraph-properties style:contextual-spacing="false" fo:margin-bottom="0in" fo:line-height="100%"/>
      <style:text-properties fo:language="en" fo:country="US"/>
    </style:style>
    <style:style style:name="P893" style:parent-style-name="Überschrift1" style:family="paragraph">
      <style:text-properties style:font-name="Liberation Sans" fo:font-style="normal" style:font-style-asian="normal" style:font-style-complex="normal"/>
    </style:style>
    <style:style style:name="P894" style:parent-style-name="Standard" style:family="paragraph">
      <style:paragraph-properties fo:text-align="justify" fo:margin-bottom="0.118in" fo:line-height="150%"/>
      <style:text-properties style:font-name="Liberation Sans"/>
    </style:style>
    <style:style style:name="P895" style:parent-style-name="Standard" style:family="paragraph">
      <style:paragraph-properties fo:text-align="justify" fo:margin-bottom="0.118in" fo:line-height="150%"/>
      <style:text-properties style:font-name="Liberation Sans"/>
    </style:style>
    <style:style style:name="P896" style:parent-style-name="Standard" style:family="paragraph">
      <style:paragraph-properties fo:text-align="justify" fo:margin-bottom="0.118in" fo:line-height="150%"/>
      <style:text-properties style:font-name="Liberation Sans"/>
    </style:style>
    <style:style style:name="P897" style:parent-style-name="Standard" style:family="paragraph">
      <style:paragraph-properties fo:text-align="justify" fo:margin-bottom="0.118in" fo:line-height="150%"/>
      <style:text-properties style:font-name="Liberation Sans"/>
    </style:style>
    <style:style style:name="P898" style:parent-style-name="Textbody" style:family="paragraph">
      <style:paragraph-properties style:contextual-spacing="false" fo:text-align="justify"/>
      <style:text-properties style:font-name="Liberation Sans"/>
    </style:style>
    <style:style style:name="P899" style:parent-style-name="Textbody" style:family="paragraph">
      <style:paragraph-properties style:contextual-spacing="false" fo:text-align="justify"/>
      <style:text-properties style:font-name="Liberation Sans"/>
    </style:style>
    <style:style style:name="P900" style:parent-style-name="Textbody" style:family="paragraph">
      <style:paragraph-properties style:contextual-spacing="false" fo:text-align="justify"/>
    </style:style>
    <style:style style:name="T901" style:parent-style-name="Absatz-Standardschriftart" style:family="text">
      <style:text-properties style:font-name="Liberation Sans"/>
    </style:style>
    <style:style style:name="T902" style:parent-style-name="Absatz-Standardschriftart" style:family="text">
      <style:text-properties style:font-name="Liberation Sans"/>
    </style:style>
    <style:style style:name="T903" style:parent-style-name="Absatz-Standardschriftart" style:family="text">
      <style:text-properties style:font-name="Liberation Sans"/>
    </style:style>
    <style:style style:name="T904" style:parent-style-name="Absatz-Standardschriftart" style:family="text">
      <style:text-properties style:font-name="Liberation Sans"/>
    </style:style>
    <style:style style:name="T905" style:parent-style-name="Absatz-Standardschriftart" style:family="text">
      <style:text-properties style:font-name="Liberation Sans"/>
    </style:style>
    <style:style style:name="T906" style:parent-style-name="Absatz-Standardschriftart" style:family="text">
      <style:text-properties style:font-name="Liberation Sans"/>
    </style:style>
    <style:style style:name="T907" style:parent-style-name="Hervorhebung" style:family="text">
      <style:text-properties style:font-name="Liberation Sans" fo:font-style="normal" style:font-style-asian="normal" style:font-style-complex="normal"/>
    </style:style>
    <style:style style:name="T908" style:parent-style-name="Absatz-Standardschriftart" style:family="text">
      <style:text-properties style:font-name="Liberation Sans"/>
    </style:style>
    <style:style style:name="T909" style:parent-style-name="Absatz-Standardschriftart" style:family="text">
      <style:text-properties style:font-name="Liberation Sans"/>
    </style:style>
    <style:style style:name="P910" style:parent-style-name="Textbody" style:family="paragraph">
      <style:paragraph-properties style:contextual-spacing="false" fo:text-align="justify"/>
      <style:text-properties style:font-name="Liberation Sans"/>
    </style:style>
    <style:style style:name="P911" style:parent-style-name="Standard" style:family="paragraph">
      <style:text-properties style:font-name="Liberation Sans" style:text-underline-type="single" style:text-underline-style="solid" style:text-underline-width="auto" style:text-underline-mode="continuous"/>
    </style:style>
    <style:style style:name="P912" style:parent-style-name="Standard" style:family="paragraph">
      <style:paragraph-properties fo:margin-bottom="0in" fo:margin-left="0.2361in" fo:text-indent="-0.1965in">
        <style:tab-stops/>
      </style:paragraph-properties>
    </style:style>
    <style:style style:name="T913" style:parent-style-name="Absatz-Standardschriftart" style:family="text">
      <style:text-properties style:font-name="Liberation Sans" style:font-size-complex="11pt" fo:language="en" fo:country="US"/>
    </style:style>
    <style:style style:name="T914" style:parent-style-name="Absatz-Standardschriftart" style:family="text">
      <style:text-properties style:font-name="Liberation Sans" style:font-size-complex="11pt" fo:language="en" fo:country="US"/>
    </style:style>
    <style:style style:name="T915" style:parent-style-name="Absatz-Standardschriftart" style:family="text">
      <style:text-properties style:font-name="Liberation Sans" style:font-size-complex="11pt" fo:language="en" fo:country="US"/>
    </style:style>
    <style:style style:name="T916" style:parent-style-name="Absatz-Standardschriftart" style:family="text">
      <style:text-properties style:font-name="Liberation Sans" style:font-size-complex="11pt" fo:language="en" fo:country="US"/>
    </style:style>
    <style:style style:name="T917" style:parent-style-name="Absatz-Standardschriftart" style:family="text">
      <style:text-properties style:font-name="Liberation Sans" style:font-size-complex="11pt" fo:language="en" fo:country="US"/>
    </style:style>
    <style:style style:name="P918" style:parent-style-name="Standard" style:family="paragraph">
      <style:paragraph-properties fo:margin-bottom="0in" fo:margin-left="0.2361in" fo:text-indent="-0.1965in">
        <style:tab-stops/>
      </style:paragraph-properties>
    </style:style>
    <style:style style:name="T919" style:parent-style-name="Absatz-Standardschriftart" style:family="text">
      <style:text-properties style:font-name="Liberation Sans" style:font-size-complex="11pt" fo:language="en" fo:country="US"/>
    </style:style>
    <style:style style:name="T920" style:parent-style-name="Absatz-Standardschriftart" style:family="text">
      <style:text-properties style:font-name="Liberation Sans" style:font-size-complex="11pt" fo:language="en" fo:country="US"/>
    </style:style>
    <style:style style:name="T921" style:parent-style-name="Absatz-Standardschriftart" style:family="text">
      <style:text-properties style:font-name="Liberation Sans" style:font-size-complex="11pt" fo:language="en" fo:country="US"/>
    </style:style>
    <style:style style:name="P922" style:parent-style-name="Standard" style:family="paragraph">
      <style:paragraph-properties fo:margin-bottom="0in" fo:margin-left="0.2361in" fo:text-indent="-0.1965in">
        <style:tab-stops/>
      </style:paragraph-properties>
    </style:style>
    <style:style style:name="T923" style:parent-style-name="Absatz-Standardschriftart" style:family="text">
      <style:text-properties style:font-name="Liberation Sans" style:font-size-complex="11pt" fo:language="en" fo:country="US"/>
    </style:style>
    <style:style style:name="T924" style:parent-style-name="Absatz-Standardschriftart" style:family="text">
      <style:text-properties style:font-name="Liberation Sans" style:font-size-complex="11pt" fo:language="en" fo:country="US"/>
    </style:style>
    <style:style style:name="T925" style:parent-style-name="Absatz-Standardschriftart" style:family="text">
      <style:text-properties style:font-name="Liberation Sans" style:font-size-complex="11pt" fo:language="en" fo:country="US"/>
    </style:style>
    <style:style style:name="T926" style:parent-style-name="Absatz-Standardschriftart" style:family="text">
      <style:text-properties style:font-name="Liberation Sans" style:font-size-complex="11pt" fo:language="en" fo:country="US"/>
    </style:style>
    <style:style style:name="P927" style:parent-style-name="Standard" style:family="paragraph">
      <style:paragraph-properties fo:margin-bottom="0in" fo:margin-left="0.2361in" fo:text-indent="-0.1965in">
        <style:tab-stops/>
      </style:paragraph-properties>
    </style:style>
    <style:style style:name="T928" style:parent-style-name="Absatz-Standardschriftart" style:family="text">
      <style:text-properties style:font-name="Liberation Sans" style:font-size-complex="11pt"/>
    </style:style>
    <style:style style:name="T929" style:parent-style-name="Absatz-Standardschriftart" style:family="text">
      <style:text-properties style:font-name="Liberation Sans" style:font-size-complex="11pt"/>
    </style:style>
    <style:style style:name="T930" style:parent-style-name="Absatz-Standardschriftart" style:family="text">
      <style:text-properties style:font-name="Liberation Sans" style:font-size-complex="11pt"/>
    </style:style>
    <style:style style:name="P931" style:parent-style-name="Standard" style:family="paragraph">
      <style:paragraph-properties fo:margin-bottom="0in" fo:margin-left="0.2361in" fo:text-indent="-0.1965in">
        <style:tab-stops/>
      </style:paragraph-properties>
    </style:style>
    <style:style style:name="T932" style:parent-style-name="Absatz-Standardschriftart" style:family="text">
      <style:text-properties style:font-name="Liberation Sans" style:font-size-complex="11pt"/>
    </style:style>
    <style:style style:name="T933" style:parent-style-name="Absatz-Standardschriftart" style:family="text">
      <style:text-properties style:font-name="Liberation Sans" style:font-size-complex="11pt"/>
    </style:style>
    <style:style style:name="T934" style:parent-style-name="Absatz-Standardschriftart" style:family="text">
      <style:text-properties style:font-name="Liberation Sans" style:font-size-complex="11pt"/>
    </style:style>
    <style:style style:name="P935" style:parent-style-name="Standard" style:family="paragraph">
      <style:paragraph-properties fo:margin-bottom="0in" fo:margin-left="0.2361in" fo:text-indent="-0.1965in">
        <style:tab-stops/>
      </style:paragraph-properties>
    </style:style>
    <style:style style:name="T936" style:parent-style-name="Absatz-Standardschriftart" style:family="text">
      <style:text-properties style:font-name="Liberation Sans" style:font-size-complex="11pt" fo:language="en" fo:country="US"/>
    </style:style>
    <style:style style:name="T937" style:parent-style-name="Absatz-Standardschriftart" style:family="text">
      <style:text-properties style:font-name="Liberation Sans" style:font-size-complex="11pt" fo:language="en" fo:country="US"/>
    </style:style>
    <style:style style:name="T938" style:parent-style-name="Absatz-Standardschriftart" style:family="text">
      <style:text-properties style:font-name="Liberation Sans" style:font-size-complex="11pt" fo:language="en" fo:country="US"/>
    </style:style>
    <style:style style:name="T939" style:parent-style-name="Absatz-Standardschriftart" style:family="text">
      <style:text-properties style:font-name="Liberation Sans" style:font-size-complex="11pt" fo:language="en" fo:country="US"/>
    </style:style>
    <style:style style:name="T940" style:parent-style-name="Absatz-Standardschriftart" style:family="text">
      <style:text-properties style:font-name="Liberation Sans" style:font-size-complex="11pt" fo:language="en" fo:country="US"/>
    </style:style>
    <style:style style:name="P941" style:parent-style-name="Standard" style:family="paragraph">
      <style:paragraph-properties fo:margin-bottom="0in" fo:margin-left="0.2361in" fo:text-indent="-0.1965in">
        <style:tab-stops/>
      </style:paragraph-properties>
    </style:style>
    <style:style style:name="T942" style:parent-style-name="Absatz-Standardschriftart" style:family="text">
      <style:text-properties style:font-name="Liberation Sans" style:font-size-complex="11pt" fo:language="en" fo:country="US"/>
    </style:style>
    <style:style style:name="T943" style:parent-style-name="Absatz-Standardschriftart" style:family="text">
      <style:text-properties style:font-name="Liberation Sans" style:font-size-complex="11pt" fo:language="en" fo:country="US"/>
    </style:style>
    <style:style style:name="T944" style:parent-style-name="Absatz-Standardschriftart" style:family="text">
      <style:text-properties style:font-name="Liberation Sans" style:font-size-complex="11pt" fo:language="en" fo:country="US"/>
    </style:style>
    <style:style style:name="T945" style:parent-style-name="Absatz-Standardschriftart" style:family="text">
      <style:text-properties style:font-name="Liberation Sans" style:font-size-complex="11pt" fo:language="en" fo:country="US"/>
    </style:style>
    <style:style style:name="P946" style:parent-style-name="Standard" style:family="paragraph">
      <style:paragraph-properties fo:margin-bottom="0in" fo:margin-left="0.2361in" fo:text-indent="-0.1965in">
        <style:tab-stops/>
      </style:paragraph-properties>
    </style:style>
    <style:style style:name="T947" style:parent-style-name="Absatz-Standardschriftart" style:family="text">
      <style:text-properties style:font-name="Liberation Sans" style:font-size-complex="11pt" fo:language="en" fo:country="US"/>
    </style:style>
    <style:style style:name="T948" style:parent-style-name="Absatz-Standardschriftart" style:family="text">
      <style:text-properties style:font-name="Liberation Sans" style:font-size-complex="11pt" fo:language="en" fo:country="US"/>
    </style:style>
    <style:style style:name="T949" style:parent-style-name="Absatz-Standardschriftart" style:family="text">
      <style:text-properties style:font-name="Liberation Sans" style:font-size-complex="11pt" fo:language="en" fo:country="US"/>
    </style:style>
    <style:style style:name="T950" style:parent-style-name="Absatz-Standardschriftart" style:family="text">
      <style:text-properties style:font-name="Liberation Sans" style:font-size-complex="11pt" fo:language="en" fo:country="US"/>
    </style:style>
    <style:style style:name="P951" style:parent-style-name="Standard" style:family="paragraph">
      <style:paragraph-properties fo:margin-bottom="0in" fo:margin-left="0.2361in" fo:text-indent="-0.1965in">
        <style:tab-stops/>
      </style:paragraph-properties>
    </style:style>
    <style:style style:name="T952" style:parent-style-name="Absatz-Standardschriftart" style:family="text">
      <style:text-properties style:font-name="Liberation Sans" style:font-size-complex="11pt" fo:language="en" fo:country="US"/>
    </style:style>
    <style:style style:name="T953" style:parent-style-name="Absatz-Standardschriftart" style:family="text">
      <style:text-properties style:font-name="Liberation Sans" style:font-size-complex="11pt" fo:language="en" fo:country="US"/>
    </style:style>
    <style:style style:name="T954" style:parent-style-name="Absatz-Standardschriftart" style:family="text">
      <style:text-properties style:font-name="Liberation Sans" style:font-size-complex="11pt" fo:language="en" fo:country="US"/>
    </style:style>
    <style:style style:name="T955" style:parent-style-name="Absatz-Standardschriftart" style:family="text">
      <style:text-properties style:font-name="Liberation Sans" style:font-size-complex="11pt" fo:language="en" fo:country="US"/>
    </style:style>
    <style:style style:name="P956" style:parent-style-name="Standard" style:family="paragraph">
      <style:paragraph-properties fo:margin-bottom="0in" fo:margin-left="0.2361in" fo:text-indent="-0.1965in">
        <style:tab-stops/>
      </style:paragraph-properties>
    </style:style>
    <style:style style:name="T957" style:parent-style-name="Absatz-Standardschriftart" style:family="text">
      <style:text-properties style:font-name="Liberation Sans" style:font-size-complex="11pt" fo:language="en" fo:country="US"/>
    </style:style>
    <style:style style:name="T958" style:parent-style-name="Absatz-Standardschriftart" style:family="text">
      <style:text-properties style:font-name="Liberation Sans" style:font-size-complex="11pt" fo:language="en" fo:country="US"/>
    </style:style>
    <style:style style:name="T959" style:parent-style-name="Absatz-Standardschriftart" style:family="text">
      <style:text-properties style:font-name="Liberation Sans" style:font-size-complex="11pt" fo:language="en" fo:country="US"/>
    </style:style>
    <style:style style:name="P960" style:parent-style-name="Standard" style:family="paragraph">
      <style:paragraph-properties fo:margin-bottom="0in" fo:margin-left="0.2361in" fo:text-indent="-0.1965in">
        <style:tab-stops/>
      </style:paragraph-properties>
    </style:style>
    <style:style style:name="T961" style:parent-style-name="Absatz-Standardschriftart" style:family="text">
      <style:text-properties style:font-name="Liberation Sans" style:font-size-complex="11pt" fo:language="en" fo:country="US"/>
    </style:style>
    <style:style style:name="T962" style:parent-style-name="Absatz-Standardschriftart" style:family="text">
      <style:text-properties style:font-name="Liberation Sans" style:font-size-complex="11pt" fo:language="en" fo:country="US"/>
    </style:style>
    <style:style style:name="T963" style:parent-style-name="Absatz-Standardschriftart" style:family="text">
      <style:text-properties style:font-name="Liberation Sans" style:font-size-complex="11pt" fo:language="en" fo:country="US"/>
    </style:style>
    <style:style style:name="T964" style:parent-style-name="Absatz-Standardschriftart" style:family="text">
      <style:text-properties style:font-name="Liberation Sans" style:font-size-complex="11pt" fo:language="en" fo:country="US"/>
    </style:style>
    <style:style style:name="T965" style:parent-style-name="Absatz-Standardschriftart" style:family="text">
      <style:text-properties style:font-name="Liberation Sans" style:font-size-complex="11pt" fo:language="en" fo:country="US"/>
    </style:style>
    <style:style style:name="P966" style:parent-style-name="Überschrift1" style:family="paragraph">
      <style:text-properties style:font-name="Liberation Sans" fo:font-style="normal" style:font-style-asian="normal" style:font-style-complex="normal"/>
    </style:style>
    <style:style style:name="P967" style:parent-style-name="Textbody" style:family="paragraph">
      <style:paragraph-properties style:contextual-spacing="false" fo:text-align="justify"/>
    </style:style>
    <style:style style:name="T968" style:parent-style-name="Absatz-Standardschriftart" style:family="text">
      <style:text-properties style:font-name="Liberation Sans"/>
    </style:style>
    <style:style style:name="T969" style:parent-style-name="Absatz-Standardschriftart" style:family="text">
      <style:text-properties style:font-name="Liberation Sans"/>
    </style:style>
    <style:style style:name="T970" style:parent-style-name="Absatz-Standardschriftart" style:family="text">
      <style:text-properties style:font-name="Liberation Sans"/>
    </style:style>
    <style:style style:name="T971" style:parent-style-name="Absatz-Standardschriftart" style:family="text">
      <style:text-properties style:font-name="Liberation Sans" style:font-size-complex="11pt"/>
    </style:style>
    <style:style style:name="P972" style:parent-style-name="Textbody" style:family="paragraph">
      <style:paragraph-properties style:contextual-spacing="false" fo:text-align="justify"/>
    </style:style>
    <style:style style:name="T973" style:parent-style-name="Absatz-Standardschriftart" style:family="text">
      <style:text-properties style:font-name="Liberation Sans" style:font-size-complex="11pt"/>
    </style:style>
    <style:style style:name="T974" style:parent-style-name="Absatz-Standardschriftart" style:family="text">
      <style:text-properties style:font-name="Liberation Sans" style:font-size-complex="11pt"/>
    </style:style>
    <style:style style:name="T975" style:parent-style-name="Absatz-Standardschriftart" style:family="text">
      <style:text-properties style:font-name="Liberation Sans" style:font-size-complex="11pt"/>
    </style:style>
    <style:style style:name="T976" style:parent-style-name="Absatz-Standardschriftart" style:family="text">
      <style:text-properties style:font-name="Liberation Sans" style:font-size-complex="11pt"/>
    </style:style>
    <style:style style:name="T977" style:parent-style-name="Absatz-Standardschriftart" style:family="text">
      <style:text-properties style:font-name="Liberation Sans" style:font-size-complex="11pt"/>
    </style:style>
    <style:style style:name="T978" style:parent-style-name="StrongEmphasis" style:family="text">
      <style:text-properties style:font-name="Liberation Sans" fo:font-weight="normal" style:font-weight-asian="normal" style:font-weight-complex="normal" style:font-size-complex="11pt"/>
    </style:style>
    <style:style style:name="T979" style:parent-style-name="Absatz-Standardschriftart" style:family="text">
      <style:text-properties style:font-name="Liberation Sans" style:font-size-complex="11pt"/>
    </style:style>
    <style:style style:name="T980" style:parent-style-name="Absatz-Standardschriftart" style:family="text">
      <style:text-properties style:font-name="Liberation Sans" style:font-size-complex="11pt"/>
    </style:style>
    <style:style style:name="P981" style:parent-style-name="Textbody" style:family="paragraph">
      <style:paragraph-properties style:contextual-spacing="false" fo:text-align="justify"/>
    </style:style>
    <style:style style:name="T982" style:parent-style-name="Absatz-Standardschriftart" style:family="text">
      <style:text-properties style:font-name="Liberation Sans" style:font-size-complex="11pt"/>
    </style:style>
    <style:style style:name="T983" style:parent-style-name="Absatz-Standardschriftart" style:family="text">
      <style:text-properties style:font-name="Liberation Sans" style:font-size-complex="11pt"/>
    </style:style>
    <style:style style:name="T984" style:parent-style-name="Absatz-Standardschriftart" style:family="text">
      <style:text-properties style:font-name="Liberation Sans" style:font-size-complex="11pt"/>
    </style:style>
    <style:style style:name="P985" style:parent-style-name="Textbody" style:family="paragraph">
      <style:paragraph-properties style:contextual-spacing="false" fo:text-align="justify"/>
    </style:style>
    <style:style style:name="T986" style:parent-style-name="Absatz-Standardschriftart" style:family="text">
      <style:text-properties style:font-name="Liberation Sans" style:font-size-complex="11pt"/>
    </style:style>
    <style:style style:name="T987" style:parent-style-name="Absatz-Standardschriftart" style:family="text">
      <style:text-properties style:font-name="Liberation Sans" style:font-size-complex="11pt"/>
    </style:style>
    <style:style style:name="T988" style:parent-style-name="Absatz-Standardschriftart" style:family="text">
      <style:text-properties style:font-name="Liberation Sans" style:font-size-complex="11pt"/>
    </style:style>
    <style:style style:name="T989" style:parent-style-name="Absatz-Standardschriftart" style:family="text">
      <style:text-properties style:font-name="Liberation Sans" style:font-size-complex="11pt"/>
    </style:style>
    <style:style style:name="T990" style:parent-style-name="Absatz-Standardschriftart" style:family="text">
      <style:text-properties style:font-name="Liberation Sans" style:font-size-complex="11pt"/>
    </style:style>
    <style:style style:name="P991" style:parent-style-name="Standard" style:family="paragraph">
      <style:text-properties style:font-name="Liberation Sans" style:font-size-complex="11pt" style:text-underline-type="single" style:text-underline-style="solid" style:text-underline-width="auto" style:text-underline-mode="continuous"/>
    </style:style>
    <style:style style:name="P992" style:parent-style-name="Standard" style:family="paragraph">
      <style:paragraph-properties fo:margin-bottom="0in" fo:margin-left="0.2361in" fo:text-indent="-0.1965in">
        <style:tab-stops/>
      </style:paragraph-properties>
    </style:style>
    <style:style style:name="T993" style:parent-style-name="Absatz-Standardschriftart" style:family="text">
      <style:text-properties style:font-name="Liberation Sans" style:font-size-complex="11pt"/>
    </style:style>
    <style:style style:name="T994" style:parent-style-name="Absatz-Standardschriftart" style:family="text">
      <style:text-properties style:font-name="Liberation Sans" style:font-size-complex="11pt"/>
    </style:style>
    <style:style style:name="T995" style:parent-style-name="Absatz-Standardschriftart" style:family="text">
      <style:text-properties style:font-name="Liberation Sans" style:font-size-complex="11pt"/>
    </style:style>
    <style:style style:name="T996" style:parent-style-name="Absatz-Standardschriftart" style:family="text">
      <style:text-properties style:font-name="Liberation Sans" style:font-size-complex="11pt"/>
    </style:style>
    <style:style style:name="T997" style:parent-style-name="Absatz-Standardschriftart" style:family="text">
      <style:text-properties style:font-name="Liberation Sans" style:font-size-complex="11pt"/>
    </style:style>
    <style:style style:name="P998" style:parent-style-name="Standard" style:family="paragraph">
      <style:paragraph-properties fo:margin-bottom="0in" fo:margin-left="0.2361in" fo:text-indent="-0.1965in">
        <style:tab-stops/>
      </style:paragraph-properties>
    </style:style>
    <style:style style:name="T999" style:parent-style-name="Absatz-Standardschriftart" style:family="text">
      <style:text-properties style:font-name="Liberation Sans" style:font-size-complex="11pt" fo:language="en" fo:country="US"/>
    </style:style>
    <style:style style:name="T1000" style:parent-style-name="Absatz-Standardschriftart" style:family="text">
      <style:text-properties style:font-name="Liberation Sans" style:font-size-complex="11pt" fo:language="en" fo:country="US"/>
    </style:style>
    <style:style style:name="T1001" style:parent-style-name="Absatz-Standardschriftart" style:family="text">
      <style:text-properties style:font-name="Liberation Sans" style:font-size-complex="11pt" fo:language="en" fo:country="US"/>
    </style:style>
    <style:style style:name="P1002" style:parent-style-name="Standard" style:family="paragraph">
      <style:paragraph-properties fo:margin-bottom="0in" fo:margin-left="0.2361in" fo:text-indent="-0.1965in">
        <style:tab-stops/>
      </style:paragraph-properties>
    </style:style>
    <style:style style:name="T1003" style:parent-style-name="Absatz-Standardschriftart" style:family="text">
      <style:text-properties style:font-name="Liberation Sans" style:font-size-complex="11pt" fo:language="en" fo:country="US"/>
    </style:style>
    <style:style style:name="T1004" style:parent-style-name="Absatz-Standardschriftart" style:family="text">
      <style:text-properties style:font-name="Liberation Sans" style:font-size-complex="11pt" fo:language="en" fo:country="US"/>
    </style:style>
    <style:style style:name="T1005" style:parent-style-name="Absatz-Standardschriftart" style:family="text">
      <style:text-properties style:font-name="Liberation Sans" style:font-size-complex="11pt" fo:language="en" fo:country="US"/>
    </style:style>
    <style:style style:name="T1006" style:parent-style-name="Absatz-Standardschriftart" style:family="text">
      <style:text-properties style:font-name="Liberation Sans" style:font-size-complex="11pt" fo:language="en" fo:country="US"/>
    </style:style>
    <style:style style:name="P1007" style:parent-style-name="Standard" style:family="paragraph">
      <style:paragraph-properties fo:margin-bottom="0in" fo:margin-left="0.2361in" fo:text-indent="-0.1965in">
        <style:tab-stops/>
      </style:paragraph-properties>
    </style:style>
    <style:style style:name="T1008" style:parent-style-name="Absatz-Standardschriftart" style:family="text">
      <style:text-properties style:font-name="Liberation Sans" style:font-size-complex="11pt" fo:language="en" fo:country="US"/>
    </style:style>
    <style:style style:name="T1009" style:parent-style-name="Absatz-Standardschriftart" style:family="text">
      <style:text-properties style:font-name="Liberation Sans" style:font-size-complex="11pt" fo:language="en" fo:country="US"/>
    </style:style>
    <style:style style:name="T1010" style:parent-style-name="Absatz-Standardschriftart" style:family="text">
      <style:text-properties style:font-name="Liberation Sans" style:font-size-complex="11pt" fo:language="en" fo:country="US"/>
    </style:style>
    <style:style style:name="T1011" style:parent-style-name="Absatz-Standardschriftart" style:family="text">
      <style:text-properties style:font-name="Liberation Sans" style:font-size-complex="11pt" fo:language="en" fo:country="US"/>
    </style:style>
    <style:style style:name="P1012" style:parent-style-name="Standard" style:family="paragraph">
      <style:paragraph-properties fo:margin-bottom="0in" fo:margin-left="0.2361in" fo:text-indent="-0.1965in">
        <style:tab-stops/>
      </style:paragraph-properties>
    </style:style>
    <style:style style:name="T1013" style:parent-style-name="Absatz-Standardschriftart" style:family="text">
      <style:text-properties style:font-name="Liberation Sans" style:font-size-complex="11pt"/>
    </style:style>
    <style:style style:name="T1014" style:parent-style-name="Absatz-Standardschriftart" style:family="text">
      <style:text-properties style:font-name="Liberation Sans" style:font-size-complex="11pt"/>
    </style:style>
    <style:style style:name="T1015" style:parent-style-name="Absatz-Standardschriftart" style:family="text">
      <style:text-properties style:font-name="Liberation Sans" style:font-size-complex="11pt"/>
    </style:style>
    <style:style style:name="T1016" style:parent-style-name="Absatz-Standardschriftart" style:family="text">
      <style:text-properties style:font-name="Liberation Sans" style:font-size-complex="11pt"/>
    </style:style>
    <style:style style:name="T1017" style:parent-style-name="Absatz-Standardschriftart" style:family="text">
      <style:text-properties style:font-name="Liberation Sans" style:font-size-complex="11pt"/>
    </style:style>
    <style:style style:name="T1018" style:parent-style-name="Absatz-Standardschriftart" style:family="text">
      <style:text-properties style:font-name="Liberation Sans" style:font-size-complex="11pt"/>
    </style:style>
    <style:style style:name="P1019" style:parent-style-name="Standard" style:family="paragraph">
      <style:paragraph-properties fo:margin-bottom="0in" fo:margin-left="0.2361in" fo:text-indent="-0.1965in">
        <style:tab-stops/>
      </style:paragraph-properties>
    </style:style>
    <style:style style:name="T1020" style:parent-style-name="Absatz-Standardschriftart" style:family="text">
      <style:text-properties style:font-name="Liberation Sans" style:font-size-complex="11pt"/>
    </style:style>
    <style:style style:name="T1021" style:parent-style-name="Absatz-Standardschriftart" style:family="text">
      <style:text-properties style:font-name="Liberation Sans" style:font-size-complex="11pt"/>
    </style:style>
    <style:style style:name="T1022" style:parent-style-name="Absatz-Standardschriftart" style:family="text">
      <style:text-properties style:font-name="Liberation Sans" style:font-size-complex="11pt"/>
    </style:style>
    <style:style style:name="T1023" style:parent-style-name="Absatz-Standardschriftart" style:family="text">
      <style:text-properties style:font-name="Liberation Sans" style:font-size-complex="11pt"/>
    </style:style>
    <style:style style:name="T1024" style:parent-style-name="Absatz-Standardschriftart" style:family="text">
      <style:text-properties style:font-name="Liberation Sans" style:font-size-complex="11pt"/>
    </style:style>
    <style:style style:name="T1025" style:parent-style-name="Absatz-Standardschriftart" style:family="text">
      <style:text-properties style:font-name="Liberation Sans" style:font-size-complex="11pt"/>
    </style:style>
    <style:style style:name="P1026" style:parent-style-name="Standard" style:family="paragraph">
      <style:paragraph-properties fo:margin-bottom="0in" fo:margin-left="0.2361in" fo:text-indent="-0.1965in">
        <style:tab-stops/>
      </style:paragraph-properties>
    </style:style>
    <style:style style:name="T1027" style:parent-style-name="Absatz-Standardschriftart" style:family="text">
      <style:text-properties style:font-name="Liberation Sans" style:font-size-complex="11pt" fo:language="en" fo:country="US"/>
    </style:style>
    <style:style style:name="T1028" style:parent-style-name="Absatz-Standardschriftart" style:family="text">
      <style:text-properties style:font-name="Liberation Sans" style:font-size-complex="11pt" fo:language="en" fo:country="US"/>
    </style:style>
    <style:style style:name="T1029" style:parent-style-name="Absatz-Standardschriftart" style:family="text">
      <style:text-properties style:font-name="Liberation Sans" style:font-size-complex="11pt" fo:language="en" fo:country="US"/>
    </style:style>
    <style:style style:name="P1030" style:parent-style-name="Standard" style:family="paragraph">
      <style:paragraph-properties fo:margin-bottom="0in" fo:margin-left="0.2361in" fo:text-indent="-0.1965in">
        <style:tab-stops/>
      </style:paragraph-properties>
    </style:style>
    <style:style style:name="T1031" style:parent-style-name="Absatz-Standardschriftart" style:family="text">
      <style:text-properties style:font-name="Liberation Sans" style:font-size-complex="11pt" fo:language="en" fo:country="US"/>
    </style:style>
    <style:style style:name="T1032" style:parent-style-name="Absatz-Standardschriftart" style:family="text">
      <style:text-properties style:font-name="Liberation Sans" style:font-size-complex="11pt" fo:language="en" fo:country="US"/>
    </style:style>
    <style:style style:name="T1033" style:parent-style-name="Absatz-Standardschriftart" style:family="text">
      <style:text-properties style:font-name="Liberation Sans" style:font-size-complex="11pt" fo:language="en" fo:country="US"/>
    </style:style>
    <style:style style:name="T1034" style:parent-style-name="Absatz-Standardschriftart" style:family="text">
      <style:text-properties style:font-name="Liberation Sans" style:font-size-complex="11pt" fo:language="en" fo:country="US"/>
    </style:style>
    <style:style style:name="T1035" style:parent-style-name="Absatz-Standardschriftart" style:family="text">
      <style:text-properties style:font-name="Liberation Sans" style:font-size-complex="11pt" fo:language="en" fo:country="US"/>
    </style:style>
    <style:style style:name="P1036" style:parent-style-name="Standard" style:family="paragraph">
      <style:paragraph-properties fo:margin-bottom="0in" fo:margin-left="0.2361in" fo:text-indent="-0.1965in">
        <style:tab-stops/>
      </style:paragraph-properties>
    </style:style>
    <style:style style:name="T1037" style:parent-style-name="Absatz-Standardschriftart" style:family="text">
      <style:text-properties style:font-name="Liberation Sans" style:font-size-complex="11pt" fo:language="en" fo:country="US"/>
    </style:style>
    <style:style style:name="T1038" style:parent-style-name="Absatz-Standardschriftart" style:family="text">
      <style:text-properties style:font-name="Liberation Sans" style:font-size-complex="11pt" fo:language="en" fo:country="US"/>
    </style:style>
    <style:style style:name="T1039" style:parent-style-name="Absatz-Standardschriftart" style:family="text">
      <style:text-properties style:font-name="Liberation Sans" style:font-size-complex="11pt" fo:language="en" fo:country="US"/>
    </style:style>
    <style:style style:name="T1040" style:parent-style-name="Absatz-Standardschriftart" style:family="text">
      <style:text-properties style:font-name="Liberation Sans" style:font-size-complex="11pt"/>
    </style:style>
    <style:style style:name="T1041" style:parent-style-name="Absatz-Standardschriftart" style:family="text">
      <style:text-properties style:font-name="Liberation Sans" style:font-size-complex="11pt"/>
    </style:style>
    <style:style style:name="P1042" style:parent-style-name="Standard" style:family="paragraph">
      <style:paragraph-properties fo:margin-bottom="0in" fo:margin-left="0.2361in" fo:text-indent="-0.1965in">
        <style:tab-stops/>
      </style:paragraph-properties>
    </style:style>
    <style:style style:name="T1043" style:parent-style-name="Absatz-Standardschriftart" style:family="text">
      <style:text-properties style:font-name="Liberation Sans" style:font-size-complex="11pt" fo:language="en" fo:country="US"/>
    </style:style>
    <style:style style:name="T1044" style:parent-style-name="Absatz-Standardschriftart" style:family="text">
      <style:text-properties style:font-name="Liberation Sans" style:font-size-complex="11pt" fo:language="en" fo:country="US"/>
    </style:style>
    <style:style style:name="T1045" style:parent-style-name="Absatz-Standardschriftart" style:family="text">
      <style:text-properties style:font-name="Liberation Sans" style:font-size-complex="11pt" fo:language="en" fo:country="US"/>
    </style:style>
    <style:style style:name="T1046" style:parent-style-name="Absatz-Standardschriftart" style:family="text">
      <style:text-properties style:font-name="Liberation Sans" style:font-size-complex="11pt" fo:language="en" fo:country="US"/>
    </style:style>
    <style:style style:name="T1047" style:parent-style-name="Absatz-Standardschriftart" style:family="text">
      <style:text-properties style:font-name="Liberation Sans" style:font-size-complex="11pt" fo:language="en" fo:country="US"/>
    </style:style>
    <style:style style:name="P1048" style:parent-style-name="Standard" style:family="paragraph">
      <style:paragraph-properties fo:margin-bottom="0in" fo:margin-left="0.2361in" fo:text-indent="-0.1965in">
        <style:tab-stops/>
      </style:paragraph-properties>
    </style:style>
    <style:style style:name="T1049" style:parent-style-name="Absatz-Standardschriftart" style:family="text">
      <style:text-properties style:font-name="Liberation Sans" style:font-size-complex="11pt" fo:language="en" fo:country="US"/>
    </style:style>
    <style:style style:name="T1050" style:parent-style-name="Absatz-Standardschriftart" style:family="text">
      <style:text-properties style:font-name="Liberation Sans" style:font-size-complex="11pt" fo:language="en" fo:country="US"/>
    </style:style>
    <style:style style:name="T1051" style:parent-style-name="Absatz-Standardschriftart" style:family="text">
      <style:text-properties style:font-name="Liberation Sans" style:font-size-complex="11pt" fo:language="en" fo:country="US"/>
    </style:style>
    <style:style style:name="T1052" style:parent-style-name="Absatz-Standardschriftart" style:family="text">
      <style:text-properties style:font-name="Liberation Sans" style:font-size-complex="11pt" fo:language="en" fo:country="US"/>
    </style:style>
    <style:style style:name="P1053" style:parent-style-name="Standard" style:family="paragraph">
      <style:paragraph-properties fo:margin-bottom="0in" fo:margin-left="0.2361in" fo:text-indent="-0.1965in">
        <style:tab-stops/>
      </style:paragraph-properties>
    </style:style>
    <style:style style:name="T1054" style:parent-style-name="Absatz-Standardschriftart" style:family="text">
      <style:text-properties style:font-name="Liberation Sans" style:font-size-complex="11pt" fo:language="en" fo:country="US"/>
    </style:style>
    <style:style style:name="T1055" style:parent-style-name="Absatz-Standardschriftart" style:family="text">
      <style:text-properties style:font-name="Liberation Sans" style:font-size-complex="11pt" fo:language="en" fo:country="US"/>
    </style:style>
    <style:style style:name="T1056" style:parent-style-name="Absatz-Standardschriftart" style:family="text">
      <style:text-properties style:font-name="Liberation Sans" style:font-size-complex="11pt" fo:language="en" fo:country="US"/>
    </style:style>
    <style:style style:name="T1057" style:parent-style-name="Absatz-Standardschriftart" style:family="text">
      <style:text-properties style:font-name="Liberation Sans" style:font-size-complex="11pt" fo:language="en" fo:country="US"/>
    </style:style>
    <style:style style:name="P1058" style:parent-style-name="Überschrift1" style:family="paragraph">
      <style:text-properties style:font-name="Liberation Sans" fo:font-style="normal" style:font-style-asian="normal" style:font-style-complex="normal"/>
    </style:style>
    <style:style style:name="P1059" style:parent-style-name="Textbody" style:family="paragraph">
      <style:paragraph-properties style:contextual-spacing="false" fo:text-align="justify"/>
      <style:text-properties style:font-name="Liberation Sans"/>
    </style:style>
    <style:style style:name="P1060" style:parent-style-name="Textbody" style:family="paragraph">
      <style:paragraph-properties style:contextual-spacing="false" fo:text-align="justify"/>
      <style:text-properties style:font-name="Liberation Sans"/>
    </style:style>
    <style:style style:name="P1061" style:parent-style-name="Standard" style:family="paragraph">
      <style:paragraph-properties fo:text-align="justify"/>
      <style:text-properties style:font-name="Liberation Sans" style:text-underline-type="single" style:text-underline-style="solid" style:text-underline-width="auto" style:text-underline-mode="continuous"/>
    </style:style>
    <style:style style:name="P1062" style:parent-style-name="Standard" style:family="paragraph">
      <style:paragraph-properties fo:margin-bottom="0in" fo:margin-left="0.2361in" fo:text-indent="-0.1965in">
        <style:tab-stops/>
      </style:paragraph-properties>
    </style:style>
    <style:style style:name="T1063" style:parent-style-name="Absatz-Standardschriftart" style:family="text">
      <style:text-properties style:font-name="Liberation Sans" style:font-size-complex="11pt" fo:language="en" fo:country="US"/>
    </style:style>
    <style:style style:name="T1064" style:parent-style-name="Absatz-Standardschriftart" style:family="text">
      <style:text-properties fo:language="en" fo:country="US"/>
    </style:style>
    <style:style style:name="T1065" style:parent-style-name="Absatz-Standardschriftart" style:family="text">
      <style:text-properties style:font-name="Liberation Sans" style:font-size-complex="11pt" fo:language="en" fo:country="US"/>
    </style:style>
    <style:style style:name="T1066" style:parent-style-name="Absatz-Standardschriftart" style:family="text">
      <style:text-properties fo:language="en" fo:country="US"/>
    </style:style>
    <style:style style:name="T1067" style:parent-style-name="Absatz-Standardschriftart" style:family="text">
      <style:text-properties style:font-name="Liberation Sans" style:font-size-complex="11pt" fo:language="en" fo:country="US"/>
    </style:style>
    <style:style style:name="P1068" style:parent-style-name="Standard" style:family="paragraph">
      <style:paragraph-properties fo:margin-bottom="0in" fo:margin-left="0.2361in" fo:text-indent="-0.1965in">
        <style:tab-stops/>
      </style:paragraph-properties>
    </style:style>
    <style:style style:name="T1069" style:parent-style-name="Absatz-Standardschriftart" style:family="text">
      <style:text-properties style:font-name="Liberation Sans" style:font-size-complex="11pt" fo:language="en" fo:country="US"/>
    </style:style>
    <style:style style:name="T1070" style:parent-style-name="Absatz-Standardschriftart" style:family="text">
      <style:text-properties style:font-name="Liberation Sans" style:font-size-complex="11pt" fo:language="en" fo:country="US"/>
    </style:style>
    <style:style style:name="T1071" style:parent-style-name="Absatz-Standardschriftart" style:family="text">
      <style:text-properties style:font-name="Liberation Sans" style:font-size-complex="11pt" fo:language="en" fo:country="US"/>
    </style:style>
    <style:style style:name="P1072" style:parent-style-name="Überschrift1" style:family="paragraph">
      <style:text-properties style:font-name="Liberation Sans" fo:font-style="normal" style:font-style-asian="normal" style:font-style-complex="normal"/>
    </style:style>
    <style:style style:name="P1073" style:parent-style-name="Textbody" style:family="paragraph">
      <style:paragraph-properties style:contextual-spacing="false" fo:text-align="justify"/>
      <style:text-properties style:font-name="Liberation Sans"/>
    </style:style>
    <style:style style:name="P1074" style:parent-style-name="Textbody" style:family="paragraph">
      <style:paragraph-properties style:contextual-spacing="false" fo:text-align="justify"/>
      <style:text-properties style:font-name="Liberation Sans"/>
    </style:style>
    <style:style style:name="P1075" style:parent-style-name="Textbody" style:family="paragraph">
      <style:paragraph-properties style:contextual-spacing="false" fo:text-align="justify"/>
      <style:text-properties style:font-name="Liberation Sans"/>
    </style:style>
    <style:style style:name="P1076" style:parent-style-name="Standard" style:family="paragraph">
      <style:paragraph-properties fo:text-align="justify"/>
      <style:text-properties style:font-name="Liberation Sans" style:text-underline-type="single" style:text-underline-style="solid" style:text-underline-width="auto" style:text-underline-mode="continuous"/>
    </style:style>
    <style:style style:name="P1077" style:parent-style-name="Standard" style:family="paragraph">
      <style:paragraph-properties fo:margin-bottom="0in" fo:margin-left="0.2361in" fo:text-indent="-0.1965in">
        <style:tab-stops/>
      </style:paragraph-properties>
    </style:style>
    <style:style style:name="T1078" style:parent-style-name="Absatz-Standardschriftart" style:family="text">
      <style:text-properties style:font-name="Liberation Sans" style:font-size-complex="11pt" fo:language="en" fo:country="US"/>
    </style:style>
    <style:style style:name="T1079" style:parent-style-name="Absatz-Standardschriftart" style:family="text">
      <style:text-properties style:font-name="Liberation Sans" style:font-size-complex="11pt" fo:language="en" fo:country="US"/>
    </style:style>
    <style:style style:name="T1080" style:parent-style-name="Absatz-Standardschriftart" style:family="text">
      <style:text-properties style:font-name="Liberation Sans" style:font-size-complex="11pt" fo:language="en" fo:country="US"/>
    </style:style>
    <style:style style:name="T1081" style:parent-style-name="Absatz-Standardschriftart" style:family="text">
      <style:text-properties style:font-name="Liberation Sans" style:font-size-complex="11pt" fo:language="en" fo:country="US"/>
    </style:style>
    <style:style style:name="P1082" style:parent-style-name="Standard" style:family="paragraph">
      <style:paragraph-properties fo:margin-bottom="0in" fo:margin-left="0.2361in" fo:text-indent="-0.1965in">
        <style:tab-stops/>
      </style:paragraph-properties>
    </style:style>
    <style:style style:name="T1083" style:parent-style-name="Absatz-Standardschriftart" style:family="text">
      <style:text-properties style:font-name="Liberation Sans" style:font-size-complex="11pt" fo:language="en" fo:country="US"/>
    </style:style>
    <style:style style:name="T1084" style:parent-style-name="Absatz-Standardschriftart" style:family="text">
      <style:text-properties style:font-name="Liberation Sans" style:font-size-complex="11pt" fo:language="en" fo:country="US"/>
    </style:style>
    <style:style style:name="T1085" style:parent-style-name="Absatz-Standardschriftart" style:family="text">
      <style:text-properties style:font-name="Liberation Sans" style:font-size-complex="11pt" fo:language="en" fo:country="US"/>
    </style:style>
    <style:style style:name="T1086" style:parent-style-name="Absatz-Standardschriftart" style:family="text">
      <style:text-properties style:font-name="Liberation Sans" style:font-size-complex="11pt" fo:language="en" fo:country="US"/>
    </style:style>
    <style:style style:name="T1087" style:parent-style-name="Absatz-Standardschriftart" style:family="text">
      <style:text-properties style:font-name="Liberation Sans" style:font-size-complex="11pt" fo:language="en" fo:country="US"/>
    </style:style>
    <style:style style:name="P1088" style:parent-style-name="Standard" style:family="paragraph">
      <style:paragraph-properties fo:margin-bottom="0in" fo:margin-left="0.2361in" fo:text-indent="-0.1965in">
        <style:tab-stops/>
      </style:paragraph-properties>
      <style:text-properties style:font-name="Liberation Sans" style:font-size-complex="11pt" fo:language="en" fo:country="US"/>
    </style:style>
    <style:style style:name="P1089" style:parent-style-name="Standard" style:family="paragraph">
      <style:paragraph-properties fo:margin-bottom="0in" fo:margin-left="0.2361in" fo:text-indent="-0.1965in">
        <style:tab-stops/>
      </style:paragraph-properties>
    </style:style>
    <style:style style:name="T1090" style:parent-style-name="Absatz-Standardschriftart" style:family="text">
      <style:text-properties style:font-name="Liberation Sans" style:font-size-complex="11pt"/>
    </style:style>
    <style:style style:name="T1091" style:parent-style-name="Absatz-Standardschriftart" style:family="text">
      <style:text-properties style:font-name="Liberation Sans" style:font-size-complex="11pt"/>
    </style:style>
    <style:style style:name="P1092" style:parent-style-name="Textbody" style:family="paragraph">
      <style:paragraph-properties style:contextual-spacing="false" fo:margin-bottom="0in" fo:line-height="100%" fo:margin-left="0.2361in" fo:text-indent="-0.1965in">
        <style:tab-stops/>
      </style:paragraph-properties>
    </style:style>
    <style:style style:name="T1093" style:parent-style-name="Absatz-Standardschriftart" style:family="text">
      <style:text-properties style:font-name="Liberation Sans" style:font-size-complex="11pt" fo:language="en" fo:country="US"/>
    </style:style>
    <style:style style:name="T1094" style:parent-style-name="Absatz-Standardschriftart" style:family="text">
      <style:text-properties style:font-name="Liberation Sans" style:font-size-complex="11pt" fo:language="en" fo:country="US"/>
    </style:style>
    <style:style style:name="T1095" style:parent-style-name="Absatz-Standardschriftart" style:family="text">
      <style:text-properties style:font-name="Liberation Sans" style:font-size-complex="11pt" fo:language="en" fo:country="US"/>
    </style:style>
    <style:style style:name="T1096" style:parent-style-name="Absatz-Standardschriftart" style:family="text">
      <style:text-properties style:font-name="Liberation Sans" style:font-size-complex="11pt" fo:language="en" fo:country="US"/>
    </style:style>
    <style:style style:name="T1097" style:parent-style-name="Absatz-Standardschriftart" style:family="text">
      <style:text-properties style:font-name="Liberation Sans" style:font-size-complex="11pt" fo:language="en" fo:country="US"/>
    </style:style>
    <style:style style:name="P1098" style:parent-style-name="Standard" style:family="paragraph">
      <style:paragraph-properties fo:margin-bottom="0in" fo:margin-left="0.2361in" fo:text-indent="-0.1965in">
        <style:tab-stops/>
      </style:paragraph-properties>
    </style:style>
    <style:style style:name="T1099" style:parent-style-name="Absatz-Standardschriftart" style:family="text">
      <style:text-properties style:font-name="Liberation Sans" style:font-size-complex="11pt" fo:language="en" fo:country="US"/>
    </style:style>
    <style:style style:name="T1100" style:parent-style-name="Absatz-Standardschriftart" style:family="text">
      <style:text-properties fo:language="en" fo:country="US"/>
    </style:style>
    <style:style style:name="T1101" style:parent-style-name="Absatz-Standardschriftart" style:family="text">
      <style:text-properties style:font-name="Liberation Sans" style:font-size-complex="11pt" fo:language="en" fo:country="US"/>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graphic-properties style:wrap="run-through" style:run-through="foreground" draw:fill="none" draw:stroke="solid" svg:stroke-width="0.01389in" svg:stroke-color="#990000" svg:stroke-opacity="100%" style:horizontal-rel="paragraph" style:vertical-rel="paragraph" style:horizontal-pos="from-left" style:vertical-pos="from-top"/>
    </style:style>
    <style:style style:family="graphic" style:name="a2" style:parent-style-name="Graphics">
      <style:graphic-properties fo:border="none" fo:background-color="transparent" style:wrap="parallel" style:wrap-contour="false" fo:clip="rect(0in, 0in, 0in, 0in)" style:horizontal-rel="paragraph" style:vertical-rel="paragraph" style:horizontal-pos="center" style:vertical-pos="top" draw:luminance="0%" draw:contrast="0%" draw:image-opacity="100%"/>
    </style:style>
  </office:automatic-styles>
  <office:body>
    <office:text text:use-soft-page-breaks="true">
      <text:p text:style-name="P1"><text:span text:style-name="T9"><draw:frame draw:z-index="2" draw:style-name="a0" draw:name="Bild3" text:anchor-type="paragraph" svg:x="-0.1252in" svg:y="-0.12165in" svg:width="1.27717in" svg:height="0.57008in" style:rel-width="scale" style:rel-height="scale"><draw:image xlink:href="media/image1.jpeg" xlink:type="simple" xlink:show="embed" xlink:actuate="onLoad"/><svg:title/><svg:desc/></draw:frame></text:span></text:p>
      <text:p text:style-name="P10"/>
      <text:p text:style-name="P11"><text:span text:style-name="T12"><draw:connector draw:type="line" svg:x1="-1.01378in" svg:y1="-0.12362in" svg:x2="7.47858in" svg:y2="-0.11043in" draw:z-index="251658240" draw:id="id0" draw:style-name="a1" draw:name="Form1" text:anchor-type="paragraph"><svg:title/><svg:desc/></draw:connector></text:span></text:p>
      <text:p text:style-name="P13"/>
      <text:p text:style-name="P14"/>
      <text:p text:style-name="P15"/>
      <text:p text:style-name="P16">Länderinformationsblatt</text:p>
      <text:p text:style-name="P17">der Staatendokumentation</text:p>
      <text:p text:style-name="P18"/>
      <text:p text:style-name="P19"/>
      <text:p text:style-name="P20"><text:span text:style-name="T21"><draw:frame draw:z-index="251659264" draw:style-name="a2" draw:name="Bild2" text:anchor-type="paragraph" svg:x="0in" svg:y="0in" svg:width="6.37795in" svg:height="3.18189in" style:rel-width="scale" style:rel-height="scale"><draw:image xlink:href="media/image2.png" xlink:type="simple" xlink:show="embed" xlink:actuate="onLoad"/><svg:title/><svg:desc/></draw:frame></text:span></text:p>
      <text:p text:style-name="P22">Simbabwe</text:p>
      <text:p text:style-name="P23"><text:span text:style-name="T24">Gesamtaktualisierung am</text:span><text:span text:style-name="T25"><text:s/>21.9.2022</text:span></text:p>
      <text:p text:style-name="P26">Aktualität überprüft am XX.XX.XXXX</text:p>
      <text:p text:style-name="P27"><text:tab/>letzte Kurzinformation eingefügt am XX.XX.XXXX</text:p>
      <table:table table:style-name="Table28">
        <table:table-columns>
          <table:table-column table:style-name="TableColumn29"/>
        </table:table-columns>
        <table:table-row table:style-name="TableRow30">
          <table:table-cell table:style-name="TableCell31">
            <text:soft-page-break/>
            <text:p text:style-name="P32">Das gegenständliche Produkt der Staatendokumentation des Bundesamtes für Fremdenwesen und Asyl wurde gemäß den vom Staatendokumentationsbeirat beschlossenen Standards und der Methodologie der Staatendokumentation erstellt.</text:p>
            <text:p text:style-name="P33"><text:span text:style-name="T34">Ein Länderinformationsblatt (LIB) der Staatendokumentation ist ein COI-Dokument, das beruhend auf den Bedürfnissen in Verfahren des Asyl- und Fremdenwesens (RD, EASt, ASt, BVwG) mittels Recherche</text:span><text:span text:style-name="T35"><text:s/>von vorhandenen, vertrauenswürdigen und vorrangig öffentlichen Informationen gemäß den Standards der Staatendokumentation erstellt wird. Ein LIB gibt eine<text:s/></text:span><text:span text:style-name="T36">einzelfallunabhängige Darstellung</text:span><text:span text:style-name="T37"><text:s/>über die Lage betreffend relevanter Tatsachen in Herkunftsländern<text:s/></text:span><text:span text:style-name="T38">bzw. in EU-Mitgliedsstaaten.</text:span></text:p>
            <text:p text:style-name="P39">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40">Dieses Produkt ist 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41">Das gegenständliche Produkt erhebt bezüglich der zur Verfügung gestellten Informationen keinen Anspruch auf Vollständigkeit. Aus<text:s/>dem vorliegenden Produkt ergeben sich keine Schlussfolgerungen für die rechtliche Beurteilung eines konkreten Verfahrens. Das LIB stellt keine allgemeine oder individuelle Entscheidungsvorgabe dar. Das vorliegende Dokument kann insbesondere auch nicht als<text:s/>politische Stellungnahme seitens der Staatendokumentation oder des Bundesamtes für Fremdenwesen und Asyl gewertet werden.</text:p>
            <text:p text:style-name="P42">Zugunsten der besseren Les- und Verwendbarkeit wird im vorliegenden Produkt auf eine genderneutrale Schreibweise verzichtet. So nicht<text:s/>explizit angemerkt, sind immer alle Geschlechter gemeint.</text:p>
            <text:p text:style-name="P43">Qualitäts- und Aktualisierungshinweis</text:p>
            <text:p text:style-name="P44">Das LIB beinhaltet Arbeitsübersetzungen fremdsprachiger Quellen. Auswahl, Verwertung und Verwendung von Informationen im vorliegenden Produkt<text:s/>unterliegen dem Qualitätsmanagement der Staatendokumentation.</text:p>
            <text:p text:style-name="P45">Die Aktualität der verwendeten Quellen wird seitens der Staatendokumentation überprüft. Daher können auch im LIB verwendete Quellen älteren Datums als inhaltlich aktuell erachtet werden.</text:p>
          </table:table-cell>
        </table:table-row>
      </table:table>
      <text:p text:style-name="P46"/>
      <text:soft-page-break/>
      <text:p text:style-name="P47"><text:span text:style-name="T48">Länderspezifische Anmerkungen</text:span></text:p>
      <text:p text:style-name="P49"/>
      <text:p text:style-name="P50">Covid-19:</text:p>
      <text:p text:style-name="Textbody"><text:span text:style-name="T51">Zur aktuellen Anzahl der Krankheits- und Todesfälle in den einzelnen Ländern empfiehlt die Staatendokumentation bei Interesse/Bedarf folgende Websites der WHO:<text:s/></text:span><text:a xlink:href="https://www.who.int/emergencies/diseases/novel-coronavirus-2019/situation-reports" office:target-frame-name="_top" xlink:show="replace"><text:span text:style-name="T52">https://www.who.int/emergencies/diseases/novel-coronavirus-2019/situation-reports</text:span></text:a><text:span text:style-name="T53"><text:s/>oder der Johns-Hopkins-Universität:</text:span></text:p>
      <text:p text:style-name="Textbody"><text:a xlink:href="https://gisanddata.maps.arcgis.com/apps/opsdashboard/index.html#/bda7594740fd40299423467b48e9ecf6" office:target-frame-name="_top" xlink:show="replace"><text:span text:style-name="T54">https://gisanddata.maps.arcgis.com/apps/opsdashboard/index.html#/bda7594740fd40299423467b48e9ecf6</text:span></text:a></text:p>
      <text:p text:style-name="P55">mit täglich aktualisierten Zahlen zu kontaktieren.</text:p>
      <text:soft-page-break/>
      <text:p text:style-name="P56">Inhaltsverzeichnis</text:p>
      <text:table-of-content text:name="_TOC6">
        <text:table-of-content-source text:outline-level="9" text:use-outline-level="true" text:use-index-marks="true" text:use-index-source-styles="false" text:index-scope="document">
          <text:table-of-content-entry-template text:outline-level="1" text:style-name="Standard">
            <text:index-entry-link-start/>
            <text:index-entry-text/>
            <text:index-entry-tab-stop style:leader-char="." style:type="right"/>
            <text:index-entry-page-number/>
            <text:index-entry-link-end/>
          </text:table-of-content-entry-template>
          <text:table-of-content-entry-template text:outline-level="2" text:style-name="Standard">
            <text:index-entry-link-start/>
            <text:index-entry-text/>
            <text:index-entry-tab-stop style:leader-char="." style:type="right"/>
            <text:index-entry-page-number/>
            <text:index-entry-link-end/>
          </text:table-of-content-entry-template>
          <text:table-of-content-entry-template text:outline-level="3" text:style-name="Standard">
            <text:index-entry-link-start/>
            <text:index-entry-text/>
            <text:index-entry-tab-stop style:leader-char="." style:type="right"/>
            <text:index-entry-page-number/>
            <text:index-entry-link-end/>
          </text:table-of-content-entry-template>
          <text:table-of-content-entry-template text:outline-level="4" text:style-name="Standard">
            <text:index-entry-link-start/>
            <text:index-entry-text/>
            <text:index-entry-tab-stop style:leader-char="." style:type="right"/>
            <text:index-entry-page-number/>
            <text:index-entry-link-end/>
          </text:table-of-content-entry-template>
          <text:table-of-content-entry-template text:outline-level="5" text:style-name="Standard">
            <text:index-entry-link-start/>
            <text:index-entry-text/>
            <text:index-entry-tab-stop style:leader-char="." style:type="right"/>
            <text:index-entry-page-number/>
            <text:index-entry-link-end/>
          </text:table-of-content-entry-template>
          <text:table-of-content-entry-template text:outline-level="6" text:style-name="Standard">
            <text:index-entry-link-start/>
            <text:index-entry-text/>
            <text:index-entry-tab-stop style:leader-char="." style:type="right"/>
            <text:index-entry-page-number/>
            <text:index-entry-link-end/>
          </text:table-of-content-entry-template>
          <text:table-of-content-entry-template text:outline-level="7" text:style-name="Standard">
            <text:index-entry-link-start/>
            <text:index-entry-text/>
            <text:index-entry-tab-stop style:leader-char="." style:type="right"/>
            <text:index-entry-page-number/>
            <text:index-entry-link-end/>
          </text:table-of-content-entry-template>
          <text:table-of-content-entry-template text:outline-level="8" text:style-name="Standard">
            <text:index-entry-link-start/>
            <text:index-entry-text/>
            <text:index-entry-tab-stop style:leader-char="." style:type="right"/>
            <text:index-entry-page-number/>
            <text:index-entry-link-end/>
          </text:table-of-content-entry-template>
          <text:table-of-content-entry-template text:outline-level="9" text:style-name="Standard">
            <text:index-entry-link-start/>
            <text:index-entry-text/>
            <text:index-entry-tab-stop style:leader-char="." style:type="right"/>
            <text:index-entry-page-number/>
            <text:index-entry-link-end/>
          </text:table-of-content-entry-template>
        </text:table-of-content-source>
        <text:index-body>
          <text:p text:style-name="P57"><text:a xlink:href="#__RefHeading___Toc732_869923921" office:target-frame-name="_top" xlink:show="replace"><text:span text:style-name="T58"><text:s/>1.<text:s/></text:span><text:span text:style-name="T59"><text:tab/></text:span><text:span text:style-name="T60">Neueste Ereignisse – Integrierte Kurzinformationen</text:span><text:span text:style-name="T61"><text:tab/>5</text:span></text:a></text:p>
          <text:p text:style-name="P62"><text:a xlink:href="#__RefHeading___Toc28323_2332640943" office:target-frame-name="_top" xlink:show="replace"><text:span text:style-name="T63"><text:s/>2.<text:s/></text:span><text:span text:style-name="T64"><text:tab/>Covid-19</text:span><text:span text:style-name="T65"><text:tab/>6</text:span></text:a></text:p>
          <text:p text:style-name="P66"><text:a xlink:href="#__RefHeading___Toc3604_297596519" office:target-frame-name="_top" xlink:show="replace"><text:span text:style-name="T67"><text:s/>3.<text:s/></text:span><text:span text:style-name="T68"><text:tab/>Politische Lage</text:span><text:span text:style-name="T69"><text:tab/>7</text:span></text:a></text:p>
          <text:p text:style-name="P70"><text:a xlink:href="#__RefHeading___Toc4086_297596519" office:target-frame-name="_top" xlink:show="replace"><text:span text:style-name="T71"><text:s/>4.<text:s/></text:span><text:span text:style-name="T72"><text:tab/>Sicherheitslage</text:span><text:span text:style-name="T73"><text:tab/>9</text:span></text:a></text:p>
          <text:p text:style-name="P74"><text:a xlink:href="#__RefHeading___Toc4153_297596519" office:target-frame-name="_top" xlink:show="replace"><text:span text:style-name="T75"><text:s/>5.<text:s/></text:span><text:span text:style-name="T76"><text:tab/>Rechtsschutz / Justizwesen</text:span><text:span text:style-name="T77"><text:tab/>10</text:span></text:a></text:p>
          <text:p text:style-name="P78"><text:a xlink:href="#__RefHeading___Toc4155_297596519" office:target-frame-name="_top" xlink:show="replace"><text:span text:style-name="T79"><text:s/>6.<text:s/></text:span><text:span text:style-name="T80"><text:tab/>Sicherheitsbehörden</text:span><text:span text:style-name="T81"><text:tab/>11</text:span></text:a></text:p>
          <text:p text:style-name="P82"><text:a xlink:href="#__RefHeading___Toc4157_297596519" office:target-frame-name="_top" xlink:show="replace"><text:span text:style-name="T83"><text:s/>7.<text:s/></text:span><text:span text:style-name="T84"><text:tab/>Folter und unmenschliche Behandlung</text:span><text:span text:style-name="T85"><text:tab/>11</text:span></text:a></text:p>
          <text:p text:style-name="P86"><text:a xlink:href="#__RefHeading___Toc4159_297596519" office:target-frame-name="_top" xlink:show="replace"><text:span text:style-name="T87"><text:s/>8.<text:s/></text:span><text:span text:style-name="T88"><text:tab/>Korruption</text:span><text:span text:style-name="T89"><text:tab/>13</text:span></text:a></text:p>
          <text:p text:style-name="P90"><text:a xlink:href="#__RefHeading___Toc4161_297596519" office:target-frame-name="_top" xlink:show="replace"><text:span text:style-name="T91"><text:s/>9.<text:s/></text:span><text:span text:style-name="T92"><text:tab/>NGOs und Menschenrechtsaktivisten</text:span><text:span text:style-name="T93"><text:tab/>13</text:span></text:a></text:p>
          <text:p text:style-name="P94"><text:a xlink:href="#__RefHeading___Toc4165_297596519" office:target-frame-name="_top" xlink:show="replace"><text:span text:style-name="T95"><text:s/>10.<text:s/></text:span><text:span text:style-name="T96"><text:tab/>Wehrdienst und Rekrutierungen</text:span><text:span text:style-name="T97"><text:tab/>14</text:span></text:a></text:p>
          <text:p text:style-name="P98"><text:a xlink:href="#__RefHeading___Toc4171_297596519" office:target-frame-name="_top" xlink:show="replace"><text:span text:style-name="T99"><text:s/>11.<text:s/></text:span><text:span text:style-name="T100"><text:tab/>Allgemeine Menschenrechtslage</text:span><text:span text:style-name="T101"><text:tab/>15</text:span></text:a></text:p>
          <text:p text:style-name="P102"><text:a xlink:href="#__RefHeading___Toc4173_297596519" office:target-frame-name="_top" xlink:show="replace"><text:span text:style-name="T103"><text:s/>12.<text:s/></text:span><text:span text:style-name="T104"><text:tab/>Meinungs- und<text:s/></text:span><text:span text:style-name="T105">Pressefreiheit</text:span><text:span text:style-name="T106"><text:tab/>16</text:span></text:a></text:p>
          <text:p text:style-name="P107"><text:a xlink:href="#__RefHeading___Toc4175_297596519" office:target-frame-name="_top" xlink:show="replace"><text:span text:style-name="T108"><text:s/>13.<text:s/></text:span><text:span text:style-name="T109"><text:tab/>Versammlungs- und Vereinigungsfreiheit, Opposition</text:span><text:span text:style-name="T110"><text:tab/>17</text:span></text:a></text:p>
          <text:p text:style-name="P111"><text:a xlink:href="#__RefHeading___Toc4183_297596519" office:target-frame-name="_top" xlink:show="replace"><text:span text:style-name="T112"><text:s/>14.<text:s/></text:span><text:span text:style-name="T113"><text:tab/>Haftbedingungen</text:span><text:span text:style-name="T114"><text:tab/>19</text:span></text:a></text:p>
          <text:p text:style-name="P115"><text:a xlink:href="#__RefHeading___Toc4185_297596519" office:target-frame-name="_top" xlink:show="replace"><text:span text:style-name="T116"><text:s/>15.<text:s/></text:span><text:span text:style-name="T117"><text:tab/>Todesstrafe</text:span><text:span text:style-name="T118"><text:tab/>20</text:span></text:a></text:p>
          <text:p text:style-name="P119"><text:a xlink:href="#__RefHeading___Toc4187_297596519" office:target-frame-name="_top" xlink:show="replace"><text:span text:style-name="T120"><text:s/>16.<text:s/></text:span><text:span text:style-name="T121"><text:tab/>Religionsfreiheit</text:span><text:span text:style-name="T122"><text:tab/>20</text:span></text:a></text:p>
          <text:p text:style-name="P123"><text:a xlink:href="#__RefHeading___Toc4195_297596519" office:target-frame-name="_top" xlink:show="replace"><text:span text:style-name="T124"><text:s/>17.<text:s/></text:span><text:span text:style-name="T125"><text:tab/>Minderheiten</text:span><text:span text:style-name="T126"><text:tab/>21</text:span></text:a></text:p>
          <text:p text:style-name="P127"><text:a xlink:href="#__RefHeading___Toc4203_297596519" office:target-frame-name="_top" xlink:show="replace"><text:span text:style-name="T128"><text:s/>18.<text:s/></text:span><text:span text:style-name="T129"><text:tab/>Relevante Bevölkerungsgruppen</text:span><text:span text:style-name="T130"><text:tab/>22</text:span></text:a></text:p>
          <text:p text:style-name="P131"><text:a xlink:href="#__RefHeading___Toc4205_297596519" office:target-frame-name="_top" xlink:show="replace"><text:span text:style-name="T132">18.1.<text:s/></text:span><text:span text:style-name="T133"><text:tab/>Frauen</text:span><text:span text:style-name="T134"><text:tab/>22</text:span></text:a></text:p>
          <text:p text:style-name="P135"><text:a xlink:href="#__RefHeading___Toc4207_297596519" office:target-frame-name="_top" xlink:show="replace"><text:span text:style-name="T136">18.2.<text:s/></text:span><text:span text:style-name="T137"><text:tab/>Kinder</text:span><text:span text:style-name="T138"><text:tab/>23</text:span></text:a></text:p>
          <text:p text:style-name="P139"><text:a xlink:href="#__RefHeading___Toc4211_297596519" office:target-frame-name="_top" xlink:show="replace"><text:span text:style-name="T140">18.3.<text:s/></text:span><text:span text:style-name="T141"><text:tab/>Sexuelle Minderheiten</text:span><text:span text:style-name="T142"><text:tab/>25</text:span></text:a></text:p>
          <text:p text:style-name="P143"><text:a xlink:href="#__RefHeading___Toc4213_297596519" office:target-frame-name="_top" xlink:show="replace"><text:span text:style-name="T144"><text:s/>19.<text:s/></text:span><text:span text:style-name="T145"><text:tab/>Bewegungsfreiheit</text:span><text:span text:style-name="T146"><text:tab/>26</text:span></text:a></text:p>
          <text:p text:style-name="P147"><text:a xlink:href="#__RefHeading___Toc4219_297596519" office:target-frame-name="_top" xlink:show="replace"><text:span text:style-name="T148"><text:s/>20.<text:s/></text:span><text:span text:style-name="T149"><text:tab/>Grundversorgung und Wirtschaft</text:span><text:span text:style-name="T150"><text:tab/>27</text:span></text:a></text:p>
          <text:p text:style-name="P151"><text:a xlink:href="#__RefHeading___Toc4223_297596519" office:target-frame-name="_top" xlink:show="replace"><text:span text:style-name="T152"><text:s/>21.<text:s/></text:span><text:span text:style-name="T153"><text:tab/>Medizinische Versorgung</text:span><text:span text:style-name="T154"><text:tab/>29</text:span></text:a></text:p>
          <text:p text:style-name="P155"><text:a xlink:href="#__RefHeading___Toc4229_297596519" office:target-frame-name="_top" xlink:show="replace"><text:span text:style-name="T156"><text:s/>22.<text:s/></text:span><text:span text:style-name="T157"><text:tab/>Rückkehr</text:span><text:span text:style-name="T158"><text:tab/>31</text:span></text:a></text:p>
          <text:p text:style-name="P159"><text:a xlink:href="#__RefHeading___Toc4229_2975965191" office:target-frame-name="_top" xlink:show="replace"><text:span text:style-name="T160"><text:s/>23.<text:s/></text:span><text:span text:style-name="T161"><text:tab/>Dokumente und Staatsbürgerschaft</text:span><text:span text:style-name="T162"><text:tab/>31</text:span></text:a></text:p>
        </text:index-body>
      </text:table-of-content>
      <text:p text:style-name="P163"/>
      <text:h text:style-name="P164" text:outline-level="1"><text:bookmark-start text:name="__RefHeading___Toc732_869923921"/><text:soft-page-break/>Neueste Ereignisse – Integrierte Kurzinformationen<text:bookmark-end text:name="__RefHeading___Toc732_869923921"/></text:h>
      <text:p text:style-name="P165">Keine aktuellen Kurzinformationen vorhanden.</text:p>
      <text:p text:style-name="P166"/>
      <text:p text:style-name="P167"/>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h text:style-name="P197" text:outline-level="1"><text:bookmark-start text:name="__RefHeading___Toc28323_2332640943"/><text:soft-page-break/>Covid-19<text:bookmark-end text:name="__RefHeading___Toc28323_2332640943"/></text:h>
      <text:p text:style-name="P198">Mit Stand 20.9.2022 waren<text:s/>257.156 Covid-19-Fälle aus Simbabwe offiziell der WHO gemeldet worden (WHO o.D.). Das simbabwische Gesundheitsministerium berichtet außerdem von 5.598 Covid-19-Todesfällen (MoHCC 20.9.2022).</text:p>
      <text:p text:style-name="P199">Im Jahr 2021 herrschte ein ständiger Engpass an Impfstoff. Dahingegen lehnten die Behörden die Lieferung von drei Millionen Dosen Johnson&amp;Johnson ab, weil Nebenwirkungen unklar gewesen seien und es Probleme bei der Lagerung gäbe (AI 29.3.2022). Simbabwes landesweite Covid-19-Immunisierungskampagne begann im Feber 2021<text:s/>mit dem Ziel, bis Ende des Jahres 10 Millionen Menschen, d.h. 60 % der Bevölkerung des Landes, zu impfen (AnA 28.9.2021). Das simbabwische Gesundheitsministerium meldete, dass bis zum 19.9.2022 6.505.085 Covid-19-Erstimpfungen [Anm.: was c.a. 44,5 % der Gesamtbevölkerung entspricht] und 4.858.951 [c.a. 32,8 % der Gesamtbevölkerung] Zweitimpfungen verabreicht wurden (MoHCC 20.9.2022). Seit dem 30.8.2021 hat die Regierung damit begonnen, die Beschränkungen zu lockern und Impfungen durch soziale Anreize zu fördern (z. B. wird eine Impfung verlangt, wenn man in Restaurants essen oder die Kirche besuchen will) (PERC 28.10.2021).</text:p>
      <text:p text:style-name="P200">Die sozioökonomischen Auswirkungen von Covid-19 haben Schwachstellen und Ungleichheiten innerhalb des derzeitigen Ernährungssystems und des Zugangs zur Grundversorgung offengelegt (IOM 22.12.2021). Die strengen Lockdown-Maßnahmen der simbabwischen Regierung bedrohten den Lebensunterhalt vieler Bürger, da der Großteil der Arbeitskräfte des Landes im informellen Sektor tätig ist. Eine Umfrage ergab, dass etwa 90 % der Haushalte Einkommensverluste zu beklagen hatten (MDPI 29.6.2022). Der eingeschränkte Zugang zu Nahrungsmitteln ist weit verbreitet, was vor allem auf die steigenden Lebensmittelpreise und die hohen gemeldeten Einkommensverluste zurückzuführen ist. Die Regierung bot der Bevölkerung während der Abriegelungen nur minimale Unterstützung an (PERC 28.10.2021). Die Behörden verordneten eine häusliche Pflege von an Covid-19 Erkrankten. In der Folge wurden Menschen an Krankenhäusern abgewiesen und die Behandlung weitgehend privatisiert (AI 29.3.2022).</text:p>
      <text:p text:style-name="P201">Quellen:</text:p>
      <text:list text:style-name="WWNum2">
        <text:list-item>
          <text:p text:style-name="P202"><text:span text:style-name="T203">AnA – Anadolu Agency (28.9.2021): Zimbabwe makes COVID-19 vaccine mandatory for public employees,<text:s/></text:span><text:a xlink:href="https://www.aa.com.tr/en/africa/zimbabwe-makes-covid-19-vaccine-mandatory-for-public-employees/2376796" office:target-frame-name="_top" xlink:show="replace"><text:span text:style-name="T204">https://www.aa.com.tr/en/africa/zimbabwe-makes-covid-19-vaccine-mandatory-for-public-employees/2376796</text:span></text:a><text:span text:style-name="T205">, Zugriff 21.9.2022</text:span></text:p>
        </text:list-item>
        <text:list-item>
          <text:p text:style-name="P206"><text:span text:style-name="T207">AI – Amnesty International (29.3.2022): Amnesty International Report 2021/22, The State of the W</text:span><text:span text:style-name="T208">orld's Human Rights - Zimbabwe 2021,<text:s/></text:span><text:a xlink:href="https://www.ecoi.net/de/dokument/2070286.html" office:target-frame-name="_top" xlink:show="replace"><text:span text:style-name="T209">https://www.ecoi.net/de/dokument/2070286.html</text:span></text:a><text:span text:style-name="T210">, Zugriff 1.9.2022</text:span></text:p>
        </text:list-item>
        <text:list-item>
          <text:p text:style-name="P211"><text:span text:style-name="T212">IOM – International Organization for</text:span><text:span text:style-name="T213"><text:s/>Migration (22.12.2021): Zimbabwe Crisis Response Plan 2022,<text:s/></text:span><text:a xlink:href="https://crisisresponse.iom.int/response/zimbabwe-crisis-response-plan-2022" office:target-frame-name="_top" xlink:show="replace"><text:span text:style-name="T214">https://crisisresponse.iom.int/response/zimbabwe-crisis-response-plan-2022</text:span></text:a><text:span text:style-name="T215">, Zugriff 21.9.2022</text:span></text:p>
        </text:list-item>
        <text:list-item>
          <text:p text:style-name="P216"><text:span text:style-name="T217">MDPI –<text:s/></text:span><text:span text:style-name="T218">Mu</text:span><text:span text:style-name="T219">ltidisciplinary Digital Publishing Institute</text:span><text:span text:style-name="T220"><text:s/>(29.6.2022): COVID-19 Response in Zimbabwe: The Need for a Paradigm Shift?,<text:s/></text:span><text:a xlink:href="https://www.mdpi.com/2673-8112/2/7/65/htm" office:target-frame-name="_top" xlink:show="replace"><text:span text:style-name="T221">https://www.mdpi.com/2673-8112/2/7/65/htm</text:span></text:a><text:span text:style-name="T222">, Zugriff 21.9.2022</text:span></text:p>
        </text:list-item>
        <text:list-item>
          <text:p text:style-name="P223"><text:span text:style-name="T224">MoHCC – Ministr</text:span><text:span text:style-name="T225">y of Health and Child Care [Simbabwe] (20.9.2022): Covid-19 Daily Update (via Twitter),<text:s/></text:span><text:a xlink:href="https://twitter.com/mohcczim" office:target-frame-name="_top" xlink:show="replace"><text:span text:style-name="T226">https://twitter.com/mohcczim</text:span></text:a><text:span text:style-name="T227">, Zugriff 21.9.2022</text:span></text:p>
        </text:list-item>
        <text:list-item>
          <text:p text:style-name="P228"><text:span text:style-name="T229">PERC – Partnership for Evidence-Based Response to COVID-19 (28.10.2021): F</text:span><text:span text:style-name="T230">inding the Balance: Public health and social measures in Zimbabwe,<text:s/></text:span><text:a xlink:href="https://preventepidemics.org/wp-content/uploads/2021/10/zimbabwe_en_20211028_1236.pdf" office:target-frame-name="_top" xlink:show="replace"><text:span text:style-name="T231">https://preventepidemics.org/wp-content/uploads/2021/10/zimbabwe_en_20211028_1236.pdf</text:span></text:a><text:span text:style-name="T232">,</text:span><text:span text:style-name="T233"><text:s/>Zugriff 21.9.2022</text:span></text:p>
        </text:list-item>
        <text:list-item>
          <text:p text:style-name="P234"><text:span text:style-name="T235">WHO – World Health Organization (o.D.): Zimbabwe,<text:s/></text:span><text:a xlink:href="https://covid19.who.int/region/afro/country/zw" office:target-frame-name="_top" xlink:show="replace"><text:span text:style-name="T236">https://covid19.who.int/region/afro/country/zw</text:span></text:a><text:span text:style-name="T237">, Zugriff 21.9.2022</text:span></text:p>
        </text:list-item>
      </text:list>
      <text:h text:style-name="P238" text:outline-level="1"><text:bookmark-start text:name="__RefHeading___Toc3604_297596519"/>Politische Lage<text:bookmark-end text:name="__RefHeading___Toc3604_297596519"/></text:h>
      <text:p text:style-name="P239">Simbabwe verfügt über eine<text:s/>Legislative aus zwei Kammern. Das Unterhaus, die National Assembly, besteht aus 270 Mitgliedern, von denen 210 direkt gewählt werden. Nach der Überarbeitung der Verfassung im Jahr 2013 sind 60 Sitze für Frauen reserviert. Im Oberhaus, dem Senat, sitzen 78<text:s/>Mitglieder, von denen 60 direkt gewählt werden, darunter 16 traditionelle Häuptlinge und zwei gewählte Vertreter für Menschen mit Behinderungen. Die letzten Präsidentschafts- und Parlamentswahlen fanden am 30.7.2018 statt, für Juli 2023 sind die nächsten Wahlen angesetzt. Staatsoberhaupt und Regierungschef ist Präsident Emmerson Mnangagwa (EI 4.4.2022). Bei den Parlamentswahlen 2018 gewann die Zimbabwe African National Union-Patriotic Front (ZANU-PF) 180 der 270 Sitze in der Nationalversammlung. Die Oppositionspartei Movement for Democratic Change Alliance (MDC-Allianz) erhielt 87 Sitze, und die MDC-T [Anm.: Movement for Democratic Change - Tsvangirai, eine Splitterpartei der MDC-Allianz, die nach ihrem früheren Vorsitzenden Morgan Tsvangirai benannt ist] gewann einen der Sitze (FH 24.2.2022).</text:p>
      <text:p text:style-name="P240"><text:span text:style-name="T241">Emmerson Mnangagwa wurde im Jahr 2018 in allgemeinen Wahlen für eine Amtszeit von fünf Jahren zum Präsidenten gewählt (USDOS 12.4.2022), nachdem das Militär eingegriffen hatte, um den langjährigen Präsidenten Robert Mu</text:span><text:span text:style-name="T242">gabe aufgrund von Spaltungen innerhalb der Regierungspartei abzusetzen (FH 24.2.2022; vgl. EI 4.4.2022). Mnangagwa von der</text:span><text:s text:c="2"/>ZANU-PF<text:s/><text:span text:style-name="T243">erhielt 50,8 % der Stimmen, gefolgt vom Kandidaten der MDC-Allianz, Nelson Chamisa, mit 44,3 % (FH 24.2.2022; vgl. EISA 8.20</text:span><text:span text:style-name="T244">18). Internationale und einheimische Beobachter berichteten von einem friedlichen Wahlkampf, äußerten jedoch Bedenken hinsichtlich des allgemeinen Ablaufs und der Integrität der Wahl (FH 24.2.2022; vgl. USDOS 12.4.2022). Die Beobachter der Entwicklungsgeme</text:span><text:span text:style-name="T245">inschaft des Südlichen Afrika (SADC) und der Europäischen Union (EU) stellten unter anderem fest, dass die Parteien Schwierigkeiten hatten, Zugang zu den Wählerverzeichnissen zu erhalten, dass die staatlichen Medien regierungsfreundlich eingestellt waren,<text:s/></text:span><text:span text:style-name="T246">dass die Briefwahl angefochten wurde, dass der Diaspora das Wahlrecht verweigert wurde und dass Einschüchterungsversuche zugunsten der Regierungspartei eingesetzt wurden (FH 24.2.2022). Die Berichterstattung in den staatlichen Medien war stark zugunsten de</text:span><text:span text:style-name="T247">r ZANU-PF ausgerichtet und ermöglichte fast keinen Informationszugang und keine positive Berichterstattung über die Opposition. Durch eine politisierte Verteilung von Lebensmitteln bestrafte die Regierung Gemeinden, die oppositionelle Ratsmitglieder gewähl</text:span><text:span text:style-name="T248">t hatten, indem sie ihnen Hilfe verweigerte, während sie Gemeinden, die für die ZANU-PF gestimmt hatten, belohnte (USDOS 12.4.2022). Auch wenn bei<text:s/></text:span><text:soft-page-break/><text:span text:style-name="T249">den Wahlen 2018 einige bedeutende schrittweise Verbesserungen zu verzeichnen waren, hat Simbabwe noch kein Ve</text:span><text:span text:style-name="T250">rfahren eingeführt, bei dem alle politischen Parteien gleich behandelt werden und die Bürgerinnen und Bürger darauf vertrauen können, dass sie ihre Stimme abgeben und ihre politische Meinung frei von Angst vor Repressalien äußern können (NDI 29.10.2018).</text:span></text:p>
      <text:p text:style-name="P251">Seit der Unabhängigkeit ist die ZANU-PF die einzige Regierungspartei, abgesehen von einer Machtteilung zwischen 2009 und 2013 (AJ 1.8.2022; vgl. FH 24.2.2022). Dies führt zu Unmut in der simbabwischen Gesellschaft. Viele der schätzungsweise 15 Millionen Einwohner des Landes, die der ZANU-PF die Schuld an der wirtschaftlichen Misswirtschaft geben, fordern lautstark einen Wandel. Die Regierungspartei wird darüber hinaus seit langem beschuldigt, mit Hilfe der Wahlkommission Wahlen gefälscht zu haben (AJ 1.8.2022). Vor diesem Hintergrund führten die verzögerten Wahlergebnisse nach den letzten Wahlen zu Straßenprotesten im Zentrum von Harare, die die Behörden am 1.8.2018 mit Schüssen auf Demonstranten beendeten, wobei sechs Menschen getötet und weitere verletzt wurden<text:span text:style-name="T252"><text:s/>(AJ 1.8.2022; vgl. HRW 2.8.2021).</text:span></text:p>
      <text:p text:style-name="P253"><text:span text:style-name="T254">Simbabwe befindet sich stark unter dem Einfluss des Militärs (SAIIA 13.10.2021; vgl. FH 24.2.2022). Dies hat zur Folge, dass die zivile Führung in Simbabwe nur teilweise durch Wahlen legitimiert ist, während das Mili</text:span><text:span text:style-name="T255">tär, die Polizei und die Geheimdienste parteiisch sind und eine zentrale Rolle bei der Entscheidungsfindung der Regierung einnehmen (BS 29.4.2020). Viele hochrangige Militärs haben Führungspositionen in der ZANU-PF und in der Regierung inne (FH 24.2.2022).</text:span></text:p>
      <text:p text:style-name="P256">Quellen:</text:p>
      <text:list text:style-name="WWNum2" text:continue-numbering="true">
        <text:list-item>
          <text:p text:style-name="P257"><text:span text:style-name="T258">AJ – Al Jazeera (1.8.2022): Zimbabwe electoral appointments spark controversy ahead of 2023,<text:s/></text:span><text:a xlink:href="https://www.aljazeera.com/features/2022/8/1/zimbabwe-electoral-appointments-spark-controversy-ahead-of-2024" office:target-frame-name="_top" xlink:show="replace"><text:span text:style-name="T259">https://www.aljazeera.com/f</text:span><text:span text:style-name="T260">eatures/2022/8/1/zimbabwe-electoral-appointments-spark-controversy-ahead-of-2024</text:span></text:a><text:span text:style-name="T261">, Zugriff 21.9.2022</text:span></text:p>
        </text:list-item>
        <text:list-item>
          <text:p text:style-name="P262"><text:span text:style-name="T263">BS – Bertelsmann Stiftung (29.4.2020): BTI 2020 Country Report Zimbabwe,<text:s/></text:span><text:a xlink:href="https://www.ecoi.net/en/file/local/2029547/country_report_2020_ZWE.pdf" office:target-frame-name="_top" xlink:show="replace"><text:span text:style-name="T264">https://www.ecoi.net/en/file/local/2029547/country_report_2020_ZWE.pdf</text:span></text:a><text:span text:style-name="T265">, Zugriff 21.9.2022</text:span></text:p>
        </text:list-item>
        <text:list-item>
          <text:p text:style-name="P266"><text:span text:style-name="T267">EI – Economist Intelligence (4.4.2022): Zimbabwe – Political Structure,<text:s/></text:span><text:a xlink:href="http://country.eiu.com/article.aspx?articleid=172018800&amp;Country=Zimbabwe&amp;topic=Summary&amp;subtopic=Political+structure" office:target-frame-name="_top" xlink:show="replace"><text:span text:style-name="T268">http://country.eiu.com/article.aspx?articleid=172018800&amp;Country=Zimbabwe&amp;topic=Summary&amp;subtopic=Political+structure</text:span></text:a><text:span text:style-name="T269">, Zugriff 21.9.2022</text:span></text:p>
        </text:list-item>
        <text:list-item>
          <text:p text:style-name="P270"><text:span text:style-name="T271">EISA – Electoral Insitute for Sustainable Democracy in Africa (8.2018): Zimba</text:span><text:span text:style-name="T272">bwe: 2018 Presidential electon results,<text:s/></text:span><text:a xlink:href="https://www.eisa.org/wep/zim2018results.htm" office:target-frame-name="_top" xlink:show="replace"><text:span text:style-name="T273">https://www.eisa.org/wep/zim2018results.htm</text:span></text:a><text:span text:style-name="T274">, Zugriff 21.9.2022</text:span></text:p>
        </text:list-item>
        <text:list-item>
          <text:p text:style-name="P275"><text:span text:style-name="T276">FH – Freedom House (24.2.2022): Freedom in the World 2022 – Zimbabwe,<text:s/></text:span><text:a xlink:href="https://www.ecoi.net/de/dokument/2068837.html" office:target-frame-name="_top" xlink:show="replace"><text:span text:style-name="T277">https://www.ecoi.net/de/dokument/2068837.html</text:span></text:a><text:span text:style-name="T278">, Zugriff 21.9.2022</text:span></text:p>
        </text:list-item>
        <text:list-item>
          <text:p text:style-name="P279"><text:span text:style-name="T280">HRW – Human Rights Watch (2.8.2021): Still No Justice for Zimbabwe’s 2018 Post-Election Violence,<text:s/></text:span><text:a xlink:href="https://www.hrw.org/news/2021/08/02/still-no-justice-zimbabwes-2018-post-election-violence" office:target-frame-name="_top" xlink:show="replace"><text:span text:style-name="T281">https://www.hrw.org/news/2021/08/02/still-no-justice-zimbabwes-2018-post-election-violence</text:span></text:a><text:span text:style-name="T282">, Zugriff 21.9.2022</text:span></text:p>
        </text:list-item>
        <text:list-item>
          <text:p text:style-name="P283"><text:span text:style-name="T284">NDI – National Democratic Institute (29.10.2018): IRI / NDI Zimbabwe International Electio</text:span><text:span text:style-name="T285">n Observation Mission,<text:s/></text:span><text:a xlink:href="https://www.ndi.org/sites/default/files/Zimbabwe%20ZIEOM%20FINAL%20REPORT%20Printer_updated.pdf" office:target-frame-name="_top" xlink:show="replace"><text:span text:style-name="T286">https://www.ndi.org/sites/default/files/Zimbabwe%20ZIEOM%20FINAL%20REPORT%20Printer_updated.pdf</text:span></text:a><text:span text:style-name="T287">, Zugriff 21.9.2022</text:span></text:p>
        </text:list-item>
        <text:list-item>
          <text:p text:style-name="P288"><text:span text:style-name="T289">SAIIA – South</text:span><text:span text:style-name="T290"><text:s/>African Institute of International Affairs (13.10.2021):<text:s/></text:span><text:span text:style-name="T291">Civil society submission to the APRM in Zimbabwe,<text:s/></text:span><text:a xlink:href="https://saiia.org.za/wp-content/uploads/2021/10/ZAPS-Report.pdf" office:target-frame-name="_top" xlink:show="replace"><text:span text:style-name="T292">https://saiia.org.za/wp-content/uploads/2021/10/ZAPS-Report.pdf</text:span></text:a><text:span text:style-name="T293">, Zugriff 21.9.2022</text:span></text:p>
        </text:list-item>
        <text:list-item>
          <text:p text:style-name="P294"><text:span text:style-name="T295">USDOS – United States Department of State [USA] (12.4.2022): Country Report on Human Rights Practices 2021 – Zimbabwe,<text:s/></text:span><text:a xlink:href="https://www.ecoi.net/de/dokument/2071187.html" office:target-frame-name="_top" xlink:show="replace"><text:span text:style-name="T296">https://www.ecoi.net/de/dokument/2071187.html</text:span></text:a><text:span text:style-name="T297">, Zugriff 21.9.2022</text:span></text:p>
        </text:list-item>
      </text:list>
      <text:h text:style-name="P298" text:outline-level="1"><text:bookmark-start text:name="__RefHeading___Toc4086_297596519"/>Sicherheitslage<text:bookmark-end text:name="__RefHeading___Toc4086_297596519"/></text:h>
      <text:p text:style-name="P299">Aufgrund der angespannten wirtschaftlichen Lage und den daraus resultierenden sozialen Spannungen muss in den städtischen Ballungsräumen mit Demonstrationen und teilweise auch mit gewaltsamen Auseinandersetzungen gerechnet werden (AA 14.9.2022; vgl. EDA 7.4.2022). <text:s/></text:p>
      <text:p text:style-name="P300"><text:span text:style-name="T301">Politisch motivierte Gewalt bleibt ein Problem in Simbabwe (CFR 1.6.2022; vgl. IMS 30.6.2022, <text:s/>AI<text:s/></text:span><text:span text:style-name="T302">28.2.2022).<text:s/></text:span><text:span text:style-name="T303">Die staatlichen Sicherheitsapparate, insbeson</text:span><text:span text:style-name="T304">dere die Polizei und die Armee, wurden in der Vergangenheit von der regierenden Zimbabwe African National Union - Patriotic Front (ZANU-PF) eingesetzt, um mit Gewalt, Angst und Einschüchterung darüber zu entscheiden, wer im Land regiert (IMS 30.6.2022). Im</text:span><text:span text:style-name="T305"><text:s/>Kontext der Parlamentswahlen 2023 konzentrieren sich die politischen Parteien bereits auf die parteiinterne Umstrukturierung und die Wählermobilisierung. Diese politischen Aktivitäten gehen mit einer dramatischen Zunahme politisch motivierter Gewalt einhe</text:span><text:span text:style-name="T306">r, die schwere Übergriffe, Entführungen, Zerstörung von Eigentum, willkürliche Festnahmen, Inhaftierungen und Gewaltandrohungen umfasst (HZ 22.10.2021).</text:span></text:p>
      <text:p text:style-name="P307">Quellen:</text:p>
      <text:list text:style-name="WWNum2" text:continue-numbering="true">
        <text:list-item>
          <text:p text:style-name="P308"><text:span text:style-name="T309">AA –</text:span><text:span text:style-name="T310"><text:s/>Auswärtiges Amt [Deutschland] (14.9.2022): Simbabwe – Reise- und Sicherheitshinweise,<text:s/></text:span><text:a xlink:href="https://www.auswaertiges-amt.de/de/simbabwesicherheit/208948" office:target-frame-name="_top" xlink:show="replace"><text:span text:style-name="T311">https://www.auswaertiges-amt.de/de/simbabwesicherheit/208948</text:span></text:a><text:span text:style-name="T312">, Zugriff 20.9.2022</text:span></text:p>
        </text:list-item>
        <text:list-item>
          <text:p text:style-name="P313"><text:span text:style-name="T314">AI – Amnest</text:span><text:span text:style-name="T315">y International (28.2.2022): Zimbabwe: Investigate violence on political opposition supporters,<text:s/></text:span><text:a xlink:href="https://www.amnesty.org/en/latest/news/2022/02/zimbabwe-investigate-violence-on-political-opposition/" office:target-frame-name="_top" xlink:show="replace"><text:span text:style-name="T316">https://www.amnesty.org/en/latest/news/20</text:span><text:span text:style-name="T317">22/02/zimbabwe-investigate-violence-on-political-opposition/</text:span></text:a><text:span text:style-name="T318">, Zugriff 20.9.2022</text:span></text:p>
        </text:list-item>
        <text:list-item>
          <text:p text:style-name="P319"><text:span text:style-name="T320">CFR – Council on Foreign Relations (1.6.2022): Trouble Ahead in Zimbabwe,<text:s/></text:span><text:a xlink:href="https://www.cfr.org/blog/trouble-ahead-zimbabwe" office:target-frame-name="_top" xlink:show="replace"><text:span text:style-name="T321">https://www.cfr.org/blog/trouble-ahea</text:span><text:span text:style-name="T322">d-zimbabwe</text:span></text:a><text:span text:style-name="T323">, Zugriff 20.9.2022</text:span></text:p>
        </text:list-item>
        <text:list-item>
          <text:p text:style-name="P324"><text:span text:style-name="T325">EDA – Eidgenössisches Departement für auswärtige Angelegenheiten [Schweiz] (7.4.2022): Reisehinweise für Simbabwe,<text:s/></text:span><text:a xlink:href="https://www.eda.admin.ch/eda/de/home/vertretungen-undreisehinweise/simbabwe/reisehinweise-fuersimbabwe.html" office:target-frame-name="_top" xlink:show="replace"><text:span text:style-name="T326">https://www.eda.admin.ch/eda/de/home/vertretungen-undreisehinweise/simbabwe/reisehinweise-fuersimbabwe.html</text:span></text:a><text:span text:style-name="T327">, Zugriff 20.9.2022</text:span></text:p>
        </text:list-item>
        <text:list-item>
          <text:p text:style-name="P328"><text:span text:style-name="T329">HZ – Heal Zimbabwe (22.10.2021): Electoral and Politically Motivated Violence Resurgence: October 2021 Human Rights</text:span><text:span text:style-name="T330"><text:s/>Update,<text:s/></text:span><text:a xlink:href="https://kubatana.net/2021/10/22/electoral-and-politically-motivated-violence-resurgence-october-2021-human-rights-update/" office:target-frame-name="_top" xlink:show="replace"><text:span text:style-name="T331">https://kubatana.net/2021/10/22/electoral-and-politically-motivated-violence-resurgence-october-2021-human-r</text:span><text:span text:style-name="T332">ights-update/</text:span></text:a><text:span text:style-name="T333">, Zugriff 20.9.2022</text:span></text:p>
        </text:list-item>
        <text:list-item>
          <text:p text:style-name="P334"><text:span text:style-name="T335">IMS – International Media Support (30.6.2022): Zimbabwe headed for a political dead heat in 2023 election, raising prospects of violence,<text:s/></text:span><text:a xlink:href="https://www.mediasupport.org/blogpost/zimbabwe-headed-for-a-political-dead-heat-in-2023-election-raising-prospects-of-violence/" office:target-frame-name="_top" xlink:show="replace"><text:span text:style-name="T336">https://www.mediasupport.org/blogpost/zimbabwe-headed-for-a-political-dead-heat-in-2023-election-raising-prospects-of-violence/</text:span></text:a><text:span text:style-name="T337">, Zugriff 20.9.2022</text:span></text:p>
        </text:list-item>
        <text:list-item>
          <text:p text:style-name="P338"><text:span text:style-name="T339">USDOS – United States Department of State [USA] (</text:span><text:span text:style-name="T340">12.4.2022): Country Report on Human Rights Practices 2021 – Zimbabwe,<text:s/></text:span><text:a xlink:href="https://www.ecoi.net/de/dokument/2071187.html" office:target-frame-name="_top" xlink:show="replace"><text:span text:style-name="T341">https://www.ecoi.net/de/dokument/2071187.html</text:span></text:a><text:span text:style-name="T342">, Zugriff 20.9.2022</text:span></text:p>
        </text:list-item>
      </text:list>
      <text:h text:style-name="P343" text:outline-level="1"><text:bookmark-start text:name="__RefHeading___Toc4153_297596519"/>Rechtsschutz / Justizwesen<text:bookmark-end text:name="__RefHeading___Toc4153_297596519"/></text:h>
      <text:p text:style-name="P344">Das simbabwische<text:s/>Rechtssystem stellt eine Kombination aus englisch-römisch-niederländischem Recht dar (NYUL 8.2021). Der Chief Justice steht an der Spitze der Judikative und ist für das Verfassungsgericht und den Obersten Gerichtshof zuständig. Höchste Instanzen sind der Supreme Court und der High Court (CP 27.4.2022). In der neuen simbabwischen Verfassung wird das<text:s/><text:soft-page-break/>Gewohnheitsrecht (Costumary Law) in verschiedenen Bestimmungen ausdrücklich anerkannt. Das Gewohnheitsrecht bezieht sich auf die Sitten und Gebräuche der Stämme<text:s/>in Simbabwe (NYUL 8.2021)</text:p>
      <text:p text:style-name="P345">Die Verfassung sieht eine unabhängige Justiz vor, aber die Regierung hat den Einfluss der Exekutive auf die Gerichte und die Einmischung in Gerichtsentscheidungen verstärkt. Die Justiz ist, insbesondere bei Fällen, in denen hochrangige Regierungsbeamte, politisch vernetzte Personen sowie Personen und Organisationen, die Rechtsmittel wegen Menschenrechtsverletzungen einlegen wollen, politischer Einflussnahme und Einschüchterung ausgesetzt (USDOS 12.4.2022). Der Druck auf die Gerichte, Maßnahmen der Exekutive zu billigen und die Interessen der regierenden Zimbabwe African National Union - Patriotic Front (ZANU-PF) zu schützen, untergräbt die Unabhängigkeit der Justiz (FH 24.2.2022). Zeitweise stellt die Justiz trotz des starken Drucks<text:s/>der Regierung ihre Unabhängigkeit unter Beweis, worauf die Regierung jedoch häufig Richter entlässt (USDOS 12.4.2022; vgl. FH 24.2.2022). Im Jahr 2021 wurden zwei Verfassungsänderungen umgesetzt, mit denen die Unabhängigkeit der Justiz weiter unterminiert<text:s/>wird. Der Präsident darf nun höherrangige Richter ohne jegliches Hearing und ohne Auswahlverfahren ernennen und befördern (AI 29.3.2022).</text:p>
      <text:p text:style-name="P346">Der verfassungsrechtlich vorgeschriebene Schutz eines fairen Verfahrens wird nicht durchgesetzt (FH 24.2.2022; vgl. USDOS 12.4.2022), sei es auf Grund politischen Drucks oder durch die bei der Justiz weit verbreitete Korruption (USDOS 12.4.2022). Das Sicherheitspersonal missachtet häufig grundlegende Rechte in Bezug auf Festnahme, Durchsuchung und Beschlagnahme (FH 24.2.2022). Auch Anwälte werden unter fadenscheinigen Anschuldigungen inhaftiert und verhaftet (FH 24.2.2022; vgl. OHCHR 21.9.2021). Die Regierungsbeamten legen den Begriff der Staatssicherheit großzügig aus, so dass er auch Prozesse und Anhörungen von Angeklagten umfasst, die gegen die Regierung protestieren oder über die Korruption der Regierung berichten. Einzelpersonen können in Zivilsachen kostenlosen Rechtsbeistand bei der Legal Resources Foundation oder den Zimbabwe Lawyers for Human Rights beantragen. Auch die Zimbabwe Women Lawyers Association bietet Frauen und Jugendlichen kostenlosen Rechtsbeistand. Das Gesetz sieht eine kostenlose Dolmetscherleistung vor, und Dolmetscher in den Sprachen Shona-Englisch und Ndebele-Englisch stehen im Allgemeinen zu Verfügung. Das Recht auf angemessene Zeit und Einrichtungen zur Vorbereitung der Verteidigung ist ebenfalls gesetzlich verankert, wird jedoch häufig nicht eingehalten (USDOS 12.4.2022).</text:p>
      <text:p text:style-name="P347">Quellen:</text:p>
      <text:list text:style-name="WWNum2" text:continue-numbering="true">
        <text:list-item>
          <text:p text:style-name="P348"><text:span text:style-name="T349">AI – Amnesty International (29.3.2022): Amnesty International Rep</text:span><text:span text:style-name="T350">ort 2021/22, The State of the World's Human Rights - Zimbabwe 2021,<text:s/></text:span><text:a xlink:href="https://www.ecoi.net/de/dokument/2070286.html" office:target-frame-name="_top" xlink:show="replace"><text:span text:style-name="T351">https://www.ecoi.net/de/dokument/2070286.html</text:span></text:a><text:span text:style-name="T352">, Zugriff 1.9.2022</text:span></text:p>
        </text:list-item>
        <text:list-item>
          <text:p text:style-name="P353"><text:span text:style-name="T354">CP – Constitute Project (27.4.2022): Zimbabwe’s Constitution<text:s/></text:span><text:span text:style-name="T355">of 2013,<text:s/></text:span><text:a xlink:href="https://www.constituteproject.org/constitution/Zimbabwe_2013.pdf" office:target-frame-name="_top" xlink:show="replace"><text:span text:style-name="T356">https://www.constituteproject.org/constitution/Zimbabwe_2013.pdf</text:span></text:a><text:span text:style-name="T357">, Zugriff 20.9.2022</text:span></text:p>
        </text:list-item>
        <text:list-item>
          <text:p text:style-name="P358"><text:span text:style-name="T359">FH – Freedom House (24.2.2022): Freedom in the World 2022 – Zimbabwe,<text:s/></text:span><text:a xlink:href="https://www.ecoi.net/de/dokument/2068837.html" office:target-frame-name="_top" xlink:show="replace"><text:span text:style-name="T360">https://www.ecoi.net/de/dokument/2068837.html</text:span></text:a><text:span text:style-name="T361">, Zugriff 20.9.2022</text:span></text:p>
        </text:list-item>
        <text:list-item>
          <text:p text:style-name="P362"><text:span text:style-name="T363">NYUL<text:s/></text:span><text:span text:style-name="T364">–</text:span><text:span text:style-name="T365"><text:s/>New York University School of Law <text:s/>(8.2021): UPDATE: The Law in Zimbabwe,<text:s/></text:span><text:a xlink:href="https://www.nyulawglobal.org/globalex/Zimbabwe1.html" office:target-frame-name="_top" xlink:show="replace"><text:span text:style-name="T366">https://www.nyulawglobal.org/globalex/Zimbabwe1.html</text:span></text:a><text:span text:style-name="T367">, Zugriff 20.9.2022</text:span></text:p>
        </text:list-item>
        <text:list-item>
          <text:p text:style-name="P368"><text:span text:style-name="T369">OHCHR – UN Office of the High Commissioner for Human Rights (21.9.2021): Attacks on Human Rights Lawyers 2020/21 Report,<text:s/></text:span><text:a xlink:href="https://www.ohchr.org/sites/default/files/2022-04/l4l-zlhr-report-on-zimbabwe-final-september-2021_0.pdf" office:target-frame-name="_top" xlink:show="replace"><text:span text:style-name="T370">https://www.ohchr.org/sites/default/files/2022-04/l4l-zlhr-report-on-zimbabwe-final-september-2021_0.pdf</text:span></text:a><text:span text:style-name="T371">. Zugriff 19.9.2022</text:span></text:p>
        </text:list-item>
        <text:list-item>
          <text:p text:style-name="P372"><text:span text:style-name="T373">USDOS – United States Department of State [USA] (12.4.2022):<text:s/></text:span><text:span text:style-name="T374">Country Report on Human Rights Practices 2021 – Zimbabwe,<text:s/></text:span><text:a xlink:href="https://www.ecoi.net/de/dokument/2071187.html" office:target-frame-name="_top" xlink:show="replace"><text:span text:style-name="T375">https://www.ecoi.net/de/dokument/2071187.html</text:span></text:a><text:span text:style-name="T376">, Zugriff 20.9.2022</text:span></text:p>
        </text:list-item>
      </text:list>
      <text:h text:style-name="P377" text:outline-level="1"><text:bookmark-start text:name="__RefHeading___Toc4155_297596519"/>Sicherheitsbehörden<text:bookmark-end text:name="__RefHeading___Toc4155_297596519"/></text:h>
      <text:p text:style-name="P378">Die Polizei (Zimbabwe Republic Police/ZRP) sorgt für die innere Sicherheit. Die Polizei und die Einwanderungsbehörde, die beide dem Innenministerium unterstellt sind, sind in erster Linie für die Durchsetzung der Einwanderungs- und Grenzkontrollen zuständig. Obwohl die Polizei dem Innenministerium unterstellt ist, kann das Präsidialamt die Polizei anweisen, auf zivile Unruhen zu reagieren. Die nationale Armee und die Luftwaffe Simbabwes bilden die simbabwischen Verteidigungskräfte und sind dem Verteidigungsminister unterstellt. Das Militär ist für die äußere Sicherheit zuständig, hat aber auch einige Aufgaben im Bereich der inneren Sicherheit. Die dem Präsidialamt unterstellte Central Intelligence Organization (CIO) ist sowohl für die innere als auch für die äußere Sicherheit zuständig. Die zivilen Behörden<text:s/>hatten bisweilen keine wirksame Kontrolle über die Sicherheitskräfte (USDOS 12.4.2022) und das Militär mischt sich weiterhin in die zivile Regierungsführung ein. Auch nach dem Sturz des ehemaligen Präsidenten Robert Mugabes im Jahr 2017 spielt das Militär<text:s/>weiterhin eine entscheidende Rolle in politischen Angelegenheiten (FH 24.20.2022). Die enge Beziehung zwischen dem Oberkommando des Militärs und der Regierungspartei stellt für die Oppositionsparteien ein Problem dar (TAR 27.10.2021).</text:p>
      <text:p text:style-name="P379">Quellen:</text:p>
      <text:list text:style-name="WWNum2" text:continue-numbering="true">
        <text:list-item>
          <text:p text:style-name="P380"><text:span text:style-name="T381">FH – Freedo</text:span><text:span text:style-name="T382">m House (24.2.2022): Freedom in the World 2022 – Zimbabwe,<text:s/></text:span><text:a xlink:href="https://www.ecoi.net/de/dokument/2068837.html" office:target-frame-name="_top" xlink:show="replace"><text:span text:style-name="T383">https://www.ecoi.net/de/dokument/2068837.html</text:span></text:a><text:span text:style-name="T384">, Zugriff 20.9.2022</text:span></text:p>
        </text:list-item>
        <text:list-item>
          <text:p text:style-name="P385"><text:span text:style-name="T386">TAR – The Africa Report (27.10.2021): Angola, South Africa,<text:s/></text:span><text:span text:style-name="T387">Zambia, Zimbabwe...Is the army the new kingmaker in the SADC?<text:s/></text:span><text:a xlink:href="https://www.theafricareport.com/124247/angola-south-africa-zambia-zimbabwe-is-the-army-the-new-kingmaker-in-the-sadc/" office:target-frame-name="_top" xlink:show="replace"><text:span text:style-name="T388">https://www.theafricareport.com/124247/angola-south-africa-</text:span></text:a></text:p>
        </text:list-item>
        <text:list-item>
          <text:p text:style-name="P389"><text:span text:style-name="T390">USDOS – United States</text:span><text:span text:style-name="T391"><text:s/>Department of State [USA] (12.4.2022): Country Report on Human Rights Practices 2021 – Zimbabwe,<text:s/></text:span><text:a xlink:href="https://www.ecoi.net/de/dokument/2071187.html" office:target-frame-name="_top" xlink:show="replace"><text:span text:style-name="T392">https://www.ecoi.net/de/dokument/2071187.html</text:span></text:a><text:span text:style-name="T393">, Zugriff 20.9.2022</text:span></text:p>
        </text:list-item>
      </text:list>
      <text:h text:style-name="P394" text:outline-level="1"><text:bookmark-start text:name="__RefHeading___Toc4157_297596519"/>Folter und unmenschliche Behandlung<text:bookmark-end text:name="__RefHeading___Toc4157_297596519"/></text:h>
      <text:p text:style-name="P395">Die Verfassung verbietet Folter und andere grausame, unmenschliche oder erniedrigende Behandlung oder Bestrafung (USDOS 12.4.2022); es gibt jedoch Berichte, dass Polizisten, sowie zivile und militärische Geheimdienstmitarbeiter solche Praktiken ungestraft anwenden (USDOS 12.4.2022; vgl. HRW 13.1.2022, FH 24.2.2022).NGOs berichten, dass Sicherheitskräfte Bürger in Gewahrsam entführen, angreifen und foltern – einschließlich gezielter Angriffe auf und Folterungen von Aktivisten der Zivilgesellschaft, Gewerkschaftsführern, Oppositionellen und anderen<text:s/><text:soft-page-break/>vermeintlichen Regierungsgegnern. Während des gesamten Jahres 2021 wendete die Polizei bei der Festnahme, Inhaftierung und Vernehmung von Straftätern exzessive Gewalt an, einschließlich der Anwendung von Folter während des Polizeigewahrsams (USDOS 12.4.2022; vgl. HRW 13.1.2022). Untersuchungen von Human Rights Watch ergaben, dass die Sicherheitskräfte bei der Niederschlagung landesweiter Proteste im Jänner 2019 exzessive und tödliche Gewalt angewendet haben (HRW 13.1.2022; vgl. OHCHR 21.9.2021). Lokale Gruppen berichteten diesbezüglich, dass die Sicherheitskräfte mit scharfer Munition schossen, wodurch 17 Menschen getötet wurden, und dass uniformierte Soldaten während und nach diesen Protesten mindestens 17 Frauen vergewaltigten. Keiner der Sicherheitskräfte wurde verhaftet oder strafrechtlich verfolgt (HRW 13.1.2022). Am 16.1.2021 schossen Soldaten auf Dorfbewohner, einer davon wurde getötet, mehrere andere verletzt. Sechs Soldaten wurden verhaftet und des Mordes angeklagt (AI 29.3.2022).</text:p>
      <text:p text:style-name="P396"><text:span text:style-name="T397">Zwischen Jänner und Oktober 2021 dokumentierte das<text:s/></text:span><text:span text:style-name="T398">Zimbabwe Human Rights NGO Forum<text:s/></text:span><text:span text:style-name="T399">mindestens 253 Fälle von organisierter Gewalt und Folter sowie zwei Fälle von Entführungen, an denen Sicherheitskräfte beteiligt waren<text:s/></text:span><text:span text:style-name="T400">(HRFZ 24.6</text:span><text:span text:style-name="T401">.2022)</text:span><text:span text:style-name="T402">. Während der Abriegelung aufgrund von Covid-19 setzten uniformierte und zivile Armee- und Polizeibeamte systematisch Schlagstöcke gegen Zivilisten ein, weil sie gegen die nationalen Lockdown-Vorschriften verstoßen hatten</text:span><text:span text:style-name="T403"><text:s/>(HRFZ 24.6.2022; vgl. USDOS<text:s/></text:span><text:span text:style-name="T404">12.4.2022).</text:span></text:p>
      <text:p text:style-name="P405">Menschenrechtsexperten der Vereinten Nationen vermuten, dass Fälle von Verschwindenlassen und Folter darauf abzielen, die anhaltenden Proteste und abweichenden Handlungen von Oppositionsaktivisten zu unterdrücken (OHCHR 21.9.2021).</text:p>
      <text:p text:style-name="P406">Quellen:</text:p>
      <text:list text:style-name="WWNum2" text:continue-numbering="true">
        <text:list-item>
          <text:p text:style-name="P407"><text:span text:style-name="T408">AI</text:span><text:span text:style-name="T409"><text:s/>– Amnesty International (19.7.2022): Joanah Mamombe, Cecillia Chimbiri and Netsai Marova,<text:s/></text:span><text:a xlink:href="https://www.amnestyusa.org/joanah-mamombe-cecillia-chimb-and-netsai-marovairi/" office:target-frame-name="_top" xlink:show="replace"><text:span text:style-name="T410">https://www.amnestyusa.org/joanah-mamombe-cecillia-chimb-and-netsai-m</text:span><text:span text:style-name="T411">arovairi/</text:span></text:a><text:span text:style-name="T412">, Zugriff 20.9.2022</text:span></text:p>
        </text:list-item>
        <text:list-item>
          <text:p text:style-name="P413"><text:span text:style-name="T414">AI – Amnesty International (29.3.2022): Amnesty International Report 2021/22, The State of the World's Human Rights - Zimbabwe 2021,<text:s/></text:span><text:a xlink:href="https://www.ecoi.net/de/dokument/2070286.html" office:target-frame-name="_top" xlink:show="replace"><text:span text:style-name="T415">https://www.ecoi.net/de/dokumen</text:span><text:span text:style-name="T416">t/2070286.html</text:span></text:a><text:span text:style-name="T417">, Zugriff 1.9.2022</text:span></text:p>
        </text:list-item>
        <text:list-item>
          <text:p text:style-name="P418"><text:span text:style-name="T419">FH – Freedom House (24.2.2022): Freedom in the World 2022 – Zimbabwe,<text:s/></text:span><text:a xlink:href="https://www.ecoi.net/de/dokument/2068837.html" office:target-frame-name="_top" xlink:show="replace"><text:span text:style-name="T420">https://www.ecoi.net/de/dokument/2068837.html</text:span></text:a><text:span text:style-name="T421">, Zugriff 19.9.2022</text:span></text:p>
        </text:list-item>
        <text:list-item>
          <text:p text:style-name="P422"><text:span text:style-name="T423">HRW – Human Rights Watch<text:s/></text:span><text:span text:style-name="T424">(13.1.2022): World Report 2022 – Zimbabwe,<text:s/></text:span><text:a xlink:href="https://www.ecoi.net/de/dokument/2066570.html" office:target-frame-name="_top" xlink:show="replace"><text:span text:style-name="T425">https://www.ecoi.net/de/dokument/2066570.html</text:span></text:a><text:span text:style-name="T426">, Zugriff 19.9.2022</text:span></text:p>
        </text:list-item>
        <text:list-item>
          <text:p text:style-name="P427"><text:span text:style-name="T428">HRFZ – Zimbabwe Human Rights NGO Forum (24.6.2022): State of Human Rights Report Zimb</text:span><text:span text:style-name="T429">abwe 2021,<text:s/></text:span><text:a xlink:href="https://kubatana.net/wp-content/uploads/2022/06/ZIM-NGO-FORUM-STATE-OF-HUMAN-RIGHTS-REPORT-2021-EBOOK-2-2.pdf" office:target-frame-name="_top" xlink:show="replace"><text:span text:style-name="T430">https://kubatana.net/wp-content/uploads/2022/06/ZIM-NGO-FORUM-STATE-OF-HUMAN-RIGHTS-REPORT-2021-EBOOK-2-2.pdf</text:span></text:a><text:span text:style-name="T431">, Zugriff</text:span><text:span text:style-name="T432"><text:s/>16.9.2022</text:span></text:p>
        </text:list-item>
        <text:list-item>
          <text:p text:style-name="P433"><text:span text:style-name="T434">ND – News Day (27.6.2022): Prosecute perpetrators of torture, govt told,<text:s/></text:span><text:a xlink:href="https://www.newsday.co.zw/2022/06/prosecute-perpetrators-of-torture-govt-told" office:target-frame-name="_top" xlink:show="replace"><text:span text:style-name="T435">https://www.newsday.co.zw/2022/06/prosecute-perpetrators-of-torture-govt-told</text:span></text:a><text:span text:style-name="T436">, Zugriff 20.9.2022</text:span></text:p>
        </text:list-item>
        <text:list-item>
          <text:p text:style-name="P437"><text:span text:style-name="T438">OHCHR – UN Office of the High Commissioner for Human Rights (21.9.</text:span><text:span text:style-name="T439">2021): Attacks on Human Rights Lawyers 2020/21 Report,<text:s/></text:span><text:a xlink:href="https://www.ohchr.org/sites/default/files/2022-04/l4l-zlhr-report-on-zimbabwe-final-september-2021_0.pdf" office:target-frame-name="_top" xlink:show="replace"><text:span text:style-name="T440">https://www.ohchr.org/sites/default/files/2022-04/l4l-zlhr-report-on-zimbabwe-f</text:span><text:span text:style-name="T441">inal-september-2021_0.pdf</text:span></text:a><text:span text:style-name="T442">. Zugriff 19.9.2022</text:span></text:p>
        </text:list-item>
        <text:list-item>
          <text:p text:style-name="P443"><text:span text:style-name="T444">USDOS – United States Department of State [USA] (12.4.2022): Country Report on Human Rights Practices 2021 – Zimbabwe,<text:s/></text:span><text:a xlink:href="https://www.ecoi.net/de/dokument/2071187.html" office:target-frame-name="_top" xlink:show="replace"><text:span text:style-name="T445">https://www.ecoi.net/de/dokum</text:span><text:span text:style-name="T446">ent/2071187.html</text:span></text:a><text:span text:style-name="T447">, Zugriff 19.9.2022</text:span></text:p>
        </text:list-item>
      </text:list>
      <text:h text:style-name="P448" text:outline-level="1"><text:bookmark-start text:name="__RefHeading___Toc4159_297596519"/>Korruption<text:bookmark-end text:name="__RefHeading___Toc4159_297596519"/></text:h>
      <text:p text:style-name="P449"><text:span text:style-name="T450">Die Korruption in Simbabwe ist nach wie vor endemisch (HRFZ 24.6.2022; vgl. FH 24.2.2022) und ein wichtiger Faktor, der zur Verschlechterung der wirtschaftlichen Lage des Landes beiträgt (HRFZ 24.6.2022). Früh</text:span><text:span text:style-name="T451">ere Enthüllungen über Bestechung im großen Stil haben nicht zu einer erfolgreichen Strafverfolgung geführt (FH 24.2.2022). Das Gesetz sieht zwar strafrechtliche Sanktionen für die Verurteilung von Korruption vor; die Regierung hat das Gesetz jedoch nicht w</text:span><text:span text:style-name="T452">irksam oder unparteiisch umgesetzt (USDOS 12.4.2022). Obwohl das Land in den letzten zehn Jahren verschiedene politische und institutionelle Maßnahmen zur Bekämpfung der Korruption eingeführt hat (TIZ 8.2022), gab es im Laufe des Jahres 2021 zahlreiche Ber</text:span><text:span text:style-name="T453">ichte über Korruption in der Regierung (USDOS 12.4.2022). Die Korruption hält sowohl im öffentlichen als auch im privaten Sektor an und ist stark institutionalisiert (USDOS 12.4.2022; vgl. TIZ 8.2022). Simbabwe belegte 2021 Platz 157 von 180 Plätzen im int</text:span><text:span text:style-name="T454">ernationalen Korruptionsvergleich von Transparency International (TI 2022).</text:span></text:p>
      <text:p text:style-name="P455">Quellen:</text:p>
      <text:list text:style-name="WWNum2" text:continue-numbering="true">
        <text:list-item>
          <text:p text:style-name="P456"><text:span text:style-name="T457">FH – Freedom House (24.2.2022): Freedom in the World 2022 – Zimbabwe,<text:s/></text:span><text:a xlink:href="https://www.ecoi.net/de/dokument/2068837.html" office:target-frame-name="_top" xlink:show="replace"><text:span text:style-name="T458">https://www.ecoi.net/de/dokument/2068</text:span><text:span text:style-name="T459">837.html</text:span></text:a><text:span text:style-name="T460">, Zugriff 19.9.2022</text:span></text:p>
        </text:list-item>
        <text:list-item>
          <text:p text:style-name="P461"><text:span text:style-name="T462">HRFZ – Zimbabwe Human Rights NGO Forum (24.6.2022): State of Human Rights Report Zimbabwe 2021,<text:s/></text:span><text:a xlink:href="https://kubatana.net/wp-content/uploads/2022/06/ZIM-NGO-FORUM-STATE-OF-HUMAN-RIGHTS-REPORT-2021-EBOOK-2-2.pdf" office:target-frame-name="_top" xlink:show="replace"><text:span text:style-name="T463">https</text:span><text:span text:style-name="T464">://kubatana.net/wp-content/uploads/2022/06/ZIM-NGO-FORUM-STATE-OF-HUMAN-RIGHTS-REPORT-2021-EBOOK-2-2.pdf</text:span></text:a><text:span text:style-name="T465">, Zugriff 16.9.2022</text:span></text:p>
        </text:list-item>
        <text:list-item>
          <text:p text:style-name="P466"><text:span text:style-name="T467">TI – Transperancy International (2022): Corruption Perceptions Index,<text:s/></text:span><text:a xlink:href="https://www.transparency.org/en/cpi/2021" office:target-frame-name="_top" xlink:show="replace"><text:span text:style-name="T468">http</text:span><text:span text:style-name="T469">s://www.transparency.org/en/cpi/2021</text:span></text:a><text:span text:style-name="T470">, Zugriff 19.9.2022</text:span></text:p>
        </text:list-item>
        <text:list-item>
          <text:p text:style-name="P471"><text:span text:style-name="T472">TIZ – Transperancy International Zimbabwe (8.2022): THE NATIONAL ANTI-CORRUPTION INDABA 2022: Building Consensus and Resolve to Tackle Public Sector Corruption,<text:s/></text:span><text:a xlink:href="https://www.tizim.org/wp-content/uploads/2021/11/indaba-report-2022-.pdf" office:target-frame-name="_top" xlink:show="replace"><text:span text:style-name="T473">https://www.tizim.org/wp-content/uploads/2021/11/indaba-report-2022-.pdf</text:span></text:a><text:span text:style-name="T474">, Zugriff 19.9.2022</text:span></text:p>
        </text:list-item>
        <text:list-item>
          <text:p text:style-name="P475"><text:span text:style-name="T476">USDOS – United States Department of State [USA] (12.4.2022): Country Report on Human Rights Practices 2021 – Zimb</text:span><text:span text:style-name="T477">abwe,<text:s/></text:span><text:a xlink:href="https://www.ecoi.net/de/dokument/2071187.html" office:target-frame-name="_top" xlink:show="replace"><text:span text:style-name="T478">https://www.ecoi.net/de/dokument/2071187.html</text:span></text:a><text:span text:style-name="T479">, Zugriff 19.9.2022</text:span></text:p>
        </text:list-item>
      </text:list>
      <text:h text:style-name="P480" text:outline-level="1"><text:bookmark-start text:name="__RefHeading___Toc4161_297596519"/>NGOs und Menschenrechtsaktivisten<text:bookmark-end text:name="__RefHeading___Toc4161_297596519"/></text:h>
      <text:p text:style-name="P481"><text:span text:style-name="T482">Mehrere inländische und internationale Menschenrechtsgruppen sind in Simbabwe tätig und<text:s/></text:span><text:span text:style-name="T483">untersuchen und veröffentlichen ihre Erkenntnisse über Menschenrechtsfälle. Diese Gruppen sind Einschränkungen durch die Regierung, Einmischung, Überwachung, Beschlagnahme von Material und Unterlagen, Verhaftung und anderen Formen der Schikanierung ausgese</text:span><text:span text:style-name="T484">tzt. Zu den wichtigsten inländischen Akteuren der Zivilgesellschaft gehören der Heal Zimbabwe Trust, die Legal Resources Foundation, Women and Men of Zimbabwe Arise, die Women's Coalition, die Zimbabwe Coalition on Debt and Development, das Zimbabwe Electi</text:span><text:span text:style-name="T485">on Support Network, die Zimbabwe Environmental Law Association, das Zimbabwe Human Rights NGO Forum, Zimbabwe Lawyers for Human Rights und das Zimbabwe Peace Project (USDOS 12.4.2022). Das Simbabwe Human Rights NGO Forum<text:s/></text:span><text:soft-page-break/><text:span text:style-name="T486">ist ein Zusammenschluss von 23 Mens</text:span><text:span text:style-name="T487">chenrechts-NGOs in Simbabwe. Zu den Aktivitäten des Forums gehören unter anderem die Herausgabe des Monthly Political Violence Report (MPVR), sowie die Vertretung in Fällen von organisierter Gewalt und Folter vor nationalen und internationalen Gerichten (</text:span><text:span text:style-name="T488">H</text:span><text:span text:style-name="T489">RFZ o.D.). Das Zimbabwe Peace Project (ZPP) berichtet ebenfalls über Menschenrechtsverletzungen und Vorfälle politischer Gewalt (ZPP 8.2022a, ZPP 8.2022b).</text:span></text:p>
      <text:p text:style-name="P490"><text:span text:style-name="T491">NGOs</text:span><text:span text:style-name="T492"><text:s/>unterliegen trotz der in der Verfassung verankerten Rechte Einschränkungen durch Gesetze wie das Criminal Law (Codification and Reform) Act (CLCRA) und das Gesetz über private Freiwilligenorganisationen (PVO). Jede Organisation, die wohltätige oder humani</text:span><text:span text:style-name="T493">täre Arbeit leistet, muss sich als PVO registrieren lassen, und die Unterbrechung der Aktivitäten von PVOs und NGOs durch die Behörden ist relativ häufig. Leiter und Mitglieder von NGOs waren 2021 mit Verhaftungen, Entführungen und anhaltender Kontrolle ko</text:span><text:span text:style-name="T494">nfrontiert (FH 24.2.2022).</text:span></text:p>
      <text:p text:style-name="P495">Quellen:</text:p>
      <text:list text:style-name="WWNum2" text:continue-numbering="true">
        <text:list-item>
          <text:p text:style-name="P496"><text:span text:style-name="T497">FH – Freedom House (24.2.2022): Freedom in the World 2022 – Zimbabwe,<text:s/></text:span><text:a xlink:href="https://www.ecoi.net/de/dokument/2068837.html" office:target-frame-name="_top" xlink:show="replace"><text:span text:style-name="T498">https://www.ecoi.net/de/dokument/2068837.html</text:span></text:a><text:span text:style-name="T499">, Zugriff 19.9.2022</text:span></text:p>
        </text:list-item>
        <text:list-item>
          <text:p text:style-name="P500"><text:span text:style-name="T501">HRFZ – Zimbabwe Human<text:s/></text:span><text:span text:style-name="T502">Rights NGO Forum (o.D.): HR Forum Zim: About us,<text:s/></text:span><text:a xlink:href="https://www.hrforumzim.org/contact-us/members/about/" office:target-frame-name="_top" xlink:show="replace"><text:span text:style-name="T503">https://www.hrforumzim.org/contact-us/members/about/</text:span></text:a><text:span text:style-name="T504">, Zugriff 19.9.2022</text:span></text:p>
        </text:list-item>
        <text:list-item>
          <text:p text:style-name="P505"><text:span text:style-name="T506">USDOS – United States Department of State [USA] (12.4.2022): Coun</text:span><text:span text:style-name="T507">try Report on Human Rights Practices 2021 – Zimbabwe,<text:s/></text:span><text:a xlink:href="https://www.ecoi.net/de/dokument/2071187.html" office:target-frame-name="_top" xlink:show="replace"><text:span text:style-name="T508">https://www.ecoi.net/de/dokument/2071187.html</text:span></text:a><text:span text:style-name="T509">, Zugriff 19.9.2022</text:span></text:p>
        </text:list-item>
        <text:list-item>
          <text:p text:style-name="P510"><text:span text:style-name="T511">ZPP – Zimbabwe Peace Project (8.2022a): Empowering YPwD to Monitor &amp; Docum</text:span><text:span text:style-name="T512">ent Human Rights Violations affecting their Constituency,<text:s/></text:span><text:a xlink:href="https://data.zimpeaceproject.com/api/files/1662977895783dqffqcahuwp.pdf" office:target-frame-name="_top" xlink:show="replace"><text:span text:style-name="T513">https://data.zimpeaceproject.com/api/files/1662977895783dqffqcahuwp.pdf</text:span></text:a><text:span text:style-name="T514">, Zugriff 19.9.2022</text:span></text:p>
        </text:list-item>
        <text:list-item>
          <text:p text:style-name="P515"><text:span text:style-name="T516">ZPP – Zimbabwe Pea</text:span><text:span text:style-name="T517">ce Project (8.2022b): Politics Ruling Law in Zimbabwe,<text:s/></text:span><text:a xlink:href="https://data.zimpeaceproject.com/api/files/1663135878106mpsqb25trhp.pdf" office:target-frame-name="_top" xlink:show="replace"><text:span text:style-name="T518">https://data.zimpeaceproject.com/api/files/1663135878106mpsqb25trhp.pdf</text:span></text:a><text:span text:style-name="T519">, Zugriff 19.9.2922</text:span></text:p>
        </text:list-item>
      </text:list>
      <text:h text:style-name="P520" text:outline-level="1"><text:bookmark-start text:name="__RefHeading___Toc4165_297596519"/>Wehrdienst und Rekrutierungen<text:bookmark-end text:name="__RefHeading___Toc4165_297596519"/></text:h>
      <text:p text:style-name="P521">Es besteht keine Wehrpflicht, im Alter von 18-22 Jahren kann freiwilliger Militärdienst absolviert werden. Frauen sind auch berechtigt, Militärdienst zu leisten (CIA 2.9.2022).</text:p>
      <text:p text:style-name="P522">Quellen:</text:p>
      <text:list text:style-name="WWNum2" text:continue-numbering="true">
        <text:list-item>
          <text:p text:style-name="P523"><text:span text:style-name="T524">CIA – Central Intelligence Agency [USA] (2.9.2022): The Worl</text:span><text:span text:style-name="T525">d Factbook – Zimbabwe,<text:s/></text:span><text:a xlink:href="https://www.cia.gov/the-world-factbook/countries/zimbabwe/" office:target-frame-name="_top" xlink:show="replace"><text:span text:style-name="T526">https://www.cia.gov/the-world-factbook/countries/zimbabwe/</text:span></text:a><text:span text:style-name="T527">, Zugriff 16.9.2022</text:span></text:p>
        </text:list-item>
      </text:list>
      <text:h text:style-name="P528" text:outline-level="1"><text:bookmark-start text:name="__RefHeading___Toc4171_297596519"/>Allgemeine Menschenrechtslage<text:bookmark-end text:name="__RefHeading___Toc4171_297596519"/></text:h>
      <text:p text:style-name="P529"><text:span text:style-name="T530">Simbabwe ist Vertragspartei einiger international</text:span><text:span text:style-name="T531">er Menschenrechtsabkommen (</text:span><text:span text:style-name="T532">HRFZ 24.6.2022; vgl. IWGIA 1.4.2022)</text:span><text:span text:style-name="T533">. Die Verwirklichung der grundlegenden Menschenrechte ist allerdings nach wie vor eine Herausforderung (IWGIA 1.4.2022), wodurch sich die Menschenrechtslage im Land weiter verschlechtert (AI 29</text:span><text:span text:style-name="T534">.3.2022). Die Regierung von Präsident Emmerson Mnangagwa hat es versäumt, sinnvolle Maßnahmen zur Wahrung der Menschenrechte zu ergreifen und Gerechtigkeit für schwere Übergriffe zu gewährleisten, die im Jahr 2021 hauptsächlich von Sicherheitskräften began</text:span><text:span text:style-name="T535">gen wurden (HRW 13.1.2022; vgl. USDOS 12.4.2022). Hinzu kommt, dass die Regierung<text:s/></text:span><text:soft-page-break/><text:span text:style-name="T536">Lockdowns im Zuge der Covid-19-Pandemie dazu verwendet hat, um politische Aktivitäten weiter einzuschränken (AI 29.3.2022; vgl OHCHR 21.9.2021). Entführungen, Folter, willkür</text:span><text:span text:style-name="T537">liche Verhaftungen und andere Übergriffe gegen Oppositionspolitiker und Aktivisten werden nicht ernsthaft untersucht (HRW 13.1.2022; USDOS 12.4.2022, AI 29.3.2022), wodurch Straflosigkeit nach wie vor ein Problem bleibt (USDOS 12.4.2022). Es kommt auch zu<text:s/></text:span><text:span text:style-name="T538">extralegalen Tötungen durch Sicherheitskräfte (AI 29.3.2022).</text:span></text:p>
      <text:p text:style-name="P539"><text:span text:style-name="T540">Die Regierung arbeitet häufig mit dem UNHCR und anderen humanitären Organisationen zusammen, um Flüchtlingen, zurückkehrenden Flüchtlingen, Asylbewerbern und anderen gefährdeten Personen Schutz</text:span><text:span text:style-name="T541"><text:s/>und Hilfe zu bieten. Nach Schätzungen internationaler Organisationen gab es in Simbabwe im Jänner 2022 mehr als 20.000 Binnenflüchtlinge (IDPs). Viele Binnenvertriebene aus früheren Notsituationen leben weiterhin unter katastrophalen Bedingungen und ohne<text:s/></text:span><text:span text:style-name="T542">sanitäre Grundversorgung. Auch bei <text:s/>Zwangsräumungen in Städten werden Menschen vertrieben, die genauen Zahlen hierzu sind nicht bekannt. Binnenvertriebene gehören zu den am stärksten von Ernährungsunsicherheit bedrohten Menschen (USDOS 12.4.2022).</text:span></text:p>
      <text:p text:style-name="P543">Die<text:s/>staatliche Simbabwische Menschenrechtskommission (ZHRC) führt weiterhin Seminare zur Sensibilisierung für die Menschenrechte im Land durch (IWGIA 1.4.2022). Über ihre Website, eine Hotline und mobile Rechtsberatungsstellen, die nach der Aussetzung während<text:s/>der Covid-19-Lockdownregelungen wieder in Betrieb genommen wurden, informiert die ZHRC die Öffentlichkeit und nimmt Beschwerden aus der Bevölkerung zur Untersuchung entgegen. Die ZHRC verfügt jedoch nicht über genügend Ressourcen, um die Zahl der eingegangenen Beschwerden zu untersuchen (USDOS 12.4.2022).</text:p>
      <text:p text:style-name="P544">Die Regierung hat nicht offen versucht, die Arbeit der ZHRC zu behindern, wenn diese kritisch gegenüber den Maßnahmen der Regierung oder der Sicherheitsdienste war. Einige NGOs stellen allerdings die Unabhängigkeit und Wirksamkeit der ZHRC in Frage (USDOS 12.4.2022).</text:p>
      <text:p text:style-name="P545">Quellen:</text:p>
      <text:list text:style-name="WWNum2" text:continue-numbering="true">
        <text:list-item>
          <text:p text:style-name="P546"><text:span text:style-name="T547">AI – Amnesty International (29.3.2022): Amnesty International Report 2021/22, The State of the World's Human Rights - Zimbabwe 2021,<text:s/></text:span><text:a xlink:href="https://www.ecoi.net/de/dokument/2070286.html" office:target-frame-name="_top" xlink:show="replace"><text:span text:style-name="T548">https://www.ecoi.net/de/dokument/2070286.html</text:span></text:a><text:span text:style-name="T549">, Zugriff 1.9.2022</text:span></text:p>
        </text:list-item>
        <text:list-item>
          <text:p text:style-name="P550"><text:span text:style-name="T551">HRFZ – Zimbabwe Human Rights NGO Forum (24.6.2022): State of Human Rights Report Zimbabwe 2021,<text:s/></text:span><text:a xlink:href="https://kubatana.net/wp-content/uploads/2022/06/ZIM-NGO-FORUM-STATE-OF-HUMAN-RIGHTS-REPORT-2021-EBOOK-2-2.pdf" office:target-frame-name="_top" xlink:show="replace"><text:span text:style-name="T552">https://kubatana.net/wp-content/uploads/2022/06/ZIM-NGO-FORUM-STATE-OF-HUMAN-RIGHTS-REPORT-2021-EBOOK-2-2.pdf</text:span></text:a><text:span text:style-name="T553">, Zugriff 16.9.2022</text:span></text:p>
        </text:list-item>
        <text:list-item>
          <text:p text:style-name="P554"><text:span text:style-name="T555">HRW – Human Rights Watch (13.1.2022): World Report 2022 – Zimbabwe,<text:s/></text:span><text:a xlink:href="https://www.ecoi.net/de/dokument/2066570.html" office:target-frame-name="_top" xlink:show="replace"><text:span text:style-name="T556">https://www.ecoi.net/de/dokument/2066570.html</text:span></text:a><text:span text:style-name="T557">, Zugriff 19.9.2022</text:span></text:p>
        </text:list-item>
        <text:list-item>
          <text:p text:style-name="P558"><text:span text:style-name="T559">IWGIA – International Work Group for Indigenous Affairs (1.4.2022): The Indigenous World 2022: Zimbabwe,<text:s/></text:span><text:a xlink:href="https://www.iwgia.org/en/zimbabwe/4646-iw-2022-zimbabwe.html" office:target-frame-name="_top" xlink:show="replace"><text:span text:style-name="T560">https://www.iwgia.org/en/zimbabwe/4646-iw-2022-zimbabwe.html</text:span></text:a><text:span text:style-name="T561">, Zugriff 16.9.2022</text:span></text:p>
        </text:list-item>
        <text:list-item>
          <text:p text:style-name="P562"><text:span text:style-name="T563">OHCHR – UN Office of the High Commissioner for Human Rights (21.9.2021): Attacks on Human Rights Lawyers 2020/21 Report,<text:s/></text:span><text:a xlink:href="https://www.ohchr.org/sites/default/files/2022-04/l4l-zlhr-report-on-zimbabwe-final-september-2021_0.pdf" office:target-frame-name="_top" xlink:show="replace"><text:span text:style-name="T564">https://www.ohchr.org/sites/default/files/2022-04/l4l-zlhr-report-on-zimbabwe-final-september-2021_0.pdf</text:span></text:a><text:span text:style-name="T565">. Zugriff 19.9.2022</text:span></text:p>
        </text:list-item>
        <text:list-item>
          <text:p text:style-name="P566"><text:span text:style-name="T567">USDOS – United States Dep</text:span><text:span text:style-name="T568">artment of State [USA] (12.4.2022): Country Report on Human Rights Practices 2021 – Zimbabwe,<text:s/></text:span><text:a xlink:href="https://www.ecoi.net/de/dokument/2071187.html" office:target-frame-name="_top" xlink:show="replace"><text:span text:style-name="T569">https://www.ecoi.net/de/dokument/2071187.html</text:span></text:a><text:span text:style-name="T570">, Zugriff 19.9.2022</text:span></text:p>
        </text:list-item>
      </text:list>
      <text:h text:style-name="P571" text:outline-level="1"><text:bookmark-start text:name="__RefHeading___Toc4173_297596519"/>Meinungs- und<text:s/>Pressefreiheit<text:bookmark-end text:name="__RefHeading___Toc4173_297596519"/></text:h>
      <text:p text:style-name="P572">Die Verfassung sieht Meinungsfreiheit vor, auch für Mitglieder der Presse und anderer Medien, aber restriktive Gesetzte schränken diese Freiheiten ein (USDOS 12.4.2022; vgl. FH 24.2.2022, <text:s/>IPS 9.5.2022). Die Behörden sind gegenüber Menschen,<text:s/>die abweichende Meinungen äußern, zunehmend feindselig (AI 29.3.2022). Die Simbabwer genießen zwar eine gewisse Freiheit und Offenheit bei privaten Diskussionen, aber die offizielle Überwachung politischer Aktivitäten schreckt vor einer ungehinderten Meinungsäußerung ab. Einzelne Personen wurden wegen kritischer Beiträge in den sozialen Medien verhaftet, was zu einer Selbstzensur im Internet geführt hat (FH 24.2.2022). Personen, die der Beleidigung des Präsidenten und seines Amtes beschuldigt werden, werden nach einem Gesetz angeklagt, das die Untergrabung der Autorität des Präsidenten oder die Beleidigung eines Präsidenten unter Strafe stellt (USDOS 12.4.2022).</text:p>
      <text:p text:style-name="P573">Im Dezember 2021 trat das Gesetz über Cybersicherheit und Datenschutz in Kraft. Mehrere Nichtregierungsorganisationen haben das Gesetz kritisiert, weil es das Recht des Einzelnen auf freie Meinungsäußerung im Internet einschränkt und den Behörden die Möglichkeit bietet, private Kommunikation zu überwachen und Oppositionelle ins Visier zu nehmen (FH<text:s/>24.2.2022; vgl. Pressenza 14.8.2022; HRFZ 24.6.2022).</text:p>
      <text:p text:style-name="P574">Am World Press Freedom Index 2022 von Reporter ohne Grenzen (RSF) liegt Simbabwe auf Platz 137 von 180 untersuchten Staaten (RSF o.D). Damit ist Simbabwe im Vergleich zum Vorjahr um 6 Plätze zurückgefallen (Pressenza 14.8.2022).</text:p>
      <text:p text:style-name="P575">Die Regierung verhaftet, inhaftiert und schikaniert weiterhin Journalisten, Kritiker und Oppositionspolitiker (USDOS 12.4.2022; vgl. IPS 9.5.2022; HRFZ 24.6.2022). Die unabhängigen Medien arbeiten zwar weiter, aber Journalisten<text:s/>und Redakteure üben sich in Selbstzensur (USDOS 12.4.2022; vgl. FH 24.2.2022; RSF 5.2022). Die Telefongespräche von Journalisten werden häufig überwacht (RSF 5.2022). Mindestens 15 Journalisten wurden im Jahr 2021 verhaftet oder von Sicherheitskräften attackiert (AI 29.3.2022). Auch im Jahr 2022 wurden bereits mehrere Journalisten während ihrer Arbeit wegen verschiedener Delikte festgenommen (AJ 16.6.2022). Laut RSF befinden sich derzeit (Stand September 2022) keine Journalisten in Haft (RSF 16.9.2022). Das Land hat zwar einen stetigen Anstieg an Festnahmen von Journalisten zu verzeichnen, welche allerdings trotz oft wochenlanger Untersuchungshaft nicht zu Haftstrafen führen (Pressenza 14.8.2022).</text:p>
      <text:p text:style-name="P576">Quellen:</text:p>
      <text:list text:style-name="WWNum2" text:continue-numbering="true">
        <text:list-item>
          <text:p text:style-name="P577"><text:span text:style-name="T578">AI – Amnesty International (29.3.2022): Amnesty Int</text:span><text:span text:style-name="T579">ernational Report 2021/22, The State of the World's Human Rights - Zimbabwe 2021,<text:s/></text:span><text:a xlink:href="https://www.ecoi.net/de/dokument/2070286.html" office:target-frame-name="_top" xlink:show="replace"><text:span text:style-name="T580">https://www.ecoi.net/de/dokument/2070286.html</text:span></text:a><text:span text:style-name="T581">, Zugriff 1.9.2022</text:span></text:p>
        </text:list-item>
        <text:list-item>
          <text:p text:style-name="P582"><text:span text:style-name="T583">AJ – Al Jazeera (16.6.2022):<text:s/></text:span><text:span text:style-name="T584">In<text:s/></text:span><text:span text:style-name="T585">Zimbabwe, reporter’s conviction sparks fears of renewed abuse,<text:s/></text:span><text:a xlink:href="https://www.aljazeera.com/features/2022/6/16/in-zimbabwe-reporters-conviction-sparks-fears-of-renewed-abuse" office:target-frame-name="_top" xlink:show="replace"><text:span text:style-name="T586">https://www.aljazeera.com/features/2022/6/16/in-zimbabwe-reporters-c</text:span><text:span text:style-name="T587">onviction-sparks-fears-of-renewed-abuse</text:span></text:a><text:span text:style-name="T588">, Zugriff 16.9.2022</text:span></text:p>
        </text:list-item>
        <text:list-item>
          <text:p text:style-name="P589"><text:span text:style-name="T590">FH – Freedom House (24.2.2022): Freedom in the World 2022 – Zimbabwe,<text:s/></text:span><text:a xlink:href="https://www.ecoi.net/de/dokument/2068837.html" office:target-frame-name="_top" xlink:show="replace"><text:span text:style-name="T591">https://www.ecoi.net/de/dokument/2068837.html</text:span></text:a><text:span text:style-name="T592">, Zugriff 15.9.2022</text:span></text:p>
        </text:list-item>
        <text:list-item>
          <text:p text:style-name="P593"><text:span text:style-name="T594">HRFZ – Zimbabwe Human Rights NGO Forum (24.6.2022): State of Human Rights Report Zimbabwe 2021,<text:s/></text:span><text:a xlink:href="https://kubatana.net/wp-content/uploads/2022/06/ZIM-NGO-FORUM-STATE-OF-HUMAN-RIGHTS-REPORT-2021-EBOOK-2-2.pdf" office:target-frame-name="_top" xlink:show="replace"><text:span text:style-name="T595">https://kubatana.net/wp-content/</text:span><text:span text:style-name="T596">uploads/2022/06/ZIM-NGO-FORUM-STATE-OF-HUMAN-RIGHTS-REPORT-2021-EBOOK-2-2.pdf</text:span></text:a><text:span text:style-name="T597">, Zugriff 16.9.2022</text:span></text:p>
        </text:list-item>
        <text:list-item>
          <text:p text:style-name="P598"><text:span text:style-name="T599">IPS – Inter Press Service (9.5.2022): Zimbabwe’s Press Freedom, One Step Forward, Three Steps Backward,<text:s/></text:span><text:a xlink:href="https://www.ipsnews.net/2022/05/zimbabwes-press-freedom-one-step-forward-three-steps-backward/" office:target-frame-name="_top" xlink:show="replace"><text:span text:style-name="T600">https://www.ipsnews.net/2022/05/zimbabwes-press-freedom-one-step-forward-three-steps-backward/</text:span></text:a><text:span text:style-name="T601">, Zugriff 5.10.2022</text:span></text:p>
        </text:list-item>
        <text:list-item>
          <text:p text:style-name="P602"><text:span text:style-name="T603">Pressenza (14.8.2022): Arrests of journalists begin in Zimbabwe under cybersecurity l</text:span><text:span text:style-name="T604">aw,<text:s/></text:span><text:a xlink:href="https://www.pressenza.com/2022/08/arrests-of-journalists-begin-in-zimbabwe-under-cybersecurity-law/" office:target-frame-name="_top" xlink:show="replace"><text:span text:style-name="T605">https://www.pressenza.com/2022/08/arrests-of-journalists-begin-in-zimbabwe-under-cybersecurity-law/</text:span></text:a><text:span text:style-name="T606">, Zugriff 16.9.2022</text:span></text:p>
        </text:list-item>
        <text:list-item>
          <text:p text:style-name="P607"><text:span text:style-name="T608">RSF – Reporter o</text:span><text:span text:style-name="T609">hne Grenzen (16.9.2022): Abuses in real time in Zimbabwe,<text:s/></text:span><text:a xlink:href="https://rsf.org/en/barometer?exaction_pays_pays=96&amp;exaction_pays_annee=2022#exaction-pays" office:target-frame-name="_top" xlink:show="replace"><text:span text:style-name="T610">https://rsf.org/en/barometer?exaction_pays_pays=96&amp;exaction_pays_annee=2022#exaction-pays</text:span></text:a><text:span text:style-name="T611">,<text:s/></text:span><text:span text:style-name="T612">Zugriff 16.9.2022</text:span></text:p>
        </text:list-item>
        <text:list-item>
          <text:p text:style-name="P613"><text:span text:style-name="T614">RSF – Reporter ohne Grenzen (5.2022): Zimbabwe,<text:s/></text:span><text:a xlink:href="https://rsf.org/en/country/zimbabwe" office:target-frame-name="_top" xlink:show="replace"><text:span text:style-name="T615">https://rsf.org/en/country/zimbabwe</text:span></text:a><text:span text:style-name="T616">, Zugriff 16.9.2022</text:span></text:p>
        </text:list-item>
        <text:list-item>
          <text:p text:style-name="P617"><text:span text:style-name="T618">RSF – Reporter ohne Grenzen (o.D.): World Press Freedom Index 2022,<text:s/></text:span><text:a xlink:href="https://rsf.org/en/index" office:target-frame-name="_top" xlink:show="replace"><text:span text:style-name="T619">https://rsf.org/en/index</text:span></text:a><text:span text:style-name="T620">, Zugriff 16.9.2022</text:span></text:p>
        </text:list-item>
        <text:list-item>
          <text:p text:style-name="P621"><text:span text:style-name="T622">USDOS – United StatesDepartment of State [USA] (12.4.2022): Country Report on Human Rights Practices 2021 – Zimbabwe,<text:s/></text:span><text:a xlink:href="https://www.ecoi.net/de/dokument/2071187.html" office:target-frame-name="_top" xlink:show="replace"><text:span text:style-name="T623">htt</text:span><text:span text:style-name="T624">ps://www.ecoi.net/de/dokument/2071187.html</text:span></text:a><text:span text:style-name="T625">, Zugriff 16.9.2022</text:span></text:p>
        </text:list-item>
      </text:list>
      <text:h text:style-name="P626" text:outline-level="1"><text:bookmark-start text:name="__RefHeading___Toc4175_297596519"/>Versammlungs- und Vereinigungsfreiheit, Opposition<text:bookmark-end text:name="__RefHeading___Toc4175_297596519"/></text:h>
      <text:p text:style-name="P627">Die Versammlungsfreiheit ist verfassungsmäßig garantiert, wird aber in der Praxis kaum eingehalten (FH 24.2.2022; vgl. USDOS 12.4.2022), insbesondere hinsichtlich der politischen Opposition und Regierungskritikern (USDOS 12.4.2022). Im November 2019 wurde das repressive Gesetz über die öffentliche Ordnung und Sicherheit durch das Gesetz über die Aufrechterhaltung von Frieden und Ordnung (MOPA) ersetzt, das jedoch nach wie vor strenge Versammlungsbeschränkungen enthält (FH 24.2.2022). Die Behörden haben Versammlungsrechte beschnitten, indem Covid-19-Regeln instrumentalisiert worden sind. Dabei wurde hauptsächlich auf politische Aktivisten, Menschenrechtsaktivisten und Menschen mit abweichenden Meinungen abgezielt (AI 29.3.20222; vgl. USDOS 12.4.2022). Einige solcher Personen wurden festgenommen. Die meisten kamen nach einigen Tagen oder einigen Wochen wieder frei, vereinzelt wurden Haftstrafen ausgesprochen (AI 29.3.2022). Kundgebungen zur Unterstützung der Regierungspartei werden im Allgemeinen nicht behindert, ebenso wie religiöse Versammlungen von Gruppen, die als loyal gegenüber der Regierungspartei gelten (USDOS 12.4.2022). Oppositionsgruppen bemühen sich weiterhin, Versammlungen zu organisieren, aber ihre Bemühungen werden von den Behörden regelmäßig vereitelt. Das Zimbabwe Peace Project (ZPP) verzeichnete im Jahr 2021 weit verbreitete Störungen von Veranstaltungen, Schikanen und Einschüchterungsversuche gegen Oppositionsgruppen und -führer (FH 24.2.2022).</text:p>
      <text:soft-page-break/>
      <text:p text:style-name="P628">Die Verfassung und das Gesetz sehen die Vereinigungsfreiheit vor, aber die Regierung hat auch dieses Recht eingeschränkt. Anhänger der Regierungspartei, manchmal mit direkter Unterstützung der<text:s/>Regierung oder mit stillschweigender Billigung, schüchtern Mitglieder von Organisationen ein, die als regierungsfeindlich angesehen werden (USDOS 12.4.2022).</text:p>
      <text:p text:style-name="P629">Am 5.11.2021 haben die simbabwischen Behörden das Private Voluntary Organisations (PVO) Amendment<text:s/>Bill zur Änderung des Gesetzes über private Freiwilligenorganisation im Amtsblatt veröffentlicht (Veritas o.D.). Bestimmungen in dem Gesetzesentwurf geben der Regierung die uneingeschränkte Befugnis, jede PVO als „hochriskant“ oder „anfällig“ für terroristischen Missbrauch einzustufen, was es ihr ermöglicht, die Registrierung einer PVO zu widerrufen. Organisationen der Zivilgesellschaft haben Bedenken darüber geäußert, dass das Gesetz zur Änderung der PVO gegen nationale, regionale und internationale Standards der Vereinigungsfreiheit verstößt (RFKHR 2.3.2022). Sie betonen, dass das PVO-Gesetz den Behörden einen unkontrollierten Ermessensspielraum einräumt und seine Bestimmungen zu weit gefasste und vage Formulierungen enthalten, die einen Missbrauch gegen politisch missliebige Organisationen begünstigen (RFKHR 2.3.2022; vgl. HRFZ 24.6.2022; INCL 15.6.2022). Der Gesetzentwurf wurde vom parlamentarischen Rechtsausschuss als verfassungskonform eingestuft und durchläuft derzeit die zweite Verhandlungsrunde in der Nationalversammlung (TNH 16.8.2022).</text:p>
      <text:p text:style-name="P630">Quellen:</text:p>
      <text:list text:style-name="WWNum2" text:continue-numbering="true">
        <text:list-item>
          <text:p text:style-name="P631"><text:span text:style-name="T632">AI –</text:span><text:span text:style-name="T633"><text:s/>Amnesty International (29.3.2022): Amnesty International Report 2021/22, The State of the World's Human Rights - Zimbabwe 2021,<text:s/></text:span><text:a xlink:href="https://www.ecoi.net/de/dokument/2070286.html" office:target-frame-name="_top" xlink:show="replace"><text:span text:style-name="T634">https://www.ecoi.net/de/dokument/2070286.html</text:span></text:a><text:span text:style-name="T635">, Zugriff 1.9.2022</text:span></text:p>
        </text:list-item>
        <text:list-item>
          <text:p text:style-name="P636"><text:span text:style-name="T637">FH – Freedom House (24.2.2022): Freedom in the World 2022 – Zimbabwe,<text:s/></text:span><text:a xlink:href="https://www.ecoi.net/de/dokument/2068837.html" office:target-frame-name="_top" xlink:show="replace"><text:span text:style-name="T638">https://www.ecoi.net/de/dokument/2068837.html</text:span></text:a><text:span text:style-name="T639">, Zugriff 15.9.2022</text:span></text:p>
        </text:list-item>
        <text:list-item>
          <text:p text:style-name="P640"><text:span text:style-name="T641">HRFZ – Zimbabwe Human Rights NGO Forum<text:s/></text:span><text:span text:style-name="T642">(24.6.2022): State of Human Rights Report Zimbabwe 2021,<text:s/></text:span><text:a xlink:href="https://kubatana.net/wp-content/uploads/2022/06/ZIM-NGO-FORUM-STATE-OF-HUMAN-RIGHTS-REPORT-2021-EBOOK-2-2.pdf" office:target-frame-name="_top" xlink:show="replace"><text:span text:style-name="T643">https://kubatana.net/wp-content/uploads/2022/06/ZIM-NGO-FORUM-STATE-OF-H</text:span><text:span text:style-name="T644">UMAN-RIGHTS-REPORT-2021-EBOOK-2-2.pdf</text:span></text:a><text:span text:style-name="T645">, Zugriff 16.9.2022</text:span></text:p>
        </text:list-item>
        <text:list-item>
          <text:p text:style-name="P646"><text:span text:style-name="T647">ICNL – International Center for Not-for-Profit Law (15.6.2022): Civic Freedom Monitor: Zimbabwe,<text:s/></text:span><text:a xlink:href="https://www.icnl.org/resources/civic-freedom-monitor/zimbabwe" office:target-frame-name="_top" xlink:show="replace"><text:span text:style-name="T648">https://www.icnl.org/re</text:span><text:span text:style-name="T649">sources/civic-freedom-monitor/zimbabwe</text:span></text:a><text:span text:style-name="T650">, Zugriff 16.9.2022</text:span></text:p>
        </text:list-item>
        <text:list-item>
          <text:p text:style-name="P651"><text:span text:style-name="T652">RFKHR – Robert F. Kennedy Human Rights (2.3.2022): Zimbabwe must withdraw the Private Voluntary Organisations (PVO) Amendment Bill,<text:s/></text:span><text:a xlink:href="https://rfkhumanrights.org/zimbabwe-must-withdraw-the-pvo-amendment-bill" office:target-frame-name="_top" xlink:show="replace"><text:span text:style-name="T653">https://rfkhumanrights.org/zimbabwe-must-withdraw-the-pvo-amendment-bill</text:span></text:a><text:span text:style-name="T654">, Zugriff 15.9.2022</text:span></text:p>
        </text:list-item>
        <text:list-item>
          <text:p text:style-name="P655"><text:span text:style-name="T656">TNH – The News Hawks (16.8.2022): International remittances figures expose PVO Bill folly,<text:s/></text:span><text:a xlink:href="https://thenewshawks.com/international-remittances-figures-expose-pvo-bill-folly/" office:target-frame-name="_top" xlink:show="replace"><text:span text:style-name="T657">https://thenewshawks.com/international-remittances-figures-expose-pvo-bill-folly/</text:span></text:a><text:span text:style-name="T658">, Zugriff 15.9.2022</text:span></text:p>
        </text:list-item>
        <text:list-item>
          <text:p text:style-name="P659"><text:span text:style-name="T660">USDOS – United States Department of State [USA] (12.4.2022): Country Report on Human Rights Practices 202</text:span><text:span text:style-name="T661">1 – Zimbabwe,<text:s/></text:span><text:a xlink:href="https://www.ecoi.net/de/dokument/2071187.html" office:target-frame-name="_top" xlink:show="replace"><text:span text:style-name="T662">https://www.ecoi.net/de/dokument/2071187.html</text:span></text:a><text:span text:style-name="T663">, Zugriff 15.9.2022</text:span></text:p>
        </text:list-item>
        <text:list-item>
          <text:p text:style-name="P664"><text:span text:style-name="T665">Veritas (o.D.): P</text:span><text:span text:style-name="T666">rivate Voluntary Organizations Amendment Bill, H.B. 10, 2021,<text:s/></text:span><text:a xlink:href="http://www.veritaszim.net/node/5325" office:target-frame-name="_top" xlink:show="replace"><text:span text:style-name="T667">http://www.veritaszim.net/node/5325</text:span></text:a><text:span text:style-name="T668">, Zugriff 15.9.2022</text:span></text:p>
        </text:list-item>
      </text:list>
      <text:h text:style-name="P669" text:outline-level="1"><text:bookmark-start text:name="__RefHeading___Toc4183_297596519"/>Haftbedingungen<text:bookmark-end text:name="__RefHeading___Toc4183_297596519"/></text:h>
      <text:p text:style-name="P670">In den Gefängnissen und Haftanstalten herrschen harte Bedingungen. Während einige Gefängnisse unter ihrer Kapazität arbeiten, berichteten NGOs, dass die meisten aufgrund veralteter Infrastruktur<text:s/><text:soft-page-break/>und gerichtlicher Rückstände überbelegt sind (USDOS 12.4.2022). Die überfüllten Gefängnisse sind unhygienisch, es herrscht Lebensmittelknappheit (FH 24.2.2022; vgl. BT 1.9.2022) und die Gefangenen laufen Gefahr, sich mit Krankheiten wie Covid-19 anzustecken (FH 24.2.2022). Krankheiten wie Masern, Tuberkulose und HIV/AIDS-Erkrankungen treten am häufigsten in den Gefängnissen mit den schlechtesten Bedingungen auf. Die Häftlinge haben Zugang zu einer sehr grundlegenden medizinischen<text:s/>Versorgung, da es in fast jedem Gefängnis eine Klinik und einen Arzt gibt. Obwohl die Gefangenen zur medizinischen Behandlung in Krankenhäuser gebracht werden können, führen die unhygienischen Bedingungen und die kalten Winter zu schweren und manchmal tödlichen Erkrankungen (USDOS 12.4.2022).</text:p>
      <text:p text:style-name="P671">Es kommt vor, dass Gefängniswärter Gefangene schlagen und misshandeln (USDOS 12.4.2022; FH 24.2.2022). Die Häftlinge sind bei der Versorgung mit lebenswichtigen Nahrungsmitteln auf Familienangehörige oder andere Häftlinge angewiesen. Gefangene, die als unterernährt eingestuft werden, erhalten zusätzliche Mahlzeiten. Häftlinge, denen eine Kaution verweigert wurde, werden oft mehrere Jahre lang in stark überfüllten Untersuchungshaftanstalten festgehalten, während sie auf ihren Prozess warten. Frauen werden in separaten Gefängnistrakten untergebracht und von weiblichen Wärtern bewacht. Weibliche Häftlinge berichten über Gewalt und sexuellen Missbrauch (USDOS 12.4.2022). Die Kirchen berichten, dass sie mit den simbabwischen Gefängnis- und Strafvollzugsdiensten zusammenarbeiten, um die Lebensbedingungen in den Gefängnissen zu verbessern (USDOS 2.6.2022).</text:p>
      <text:p text:style-name="P672">Quellen:</text:p>
      <text:list text:style-name="WWNum2" text:continue-numbering="true">
        <text:list-item>
          <text:p text:style-name="P673"><text:span text:style-name="T674">BT – Business Times (1.9.2022): Parly pushes for better prison conditions,<text:s/></text:span><text:a xlink:href="https://businesstimes.co.zw/parly-pushes-for-better-prison-conditions/" office:target-frame-name="_top" xlink:show="replace"><text:span text:style-name="T675">https://businesstimes.co.zw/parly-pushes-for-better-prison-conditions/</text:span></text:a><text:span text:style-name="T676">, Zugriff 15.9.2022</text:span></text:p>
        </text:list-item>
        <text:list-item>
          <text:p text:style-name="P677"><text:span text:style-name="T678">FH – Freedom House (24.2.2022): Freedom in the World 2022 – Zimbabwe,<text:s/></text:span><text:a xlink:href="https://www.ecoi.net/de/dokument/2068837.html" office:target-frame-name="_top" xlink:show="replace"><text:span text:style-name="T679">https://www.ecoi.net/de/dokument/2068837.html</text:span></text:a><text:span text:style-name="T680">, Zugriff 15.9.2022</text:span></text:p>
        </text:list-item>
        <text:list-item>
          <text:p text:style-name="P681"><text:span text:style-name="T682">USDOS – United States Department of State [USA] (2.6.2022): 2021 Report on International Religious Freedom: Zimbabwe,<text:s/></text:span><text:a xlink:href="https://www.ecoi.net/de/dokument/2074055.html" office:target-frame-name="_top" xlink:show="replace"><text:span text:style-name="T683">https://www.ecoi.net/de/dokument/2074055.html</text:span></text:a><text:span text:style-name="T684">, Zugriff 15.9.2022</text:span></text:p>
        </text:list-item>
        <text:list-item>
          <text:p text:style-name="P685"><text:span text:style-name="T686">USDOS – United States [USA] (12.4.2022): Country Report on Human Rights Practices 2021 – Zimbabwe,<text:s/></text:span><text:a xlink:href="https://www.ecoi.net/de/dokument/2071187.html" office:target-frame-name="_top" xlink:show="replace"><text:span text:style-name="T687">https://www.ecoi.net/de/dokument/2071187.html</text:span></text:a><text:span text:style-name="T688">, Zugriff 15.9.2022</text:span></text:p>
        </text:list-item>
      </text:list>
      <text:h text:style-name="P689" text:outline-level="1"><text:bookmark-start text:name="__RefHeading___Toc4185_297596519"/>Todesstrafe<text:bookmark-end text:name="__RefHeading___Toc4185_297596519"/></text:h>
      <text:p text:style-name="P690">Die Todesstrafe ist in der simbabwischen Verfassung vorgesehen (NC 7.7.2022; vgl. CP 27.4.2022). Laut Amnesty International wurde im Jahr 2021 ein Mal die Todesstrafe verhängt, zu Ende des Jahres 2021 befanden sich 66 zum Tode verurteilte Männer in Haft, die alle wegen Mordes inhaftiert waren (AI 17.5.2022). Die letzte Hinrichtung wurde im Jahr 2005 vollstreckt. Die Gerichte fällen allerdings weiterhin Todesurteile und diese werden auch in der Berufung bestätigt. Im Jahr 2013 begann der rechtliche Prozess zur Abschaffung der Todesstrafe. Die neue Verfassung, die in Kraft trat, beschränkte die Todesstrafe ausschließlich auf schweren Mord, der von einem Mann zwischen 18<text:s/>und 70 Jahren begangen wurde (TH 20.10.2021).</text:p>
      <text:soft-page-break/>
      <text:p text:style-name="P691">Am 13. April 2021 ordnete der simbabwische Präsident Emmerson Mnangagwa unter anderem die Umwandlung der Todesurteile aller Gefangenen, die seit mindestens acht Jahren in der Todeszelle sitzen, in lebenslange<text:s/>Haftstrafen an (AI 17.5.2022).</text:p>
      <text:p text:style-name="P692">Quellen:</text:p>
      <text:list text:style-name="WWNum2" text:continue-numbering="true">
        <text:list-item>
          <text:p text:style-name="P693"><text:span text:style-name="T694">AI – Amnesty International (17.5.2022): Amnesty International Global Report: Death Sentences and Executions 2021,<text:s/></text:span><text:a xlink:href="https://www.amnesty.org.au/wp-content/uploads/2022/05/REPORT_-Amnesty-Death-Sentences-and-Executions-2021-v2-web.pdf" office:target-frame-name="_top" xlink:show="replace"><text:span text:style-name="T695">https://www.amnesty.org.au/wp-content/uploads/2022/05/REPORT_-Amnesty-Death-Sentences-and-Executions-2021-v2-web.pdf</text:span></text:a><text:span text:style-name="T696">, Zugriff 15.9.2022</text:span></text:p>
        </text:list-item>
        <text:list-item>
          <text:p text:style-name="P697"><text:span text:style-name="T698">CP – Constitute Project (27.4.2022): Zimbabwe’s Constitution of 2013,<text:s/></text:span><text:a xlink:href="https://www.constituteproject.org/constitution/Zimbabwe_2013.pdf" office:target-frame-name="_top" xlink:show="replace"><text:span text:style-name="T699">https://www.constituteproject.org/constitution/Zimbabwe_2013.pdf</text:span></text:a><text:span text:style-name="T700">, Zugriff 15.9.2022</text:span></text:p>
        </text:list-item>
        <text:list-item>
          <text:p text:style-name="P701"><text:span text:style-name="T702">NC – News Central (7.7.2022): Amnesty International in Zambabwe Calls for Ban on Death Penalty,<text:s/></text:span><text:a xlink:href="https://newscentral.africa/amnesty-international-in-zimbabwe-calls-for-ban-on-death-penalty/" office:target-frame-name="_top" xlink:show="replace"><text:span text:style-name="T703">https://newscentral.africa/amnesty-international-in-zimbabwe-calls-for-ban-on-death-penalty/</text:span></text:a><text:span text:style-name="T704">, Zugriff 15.9.2022</text:span></text:p>
        </text:list-item>
        <text:list-item>
          <text:p text:style-name="P705"><text:span text:style-name="T706">TH – The Herald (20.10.2021): Editorial Comme</text:span><text:span text:style-name="T707">nt: Time Ripe for Abolition of Death Penalty,<text:s/></text:span><text:a xlink:href="https://www.herald.co.zw/editorial-comment-time-ripe-for-abolition-of-death-penalty/" office:target-frame-name="_top" xlink:show="replace"><text:span text:style-name="T708">https://www.herald.co.zw/editorial-comment-time-ripe-for-abolition-of-death-penalty/</text:span></text:a><text:span text:style-name="T709">, Zugriff 5.10.2022</text:span></text:p>
        </text:list-item>
      </text:list>
      <text:h text:style-name="P710" text:outline-level="1"><text:bookmark-start text:name="__RefHeading___Toc4187_297596519"/>Religionsfreiheit<text:bookmark-end text:name="__RefHeading___Toc4187_297596519"/></text:h>
      <text:p text:style-name="P711">86 % der Bevölkerung in Simbabwe sind Christen, 11 % geben keine Glaubenszugehörigkeit an; 2 % sind Anhänger traditioneller Religionen und 1 % sind Muslime (USDOS 2.6.2022; vgl. CIA 2.9.2022). Die Verfassung verbietet religiöse Diskriminierung und sieht Religionsfreiheit vor, einschließlich der Freiheit, seine Religion öffentlich oder privat, allein oder zusammen mit anderen auszuüben, zu verbreiten und zum Ausdruck zu bringen (USDOS 2.6.2022). Im Allgemeinen wird die Religionsfreiheit im Land<text:s/>auch geachtet. Glaubensgemeinschaften, die als regierungskritisch empfunden werden, sind jedoch Schikanen ausgesetzt (FH 24.2.2022). So berichten einige NGOs, dass Sicherheitsdienste gegen einige religiöse Amtsträger vorgingen, die sich an politischen Diskussionen beteiligten, die als negativ gegenüber der Regierung wahrgenommen wurden (USDOS 2.6.2022).</text:p>
      <text:p text:style-name="P712">Quellen:</text:p>
      <text:list text:style-name="WWNum2" text:continue-numbering="true">
        <text:list-item>
          <text:p text:style-name="P713"><text:span text:style-name="T714">CIA – Central Intelligence Agency [USA] (2.9.2022): The World Factbook – Zimbabwe,<text:s/></text:span><text:a xlink:href="https://www.cia.gov/the-world-factbook/countries/zimbabwe/" office:target-frame-name="_top" xlink:show="replace"><text:span text:style-name="T715">https://www.cia.gov/the-world-factbook/countries/zimbabwe/</text:span></text:a><text:span text:style-name="T716">, Zugriff 15.9.2022</text:span></text:p>
        </text:list-item>
        <text:list-item>
          <text:p text:style-name="P717"><text:span text:style-name="T718">FH – Freedom House (24.2.2022): Freedom in the World 2022 – Zimbabwe,<text:s/></text:span><text:a xlink:href="https://www.ecoi.net/de/dokument/2068837.html" office:target-frame-name="_top" xlink:show="replace"><text:span text:style-name="T719">https://www.ecoi.net/de/dokument/2068837.html</text:span></text:a><text:span text:style-name="T720">, Zugriff 15.9.2022</text:span></text:p>
        </text:list-item>
        <text:list-item>
          <text:p text:style-name="P721"><text:span text:style-name="T722">USDOS – United States Department of State [USA] (2.6.2022): 2021 Report on International Religious Freedom: Zimbabwe,<text:s/></text:span><text:a xlink:href="https://www.ecoi.net/de/dokument/2074055.html" office:target-frame-name="_top" xlink:show="replace"><text:span text:style-name="T723">https://www.ecoi.net/de/dokument/2074055.html</text:span></text:a><text:span text:style-name="T724">, Zugriff 15.9.2022</text:span></text:p>
        </text:list-item>
      </text:list>
      <text:h text:style-name="P725" text:outline-level="1"><text:bookmark-start text:name="__RefHeading___Toc4195_297596519"/>Minderheiten<text:bookmark-end text:name="__RefHeading___Toc4195_297596519"/></text:h>
      <text:p text:style-name="P726">Laut Regierungsstatistiken macht die ethnische Gruppe der Shona 82 % der Bevölkerung aus, Ndebele 14 %, Weiße und Asiaten weniger als 1 % und andere Gruppen 3 % (USDOS 12.4.2022; vgl. CIA 2.9.2022). Die ethnische Shona-Mehrheit in Simbabwe dominiert die regierende Zimbabwe African National Union-Patriotic Front (ZANU-PF), und Angehörige der Ndebele-Minderheit haben bisweilen ihre<text:s/>Frustration über die politische Marginalisierung sowohl durch die ZANU-PF als auch<text:s/><text:soft-page-break/>durch die Oppositionspartei Movement for Democratic Change Alliance (MDC Allianz) zum Ausdruck gebracht (FH 24.2.2022).</text:p>
      <text:p text:style-name="P727">Die Verfassung enthält fortschrittliche und deutliche Formulierungen zum Schutz von Minderheiten vor Gewalt und Diskriminierung. Bei der Umsetzung ergeben sich – teils schwerwiegende – Lücken, etwa beim Zugang zu persönlichen Identitätsdokumenten für bestimmte ethnische Minderheitengruppen und den daraus resultierenden Auswirkungen auf den Zugang zu Dienstleistungen und Staatenlosigkeit. In der Praxis gibt es weiterhin Diskriminierung aufgrund von Ethnie und Stammeszugehörigkeit (USDOS 12.4.2022).</text:p>
      <text:p text:style-name="P728">Die von der Regierung kontrollierten Medien verunglimpfen keine weißen Bürger mehr oder machen sie für die Probleme des Landes verantwortlich, wie es unter dem früheren Präsidenten Robert Mugabe üblich war. Berichten zufolge werden einige ethnische Minderheiten in den Grenzgebieten, wie das Volk der Tonga in Binga,<text:s/>von Entwicklungsprojekten der Regierung ausgeschlossen. Die Menschen in diesen Gebieten sind von Ernährungsunsicherheit betroffen und verfügen über keine moderne Infrastruktur (USDOS 12.4.2022).</text:p>
      <text:p text:style-name="P729">Quellen:</text:p>
      <text:list text:style-name="WWNum2" text:continue-numbering="true">
        <text:list-item>
          <text:p text:style-name="P730"><text:span text:style-name="T731">CIA – Central Intelligence Agency [USA] (2.9.2022):<text:s/></text:span><text:span text:style-name="T732">The World Factbook – Zimbabwe,<text:s/></text:span><text:a xlink:href="https://www.cia.gov/the-world-factbook/countries/zimbabwe/" office:target-frame-name="_top" xlink:show="replace"><text:span text:style-name="T733">https://www.cia.gov/the-world-factbook/countries/zimbabwe/</text:span></text:a><text:span text:style-name="T734">, Zugriff 15.9.2022</text:span></text:p>
        </text:list-item>
        <text:list-item>
          <text:p text:style-name="P735"><text:span text:style-name="T736">FH – Freedom House (24.2.2022): Freedom in the World 2022 – Zimbabwe,<text:s/></text:span><text:a xlink:href="https://www.ecoi.net/de/dokument/2068837.html" office:target-frame-name="_top" xlink:show="replace"><text:span text:style-name="T737">https://www.ecoi.net/de/dokument/2068837.html</text:span></text:a><text:span text:style-name="T738">, Zugriff 15.9.2022</text:span></text:p>
        </text:list-item>
        <text:list-item>
          <text:p text:style-name="P739"><text:span text:style-name="T740">USDOS – United States Department of State [USA] (12.4.2022): Country Report on Human Rights Practices 2021 – Zimbabwe,<text:s/></text:span><text:a xlink:href="https://www.ecoi.net/de/dokument/2071187.html" office:target-frame-name="_top" xlink:show="replace"><text:span text:style-name="T741">https://www.ecoi.net/de/dokument/2071187.html</text:span></text:a><text:span text:style-name="T742">, Zugriff 15.9.2022</text:span></text:p>
        </text:list-item>
      </text:list>
      <text:h text:style-name="P743" text:outline-level="1"><text:bookmark-start text:name="__RefHeading___Toc4203_297596519"/>Relevante Bevölkerungsgruppen<text:bookmark-end text:name="__RefHeading___Toc4203_297596519"/></text:h>
      <text:h text:style-name="P744" text:outline-level="2"><text:bookmark-start text:name="__RefHeading___Toc4205_297596519"/>Frauen<text:bookmark-end text:name="__RefHeading___Toc4205_297596519"/></text:h>
      <text:p text:style-name="P745">Die Verfassung sieht für Frauen und Männer den gleichen Rechtsstatus und die gleichen Rechte vor (USDOS 12.4.2022; vgl. FH 24.2.2022). Es gibt einen institutionellen Rahmen für die Rechte der Frauen und die Gleichstellung der Geschlechter durch das Ministerium für Frauenangelegenheiten und die Gleichstellungskommission, eine der durch die Verfassung eingerichteten unabhängigen Kommissionen (USDOS 12.4.2022). Trotz des gesetzlichen Schutzes vor geschlechtsspezifischer Diskriminierung werden Frauen in der Praxis erheblich benachteiligt, unter anderem bei Beschäftigung und Entlohnung (FH 24.2.2022; vgl. BS 29.4.2020). Säkulare und religiöse Institutionen in Simbabwe verfestigen Geschlechterstereotypen und die Konstruktionen von Männlichkeit, die Macht, Gewalt und Dominanz betonen (PR 19.5.2022).</text:p>
      <text:p text:style-name="P746">Obwohl das Gesetz Sexualdelikte, einschließlich Vergewaltigung und Vergewaltigung in der Ehe, unter Strafe stellt, sind diese Verbrechen weiterhin weit verbreitet. Frauen wurden sexuell angegriffen, wenn sie sich in öffentlichen Krankenhäusern behandeln ließen, Wasser aus<text:s/><text:soft-page-break/>kommunalen Brunnen holten oder in öffentlichen Verkehrsmitteln fuhren (USDOS 12.4.2022). Laut der Zimbabwe Gender Commission werden täglich mindestens 22 Frauen vergewaltigt. Die Kommission berichtet außerdem, dass eines von drei Mädchen vergewaltigt oder sexuell missbraucht wird, bevor es 18,5 Jahre alt ist. Die Vorsitzende der Zimbabwe Gender Commission verweist auf eine steigende Zahl an Vergewaltigungen und betont, dass viele Fälle aufgrund verschiedener kultureller, religiöser und sozialer Probleme nicht gemeldet werden (SN 7.8.2022). Neben anderen<text:s/>Faktoren hemmen die soziale Stigmatisierung und die gesellschaftliche Wahrnehmung, dass Vergewaltigung eher ein<text:s/>„Normalfall“<text:s/>sei, nach wie vor die Anzeige von Vergewaltigungen (USDOS 12.4.2022). Häusliche Gewalt und geschlechtsspezifische Gewalt haben vor allem während der Covid-19-Pandemie zugenommen (USDOS 12.4.2022; vgl. UNICEF 15.11.2021). Obwohl häusliche Gewalt mit einer<text:s/>Geldstrafe und einer Höchststrafe von 10 Jahren Haft geahndet wird, betrachten die Behörden sie im Allgemeinen als Privatangelegenheit und verfolgen sie selten. Vergewaltigungsopfer erhalten vor Gericht nicht durchgängig Schutz (USDOS 12.4.2022). Nach dem<text:s/>Schwangerschaftsabbruchgesetz von 1977 ist ein Schwangerschaftsabbruch illegal, es sei denn, er wurde von den staatlichen Behörden, darunter auch von den Gerichten, genehmigt. Dabei muss bestätigt werden, dass die Empfängnis unrechtmäßig war. Dies kann der<text:s/>Fall sein bei sexueller Gewalt, Inzest oder anderen gesundheitlichen Umständen, die eine Entbindung unmöglich machen (TH 28.9.2021).</text:p>
      <text:p text:style-name="P747">Der Multiple Indicator Cluster Survey 2019 schätzte die Müttersterblichkeit auf 462 Todesfälle pro 100.000 Lebendgeburten<text:s/>(USDOS 12.4.2022). Viele schwangere Frauen und Mädchen meiden öffentliche Krankenhäuser, da diese nicht adäquat ausgerüstet und nicht kostenlos sind. Hausgeburten wiederum führen zu einem Risiko, an mit einer Geburt verbundenen Verletzungen zu leiden (AI<text:s/>29.3.2022).</text:p>
      <text:p text:style-name="P748">Die von der Regierung kontrollierten Medien führten verschiedene Initiativen zur Bekämpfung geschlechtsspezifischer Gewalt durch Radioprogramme und eine nationale Hotline ein (USDOS 12.4.2022). Zivilgesellschaftliche Organisationen arbeiten gemeinsam mit der Regierung an Kampagnen zur Beendigung von Gewalt gegen Frauen und zur Sensibilisierung der Bevölkerung in allen Provinzen (TH 28.9.2021; vgl. USDOS 12.4.2022).</text:p>
      <text:p text:style-name="P749">Frauen und ihre Interessen sind im politischen System unterrepräsentiert (FH 24.2.2022). Politische Führerinnen und Menschenrechtsaktivistinnen wurden physisch und durch Drohungen und Einschüchterung über soziale Medien angegriffen (USDOS 12.4.2022).</text:p>
      <text:p text:style-name="P750">Quellen:</text:p>
      <text:list text:style-name="WWNum2" text:continue-numbering="true">
        <text:list-item>
          <text:p text:style-name="P751"><text:span text:style-name="T752">AI – Amnesty International (29.3.2022): Amnesty International Report 2021/2</text:span><text:span text:style-name="T753">2, The State of the World's Human Rights - Zimbabwe 2021,<text:s/></text:span><text:a xlink:href="https://www.ecoi.net/de/dokument/2070286.html" office:target-frame-name="_top" xlink:show="replace"><text:span text:style-name="T754">https://www.ecoi.net/de/dokument/2070286.html</text:span></text:a><text:span text:style-name="T755">, Zugriff 1.9.2022</text:span></text:p>
        </text:list-item>
        <text:list-item>
          <text:p text:style-name="P756"><text:span text:style-name="T757">BS – Bertelsmann Stiftung (29.4.2020): BTI 2020 Country Report Zimbabwe</text:span><text:span text:style-name="T758">,<text:s/></text:span><text:a xlink:href="https://www.ecoi.net/en/file/local/2029547/country_report_2020_ZWE.pdf" office:target-frame-name="_top" xlink:show="replace"><text:span text:style-name="T759">https://www.ecoi.net/en/file/local/2029547/country_report_2020_ZWE.pdf</text:span></text:a><text:span text:style-name="T760">, Zugriff 15.9.2022</text:span></text:p>
        </text:list-item>
        <text:list-item>
          <text:p text:style-name="P761"><text:span text:style-name="T762">FH – Freedom House (24.2.2022): Freedom in the World 2022 – Zimbabwe,<text:s/></text:span><text:a xlink:href="https://www.ecoi.net/de/dokument/2068837.html" office:target-frame-name="_top" xlink:show="replace"><text:span text:style-name="T763">https://www.ecoi.net/de/dokument/2068837.html</text:span></text:a><text:span text:style-name="T764">, Zugriff 15.9.2022</text:span></text:p>
        </text:list-item>
        <text:list-item>
          <text:p text:style-name="P765"><text:span text:style-name="T766">PR – Peace Review (19.5.2022): Understanding and Addressing Femicide in Peacetime Zimbabwe,<text:s/></text:span><text:a xlink:href="https://www.tandfonline.com/doi/full/10.1080/10402659.2022.2055894?af=R" office:target-frame-name="_top" xlink:show="replace"><text:span text:style-name="T767">https://www.tandfonline.com/doi/full/10.1080/10402659.2022.2055894?af=R</text:span></text:a><text:span text:style-name="T768">, Zugriff 15.9.2022</text:span></text:p>
        </text:list-item>
        <text:list-item>
          <text:p text:style-name="P769"><text:span text:style-name="T770">SN – Sunday News (7.8.2022): 22 raped per day in Zimbabwe,<text:s/></text:span><text:a xlink:href="https://www.sundaynews.co.zw/22-raped-per-day-in-zimbabwe/" office:target-frame-name="_top" xlink:show="replace"><text:span text:style-name="T771">https://www.sundaynews.co.zw/22-raped-per-day-in-zimbabwe/</text:span></text:a><text:span text:style-name="T772">, Zugriff 15.9.2022</text:span></text:p>
        </text:list-item>
        <text:list-item>
          <text:p text:style-name="P773"><text:span text:style-name="T774">TH – The Herald (28.9.2021): <text:s/>Gender-Based Violence Cases Increase Under Lockdown,<text:s/></text:span><text:a xlink:href="https://www.herald.co.zw/gender-based-violence-cases-increase-under-lockdown/" office:target-frame-name="_top" xlink:show="replace"><text:span text:style-name="T775">https://www.herald.co.zw/gender-based-violence-cases-increase-under-lockdown/</text:span></text:a><text:span text:style-name="T776">, Zugriff 5.10.2022</text:span></text:p>
        </text:list-item>
        <text:list-item>
          <text:p text:style-name="P777"><text:span text:style-name="T778">UNICEF – United Nations Children’s Fund (15.11.2021): Delivering justice to survivors of sexual and ge</text:span><text:span text:style-name="T779">nder-based violence through DNA evidence,<text:s/></text:span><text:a xlink:href="https://www.unicef.org/zimbabwe/stories/delivering-justice-survivors-sexual-and-gender-based-violence-through-dna-evidence" office:target-frame-name="_top" xlink:show="replace"><text:span text:style-name="T780">https://www.unicef.org/zimbabwe/stories/delivering-justice-survivors-sexua</text:span><text:span text:style-name="T781">l-and-gender-based-violence-through-dna-evidence</text:span></text:a><text:span text:style-name="T782">, Zugriff 15.9.2022</text:span></text:p>
        </text:list-item>
        <text:list-item>
          <text:p text:style-name="P783"><text:span text:style-name="T784">USDOS – United States Department of State [USA] (12.4.2022): Country Report on Human Rights Practices 2021 – Zimbabwe,<text:s/></text:span><text:a xlink:href="https://www.ecoi.net/de/dokument/2071187.html" office:target-frame-name="_top" xlink:show="replace"><text:span text:style-name="T785">https://www.ecoi.net/de/dokument/2071187.html</text:span></text:a><text:span text:style-name="T786">, Zugriff 15.9.2022</text:span></text:p>
        </text:list-item>
      </text:list>
      <text:h text:style-name="P787" text:outline-level="2"><text:bookmark-start text:name="__RefHeading___Toc4207_297596519"/>Kinder<text:bookmark-end text:name="__RefHeading___Toc4207_297596519"/></text:h>
      <text:p text:style-name="P788">In Simbabwe gelten 60 % der Kleinkinder als „multidimensional arm“, was bedeutet, dass sie mit mehreren Mangelerscheinungen konfrontiert sind, darunter Unterernährung, unzureichende Bildung und schlechter Zugang zu Gesundheitsversorgung, Wohnraum und sauberem Trinkwasser (LFDW 9.2021). Die Grundbildung in Simbabwe ist weder kostenlos noch universell. Die Verfassung besagt, dass jeder Staatsbürger und jeder Einwohner mit ständigem Wohnsitz im Land das Recht auf eine staatlich finanzierte Grundbildung hat, fügt jedoch den Vorbehalt hinzu, dass der Staat, wenn er Bildung anbietet, „im Rahmen der ihm zur Verfügung stehenden Mittel angemessene gesetzliche und andere Maßnahmen ergreifen muss“.<text:s/>Laut der Volkszählung 2012 besuchten 87 % aller Kinder die Grundschule, aber die Schülerzahlen sanken ab dem Alter von 14 Jahren (USDOS 12.4.2022). Laut UNICEF gehen derzeit 47 % der Jugendlichen (13-18 Jahre) des Landes aufgrund der chronischen Armut, die durch die Pandemie noch verschärft wurde, nicht zur Schule (UNICEF 4.2022).</text:p>
      <text:p text:style-name="P789">In Simbabwe hat die Zahl der Fälle von Kindesmissbrauch zugenommen (TH 2.4.2022). Kindesmissbrauch, einschließlich Inzest, Kindstötung, Aussetzung von Kindern und Vergewaltigung, ist demnach nach wie vor ein ernstes Problem. Im Jahr 2018 gingen bei der NGO Childline mehr als 15.000 Meldungen über Kindesmissbrauch über ihre nationale Hotline ein. Die Bemühungen der Regierung zur Bekämpfung von Kindesmissbrauch sind unzureichend. Die Regierung führt weiterhin ein Fallmanagementprotokoll, um die Bereitstellung von Kinderfürsorgediensten zu steuern. Außerdem gibt es Einrichtungen für minderjährige Opfer von sexuellen Übergriffen und Missbrauch (USDOS 12.4.2022). Bei weiblichen Opfern<text:s/>von sexuellem Missbrauch besteht die Gefahr der frühen Schwangerschaft und der Kinderheirat (TH 2.4.2022). Kinderehen wurden 2016 verboten, aber Faktoren wie Armut, bestimmte religiöse Ansichten und mangelnde Durchsetzung haben die Praxis<text:s/><text:soft-page-break/>aufrechterhalten;<text:s/>ein Drittel der Mädchen wird bis zum Alter von 18 Jahren verheiratet (FH 24.2.2022; vgl. Humanium 3.12.2021). Die Verbreitung von Kinderehen ist in ländlichen Gebieten höher (40 %) als in städtischen Gebieten (21,3 %) (SN 7.8.2022). NGOs berichten außerdem, dass die Zahlen an Teenagerschwangerschaften und Kinderehen während der Covid-19-Pandemie stark zugenommen haben (USDOS 12.4.2022; vgl. FH 24.2.2022). Alleine in den ersten zwei Monaten des Jahres 2021 wurden fast 5.000 minderjährige Mädchen schwanger (AI 29.3.2022). Mit der Kinderheirat verbunden sind sexuelle Übergriffe, sexueller Missbrauch und andere Formen der Gewalt (Humanium 3.12.2021). Die zunehmende wirtschaftliche Not trug auch zum Anstieg des Kindersexhandels bei (USDOS 12.4.2022; vgl. USDOS 29.7.2022).</text:p>
      <text:p text:style-name="P790">Das Gesetz verbietet die schlimmsten Formen der Kinderarbeit vollständig. Es legt das Mindestalter für leichte Arbeit auf 12 Jahre und für die Berufsausbildung auf 16 Jahre fest. Die Gesetze zur Kinderarbeit wurden nicht wirksam durchgesetzt (USDOS 12.4.2022) was dazu führt, dass viele Kinder in Simbabwe kaum eine andere Wahl haben, als zu arbeiten, auch in den schlimmsten Formen der Kinderarbeit (Humanium 2.12.2021). Schätzungen von NGOs zufolge haben während der Covid-19-Pandemie 840.000 Kinder die Schule abgebrochen; viele haben sich der informellen Arbeit angeschlossen (USDOS 12.4.2022).</text:p>
      <text:p text:style-name="P791">In Simbabwe sind Eltern verpflichtet, ihre Kinder im nationalen Register des Landes zu registrieren. In der neuen Verfassung ist festgelegt, dass Geburtsurkunden, Ausweispapiere und Pässe für alle Bürger Simbabwes leicht zugänglich sein müssen. Trotz dieses Gesetzes bleiben viele Kinder in den ländlichen Teilen Simbabwes unregistriert, weil einige zu Hause geboren werden und andere die Gebühren nicht bezahlen<text:s/>können (Humanium 3.12.2021). Laut der Volkszählung 2012 besaß nur eines von drei Kindern unter fünf Jahren eine Geburtsurkunde. Schätzungsweise 39 % der Kinder im schulpflichtigen Alter besitzen keine Geburtsurkunde. Das Fehlen von Geburtsurkunden behindert den Zugang zu öffentlichen Dienstleistungen wie Bildung und Gesundheitsversorgung, was dazu führt, dass viele Kinder nicht zur Schule gehen können und dadurch anfälliger für Ausbeutung sind (USDOS 12.4.2022).</text:p>
      <text:p text:style-name="P792">Quellen:</text:p>
      <text:list text:style-name="WWNum2" text:continue-numbering="true">
        <text:list-item>
          <text:p text:style-name="P793"><text:span text:style-name="T794">AI – Amnesty International (29.3.20</text:span><text:span text:style-name="T795">22): Amnesty International Report 2021/22, The State of the World's Human Rights - Zimbabwe 2021,<text:s/></text:span><text:a xlink:href="https://www.ecoi.net/de/dokument/2070286.html" office:target-frame-name="_top" xlink:show="replace"><text:span text:style-name="T796">https://www.ecoi.net/de/dokument/2070286.html</text:span></text:a><text:span text:style-name="T797">, Zugriff 1.9.2022</text:span></text:p>
        </text:list-item>
        <text:list-item>
          <text:p text:style-name="P798"><text:span text:style-name="T799">FH – Freedom House (24.2.2022):</text:span><text:span text:style-name="T800"><text:s/>Freedom in the World 2022 – Zimbabwe,<text:s/></text:span><text:a xlink:href="https://www.ecoi.net/de/dokument/2068837.html" office:target-frame-name="_top" xlink:show="replace"><text:span text:style-name="T801">https://www.ecoi.net/de/dokument/2068837.html</text:span></text:a><text:span text:style-name="T802">, Zugriff 15.9.2022</text:span></text:p>
        </text:list-item>
        <text:list-item>
          <text:p text:style-name="P803"><text:span text:style-name="T804">Humanium (3.12.2021): Realizing Children’s Rights in Zimbabwe,<text:s/></text:span><text:a xlink:href="https://www.humanium.org/en/zimbabwe/" office:target-frame-name="_top" xlink:show="replace"><text:span text:style-name="T805">https://www.humanium.org/en/zimbabwe/</text:span></text:a><text:span text:style-name="T806">, Zugriff 15.9.2022</text:span></text:p>
        </text:list-item>
        <text:list-item>
          <text:p text:style-name="P807"><text:span text:style-name="T808">LFDW – Licht für die Welt (9.2021): ZIMBABWE: LEAVE NO CHILD BEHIND.<text:s/></text:span><text:span text:style-name="T809">Invest in the early years,<text:s/></text:span><text:a xlink:href="https://www.licht-fuer-die-welt.at/app/uploads/sites/8/2021/09/leave_no_child_behind_country_case_study_zimbabwe_english.pdf" office:target-frame-name="_top" xlink:show="replace"><text:span text:style-name="T810">https://www.licht-fuer-die-welt.at/app/uploads/sites/8/2021/09/leave_no_child_behind_country_case_study_zimbabwe_english.pdf</text:span></text:a><text:span text:style-name="T811">, Zugriff 15.9.2022</text:span></text:p>
        </text:list-item>
        <text:list-item>
          <text:p text:style-name="P812"><text:span text:style-name="T813">SN – Sunday News (7.8.2022): 22 raped per da</text:span><text:span text:style-name="T814">y in Zimbabwe,<text:s/></text:span><text:a xlink:href="https://www.sundaynews.co.zw/22-raped-per-day-in-zimbabwe/" office:target-frame-name="_top" xlink:show="replace"><text:span text:style-name="T815">https://www.sundaynews.co.zw/22-raped-per-day-in-zimbabwe/</text:span></text:a><text:span text:style-name="T816">, Zugriff 15.9.2022</text:span></text:p>
        </text:list-item>
        <text:list-item>
          <text:p text:style-name="P817"><text:span text:style-name="T818">TH – The Herald (2.4.2022): Close Relatives Nailed in 90pc of Sexual Abuse, GBV Cases,<text:s/></text:span><text:a xlink:href="https://www.herald.co.zw/close-relatives-nailed-in-90pc-of-sexual-abuse-gbv-cases/" office:target-frame-name="_top" xlink:show="replace"><text:span text:style-name="T819">https://www.herald.co.zw/close-relatives-nailed-in-90pc-of-sexual-abuse-gbv-cases/</text:span></text:a><text:span text:style-name="T820">, Zugriff 5.10.2022</text:span></text:p>
        </text:list-item>
        <text:list-item>
          <text:p text:style-name="P821"><text:span text:style-name="T822">UNICEF – United Nations Children’s Fund (4.2022): Zimb</text:span><text:span text:style-name="T823">abwe Annual Report 2021,<text:s/></text:span><text:a xlink:href="https://www.unicef.org/zimbabwe/media/5591/file/Zimbabwe%20Annual%20Report%202021.pdf" office:target-frame-name="_top" xlink:show="replace"><text:span text:style-name="T824">https://www.unicef.org/zimbabwe/media/5591/file/Zimbabwe%20Annual%20Report%202021.pdf</text:span></text:a><text:span text:style-name="T825">, Zugriff 15.9.2022</text:span></text:p>
        </text:list-item>
        <text:list-item>
          <text:p text:style-name="P826"><text:span text:style-name="T827">USDOS – United States Departm</text:span><text:span text:style-name="T828">ent of State [USA] (29.7.2022): 2021 Trafficking in Persons Report: Zimbabwe,<text:s/></text:span><text:a xlink:href="https://www.state.gov/reports/2021-trafficking-in-persons-report/zimbabwe/" office:target-frame-name="_top" xlink:show="replace"><text:span text:style-name="T829">https://www.state.gov/reports/2021-trafficking-in-persons-report/zimbabwe/</text:span></text:a><text:span text:style-name="T830">, Zugriff 15</text:span><text:span text:style-name="T831">.9.2022</text:span></text:p>
        </text:list-item>
        <text:list-item>
          <text:p text:style-name="P832"><text:span text:style-name="T833">USDOS – United States Department of State [USA] (12.4.2022): Country Report on Human Rights Practices 2021 – Zimbabwe,<text:s/></text:span><text:a xlink:href="https://www.ecoi.net/de/dokument/2071187.html" office:target-frame-name="_top" xlink:show="replace"><text:span text:style-name="T834">https://www.ecoi.net/de/dokument/2071187.html</text:span></text:a><text:span text:style-name="T835">, Zugriff 15.9.2022</text:span></text:p>
        </text:list-item>
      </text:list>
      <text:h text:style-name="P836" text:outline-level="2"><text:bookmark-start text:name="__RefHeading___Toc4211_297596519"/>Sexuelle Minderheiten<text:bookmark-end text:name="__RefHeading___Toc4211_297596519"/></text:h>
      <text:p text:style-name="P837">Homosexuelle Handlungen sind mit Strafe bedroht (Geldstrafe oder eine Freiheitsstrafe von bis zu einem Jahr) (AA 14.9.2022; vgl. HRW 13.1.2022, AmI 30.4.2022) und werden<text:s/>von der derzeitigen Regierung öffentlich verurteilt (AA 14.9.2022). Es sind jedoch keine Fälle bekannt, in denen einvernehmliche gleichgeschlechtliche sexuelle Handlungen strafrechtlich verfolgt worden sind (HRFZ 24.6.2022). Die neue Verfassung von Simbabwe, die im Mai 2013 von Präsident Mugabe unterzeichnet wurde, verbietet die gleichgeschlechtliche Ehe (AmI 30.4.2022; vgl. UTN 12.10.2021). NGOs berichten über Hassverbrechen, sowie über Schikanen gegen und Diskriminierung von Angehörigen sexueller Minderheiten bei der Suche nach Arbeit, Wohnraum und Gesundheitsdiensten. Aufgrund der Kriminalisierung und Stigmatisierung gleichgeschlechtlicher Aktivitäten sind diese anfällig für Erpressung (USDOS 12.4.2022).</text:p>
      <text:p text:style-name="P838">Transgender-Personen sehen sich weiterhin mit Schwierigkeiten konfrontiert, wenn sie staatliche Dienste in Anspruch nehmen wollen und werden von politischen Prozessen ausgeschlossen (USDOS 12.4.2022).</text:p>
      <text:p text:style-name="P839">Es gibt zwar Interessenvertretungen von Angehörigen sexueller Minderheiten, doch ihre Möglichkeiten, ihre Interessen im politischen Bereich durchzusetzen, werden durch die starke Diskriminierung eingeschränkt (FH 23.2.2022).</text:p>
      <text:p text:style-name="P840">Quellen:</text:p>
      <text:list text:style-name="WWNum2" text:continue-numbering="true">
        <text:list-item>
          <text:p text:style-name="P841"><text:span text:style-name="T842">AA – Auswärtiges Amt [Deutschland] (14.9.2022): Simbabwe – Reise- und Sicherheitshinweise,<text:s/></text:span><text:a xlink:href="https://www.auswaertiges-amt.de/de/aussenpolitik/laender/simbabwe-node/simbabwesicherheit/208948" office:target-frame-name="_top" xlink:show="replace">https://www.auswaertiges-amt.de/de/aussenpolitik/laender/simbabwe-node/simbabwesicherheit/208948</text:a><text:span text:style-name="T843">, Zugriff 15.9.2022</text:span></text:p>
        </text:list-item>
        <text:list-item>
          <text:p text:style-name="P844"><text:span text:style-name="T845">AfA – African Arguments (25.</text:span><text:span text:style-name="T846">3.2022): Trans Zimbabweans turn to black market for health care,<text:s/></text:span><text:a xlink:href="https://africanarguments.org/2022/03/trans-zimbabweans-turn-to-black-market-for-health-care/" office:target-frame-name="_top" xlink:show="replace"><text:span text:style-name="T847">https://africanarguments.org/2022/03/trans-zimbabweans-turn-to-black-market-for-h</text:span><text:span text:style-name="T848">ealth-care/</text:span></text:a><text:span text:style-name="T849">, Zugriff 15.9.2022</text:span></text:p>
        </text:list-item>
        <text:list-item>
          <text:p text:style-name="P850"><text:span text:style-name="T851">AmI – Amera International (30.4.2022):<text:s/></text:span>Zimbabwe LGBTI Resources,<text:s/><text:a xlink:href="https://www.amerainternational.org/zimbabwe-lgbti-resources/" office:target-frame-name="_top" xlink:show="replace">https://www.amerainternational.org/zimbabwe-lgbti-resources/</text:a>, Zugriff 15.9.2022</text:p>
        </text:list-item>
        <text:list-item>
          <text:p text:style-name="P852"><text:span text:style-name="T853">HR</text:span><text:span text:style-name="T854">FZ – Zimbabwe Human Rights NGO Forum (24.6.2022): State of Human Rights Report Zimbabwe 2021,<text:s/></text:span><text:a xlink:href="https://kubatana.net/wp-content/uploads/2022/06/ZIM-NGO-FORUM-STATE-OF-HUMAN-RIGHTS-REPORT-2021-EBOOK-2-2.pdf" office:target-frame-name="_top" xlink:show="replace"><text:span text:style-name="T855">https://kubatana.net/wp-content/upl</text:span><text:span text:style-name="T856">oads/2022/06/ZIM-NGO-FORUM-STATE-OF-HUMAN-RIGHTS-REPORT-2021-EBOOK-2-2.pdf</text:span></text:a><text:span text:style-name="T857">, Zugriff 16.9.2022</text:span></text:p>
        </text:list-item>
        <text:list-item>
          <text:p text:style-name="P858"><text:span text:style-name="T859">HRW – Human Rights Watch (13.1.2022): World Report 2022 – Zimbabwe,<text:s/></text:span><text:a xlink:href="https://www.ecoi.net/de/dokument/2066570.html" office:target-frame-name="_top" xlink:show="replace"><text:span text:style-name="T860">https://www.ecoi.net/de/dokumen</text:span><text:span text:style-name="T861">t/2066570.html</text:span></text:a><text:span text:style-name="T862">, Zugriff 15.9.2022</text:span></text:p>
        </text:list-item>
        <text:list-item>
          <text:p text:style-name="P863"><text:span text:style-name="T864">UTN – Unbias The News (12.10.2021): Visability as Resistance: How Zimbabwe’s LGBTQI+ Community Fights Queephobia on Social Media,<text:s/></text:span><text:a xlink:href="https://unbiasthenews.org/queer-zimbabweans-use-social-media-as-resistance/" office:target-frame-name="_top" xlink:show="replace"><text:span text:style-name="T865">https://unbiasthenews.org/queer-zimbabweans-use-social-media-as-resistance/</text:span></text:a><text:span text:style-name="T866">, Zugriff 15.9.2022</text:span></text:p>
        </text:list-item>
        <text:list-item>
          <text:p text:style-name="P867"><text:span text:style-name="T868">USDOS – United States Department of State [USA] (12.4.2022): Country Report on Human Rights Practices 2021 – Zimbabwe,<text:s/></text:span><text:a xlink:href="https://www.ecoi.net/de/dokument/2071187.html" office:target-frame-name="_top" xlink:show="replace"><text:span text:style-name="T869">https://www.ecoi.net/de/dokument/2071187.html</text:span></text:a><text:span text:style-name="T870">, Zugriff 15.9.2022</text:span></text:p>
        </text:list-item>
      </text:list>
      <text:h text:style-name="P871" text:outline-level="1"><text:bookmark-start text:name="__RefHeading___Toc4213_297596519"/>Bewegungsfreiheit<text:bookmark-end text:name="__RefHeading___Toc4213_297596519"/></text:h>
      <text:p text:style-name="P872">Die Verfassung und das Gesetz sehen Bewegungsfreiheit im Inland, Auslandsreisen, Auswanderung und Rückkehr<text:s/>vor, sowie das Recht auf einen Reisepass oder andere Reisedokumente, aber die Regierung hat diese Rechte eingeschränkt (USDOS 12.4.2022). Die Bewegungsfreiheit wird beispielsweise durch den umfassenden Einsatz von Straßensperren der Polizei eingeschränkt<text:s/>(FH 24.2.2022; vgl. USDOS 12.4.2022), die in den letzten Jahren eingesetzt werden, um Proteste zu verhindern (FH 24.2.2022).</text:p>
      <text:p text:style-name="P873">UK Home Office erklärt, dass es für Personen, die sich in städtischen Zentren – etwa Harare oder Bulawayo – bedroht fühlen, schwierig sein kann, in ländlichen Gebieten von Ostsimbabwe Fuß zu fassen. Dies gilt etwa auch für Shona, die nach Matabeleland umziehen wollen (UK 9.2021).</text:p>
      <text:p text:style-name="P874">Quellen:</text:p>
      <text:list text:style-name="WWNum2" text:continue-numbering="true">
        <text:list-item>
          <text:p text:style-name="P875"><text:span text:style-name="T876">FH – Freedom House (24.2.2022): Freedom in the World 2022 – Zimbabwe,<text:s/></text:span><text:a xlink:href="https://www.ecoi.net/de/dokument/2068837.html" office:target-frame-name="_top" xlink:show="replace"><text:span text:style-name="T877">https://www.ecoi.net/de/dokument/2068837.html</text:span></text:a><text:span text:style-name="T878">, Zugriff 15.9.2022</text:span></text:p>
        </text:list-item>
        <text:list-item>
          <text:p text:style-name="P879"><text:span text:style-name="T880">UKHO – UK Home Office [Großbritannien] (9.2021):<text:s/></text:span><text:bookmark-start text:name="page6677R_mcid01"/><text:bookmark-end text:name="page6677R_mcid01"/><text:span text:style-name="T881">Country Policy and Information Note</text:span><text:bookmark-start text:name="page6677R_mcid11"/><text:bookmark-start text:name="page6677R_mcid21"/><text:bookmark-end text:name="page6677R_mcid11"/><text:bookmark-end text:name="page6677R_mcid21"/><text:span text:style-name="T882"><text:line-break/></text:span><text:span text:style-name="T883">Zimbabwe: Opposition to government,<text:s/></text:span><text:a xlink:href="https://assets.publishing.service.gov.uk/government/uploads/system/uploads/attachment_data/file/1018765/ZWE_CPIN_Opposition_to_the_government.pdf" office:target-frame-name="_top" xlink:show="replace"><text:span text:style-name="T884">https://assets.publishing.service.gov.uk/government/uploads/system/uploads/attachment_data/file/1018765/ZWE_CPIN_Opposition_to</text:span><text:span text:style-name="T885">_the_government.pdf</text:span></text:a><text:span text:style-name="T886">, Zugriff 15.9.2022</text:span></text:p>
        </text:list-item>
        <text:list-item>
          <text:p text:style-name="P887"><text:span text:style-name="T888">USDOS – United States Department of State [USA] (12.4.2022): Country Report on Human Rights Practices 2021 – Zimbabwe,<text:s/></text:span><text:a xlink:href="https://www.ecoi.net/de/dokument/2071187.html" office:target-frame-name="_top" xlink:show="replace"><text:span text:style-name="T889">https://www.ecoi.net/de/dokument/20</text:span><text:span text:style-name="T890">71187.html</text:span></text:a><text:span text:style-name="T891">, Zugriff 15.9.2022</text:span></text:p>
        </text:list-item>
      </text:list>
      <text:p text:style-name="P892"/>
      <text:h text:style-name="P893" text:outline-level="1"><text:bookmark-start text:name="__RefHeading___Toc4219_297596519"/>Grundversorgung und Wirtschaft<text:bookmark-end text:name="__RefHeading___Toc4219_297596519"/></text:h>
      <text:p text:style-name="P894"><text:bookmark-start text:name="page1R_mcid6"/><text:bookmark-end text:name="page1R_mcid6"/>Trotz des erheblichen Potenzials – Simbabwe verfügt über fruchtbare Böden, Bodenschätze und ein hohes Bildungsniveau – befindet sich die simbabwische Wirtschaft nach zwei schwierigen Dekaden nach wie vor in einem instabilen Zustand und weist verschiedene strukturelle Schwächen auf. Währungsturbulenzen, eine lückenhafte Stromversorgung, Devisenknappheit und die weitverbreitete Korruption stellen wesentliche Wachstumshindernisse dar. Immer öfter kommt es außerdem zu Dürreperioden und Überschwemmungen (ES 30.6.2021).</text:p>
      <text:p text:style-name="P895">Laut einer Umfrage des Afrobarometers, sehen die Bürger in Simbabwe die Wirtschaftspolitik und die Arbeitslosigkeit als die größten Probleme im Land an, gefolgt von einer unzureichenden<text:s/>Infrastruktur und Wasserversorgung (Afrobarometer 7.6.2022). Die Arbeitslosigkeit in Simbabwe liegt, laut nationaler Statistikbehörde (ZIMSTAT), bei 19 %. Die ZIMSTAT-Definition von<text:s/><text:soft-page-break/>Erwerbstätigen schließt allerdings Subsistenzwirte und Beschäftigte im informellen Sektor ein (NZ 19.7.2022; vgl. ZIMSTAT 19.7.2022). Die derart ermittelte Arbeitslosenzahl steht im Gegensatz zu mehreren Interessengruppen, die die Arbeitslosenquote des Landes auf über 80 % beziffert haben (NZ 19.7.2022).</text:p>
      <text:p text:style-name="P896">Trotz eines im regionalen Vergleich relativ guten Krisenmanagements hat die Covid-19-Pandemie die simbabwische Bevölkerung hart getroffen und einen starken Einfluss auf die Wirtschaftstätigkeit des Landes ausgeübt. Insbesondere der informelle Sektor, der rund 60 % der gesamten wirtschaftlichen Aktivität Simbabwes ausmacht, hat stark unter den Maßnahmen gelitten. Mehr denn je war die simbabwische Bevölkerung auf finanzielle Unterstützung von Familienangehörigen im Ausland angewiesen. Im Jahr 2020 wurden Geldüberweisungen im Wert von 1 Milliarde USD aus der Diaspora nach Simbabwe getätigt – 58 % mehr als im Jahr zuvor (ES 30.6.2021).</text:p>
      <text:p text:style-name="P897">Sozialhilfeprogramme spielen aufgrund ihrer geringen Reichweite und ihrer begrenzten Ausrichtung auf die Armut nur eine begrenzte Rolle (World Bank 13.4.2022).<text:s/>Aufgrund der geschwächten Sozialschutzsysteme und der Erosion der Löhne, Gehälter und Sozialversicherungssysteme durch die Hyperinflation im Land sind die Überweisungen aus der Diaspora für die Mehrheit der Simbabwer ein sozialer Schutzpuffer, der die Haushalte über Wasser hält und als Absicherung gegen den vollständigen Zusammenbruch der Familien dient<text:s/>(Socialnet 28.7.2022).<text:s/>Die Regierung erbringt in diesem Bereich nur unzureichende Leistungen (HRFZ 24.6.2022; vgl. Socialnet 28.7.2022). Gefährdete Gruppen wie Frauen, Kinder, Menschen mit Behinderungen und ältere Menschen sind weiterhin unverhältnismäßig stark von der Situation betroffen, die sich aus dem wirtschaftlichen Abschwung und der unzureichenden Bereitstellung von Dienstleistungen ergibt (HRFZ 24.6.2022).</text:p>
      <text:p text:style-name="P898">Die Versorgung mit Lebensmitteln, Treibstoff, Strom und Trinkwasser ist nur teilweise gesichert (BMEIA 1.9.2022). Die Inflation stieg im Juni 2022 weiter um 30,7 % an (auf 192 %). Die Armutsgrenze für Nahrungsmittel und die Armutsgrenze für den Gesamtkonsum steigen Berichten zufolge rasch an, ohne dass die Einkommen in gleichem Maße zunehmen, was zu einer Verschärfung der Ernährungsunsicherheit führt (WFP 30.6.2022).<text:s/>Das monatliche Durchschnittseinkommen in Simbabwe liegt zwischen 130 und<text:s/>300 USD (AI 29.3.2022).</text:p>
      <text:p text:style-name="P899">Die importierte und inländische Inflation und die anhaltende Abwertung der Landeswährung tragen zu einer unterdurchschnittlichen Kaufkraft der Haushalte bei, wodurch der Anteil der Haushalte, die Schwierigkeiten<text:s/>haben, ihren Grundnahrungsmittelbedarf zu decken, steigt. Laut HungerMap LIVE ist die geschätzte Zahl der Menschen mit unzureichendem Nahrungsmittelkonsum von März bis Juni 2022 von 5,16 Millionen auf 5,4 Millionen gestiegen (WFP 30.6.2022).</text:p>
      <text:p text:style-name="P900"><text:span text:style-name="T901">Die Quote der extremen Armut sti</text:span><text:span text:style-name="T902">eg zwischen 2011 und 2020 stetig an und ging erst 2021 zurück. Die Armutsquote lag 2011 bei 22 % und wird für 2021 auf 41 % und für 2022 auf 40 % geschätzt.<text:s/></text:span><text:soft-page-break/><text:span text:style-name="T903">Obwohl die Ar</text:span><text:span text:style-name="T904">mut nach wie vor ein überwiegend ländliches Phänomen ist, hat sie in<text:s/></text:span><text:span text:style-name="T905">städtischen Gebieten relativ schneller zugenommen, was zu einer Urbanisierung der Armut führt. <text:s/>Auch die Ungleichheit hat in den letzten zehn Jahren zugenommen: Der Gini-Koeffizient, der den Grad d</text:span><text:span text:style-name="T906">er<text:s/></text:span><text:span text:style-name="T907">Ungleichheit</text:span><text:span text:style-name="T908"><text:s/>der Einkommensverteilung angibt, stieg von<text:s/></text:span><text:span text:style-name="T909">42 im Jahr 2011 auf 50,3 im Jahr 2019 und gehört damit zu den höchsten der Welt [Anm.: Je höher der Gini-Koeffizient, desto ungleicher ist die Einkommensverteilung] (World Bank 13.4.2022).</text:span></text:p>
      <text:p text:style-name="P910">In Simbabwe kam es zu Fällen, in denen Behörden Menschen aus<text:s/>ihren Häusern vertrieben, um Platz für kommerzielle Interessen zu schaffen – ohne Verfahrensgarantien einzuhalten und ohne ihnen eine alternative Unterkunft anzubieten (AI 11.3.2021). 2021 wurden tausende Menschen obdachlos, weil die Behörden Häuser niedergerissen haben, die aus ihrer Sicht illegale Siedlungen darstellten. In ländlichen Gebieten wurden Gemeinden mit Zwangsräumung bedroht, weil sie sich „wirtschaftlichen Investitionen“ entgegengestellt haben. So wurden in Manicaland tausende Menschen von ihrem Land vertrieben und ihre Felder zerstört, damit die Zuckerrohrplantage einer Ölfirma erweitert werden konnte (AI 29.3.2022).</text:p>
      <text:p text:style-name="P911">Quellen:</text:p>
      <text:list text:style-name="WWNum2" text:continue-numbering="true">
        <text:list-item>
          <text:p text:style-name="P912"><text:span text:style-name="T913">Afrobarometer (7.6.2022): News release: Most Zimbabweans see country going in the wrong direction, want government inte</text:span><text:span text:style-name="T914">rvention, Afrobarometer survey shows,<text:s/></text:span><text:a xlink:href="https://www.afrobarometer.org/wp-content/uploads/2022/06/zim_r9.news-release-most_zimbabweans_see_country_going_in_the_wrong_direction_7jun22.pdf" office:target-frame-name="_top" xlink:show="replace"><text:span text:style-name="T915">https://www.afrobarometer.org/wp-content/uploads/2022/0</text:span><text:span text:style-name="T916">6/zim_r9.news-release-most_zimbabweans_see_country_going_in_the_wrong_direction_7jun22.pdf</text:span></text:a><text:span text:style-name="T917">, Zugriff 8.9.2022</text:span></text:p>
        </text:list-item>
        <text:list-item>
          <text:p text:style-name="P918"><text:span text:style-name="T919">AI – Amnesty International (29.3.2022): Amnesty International Report 2021/22, The State of the World's Human Rights - Zimbabwe 2021,<text:s/></text:span><text:a xlink:href="https://www.ecoi.net/de/dokument/2070286.html" office:target-frame-name="_top" xlink:show="replace"><text:span text:style-name="T920">https://www.ecoi.net/de/dokument/2070286.html</text:span></text:a><text:span text:style-name="T921">, Zugriff 1.9.2022</text:span></text:p>
        </text:list-item>
        <text:list-item>
          <text:p text:style-name="P922"><text:span text:style-name="T923">AI – Amnesty International (11.3.2021): Thousands at risk of displacement due to imminent forced evictions in Eswatini and Zimbabwe,<text:s/></text:span><text:a xlink:href="https://www.amnesty.org/en/latest/press-release/2021/03/thousands-at-risk-of-displacement-due-to-imminent-forced-evictions-in-eswatini-and-zimbabwe/" office:target-frame-name="_top" xlink:show="replace"><text:span text:style-name="T924">https://www.amnesty.org/en/latest/press-release/2021/03/thousands-at-risk-of-displacement-due-to-imm</text:span><text:span text:style-name="T925">inent-forced-evictions-in-eswatini-and-zimbabwe/</text:span></text:a><text:span text:style-name="T926">, Zugriff 8.9.2022</text:span></text:p>
        </text:list-item>
        <text:list-item>
          <text:p text:style-name="P927"><text:span text:style-name="T928">BMEIA – Bundesministerium für Europa, Integration und Äußeres [Österreich] (1.9.2022): Reiseinformation – Simbabwe,<text:s/></text:span><text:a xlink:href="https://www.bmeia.gv.at/reise-services/reiseinformation/land/simbabwe/" office:target-frame-name="_top" xlink:show="replace"><text:span text:style-name="T929">https://www.bmeia.gv.at/reise-services/reiseinformation/land/simbabwe/</text:span></text:a><text:span text:style-name="T930">, Zugriff 7.9.2022</text:span></text:p>
        </text:list-item>
        <text:list-item>
          <text:p text:style-name="P931"><text:span text:style-name="T932">ES – Embassy of Switzerland to Malawi, Zambia and Zimbabwe [Schweiz] (30.6.2021): Wirtschaftsbericht Simbabwe 2021,<text:s/></text:span><text:a xlink:href="https://www.s-ge.com/sites/default/files/publication/free/wirtschaftsbericht-simbabwe-eda-2021-06.pdf" office:target-frame-name="_top" xlink:show="replace"><text:span text:style-name="T933">https://www.s-ge.com/sites/default/files/publication/free/wirtschaftsbericht-simbabwe-eda-2021-06.pdf</text:span></text:a><text:span text:style-name="T934">, Zugriff 8.9.2022</text:span></text:p>
        </text:list-item>
        <text:list-item>
          <text:p text:style-name="P935"><text:span text:style-name="T936">HRFZ – Zimbabwe Human Rights NGO Forum (24.6.2022):<text:s/></text:span><text:span text:style-name="T937">State of Human Rights Report Zimbabwe 2021,<text:s/></text:span><text:a xlink:href="https://kubatana.net/wp-content/uploads/2022/06/ZIM-NGO-FORUM-STATE-OF-HUMAN-RIGHTS-REPORT-2021-EBOOK-2-2.pdf" office:target-frame-name="_top" xlink:show="replace"><text:span text:style-name="T938">https://kubatana.net/wp-content/uploads/2022/06/ZIM-NGO-FORUM-STATE-OF-HUMAN-RIGHTS-R</text:span><text:span text:style-name="T939">EPORT-2021-EBOOK-2-2.pdf</text:span></text:a><text:span text:style-name="T940">, Zugriff 16.9.2022</text:span></text:p>
        </text:list-item>
        <text:list-item>
          <text:p text:style-name="P941"><text:span text:style-name="T942">NZ – New Zimbabwe (19.7.2022): Zim unemployment rate now 19 % - says Govt agency ZIMSTAT,<text:s/></text:span><text:a xlink:href="https://www.newzimbabwe.com/zim-unemployment-rate-now-at-19/" office:target-frame-name="_top" xlink:show="replace"><text:span text:style-name="T943">https://www.newzimbabwe.com/zim-unemployment</text:span><text:span text:style-name="T944">-rate-now-at-19/</text:span></text:a><text:span text:style-name="T945">, Zugriff 8.9.2022</text:span></text:p>
        </text:list-item>
        <text:list-item>
          <text:p text:style-name="P946"><text:span text:style-name="T947">Socialnet (28.7.2022): Whither informal social security – Reflections on Zimbabwe social welfare provisions,<text:s/></text:span><text:a xlink:href="https://www.socialnet.de/en/international/papers/whither-informal-social-security-reflections-on-zimbabwe-social-welfare-provisions.html" office:target-frame-name="_top" xlink:show="replace"><text:span text:style-name="T948">https://www.socialnet.de/en/international/papers/whither-informal-social-security-reflections-on-zimbabw</text:span><text:span text:style-name="T949">e-social-welfare-provisions.html</text:span></text:a><text:span text:style-name="T950">, Zugriff 8.9.2022</text:span></text:p>
        </text:list-item>
        <text:list-item>
          <text:p text:style-name="P951"><text:span text:style-name="T952">WFP – World Food Program (30.6.2022): Zimbabwe. Food Security and Markets Monitoring Report,<text:s/></text:span><text:a xlink:href="https://docs.wfp.org/api/documents/WFP-0000141073/download/" office:target-frame-name="_top" xlink:show="replace"><text:span text:style-name="T953">https://docs.wfp.org/api/documents/</text:span><text:span text:style-name="T954">WFP-0000141073/download/</text:span></text:a><text:span text:style-name="T955">, Zugriff 8.9.2022</text:span></text:p>
        </text:list-item>
        <text:list-item>
          <text:p text:style-name="P956"><text:span text:style-name="T957">World Bank (13.4.2022): The World Bank in Zimbabwe – Overview.<text:s/></text:span><text:a xlink:href="https://www.worldbank.org/en/country/zimbabwe/overview" office:target-frame-name="_top" xlink:show="replace"><text:span text:style-name="T958">https://www.worldbank.org/en/country/zimbabwe/overview</text:span></text:a><text:span text:style-name="T959">, Zugriff 8.9.2022</text:span></text:p>
        </text:list-item>
        <text:list-item>
          <text:p text:style-name="P960"><text:span text:style-name="T961">ZIMST</text:span><text:span text:style-name="T962">AT – Zimbabwe National Statistic Agency [Zimbabwe] (19.7.2022): 2022 First Quarter Labour Force Survey Results,<text:s/></text:span><text:a xlink:href="https://www.zimstat.co.zw/wp-content/uploads/2022/07/2022_First_Quarter_QLFS_Report.pdf" office:target-frame-name="_top" xlink:show="replace"><text:span text:style-name="T963">https://www.zimstat.co.zw/wp-content/up</text:span><text:span text:style-name="T964">loads/2022/07/2022_First_Quarter_QLFS_Report.pdf</text:span></text:a><text:span text:style-name="T965">, Zugriff 8.9.2022</text:span></text:p>
        </text:list-item>
      </text:list>
      <text:h text:style-name="P966" text:outline-level="1"><text:bookmark-start text:name="__RefHeading___Toc4223_297596519"/>Medizinische Versorgung<text:bookmark-end text:name="__RefHeading___Toc4223_297596519"/></text:h>
      <text:p text:style-name="P967"><text:span text:style-name="T968">Die medizinische Versorgung auf dem Land und in der Hauptstadt ist mit westeuropäischen Strukturen nicht vergleichbar (AA 13.7.2022; vgl. BMEIA 1.9.2022).<text:s/></text:span>Es gibt zumindest in der Hauptstadt einige Kliniken und Krankenhäuser (Privatsektor) mit sehr ordentlichen Verhältnissen<text:s/><text:span text:style-name="T969">(AA 13.7.2022), bzw. ist dort die medizinische Grundversorgung in der Regel angemessen gewährleistet (EDA 7.4.2022). Öffentliche Krankenhäuser si</text:span><text:span text:style-name="T970">nd unterfinanziert, die medizinische Infrastruk</text:span><text:span text:style-name="T971">tur ist schlecht (AI 29.3.2022) und notärztliche Versorgung ist kaum vorhanden (BMEIA 1.9.2022).</text:span></text:p>
      <text:p text:style-name="P972"><text:span text:style-name="T973">Der Gesundheitssektor in Simbabwe besteht aus einer Mischung aus öffentlichen und privaten Einrichtungen; letzt</text:span><text:span text:style-name="T974">ere sind kostspielig, verlangen höhere Gebühren und bieten bessere Leistungen als die staatlichen Einrichtungen. Die meisten Anwohner können sich private Dienste aufgrund ihrer Armut nicht leisten und entscheiden sich für die öffentlichen Kliniken. Andere<text:s/></text:span><text:span text:style-name="T975">verlassen sich ganz auf die Dienste von Gesundheitshelfern, die in den Gemeinden Visiten durchführen. Da die Regierung kaum Mittel für Krankenhäuser bereitstellt, müssen die Dorfgesundheitshelfer ihre Arbeit mit begrenzten Mitteln verrichten (Gavi 22.7.202</text:span><text:span text:style-name="T976">2). Krankenhäuser verlangen vor Behandlungen normalerweise eine</text:span><text:span text:style-name="T977"><text:s/></text:span><text:span text:style-name="T978">Vorauszahlung (EDA 7.4.2022).<text:s/></text:span><text:span text:style-name="T979">Behandlungskosten müssen direkt beglichen werden, Patienten werden sonst selbst bei schwersten Verletzungen nicht aufgenommen (BMEIA 1.9.2022). Heute sind in Simb</text:span><text:span text:style-name="T980">abwe weniger als 10 % der Bevölkerung krankenversichert. Über 39 % aller Gesundheitsausgaben werden aus eigener Tasche bezahlt, was für viele Menschen zu finanzieller Verarmung führt (TC 2.9.2022).</text:span></text:p>
      <text:p text:style-name="P981"><text:span text:style-name="T982">Die Gesundheitskliniken in Simbabwe stehen auch deshalb vo</text:span><text:span text:style-name="T983">r einer Krise, da immer mehr Krankenhauspersonal das Land auf der Suche nach besseren Perspektiven verlassen (BBC 9.3.2022). Die Abwanderung von Fachkräften aus Simbabwe wurde auch durch die steigende Nachfrage nach medizinischen Fachkräften in Ländern ang</text:span><text:span text:style-name="T984">eheizt, in denen viele medizinische Fachkräfte an Covid-19 erkrankt sind (AnA 22.2.2022)</text:span></text:p>
      <text:p text:style-name="P985"><text:span text:style-name="T986">Die durchschnittliche Lebenserwartung in Simbabwe beträgt 62 Jahre (UNICEF 2022). Die neonatale Sterblichkeitsrate ist seit 1988 praktisch unverändert geblieben und li</text:span><text:span text:style-name="T987">egt bei 31 Todesfällen pro 1.000 Lebendgeburten. Die Müttersterblichkeitsrate hat sich hingegen in einem Jahrzehnt mehr als halbiert, nämlich von 960 pro 100.000 Lebendgeburten im Jahr 2010 auf 462 im Jahr 2019 (UNICEF 25.4.2022). Nach anderen Angaben verl</text:span><text:span text:style-name="T988">assen sich junge Mädchen und Frauen bei gesundheitlichen Problemen zunehmend auf traditionelle Heiler und Hebammen. Zum einen war der Zugang zu Ärzten während der Covid-19-Abriegelungen schwierig (USDOS 12.4.2022), zum anderen sind die öffentlichen Gesundh</text:span><text:span text:style-name="T989">eitseinrichtungen entweder zu teuer oder zu schlecht<text:s/></text:span><text:soft-page-break/><text:span text:style-name="T990">ausgestattet, um werdende Mütter zu versorgen (ZPP 8.4.2022). Dies führte zu einer Zunahme schwerer gesundheitlicher Komplikationen (USDOS 12.4.2022).</text:span></text:p>
      <text:p text:style-name="P991">Quellen:</text:p>
      <text:list text:style-name="WWNum2" text:continue-numbering="true">
        <text:list-item>
          <text:p text:style-name="P992"><text:span text:style-name="T993">AA – Auswärtiges Amt [Deutschland] (13.7.2</text:span><text:span text:style-name="T994">022): Simbabwe: Reise- und Sicherheitshinweise,<text:s/></text:span><text:a xlink:href="https://www.auswaertiges-amt.de/de/ReiseUndSicherheit/simbabwesicherheit/208948#content_5" office:target-frame-name="_top" xlink:show="replace"><text:span text:style-name="T995">https://www.auswaertiges-amt.de/de/ReiseUndSicherheit/simbabwesicherheit/208948#content_5</text:span></text:a><text:span text:style-name="T996">, Zugriff 7.</text:span><text:span text:style-name="T997">9.2022</text:span></text:p>
        </text:list-item>
        <text:list-item>
          <text:p text:style-name="P998"><text:span text:style-name="T999">AnA – Anadolu Agency (22.2.2022): Renewed exodus of healthcare workers hits Zimbabwe,<text:s/></text:span><text:a xlink:href="https://www.aa.com.tr/en/africa/renewed-exodus-of-healthcare-workers-hits-zimbabwe/2510150" office:target-frame-name="_top" xlink:show="replace"><text:span text:style-name="T1000">https://www.aa.com.tr/en/africa/renewed-exodus-of-healthcare-workers-hits-zimbabwe/2510150</text:span></text:a><text:span text:style-name="T1001">, Zugriff 7.9.2022</text:span></text:p>
        </text:list-item>
        <text:list-item>
          <text:p text:style-name="P1002"><text:span text:style-name="T1003">AI – Amnesty International (29.3.2022): A</text:span><text:span text:style-name="T1004">mnesty International Report 2021/22, The State of the World's Human Rights - Zimbabwe 2021,<text:s/></text:span><text:a xlink:href="https://www.ecoi.net/de/dokument/2070286.html" office:target-frame-name="_top" xlink:show="replace"><text:span text:style-name="T1005">https://www.ecoi.net/de/dokument/2070286.html</text:span></text:a><text:span text:style-name="T1006">, Zugriff 1.9.2022</text:span></text:p>
        </text:list-item>
        <text:list-item>
          <text:p text:style-name="P1007"><text:span text:style-name="T1008">BBC (9.3.2022): Zimbabwe clinics stru</text:span><text:span text:style-name="T1009">ggle for nurses after Exodus to the UK,<text:s/></text:span><text:a xlink:href="https://www.bbc.com/news/world-africa-60524576" office:target-frame-name="_top" xlink:show="replace"><text:span text:style-name="T1010">https://www.bbc.com/news/world-africa-60524576</text:span></text:a><text:span text:style-name="T1011">, Zugriff 7.9.2022</text:span></text:p>
        </text:list-item>
        <text:list-item>
          <text:p text:style-name="P1012"><text:span text:style-name="T1013">BMEIA – B</text:span><text:span text:style-name="T1014">undesministerium für Europa, Integration und Äußeres</text:span><text:span text:style-name="T1015"><text:s/>[Österreich] (1.9.2022):<text:s/></text:span><text:span text:style-name="T1016">Reiseinformation – Simbabwe,<text:s/></text:span><text:a xlink:href="https://www.bmeia.gv.at/reise-services/reiseinformation/land/simbabwe/" office:target-frame-name="_top" xlink:show="replace"><text:span text:style-name="T1017">https://www.bmeia.gv.at/reise-services/reiseinformation/land/simbabwe/</text:span></text:a><text:span text:style-name="T1018">, Zugriff 7.9.2022</text:span></text:p>
        </text:list-item>
        <text:list-item>
          <text:p text:style-name="P1019"><text:span text:style-name="T1020">EDA – E</text:span><text:span text:style-name="T1021">idgenössisches Departement für auswärtige A</text:span><text:span text:style-name="T1022">ngelegenheiten [Schweiz] (7.4.2022): Reisehinweise für Simbabwe,<text:s/></text:span><text:a xlink:href="https://www.eda.admin.ch/eda/de/home/vertretungen-und-reisehinweise/simbabwe/reisehinweise-fuersimbabwe.html#eda66d125" office:target-frame-name="_top" xlink:show="replace"><text:span text:style-name="T1023">https://www.eda.admin.ch/eda/de/home/vertretungen-und-r</text:span><text:span text:style-name="T1024">eisehinweise/simbabwe/reisehinweise-fuersimbabwe.html#eda66d125</text:span></text:a><text:span text:style-name="T1025">, Zugriff 7.9.2022</text:span></text:p>
        </text:list-item>
        <text:list-item>
          <text:p text:style-name="P1026"><text:span text:style-name="T1027">Gavi – The Vaccine Alliance (22.7.2022): Health Workers Fill the Gaps for Millions of Zimbabwean Villagers,<text:s/></text:span><text:a xlink:href="https://www.gavi.org/vaccineswork/health-workers-fill-gaps-millions-zimbabwean-villagers" office:target-frame-name="_top" xlink:show="replace"><text:span text:style-name="T1028">https://www.gavi.org/vaccineswork/health-workers-fill-gaps-millions-zimbabwean-villagers</text:span></text:a><text:span text:style-name="T1029">, Zugriff 7.9.2022</text:span></text:p>
        </text:list-item>
        <text:list-item>
          <text:p text:style-name="P1030"><text:span text:style-name="T1031">TC –</text:span><text:span text:style-name="T1032"><text:s/>The Conversation (2.9.2022): Zimbabwe health system is in intensive care: how it got there,<text:s/></text:span><text:a xlink:href="https://theconversation.com/zimbabwe-health-system-is-in-intensive-care-how-it-got-there-189670" office:target-frame-name="_top" xlink:show="replace"><text:span text:style-name="T1033">https://theconversation.com/zimbabwe-health-system</text:span><text:span text:style-name="T1034">-is-in-intensive-care-how-it-got-there-189670</text:span></text:a><text:span text:style-name="T1035">, Zugriff 7.9.2022</text:span></text:p>
        </text:list-item>
        <text:list-item>
          <text:p text:style-name="P1036"><text:span text:style-name="T1037">UNICEF<text:s/></text:span><text:span text:style-name="T1038">–</text:span><text:span text:style-name="T1039"><text:s/>United Nations Children’s Fund (2022): What is the average life expectancy in Africa?<text:s/></text:span><text:a xlink:href="https://data.unicef.org/how-many/what-is-the-average-life-expectancy-in-africa/" office:target-frame-name="_top" xlink:show="replace"><text:span text:style-name="T1040">https://data.unicef.org/how-many/what-is-the-average-life-expectancy-in-africa/</text:span></text:a><text:span text:style-name="T1041">, Zugriff 7.9.2022</text:span></text:p>
        </text:list-item>
        <text:list-item>
          <text:p text:style-name="P1042"><text:span text:style-name="T1043">UNICEF<text:s/></text:span><text:span text:style-name="T1044">–</text:span><text:span text:style-name="T1045"><text:s/>United Nations Children’s Fund (25.4.2022): Zimbabwe Annual Report 2021,<text:s/></text:span><text:a xlink:href="https://www.unicef.org/zimbabwe/press-releases/unicef-zimbabwe-releases-its-2021-annual-report-showcasing-results-women-and" office:target-frame-name="_top" xlink:show="replace"><text:span text:style-name="T1046">https://www.unicef.org/zimbabwe/press-releases/unicef-zimbabwe-releases-its-2021-annual-report-showcasing-results-women-and</text:span></text:a><text:span text:style-name="T1047">, Zugriff 7.9.2022</text:span></text:p>
        </text:list-item>
        <text:list-item>
          <text:p text:style-name="P1048"><text:span text:style-name="T1049">USDOS – United States</text:span><text:span text:style-name="T1050"><text:s/>Department of State [USA] (12.4.2022): Country Report on Human Rights Practices 2021 – Zimbabwe,<text:s/></text:span><text:a xlink:href="https://www.ecoi.net/de/dokument/2071187.html" office:target-frame-name="_top" xlink:show="replace"><text:span text:style-name="T1051">https://www.ecoi.net/de/dokument/2071187.html</text:span></text:a><text:span text:style-name="T1052">, Zugriff 7.9.2022</text:span></text:p>
        </text:list-item>
        <text:list-item>
          <text:p text:style-name="P1053"><text:span text:style-name="T1054">ZPP – Zimbabwe Peace Project (8</text:span><text:span text:style-name="T1055">.4.2022): ZPP Monthly Monitoring Report,<text:s/></text:span><text:a xlink:href="https://reliefweb.int/report/zimbabwe/zpp-monthly-monitoring-report-march-2022" office:target-frame-name="_top" xlink:show="replace"><text:span text:style-name="T1056">https://reliefweb.int/report/zimbabwe/zpp-monthly-monitoring-report-march-2022</text:span></text:a><text:span text:style-name="T1057">, Zugriff 7.9.2022</text:span></text:p>
        </text:list-item>
      </text:list>
      <text:h text:style-name="P1058" text:outline-level="1"><text:bookmark-start text:name="__RefHeading___Toc4229_297596519"/>Rückkehr<text:bookmark-end text:name="__RefHeading___Toc4229_297596519"/></text:h>
      <text:p text:style-name="P1059">Die Regierung<text:s/>hat die Rückkehr ehemaliger Flüchtlinge aus Botsuana erleichtert. Ein Rückkehrer, der vom Militär desertiert war, wurde nach seiner Rückkehr vorübergehend festgenommen (USDOS 12.4.2022).</text:p>
      <text:p text:style-name="P1060">Ein neues Partnerprogramm zwischen der Europäischen Kommission und<text:s/>der Internationalen Organisation für Migration wurde angekündigt, um simbabwische Rückkehrer bei Schwierigkeiten nach ihrer Ankunft zu unterstützen. Das Programm soll die Schutzdienste, die Überwachung der Migrationsströme an den Einreisehäfen und die Unterstützung der zurückkehrenden Migranten nach ihrer Ankunft verbessern (eNCA 27.8.2022).</text:p>
      <text:soft-page-break/>
      <text:p text:style-name="P1061">Quellen</text:p>
      <text:list text:style-name="WWNum2" text:continue-numbering="true">
        <text:list-item>
          <text:p text:style-name="P1062"><text:span text:style-name="T1063">eNCA –<text:s/></text:span><text:span text:style-name="T1064">eNews Channel Africa</text:span><text:span text:style-name="T1065"><text:s/>(27.8.2022): Programme hopes to assist returning Zimbabwean migrants,<text:s/></text:span><text:a xlink:href="https://www.enca.com/news/programme-hopes-assist-returning-zimbabwean-migrants" office:target-frame-name="_top" xlink:show="replace"><text:span text:style-name="T1066">https://www.enca.com/news/programme-hopes-assist-returning-zimbabwean-migrants</text:span></text:a><text:span text:style-name="T1067">, Zugriff 5.9.2022</text:span></text:p>
        </text:list-item>
        <text:list-item>
          <text:p text:style-name="P1068"><text:span text:style-name="T1069">USDOS – U.S. Department of State [USA] (12.4.2022): Country Report on Human Rights Practices 2021 – Zimbabwe,<text:s/></text:span><text:a xlink:href="https://www.ecoi.net/de/dokument/2071187.html" office:target-frame-name="_top" xlink:show="replace"><text:span text:style-name="T1070">https://www.ecoi.net/de/dokument/2071187.html</text:span></text:a><text:span text:style-name="T1071">, Zugriff 7.9.2022</text:span></text:p>
        </text:list-item>
      </text:list>
      <text:h text:style-name="P1072" text:outline-level="1"><text:bookmark-start text:name="__RefHeading___Toc4229_2975965191"/>Dokumente und Staatsbürgerschaft<text:bookmark-end text:name="__RefHeading___Toc4229_2975965191"/></text:h>
      <text:p text:style-name="P1073">Die Verfassung sieht die Staatsbürgerschaft durch Geburt, Abstammung oder Registrierung vor. Das Land hat strenge Anforderungen für die Weitergabe der Staatsbürgerschaft; Kinder, die zwischen 1980 und 1996 in einer Ehe zwischen einer simbabwischen Mutter und einem nicht-simbabwischen Vater geboren wurden, können keinen Anspruch auf die Staatsbürgerschaft erheben. Nachkommen von Opfern der Gukurahundi-Massaker in den 1980er Jahren haben unter Umständen Schwierigkeiten, eine Geburtsurkunde zu erhalten, da sie oft nicht die erforderlichen Sterbeurkunden ihrer Eltern vorlegen können. Aufgrund der strengen Dokumentationsanforderungen besitzen viele Binnenvertriebene nach den Zerstörungen und Vertreibungen infolge des Zyklons Idai im Jahr 2019 keinen Nachweis ihrer Staatsangehörigkeit (USDOS 12.4.2022). Abschnitt 43 der 2013 neu verabschiedeten Verfassung garantiert jedem,<text:s/>der im Land geboren wurde und dessen Eltern Bürger eines Landes der Entwicklungsgemeinschaft des Südlichen Afrika (SADC) sind, einschließlich Malawi, Mosambik, Sambia und Südafrika, die Staatsbürgerschaft. Die Generalstaatsanwaltschaft hat es jedoch versäumt, das neue Staatsbürgerschaftsgesetz umzusetzen, so dass das diskriminierende Staatsbürgerschaftsgesetz von 1984 den Nachkommen ausländischer Staatsangehöriger, die als billige Arbeitsmigranten ins Land kamen, weiterhin die Staatsbürgerschaft verweigert. Diejenigen, denen es gelingt, einen nationalen Personalausweis zu erhalten, bekommen Karten mit dem Aufdruck „Ausländer“ (AnA 19.7.2021).</text:p>
      <text:p text:style-name="P1074">Tausende Simbabwer sind davon bedroht, staatenlos zu werden. Sie warten Monate auf die relevanten Dokumente des Registrar General’s Office, wo es einen enormen Aktenrückstau gibt (AI 29.3.2022). Etwa seit dem Jahr 2000 verweigert das für das Melderegister, die Ausweispapiere, die Staatsbürgerschaft und das Wählerverzeichnis zuständige Amt die simbabwische Staatsbürgerschaft auch Personen, die potenziell das Recht auf eine andere Staatsbürgerschaft haben, selbst wenn sie dieses Recht nie in Anspruch genommen haben. In einer Reihe von Gerichtsverfahren wurden diese Bestimmungen erfolgreich angefochten, was jedoch keine Auswirkungen auf die allgemeine Praxis der willkürlichen Verweigerung der Staatsbürgerschaft hatte. Infolgedessen sahen sich die Menschen mit unüberwindbaren Hindernissen konfrontiert, wenn sie versuchten, Zugang zu sozialen Dienstleistungen wie Gesundheitsversorgung und Bildung zu erhalten (AI 16.4.2021).</text:p>
      <text:p text:style-name="P1075">Als Schritt zur Bekämpfung des alarmierenden Betrugs im Grundbesitzsektor hat die Regierung in Harare entschieden, Einwohnern in der simbabwischen Stadt Epworth biometrische<text:s/><text:soft-page-break/>Grundbesitzurkunden auszuhändigen. Dieser Schritt soll der gängigen Praxis, dass Betrüger gefälschte Eigentumsurkunden ausdrucken und sich als rechtmäßige Besitzer von Grundstücken ausgeben, entgegenwirken. Simbabwe hat außerdem mit der Ausstellung biometrischer Reisepässe der neuen Generation begonnen, von denen die Regierung glaubt, dass sie den Betrug bekämpfen werden, der die Ausstellung von Reisedokumenten jahrelang behindert hat (BU 25.4.2022)</text:p>
      <text:p text:style-name="P1076">Quellen</text:p>
      <text:list text:style-name="WWNum2" text:continue-numbering="true">
        <text:list-item>
          <text:p text:style-name="P1077"><text:span text:style-name="T1078">AnA – Anadolu Agency (19.7.2021): ‘Stateless’ Zimbabweans endure<text:s/></text:span><text:span text:style-name="T1079">prejudice without identity,<text:s/></text:span><text:a xlink:href="https://www.aa.com.tr/en/africa/stateless-zimbabweans-endure-prejudice-without-identity/2308737" office:target-frame-name="_top" xlink:show="replace"><text:span text:style-name="T1080">https://www.aa.com.tr/en/africa/stateless-zimbabweans-endure-prejudice-without-identity/2308737</text:span></text:a><text:span text:style-name="T1081">, Zugriff 7.9.2022</text:span></text:p>
        </text:list-item>
        <text:list-item>
          <text:p text:style-name="P1082"><text:span text:style-name="T1083">A</text:span><text:span text:style-name="T1084">I – Amnesty International (29.3.2022): Amnesty International Report 2021/22, The State of the World's Human Rights - Zimbabwe 2021,<text:s/></text:span><text:a xlink:href="https://www.ecoi.net/de/dokument/2070286.html" office:target-frame-name="_top" xlink:show="replace"><text:span text:style-name="T1085">https://www.ecoi.net/de/dokument/2070286.html</text:span></text:a><text:span text:style-name="T1086">, Zugriff 1.9.20</text:span><text:span text:style-name="T1087">22</text:span></text:p>
        </text:list-item>
        <text:list-item>
          <text:p text:style-name="P1088">AI – Amnesty International (16.4.2022): Zimbabwe: We are like “Stray animals”,</text:p>
        </text:list-item>
      </text:list>
      <text:p text:style-name="P1089"><text:a xlink:href="https://www.amnesty.org/en/documents/afr46/3932/2021/en/" office:target-frame-name="_top" xlink:show="replace"><text:span text:style-name="T1090">https://www.amnesty.org/en/documents/afr46/3932/2021/en/</text:span></text:a><text:span text:style-name="T1091">, Zugriff 7.9.2022</text:span></text:p>
      <text:list text:style-name="WWNum2" text:continue-numbering="true">
        <text:list-item>
          <text:p text:style-name="P1092"><text:span text:style-name="T1093">BU – Biometric Update (2</text:span><text:span text:style-name="T1094">5.4.2022): Zimbabwe opts for biometric to fight fraud in issuance of land title deeds,<text:s/></text:span><text:a xlink:href="https://www.biometricupdate.com/202204/zimbabwe-opts-for-biometrics-to-fight-fraud-in-issuance-of-land-title-deeds" office:target-frame-name="_top" xlink:show="replace"><text:span text:style-name="T1095">https://www.biometricupdate.com/20220</text:span><text:span text:style-name="T1096">4/zimbabwe-opts-for-biometrics-to-fight-fraud-in-issuance-of-land-title-deeds</text:span></text:a><text:span text:style-name="T1097">, Zugriff 7.9.2022</text:span></text:p>
        </text:list-item>
        <text:list-item>
          <text:p text:style-name="P1098"><text:span text:style-name="T1099">USDOS – United States Department of State [USA] (12.4.2022): Country Report on Human Rights Practices 2021 – Zimbabwe,<text:s/></text:span><text:a xlink:href="https://www.ecoi.net/de/dokument/2071187.html" office:target-frame-name="_top" xlink:show="replace"><text:span text:style-name="T1100">https://www.ecoi.net/de/dokument/2071187.html</text:span></text:a><text:span text:style-name="T1101">, Zugriff 7.9.2022</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FreeSans" svg:font-family="FreeSans" style:font-family-generic="system" style:font-pitch="variable"/>
    <style:font-face style:name="Arial" svg:font-family="Arial" style:font-family-generic="swiss" style:font-pitch="variable" svg:panose-1="2 11 6 4 2 2 2 2 2 4"/>
    <style:font-face style:name="Liberation Sans" svg:font-family="Liberation Sans" style:font-family-generic="swiss" style:font-pitch="variable"/>
    <style:font-face style:name="Noto Serif CJK SC" svg:font-family="Noto Serif CJK SC" style:font-family-generic="system" style:font-pitch="variable"/>
    <style:font-face style:name="Lohit Devanagari" svg:font-family="Lohit Devanagari" style:font-family-generic="system" style:font-pitch="variable"/>
    <style:font-face style:name="Times New Roman" svg:font-family="Times New Roman" style:font-family-generic="roman" style:font-pitch="variable" svg:panose-1="2 2 6 3 5 4 5 2 3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OpenSymbol" style:font-charset="x-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oto Sans CJK SC Regular" style:font-name-complex="Free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Überschrift1" style:display-name="Überschrift 1" style:family="paragraph" style:parent-style-name="Heading" style:next-style-name="Textbody" style:default-outline-level="1">
      <style:paragraph-properties fo:text-align="justify" fo:margin-top="0.1576in" fo:margin-bottom="0.1576in" fo:margin-right="0.0694in">
        <style:tab-stops>
          <style:tab-stop style:type="left" style:position="0.3513in"/>
        </style:tab-stops>
      </style:paragraph-properties>
      <style:text-properties style:font-name="Arial" style:font-name-asian="Arial" style:font-name-complex="Arial" fo:font-weight="bold" style:font-weight-asian="bold" fo:font-style="italic" style:font-style-asian="italic" style:font-style-complex="italic" fo:color="#71869B" fo:font-size="11pt" style:font-size-asian="11pt" style:font-size-complex="11pt" style:language-complex="de" style:country-complex="DE" fo:hyphenate="true"/>
    </style:style>
    <style:style style:name="Überschrift2" style:display-name="Überschrift 2" style:family="paragraph" style:parent-style-name="Heading" style:next-style-name="Textbody" style:default-outline-level="2">
      <style:paragraph-properties fo:text-align="justify" fo:margin-top="0.118in" fo:margin-bottom="0.118in" fo:margin-right="0.0708in">
        <style:tab-stops>
          <style:tab-stop style:type="left" style:position="0.7888in"/>
        </style:tab-stops>
      </style:paragraph-properties>
      <style:text-properties style:font-name="Arial" style:font-name-asian="Arial" style:font-name-complex="Arial" fo:font-weight="bold" style:font-weight-asian="bold" fo:font-style="italic" style:font-style-asian="italic" style:font-style-complex="italic" fo:color="#71869B" fo:font-size="11pt" style:font-size-asian="11pt" style:font-size-complex="11pt" style:language-complex="de" style:country-complex="DE" fo:hyphenate="true"/>
    </style:style>
    <style:style style:name="Überschrift3" style:display-name="Überschrift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Überschrift4" style:display-name="Überschrift 4" style:family="paragraph" style:parent-style-name="Heading" style:next-style-name="Textbody" style:default-outline-level="4">
      <style:paragraph-properties fo:margin-top="0.0833in"/>
      <style:text-properties fo:font-weight="bold" style:font-weight-asian="bold" style:font-weight-complex="bold" fo:font-style="italic" style:font-style-asian="italic" style:font-style-complex="italic" fo:hyphenate="false"/>
    </style:style>
    <style:style style:name="Überschrift5" style:display-name="Überschrift 5" style:family="paragraph" style:parent-style-name="Heading" style:next-style-name="Textbody" style:default-outline-level="5">
      <style:paragraph-properties fo:margin-top="0.0833in" fo:margin-bottom="0.0416in"/>
      <style:text-properties style:font-name="Liberation Serif" style:font-name-asian="Noto Serif CJK SC" style:font-name-complex="Lohit Devanagari" fo:font-weight="bold" style:font-weight-asian="bold" style:font-weight-complex="bold" fo:font-size="10pt" style:font-size-asian="10pt" style:font-size-complex="10pt" fo:hyphenate="false"/>
    </style:style>
    <style:style style:name="Standard" style:display-name="Standard" style:family="paragraph">
      <style:paragraph-properties fo:margin-bottom="0.0784in"/>
      <style:text-properties style:font-name="Arial" style:font-name-asian="Arial" style:font-name-complex="Arial" fo:font-size="11pt" style:font-size-asian="11pt" fo:hyphenate="false"/>
    </style:style>
    <style:style style:name="Absatz-Standardschriftart" style:display-name="Absatz-Standardschriftart" style:family="text"/>
    <text:list-style style:name="Outline" style:display-name="Outline">
      <text:list-level-style-number text:level="1" style:num-prefix=" "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prefix=" " style:num-suffix=")" style:num-format="a" style:num-letter-sync="true">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Regular" style:font-name-complex="FreeSans" fo:font-size="14pt" style:font-size-asian="14pt" style:font-size-complex="14pt" fo:hyphenate="false"/>
    </style:style>
    <style:style style:name="Textbody" style:display-name="Text body" style:family="paragraph" style:parent-style-name="Standard">
      <style:paragraph-properties style:contextual-spacing="true" fo:margin-bottom="0.118in" fo:line-height="150%"/>
      <style:text-properties fo:hyphenate="false"/>
    </style:style>
    <style:style style:name="Liste" style:display-name="Liste" style:family="paragraph" style:parent-style-name="Textbody">
      <style:text-properties style:font-name-complex="FreeSans" fo:font-size="12pt" style:font-size-asian="12pt" fo:hyphenate="false"/>
    </style:style>
    <style:style style:name="Beschriftung" style:display-name="Beschriftung" style:family="paragraph" style:parent-style-name="Standard">
      <style:paragraph-properties text:number-lines="false" fo:margin-top="0.0833in" fo:margin-bottom="0.0833in"/>
      <style:text-properties style:font-name-complex="Free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FreeSans"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ußzeile" style:display-name="Fußzeile" style:family="paragraph" style:parent-style-name="Standard">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Contents1" style:display-name="Contents 1" style:family="paragraph" style:parent-style-name="Index">
      <style:paragraph-properties fo:line-height="150%">
        <style:tab-stops>
          <style:tab-stop style:type="right" style:leader-style="dotted" style:leader-text="." style:position="6.693in"/>
        </style:tab-stops>
      </style:paragraph-properties>
      <style:text-properties style:font-name-complex="Arial" fo:font-size="11pt" style:font-size-asian="11pt" fo:hyphenate="false"/>
    </style:style>
    <style:style style:name="Contents2" style:display-name="Contents 2" style:family="paragraph" style:parent-style-name="Index">
      <style:paragraph-properties fo:line-height="150%" fo:margin-left="0.1965in">
        <style:tab-stops>
          <style:tab-stop style:type="right" style:leader-style="dotted" style:leader-text="." style:position="6.4965in"/>
        </style:tab-stops>
      </style:paragraph-properties>
      <style:text-properties style:font-name-complex="Arial" fo:font-size="11pt" style:font-size-asian="11pt" fo:hyphenate="false"/>
    </style:style>
    <style:style style:name="Indexüberschrift" style:display-name="Indexüberschrift"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ContentsHeading" style:display-name="Contents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vollständigesZitat" style:display-name="vollständiges Zitat" style:family="paragraph" style:parent-style-name="Standard">
      <style:paragraph-properties>
        <style:tab-stops>
          <style:tab-stop style:type="left" style:position="0.25in"/>
        </style:tab-stops>
      </style:paragraph-properties>
      <style:text-properties fo:language="de" fo:country="AT" fo:hyphenate="false"/>
    </style:style>
    <style:style style:name="NumberingSymbols" style:display-name="Numbering Symbol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UserEntry" style:display-name="User Entry" style:family="text">
      <style:text-properties style:font-name="Liberation Mono" style:font-name-asian="Courier New" style:font-name-complex="Liberation Mono"/>
    </style:style>
    <style:style style:name="BulletSymbols" style:display-name="Bullet Symbols" style:family="text">
      <style:text-properties style:font-name="OpenSymbol" style:font-name-asian="OpenSymbol" style:font-name-complex="OpenSymbol"/>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Character_20_style" style:display-name="Character_20_style" style:family="text"/>
    <style:style style:name="StrongEmphasis" style:display-name="Strong Emphasis" style:family="text">
      <style:text-properties fo:font-weight="bold" style:font-weight-asian="bold" style:font-weight-complex="bold"/>
    </style:style>
    <style:style style:name="Hervorhebung" style:display-name="Hervorhebung" style:family="text">
      <style:text-properties fo:font-style="italic" style:font-style-asian="italic" style:font-style-complex="italic"/>
    </style:style>
    <style:style style:name="Linenumbering" style:display-name="Line numbering" style:family="text"/>
    <style:style style:name="WW_CharLFO2LVL1" style:family="text">
      <style:text-properties style:font-name="Arial"/>
    </style:style>
    <style:style style:name="WW_CharLFO2LVL3" style:family="text">
      <style:text-properties style:font-name="Wingdings"/>
    </style:style>
    <style:style style:name="WW_CharLFO2LVL4" style:family="text">
      <style:text-properties style:font-name="Symbol"/>
    </style:style>
    <style:style style:name="WW_CharLFO2LVL6" style:family="text">
      <style:text-properties style:font-name="Wingdings"/>
    </style:style>
    <style:style style:name="WW_CharLFO2LVL7" style:family="text">
      <style:text-properties style:font-name="Symbol"/>
    </style:style>
    <style:style style:name="WW_CharLFO2LVL9" style:family="text">
      <style:text-properties style:font-name="Wingdings"/>
    </style:style>
    <text:list-style style:name="WWNum2" style:display-name="WW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prefix=" " style:num-suffix="." style:num-format="1">
        <style:list-level-properties text:list-level-position-and-space-mode="label-alignment">
          <style:list-level-label-alignment text:label-followed-by="listtab"/>
        </style:list-level-properties>
      </text:outline-level-style>
      <text:outline-level-style text:level="2" style:num-suffix="." style:num-format="1" text:display-levels="2">
        <style:list-level-properties text:list-level-position-and-space-mode="label-alignment">
          <style:list-level-label-alignment text:label-followed-by="listtab"/>
        </style:list-level-properties>
      </text:outline-level-style>
      <text:outline-level-style text:level="3" style:num-prefix=" " style:num-suffix=")" style:num-format="a" style:num-letter-sync="true">
        <style:list-level-properties text:list-level-position-and-space-mode="label-alignment">
          <style:list-level-label-alignment text:label-followed-by="listtab"/>
        </style:list-level-properties>
      </text:outline-level-style>
      <text:outline-level-style text:level="4" style:num-format=""/>
      <text:outline-level-style text:level="5"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93in"/>
      </style:footer-style>
    </style:page-layout>
    <style:style style:name="P2" style:parent-style-name="Standard" style:family="paragraph">
      <style:paragraph-properties fo:text-align="center" fo:margin-bottom="0in"/>
    </style:style>
    <style:style style:name="T3" style:parent-style-name="Absatz-Standardschriftart" style:family="text">
      <style:text-properties style:font-name="Liberation Sans" fo:color="#71869B" fo:font-size="6pt" style:font-size-asian="6pt" style:font-size-complex="6pt"/>
    </style:style>
    <style:style style:name="T4" style:parent-style-name="Absatz-Standardschriftart" style:family="text">
      <style:text-properties style:font-name="Liberation Sans" fo:font-weight="bold" style:font-weight-asian="bold" style:font-weight-complex="bold" fo:color="#71869B" fo:font-size="6pt" style:font-size-asian="6pt" style:font-size-complex="6pt"/>
    </style:style>
    <style:style style:name="T5" style:parent-style-name="Absatz-Standardschriftart" style:family="text">
      <style:text-properties style:font-name="Liberation Sans" style:font-weight-complex="bold" fo:font-size="6pt" style:font-size-asian="6pt" style:font-size-complex="6pt"/>
    </style:style>
    <style:style style:name="T6" style:parent-style-name="Absatz-Standardschriftart" style:family="text">
      <style:text-properties style:font-name="Liberation Sans" fo:font-weight="bold" style:font-weight-asian="bold" style:font-weight-complex="bold" fo:font-size="6pt" style:font-size-asian="6pt" style:font-size-complex="6pt"/>
    </style:style>
    <style:style style:name="T7" style:parent-style-name="Absatz-Standardschriftart" style:family="text">
      <style:text-properties style:font-name="Liberation Sans" style:font-weight-complex="bold" fo:font-size="6pt" style:font-size-asian="6pt" style:font-size-complex="6pt"/>
    </style:style>
    <style:style style:name="T8" style:parent-style-name="Absatz-Standardschriftart" style:family="text">
      <style:text-properties style:font-name="Liberation Sans" fo:font-weight="bold" style:font-weight-asian="bold" style:font-weight-complex="bold" fo:font-size="6pt" style:font-size-asian="6pt" style:font-size-complex="6pt"/>
    </style:style>
  </office:automatic-styles>
  <office:master-styles>
    <style:master-page style:name="MPF0" style:page-layout-name="PL0">
      <style:footer>
        <text:p text:style-name="P2"><text:span text:style-name="T3">.</text:span><text:span text:style-name="T4">BFA<text:s/></text:span><text:span text:style-name="T5">Bundesamt für Fremdenwesen und Asyl Seite<text:s/></text:span><text:span text:style-name="T6"><text:page-number text:fixed="false">33</text:page-number></text:span><text:span text:style-name="T7"><text:s/>von<text:s/></text:span><text:span text:style-name="T8"><text:page-count>33</text:page-count></text:span></text:p>
      </style:footer>
      <style:footer-first>
        <text:p text:style-name="Fußzeil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LAND_LIB_xxxx_xx_xx</dc:title>
    <dc:subject>LAND_LIB_xxxx_xx_xx</dc:subject>
    <meta:keyword>Länderinformationen Staatendokumentation</meta:keyword>
    <meta:keyword>LIB</meta:keyword>
    <meta:keyword>Länderinformationsblatt</meta:keyword>
    <meta:initial-creator>FRUTH Lena (BFA-Staatendokumentation)</meta:initial-creator>
    <dc:creator>FRUTH Lena (BFA-Staatendokumentation)</dc:creator>
    <meta:creation-date>2022-10-07T08:55:00Z</meta:creation-date>
    <dc:date>2022-10-07T09:00:00Z</dc:date>
    <meta:template xlink:href="Normal.dotm" xlink:type="simple"/>
    <meta:editing-cycles>4</meta:editing-cycles>
    <meta:editing-duration>PT0S</meta:editing-duration>
    <meta:user-defined meta:name="Herausgeber">https://staatendokumentation.at</meta:user-defined>
    <meta:document-statistic meta:page-count="32" meta:paragraph-count="198" meta:word-count="13638" meta:character-count="99364" meta:row-count="716" meta:non-whitespace-character-count="85924"/>
  </office:meta>
</office:document-meta>
</file>