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38A000001C4A336665EFAD1B838.png" manifest:media-type="image/png"/>
  <manifest:file-entry manifest:full-path="Pictures/100000000000040E000001CFA393826E3CEA756B.jpg" manifest:media-type="image/jpe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ource Sans Pro" svg:font-family="'Source Sans Pro', Arial, sans-serif"/>
    <style:font-face style:name="Symbol" svg:font-family="Symbol" style:font-charset="x-symbol"/>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style:style>
    <style:style style:name="P4" style:family="paragraph" style:parent-style-name="Text_20_body">
      <style:paragraph-properties fo:line-height="150%"/>
      <style:text-properties style:font-name="Liberation Sans" fo:font-size="11pt" fo:language="de" fo:country="DE" fo:font-style="normal" officeooo:rsid="000e43ae" officeooo:paragraph-rsid="00306151" fo:background-color="transparent" style:font-size-asian="11pt" style:font-style-asian="normal" style:font-size-complex="11pt" style:language-complex="de" style:country-complex="DE" style:font-style-complex="normal"/>
    </style:style>
    <style:style style:name="P5" style:family="paragraph" style:parent-style-name="Standard">
      <style:text-properties style:font-name="Liberation Sans" style:text-underline-style="solid" style:text-underline-width="auto" style:text-underline-color="font-color" officeooo:paragraph-rsid="0056fd50"/>
    </style:style>
    <style:style style:name="P6" style:family="paragraph" style:parent-style-name="Standard">
      <style:text-properties style:font-name="Liberation Sans" style:text-underline-style="solid" style:text-underline-width="auto" style:text-underline-color="font-color" officeooo:paragraph-rsid="005857c9"/>
    </style:style>
    <style:style style:name="P7" style:family="paragraph" style:parent-style-name="Standard">
      <style:text-properties style:font-name="Liberation Sans" style:text-underline-style="solid" style:text-underline-width="auto" style:text-underline-color="font-color" officeooo:paragraph-rsid="005915e4"/>
    </style:style>
    <style:style style:name="P8" style:family="paragraph" style:parent-style-name="Standard">
      <style:text-properties style:font-name="Liberation Sans" style:text-underline-style="solid" style:text-underline-width="auto" style:text-underline-color="font-color" officeooo:paragraph-rsid="00783a1c"/>
    </style:style>
    <style:style style:name="P9" style:family="paragraph" style:parent-style-name="Standard">
      <style:text-properties style:font-name="Liberation Sans" style:text-underline-style="solid" style:text-underline-width="auto" style:text-underline-color="font-color" officeooo:paragraph-rsid="008b28b9"/>
    </style:style>
    <style:style style:name="P10" style:family="paragraph" style:parent-style-name="Standard">
      <style:text-properties style:font-name="Liberation Sans" style:text-underline-style="solid" style:text-underline-width="auto" style:text-underline-color="font-color" officeooo:paragraph-rsid="008e35ed"/>
    </style:style>
    <style:style style:name="P11" style:family="paragraph" style:parent-style-name="Standard">
      <style:paragraph-properties fo:text-align="justify" style:justify-single-word="false"/>
      <style:text-properties style:font-name="Liberation Sans" style:text-underline-style="solid" style:text-underline-width="auto" style:text-underline-color="font-color" officeooo:paragraph-rsid="005915e4"/>
    </style:style>
    <style:style style:name="P12" style:family="paragraph" style:parent-style-name="Standard">
      <style:paragraph-properties fo:text-align="start" style:justify-single-word="false"/>
      <style:text-properties style:font-name="Liberation Sans" style:text-underline-style="solid" style:text-underline-width="auto" style:text-underline-color="font-color" officeooo:paragraph-rsid="005857c9"/>
    </style:style>
    <style:style style:name="P13" style:family="paragraph" style:parent-style-name="Text_20_body">
      <style:paragraph-properties fo:line-height="150%"/>
      <style:text-properties style:font-name="Liberation Sans" officeooo:paragraph-rsid="00306151"/>
    </style:style>
    <style:style style:name="P14"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07e255c"/>
    </style:style>
    <style:style style:name="P15"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0b803b2"/>
    </style:style>
    <style:style style:name="P16"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0be989c"/>
    </style:style>
    <style:style style:name="P17" style:family="paragraph" style:parent-style-name="Standard">
      <style:paragraph-properties fo:line-height="150%" fo:text-align="justify" style:justify-single-word="false"/>
      <style:text-properties style:font-name="Liberation Sans" fo:font-size="10.5pt" fo:language="de" fo:country="DE" style:font-size-asian="10.5pt" style:font-size-complex="10.5pt" style:language-complex="de" style:country-complex="DE"/>
    </style:style>
    <style:style style:name="P18" style:family="paragraph" style:parent-style-name="Standard">
      <style:paragraph-properties fo:line-height="150%" fo:text-align="justify" style:justify-single-word="false"/>
      <style:text-properties style:font-name="Liberation Sans" fo:font-size="10.5pt" fo:language="de" fo:country="DE" officeooo:paragraph-rsid="006456fb" style:font-size-asian="10.5pt" style:font-size-complex="10.5pt" style:language-complex="de" style:country-complex="DE"/>
    </style:style>
    <style:style style:name="P19" style:family="paragraph" style:parent-style-name="Standard">
      <style:paragraph-properties fo:line-height="150%" fo:text-align="justify" style:justify-single-word="false"/>
      <style:text-properties style:font-name="Liberation Sans" fo:font-size="10.5pt" fo:language="de" fo:country="DE" fo:font-weight="bold" style:font-size-asian="10.5pt" style:font-weight-asian="bold" style:font-size-complex="10.5pt" style:language-complex="de" style:country-complex="DE" style:font-weight-complex="bold"/>
    </style:style>
    <style:style style:name="P20" style:family="paragraph" style:parent-style-name="Standard">
      <style:paragraph-properties fo:line-height="150%" fo:text-align="justify" style:justify-single-word="false"/>
      <style:text-properties style:font-name="Liberation Sans" fo:font-size="10.5pt" fo:language="de" fo:country="DE" fo:font-style="normal" officeooo:paragraph-rsid="005ec212" style:font-size-asian="10.5pt" style:font-style-asian="normal" style:font-size-complex="10.5pt" style:language-complex="de" style:country-complex="DE" style:font-style-complex="normal"/>
    </style:style>
    <style:style style:name="P21"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style:style>
    <style:style style:name="P22"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85f66c" officeooo:paragraph-rsid="010397b7"/>
    </style:style>
    <style:style style:name="P23"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b803b2" officeooo:paragraph-rsid="00ce232a"/>
    </style:style>
    <style:style style:name="P24"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b803b2" officeooo:paragraph-rsid="00cf1e17"/>
    </style:style>
    <style:style style:name="P25"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be989c" officeooo:paragraph-rsid="00c1b8ff"/>
    </style:style>
    <style:style style:name="P26"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be989c" officeooo:paragraph-rsid="01373da3"/>
    </style:style>
    <style:style style:name="P27"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104a1cb" fo:background-color="transparent"/>
    </style:style>
    <style:style style:name="P28" style:family="paragraph" style:parent-style-name="Text_20_body">
      <loext:graphic-properties draw:fill-gradient-name="gradient" draw:fill-hatch-name="hatch"/>
      <style:paragraph-properties fo:margin-left="0cm" fo:margin-right="0cm" fo:margin-top="0cm" fo:margin-bottom="0.3cm" style:contextual-spacing="false" fo:text-align="justify" style:justify-single-word="false" fo:orphans="2" fo:widows="2" fo:text-indent="0cm" style:auto-text-indent="false"/>
      <style:text-properties style:font-name="Liberation Sans" officeooo:paragraph-rsid="012e3d7e"/>
    </style:style>
    <style:style style:name="P2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c595bb"/>
    </style:style>
    <style:style style:name="P3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b803b2"/>
    </style:style>
    <style:style style:name="P3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d82f8e"/>
    </style:style>
    <style:style style:name="P3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a7fa62"/>
    </style:style>
    <style:style style:name="P3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34baee"/>
    </style:style>
    <style:style style:name="P3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a89597"/>
    </style:style>
    <style:style style:name="P3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369d44"/>
    </style:style>
    <style:style style:name="P3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a4b777"/>
    </style:style>
    <style:style style:name="P3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da23e6"/>
    </style:style>
    <style:style style:name="P3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9efcb7"/>
    </style:style>
    <style:style style:name="P3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904d27"/>
    </style:style>
    <style:style style:name="P4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99f314"/>
    </style:style>
    <style:style style:name="P4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aa1c26"/>
    </style:style>
    <style:style style:name="P4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fa9bd0"/>
    </style:style>
    <style:style style:name="P4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fb4f24"/>
    </style:style>
    <style:style style:name="P4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fce7b0"/>
    </style:style>
    <style:style style:name="P4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3695f"/>
    </style:style>
    <style:style style:name="P4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56d17"/>
    </style:style>
    <style:style style:name="P4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cfa91"/>
    </style:style>
    <style:style style:name="P4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f2b1d"/>
    </style:style>
    <style:style style:name="P4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fbe6e"/>
    </style:style>
    <style:style style:name="P5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1648be"/>
    </style:style>
    <style:style style:name="P5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17eb00"/>
    </style:style>
    <style:style style:name="P5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26ba66"/>
    </style:style>
    <style:style style:name="P5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28bd5a"/>
    </style:style>
    <style:style style:name="P5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b0f497"/>
    </style:style>
    <style:style style:name="P5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3fba73"/>
    </style:style>
    <style:style style:name="P5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0924459"/>
    </style:style>
    <style:style style:name="P5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4b5a41"/>
    </style:style>
    <style:style style:name="P5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c2ce9f" officeooo:paragraph-rsid="00c2ce9f"/>
    </style:style>
    <style:style style:name="P5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b71ca0" officeooo:paragraph-rsid="00b71ca0"/>
    </style:style>
    <style:style style:name="P6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b204c9" officeooo:paragraph-rsid="00b204c9"/>
    </style:style>
    <style:style style:name="P61" style:family="paragraph" style:parent-style-name="Text_20_body">
      <loext:graphic-properties draw:fill-gradient-name="gradient" draw:fill-hatch-name="hatch"/>
      <style:paragraph-properties fo:margin-top="0cm" fo:margin-bottom="0.3cm" style:contextual-spacing="false"/>
      <style:text-properties style:font-name="Liberation Sans" officeooo:paragraph-rsid="008a787d"/>
    </style:style>
    <style:style style:name="P6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a7fa62" officeooo:paragraph-rsid="00a7fa62"/>
    </style:style>
    <style:style style:name="P6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a6295c" officeooo:paragraph-rsid="00a6295c"/>
    </style:style>
    <style:style style:name="P6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a6295c" officeooo:paragraph-rsid="00d82f8e"/>
    </style:style>
    <style:style style:name="P6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a6295c" officeooo:paragraph-rsid="011b628e"/>
    </style:style>
    <style:style style:name="P6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language="de" fo:country="AT" officeooo:paragraph-rsid="00a271bf"/>
    </style:style>
    <style:style style:name="P6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9efcb7" officeooo:paragraph-rsid="009efcb7"/>
    </style:style>
    <style:style style:name="P6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904d27" officeooo:paragraph-rsid="012305e9"/>
    </style:style>
    <style:style style:name="P6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99f314" officeooo:paragraph-rsid="01237bf2"/>
    </style:style>
    <style:style style:name="P7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e6d084" officeooo:paragraph-rsid="00ea6db5"/>
    </style:style>
    <style:style style:name="P7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e1b122" officeooo:paragraph-rsid="0128bd5a"/>
    </style:style>
    <style:style style:name="P7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f078b5" officeooo:paragraph-rsid="00fce7b0"/>
    </style:style>
    <style:style style:name="P73"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0de6b8" officeooo:paragraph-rsid="00e6d084"/>
    </style:style>
    <style:style style:name="P74"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e24971" officeooo:paragraph-rsid="014b5a41"/>
    </style:style>
    <style:style style:name="P75" style:family="paragraph" style:parent-style-name="Standard">
      <style:paragraph-properties fo:line-height="150%" fo:text-align="start" style:justify-single-word="false"/>
      <style:text-properties fo:color="#b2b2b2" loext:opacity="100%" style:font-name="Arial" fo:font-size="11pt" fo:font-weight="normal" officeooo:rsid="0002c024" officeooo:paragraph-rsid="0002c024" style:font-size-asian="11pt" style:font-weight-asian="normal" style:font-size-complex="11pt" style:font-weight-complex="normal"/>
    </style:style>
    <style:style style:name="P76"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77"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78"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79" style:family="paragraph" style:parent-style-name="Standard">
      <style:paragraph-properties fo:line-height="150%" fo:text-align="center" style:justify-single-word="false"/>
      <style:text-properties fo:color="#71869b" loext:opacity="100%" style:font-name="Arial" fo:font-size="28pt" fo:font-weight="bold" officeooo:rsid="003c7946" officeooo:paragraph-rsid="006dbedb" style:font-size-asian="28pt" style:font-weight-asian="bold" style:font-size-complex="28pt" style:font-weight-complex="bold"/>
    </style:style>
    <style:style style:name="P80"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81" style:family="paragraph" style:parent-style-name="Text_20_body">
      <style:paragraph-properties fo:line-height="150%"/>
      <style:text-properties fo:color="#000000" loext:opacity="100%" style:font-name="Liberation Sans" fo:font-size="11pt" fo:font-style="italic" fo:font-weight="bold" officeooo:paragraph-rsid="00529a55" fo:background-color="#ff0000"/>
    </style:style>
    <style:style style:name="P82"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83"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fo:color="#000000" loext:opacity="100%" style:font-name="Liberation Sans" fo:font-weight="bold" officeooo:rsid="00b803b2" officeooo:paragraph-rsid="00ba88c8" style:font-weight-asian="bold" style:font-weight-complex="bold"/>
    </style:style>
    <style:style style:name="P8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color="#000000" loext:opacity="100%" officeooo:paragraph-rsid="00f0eec8"/>
    </style:style>
    <style:style style:name="P8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color="#000000" loext:opacity="100%" officeooo:paragraph-rsid="007aee9c"/>
    </style:style>
    <style:style style:name="P8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color="#000000" loext:opacity="100%" style:font-name="Arial2" fo:font-size="11pt" officeooo:rsid="00783a1c" officeooo:paragraph-rsid="007aee9c" style:font-size-asian="10.5pt"/>
    </style:style>
    <style:style style:name="P8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color="#000000" loext:opacity="100%" style:font-name="Arial2" fo:font-size="11pt" officeooo:rsid="007946b0" officeooo:paragraph-rsid="007946b0" style:font-size-asian="10.5pt"/>
    </style:style>
    <style:style style:name="P8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color="#000000" loext:opacity="100%" style:font-name="Arial2" fo:font-size="11pt" officeooo:paragraph-rsid="007bd58e"/>
    </style:style>
    <style:style style:name="P89"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style:style>
    <style:style style:name="P90"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style:style>
    <style:style style:name="P91"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92"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07d159"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93"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529a55"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9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font-variant="normal" fo:text-transform="none" fo:color="#000000" loext:opacity="100%" style:font-name="Arial2" fo:font-size="11pt" fo:letter-spacing="normal" fo:language="de" fo:country="AT" officeooo:rsid="00783a1c" officeooo:paragraph-rsid="007aee9c" style:font-size-asian="10.5pt"/>
    </style:style>
    <style:style style:name="P95" style:family="paragraph" style:parent-style-name="Text_20_body">
      <loext:graphic-properties draw:fill-gradient-name="gradient" draw:fill-hatch-name="hatch"/>
      <style:paragraph-properties fo:margin-left="0cm" fo:margin-right="0cm" fo:margin-top="0cm" fo:margin-bottom="0.3cm" style:contextual-spacing="false" fo:text-align="justify" style:justify-single-word="false" fo:orphans="2" fo:widows="2" fo:text-indent="0cm" style:auto-text-indent="false"/>
      <style:text-properties fo:font-variant="normal" fo:text-transform="none" fo:color="#212529" loext:opacity="100%" style:font-name="Liberation Sans" fo:font-size="11pt" fo:letter-spacing="normal" fo:font-style="normal" fo:font-weight="normal" officeooo:paragraph-rsid="007730d9"/>
    </style:style>
    <style:style style:name="P9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font-variant="normal" fo:text-transform="none" fo:color="#212529" loext:opacity="100%" fo:letter-spacing="normal" fo:language="de" fo:country="AT" officeooo:paragraph-rsid="007d6ebc"/>
    </style:style>
    <style:style style:name="P97" style:family="paragraph" style:parent-style-name="Text_20_body">
      <style:paragraph-properties fo:line-height="150%"/>
      <style:text-properties officeooo:paragraph-rsid="00529a55"/>
    </style:style>
    <style:style style:name="P98" style:family="paragraph" style:parent-style-name="Text_20_body">
      <style:paragraph-properties fo:line-height="150%"/>
      <style:text-properties officeooo:paragraph-rsid="0069dd0e"/>
    </style:style>
    <style:style style:name="P99"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paragraph-rsid="00834a74"/>
    </style:style>
    <style:style style:name="P100"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01"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02"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rsid="00834a74" officeooo:paragraph-rsid="0100c0e5"/>
    </style:style>
    <style:style style:name="P10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76c224"/>
    </style:style>
    <style:style style:name="P10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05a587"/>
    </style:style>
    <style:style style:name="P10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069840"/>
    </style:style>
    <style:style style:name="P10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4b001f"/>
    </style:style>
    <style:style style:name="P107"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rsid="007e255c" officeooo:paragraph-rsid="013246ef"/>
    </style:style>
    <style:style style:name="P10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language="de" fo:country="AT" officeooo:rsid="00924459" officeooo:paragraph-rsid="00924459"/>
    </style:style>
    <style:style style:name="P109"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10"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11" style:family="paragraph" style:parent-style-name="Heading_20_1">
      <loext:graphic-properties draw:fill-gradient-name="gradient" draw:fill-hatch-name="hatch"/>
      <style:paragraph-properties fo:margin-top="0.6cm" fo:margin-bottom="0.3cm" style:contextual-spacing="false" fo:line-height="100%" fo:break-before="page">
        <style:tab-stops>
          <style:tab-stop style:position="0.893cm"/>
        </style:tab-stops>
      </style:paragraph-properties>
      <style:text-properties style:font-name="Liberation Sans"/>
    </style:style>
    <style:style style:name="P112"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style:style>
    <style:style style:name="P113" style:family="paragraph" style:parent-style-name="Heading_20_1">
      <loext:graphic-properties draw:fill-gradient-name="gradient" draw:fill-hatch-name="hatch"/>
      <style:paragraph-properties fo:margin-top="0.6cm" fo:margin-bottom="0.3cm" style:contextual-spacing="false" fo:line-height="100%" fo:break-before="page"/>
      <style:text-properties style:font-name="Liberation Sans" officeooo:rsid="0056fd50" officeooo:paragraph-rsid="0056fd50"/>
    </style:style>
    <style:style style:name="P114"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2d934d" officeooo:paragraph-rsid="002d934d"/>
    </style:style>
    <style:style style:name="P115"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2f5430" officeooo:paragraph-rsid="002f5430"/>
    </style:style>
    <style:style style:name="P116"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32b493" officeooo:paragraph-rsid="0032b493"/>
    </style:style>
    <style:style style:name="P117" style:family="paragraph" style:parent-style-name="Heading_20_2">
      <loext:graphic-properties draw:fill-gradient-name="gradient" draw:fill-hatch-name="hatch"/>
      <style:paragraph-properties fo:margin-top="0.6cm" fo:margin-bottom="0.3cm" style:contextual-spacing="false"/>
      <style:text-properties officeooo:paragraph-rsid="0077c01b"/>
    </style:style>
    <style:style style:name="P118" style:family="paragraph" style:parent-style-name="Heading_20_2">
      <loext:graphic-properties draw:fill-gradient-name="gradient" draw:fill-hatch-name="hatch"/>
      <style:paragraph-properties fo:margin-top="0.3cm" fo:margin-bottom="0.3cm" style:contextual-spacing="false"/>
      <style:text-properties style:font-name="Liberation Sans" officeooo:paragraph-rsid="0034baee"/>
    </style:style>
    <style:style style:name="P119" style:family="paragraph" style:parent-style-name="Heading_20_2">
      <loext:graphic-properties draw:fill-gradient-name="gradient" draw:fill-hatch-name="hatch"/>
      <style:paragraph-properties fo:margin-top="0.6cm" fo:margin-bottom="0.3cm" style:contextual-spacing="false"/>
      <style:text-properties style:font-name="Liberation Sans" officeooo:rsid="00369d44" officeooo:paragraph-rsid="00369d44"/>
    </style:style>
    <style:style style:name="P120" style:family="paragraph" style:parent-style-name="Heading_20_2">
      <loext:graphic-properties draw:fill-gradient-name="gradient" draw:fill-hatch-name="hatch"/>
      <style:paragraph-properties fo:margin-top="0.6cm" fo:margin-bottom="0.3cm" style:contextual-spacing="false"/>
      <style:text-properties style:font-name="Liberation Sans" officeooo:paragraph-rsid="00369d44"/>
    </style:style>
    <style:style style:name="P121"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7601b2" fo:background-color="transparent" style:font-size-asian="11pt" style:font-size-complex="11pt"/>
    </style:style>
    <style:style style:name="P122"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paragraph-rsid="0071031b" fo:background-color="transparent" style:font-size-asian="11pt" style:font-size-complex="11pt"/>
    </style:style>
    <style:style style:name="P123"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c825b3" fo:background-color="transparent" style:font-size-asian="11pt" style:font-size-complex="11pt"/>
    </style:style>
    <style:style style:name="P124"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783a1c" fo:background-color="transparent" style:font-size-asian="11pt" style:font-size-complex="11pt"/>
    </style:style>
    <style:style style:name="P125"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paragraph-rsid="007d6ebc" fo:background-color="transparent" style:font-size-asian="11pt" style:font-size-complex="11pt"/>
    </style:style>
    <style:style style:name="P126"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paragraph-rsid="007f7e0a" fo:background-color="transparent" style:font-size-asian="11pt" style:font-size-complex="11pt"/>
    </style:style>
    <style:style style:name="P127"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7f2c85" fo:background-color="transparent" style:font-size-asian="11pt" style:font-size-complex="11pt"/>
    </style:style>
    <style:style style:name="P128"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879949" fo:background-color="transparent" style:font-size-asian="11pt" style:font-size-complex="11pt"/>
    </style:style>
    <style:style style:name="P129"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c3b905" fo:background-color="transparent" style:font-size-asian="11pt" style:font-size-complex="11pt"/>
    </style:style>
    <style:style style:name="P13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paragraph-rsid="00c3b905" fo:background-color="transparent" style:font-size-asian="11pt" style:font-size-complex="11pt"/>
    </style:style>
    <style:style style:name="P131"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ba0754" fo:background-color="transparent" style:font-size-asian="11pt" style:font-size-complex="11pt"/>
    </style:style>
    <style:style style:name="P132"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paragraph-rsid="00acb461" fo:background-color="transparent" style:font-size-asian="11pt" style:font-size-complex="11pt"/>
    </style:style>
    <style:style style:name="P133"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ab3e64" fo:background-color="transparent" style:font-size-asian="11pt" style:font-size-complex="11pt"/>
    </style:style>
    <style:style style:name="P134"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aa1c26" fo:background-color="transparent" style:font-size-asian="11pt" style:font-size-complex="11pt"/>
    </style:style>
    <style:style style:name="P135"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a0f645" fo:background-color="transparent" style:font-size-asian="11pt" style:font-size-complex="11pt"/>
    </style:style>
    <style:style style:name="P136"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9efcb7" fo:background-color="transparent" style:font-size-asian="11pt" style:font-size-complex="11pt"/>
    </style:style>
    <style:style style:name="P137"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paragraph-rsid="008e35ed" fo:background-color="transparent" style:font-size-asian="11pt" style:font-size-complex="11pt"/>
    </style:style>
    <style:style style:name="P138"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822e81" officeooo:paragraph-rsid="00822e81" fo:background-color="transparent" style:font-size-asian="11pt" style:font-size-complex="11pt"/>
    </style:style>
    <style:style style:name="P139"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1a2422" officeooo:paragraph-rsid="007271af" fo:background-color="transparent" style:font-size-asian="11pt" style:font-size-complex="11pt"/>
    </style:style>
    <style:style style:name="P14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7e255c" fo:background-color="transparent" style:font-size-asian="11pt" style:font-size-complex="11pt"/>
    </style:style>
    <style:style style:name="P141"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85b568" fo:background-color="transparent" style:font-size-asian="11pt" style:font-size-complex="11pt"/>
    </style:style>
    <style:style style:name="P142"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c3b905" fo:background-color="transparent" style:font-size-asian="11pt" style:font-size-complex="11pt"/>
    </style:style>
    <style:style style:name="P143"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b96645" fo:background-color="transparent" style:font-size-asian="11pt" style:font-size-complex="11pt"/>
    </style:style>
    <style:style style:name="P144"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a0f645" fo:background-color="transparent" style:font-size-asian="11pt" style:font-size-complex="11pt"/>
    </style:style>
    <style:style style:name="P145"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a0f645" fo:background-color="transparent" style:font-size-asian="11pt" style:font-size-complex="11pt"/>
    </style:style>
    <style:style style:name="P146"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d3d25e" fo:background-color="transparent" style:font-size-asian="11pt" style:font-size-complex="11pt"/>
    </style:style>
    <style:style style:name="P147"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b0f497" fo:background-color="transparent" style:font-size-asian="11pt" style:font-size-complex="11pt"/>
    </style:style>
    <style:style style:name="P148"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ac4cb8" fo:background-color="transparent" style:font-size-asian="11pt" style:font-size-complex="11pt"/>
    </style:style>
    <style:style style:name="P149"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8e8c07" fo:background-color="transparent" style:font-size-asian="11pt" style:font-size-complex="11pt"/>
    </style:style>
    <style:style style:name="P15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aa1d1e" fo:background-color="transparent" style:font-size-asian="11pt" style:font-size-complex="11pt"/>
    </style:style>
    <style:style style:name="P151"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a89597" fo:background-color="transparent" style:font-size-asian="11pt" style:font-size-complex="11pt"/>
    </style:style>
    <style:style style:name="P152"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9d3f20" fo:background-color="transparent" style:font-size-asian="11pt" style:font-size-complex="11pt"/>
    </style:style>
    <style:style style:name="P153"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db7727" fo:background-color="transparent" style:font-size-asian="11pt" style:font-size-complex="11pt"/>
    </style:style>
    <style:style style:name="P154"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ea6db5" fo:background-color="transparent" style:font-size-asian="11pt" style:font-size-complex="11pt"/>
    </style:style>
    <style:style style:name="P155"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8bf27a" officeooo:paragraph-rsid="010b8b0c" fo:background-color="transparent" style:font-size-asian="11pt" style:font-size-complex="11pt"/>
    </style:style>
    <style:style style:name="P156"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8bf27a" officeooo:paragraph-rsid="010b8b0c" fo:background-color="transparent" style:font-size-asian="11pt" style:font-size-complex="11pt"/>
    </style:style>
    <style:style style:name="P157"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8bf27a" officeooo:paragraph-rsid="00c1b8ff" fo:background-color="transparent" style:font-size-asian="11pt" style:font-size-complex="11pt"/>
    </style:style>
    <style:style style:name="P158"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8bf27a" officeooo:paragraph-rsid="01363a30" fo:background-color="transparent" style:font-size-asian="11pt" style:font-size-complex="11pt"/>
    </style:style>
    <style:style style:name="P159"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8bf27a" officeooo:paragraph-rsid="00b3f26d" fo:background-color="transparent" style:font-size-asian="11pt" style:font-size-complex="11pt"/>
    </style:style>
    <style:style style:name="P16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1c1f8f" officeooo:paragraph-rsid="008a787d" fo:background-color="transparent" style:font-size-asian="11pt" style:font-size-complex="11pt"/>
    </style:style>
    <style:style style:name="P161"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ab3e64" officeooo:paragraph-rsid="00ab3e64" fo:background-color="transparent" style:font-size-asian="11pt" style:font-size-complex="11pt"/>
    </style:style>
    <style:style style:name="P162"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style:font-name="Liberation Sans" fo:font-size="11pt" fo:language="en" fo:country="US" style:text-underline-style="none" officeooo:rsid="00a0f645" officeooo:paragraph-rsid="00a0f645" fo:background-color="transparent" style:font-size-asian="11pt" style:font-size-complex="11pt"/>
    </style:style>
    <style:style style:name="P163"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236208" officeooo:paragraph-rsid="00dd19ad" fo:background-color="transparent" style:font-size-asian="11pt" style:font-size-complex="11pt"/>
    </style:style>
    <style:style style:name="P164"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07601b2" fo:background-color="transparent" style:font-size-asian="11pt" style:font-size-complex="11pt"/>
    </style:style>
    <style:style style:name="P165"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0ad4af1" fo:background-color="transparent" style:font-size-asian="11pt" style:font-size-complex="11pt"/>
    </style:style>
    <style:style style:name="P166"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0ad4af1" fo:background-color="transparent" style:font-size-asian="11pt" style:font-size-complex="11pt"/>
    </style:style>
    <style:style style:name="P167"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08e35ed" fo:background-color="transparent" style:font-size-asian="11pt" style:font-size-complex="11pt"/>
    </style:style>
    <style:style style:name="P168"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14a4d78" fo:background-color="transparent" style:font-size-asian="11pt" style:font-size-complex="11pt"/>
    </style:style>
    <style:style style:name="P169"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0db3eb2" fo:background-color="transparent" style:font-size-asian="11pt" style:font-size-complex="11pt"/>
    </style:style>
    <style:style style:name="P17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944b6" officeooo:paragraph-rsid="011f735f" fo:background-color="transparent" style:font-size-asian="11pt" style:font-size-complex="11pt"/>
    </style:style>
    <style:style style:name="P171"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1a2422" officeooo:paragraph-rsid="00834a74" fo:background-color="transparent" style:font-size-asian="11pt" style:font-size-complex="11pt"/>
    </style:style>
    <style:style style:name="P172" style:family="paragraph" style:parent-style-name="Standard" style:list-style-name="WWNum2" style:master-page-name="">
      <loext:graphic-properties draw:fill="none"/>
      <style:paragraph-properties fo:margin-left="0.6cm" fo:margin-right="0cm" fo:margin-top="0cm" fo:margin-bottom="0.199cm" style:contextual-spacing="true" fo:line-height="100%" fo:text-align="start" style:justify-single-word="false" fo:text-indent="-0.499cm" style:auto-text-indent="false" style:page-number="auto" fo:background-color="transparent" style:writing-mode="lr-tb">
        <style:tab-stops/>
      </style:paragraph-properties>
      <style:text-properties fo:color="#000000" loext:opacity="100%" style:font-name="Liberation Sans" fo:font-size="11pt" fo:language="en" fo:country="US" style:text-underline-style="none" officeooo:rsid="002d934d" officeooo:paragraph-rsid="008e35ed" fo:background-color="transparent" style:font-size-asian="11pt" style:font-size-complex="11pt"/>
    </style:style>
    <style:style style:name="P173"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2d934d" officeooo:paragraph-rsid="0099f314" fo:background-color="transparent" style:font-size-asian="11pt" style:font-size-complex="11pt"/>
    </style:style>
    <style:style style:name="P174"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2d934d" officeooo:paragraph-rsid="00aa1d1e" fo:background-color="transparent" style:font-size-asian="11pt" style:font-size-complex="11pt"/>
    </style:style>
    <style:style style:name="P175"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fo:font-size="11pt" fo:language="en" fo:country="US" style:text-underline-style="none" officeooo:rsid="002d934d" officeooo:paragraph-rsid="011f735f" fo:background-color="transparent" style:font-size-asian="11pt" style:font-size-complex="11pt"/>
    </style:style>
    <style:style style:name="P176"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fo:color="#000000" loext:opacity="100%" style:font-name="Liberation Sans" style:text-underline-style="solid" style:text-underline-width="auto" style:text-underline-color="font-color" officeooo:rsid="001944b6" officeooo:paragraph-rsid="00783a1c"/>
    </style:style>
    <style:style style:name="P177"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officeooo:paragraph-rsid="013246ef"/>
    </style:style>
    <style:style style:name="P178"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officeooo:paragraph-rsid="00ebc0dd"/>
    </style:style>
    <style:style style:name="P179"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officeooo:paragraph-rsid="00c825b3"/>
    </style:style>
    <style:style style:name="P180" style:family="paragraph" style:parent-style-name="Standard" style:list-style-name="WWNum2">
      <loext:graphic-properties draw:fill="none"/>
      <style:paragraph-properties fo:margin-left="0.6cm" fo:margin-right="0cm" fo:margin-top="0cm" fo:margin-bottom="0.199cm" style:contextual-spacing="true" fo:line-height="100%" fo:text-align="start" style:justify-single-word="false" fo:text-indent="-0.499cm" style:auto-text-indent="false" fo:background-color="transparent" style:writing-mode="lr-tb">
        <style:tab-stops/>
      </style:paragraph-properties>
      <style:text-properties officeooo:paragraph-rsid="007d6ebc"/>
    </style:style>
    <style:style style:name="P181" style:family="paragraph" style:parent-style-name="Text_20_body" style:list-style-name="WWNum2" style:master-page-name="">
      <loext:graphic-properties draw:fill="none"/>
      <style:paragraph-properties fo:margin-left="0.6cm" fo:margin-right="0cm" fo:margin-top="0cm" fo:margin-bottom="0.099cm" style:contextual-spacing="true" fo:line-height="100%" fo:text-align="start" style:justify-single-word="false" fo:text-indent="-0.499cm" style:auto-text-indent="false" style:page-number="auto" fo:background-color="transparent" style:writing-mode="lr-tb">
        <style:tab-stops/>
      </style:paragraph-properties>
      <style:text-properties style:font-name="Liberation Sans" fo:font-size="11pt" fo:language="en" fo:country="US" style:text-underline-style="none" officeooo:rsid="008b28b9" officeooo:paragraph-rsid="008b28b9" fo:background-color="transparent" style:font-size-asian="11pt" style:font-size-complex="11pt"/>
    </style:style>
    <style:style style:name="P18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font-size="11pt" fo:language="de" fo:country="AT" style:text-underline-style="none" officeooo:rsid="00924459" officeooo:paragraph-rsid="014b001f" fo:background-color="transparent" style:font-size-asian="11pt" style:font-size-complex="11pt"/>
    </style:style>
    <style:style style:name="P183"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font-size="6pt" fo:background-color="transparent" loext:char-shading-value="0" style:font-size-asian="6pt" style:font-size-complex="6pt" style:font-weight-complex="bold"/>
    </style:style>
    <style:style style:name="T8" style:family="text">
      <style:text-properties fo:font-size="6pt" fo:font-weight="bold" fo:background-color="transparent" loext:char-shading-value="0" style:font-size-asian="6pt" style:font-weight-asian="bold" style:font-size-complex="6pt" style:font-weight-complex="bold"/>
    </style:style>
    <style:style style:name="T9" style:family="text">
      <style:text-properties fo:font-style="italic" fo:font-weight="bold" officeooo:rsid="00064771" style:font-style-asian="italic" style:font-weight-asian="bold" style:font-style-complex="italic" style:font-weight-complex="bold"/>
    </style:style>
    <style:style style:name="T10" style:family="text">
      <style:text-properties fo:font-style="italic" fo:font-weight="bold" officeooo:rsid="0007d159" style:font-style-asian="italic" style:font-weight-asian="bold" style:font-style-complex="italic" style:font-weight-complex="bold"/>
    </style:style>
    <style:style style:name="T11" style:family="text">
      <style:text-properties officeooo:rsid="004c66b8"/>
    </style:style>
    <style:style style:name="T12" style:family="text">
      <style:text-properties fo:color="#000000" loext:opacity="100%"/>
    </style:style>
    <style:style style:name="T13" style:family="text">
      <style:text-properties fo:color="#000000" loext:opacity="100%" style:font-name="Liberation Sans" fo:font-size="11pt" fo:font-style="italic" fo:font-weight="bold"/>
    </style:style>
    <style:style style:name="T14" style:family="text">
      <style:text-properties fo:color="#000000" loext:opacity="100%" style:font-name="Liberation Sans" fo:font-size="11pt" fo:font-style="italic" fo:font-weight="bold" officeooo:rsid="005c9471"/>
    </style:style>
    <style:style style:name="T15" style:family="text">
      <style:text-properties fo:color="#000000" loext:opacity="100%" fo:font-size="11pt" officeooo:rsid="00956936" style:font-size-asian="10.5pt"/>
    </style:style>
    <style:style style:name="T16" style:family="text">
      <style:text-properties fo:color="#000000" loext:opacity="100%" fo:font-size="11pt" officeooo:rsid="00b0f497" style:font-size-asian="10.5pt"/>
    </style:style>
    <style:style style:name="T17" style:family="text">
      <style:text-properties fo:color="#000000" loext:opacity="100%" fo:font-size="11pt" officeooo:rsid="008bf27a" style:font-size-asian="10.5pt"/>
    </style:style>
    <style:style style:name="T18" style:family="text">
      <style:text-properties fo:color="#000000" loext:opacity="100%" fo:font-size="11pt" officeooo:rsid="00ce232a" style:font-size-asian="10.5pt"/>
    </style:style>
    <style:style style:name="T19" style:family="text">
      <style:text-properties fo:color="#000000" loext:opacity="100%" officeooo:rsid="00b204c9"/>
    </style:style>
    <style:style style:name="T20" style:family="text">
      <style:text-properties fo:color="#000000" loext:opacity="100%" officeooo:rsid="008bf27a"/>
    </style:style>
    <style:style style:name="T21" style:family="text">
      <style:text-properties fo:color="#000000" loext:opacity="100%" officeooo:rsid="00879949"/>
    </style:style>
    <style:style style:name="T22" style:family="text">
      <style:text-properties fo:color="#000000" loext:opacity="100%" officeooo:rsid="0088d5a0"/>
    </style:style>
    <style:style style:name="T23" style:family="text">
      <style:text-properties fo:color="#000000" loext:opacity="100%" officeooo:rsid="00b803b2"/>
    </style:style>
    <style:style style:name="T24" style:family="text">
      <style:text-properties fo:color="#000000" loext:opacity="100%" officeooo:rsid="00ba88c8"/>
    </style:style>
    <style:style style:name="T25" style:family="text">
      <style:text-properties fo:color="#000000" loext:opacity="100%" officeooo:rsid="00bc7ab3"/>
    </style:style>
    <style:style style:name="T26" style:family="text">
      <style:text-properties fo:color="#000000" loext:opacity="100%" officeooo:rsid="00bdfa41"/>
    </style:style>
    <style:style style:name="T27" style:family="text">
      <style:text-properties fo:color="#000000" loext:opacity="100%" officeooo:rsid="00c0944e"/>
    </style:style>
    <style:style style:name="T28" style:family="text">
      <style:text-properties fo:color="#000000" loext:opacity="100%" officeooo:rsid="00c1b8ff"/>
    </style:style>
    <style:style style:name="T29" style:family="text">
      <style:text-properties fo:color="#000000" loext:opacity="100%" officeooo:rsid="00c21a23"/>
    </style:style>
    <style:style style:name="T30" style:family="text">
      <style:text-properties fo:color="#000000" loext:opacity="100%" officeooo:rsid="00ce232a"/>
    </style:style>
    <style:style style:name="T31" style:family="text">
      <style:text-properties fo:color="#000000" loext:opacity="100%" officeooo:rsid="00cf1e17"/>
    </style:style>
    <style:style style:name="T32" style:family="text">
      <style:text-properties fo:color="#000000" loext:opacity="100%" officeooo:rsid="00d04f29"/>
    </style:style>
    <style:style style:name="T33" style:family="text">
      <style:text-properties fo:color="#000000" loext:opacity="100%" fo:letter-spacing="normal"/>
    </style:style>
    <style:style style:name="T34" style:family="text">
      <style:text-properties fo:color="#000000" loext:opacity="100%" fo:letter-spacing="normal" loext:padding="0cm" loext:border="none"/>
    </style:style>
    <style:style style:name="T35" style:family="text">
      <style:text-properties fo:color="#000000" loext:opacity="100%" fo:letter-spacing="normal" officeooo:rsid="00235feb"/>
    </style:style>
    <style:style style:name="T36" style:family="text">
      <style:text-properties fo:color="#000000" loext:opacity="100%" fo:letter-spacing="normal" fo:language="de" fo:country="AT" officeooo:rsid="00235feb"/>
    </style:style>
    <style:style style:name="T37" style:family="text">
      <style:text-properties fo:color="#000000" loext:opacity="100%" officeooo:rsid="00be989c"/>
    </style:style>
    <style:style style:name="T38" style:family="text">
      <style:text-properties fo:color="#000000" loext:opacity="100%" officeooo:rsid="010941eb"/>
    </style:style>
    <style:style style:name="T39" style:family="text">
      <style:text-properties fo:color="#000000" loext:opacity="100%" officeooo:rsid="010a73a9"/>
    </style:style>
    <style:style style:name="T40" style:family="text">
      <style:text-properties fo:color="#000000" loext:opacity="100%" officeooo:rsid="010a9ea6"/>
    </style:style>
    <style:style style:name="T41" style:family="text">
      <style:text-properties fo:color="#000000" loext:opacity="100%" officeooo:rsid="010aaf1c"/>
    </style:style>
    <style:style style:name="T42" style:family="text">
      <style:text-properties fo:color="#000000" loext:opacity="100%" officeooo:rsid="010f2b1d"/>
    </style:style>
    <style:style style:name="T43" style:family="text">
      <style:text-properties fo:color="#000000" loext:opacity="100%" officeooo:rsid="012f37fa"/>
    </style:style>
    <style:style style:name="T44" style:family="text">
      <style:text-properties fo:color="#000000" loext:opacity="100%" officeooo:rsid="01363a30"/>
    </style:style>
    <style:style style:name="T45" style:family="text">
      <style:text-properties fo:color="#000000" loext:opacity="100%" officeooo:rsid="01373da3"/>
    </style:style>
    <style:style style:name="T46" style:family="text">
      <style:text-properties fo:color="#000000" loext:opacity="100%" officeooo:rsid="0139e076"/>
    </style:style>
    <style:style style:name="T47" style:family="text">
      <style:text-properties style:text-underline-style="solid" style:text-underline-width="auto" style:text-underline-color="font-color" fo:font-weight="bold" style:font-weight-asian="bold" style:font-weight-complex="bold"/>
    </style:style>
    <style:style style:name="T48" style:family="text">
      <style:text-properties officeooo:rsid="0056d192"/>
    </style:style>
    <style:style style:name="T49" style:family="text">
      <style:text-properties officeooo:rsid="005fdd6d"/>
    </style:style>
    <style:style style:name="T50" style:family="text">
      <style:text-properties fo:font-size="17pt" fo:letter-spacing="-0.007cm" fo:font-weight="bold" style:letter-kerning="false" fo:background-color="transparent" loext:char-shading-value="0" style:font-name-asian="Arial1" style:font-size-asian="17pt" style:font-weight-asian="bold" style:font-name-complex="Arial1" style:font-size-complex="17pt" style:font-weight-complex="bold"/>
    </style:style>
    <style:style style:name="T51" style:family="text">
      <style:text-properties fo:font-size="17pt" fo:letter-spacing="-0.011cm" fo:font-weight="bold" style:letter-kerning="false" fo:background-color="transparent" loext:char-shading-value="0" style:font-name-asian="Arial1" style:font-size-asian="17pt" style:font-weight-asian="bold" style:font-name-complex="Arial1" style:font-size-complex="17pt" style:font-weight-complex="bold"/>
    </style:style>
    <style:style style:name="T52" style:family="text">
      <style:text-properties fo:font-size="17pt" fo:letter-spacing="-0.011cm" officeooo:rsid="006dbedb" style:letter-kerning="false" fo:background-color="transparent" loext:char-shading-value="0" style:font-name-asian="Arial1" style:font-size-asian="17pt" style:font-name-complex="Arial1" style:font-size-complex="17pt"/>
    </style:style>
    <style:style style:name="T53" style:family="text">
      <style:text-properties fo:font-size="17pt" fo:letter-spacing="-0.011cm" officeooo:rsid="00ead292" style:letter-kerning="false" fo:background-color="transparent" loext:char-shading-value="0" style:font-name-asian="Arial1" style:font-size-asian="17pt" style:font-name-complex="Arial1" style:font-size-complex="17pt"/>
    </style:style>
    <style:style style:name="T54" style:family="text">
      <style:text-properties fo:font-size="11pt" officeooo:rsid="007601b2" style:font-size-asian="10.5pt"/>
    </style:style>
    <style:style style:name="T55" style:family="text">
      <style:text-properties fo:font-size="11pt" officeooo:rsid="001a2422" style:font-size-asian="11pt" style:font-size-complex="11pt"/>
    </style:style>
    <style:style style:name="T56" style:family="text">
      <style:text-properties fo:font-size="11pt" officeooo:rsid="0073a999" style:font-size-asian="11pt" style:font-size-complex="11pt"/>
    </style:style>
    <style:style style:name="T57" style:family="text">
      <style:text-properties fo:font-size="11pt" officeooo:rsid="0070d6d7" style:font-size-asian="11pt" style:font-size-complex="11pt"/>
    </style:style>
    <style:style style:name="T58" style:family="text">
      <style:text-properties fo:font-size="11pt" officeooo:rsid="001da850" style:font-size-asian="11pt" style:font-size-complex="11pt"/>
    </style:style>
    <style:style style:name="T59" style:family="text">
      <style:text-properties fo:font-size="11pt" officeooo:rsid="00c595bb" style:font-size-asian="11pt" style:font-size-complex="11pt"/>
    </style:style>
    <style:style style:name="T60" style:family="text">
      <style:text-properties fo:font-size="11pt" fo:language="en" fo:country="US" style:text-underline-style="none" officeooo:rsid="00a0f645" fo:background-color="transparent" loext:char-shading-value="0" style:font-size-asian="11pt" style:font-size-complex="11pt"/>
    </style:style>
    <style:style style:name="T61" style:family="text">
      <style:text-properties fo:font-size="11pt" style:text-underline-style="none" officeooo:rsid="00a0f645" fo:background-color="transparent" loext:char-shading-value="0" style:font-size-asian="11pt" style:font-size-complex="11pt"/>
    </style:style>
    <style:style style:name="T62" style:family="text">
      <style:text-properties fo:font-size="11pt" style:text-underline-style="none" officeooo:rsid="00a271bf" fo:background-color="transparent" loext:char-shading-value="0" style:font-size-asian="11pt" style:font-size-complex="11pt"/>
    </style:style>
    <style:style style:name="T63" style:family="text">
      <style:text-properties fo:font-size="11pt" style:text-underline-style="none" officeooo:rsid="011d6bd3" fo:background-color="transparent" loext:char-shading-value="0" style:font-size-asian="11pt" style:font-size-complex="11pt"/>
    </style:style>
    <style:style style:name="T64" style:family="text">
      <style:text-properties fo:font-size="11pt" officeooo:rsid="010fbe6e" fo:background-color="transparent" loext:char-shading-value="0" style:font-size-asian="11pt" style:font-size-complex="11pt"/>
    </style:style>
    <style:style style:name="T65" style:family="text">
      <style:text-properties fo:font-size="11pt" officeooo:rsid="00041783" fo:background-color="transparent" loext:char-shading-value="0" style:font-size-asian="11pt" style:font-size-complex="11pt"/>
    </style:style>
    <style:style style:name="T66" style:family="text">
      <style:text-properties fo:font-size="11pt" officeooo:rsid="00acb461" fo:background-color="transparent" loext:char-shading-value="0" style:font-size-asian="11pt" style:font-size-complex="11pt"/>
    </style:style>
    <style:style style:name="T67" style:family="text">
      <style:text-properties fo:font-size="11pt" officeooo:rsid="00aefc0f" fo:background-color="transparent" loext:char-shading-value="0" style:font-size-asian="11pt" style:font-size-complex="11pt"/>
    </style:style>
    <style:style style:name="T68" style:family="text">
      <style:text-properties style:font-name="Liberation Sans"/>
    </style:style>
    <style:style style:name="T69" style:family="text">
      <style:text-properties style:font-name="Liberation Sans" fo:font-size="11pt" fo:language="en" fo:country="US" style:text-underline-style="none" officeooo:rsid="0014d42d" fo:background-color="transparent" loext:char-shading-value="0" style:font-size-asian="11pt" style:font-size-complex="11pt"/>
    </style:style>
    <style:style style:name="T70" style:family="text">
      <style:text-properties style:font-name="Liberation Sans" fo:font-size="11pt" fo:language="en" fo:country="US" style:text-underline-style="none" officeooo:rsid="001c1f8f" fo:background-color="transparent" loext:char-shading-value="0" style:font-size-asian="11pt" style:font-size-complex="11pt"/>
    </style:style>
    <style:style style:name="T71" style:family="text">
      <style:text-properties style:font-name="Liberation Sans" fo:font-size="11pt" style:text-underline-style="none" fo:background-color="transparent" loext:char-shading-value="0" style:font-size-asian="11pt" style:font-size-complex="11pt"/>
    </style:style>
    <style:style style:name="T72" style:family="text">
      <style:text-properties style:font-name="Liberation Sans" fo:font-size="11pt" style:text-underline-style="none" officeooo:rsid="008d84d5" fo:background-color="transparent" loext:char-shading-value="0" style:font-size-asian="11pt" style:font-size-complex="11pt"/>
    </style:style>
    <style:style style:name="T73" style:family="text">
      <style:text-properties style:font-name="Liberation Sans" fo:font-size="11pt" style:text-underline-style="none" officeooo:rsid="00db3eb2" fo:background-color="transparent" loext:char-shading-value="0" style:font-size-asian="11pt" style:font-size-complex="11pt"/>
    </style:style>
    <style:style style:name="T74" style:family="text">
      <style:text-properties style:font-name="Liberation Sans" fo:font-size="11pt" fo:language="de" fo:country="AT" style:text-underline-style="none" officeooo:rsid="008d84d5" fo:background-color="transparent" loext:char-shading-value="0" style:font-size-asian="11pt" style:font-size-complex="11pt"/>
    </style:style>
    <style:style style:name="T75" style:family="text">
      <style:text-properties style:font-name="Liberation Sans" fo:font-size="11pt" fo:language="de" fo:country="AT" style:text-underline-style="none" officeooo:rsid="00938bc7" fo:background-color="transparent" loext:char-shading-value="0" style:font-size-asian="11pt" style:font-size-complex="11pt"/>
    </style:style>
    <style:style style:name="T76" style:family="text">
      <style:text-properties style:font-name="Liberation Sans" fo:font-size="11pt" fo:language="de" fo:country="AT" style:text-underline-style="none" officeooo:rsid="00924459" fo:background-color="transparent" loext:char-shading-value="0" style:font-size-asian="11pt" style:font-size-complex="11pt"/>
    </style:style>
    <style:style style:name="T77" style:family="text">
      <style:text-properties style:font-name="Liberation Sans" fo:font-size="11pt" fo:language="de" fo:country="AT" style:text-underline-style="none" officeooo:rsid="00aa1c26" fo:background-color="transparent" loext:char-shading-value="0" style:font-size-asian="11pt" style:font-size-complex="11pt"/>
    </style:style>
    <style:style style:name="T78" style:family="text">
      <style:text-properties style:font-name="Liberation Sans" fo:font-size="11pt" fo:language="de" fo:country="AT" style:text-underline-style="none" officeooo:rsid="009744f5" fo:background-color="transparent" loext:char-shading-value="0" style:font-size-asian="11pt" style:font-size-complex="11pt"/>
    </style:style>
    <style:style style:name="T79" style:family="text">
      <style:text-properties style:font-name="Liberation Sans" fo:font-size="11pt" fo:language="de" fo:country="AT" style:text-underline-style="none" officeooo:rsid="008e8c07" fo:background-color="transparent" loext:char-shading-value="0" style:font-size-asian="11pt" style:font-size-complex="11pt"/>
    </style:style>
    <style:style style:name="T80" style:family="text">
      <style:text-properties style:font-name="Liberation Sans" fo:font-size="11pt" fo:font-style="normal" style:text-underline-style="none" fo:font-weight="normal" officeooo:rsid="007d6ebc" fo:background-color="transparent" loext:char-shading-value="0" style:font-size-asian="11pt" style:font-size-complex="11pt"/>
    </style:style>
    <style:style style:name="T81" style:family="text">
      <style:text-properties style:font-name="Liberation Sans" fo:font-size="11pt" fo:font-style="normal" style:text-underline-style="none" fo:font-weight="normal" officeooo:rsid="001944b6" fo:background-color="transparent" loext:char-shading-value="0" style:font-size-asian="11pt" style:font-size-complex="11pt"/>
    </style:style>
    <style:style style:name="T82" style:family="text">
      <style:text-properties style:font-name="Liberation Sans" fo:font-size="11pt" fo:font-style="normal" style:text-underline-style="none" fo:font-weight="normal" officeooo:rsid="00783a1c" fo:background-color="transparent" loext:char-shading-value="0" style:font-size-asian="11pt" style:font-size-complex="11pt"/>
    </style:style>
    <style:style style:name="T83" style:family="text">
      <style:text-properties style:font-name="Liberation Sans" fo:font-size="11pt" fo:font-style="normal" style:text-underline-style="none" fo:font-weight="normal" officeooo:rsid="007f7e0a" fo:background-color="transparent" loext:char-shading-value="0" style:font-size-asian="11pt" style:font-size-complex="11pt"/>
    </style:style>
    <style:style style:name="T84" style:family="text">
      <style:text-properties style:font-name="Liberation Sans" fo:font-size="11pt" fo:font-style="normal" style:text-underline-style="none" fo:font-weight="normal" officeooo:rsid="00c948c6" fo:background-color="transparent" loext:char-shading-value="0" style:font-size-asian="11pt" style:font-size-complex="11pt"/>
    </style:style>
    <style:style style:name="T85" style:family="text">
      <style:text-properties style:font-name="Liberation Sans" fo:font-size="11pt" fo:font-style="normal" style:text-underline-style="none" fo:font-weight="normal" officeooo:rsid="00fead93" fo:background-color="transparent" loext:char-shading-value="0" style:font-size-asian="11pt" style:font-size-complex="11pt"/>
    </style:style>
    <style:style style:name="T86" style:family="text">
      <style:text-properties style:font-name="Liberation Sans" fo:font-size="11pt" fo:font-style="normal" style:text-underline-style="none" fo:font-weight="normal" officeooo:rsid="00fefe1a" fo:background-color="transparent" loext:char-shading-value="0" style:font-size-asian="11pt" style:font-size-complex="11pt"/>
    </style:style>
    <style:style style:name="T87" style:family="text">
      <style:text-properties style:font-name="Liberation Sans" fo:font-size="11pt" fo:language="de" fo:country="DE" fo:font-style="normal" style:text-underline-style="none" fo:font-weight="normal" officeooo:rsid="007d6ebc" fo:background-color="transparent" loext:char-shading-value="0" style:font-size-asian="11pt" style:font-size-complex="11pt"/>
    </style:style>
    <style:style style:name="T88" style:family="text">
      <style:text-properties style:font-name="Liberation Sans" officeooo:rsid="00783a1c"/>
    </style:style>
    <style:style style:name="T89" style:family="text">
      <style:text-properties style:font-name="Liberation Sans" officeooo:rsid="007946b0"/>
    </style:style>
    <style:style style:name="T90" style:family="text">
      <style:text-properties style:font-name="Liberation Sans" officeooo:rsid="007aee9c"/>
    </style:style>
    <style:style style:name="T91" style:family="text">
      <style:text-properties style:font-name="Liberation Sans" officeooo:rsid="007bd58e"/>
    </style:style>
    <style:style style:name="T92" style:family="text">
      <style:text-properties style:font-name="Liberation Sans" officeooo:rsid="007ebd6f"/>
    </style:style>
    <style:style style:name="T93" style:family="text">
      <style:text-properties style:font-name="Liberation Sans" officeooo:rsid="004b6507"/>
    </style:style>
    <style:style style:name="T94" style:family="text">
      <style:text-properties style:font-name="Liberation Sans" officeooo:rsid="0014d42d"/>
    </style:style>
    <style:style style:name="T95" style:family="text">
      <style:text-properties style:font-name="Liberation Sans" fo:font-style="normal" style:text-underline-style="none" fo:font-weight="normal" officeooo:rsid="001944b6" fo:background-color="transparent" loext:char-shading-value="0" style:font-size-asian="11pt" style:font-size-complex="11pt"/>
    </style:style>
    <style:style style:name="T96" style:family="text">
      <style:text-properties style:font-name="Liberation Sans" fo:font-style="normal" style:text-underline-style="none" fo:font-weight="normal" officeooo:rsid="007aee9c" fo:background-color="transparent" loext:char-shading-value="0" style:font-size-asian="11pt" style:font-size-complex="11pt"/>
    </style:style>
    <style:style style:name="T97" style:family="text">
      <style:text-properties style:font-name="Liberation Sans" fo:font-style="normal" style:text-underline-style="none" fo:font-weight="normal" officeooo:rsid="007d6ebc" fo:background-color="transparent" loext:char-shading-value="0" style:font-size-asian="11pt" style:font-size-complex="11pt"/>
    </style:style>
    <style:style style:name="T98" style:family="text">
      <style:text-properties style:font-name="Liberation Sans" fo:font-style="normal" style:text-underline-style="none" fo:font-weight="normal" officeooo:rsid="007946b0" fo:background-color="transparent" loext:char-shading-value="0" style:font-size-asian="11pt" style:font-size-complex="11pt"/>
    </style:style>
    <style:style style:name="T99" style:family="text">
      <style:text-properties style:font-name="Liberation Sans" officeooo:rsid="00c75af8"/>
    </style:style>
    <style:style style:name="T100" style:family="text">
      <style:text-properties style:font-name="Liberation Sans" officeooo:rsid="00df1852"/>
    </style:style>
    <style:style style:name="T101" style:family="text">
      <style:text-properties style:font-name="Liberation Sans" officeooo:rsid="000de6b8"/>
    </style:style>
    <style:style style:name="T102" style:family="text">
      <style:text-properties style:font-name="Liberation Sans" officeooo:rsid="001340b8"/>
    </style:style>
    <style:style style:name="T103" style:family="text">
      <style:text-properties style:font-name="Liberation Sans" officeooo:rsid="00b96645"/>
    </style:style>
    <style:style style:name="T104" style:family="text">
      <style:text-properties style:font-name="Liberation Sans" officeooo:rsid="0105a587"/>
    </style:style>
    <style:style style:name="T105" style:family="text">
      <style:text-properties style:font-name="Liberation Sans" officeooo:rsid="00cc0369"/>
    </style:style>
    <style:style style:name="T106" style:family="text">
      <style:text-properties style:font-name="Liberation Sans" officeooo:rsid="012ef442"/>
    </style:style>
    <style:style style:name="T107" style:family="text">
      <style:text-properties officeooo:rsid="006bab7f"/>
    </style:style>
    <style:style style:name="T108" style:family="text">
      <style:text-properties officeooo:rsid="006fd26e"/>
    </style:style>
    <style:style style:name="T109" style:family="text">
      <style:text-properties officeooo:rsid="0070cd84"/>
    </style:style>
    <style:style style:name="T110" style:family="text">
      <style:text-properties officeooo:rsid="0070d6d7"/>
    </style:style>
    <style:style style:name="T111" style:family="text">
      <style:text-properties fo:font-variant="normal" fo:text-transform="none" fo:color="#202124" loext:opacity="100%" fo:font-size="11pt" fo:letter-spacing="normal" fo:font-style="normal" fo:font-weight="normal" officeooo:rsid="0073a999" style:font-size-asian="10.5pt" style:font-size-complex="11pt"/>
    </style:style>
    <style:style style:name="T112" style:family="text">
      <style:text-properties fo:font-variant="normal" fo:text-transform="none" fo:color="#000080" loext:opacity="100%" style:text-line-through-style="none" style:text-line-through-type="none" style:font-name="Liberation Sans" fo:letter-spacing="normal" fo:language="zxx" fo:country="none" fo:font-style="normal" fo:font-weight="normal" style:text-blinking="false" fo:background-color="#ffffff" loext:char-shading-value="0" style:language-asian="zxx" style:country-asian="none" style:language-complex="zxx" style:country-complex="none"/>
    </style:style>
    <style:style style:name="T113" style:family="text">
      <style:text-properties fo:font-variant="normal" fo:text-transform="none" fo:color="#000080" loext:opacity="100%" style:text-line-through-style="none" style:text-line-through-type="none" style:font-name="Liberation Sans"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114" style:family="text">
      <style:text-properties fo:font-variant="normal" fo:text-transform="none" fo:color="#000080" loext:opacity="100%" style:text-line-through-style="none" style:text-line-through-type="none" style:font-name="Liberation Sans" fo:letter-spacing="normal" fo:language="zxx" fo:country="none" fo:font-style="normal" style:text-underline-style="solid" style:text-underline-width="auto" style:text-underline-color="font-color" fo:font-weight="normal" officeooo:rsid="0014d42d" style:text-blinking="false" fo:background-color="#ffffff" loext:char-shading-value="0" style:language-asian="zxx" style:country-asian="none" style:language-complex="zxx" style:country-complex="none"/>
    </style:style>
    <style:style style:name="T115" style:family="text">
      <style:text-properties fo:font-variant="normal" fo:text-transform="none" fo:color="#000080" loext:opacity="100%" style:text-line-through-style="none" style:text-line-through-type="none" style:font-name="Liberation Sans" fo:font-size="11pt" fo:letter-spacing="normal" fo:language="zxx" fo:country="none" fo:font-style="normal" style:text-underline-style="none" fo:font-weight="normal" officeooo:rsid="00ebc0dd" style:text-blinking="false" fo:background-color="#ffffff" loext:char-shading-value="0" style:font-size-asian="11pt" style:language-asian="zxx" style:country-asian="none" style:font-size-complex="11pt" style:language-complex="zxx" style:country-complex="none"/>
    </style:style>
    <style:style style:name="T116" style:family="text">
      <style:text-properties fo:font-variant="normal" fo:text-transform="none" fo:color="#000080" loext:opacity="100%" style:text-line-through-style="none" style:text-line-through-type="none" style:font-name="Liberation Sans" fo:font-size="11pt" fo:letter-spacing="normal" fo:language="zxx" fo:country="none" fo:font-style="normal" style:text-underline-style="none" fo:font-weight="normal" officeooo:rsid="0016ebd7" style:text-blinking="false" fo:background-color="#ffffff" loext:char-shading-value="0" style:font-size-asian="11pt" style:language-asian="zxx" style:country-asian="none" style:font-size-complex="11pt" style:language-complex="zxx" style:country-complex="none"/>
    </style:style>
    <style:style style:name="T117" style:family="text">
      <style:text-properties fo:font-variant="normal" fo:text-transform="none" fo:color="#000080" loext:opacity="100%" style:text-line-through-style="none" style:text-line-through-type="none" style:font-name="Liberation Sans" fo:font-size="11pt" fo:letter-spacing="normal" fo:language="zxx" fo:country="none" fo:font-style="normal" style:text-underline-style="none" fo:font-weight="normal" officeooo:rsid="0014d42d" style:text-blinking="false" fo:background-color="#ffffff" loext:char-shading-value="0" style:font-size-asian="11pt" style:language-asian="zxx" style:country-asian="none" style:font-size-complex="11pt" style:language-complex="zxx" style:country-complex="none"/>
    </style:style>
    <style:style style:name="T118" style:family="text">
      <style:text-properties fo:font-variant="normal" fo:text-transform="none" fo:color="#000080" loext:opacity="100%" style:text-line-through-style="none" style:text-line-through-type="none" fo:letter-spacing="normal" fo:language="zxx" fo:country="none" fo:font-style="normal" style:text-underline-style="solid" style:text-underline-width="auto" style:text-underline-color="font-color" fo:font-weight="normal" officeooo:rsid="0014d42d" style:text-blinking="false" fo:background-color="#ffffff" loext:char-shading-value="0" style:language-asian="zxx" style:country-asian="none" style:language-complex="zxx" style:country-complex="none"/>
    </style:style>
    <style:style style:name="T119" style:family="text">
      <style:text-properties fo:font-variant="normal" fo:text-transform="none" fo:color="#000080" loext:opacity="100%" style:text-line-through-style="none" style:text-line-through-type="none" fo:letter-spacing="normal" fo:language="zxx" fo:country="none" fo:font-style="normal" style:text-underline-style="solid" style:text-underline-width="auto" style:text-underline-color="font-color" fo:font-weight="normal" officeooo:rsid="001944b6" style:text-blinking="false" fo:background-color="#ffffff" loext:char-shading-value="0" style:language-asian="zxx" style:country-asian="none" style:language-complex="zxx" style:country-complex="none"/>
    </style:style>
    <style:style style:name="T120" style:family="text">
      <style:text-properties fo:font-variant="normal" fo:text-transform="none" fo:color="#000080" loext:opacity="100%" style:text-line-through-style="none" style:text-line-through-type="none" fo:letter-spacing="normal" fo:language="zxx" fo:country="none" fo:font-style="normal" style:text-underline-style="solid" style:text-underline-width="auto" style:text-underline-color="font-color" fo:font-weight="normal" style:text-blinking="false" style:language-asian="zxx" style:country-asian="none" style:language-complex="zxx" style:country-complex="none"/>
    </style:style>
    <style:style style:name="T121" style:family="text">
      <style:text-properties fo:font-variant="normal" fo:text-transform="none" fo:color="#000080" loext:opacity="100%" style:text-line-through-style="none" style:text-line-through-type="none"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122" style:family="text">
      <style:text-properties fo:font-variant="normal" fo:text-transform="none" fo:color="#000080" loext:opacity="100%" fo:letter-spacing="normal" fo:language="zxx" fo:country="none" fo:font-style="normal" style:text-underline-style="solid" style:text-underline-width="auto" style:text-underline-color="font-color" fo:font-weight="normal" style:language-asian="zxx" style:country-asian="none" style:language-complex="zxx" style:country-complex="none"/>
    </style:style>
    <style:style style:name="T123" style:family="text">
      <style:text-properties fo:font-variant="normal" fo:text-transform="none" fo:color="#212529" loext:opacity="100%" style:font-name="Liberation Sans" fo:letter-spacing="normal" fo:font-style="normal" fo:font-weight="normal"/>
    </style:style>
    <style:style style:name="T124" style:family="text">
      <style:text-properties fo:font-variant="normal" fo:text-transform="none" fo:color="#212529" loext:opacity="100%" style:font-name="Liberation Sans" fo:letter-spacing="normal" fo:font-style="normal" fo:font-weight="normal" officeooo:rsid="0014d42d"/>
    </style:style>
    <style:style style:name="T125" style:family="text">
      <style:text-properties fo:font-variant="normal" fo:text-transform="none" fo:color="#212529" loext:opacity="100%" style:font-name="Liberation Sans" fo:letter-spacing="normal" fo:font-style="normal" fo:font-weight="normal" officeooo:rsid="00158947"/>
    </style:style>
    <style:style style:name="T126" style:family="text">
      <style:text-properties fo:font-variant="normal" fo:text-transform="none" fo:color="#212529" loext:opacity="100%" style:font-name="Liberation Sans" fo:letter-spacing="normal" fo:font-style="normal" fo:font-weight="normal" officeooo:rsid="001944b6"/>
    </style:style>
    <style:style style:name="T127" style:family="text">
      <style:text-properties fo:font-variant="normal" fo:text-transform="none" fo:color="#212529" loext:opacity="100%" style:font-name="Liberation Sans" fo:font-size="11pt" fo:letter-spacing="normal" fo:font-style="normal" fo:font-weight="normal" style:font-size-asian="10.5pt"/>
    </style:style>
    <style:style style:name="T128" style:family="text">
      <style:text-properties fo:font-variant="normal" fo:text-transform="none" fo:color="#212529" loext:opacity="100%" style:font-name="Liberation Sans" fo:font-size="11pt" fo:letter-spacing="normal" fo:font-style="normal" fo:font-weight="normal" officeooo:rsid="007601b2" style:font-size-asian="10.5pt"/>
    </style:style>
    <style:style style:name="T129" style:family="text">
      <style:text-properties fo:font-variant="normal" fo:text-transform="none" fo:color="#212529" loext:opacity="100%" style:font-name="Liberation Sans" fo:font-size="11pt" fo:letter-spacing="normal" fo:font-style="normal" fo:font-weight="normal" officeooo:rsid="0076c224" style:font-size-asian="10.5pt"/>
    </style:style>
    <style:style style:name="T130" style:family="text">
      <style:text-properties fo:font-variant="normal" fo:text-transform="none" fo:color="#212529" loext:opacity="100%" style:font-name="Liberation Sans" fo:font-size="11pt" fo:letter-spacing="normal" fo:font-style="normal" fo:font-weight="normal" officeooo:rsid="007730d9" style:font-size-asian="10.5pt"/>
    </style:style>
    <style:style style:name="T131" style:family="text">
      <style:text-properties fo:font-variant="normal" fo:text-transform="none" fo:color="#212529" loext:opacity="100%" style:font-name="Liberation Sans" fo:font-size="11pt" fo:letter-spacing="normal" fo:language="en" fo:country="US" fo:font-style="normal" style:text-underline-style="none" fo:font-weight="normal" fo:background-color="transparent" loext:char-shading-value="0" style:font-size-asian="11pt" style:font-size-complex="11pt"/>
    </style:style>
    <style:style style:name="T132" style:family="text">
      <style:text-properties fo:font-variant="normal" fo:text-transform="none" fo:color="#212529" loext:opacity="100%" style:font-name="Liberation Sans" fo:font-size="11pt" fo:letter-spacing="normal" fo:language="en" fo:country="US" fo:font-style="normal" style:text-underline-style="none" fo:font-weight="normal" officeooo:rsid="001944b6" fo:background-color="transparent" loext:char-shading-value="0" style:font-size-asian="11pt" style:font-size-complex="11pt"/>
    </style:style>
    <style:style style:name="T133" style:family="text">
      <style:text-properties fo:font-variant="normal" fo:text-transform="none" fo:color="#212529" loext:opacity="100%" style:font-name="Liberation Sans" fo:font-size="11pt" fo:letter-spacing="normal" fo:language="en" fo:country="US" fo:font-style="normal" style:text-underline-style="none" fo:font-weight="normal" officeooo:rsid="0014d42d" fo:background-color="transparent" loext:char-shading-value="0" style:font-size-asian="11pt" style:font-size-complex="11pt"/>
    </style:style>
    <style:style style:name="T134" style:family="text">
      <style:text-properties fo:font-variant="normal" fo:text-transform="none" fo:color="#212529" loext:opacity="100%" style:font-name="Liberation Sans" fo:font-size="11pt" fo:letter-spacing="normal" fo:language="en" fo:country="US" fo:font-style="normal" style:text-underline-style="none" fo:font-weight="normal" officeooo:rsid="001a4497" fo:background-color="transparent" loext:char-shading-value="0" style:font-size-asian="11pt" style:font-size-complex="11pt"/>
    </style:style>
    <style:style style:name="T135" style:family="text">
      <style:text-properties fo:font-variant="normal" fo:text-transform="none" fo:color="#212529" loext:opacity="100%" style:font-name="Liberation Sans" fo:font-size="11pt" fo:letter-spacing="normal" fo:language="en" fo:country="US" fo:font-style="normal" style:text-underline-style="none" fo:font-weight="normal" officeooo:rsid="0018880e" fo:background-color="transparent" loext:char-shading-value="0" style:font-size-asian="11pt" style:font-size-complex="11pt"/>
    </style:style>
    <style:style style:name="T136" style:family="text">
      <style:text-properties fo:font-variant="normal" fo:text-transform="none" fo:color="#212529" loext:opacity="100%" style:font-name="Liberation Sans" fo:font-size="11pt" fo:letter-spacing="normal" fo:language="de" fo:country="AT" fo:font-style="normal" style:text-underline-style="none" fo:font-weight="normal" fo:background-color="transparent" loext:char-shading-value="0" style:font-size-asian="11pt" style:font-size-complex="11pt"/>
    </style:style>
    <style:style style:name="T137" style:family="text">
      <style:text-properties fo:font-variant="normal" fo:text-transform="none" fo:color="#212529" loext:opacity="100%" style:font-name="Liberation Sans" fo:font-size="11pt" fo:letter-spacing="normal" fo:language="de" fo:country="AT" fo:font-style="normal" style:text-underline-style="none" fo:font-weight="normal" officeooo:rsid="0014d42d" fo:background-color="transparent" loext:char-shading-value="0" style:font-size-asian="11pt" style:font-size-complex="11pt"/>
    </style:style>
    <style:style style:name="T138" style:family="text">
      <style:text-properties fo:font-variant="normal" fo:text-transform="none" fo:color="#212529" loext:opacity="100%" style:font-name="Liberation Sans" fo:font-size="11pt" fo:letter-spacing="normal" fo:language="de" fo:country="AT" fo:font-style="normal" style:text-underline-style="none" fo:font-weight="normal" officeooo:rsid="001a4497" fo:background-color="transparent" loext:char-shading-value="0" style:font-size-asian="11pt" style:font-size-complex="11pt"/>
    </style:style>
    <style:style style:name="T139" style:family="text">
      <style:text-properties fo:font-variant="normal" fo:text-transform="none" fo:color="#212529" loext:opacity="100%" style:font-name="Liberation Sans" fo:font-size="11pt" fo:letter-spacing="normal" fo:language="de" fo:country="AT" fo:font-style="normal" style:text-underline-style="none" fo:font-weight="normal" officeooo:rsid="001944b6" fo:background-color="transparent" loext:char-shading-value="0" style:font-size-asian="11pt" style:font-size-complex="11pt"/>
    </style:style>
    <style:style style:name="T140" style:family="text">
      <style:text-properties fo:font-variant="normal" fo:text-transform="none" fo:color="#212529" loext:opacity="100%" style:font-name="Liberation Sans" fo:font-size="11pt" fo:letter-spacing="normal" fo:language="de" fo:country="AT" fo:font-style="normal" style:text-underline-style="none" fo:font-weight="normal" officeooo:rsid="0018880e" fo:background-color="transparent" loext:char-shading-value="0" style:font-size-asian="11pt" style:font-size-complex="11pt"/>
    </style:style>
    <style:style style:name="T141" style:family="text">
      <style:text-properties fo:font-variant="normal" fo:text-transform="none" fo:color="#212529" loext:opacity="100%" style:font-name="Liberation Sans" fo:font-size="11pt" fo:letter-spacing="normal" fo:language="de" fo:country="AT" fo:font-style="normal" style:text-underline-style="none" fo:font-weight="normal" officeooo:rsid="00c825b3" fo:background-color="transparent" loext:char-shading-value="0" style:font-size-asian="11pt" style:font-size-complex="11pt"/>
    </style:style>
    <style:style style:name="T142" style:family="text">
      <style:text-properties fo:font-variant="normal" fo:text-transform="none" fo:color="#212529" loext:opacity="100%" style:font-name="Liberation Sans" fo:font-size="11pt" fo:letter-spacing="normal" fo:language="fr" fo:country="FR" fo:font-style="normal" style:text-underline-style="none" fo:font-weight="normal" officeooo:rsid="001a4497" fo:background-color="transparent" loext:char-shading-value="0" style:font-size-asian="11pt" style:font-size-complex="11pt"/>
    </style:style>
    <style:style style:name="T143" style:family="text">
      <style:text-properties fo:font-variant="normal" fo:text-transform="none" fo:color="#212529" loext:opacity="100%" style:text-line-through-style="none" style:text-line-through-type="none" fo:letter-spacing="normal" fo:language="zxx" fo:country="none" fo:font-style="normal" fo:font-weight="normal" style:text-blinking="false" fo:background-color="#ffffff" loext:char-shading-value="0" style:language-asian="zxx" style:country-asian="none" style:language-complex="zxx" style:country-complex="none"/>
    </style:style>
    <style:style style:name="T144" style:family="text">
      <style:text-properties fo:font-variant="normal" fo:text-transform="none" fo:color="#212529" loext:opacity="100%" style:text-line-through-style="none" style:text-line-through-type="none"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145" style:family="text">
      <style:text-properties fo:font-variant="normal" fo:text-transform="none" fo:color="#212529" loext:opacity="100%" style:text-line-through-style="none" style:text-line-through-type="none" fo:letter-spacing="normal" fo:language="zxx" fo:country="none" fo:font-style="normal" fo:font-weight="normal" officeooo:rsid="00158947" style:text-blinking="false" fo:background-color="#ffffff" loext:char-shading-value="0" style:language-asian="zxx" style:country-asian="none" style:language-complex="zxx" style:country-complex="none"/>
    </style:style>
    <style:style style:name="T146" style:family="text">
      <style:text-properties fo:font-variant="normal" fo:text-transform="none" fo:color="#212529" loext:opacity="100%" style:text-line-through-style="none" style:text-line-through-type="none" fo:letter-spacing="normal" fo:language="zxx" fo:country="none" fo:font-style="normal" fo:font-weight="normal" officeooo:rsid="0018880e" style:text-blinking="false" fo:background-color="#ffffff" loext:char-shading-value="0" style:language-asian="zxx" style:country-asian="none" style:language-complex="zxx" style:country-complex="none"/>
    </style:style>
    <style:style style:name="T147" style:family="text">
      <style:text-properties fo:font-variant="normal" fo:text-transform="none" fo:color="#212529" loext:opacity="100%" style:text-line-through-style="none" style:text-line-through-type="none" fo:letter-spacing="normal" fo:language="zxx" fo:country="none" fo:font-style="normal" fo:font-weight="normal" officeooo:rsid="001944b6" style:text-blinking="false" fo:background-color="#ffffff" loext:char-shading-value="0" style:language-asian="zxx" style:country-asian="none" style:language-complex="zxx" style:country-complex="none"/>
    </style:style>
    <style:style style:name="T148" style:family="text">
      <style:text-properties fo:font-variant="normal" fo:text-transform="none" fo:color="#212529" loext:opacity="100%" style:text-line-through-style="none" style:text-line-through-type="none" fo:letter-spacing="normal" fo:language="zxx" fo:country="none" fo:font-style="normal" fo:font-weight="normal" officeooo:rsid="001fd6bc" style:text-blinking="false" fo:background-color="#ffffff" loext:char-shading-value="0" style:language-asian="zxx" style:country-asian="none" style:language-complex="zxx" style:country-complex="none"/>
    </style:style>
    <style:style style:name="T149" style:family="text">
      <style:text-properties fo:font-variant="normal" fo:text-transform="none" fo:color="#212529" loext:opacity="100%" style:text-line-through-style="none" style:text-line-through-type="none" fo:letter-spacing="normal" fo:language="zxx" fo:country="none" fo:font-style="normal" fo:font-weight="normal" officeooo:rsid="00162965" style:text-blinking="false" fo:background-color="#ffffff" loext:char-shading-value="0" style:language-asian="zxx" style:country-asian="none" style:language-complex="zxx" style:country-complex="none"/>
    </style:style>
    <style:style style:name="T150" style:family="text">
      <style:text-properties fo:font-variant="normal" fo:text-transform="none" fo:color="#212529" loext:opacity="100%" style:text-line-through-style="none" style:text-line-through-type="none" fo:letter-spacing="normal" fo:language="zxx" fo:country="none" fo:font-style="normal" fo:font-weight="normal" officeooo:rsid="001a4497" style:text-blinking="false" fo:background-color="#ffffff" loext:char-shading-value="0" style:language-asian="zxx" style:country-asian="none" style:language-complex="zxx" style:country-complex="none"/>
    </style:style>
    <style:style style:name="T151" style:family="text">
      <style:text-properties fo:font-variant="normal" fo:text-transform="none" fo:color="#212529" loext:opacity="100%" style:text-line-through-style="none" style:text-line-through-type="none" fo:letter-spacing="normal" fo:language="zxx" fo:country="none" fo:font-style="normal" fo:font-weight="normal" officeooo:rsid="00251446" style:text-blinking="false" fo:background-color="#ffffff" loext:char-shading-value="0" style:language-asian="zxx" style:country-asian="none" style:language-complex="zxx" style:country-complex="none"/>
    </style:style>
    <style:style style:name="T152" style:family="text">
      <style:text-properties fo:font-variant="normal" fo:text-transform="none" fo:color="#212529" loext:opacity="100%" style:text-line-through-style="none" style:text-line-through-type="none" fo:letter-spacing="normal" fo:font-style="normal" fo:font-weight="normal" officeooo:rsid="0014d42d" style:text-blinking="false" fo:background-color="#ffffff" loext:char-shading-value="0"/>
    </style:style>
    <style:style style:name="T153" style:family="text">
      <style:text-properties fo:font-variant="normal" fo:text-transform="none" fo:color="#212529" loext:opacity="100%" style:text-line-through-style="none" style:text-line-through-type="none" fo:letter-spacing="normal" fo:font-style="normal" fo:font-weight="normal" officeooo:rsid="00158947" style:text-blinking="false" fo:background-color="#ffffff" loext:char-shading-value="0"/>
    </style:style>
    <style:style style:name="T154" style:family="text">
      <style:text-properties fo:font-variant="normal" fo:text-transform="none" fo:color="#212529" loext:opacity="100%" style:text-line-through-style="none" style:text-line-through-type="none" fo:letter-spacing="normal" fo:font-style="normal" fo:font-weight="normal" officeooo:rsid="00162965" style:text-blinking="false" fo:background-color="#ffffff" loext:char-shading-value="0"/>
    </style:style>
    <style:style style:name="T155" style:family="text">
      <style:text-properties fo:font-variant="normal" fo:text-transform="none" fo:color="#212529" loext:opacity="100%" style:text-line-through-style="none" style:text-line-through-type="none" fo:letter-spacing="normal" fo:font-style="normal" fo:font-weight="normal" officeooo:rsid="0014d42d" style:text-blinking="false" fo:background-color="#ffffff" loext:char-shading-value="0" style:language-asian="zxx" style:country-asian="none" style:language-complex="zxx" style:country-complex="none"/>
    </style:style>
    <style:style style:name="T156" style:family="text">
      <style:text-properties fo:font-variant="normal" fo:text-transform="none" fo:color="#212529" loext:opacity="100%" style:text-line-through-style="none" style:text-line-through-type="none" fo:letter-spacing="normal" fo:font-style="normal" fo:font-weight="normal" officeooo:rsid="002d934d" style:text-blinking="false" style:language-asian="zxx" style:country-asian="none" style:language-complex="zxx" style:country-complex="none"/>
    </style:style>
    <style:style style:name="T157" style:family="text">
      <style:text-properties fo:font-variant="normal" fo:text-transform="none" fo:color="#212529" loext:opacity="100%" style:text-line-through-style="none" style:text-line-through-type="none" fo:letter-spacing="normal" fo:font-style="normal" fo:font-weight="normal" officeooo:rsid="0014d42d" style:text-blinking="false" style:language-asian="zxx" style:country-asian="none" style:language-complex="zxx" style:country-complex="none"/>
    </style:style>
    <style:style style:name="T158" style:family="text">
      <style:text-properties fo:font-variant="normal" fo:text-transform="none" fo:color="#212529" loext:opacity="100%" style:text-line-through-style="none" style:text-line-through-type="none" fo:letter-spacing="normal" fo:font-style="normal" fo:font-weight="normal" officeooo:rsid="00158947" style:text-blinking="false" style:language-asian="zxx" style:country-asian="none" style:language-complex="zxx" style:country-complex="none"/>
    </style:style>
    <style:style style:name="T159" style:family="text">
      <style:text-properties fo:font-variant="normal" fo:text-transform="none" fo:color="#212529" loext:opacity="100%" style:text-line-through-style="none" style:text-line-through-type="none" style:font-name="Liberation Sans" fo:font-size="11pt" fo:letter-spacing="normal" fo:font-style="normal" style:text-underline-style="none" fo:font-weight="normal" style:text-blinking="false" fo:background-color="transparent" loext:char-shading-value="0" style:font-size-asian="10.5pt"/>
    </style:style>
    <style:style style:name="T160" style:family="text">
      <style:text-properties fo:font-variant="normal" fo:text-transform="none" fo:color="#212529" loext:opacity="100%" style:text-line-through-style="none" style:text-line-through-type="none" style:font-name="Liberation Sans" fo:font-size="11pt" fo:letter-spacing="normal" fo:language="zxx" fo:country="none" fo:font-style="normal" style:text-underline-style="none" fo:font-weight="normal" officeooo:rsid="00fce7b0" style:text-blinking="false" fo:background-color="#ffffff" loext:char-shading-value="0" style:font-size-asian="11pt" style:language-asian="zxx" style:country-asian="none" style:font-size-complex="11pt" style:language-complex="zxx" style:country-complex="none"/>
    </style:style>
    <style:style style:name="T161" style:family="text">
      <style:text-properties fo:font-variant="normal" fo:text-transform="none" fo:color="#212529" loext:opacity="100%" style:text-line-through-style="none" style:text-line-through-type="none" style:font-name="Liberation Sans" fo:letter-spacing="normal" fo:font-style="normal" fo:font-weight="normal" officeooo:rsid="0014d42d" style:text-blinking="false" fo:background-color="#ffffff" loext:char-shading-value="0"/>
    </style:style>
    <style:style style:name="T162" style:family="text">
      <style:text-properties fo:font-variant="normal" fo:text-transform="none" fo:color="#212529" loext:opacity="100%" style:text-line-through-style="none" style:text-line-through-type="none" style:font-name="Liberation Sans" fo:letter-spacing="normal" fo:language="zxx" fo:country="none" fo:font-style="normal" fo:font-weight="normal" style:text-blinking="false" fo:background-color="#ffffff" loext:char-shading-value="0" style:language-asian="zxx" style:country-asian="none" style:language-complex="zxx" style:country-complex="none"/>
    </style:style>
    <style:style style:name="T163" style:family="text">
      <style:text-properties fo:font-variant="normal" fo:text-transform="none" fo:color="#212529" loext:opacity="100%" style:text-line-through-style="none" style:text-line-through-type="none" style:font-name="Liberation Sans"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164" style:family="text">
      <style:text-properties fo:font-variant="normal" fo:text-transform="none" fo:color="#212529" loext:opacity="100%" style:text-line-through-style="none" style:text-line-through-type="none" style:font-name="Liberation Sans" fo:letter-spacing="normal" fo:language="zxx" fo:country="none" fo:font-style="normal" fo:font-weight="normal" officeooo:rsid="00158947" style:text-blinking="false" fo:background-color="#ffffff" loext:char-shading-value="0" style:language-asian="zxx" style:country-asian="none" style:language-complex="zxx" style:country-complex="none"/>
    </style:style>
    <style:style style:name="T165" style:family="text">
      <style:text-properties fo:font-variant="normal" fo:text-transform="none" fo:color="#212529" loext:opacity="100%" style:text-line-through-style="none" style:text-line-through-type="none" style:font-name="Liberation Sans" fo:letter-spacing="normal" fo:language="zxx" fo:country="none" fo:font-style="normal" fo:font-weight="normal" officeooo:rsid="0018880e" style:text-blinking="false" fo:background-color="#ffffff" loext:char-shading-value="0" style:language-asian="zxx" style:country-asian="none" style:language-complex="zxx" style:country-complex="none"/>
    </style:style>
    <style:style style:name="T166" style:family="text">
      <style:text-properties fo:font-variant="normal" fo:text-transform="none" fo:color="#212529" loext:opacity="100%" fo:letter-spacing="normal" fo:font-style="normal" fo:font-weight="normal"/>
    </style:style>
    <style:style style:name="T167" style:family="text">
      <style:text-properties fo:font-variant="normal" fo:text-transform="none" fo:color="#212529" loext:opacity="100%" fo:letter-spacing="normal" fo:font-style="normal" fo:font-weight="normal" officeooo:rsid="0014d42d"/>
    </style:style>
    <style:style style:name="T168" style:family="text">
      <style:text-properties fo:font-variant="normal" fo:text-transform="none" fo:color="#212529" loext:opacity="100%" fo:letter-spacing="normal" fo:font-style="normal" fo:font-weight="normal" officeooo:rsid="001944b6"/>
    </style:style>
    <style:style style:name="T169" style:family="text">
      <style:text-properties fo:font-variant="normal" fo:text-transform="none" fo:color="#212529" loext:opacity="100%" fo:letter-spacing="normal" fo:font-style="normal" fo:font-weight="normal" officeooo:rsid="001a4497"/>
    </style:style>
    <style:style style:name="T170" style:family="text">
      <style:text-properties fo:font-variant="normal" fo:text-transform="none" fo:color="#212529" loext:opacity="100%" fo:letter-spacing="normal" fo:font-style="normal" fo:font-weight="normal" officeooo:rsid="0018880e"/>
    </style:style>
    <style:style style:name="T171" style:family="text">
      <style:text-properties fo:font-variant="normal" fo:text-transform="none" fo:color="#212529" loext:opacity="100%" fo:letter-spacing="normal" fo:font-style="normal" fo:font-weight="normal" officeooo:rsid="00158947"/>
    </style:style>
    <style:style style:name="T172" style:family="text">
      <style:text-properties fo:font-variant="normal" fo:text-transform="none" fo:color="#212529" loext:opacity="100%" fo:letter-spacing="normal" fo:language="de" fo:country="AT" fo:font-style="normal" fo:font-weight="normal"/>
    </style:style>
    <style:style style:name="T173" style:family="text">
      <style:text-properties fo:font-variant="normal" fo:text-transform="none" fo:color="#212529" loext:opacity="100%" fo:letter-spacing="normal" fo:language="de" fo:country="AT" fo:font-style="normal" fo:font-weight="normal" officeooo:rsid="001944b6"/>
    </style:style>
    <style:style style:name="T174" style:family="text">
      <style:text-properties fo:font-variant="normal" fo:text-transform="none" fo:color="#212529" loext:opacity="100%" fo:letter-spacing="normal" fo:language="de" fo:country="AT" fo:font-style="normal" fo:font-weight="normal" officeooo:rsid="0018880e"/>
    </style:style>
    <style:style style:name="T175" style:family="text">
      <style:text-properties fo:font-variant="normal" fo:text-transform="none" fo:color="#212529" loext:opacity="100%" style:font-name="Source Sans Pro" fo:font-size="11.25pt" fo:letter-spacing="normal" fo:font-style="normal" fo:font-weight="normal" style:font-size-asian="10.5pt"/>
    </style:style>
    <style:style style:name="T176" style:family="text">
      <style:text-properties fo:font-variant="normal" fo:text-transform="none" fo:color="#212529" loext:opacity="100%" fo:font-size="11pt" fo:letter-spacing="normal" fo:font-style="normal" fo:font-weight="normal" style:font-size-asian="10.5pt"/>
    </style:style>
    <style:style style:name="T177" style:family="text">
      <style:text-properties fo:font-variant="normal" fo:text-transform="none" fo:color="#212529" loext:opacity="100%" fo:font-size="11pt" fo:letter-spacing="normal" fo:font-style="normal" fo:font-weight="normal" officeooo:rsid="00f9c142" style:font-size-asian="10.5pt"/>
    </style:style>
    <style:style style:name="T178" style:family="text">
      <style:text-properties fo:font-variant="normal" fo:text-transform="none" style:text-line-through-style="none" style:text-line-through-type="none" fo:letter-spacing="normal" fo:language="zxx" fo:country="none" fo:font-style="normal" fo:font-weight="normal" style:text-blinking="false" fo:background-color="#ffffff" loext:char-shading-value="0" style:language-asian="zxx" style:country-asian="none" style:language-complex="zxx" style:country-complex="none"/>
    </style:style>
    <style:style style:name="T179" style:family="text">
      <style:text-properties fo:font-variant="normal" fo:text-transform="none" style:text-line-through-style="none" style:text-line-through-type="none" fo:letter-spacing="normal" fo:language="zxx" fo:country="none" fo:font-style="normal" fo:font-weight="normal" officeooo:rsid="001944b6" style:text-blinking="false" fo:background-color="#ffffff" loext:char-shading-value="0" style:language-asian="zxx" style:country-asian="none" style:language-complex="zxx" style:country-complex="none"/>
    </style:style>
    <style:style style:name="T180" style:family="text">
      <style:text-properties fo:font-variant="normal" fo:text-transform="none" style:text-line-through-style="none" style:text-line-through-type="none" fo:letter-spacing="normal" fo:language="zxx" fo:country="none" fo:font-style="normal" fo:font-weight="normal" officeooo:rsid="001da339" style:text-blinking="false" fo:background-color="#ffffff" loext:char-shading-value="0" style:language-asian="zxx" style:country-asian="none" style:language-complex="zxx" style:country-complex="none"/>
    </style:style>
    <style:style style:name="T181" style:family="text">
      <style:text-properties fo:font-variant="normal" fo:text-transform="none" style:text-line-through-style="none" style:text-line-through-type="none" fo:letter-spacing="normal" fo:language="zxx" fo:country="none" fo:font-style="normal" fo:font-weight="normal" officeooo:rsid="001fd6bc" style:text-blinking="false" fo:background-color="#ffffff" loext:char-shading-value="0" style:language-asian="zxx" style:country-asian="none" style:language-complex="zxx" style:country-complex="none"/>
    </style:style>
    <style:style style:name="T182" style:family="text">
      <style:text-properties fo:font-variant="normal" fo:text-transform="none" style:text-line-through-style="none" style:text-line-through-type="none"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183" style:family="text">
      <style:text-properties fo:font-variant="normal" fo:text-transform="none" style:text-line-through-style="none" style:text-line-through-type="none" fo:letter-spacing="normal" fo:language="zxx" fo:country="none" fo:font-style="normal" fo:font-weight="normal" officeooo:rsid="0111936e" style:text-blinking="false" fo:background-color="#ffffff" loext:char-shading-value="0" style:language-asian="zxx" style:country-asian="none" style:language-complex="zxx" style:country-complex="none"/>
    </style:style>
    <style:style style:name="T184" style:family="text">
      <style:text-properties fo:font-variant="normal" fo:text-transform="none" style:text-line-through-style="none" style:text-line-through-type="none" fo:letter-spacing="normal" fo:language="zxx" fo:country="none" fo:font-style="normal" fo:font-weight="normal" officeooo:rsid="012149b0" style:text-blinking="false" fo:background-color="#ffffff" loext:char-shading-value="0" style:language-asian="zxx" style:country-asian="none" style:language-complex="zxx" style:country-complex="none"/>
    </style:style>
    <style:style style:name="T185" style:family="text">
      <style:text-properties fo:font-variant="normal" fo:text-transform="none" style:text-line-through-style="none" style:text-line-through-type="none" fo:font-size="11pt" fo:letter-spacing="normal" fo:language="zxx" fo:country="none" fo:font-style="normal" style:text-underline-style="none" fo:font-weight="normal" style:text-blinking="false" fo:background-color="#ffffff" loext:char-shading-value="0" style:font-size-asian="11pt" style:language-asian="zxx" style:country-asian="none" style:font-size-complex="11pt" style:language-complex="zxx" style:country-complex="none"/>
    </style:style>
    <style:style style:name="T186" style:family="text">
      <style:text-properties fo:font-variant="normal" fo:text-transform="none" style:text-line-through-style="none" style:text-line-through-type="none" fo:font-size="11pt" fo:letter-spacing="normal" fo:language="zxx" fo:country="none" fo:font-style="normal" style:text-underline-style="none" fo:font-weight="normal" officeooo:rsid="00fd3339" style:text-blinking="false" fo:background-color="#ffffff" loext:char-shading-value="0" style:font-size-asian="11pt" style:language-asian="zxx" style:country-asian="none" style:font-size-complex="11pt" style:language-complex="zxx" style:country-complex="none"/>
    </style:style>
    <style:style style:name="T187" style:family="text">
      <style:text-properties fo:font-variant="normal" fo:text-transform="none" style:text-line-through-style="none" style:text-line-through-type="none" fo:font-size="11pt" fo:letter-spacing="normal" fo:language="zxx" fo:country="none" fo:font-style="normal" style:text-underline-style="none" fo:font-weight="normal" officeooo:rsid="01001be5" style:text-blinking="false" fo:background-color="#ffffff" loext:char-shading-value="0" style:font-size-asian="11pt" style:language-asian="zxx" style:country-asian="none" style:font-size-complex="11pt" style:language-complex="zxx" style:country-complex="none"/>
    </style:style>
    <style:style style:name="T188" style:family="text">
      <style:text-properties fo:font-variant="normal" fo:text-transform="none" style:text-line-through-style="none" style:text-line-through-type="none" style:font-name="Liberation Sans" fo:letter-spacing="normal" fo:language="zxx" fo:country="none" fo:font-style="normal" fo:font-weight="normal" style:text-blinking="false" fo:background-color="#ffffff" loext:char-shading-value="0" style:language-asian="zxx" style:country-asian="none" style:language-complex="zxx" style:country-complex="none"/>
    </style:style>
    <style:style style:name="T189" style:family="text">
      <style:text-properties fo:font-variant="normal" fo:text-transform="none" style:text-line-through-style="none" style:text-line-through-type="none" style:font-name="Liberation Sans" fo:letter-spacing="normal" fo:language="zxx" fo:country="none" fo:font-style="normal" fo:font-weight="normal" officeooo:rsid="001da339" style:text-blinking="false" fo:background-color="#ffffff" loext:char-shading-value="0" style:language-asian="zxx" style:country-asian="none" style:language-complex="zxx" style:country-complex="none"/>
    </style:style>
    <style:style style:name="T190" style:family="text">
      <style:text-properties fo:font-variant="normal" fo:text-transform="none" fo:color="#000000" loext:opacity="100%" style:font-name="Liberation Sans" fo:font-size="11pt" fo:letter-spacing="normal" fo:font-style="normal" fo:font-weight="normal" style:font-size-asian="10.5pt"/>
    </style:style>
    <style:style style:name="T191" style:family="text">
      <style:text-properties fo:font-variant="normal" fo:text-transform="none" fo:color="#000000" loext:opacity="100%" style:font-name="Liberation Sans" fo:letter-spacing="normal" fo:font-style="normal" fo:font-weight="normal" officeooo:rsid="0014d42d"/>
    </style:style>
    <style:style style:name="T192" style:family="text">
      <style:text-properties fo:font-variant="normal" fo:text-transform="none" fo:color="#000000" loext:opacity="100%" style:font-name="Liberation Sans" fo:letter-spacing="normal" fo:font-style="normal" fo:font-weight="normal" officeooo:rsid="00158947"/>
    </style:style>
    <style:style style:name="T193" style:family="text">
      <style:text-properties fo:font-variant="normal" fo:text-transform="none" fo:color="#000000" loext:opacity="100%" style:text-line-through-style="none" style:text-line-through-type="none" style:font-name="Liberation Sans" fo:font-size="11pt" fo:letter-spacing="normal" fo:font-style="normal" style:text-underline-style="none" fo:font-weight="normal" style:text-blinking="false" fo:background-color="transparent" loext:char-shading-value="0" style:font-size-asian="10.5pt"/>
    </style:style>
    <style:style style:name="T194"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14d42d" style:text-blinking="false" fo:background-color="#ffffff" loext:char-shading-value="0" style:font-size-asian="11pt" style:language-asian="zxx" style:country-asian="none" style:font-size-complex="11pt" style:language-complex="zxx" style:country-complex="none"/>
    </style:style>
    <style:style style:name="T195"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834a74" style:text-blinking="false" fo:background-color="#ffffff" loext:char-shading-value="0" style:font-size-asian="11pt" style:language-asian="zxx" style:country-asian="none" style:font-size-complex="11pt" style:language-complex="zxx" style:country-complex="none"/>
    </style:style>
    <style:style style:name="T196"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1e0ca6" style:text-blinking="false" fo:background-color="#ffffff" loext:char-shading-value="0" style:font-size-asian="11pt" style:language-asian="zxx" style:country-asian="none" style:font-size-complex="11pt" style:language-complex="zxx" style:country-complex="none"/>
    </style:style>
    <style:style style:name="T197"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caee37" style:text-blinking="false" fo:background-color="#ffffff" loext:char-shading-value="0" style:font-size-asian="11pt" style:language-asian="zxx" style:country-asian="none" style:font-size-complex="11pt" style:language-complex="zxx" style:country-complex="none"/>
    </style:style>
    <style:style style:name="T198"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ebc0dd" style:text-blinking="false" fo:background-color="#ffffff" loext:char-shading-value="0" style:font-size-asian="11pt" style:language-asian="zxx" style:country-asian="none" style:font-size-complex="11pt" style:language-complex="zxx" style:country-complex="none"/>
    </style:style>
    <style:style style:name="T199" style:family="text">
      <style:text-properties fo:font-variant="normal" fo:text-transform="none" fo:color="#000000" loext:opacity="100%" style:text-line-through-style="none" style:text-line-through-type="none" style:font-name="Liberation Sans" fo:font-size="11pt" fo:letter-spacing="normal" fo:language="zxx" fo:country="none" fo:font-style="normal" style:text-underline-style="none" fo:font-weight="normal" officeooo:rsid="0016ebd7" style:text-blinking="false" fo:background-color="#ffffff" loext:char-shading-value="0" style:font-size-asian="11pt" style:language-asian="zxx" style:country-asian="none" style:font-size-complex="11pt" style:language-complex="zxx" style:country-complex="none"/>
    </style:style>
    <style:style style:name="T200" style:family="text">
      <style:text-properties fo:font-variant="normal" fo:text-transform="none" fo:color="#000000" loext:opacity="100%" style:text-line-through-style="none" style:text-line-through-type="none" style:font-name="Liberation Sans" fo:letter-spacing="normal" fo:font-style="normal" fo:font-weight="normal" officeooo:rsid="0014d42d" style:text-blinking="false" fo:background-color="#ffffff" loext:char-shading-value="0"/>
    </style:style>
    <style:style style:name="T201" style:family="text">
      <style:text-properties fo:font-variant="normal" fo:text-transform="none" fo:color="#000000" loext:opacity="100%" style:text-line-through-style="none" style:text-line-through-type="none" fo:font-size="11pt" fo:letter-spacing="normal" fo:language="zxx" fo:country="none" fo:font-style="normal" style:text-underline-style="none" fo:font-weight="normal" officeooo:rsid="0014d42d" style:text-blinking="false" fo:background-color="#ffffff" loext:char-shading-value="0" style:font-size-asian="11pt" style:language-asian="zxx" style:country-asian="none" style:font-size-complex="11pt" style:language-complex="zxx" style:country-complex="none"/>
    </style:style>
    <style:style style:name="T202" style:family="text">
      <style:text-properties fo:font-variant="normal" fo:text-transform="none" fo:color="#000000" loext:opacity="100%" style:text-line-through-style="none" style:text-line-through-type="none" fo:font-size="11pt" fo:letter-spacing="normal" fo:language="zxx" fo:country="none" fo:font-style="normal" style:text-underline-style="none" fo:font-weight="normal" officeooo:rsid="00face85" style:text-blinking="false" fo:background-color="#ffffff" loext:char-shading-value="0" style:font-size-asian="11pt" style:language-asian="zxx" style:country-asian="none" style:font-size-complex="11pt" style:language-complex="zxx" style:country-complex="none"/>
    </style:style>
    <style:style style:name="T203" style:family="text">
      <style:text-properties fo:font-variant="normal" fo:text-transform="none" fo:color="#000000" loext:opacity="100%" style:text-line-through-style="none" style:text-line-through-type="none" fo:letter-spacing="normal" fo:language="zxx" fo:country="none" fo:font-style="normal" fo:font-weight="normal" officeooo:rsid="00822e81" style:text-blinking="false" fo:background-color="#ffffff" loext:char-shading-value="0" style:language-asian="zxx" style:country-asian="none" style:language-complex="zxx" style:country-complex="none"/>
    </style:style>
    <style:style style:name="T204" style:family="text">
      <style:text-properties fo:font-variant="normal" fo:text-transform="none" fo:color="#000000" loext:opacity="100%" style:text-line-through-style="none" style:text-line-through-type="none" fo:letter-spacing="normal" fo:language="zxx" fo:country="none" fo:font-style="normal" fo:font-weight="normal" officeooo:rsid="0014d42d" style:text-blinking="false" fo:background-color="#ffffff" loext:char-shading-value="0" style:language-asian="zxx" style:country-asian="none" style:language-complex="zxx" style:country-complex="none"/>
    </style:style>
    <style:style style:name="T205" style:family="text">
      <style:text-properties fo:font-variant="normal" fo:text-transform="none" fo:color="#000000" loext:opacity="100%" style:text-line-through-style="none" style:text-line-through-type="none" fo:letter-spacing="normal" fo:language="zxx" fo:country="none" fo:font-style="normal" fo:font-weight="normal" officeooo:rsid="001944b6" style:text-blinking="false" fo:background-color="#ffffff" loext:char-shading-value="0" style:language-asian="zxx" style:country-asian="none" style:language-complex="zxx" style:country-complex="none"/>
    </style:style>
    <style:style style:name="T206" style:family="text">
      <style:text-properties fo:font-variant="normal" fo:text-transform="none" fo:color="#000000" loext:opacity="100%" style:text-line-through-style="none" style:text-line-through-type="none" fo:letter-spacing="normal" fo:language="zxx" fo:country="none" fo:font-style="normal" fo:font-weight="normal" officeooo:rsid="008d84d5" style:text-blinking="false" fo:background-color="#ffffff" loext:char-shading-value="0" style:language-asian="zxx" style:country-asian="none" style:language-complex="zxx" style:country-complex="none"/>
    </style:style>
    <style:style style:name="T207" style:family="text">
      <style:text-properties fo:font-variant="normal" fo:text-transform="none" fo:color="#000000" loext:opacity="100%" style:text-line-through-style="none" style:text-line-through-type="none" fo:letter-spacing="normal" fo:language="zxx" fo:country="none" fo:font-style="normal" fo:font-weight="normal" officeooo:rsid="001da339" style:text-blinking="false" fo:background-color="#ffffff" loext:char-shading-value="0" style:language-asian="zxx" style:country-asian="none" style:language-complex="zxx" style:country-complex="none"/>
    </style:style>
    <style:style style:name="T208" style:family="text">
      <style:text-properties fo:font-variant="normal" fo:text-transform="none" fo:color="#000000" loext:opacity="100%" style:text-line-through-style="none" style:text-line-through-type="none" fo:letter-spacing="normal" fo:language="zxx" fo:country="none" fo:font-style="normal" fo:font-weight="normal" officeooo:rsid="00251446" style:text-blinking="false" fo:background-color="#ffffff" loext:char-shading-value="0" style:language-asian="zxx" style:country-asian="none" style:language-complex="zxx" style:country-complex="none"/>
    </style:style>
    <style:style style:name="T209" style:family="text">
      <style:text-properties fo:font-variant="normal" fo:text-transform="none" fo:color="#000000" loext:opacity="100%" fo:font-size="11pt" fo:letter-spacing="normal" fo:font-style="normal" fo:font-weight="normal" style:font-size-asian="10.5pt"/>
    </style:style>
    <style:style style:name="T210" style:family="text">
      <style:text-properties fo:font-variant="normal" fo:text-transform="none" fo:color="#000000" loext:opacity="100%" fo:font-size="11pt" fo:letter-spacing="normal" fo:font-style="normal" fo:font-weight="normal" officeooo:rsid="00956936" style:font-size-asian="10.5pt"/>
    </style:style>
    <style:style style:name="T211" style:family="text">
      <style:text-properties fo:font-variant="normal" fo:text-transform="none" fo:color="#000000" loext:opacity="100%" fo:font-size="11pt" fo:letter-spacing="normal" fo:font-style="normal" fo:font-weight="normal" officeooo:rsid="0099f314" style:font-size-asian="10.5pt"/>
    </style:style>
    <style:style style:name="T212" style:family="text">
      <style:text-properties fo:font-variant="normal" fo:text-transform="none" fo:color="#000000" loext:opacity="100%" fo:font-size="11pt" fo:letter-spacing="normal" fo:font-style="normal" fo:font-weight="normal" officeooo:rsid="00b0f497" style:font-size-asian="10.5pt"/>
    </style:style>
    <style:style style:name="T213" style:family="text">
      <style:text-properties fo:font-variant="normal" fo:text-transform="none" fo:color="#000000" loext:opacity="100%" fo:font-size="11pt" fo:letter-spacing="normal" fo:font-style="normal" fo:font-weight="normal" officeooo:rsid="008bf27a" style:font-size-asian="10.5pt"/>
    </style:style>
    <style:style style:name="T214" style:family="text">
      <style:text-properties fo:font-variant="normal" fo:text-transform="none" fo:color="#191919" loext:opacity="100%" style:font-name="Arial2" fo:font-size="11pt" fo:letter-spacing="normal" fo:font-style="normal" fo:font-weight="normal" officeooo:rsid="007946b0" style:font-size-asian="10.5pt"/>
    </style:style>
    <style:style style:name="T215" style:family="text">
      <style:text-properties fo:font-variant="normal" fo:text-transform="none" fo:color="#191919" loext:opacity="100%" fo:font-size="11pt" fo:letter-spacing="normal" fo:font-style="normal" fo:font-weight="normal" style:font-size-asian="11pt" style:font-size-complex="11pt"/>
    </style:style>
    <style:style style:name="T216" style:family="text">
      <style:text-properties fo:font-variant="normal" fo:text-transform="none" fo:color="#191919" loext:opacity="100%" fo:font-size="11pt" fo:letter-spacing="normal" fo:font-style="normal" fo:font-weight="normal" officeooo:rsid="001a2422" style:font-size-asian="11pt" style:font-size-complex="11pt"/>
    </style:style>
    <style:style style:name="T217" style:family="text">
      <style:text-properties fo:font-variant="normal" fo:text-transform="none" fo:color="#191919" loext:opacity="100%" fo:font-size="11pt" fo:letter-spacing="normal" fo:font-style="normal" fo:font-weight="normal" officeooo:rsid="00fc3f49" style:font-size-asian="11pt" style:font-size-complex="11pt"/>
    </style:style>
    <style:style style:name="T218" style:family="text">
      <style:text-properties fo:font-variant="normal" fo:text-transform="none" fo:color="#191919" loext:opacity="100%" fo:font-size="11pt" fo:letter-spacing="normal" fo:font-style="normal" fo:font-weight="normal" officeooo:rsid="00f0a87e" style:font-size-asian="11pt" style:font-size-complex="11pt"/>
    </style:style>
    <style:style style:name="T219" style:family="text">
      <style:text-properties fo:font-variant="normal" fo:text-transform="none" fo:color="#191919" loext:opacity="100%" fo:font-size="11pt" fo:letter-spacing="normal" fo:font-style="normal" fo:font-weight="normal" officeooo:rsid="007601b2" style:font-size-asian="11pt" style:font-size-complex="11pt"/>
    </style:style>
    <style:style style:name="T220" style:family="text">
      <style:text-properties fo:font-variant="normal" fo:text-transform="none" fo:color="#191919" loext:opacity="100%" fo:font-size="11pt" fo:letter-spacing="normal" fo:font-style="normal" fo:font-weight="normal" officeooo:rsid="0082aa1c" style:font-size-asian="11pt" style:font-size-complex="11pt"/>
    </style:style>
    <style:style style:name="T221" style:family="text">
      <style:text-properties fo:font-variant="normal" fo:text-transform="none" fo:color="#191919" loext:opacity="100%" fo:font-size="11pt" fo:letter-spacing="normal" fo:font-style="normal" fo:font-weight="normal" officeooo:rsid="00fce7b0" style:font-size-asian="11pt" style:font-size-complex="11pt"/>
    </style:style>
    <style:style style:name="T222" style:family="text">
      <style:text-properties fo:font-variant="normal" fo:text-transform="none" fo:color="#191919" loext:opacity="100%" fo:font-size="11pt" fo:letter-spacing="normal" fo:language="de" fo:country="AT" fo:font-style="normal" style:text-underline-style="none" fo:font-weight="normal" officeooo:rsid="00a0f645" fo:background-color="transparent" loext:char-shading-value="0" style:font-size-asian="11pt" style:font-size-complex="11pt"/>
    </style:style>
    <style:style style:name="T223" style:family="text">
      <style:text-properties fo:font-variant="normal" fo:text-transform="none" fo:color="#191919" loext:opacity="100%" fo:font-size="11pt" fo:letter-spacing="normal" fo:language="de" fo:country="AT" fo:font-style="normal" style:text-underline-style="none" fo:font-weight="normal" officeooo:rsid="00a271bf" fo:background-color="transparent" loext:char-shading-value="0" style:font-size-asian="11pt" style:font-size-complex="11pt"/>
    </style:style>
    <style:style style:name="T224" style:family="text">
      <style:text-properties fo:font-variant="normal" fo:text-transform="none" fo:color="#191919" loext:opacity="100%" fo:font-size="11pt" fo:letter-spacing="normal" fo:language="de" fo:country="AT" fo:font-style="normal" style:text-underline-style="none" fo:font-weight="normal" officeooo:rsid="00aa1d1e" fo:background-color="transparent" loext:char-shading-value="0" style:font-size-asian="11pt" style:font-size-complex="11pt"/>
    </style:style>
    <style:style style:name="T225" style:family="text">
      <style:text-properties fo:font-variant="normal" fo:text-transform="none" fo:color="#191919" loext:opacity="100%" fo:font-size="11pt" fo:letter-spacing="normal" fo:language="de" fo:country="AT" fo:font-style="normal" style:text-underline-style="none" fo:font-weight="normal" officeooo:rsid="00da23e6" fo:background-color="transparent" loext:char-shading-value="0" style:font-size-asian="11pt" style:font-size-complex="11pt"/>
    </style:style>
    <style:style style:name="T226" style:family="text">
      <style:text-properties fo:font-variant="normal" fo:text-transform="none" fo:color="#191919" loext:opacity="100%" fo:font-size="11pt" fo:letter-spacing="normal" fo:language="de" fo:country="AT" fo:font-style="normal" style:text-underline-style="none" fo:font-weight="normal" officeooo:rsid="00aa1d1e" fo:background-color="transparent" loext:char-shading-value="0" style:font-size-asian="10.5pt" style:font-size-complex="11pt"/>
    </style:style>
    <style:style style:name="T227" style:family="text">
      <style:text-properties fo:font-variant="normal" fo:text-transform="none" fo:color="#191919" loext:opacity="100%" fo:font-size="11pt" fo:letter-spacing="normal" fo:language="de" fo:country="AT" fo:font-style="normal" style:text-underline-style="none" fo:font-weight="normal" officeooo:rsid="00a271bf" fo:background-color="transparent" loext:char-shading-value="0" style:font-size-asian="10.5pt" style:font-size-complex="11pt"/>
    </style:style>
    <style:style style:name="T228" style:family="text">
      <style:text-properties fo:font-variant="normal" fo:text-transform="none" fo:color="#191919" loext:opacity="100%" style:font-name="Liberation Sans" fo:font-size="11pt" fo:letter-spacing="normal" fo:language="de" fo:country="AT" fo:font-style="normal" style:text-underline-style="none" fo:font-weight="normal" fo:background-color="transparent" loext:char-shading-value="0" style:font-size-asian="11pt" style:font-size-complex="11pt"/>
    </style:style>
    <style:style style:name="T229" style:family="text">
      <style:text-properties fo:font-variant="normal" fo:text-transform="none" fo:color="#191919" loext:opacity="100%" style:font-name="Liberation Sans" fo:font-size="11pt" fo:letter-spacing="normal" fo:language="de" fo:country="AT" fo:font-style="normal" style:text-underline-style="none" fo:font-weight="normal" officeooo:rsid="008d84d5" fo:background-color="transparent" loext:char-shading-value="0" style:font-size-asian="11pt" style:font-size-complex="11pt"/>
    </style:style>
    <style:style style:name="T230" style:family="text">
      <style:text-properties fo:font-variant="normal" fo:text-transform="none" fo:color="#191919" loext:opacity="100%" style:font-name="Liberation Sans" fo:font-size="11pt" fo:letter-spacing="normal" fo:language="de" fo:country="AT" fo:font-style="normal" style:text-underline-style="none" fo:font-weight="normal" officeooo:rsid="00938bc7" fo:background-color="transparent" loext:char-shading-value="0" style:font-size-asian="11pt" style:font-size-complex="11pt"/>
    </style:style>
    <style:style style:name="T231" style:family="text">
      <style:text-properties fo:font-variant="normal" fo:text-transform="none" fo:color="#191919" loext:opacity="100%" style:font-name="Liberation Sans" fo:font-size="11pt" fo:letter-spacing="normal" fo:language="de" fo:country="AT" fo:font-style="normal" style:text-underline-style="none" fo:font-weight="normal" officeooo:rsid="00db3eb2" fo:background-color="transparent" loext:char-shading-value="0" style:font-size-asian="11pt" style:font-size-complex="11pt"/>
    </style:style>
    <style:style style:name="T232" style:family="text">
      <style:text-properties fo:font-variant="normal" fo:text-transform="none" fo:color="#191919" loext:opacity="100%" style:font-name="Liberation Sans" fo:font-size="11pt" fo:letter-spacing="normal" fo:language="de" fo:country="AT" fo:font-style="normal" style:text-underline-style="none" fo:font-weight="normal" officeooo:rsid="0126ba66" fo:background-color="transparent" loext:char-shading-value="0" style:font-size-asian="11pt" style:font-size-complex="11pt"/>
    </style:style>
    <style:style style:name="T233" style:family="text">
      <style:text-properties fo:font-variant="normal" fo:text-transform="none" fo:color="#191919" loext:opacity="100%" style:font-name="Liberation Sans" fo:font-size="11pt" fo:letter-spacing="normal" fo:language="de" fo:country="AT" fo:font-style="normal" style:text-underline-style="none" fo:font-weight="normal" officeooo:rsid="00924459" fo:background-color="transparent" loext:char-shading-value="0" style:font-size-asian="11pt" style:font-size-complex="11pt"/>
    </style:style>
    <style:style style:name="T234" style:family="text">
      <style:text-properties fo:font-variant="normal" fo:text-transform="none" fo:color="#191919" loext:opacity="100%" style:font-name="Liberation Sans" fo:font-size="11pt" fo:letter-spacing="normal" fo:language="de" fo:country="AT" fo:font-style="normal" style:text-underline-style="none" fo:font-weight="normal" officeooo:rsid="00956936" fo:background-color="transparent" loext:char-shading-value="0" style:font-size-asian="11pt" style:font-size-complex="11pt"/>
    </style:style>
    <style:style style:name="T235" style:family="text">
      <style:text-properties fo:font-variant="normal" fo:text-transform="none" fo:color="#191919" loext:opacity="100%" style:font-name="Liberation Sans" fo:font-size="11pt" fo:letter-spacing="normal" fo:language="de" fo:country="AT" fo:font-style="normal" style:text-underline-style="none" fo:font-weight="normal" officeooo:rsid="0124c4cc" fo:background-color="transparent" loext:char-shading-value="0" style:font-size-asian="11pt" style:font-size-complex="11pt"/>
    </style:style>
    <style:style style:name="T236" style:family="text">
      <style:text-properties fo:font-variant="normal" fo:text-transform="none" fo:color="#191919" loext:opacity="100%" style:font-name="Liberation Sans" fo:font-size="11pt" fo:letter-spacing="normal" fo:language="de" fo:country="AT" fo:font-style="normal" style:text-underline-style="none" fo:font-weight="normal" officeooo:rsid="009744f5" fo:background-color="transparent" loext:char-shading-value="0" style:font-size-asian="11pt" style:font-size-complex="11pt"/>
    </style:style>
    <style:style style:name="T237" style:family="text">
      <style:text-properties fo:font-variant="normal" fo:text-transform="none" fo:color="#191919" loext:opacity="100%" style:font-name="Liberation Sans" fo:font-size="11pt" fo:letter-spacing="normal" fo:language="de" fo:country="AT" fo:font-style="normal" style:text-underline-style="none" fo:font-weight="normal" officeooo:rsid="014b001f" fo:background-color="transparent" loext:char-shading-value="0" style:font-size-asian="11pt" style:font-size-complex="11pt"/>
    </style:style>
    <style:style style:name="T238" style:family="text">
      <style:text-properties fo:font-variant="normal" fo:text-transform="none" style:font-name="Arial2" fo:font-size="11pt" fo:letter-spacing="normal" fo:font-style="normal" fo:font-weight="normal" officeooo:rsid="007946b0" style:font-size-asian="10.5pt"/>
    </style:style>
    <style:style style:name="T239" style:family="text">
      <style:text-properties fo:font-variant="normal" fo:text-transform="none" style:font-name="Arial2" fo:font-size="11pt" fo:letter-spacing="normal" fo:font-style="normal" fo:font-weight="normal" officeooo:rsid="007aee9c" style:font-size-asian="10.5pt"/>
    </style:style>
    <style:style style:name="T240" style:family="text">
      <style:text-properties fo:font-variant="normal" fo:text-transform="none" style:font-name="Arial2" fo:font-size="11pt" fo:letter-spacing="normal" fo:font-style="normal" fo:font-weight="normal" officeooo:rsid="00783a1c" style:font-size-asian="10.5pt"/>
    </style:style>
    <style:style style:name="T241" style:family="text">
      <style:text-properties fo:font-variant="normal" fo:text-transform="none" style:font-name="Arial2" fo:font-size="11pt" fo:letter-spacing="normal" fo:font-style="normal" fo:font-weight="normal" officeooo:rsid="00c75af8" style:font-size-asian="10.5pt"/>
    </style:style>
    <style:style style:name="T242" style:family="text">
      <style:text-properties fo:font-variant="normal" fo:text-transform="none" style:font-name="Arial2" fo:font-size="11pt" fo:letter-spacing="normal" fo:font-style="normal" fo:font-weight="normal" officeooo:rsid="007d6ebc" style:font-size-asian="10.5pt"/>
    </style:style>
    <style:style style:name="T243" style:family="text">
      <style:text-properties fo:font-variant="normal" fo:text-transform="none" style:font-name="Arial2" fo:font-size="11pt" fo:letter-spacing="normal" fo:font-style="normal" fo:font-weight="normal" officeooo:rsid="00fd3339" style:font-size-asian="10.5pt"/>
    </style:style>
    <style:style style:name="T244" style:family="text">
      <style:text-properties fo:font-variant="normal" fo:text-transform="none" style:font-name="Arial2" fo:font-size="11pt" fo:letter-spacing="normal" fo:font-style="normal" fo:font-weight="normal" officeooo:rsid="00fe7db2" style:font-size-asian="10.5pt"/>
    </style:style>
    <style:style style:name="T245" style:family="text">
      <style:text-properties fo:font-variant="normal" fo:text-transform="none" fo:letter-spacing="normal" fo:font-style="normal" fo:font-weight="normal"/>
    </style:style>
    <style:style style:name="T246" style:family="text">
      <style:text-properties fo:font-variant="normal" fo:text-transform="none" fo:letter-spacing="normal" fo:font-style="normal" fo:font-weight="normal" officeooo:rsid="007946b0"/>
    </style:style>
    <style:style style:name="T247" style:family="text">
      <style:text-properties fo:font-variant="normal" fo:text-transform="none" fo:letter-spacing="normal" fo:font-style="normal" fo:font-weight="normal" officeooo:rsid="00783a1c" style:font-size-asian="10.5pt"/>
    </style:style>
    <style:style style:name="T248" style:family="text">
      <style:text-properties fo:font-variant="normal" fo:text-transform="none" fo:letter-spacing="normal" fo:font-style="normal" fo:font-weight="normal" officeooo:rsid="007946b0" style:font-size-asian="10.5pt"/>
    </style:style>
    <style:style style:name="T249" style:family="text">
      <style:text-properties fo:font-variant="normal" fo:text-transform="none" fo:letter-spacing="normal" fo:font-style="normal" fo:font-weight="normal" officeooo:rsid="007bd58e" style:font-size-asian="10.5pt"/>
    </style:style>
    <style:style style:name="T250" style:family="text">
      <style:text-properties fo:font-variant="normal" fo:text-transform="none" fo:letter-spacing="normal" fo:font-style="normal" fo:font-weight="normal" officeooo:rsid="00c75af8" style:font-size-asian="10.5pt"/>
    </style:style>
    <style:style style:name="T251" style:family="text">
      <style:text-properties fo:font-variant="normal" fo:text-transform="none" fo:letter-spacing="normal" fo:font-style="normal" fo:font-weight="normal" officeooo:rsid="00fead93" style:font-size-asian="10.5pt"/>
    </style:style>
    <style:style style:name="T252" style:family="text">
      <style:text-properties fo:font-variant="normal" fo:text-transform="none" fo:letter-spacing="normal" fo:font-style="normal" fo:font-weight="normal" officeooo:rsid="007aee9c"/>
    </style:style>
    <style:style style:name="T253" style:family="text">
      <style:text-properties fo:font-variant="normal" fo:text-transform="none" fo:letter-spacing="normal" fo:font-style="normal" fo:font-weight="normal" officeooo:rsid="007bd58e"/>
    </style:style>
    <style:style style:name="T254" style:family="text">
      <style:text-properties officeooo:rsid="0070d988"/>
    </style:style>
    <style:style style:name="T255" style:family="text">
      <style:text-properties officeooo:rsid="0071031b"/>
    </style:style>
    <style:style style:name="T256" style:family="text">
      <style:text-properties officeooo:rsid="007271af"/>
    </style:style>
    <style:style style:name="T257" style:family="text">
      <style:text-properties fo:color="#191919" loext:opacity="100%" style:font-name="Liberation Sans" fo:font-size="11pt" fo:font-style="normal" style:text-underline-style="none" fo:font-weight="normal" officeooo:rsid="00783a1c" fo:background-color="transparent" loext:char-shading-value="0" style:font-size-asian="11pt" style:font-size-complex="11pt"/>
    </style:style>
    <style:style style:name="T258" style:family="text">
      <style:text-properties fo:color="#191919" loext:opacity="100%" style:font-name="Liberation Sans" fo:font-size="11pt" fo:font-style="normal" style:text-underline-style="none" fo:font-weight="normal" officeooo:rsid="007aee9c" fo:background-color="transparent" loext:char-shading-value="0" style:font-size-asian="11pt" style:font-size-complex="11pt"/>
    </style:style>
    <style:style style:name="T259" style:family="text">
      <style:text-properties fo:color="#191919" loext:opacity="100%" style:font-name="Liberation Sans" fo:font-size="11pt" fo:font-style="normal" style:text-underline-style="none" fo:font-weight="normal" officeooo:rsid="00fead93" fo:background-color="transparent" loext:char-shading-value="0" style:font-size-asian="11pt" style:font-size-complex="11pt"/>
    </style:style>
    <style:style style:name="T260" style:family="text">
      <style:text-properties fo:color="#191919" loext:opacity="100%" style:font-name="Liberation Sans" fo:font-size="11pt" fo:font-style="normal" style:text-underline-style="none" fo:font-weight="normal" officeooo:rsid="00fefe1a" fo:background-color="transparent" loext:char-shading-value="0" style:font-size-asian="11pt" style:font-size-complex="11pt"/>
    </style:style>
    <style:style style:name="T261" style:family="text">
      <style:text-properties style:font-size-asian="10.5pt"/>
    </style:style>
    <style:style style:name="T262" style:family="text">
      <style:text-properties officeooo:rsid="007601b2" style:font-size-asian="10.5pt"/>
    </style:style>
    <style:style style:name="T263" style:family="text">
      <style:text-properties officeooo:rsid="0076c224" style:font-size-asian="10.5pt"/>
    </style:style>
    <style:style style:name="T264" style:family="text">
      <style:text-properties officeooo:rsid="007730d9" style:font-size-asian="10.5pt"/>
    </style:style>
    <style:style style:name="T265" style:family="text">
      <style:text-properties officeooo:rsid="00783a1c" style:font-size-asian="10.5pt"/>
    </style:style>
    <style:style style:name="T266" style:family="text">
      <style:text-properties officeooo:rsid="007946b0" style:font-size-asian="10.5pt"/>
    </style:style>
    <style:style style:name="T267" style:family="text">
      <style:text-properties officeooo:rsid="00458c7b"/>
    </style:style>
    <style:style style:name="T268" style:family="text">
      <style:text-properties officeooo:rsid="007946b0"/>
    </style:style>
    <style:style style:name="T269" style:family="text">
      <style:text-properties style:font-name="Arial2" fo:font-size="11pt" officeooo:rsid="007946b0" style:font-size-asian="10.5pt"/>
    </style:style>
    <style:style style:name="T270" style:family="text">
      <style:text-properties style:font-name="Arial2" fo:font-size="11pt" officeooo:rsid="00822e81" style:font-size-asian="10.5pt"/>
    </style:style>
    <style:style style:name="T271" style:family="text">
      <style:text-properties officeooo:rsid="007aee9c"/>
    </style:style>
    <style:style style:name="T272" style:family="text">
      <style:text-properties officeooo:rsid="0095c6db"/>
    </style:style>
    <style:style style:name="T273" style:family="text">
      <style:text-properties officeooo:rsid="004cc3bc"/>
    </style:style>
    <style:style style:name="T274" style:family="text">
      <style:text-properties officeooo:rsid="004b6507"/>
    </style:style>
    <style:style style:name="T275" style:family="text">
      <style:text-properties officeooo:rsid="007ebd6f"/>
    </style:style>
    <style:style style:name="T276" style:family="text">
      <style:text-properties officeooo:rsid="007f7e0a"/>
    </style:style>
    <style:style style:name="T277" style:family="text">
      <style:text-properties officeooo:rsid="00822e81"/>
    </style:style>
    <style:style style:name="T278" style:family="text">
      <style:text-properties officeooo:rsid="00834a74"/>
    </style:style>
    <style:style style:name="T279" style:family="text">
      <style:text-properties officeooo:rsid="0083d385"/>
    </style:style>
    <style:style style:name="T280" style:family="text">
      <style:text-properties officeooo:rsid="00864b6c"/>
    </style:style>
    <style:style style:name="T281" style:family="text">
      <style:text-properties officeooo:rsid="008b28b9"/>
    </style:style>
    <style:style style:name="T282" style:family="text">
      <style:text-properties officeooo:rsid="00904d27"/>
    </style:style>
    <style:style style:name="T283" style:family="text">
      <style:text-properties fo:language="de" fo:country="AT"/>
    </style:style>
    <style:style style:name="T284" style:family="text">
      <style:text-properties fo:language="de" fo:country="AT" officeooo:rsid="009d3f20"/>
    </style:style>
    <style:style style:name="T285" style:family="text">
      <style:text-properties fo:language="de" fo:country="AT" officeooo:rsid="009efcb7"/>
    </style:style>
    <style:style style:name="T286" style:family="text">
      <style:text-properties fo:language="de" fo:country="AT" officeooo:rsid="011ec8a6"/>
    </style:style>
    <style:style style:name="T287" style:family="text">
      <style:text-properties officeooo:rsid="00956936"/>
    </style:style>
    <style:style style:name="T288" style:family="text">
      <style:text-properties officeooo:rsid="0099f314"/>
    </style:style>
    <style:style style:name="T289" style:family="text">
      <style:text-properties officeooo:rsid="009aef63"/>
    </style:style>
    <style:style style:name="T290" style:family="text">
      <style:text-properties officeooo:rsid="009b6439"/>
    </style:style>
    <style:style style:name="T291" style:family="text">
      <style:text-properties officeooo:rsid="009d3f20"/>
    </style:style>
    <style:style style:name="T292" style:family="text">
      <style:text-properties officeooo:rsid="00a0f645"/>
    </style:style>
    <style:style style:name="T293" style:family="text">
      <style:text-properties officeooo:rsid="00a30fb5"/>
    </style:style>
    <style:style style:name="T294" style:family="text">
      <style:text-properties officeooo:rsid="00a4b777"/>
    </style:style>
    <style:style style:name="T295" style:family="text">
      <style:text-properties officeooo:rsid="00a6dd91"/>
    </style:style>
    <style:style style:name="T296" style:family="text">
      <style:text-properties officeooo:rsid="00a89597"/>
    </style:style>
    <style:style style:name="T297" style:family="text">
      <style:text-properties officeooo:rsid="00a948fc"/>
    </style:style>
    <style:style style:name="T298" style:family="text">
      <style:text-properties officeooo:rsid="00a9b2e7"/>
    </style:style>
    <style:style style:name="T299" style:family="text">
      <style:text-properties officeooo:rsid="00aa1c26"/>
    </style:style>
    <style:style style:name="T300" style:family="text">
      <style:text-properties style:text-underline-style="none" officeooo:rsid="00aa1c26"/>
    </style:style>
    <style:style style:name="T301" style:family="text">
      <style:text-properties officeooo:rsid="00aa1d1e"/>
    </style:style>
    <style:style style:name="T302" style:family="text">
      <style:text-properties officeooo:rsid="00ab3e64"/>
    </style:style>
    <style:style style:name="T303" style:family="text">
      <style:text-properties officeooo:rsid="00ac4cb8"/>
    </style:style>
    <style:style style:name="T304" style:family="text">
      <style:text-properties style:font-name="Arial" fo:font-size="11pt" style:text-underline-style="none" officeooo:rsid="009b0d39" fo:background-color="transparent" loext:char-shading-value="0" style:font-size-asian="11pt" style:font-size-complex="11pt"/>
    </style:style>
    <style:style style:name="T305" style:family="text">
      <style:text-properties style:font-name="Arial" fo:font-size="11pt" style:text-underline-style="none" officeooo:rsid="009b6fe2" fo:background-color="transparent" loext:char-shading-value="0" style:font-size-asian="11pt" style:font-size-complex="11pt"/>
    </style:style>
    <style:style style:name="T306" style:family="text">
      <style:text-properties style:font-name="Arial" fo:font-size="11pt" style:text-underline-style="none" officeooo:rsid="00041783" fo:background-color="transparent" loext:char-shading-value="0" style:font-size-asian="11pt" style:font-size-complex="11pt"/>
    </style:style>
    <style:style style:name="T307" style:family="text">
      <style:text-properties style:font-name="Arial" fo:font-size="11pt" style:text-underline-style="none" officeooo:rsid="009e4908" fo:background-color="transparent" loext:char-shading-value="0" style:font-size-asian="11pt" style:font-size-complex="11pt"/>
    </style:style>
    <style:style style:name="T308" style:family="text">
      <style:text-properties style:font-name="Arial" fo:font-size="11pt" style:text-underline-style="none" officeooo:rsid="00ad4af1" fo:background-color="transparent" loext:char-shading-value="0" style:font-size-asian="11pt" style:font-size-complex="11pt"/>
    </style:style>
    <style:style style:name="T309" style:family="text">
      <style:text-properties style:font-name="Arial" fo:font-size="11pt" style:text-underline-style="none" officeooo:rsid="010fbe6e" fo:background-color="transparent" loext:char-shading-value="0" style:font-size-asian="11pt" style:font-size-complex="11pt"/>
    </style:style>
    <style:style style:name="T310" style:family="text">
      <style:text-properties officeooo:rsid="00ad4af1"/>
    </style:style>
    <style:style style:name="T311" style:family="text">
      <style:text-properties officeooo:rsid="00b0f497"/>
    </style:style>
    <style:style style:name="T312" style:family="text">
      <style:text-properties officeooo:rsid="00b204c9"/>
    </style:style>
    <style:style style:name="T313" style:family="text">
      <style:text-properties officeooo:rsid="00c26f7c"/>
    </style:style>
    <style:style style:name="T314" style:family="text">
      <style:text-properties officeooo:rsid="00caee37"/>
    </style:style>
    <style:style style:name="T315" style:family="text">
      <style:text-properties officeooo:rsid="00caf759"/>
    </style:style>
    <style:style style:name="T316" style:family="text">
      <style:text-properties officeooo:rsid="00cb491a"/>
    </style:style>
    <style:style style:name="T317" style:family="text">
      <style:text-properties officeooo:rsid="00cc0369"/>
    </style:style>
    <style:style style:name="T318" style:family="text">
      <style:text-properties fo:font-style="normal" style:font-style-asian="normal" style:font-style-complex="normal"/>
    </style:style>
    <style:style style:name="T319" style:family="text">
      <style:text-properties fo:font-style="normal" officeooo:rsid="00be989c" style:font-style-asian="normal" style:font-style-complex="normal"/>
    </style:style>
    <style:style style:name="T320" style:family="text">
      <style:text-properties fo:font-style="normal" officeooo:rsid="00c0944e" style:font-style-asian="normal" style:font-style-complex="normal"/>
    </style:style>
    <style:style style:name="T321" style:family="text">
      <style:text-properties fo:font-style="normal" officeooo:rsid="00d04f29" style:font-style-asian="normal" style:font-style-complex="normal"/>
    </style:style>
    <style:style style:name="T322" style:family="text">
      <style:text-properties fo:font-style="normal" officeooo:rsid="010b528d" style:font-style-asian="normal" style:font-style-complex="normal"/>
    </style:style>
    <style:style style:name="T323" style:family="text">
      <style:text-properties officeooo:rsid="00d23687"/>
    </style:style>
    <style:style style:name="T324" style:family="text">
      <style:text-properties officeooo:rsid="00d3d25e"/>
    </style:style>
    <style:style style:name="T325" style:family="text">
      <style:text-properties officeooo:rsid="00d5218d"/>
    </style:style>
    <style:style style:name="T326" style:family="text">
      <style:text-properties officeooo:rsid="00d82f8e"/>
    </style:style>
    <style:style style:name="T327" style:family="text">
      <style:text-properties officeooo:rsid="00d83b08"/>
    </style:style>
    <style:style style:name="T328" style:family="text">
      <style:text-properties officeooo:rsid="00db3eb2"/>
    </style:style>
    <style:style style:name="T329" style:family="text">
      <style:text-properties officeooo:rsid="00235feb"/>
    </style:style>
    <style:style style:name="T330" style:family="text">
      <style:text-properties officeooo:rsid="0014d42d"/>
    </style:style>
    <style:style style:name="T331" style:family="text">
      <style:text-properties officeooo:rsid="00df1852"/>
    </style:style>
    <style:style style:name="T332" style:family="text">
      <style:text-properties officeooo:rsid="00e07c2d"/>
    </style:style>
    <style:style style:name="T333" style:family="text">
      <style:text-properties officeooo:rsid="00e1b122"/>
    </style:style>
    <style:style style:name="T334" style:family="text">
      <style:text-properties officeooo:rsid="00ebc0dd"/>
    </style:style>
    <style:style style:name="T335" style:family="text">
      <style:text-properties officeooo:rsid="00f078b5"/>
    </style:style>
    <style:style style:name="T336" style:family="text">
      <style:text-properties officeooo:rsid="00f0eec8"/>
    </style:style>
    <style:style style:name="T337" style:family="text">
      <style:text-properties officeooo:rsid="00f26c30"/>
    </style:style>
    <style:style style:name="T338" style:family="text">
      <style:text-properties officeooo:rsid="00f311a5"/>
    </style:style>
    <style:style style:name="T339" style:family="text">
      <style:text-properties officeooo:rsid="00924459"/>
    </style:style>
    <style:style style:name="T340" style:family="text">
      <style:text-properties officeooo:rsid="00fa9bd0"/>
    </style:style>
    <style:style style:name="T341" style:family="text">
      <style:text-properties officeooo:rsid="00ebb97c"/>
    </style:style>
    <style:style style:name="T342" style:family="text">
      <style:text-properties officeooo:rsid="00fb4f24"/>
    </style:style>
    <style:style style:name="T343" style:family="text">
      <style:text-properties officeooo:rsid="00fce7b0"/>
    </style:style>
    <style:style style:name="T344" style:family="text">
      <style:text-properties officeooo:rsid="01006a52"/>
    </style:style>
    <style:style style:name="T345" style:family="text">
      <style:text-properties officeooo:rsid="007e255c"/>
    </style:style>
    <style:style style:name="T346" style:family="text">
      <style:text-properties officeooo:rsid="010158d8"/>
    </style:style>
    <style:style style:name="T347" style:family="text">
      <style:text-properties officeooo:rsid="01026ca4"/>
    </style:style>
    <style:style style:name="T348" style:family="text">
      <style:text-properties officeooo:rsid="0103695f"/>
    </style:style>
    <style:style style:name="T349" style:family="text">
      <style:text-properties officeooo:rsid="010397b7"/>
    </style:style>
    <style:style style:name="T350" style:family="text">
      <style:text-properties officeooo:rsid="0104a1cb"/>
    </style:style>
    <style:style style:name="T351" style:family="text">
      <style:text-properties officeooo:rsid="0085f66c"/>
    </style:style>
    <style:style style:name="T352" style:family="text">
      <style:text-properties fo:background-color="transparent" loext:char-shading-value="0"/>
    </style:style>
    <style:style style:name="T353" style:family="text">
      <style:text-properties officeooo:rsid="00879949" fo:background-color="transparent" loext:char-shading-value="0"/>
    </style:style>
    <style:style style:name="T354" style:family="text">
      <style:text-properties officeooo:rsid="0088d5a0" fo:background-color="transparent" loext:char-shading-value="0"/>
    </style:style>
    <style:style style:name="T355" style:family="text">
      <style:text-properties officeooo:rsid="0104a1cb" fo:background-color="transparent" loext:char-shading-value="0"/>
    </style:style>
    <style:style style:name="T356" style:family="text">
      <style:text-properties officeooo:rsid="010397b7" fo:background-color="transparent" loext:char-shading-value="0"/>
    </style:style>
    <style:style style:name="T357" style:family="text">
      <style:text-properties officeooo:rsid="01056d17"/>
    </style:style>
    <style:style style:name="T358" style:family="text">
      <style:text-properties officeooo:rsid="01082c29"/>
    </style:style>
    <style:style style:name="T359" style:family="text">
      <style:text-properties officeooo:rsid="010cfa91"/>
    </style:style>
    <style:style style:name="T360" style:family="text">
      <style:text-properties officeooo:rsid="010d71e1"/>
    </style:style>
    <style:style style:name="T361" style:family="text">
      <style:text-properties officeooo:rsid="01144e74"/>
    </style:style>
    <style:style style:name="T362" style:family="text">
      <style:text-properties officeooo:rsid="011648be"/>
    </style:style>
    <style:style style:name="T363" style:family="text">
      <style:text-properties officeooo:rsid="0117eb00"/>
    </style:style>
    <style:style style:name="T364" style:family="text">
      <style:text-properties officeooo:rsid="0118c377"/>
    </style:style>
    <style:style style:name="T365" style:family="text">
      <style:text-properties officeooo:rsid="01195cb8"/>
    </style:style>
    <style:style style:name="T366" style:family="text">
      <style:text-properties officeooo:rsid="01197e9e"/>
    </style:style>
    <style:style style:name="T367" style:family="text">
      <style:text-properties officeooo:rsid="011b628e"/>
    </style:style>
    <style:style style:name="T368" style:family="text">
      <style:text-properties officeooo:rsid="011d18fc"/>
    </style:style>
    <style:style style:name="T369" style:family="text">
      <style:text-properties officeooo:rsid="011ec8a6"/>
    </style:style>
    <style:style style:name="T370" style:family="text">
      <style:text-properties officeooo:rsid="01215362"/>
    </style:style>
    <style:style style:name="T371" style:family="text">
      <style:text-properties officeooo:rsid="012305e9"/>
    </style:style>
    <style:style style:name="T372" style:family="text">
      <style:text-properties officeooo:rsid="01237bf2"/>
    </style:style>
    <style:style style:name="T373" style:family="text">
      <style:text-properties officeooo:rsid="0124017a"/>
    </style:style>
    <style:style style:name="T374" style:family="text">
      <style:text-properties officeooo:rsid="0124c4cc"/>
    </style:style>
    <style:style style:name="T375" style:family="text">
      <style:text-properties officeooo:rsid="0128b4a3"/>
    </style:style>
    <style:style style:name="T376" style:family="text">
      <style:text-properties officeooo:rsid="0128bd5a"/>
    </style:style>
    <style:style style:name="T377" style:family="text">
      <style:text-properties officeooo:rsid="00e24971"/>
    </style:style>
    <style:style style:name="T378" style:family="text">
      <style:text-properties officeooo:rsid="000de6b8"/>
    </style:style>
    <style:style style:name="T379" style:family="text">
      <style:text-properties officeooo:rsid="0129cce4"/>
    </style:style>
    <style:style style:name="T380" style:family="text">
      <style:text-properties officeooo:rsid="0129f450"/>
    </style:style>
    <style:style style:name="T381" style:family="text">
      <style:text-properties officeooo:rsid="012ef442"/>
    </style:style>
    <style:style style:name="T382" style:family="text">
      <style:text-properties officeooo:rsid="013246ef"/>
    </style:style>
    <style:style style:name="T383" style:family="text">
      <style:text-properties officeooo:rsid="0137811c"/>
    </style:style>
    <style:style style:name="T384" style:family="text">
      <style:text-properties officeooo:rsid="01407d9f"/>
    </style:style>
    <style:style style:name="T385" style:family="text">
      <style:text-properties officeooo:rsid="014a0c06"/>
    </style:style>
    <style:style style:name="T386" style:family="text">
      <style:text-properties officeooo:rsid="00e5da76"/>
    </style:style>
    <style:style style:name="T387" style:family="text">
      <style:text-properties officeooo:rsid="014b5a41"/>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6"><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76"/>
      <text:p text:style-name="P75"><draw:line text:anchor-type="paragraph" draw:z-index="0" draw:name="Form1" draw:style-name="gr1" draw:text-style-name="P183" svg:x1="-2.575cm" svg:y1="-0.314cm" svg:x2="18.997cm" svg:y2="-0.279cm"><text:p/></draw:line></text:p>
      <text:p text:style-name="P75"/>
      <text:p text:style-name="P75"/>
      <text:p text:style-name="P75"/>
      <text:p text:style-name="P77">Länderinformationsblatt</text:p>
      <text:p text:style-name="P77">der Staatendokumentation</text:p>
      <text:p text:style-name="P2"/>
      <text:p text:style-name="P2"/>
      <text:p text:style-name="P2"><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79">ANGOLA</text:p>
      <text:p text:style-name="P80"><text:span text:style-name="T50">Gesamtaktualisierung am</text:span><text:span text:style-name="T51"> </text:span><text:span text:style-name="T53">22</text:span><text:span text:style-name="T51">.</text:span><text:span text:style-name="T52">8</text:span><text:span text:style-name="T51">.</text:span><text:span text:style-name="T52">2022</text:span></text:p>
      <text:p text:style-name="P21"/>
      <text:p text:style-name="P21"/>
      <table:table table:name="Tabelle1" table:style-name="Tabelle1">
        <table:table-column table:style-name="Tabelle1.A"/>
        <text:soft-page-break/>
        <table:table-row table:style-name="TableLine94902128123872">
          <table:table-cell table:style-name="Tabelle1.A1" office:value-type="string">
            <text:p text:style-name="P17">Das gegenständliche Produkt der Staatendokumentation des Bundesamtes für Fremdenwesen und Asyl wurde gemäß den vom Staatendokumentationsbeirat beschlossenen Standards und der Methodologie der Staatendokumentation erstellt.</text:p>
            <text:p text:style-name="P17">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47">einzelfallunabhängige Darstellung</text:span> über die Lage betreffend relevanter Tatsachen in Herkunftsländern bzw. in EU-Mitgliedsstaaten.</text:p>
            <text:p text:style-name="P17">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7"><text:span text:style-name="T107">D</text:span>ieses Produkt <text:span text:style-name="T107">ist </text:span>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8">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8">Zugunsten der besseren Les- und Verwendbarkeit wird im vorliegenden Produkt auf eine genderneutrale Schreibweise verzichtet. So nicht explizit angemerkt, sind immer alle Geschlechter gemeint.</text:p>
            <text:p text:style-name="P19">Qualitäts- und Aktualisierungshinweis</text:p>
            <text:p text:style-name="P20">Das LIB beinhaltet Arbeitsübersetzungen fremdsprachiger Quellen. Auswahl, Verwertung und Verwendung von Informationen <text:span text:style-name="T49">im vorliegenden Produkt </text:span>unterliegen dem Qualitätsmanagement der Staatendokumentation.</text:p>
            <text:p text:style-name="P17">Die Aktualität der verwendeten Quellen wird seitens der Staatendokumentation überprüft. Daher können auch im LIB verwendete Quellen älteren Datums als inhaltlich aktuell erachtet werden.</text:p>
          </table:table-cell>
        </table:table-row>
      </table:table>
      <text:p text:style-name="P90"/>
      <text:p text:style-name="P3"><text:span text:style-name="T9">Länder</text:span><text:span text:style-name="T10">spezifische Anmerkungen</text:span></text:p>
      <text:p text:style-name="P92"/>
      <text:p text:style-name="P92"/>
      <text:p text:style-name="P92"/>
      <text:p text:style-name="P91">Hinweis:</text:p>
      <text:p text:style-name="P81"/>
      <text:p text:style-name="P82">COVID-19: </text:p>
      <text:p text:style-name="P98"><text:span text:style-name="T13">Zur aktuellen Anzahl der Krankheits- und Todesfälle in den einzelnen Ländern empfiehlt die Staatendokumentation bei Interesse/Bedarf folgende Websites der WHO: </text:span><text:a xlink:type="simple" xlink:href="https://www.who.int/emergencies/diseases/novel-coronavirus-2019/situation-reports" text:style-name="Internet_20_link" text:visited-style-name="Visited_20_Internet_20_Link"><text:span text:style-name="T68">https://www.who.int/emergencies/diseases/novel-coronavirus-2019/situation-reports</text:span></text:a><text:span text:style-name="T13"> oder der John</text:span><text:span text:style-name="T14">s-</text:span><text:span text:style-name="T13">Hopkins-Universität:</text:span></text:p>
      <text:p text:style-name="P97"><text:a xlink:type="simple" xlink:href="https://gisanddata.maps.arcgis.com/apps/opsdashboard/index.html#/bda7594740fd40299423467b48e9ecf6" text:style-name="Internet_20_link" text:visited-style-name="Visited_20_Internet_20_Link"><text:span text:style-name="T68">https://gisanddata.maps.arcgis.com/apps/opsdashboard/index.html#/bda7594740fd40299423467b48e9ecf6</text:span></text:a><text:span text:style-name="T13"> </text:span></text:p>
      <text:p text:style-name="P93">mit täglich aktualisierten Zahlen zu kontaktieren.</text:p>
      <text:p text:style-name="P78">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100"><text:a xlink:type="simple" xlink:href="#__RefHeading___Toc732_869923921" text:style-name="Index_20_Link" text:visited-style-name="Index_20_Link"><text:s/>1. <text:tab/></text:a><text:a xlink:type="simple" xlink:href="#__RefHeading___Toc732_869923921" text:style-name="Index_20_Link" text:visited-style-name="Index_20_Link"><text:span text:style-name="T318">N</text:span></text:a><text:a xlink:type="simple" xlink:href="#__RefHeading___Toc732_869923921" text:style-name="Index_20_Link" text:visited-style-name="Index_20_Link"><text:span text:style-name="T318">eueste Ereignisse – Integrierte Kurzinformationen</text:span></text:a><text:a xlink:type="simple" xlink:href="#__RefHeading___Toc732_869923921" text:style-name="Index_20_Link" text:visited-style-name="Index_20_Link"><text:tab/>5</text:a></text:p>
          <text:p text:style-name="P100"><text:a xlink:type="simple" xlink:href="#__RefHeading___Toc28323_2332640943" text:style-name="Index_20_Link" text:visited-style-name="Index_20_Link"><text:s/>2. <text:tab/>COVID-19<text:tab/>6</text:a></text:p>
          <text:p text:style-name="P100"><text:a xlink:type="simple" xlink:href="#__RefHeading___Toc3604_297596519" text:style-name="Index_20_Link" text:visited-style-name="Index_20_Link"><text:s/>3. <text:tab/>Politische Lage<text:tab/>6</text:a></text:p>
          <text:p text:style-name="P100"><text:a xlink:type="simple" xlink:href="#__RefHeading___Toc4086_297596519" text:style-name="Index_20_Link" text:visited-style-name="Index_20_Link"><text:s/>4. <text:tab/>Sicherheitslage<text:tab/>8</text:a></text:p>
          <text:p text:style-name="P101"><text:a xlink:type="simple" xlink:href="#__RefHeading___Toc4088_297596519" text:style-name="Index_20_Link" text:visited-style-name="Index_20_Link">4.1. <text:tab/>Provinz Cabinda und Provinzen Lunda Norte und Lunda Sul<text:tab/>9</text:a></text:p>
          <text:p text:style-name="P100"><text:a xlink:type="simple" xlink:href="#__RefHeading___Toc4153_297596519" text:style-name="Index_20_Link" text:visited-style-name="Index_20_Link"><text:s/>5. <text:tab/>Rechtsschutz / Justizwesen<text:tab/>10</text:a></text:p>
          <text:p text:style-name="P100"><text:a xlink:type="simple" xlink:href="#__RefHeading___Toc4155_297596519" text:style-name="Index_20_Link" text:visited-style-name="Index_20_Link"><text:s/>6. <text:tab/>Sicherheitsbehörden<text:tab/>12</text:a></text:p>
          <text:p text:style-name="P100"><text:a xlink:type="simple" xlink:href="#__RefHeading___Toc4157_297596519" text:style-name="Index_20_Link" text:visited-style-name="Index_20_Link"><text:s/>7. <text:tab/>Folter und unmenschliche Behandlung<text:tab/>13</text:a></text:p>
          <text:p text:style-name="P100"><text:a xlink:type="simple" xlink:href="#__RefHeading___Toc4159_297596519" text:style-name="Index_20_Link" text:visited-style-name="Index_20_Link"><text:s/>8. <text:tab/>Korruption<text:tab/>14</text:a></text:p>
          <text:p text:style-name="P100"><text:a xlink:type="simple" xlink:href="#__RefHeading___Toc4171_297596519" text:style-name="Index_20_Link" text:visited-style-name="Index_20_Link"><text:s/>9. <text:tab/>Allgemeine Menschenrechtslage<text:tab/>14</text:a></text:p>
          <text:p text:style-name="P100"><text:a xlink:type="simple" xlink:href="#__RefHeading___Toc4183_297596519" text:style-name="Index_20_Link" text:visited-style-name="Index_20_Link"><text:s/>10. <text:tab/>Haftbedingungen<text:tab/>18</text:a></text:p>
          <text:p text:style-name="P100"><text:a xlink:type="simple" xlink:href="#__RefHeading___Toc4185_297596519" text:style-name="Index_20_Link" text:visited-style-name="Index_20_Link"><text:s/>11. <text:tab/>Todesstrafe<text:tab/>19</text:a></text:p>
          <text:p text:style-name="P100"><text:a xlink:type="simple" xlink:href="#__RefHeading___Toc4187_297596519" text:style-name="Index_20_Link" text:visited-style-name="Index_20_Link"><text:s/>12. <text:tab/>Religionsfreiheit<text:tab/>19</text:a></text:p>
          <text:p text:style-name="P100"><text:a xlink:type="simple" xlink:href="#__RefHeading___Toc4195_297596519" text:style-name="Index_20_Link" text:visited-style-name="Index_20_Link"><text:s/>13. <text:tab/>Minderheiten<text:tab/>20</text:a></text:p>
          <text:p text:style-name="P100"><text:a xlink:type="simple" xlink:href="#__RefHeading___Toc4203_297596519" text:style-name="Index_20_Link" text:visited-style-name="Index_20_Link"><text:s/>14. <text:tab/>Relevante Bevölkerungsgruppen<text:tab/>21</text:a></text:p>
          <text:p text:style-name="P101"><text:a xlink:type="simple" xlink:href="#__RefHeading___Toc4205_297596519" text:style-name="Index_20_Link" text:visited-style-name="Index_20_Link">14.1. <text:tab/></text:a><text:a xlink:type="simple" xlink:href="#__RefHeading___Toc4205_297596519" text:style-name="Index_20_Link" text:visited-style-name="Index_20_Link">F</text:a><text:a xlink:type="simple" xlink:href="#__RefHeading___Toc4205_297596519" text:style-name="Index_20_Link" text:visited-style-name="Index_20_Link">rauen</text:a><text:a xlink:type="simple" xlink:href="#__RefHeading___Toc4205_297596519" text:style-name="Index_20_Link" text:visited-style-name="Index_20_Link"><text:tab/>21</text:a></text:p>
          <text:p text:style-name="P101"><text:a xlink:type="simple" xlink:href="#__RefHeading___Toc4207_297596519" text:style-name="Index_20_Link" text:visited-style-name="Index_20_Link">14.2. <text:tab/>Kinder<text:tab/>22</text:a></text:p>
          <text:p text:style-name="P101"><text:a xlink:type="simple" xlink:href="#__RefHeading___Toc7862_839276452" text:style-name="Index_20_Link" text:visited-style-name="Index_20_Link">14.3. <text:tab/>Angehörige sexueller Minderheiten<text:tab/>24</text:a></text:p>
          <text:p text:style-name="P100"><text:a xlink:type="simple" xlink:href="#__RefHeading___Toc4213_297596519" text:style-name="Index_20_Link" text:visited-style-name="Index_20_Link"><text:s/>15. <text:tab/>Bewegungsfreiheit<text:tab/>25</text:a></text:p>
          <text:p text:style-name="P100"><text:a xlink:type="simple" xlink:href="#__RefHeading___Toc4219_297596519" text:style-name="Index_20_Link" text:visited-style-name="Index_20_Link"><text:s/>16. <text:tab/>Grundversorgung und Wirtschaft<text:tab/>26</text:a></text:p>
          <text:p text:style-name="P100"><text:a xlink:type="simple" xlink:href="#__RefHeading___Toc4223_297596519" text:style-name="Index_20_Link" text:visited-style-name="Index_20_Link"><text:s/>17. <text:tab/>Medizinische Versorgung<text:tab/>28</text:a></text:p>
          <text:p text:style-name="P100"><text:a xlink:type="simple" xlink:href="#__RefHeading___Toc4229_297596519" text:style-name="Index_20_Link" text:visited-style-name="Index_20_Link"><text:s/>18. <text:tab/>Rückkehr<text:tab/>29</text:a></text:p>
        </text:index-body>
      </text:table-of-content>
      <text:p text:style-name="P89"/>
      <text:h text:style-name="P111" text:outline-level="1"><text:bookmark-start text:name="__RefHeading___Toc732_869923921"/><text:span text:style-name="T4">N</text:span><text:span text:style-name="T3">eueste Ereignisse – Integrierte Kurzinformationen</text:span><text:bookmark-end text:name="__RefHeading___Toc732_869923921"/></text:h>
      <text:p text:style-name="P13">Keine aktuellen Kurzinformationen vorhanden.</text:p>
      <text:p text:style-name="P4"/>
      <text:h text:style-name="P113" text:outline-level="1"><text:bookmark-start text:name="__RefHeading___Toc28323_2332640943"/>COVID-19<text:bookmark-end text:name="__RefHeading___Toc28323_2332640943"/></text:h>
      <text:p text:style-name="P103"><text:span text:style-name="T127">Reisende müssen bei der Einreise unabhängig vom Impfstatus ein negatives PCR-Testergebnis, welches nicht älter als 72 Stunden sein darf, vorweisen; für nicht voll-immunisierte Reisende ist eine 7-tägige Quarantäne einzuhalten </text:span><text:span text:style-name="T129">(BMEIA 10.8.2022; vgl. AA 10.8.2022, </text:span><text:span text:style-name="T130">FD 10.8.2022</text:span><text:span text:style-name="T129">)</text:span><text:span text:style-name="T175">.</text:span><text:span text:style-name="T127"> </text:span><text:span text:style-name="T129">Ferner kann für Ungeimpfte, unabhängig vom Testresultat, eine Quarantäne mit Freitestungsmöglichkeit nach angolanischem Recht angeordnet werden (AA 10.8.2022). </text:span><text:span text:style-name="T127">Des Weiteren muss 72 Stunden vor Reiseantritt </text:span><text:span text:style-name="T190">ein </text:span><text:span text:style-name="T193">Einreiseformula</text:span><text:span text:style-name="T159">r („Formulário de registo de viagem“) </text:span><text:span text:style-name="T127">online ausgefüllt und bei der Einreise vorgelegt werden (</text:span><text:span text:style-name="T128">BMEIA 10.8.2022; vgl. AA 10.8.2022</text:span><text:span text:style-name="T127">). </text:span><text:span text:style-name="T128">In der Praxis wurden auch unmittelbar vor Abreise durchgeführte Online-Registrierungen anerkannt (AA 10.8.2022).</text:span></text:p>
      <text:p text:style-name="P95"><text:span text:style-name="T261">Bei der Ankunft in Angola ist ein weiterer COVID-19-Schnelltest vorgeschrieben </text:span><text:span text:style-name="T264">(BMEIA 10.8.2022; vgl. AA 10.8.2022, FD 10.8.2022)</text:span><text:span text:style-name="T261">. Bei positivem Testergebnis müssen sich Reisende in Quarantäne begeben. Bei negativem Testergebnis können sich vollständig Geimpfte im Land frei bewegen (</text:span><text:span text:style-name="T262">BMEIA 10.8.2022; vgl. AA 10.8.2022</text:span><text:span text:style-name="T261">). </text:span><text:span text:style-name="T263">Asymptomatische Fälle dürfen zwecks Isolation zu Hause bleiben und müssen nicht in eine staatliche/medizinische Einrichtung (AA 10.8.2022).</text:span></text:p>
      <text:p text:style-name="P28"><text:span text:style-name="T176">Geschäfte und Restaurants haben normale Öffnungszeiten, Strände und öffentliche Schwimmbäder sind geöffnet. Die maximal erlaubte Auslastung von Restaurants, Kirchen, Kinos und öffentlichen Verkehrsmitteln beträgt 75 Prozent. <text:s/>Das Tragen von Mund-Nasen-Schutz</text:span><text:span text:style-name="T177">m</text:span><text:span text:style-name="T176">asken sowie die Einhaltung eines Sicherheitsabstandes in der Öffentlichkeit sind weiterhin erforderlich</text:span> (<text:span text:style-name="T54">BMEIA 10.8.2022</text:span>).</text:p>
      <text:p text:style-name="P5">Quellen:</text:p>
      <text:list xml:id="list1609467751" text:style-name="WWNum2">
        <text:list-item>
          <text:p text:style-name="P121"><text:span text:style-name="T167">A</text:span><text:span text:style-name="T168">A - Auswärtiges Amt [Deutschland] (10.8.2022): </text:span><text:span text:style-name="T166">Angola: Reise- und Sicherheitshinweise</text:span><text:span text:style-name="T168">, Aktuelles, </text:span><text:a xlink:type="simple" xlink:href="https://www.auswaertiges-amt.de/de/aussenpolitik/laender/angola-node/angolasicherheit/208118#content₀" text:style-name="Internet_20_link" text:visited-style-name="Visited_20_Internet_20_Link">https://www.auswaertiges-amt.de/de/aussenpolitik/laender/angola-node/angolasicherheit/208118#content₀</text:a><text:span text:style-name="T168">, Zugriff 10.8.2022</text:span></text:p>
        </text:list-item>
        <text:list-item>
          <text:p text:style-name="P164"><text:span text:style-name="T178">BMEIA - Bundesministerium für Europäische und Internationale Angelegenheiten [Österreich] (10.8.2022): Reiseinformationen, Aktuelle Hinweise, </text:span><text:a xlink:type="simple" xlink:href="https://www.bmeia.gv.at/reise-services/reiseinformation/land/angola/" text:style-name="Internet_20_link" text:visited-style-name="Visited_20_Internet_20_Link"><text:span text:style-name="T178">https://www.bmeia.gv.at/reise-services/reiseinformation/land/angola/</text:span></text:a><text:span text:style-name="T178">, Zugriff 10.8.2022</text:span></text:p>
        </text:list-item>
        <text:list-item>
          <text:p text:style-name="P164"><text:span text:style-name="T144">F</text:span><text:span text:style-name="T146">D - France Diplomatie </text:span><text:span text:style-name="T143">[Frankreich] </text:span><text:span text:style-name="T146">(10.8.2022): </text:span><text:span text:style-name="T143">Angola: </text:span><text:span text:style-name="T146">Conseils aux voyageurs, </text:span><text:span text:style-name="T143">Dernière minute, Infection pulmonaire, Coronavirus Covid-19 (02/08/2022), </text:span><text:a xlink:type="simple" xlink:href="https://www.diplomatie.gouv.fr/fr/conseils-aux-voyageurs/conseils-par-pays-destination/angola/" text:style-name="Internet_20_link" text:visited-style-name="Visited_20_Internet_20_Link">https://www.diplomatie.gouv.fr/fr/conseils-aux-voyageurs/conseils-par-pays-destination/angola/</text:a><text:span text:style-name="T143">, </text:span><text:span text:style-name="T146">Zugriff 10.8.2022</text:span></text:p>
        </text:list-item>
      </text:list>
      <text:h text:style-name="P112" text:outline-level="1"><text:bookmark-start text:name="__RefHeading___Toc3604_297596519"/>Politische Lage<text:bookmark-end text:name="__RefHeading___Toc3604_297596519"/></text:h>
      <text:p text:style-name="P42"><text:span text:style-name="T55">Angola ist eine konstitutionelle Republik </text:span><text:span text:style-name="T256">(USDOS 12.4.2022). </text:span><text:span text:style-name="T216">Die Verfassung von 2010 enthält den Grundsatz der Gewaltenteilung </text:span><text:span text:style-name="T277">(AA 29.6.2022), </text:span><text:span text:style-name="T340">und a</text:span><text:span text:style-name="T108">ls präsidial-parlamentarische Demokratie </text:span><text:span text:style-name="T335">ist</text:span><text:span text:style-name="T108"> die Macht in Angola auf drei Gewalten verteilt: die Judikative (die Gerichte), die Legislative (das Parlament) und die Exekutive (Präsident und Kabinett); </text:span><text:span text:style-name="T335">sie</text:span><text:span text:style-name="T108"> ist nicht gleichmäßig verteilt, da die </text:span><text:soft-page-break/><text:span text:style-name="T108">Exekutive einen großen Einfluss auf die beiden anderen Gewalten hat (KAS 22.2.2022). </text:span><text:span text:style-name="T201">Angola hat ein Einkammer-Legislativsystem, wobei die Assembleia Nacional (Nationalversammlung) die einzige gesetzgebende Institution ist </text:span><text:span text:style-name="T279">(KAS 22.2.2022). </text:span><text:span text:style-name="T108">A</text:span><text:span text:style-name="T340">llerdings hat die</text:span><text:span text:style-name="T108"> 220 Sitze umfassende Nationalversammlung, deren Mitglieder nach dem Verhältniswahlrecht für fünf Jahre gewählt werden, wenig Macht, und die meisten Gesetze werden von der Exekutive erlassen </text:span><text:span text:style-name="T110">(FH 28.2.2022; </text:span><text:span text:style-name="T277">vgl. AA 29.6.2022</text:span><text:span text:style-name="T110">).</text:span><text:span text:style-name="T55"> </text:span></text:p>
      <text:p text:style-name="P29"><text:span text:style-name="T55">Im August 2017 gewann die Regierungspartei </text:span><text:span text:style-name="T56">MPLA </text:span><text:span text:style-name="T57">[</text:span><text:span text:style-name="T111">Movimento Popular de Libertação de Angola</text:span><text:span text:style-name="T56">] </text:span><text:span text:style-name="T55">die Präsidentschafts- und Parlamentswahlen mit 61 Prozent der Stimmen. Der Präsidentschaftskandidat der Regierungspartei, João Lourenço, legte im September 2017 </text:span><text:span text:style-name="T56">als </text:span><text:span text:style-name="T55">dritte</text:span><text:span text:style-name="T59">r</text:span><text:span text:style-name="T55"> Präsident seit der Unabhängigkeit den Amtseid für eine fünfjährige Amtszeit ab. </text:span><text:span text:style-name="T56">D</text:span><text:span text:style-name="T55">ie Partei behielt </text:span><text:span text:style-name="T56">mit</text:span><text:span text:style-name="T55"> 68 </text:span><text:span text:style-name="T56">P</text:span><text:span text:style-name="T55">rozent die absolute Mehrheit in der Nationalversammlung. </text:span><text:span text:style-name="T56">D</text:span><text:span text:style-name="T55">ie Oppositionsparteien konnten 32 Prozent der Parlamentssitze </text:span><text:span text:style-name="T56">gewinnen. </text:span><text:span text:style-name="T55">Einheimische und internationale Beobachter berichteten, dass die Wahlen im ganzen Land friedlich und im Allgemeinen glaubwürdig verliefen, </text:span><text:span text:style-name="T58">auch wenn</text:span><text:span text:style-name="T55"> die Regierungspartei aufgrund der staatlichen Kontrolle der wichtigsten Medien und anderer Ressourcen Vorteile genoss. Die Oppositionsparteien beschwerten sich beim Verfassungsgericht über mangelnde Transparenz und vermeintliche Unregelmäßigkeiten bei der Auszählung der Stimmen auf Provinzebene</text:span><text:span text:style-name="T56"> </text:span><text:span text:style-name="T256">(USDOS 12.4.2022). </text:span></text:p>
      <text:p text:style-name="P43"><text:span text:style-name="T341">Am 8.7.2022 verstarb dos Santos </text:span><text:span text:style-name="T334">im Alter von </text:span><text:span text:style-name="T341">79 Jahren. </text:span><text:span text:style-name="T342">Er hat Angola</text:span><text:span text:style-name="T341"> von 1979 bis 2017 mit eiserner Hand regiert. In all diesen Jahren kontrollierte er nicht nur seine Partei, die ehemalige Befreiungsbewegung MPLA, sondern auch den Staatsapparat, die Einnahmen aus dem Ölgeschäft und dem Verkauf von Diamanten, die Armee und vor allem seine Bürger. Im Jahr 2017 zog er sich aus der Politik zurück und übergab die Macht an seinen ehemaligen Verteidigungsminister João Lourenço, den er selbst zu seinem Nachfolger auserkoren hatte </text:span><text:span text:style-name="T334">(DW 18.7.2022). </text:span><text:span text:style-name="T256">Mit der Verfassung von 2010 wurden direkte Präsidentschaftswahlen abgeschafft. Stattdessen wird der Vorsitzende der nationalen Liste der politischen Partei, die bei den allgemeinen Wahlen die meisten Stimmen erhält, Präsident, ohne dass ein Bestätigungsverfahren durch die gewählte Legislative stattfindet (</text:span><text:span text:style-name="T109">FH </text:span><text:span text:style-name="T110">28.2.2022; </text:span><text:span text:style-name="T255">vgl. AJ 11.12.2021, KAS 22.2.2022</text:span><text:span text:style-name="T256">). Präsident João Lourenço wurde 2017 zum ersten Mal ins Präsidentenamt gewählt. </text:span>Im Dezember 2021 gab die regierende MPLA<text:span text:style-name="T110"> </text:span>bekannt, dass Präsident João Lourenço auch 2022 als Präsidentschaftskandidat der Partei antreten wird (<text:span text:style-name="T109">FH </text:span><text:span text:style-name="T110">28.2.2022; </text:span><text:span text:style-name="T254">vgl. AJ 11.12.2022</text:span>). </text:p>
      <text:p text:style-name="P72"><text:span text:style-name="T216">Am 24.</text:span><text:span text:style-name="T221">8.</text:span><text:span text:style-name="T216">2022 finden Präsidentschafts- und Parlamentswahlen statt. Die angolanische Verfassung sieht vor, dass die beiden Listenersten der bei den Wahlen siegreichen Partei Staatspräsident und Vize-Präsident werden </text:span><text:span text:style-name="T219">(AA 10.8.2022; </text:span><text:span text:style-name="T220">vgl. AA 29.6.2022, </text:span><text:span text:style-name="T216">AJ 11.12.2021</text:span><text:span text:style-name="T219">)</text:span><text:span text:style-name="T216">. </text:span><text:span text:style-name="T215">Die aktuelle Debatte um den Tod des einst so verhassten Ex-Präsidenten </text:span><text:span text:style-name="T221">dos Santos</text:span><text:span text:style-name="T215">, dessen Leistungen heute von vielen verherrlicht werden, könnte nach Ansicht politischer Beobachter einen entscheidenden Einfluss auf </text:span><text:soft-page-break/><text:span text:style-name="T215">die Wahl haben. </text:span><text:span text:style-name="T218">Der Oppositionsführer </text:span><text:span text:style-name="T215">Adalberto da Costa Júnior hofft seinerseits, dass </text:span><text:span text:style-name="T217">er aus innerparteiliche Streitigkeiten im </text:span><text:span text:style-name="T215">MPLA-Lager politisches Kapital schlagen kann (DW 18.7.2022).</text:span></text:p>
      <text:p text:style-name="P44">Die Verfassung erlaubt dem Präsidenten eine Amtszeit von maximal zwei Fünfjahresperioden, sowie die direkte Ernennung des Vizepräsidenten, des Kabinetts und der Provinzgouverneure <text:span text:style-name="T279">(</text:span><text:span text:style-name="T109">FH </text:span><text:span text:style-name="T110">28.2.2022; </text:span><text:span text:style-name="T255">vgl. AJ 11.12.2021</text:span><text:span text:style-name="T279">)</text:span>. <text:span text:style-name="T343">Denn n</text:span><text:span text:style-name="T201">eben der nationalen Regierungsebene gibt es noch die Ebene</text:span><text:span text:style-name="T202">n</text:span><text:span text:style-name="T201"> der Provinzen, Gemeinden und Bezirke. Die Mitglieder der anderen Ebenen werden nicht durch Wahlen, sondern durch Ernennung bestimmt. Der Präsident ernennt die Gouverneure der Provinzen, die wiederum die Gemeindeverwalter ernennen, die wiederum die Verwalter der Bezirke ernennen </text:span><text:span text:style-name="T279">(KAS 22.2.2022).</text:span></text:p>
      <text:p text:style-name="P6">Quellen:</text:p>
      <text:list xml:id="list104709253924347" text:continue-numbering="true" text:style-name="WWNum2">
        <text:list-item>
          <text:p text:style-name="P138"><text:span text:style-name="T144">A</text:span><text:span text:style-name="T147">A - Auswärtiges Amt [Deutschland] (</text:span><text:span text:style-name="T143">29</text:span><text:span text:style-name="T147">.</text:span><text:span text:style-name="T143">6</text:span><text:span text:style-name="T147">.2022): </text:span><text:span text:style-name="T143">Angola - Politisches Poträt, </text:span><text:a xlink:type="simple" xlink:href="https://www.auswaertiges-amt.de/de/aussenpolitik/laender/angola-node/portrait/208170#:~:text=Am%2024.,Lage%20in%20Angola%20ist%20stabil" text:style-name="Internet_20_link" text:visited-style-name="Visited_20_Internet_20_Link">https://www.auswaertiges-amt.de/de/aussenpolitik/laender/angola-node/portrait/208170#:~:text=Am%2024.,Lage%20in%20Angola%20ist%20stabil</text:a><text:span text:style-name="T143">., Zugriff 10.8.2022</text:span></text:p>
        </text:list-item>
        <text:list-item>
          <text:p text:style-name="P177"><text:span text:style-name="T160">AJ - Al Jazeera (11.12.2021):</text:span><text:span text:style-name="T116"> </text:span><text:span text:style-name="T204">Angola ruling party backs President Joao Lourenco for second term</text:span><text:span text:style-name="T121">, </text:span><text:a xlink:type="simple" xlink:href="https://www.aljazeera.com/news/2021/12/11/angola-ruling-party-backs-president-lourenco-for-a-second-term" text:style-name="Internet_20_link" text:visited-style-name="Visited_20_Internet_20_Link">https://www.aljazeera.com/news/2021/12/11/angola-ruling-party-backs-president-lourenco-for-a-second-term</text:a><text:span text:style-name="T117">, </text:span><text:span text:style-name="T194">Z</text:span><text:span text:style-name="T199">ugriff 9.8.2022</text:span></text:p>
        </text:list-item>
        <text:list-item>
          <text:p text:style-name="P178"><text:span text:style-name="T198">DW - Deutsche Welle (18.7.2022): </text:span>Angola : l'héritage politique de dos Santos disputé<text:span text:style-name="T115">, </text:span><text:a xlink:type="simple" xlink:href="https://www.dw.com/fr/angola-lhéritage-politique-de-dos-santos-disputé/a-62516001" text:style-name="Internet_20_link" text:visited-style-name="Visited_20_Internet_20_Link">https://www.dw.com/fr/angola-lh%C3%A9ritage-politique-de-dos-santos-disput%C3%A9/a-62516001</text:a><text:span text:style-name="T198">, Zugriff 22.8.2022</text:span></text:p>
        </text:list-item>
        <text:list-item>
          <text:p text:style-name="P122"><text:span text:style-name="T124">FH - Freedom House (28.2.2022): Freedom in the World 2022 - Angola, </text:span><text:a xlink:type="simple" xlink:href="https://www.ecoi.net/de/dokument/2071847.html" text:style-name="Internet_20_link" text:visited-style-name="Visited_20_Internet_20_Link"><text:span text:style-name="T114">https://www.ecoi.net/de/dokument/2071847.html</text:span></text:a><text:span text:style-name="T204">, Zugriff 9.8.2022</text:span></text:p>
        </text:list-item>
        <text:list-item>
          <text:p text:style-name="P122"><text:span text:style-name="T204">KAS - Konrad Adenauer Stiftung (22.2.2022): Republic of Angola, KAS Fact book,</text:span><text:span text:style-name="T113"> </text:span><text:a xlink:type="simple" xlink:href="https://www.kas.de/documents/279052/279101/Fact+book+Angola+2018.pdf/cde57f34-9e35-c7f0-ace2-92f0953d5868?version=1.0&amp;t=1645454391566" text:style-name="Internet_20_link" text:visited-style-name="Visited_20_Internet_20_Link"><text:span text:style-name="T113">https://www.kas.de/documents/279052/279101/Fact+book+Angola+2018.pdf/cde57f34-9e35-c7f0-ace2-92f0953d5868?version=1.0&amp;t=1645454391566</text:span></text:a><text:span text:style-name="T204">, Zugriff 9.8.2022</text:span></text:p>
        </text:list-item>
        <text:list-item>
          <text:p text:style-name="P139"><text:span text:style-name="T144">USDOS - US Department of State </text:span><text:span text:style-name="T145">[USA] (12.4.2022)</text:span><text:span text:style-name="T144">: 2021 Country Report on Human Rights Practices - Angola, </text:span><text:a xlink:type="simple" xlink:href="https://www.ecoi.net/de/dokument/2071075.html" text:style-name="Internet_20_link" text:visited-style-name="Visited_20_Internet_20_Link">https://www.ecoi.net/de/dokument/2071075.html</text:a><text:span text:style-name="T144">, Zugriff 9.8.2022</text:span></text:p>
        </text:list-item>
      </text:list>
      <text:h text:style-name="P114" text:outline-level="1"><text:bookmark-start text:name="__RefHeading___Toc4086_297596519"/>Sicherheitslage<text:bookmark-end text:name="__RefHeading___Toc4086_297596519"/></text:h>
      <text:p text:style-name="P84"><text:span text:style-name="T68">Die innenpolitische Lage in Angola ist überwiegend stabil</text:span><text:span text:style-name="T269">. </text:span><text:span text:style-name="T214">Die hohe Arbeitslosigkeit und die ungewissen Zukunftsaussichten für die junge Bevölkerung Angolas stellen jedoch eine Herausforderung, auch für die Stabilität des Landes dar </text:span><text:span text:style-name="T270">(AA 29.6.2022). </text:span><text:span text:style-name="T238">Die wirtschaftliche Lage ist angespannt. Demonstrationen und Ausschreitungen sind – </text:span><text:span text:style-name="T243">i</text:span><text:span text:style-name="T238">nsbesondere im Zusammenhang mit Wahlen – </text:span><text:span text:style-name="T243">möglich,</text:span><text:span text:style-name="T238"> und können in gewaltsame Zusammenstöße zwischen Demonstranten und Sicherheitskräften ausarten</text:span><text:span text:style-name="T269"> (ED</text:span><text:span text:style-name="T90">A 10.8.2022; vgl. </text:span><text:span text:style-name="T89">AA 10.8.2022, </text:span><text:span text:style-name="T91">FD 10.8.2022</text:span><text:span text:style-name="T90">)</text:span><text:span text:style-name="T68">. </text:span><text:span text:style-name="T240">Das Jahr 2022 ist ein Wahljahr in Angola. Verschiedene Gruppen (politische Parteien, Verbände, Studentenorganisationen usw.) rufen regelmäßig</text:span><text:span text:style-name="T241"> </text:span><text:span text:style-name="T240">zu Demonstrationen in Luanda, aber auch in den größeren Städten der Provinzen auf. In diesem Zusammenhang und angesichts </text:span><text:span text:style-name="T244">möglicher</text:span><text:span text:style-name="T240"> Gewalttätigkeiten, wird äußerst</text:span><text:span text:style-name="T241">e</text:span><text:span text:style-name="T240"> </text:span><text:span text:style-name="T241">W</text:span><text:span text:style-name="T240">achsam</text:span><text:span text:style-name="T241">keit</text:span><text:span text:style-name="T240"> empfohlen, und </text:span><text:span text:style-name="T244">es gilt die Empfehlung,</text:span><text:span text:style-name="T240"> sich von Menschenansammlungen fernzuhalten (</text:span><text:span text:style-name="T242">FD 10.8.2022).</text:span></text:p>
      <text:p text:style-name="P85"><text:soft-page-break/><text:span text:style-name="T90">In einigen Landesteilen besteht Mineng</text:span><text:span text:style-name="T99">e</text:span><text:span text:style-name="T90">fahr (EDA 10.8.2022). </text:span>Die meisten Landminen aus der Zeit des Bürgerkriegs wurden inzwischen beseitigt. In einigen Landesteilen außerhalb der großen Städte besteht jedoch weiterhin Gefahr durch Minen <text:span text:style-name="T268">(AA 10.8.2022)</text:span>, <text:span text:style-name="T268">nicht alle Minenfelder sind markiert</text:span><text:span text:style-name="T68"> (</text:span><text:span text:style-name="T269">BMEIA</text:span><text:span text:style-name="T88"> 10.8.2022</text:span><text:span text:style-name="T68">; </text:span><text:span text:style-name="T90">vgl. </text:span><text:span text:style-name="T238">EDA 10.8.2022</text:span><text:span text:style-name="T239">)</text:span><text:span text:style-name="T68">.</text:span></text:p>
      <text:p text:style-name="P86"><text:span text:style-name="T245">In den Grenzgebieten zur Demokratischen Republik Kongo und zu Sambia ist besondere Vorsicht geboten (</text:span><text:span text:style-name="T246">BMEIA</text:span><text:span text:style-name="T245"> 10.8.2022; </text:span><text:span text:style-name="T252">vgl. </text:span><text:span text:style-name="T246">EDA 10.8.2022</text:span><text:span text:style-name="T245">).</text:span></text:p>
      <text:p text:style-name="P87"><text:span text:style-name="T245">Das Risiko von terroristischen Anschlägen kann auch in Angola nicht ausgeschlossen werden (EDA 10.8.2022). </text:span><text:span text:style-name="T253">Das französische Außenministerium ruft zu erhöhter Wachsamkeit auf (FD 10.8.2022).</text:span></text:p>
      <text:p text:style-name="P88"><text:span text:style-name="T247">Die Kriminalitätsrate ist hoch </text:span><text:span text:style-name="T249">(AA 10.8.2022; vgl. EDA 10.8.2022)</text:span><text:span text:style-name="T247"> und nimmt weiter zu. Auch die Anzahl </text:span><text:span text:style-name="T251">an</text:span><text:span text:style-name="T247"> Diebstähle</text:span><text:span text:style-name="T251">n</text:span><text:span text:style-name="T247"> und bewaffneten Überfälle</text:span><text:span text:style-name="T251">n</text:span><text:span text:style-name="T247"> hat zugenommen, teilweise mit Todesfolge</text:span><text:span text:style-name="T249"> (EDA 10.8.2022)</text:span><text:span text:style-name="T247">. </text:span><text:span text:style-name="T250">Es wurde auch in </text:span><text:span text:style-name="T249">Luanda ein Anstieg der Kriminalität gemeldet. Überfälle werden zu jeder Tageszeit von bewaffneten Personen auf Motorrädern verübt (FD 10.8.2022). </text:span><text:span text:style-name="T247">In der Hauptstadt sind Überfälle und Diebstähle an der Tagesordnung; </text:span><text:span text:style-name="T248">im Rest des Landes besteht weiterhin ein Sicherheitsrisiko (</text:span><text:span text:style-name="T247">Sicherheitsstufe 2</text:span><text:span text:style-name="T248">)</text:span><text:span text:style-name="T247"> </text:span><text:span text:style-name="T265">(</text:span><text:span text:style-name="T266">BMEIA</text:span><text:span text:style-name="T265"> 10.8.2022). </text:span><text:span text:style-name="T247">Gewöhnlich ist ein Anstieg der Kriminalität in den Monaten November bis J</text:span><text:span text:style-name="T250">änne</text:span><text:span text:style-name="T247">r zu verzeichnen, insbesondere bei Raubüberfällen und Diebstählen. Bewaffnete Überfälle und Diebstähle kommen vor allem in Luanda, aber auch im Rest des Landes vor. Diese finden zu jeder Tages- und Nachtzeit, auch in belebten Umgebungen wie in und um Einkaufszentren, Gastronomiebetrieben und Hotels, statt. Vor allem in Luanda werden Überfälle auf Fahrzeuge verübt, die im stehenden Verkehr keine Fluchtmöglichkeit haben (AA 10.8.2022).</text:span></text:p>
      <text:p text:style-name="P6">Quellen:</text:p>
      <text:list xml:id="list104710619892464" text:continue-numbering="true" text:style-name="WWNum2">
        <text:list-item>
          <text:p text:style-name="P123"><text:span text:style-name="T167">A</text:span><text:span text:style-name="T168">A - </text:span><text:span text:style-name="T173">Auswärtiges Amt [Deutschland] (10.8.2022): </text:span><text:span text:style-name="T172">Angola - Reise- und Sicherheitshinweise</text:span><text:span text:style-name="T173">, Aktuelles</text:span><text:span text:style-name="T168">, </text:span><text:a xlink:type="simple" xlink:href="https://www.auswaertiges-amt.de/de/aussenpolitik/laender/angola-node/angolasicherheit/208118#content₀" text:style-name="Internet_20_link" text:visited-style-name="Visited_20_Internet_20_Link">https://www.auswaertiges-amt.de/de/aussenpolitik/laender/angola-node/angolasicherheit/208118#content₀</text:a><text:span text:style-name="T168">, </text:span><text:span text:style-name="T174">Zugriff</text:span><text:span text:style-name="T168"> 10.8.2022</text:span></text:p>
        </text:list-item>
        <text:list-item>
          <text:p text:style-name="P176"><text:span text:style-name="T185">BMEIA - Bundesministerium für Europäische und Internationale Angelegenheiten [Österreich] (10.8.2022): </text:span><text:span text:style-name="T186">Angola - </text:span><text:span text:style-name="T185">Reiseinformationen, Aktuelle Hinweise, </text:span><text:a xlink:type="simple" xlink:href="https://www.bmeia.gv.at/reise-services/reiseinformation/land/angola/" text:style-name="Internet_20_link" text:visited-style-name="Visited_20_Internet_20_Link">https://www.bmeia.gv.at/reise-services/reiseinformation/land/angola/</text:a><text:span text:style-name="T185">, Zugriff 10.8.2022</text:span></text:p>
        </text:list-item>
        <text:list-item>
          <text:p text:style-name="P179"><text:span text:style-name="T137">E</text:span><text:span text:style-name="T138">DA - Eidgenössisches Departement für Auswärtige Angele</text:span><text:span text:style-name="T141">ge</text:span><text:span text:style-name="T138">nheiten [Schweiz] (10.8.2022): </text:span><text:span text:style-name="T136">Reisehinweise für </text:span><text:span text:style-name="T131">Angola</text:span><text:span text:style-name="T134">, </text:span><text:a xlink:type="simple" xlink:href="https://www.eda.admin.ch/eda/de/home/vertretungen-und-reisehinweise/angola/reisehinweise-fuerangola.html" text:style-name="Internet_20_link" text:visited-style-name="Visited_20_Internet_20_Link">https://www.eda.admin.ch/eda/de/home/vertretungen-und-reisehinweise/angola/reisehinweise-fuerangola.html</text:a><text:span text:style-name="T134">, </text:span><text:span text:style-name="T140">Zugriff</text:span><text:span text:style-name="T134"> 10.8.2022</text:span></text:p>
        </text:list-item>
        <text:list-item>
          <text:p text:style-name="P180"><text:span text:style-name="T133">F</text:span><text:span text:style-name="T135">D - France Diplomatie </text:span><text:span text:style-name="T132">[</text:span><text:span text:style-name="T139">Frankreich</text:span><text:span text:style-name="T132">] </text:span><text:span text:style-name="T135">(10.8.2022): </text:span><text:span text:style-name="T132">Angola - </text:span><text:span text:style-name="T135">Conseils aux voyageurs, </text:span><text:span text:style-name="T142">Dernière</text:span><text:span text:style-name="T134"> minute, Infection</text:span><text:span text:style-name="T142"> pulmonaire, Coronavirus Covid</text:span><text:span text:style-name="T134">-19 (02/08/2022), </text:span><text:a xlink:type="simple" xlink:href="https://www.diplomatie.gouv.fr/fr/conseils-aux-voyageurs/conseils-par-pays-destination/angola/" text:style-name="Internet_20_link" text:visited-style-name="Visited_20_Internet_20_Link">https://www.diplomatie.gouv.fr/fr/conseils-aux-voyageurs/conseils-par-pays-destination/angola/</text:a><text:span text:style-name="T134">, </text:span><text:span text:style-name="T140">Zugriff</text:span><text:span text:style-name="T135"> 10.8.2022</text:span></text:p>
        </text:list-item>
      </text:list>
      <text:h text:style-name="P117" text:outline-level="2"><text:bookmark-start text:name="__RefHeading___Toc4088_297596519"/><text:span text:style-name="T271">Provinz</text:span> <text:span text:style-name="T267">Cabinda </text:span><text:span text:style-name="T271">und Provinzen Lunda Norte und Lunda Sul</text:span><text:bookmark-end text:name="__RefHeading___Toc4088_297596519"/></text:h>
      <text:p text:style-name="P96"><text:span text:style-name="T80">Die Stadt und die Provinz Cabinda, stellen potenzielle </text:span><text:span text:style-name="T87">Unsicherheitsherde</text:span><text:span text:style-name="T80"> dar (FD 10.8.2022). </text:span><text:span text:style-name="T84">Es besteht </text:span><text:span text:style-name="T85">dort </text:span><text:span text:style-name="T84">ein h</text:span><text:span text:style-name="T81">ohes Sicherheitsrisiko (Sicherheitsstufe 3) </text:span><text:span text:style-name="T82">(BMEIA 10.8.2022), es gibt noch </text:span><text:soft-page-break/><text:span text:style-name="T82">kleinere </text:span><text:span text:style-name="T257">sezessionistische Bewegungen </text:span><text:span text:style-name="T258">(AA 10.8.2022)</text:span><text:span text:style-name="T257">. </text:span><text:span text:style-name="T258">Es kann zu </text:span><text:span text:style-name="T259">g</text:span><text:span text:style-name="T258">ewaltsamen Auseinandersetzungen zwischen </text:span><text:span text:style-name="T259">solchen</text:span><text:span text:style-name="T258"> Gruppen und Regierungseinheiten kommen (EDA 10.8.2022).</text:span><text:span text:style-name="T81"> Der </text:span><text:span text:style-name="T86">niederschwellig geführte, </text:span><text:span text:style-name="T84">s</text:span><text:span text:style-name="T81">eparatist</text:span><text:span text:style-name="T84">ische A</text:span><text:span text:style-name="T81">ufstand in Cabinda stellt weiterhin eine Sicherheitsbedrohung dar. Die Front für die Befreiung der Enklave Cabinda (FLEC) behauptet, Guerilla-Aktivitäten gegen angolanische Soldaten unternommen zu haben, aber die Regierung hat diese Behauptungen nicht bestätigt </text:span><text:span text:style-name="T83">(FH 28.2.2022). </text:span><text:span text:style-name="T86">Insgesamt hat sich d</text:span><text:span text:style-name="T257">ie Sicherheitslage </text:span><text:span text:style-name="T260">dort</text:span><text:span text:style-name="T257"> verbessert, bleibt jedoch aufgrund spontaner Demonstrationen sowie der wirtschaftlichen und sozialen Lage angespannt </text:span><text:span text:style-name="T82">(AA 10.8.2022)</text:span><text:span text:style-name="T81">. </text:span><text:span text:style-name="T82">E</text:span><text:span text:style-name="T81">s kommt in dieser Provinz </text:span><text:span text:style-name="T82">auch </text:span><text:span text:style-name="T81">wiederholt zu militärischen Auseinandersetzungen. Ausgenommen davon ist die Provinzhauptstadt Cabinda, in der jedoch zu Vorsicht geraten wird (BMEIA 10.8.2022).</text:span></text:p>
      <text:p text:style-name="P94"><text:span text:style-name="T95">In den Provinzen Lunda Norte und Lunda Sul ist die Lage in den Diamantengebieten weiterhin </text:span><text:span text:style-name="T96">prekär (EDA 10.8.2022; vgl. AA 10.8.2022) </text:span><text:span text:style-name="T97">u.a. aufgrund der Präsenz von Menschenhändlern (FD 10.8.2022)</text:span><text:span text:style-name="T95">. Anfang Feb</text:span><text:span text:style-name="T98">e</text:span><text:span text:style-name="T95">r 2021 kam es zu gewaltsamen Zusammenstößen zwischen Demonstranten und Polizeikräften </text:span><text:span text:style-name="T81">(AA 10.8.2022).</text:span></text:p>
      <text:p text:style-name="P8">Quellen:</text:p>
      <text:list xml:id="list104710818128329" text:continue-numbering="true" text:style-name="WWNum2">
        <text:list-item>
          <text:p text:style-name="P124"><text:span text:style-name="T167">A</text:span><text:span text:style-name="T168">A - Auswärtiges Amt [Deutschland] (10.8.2022): </text:span><text:span text:style-name="T166">Angola - Reise- und Sicherheitshinweise</text:span><text:span text:style-name="T168">, Aktuelles, </text:span><text:a xlink:type="simple" xlink:href="https://www.auswaertiges-amt.de/de/aussenpolitik/laender/angola-node/angolasicherheit/208118#content₀" text:style-name="Internet_20_link" text:visited-style-name="Visited_20_Internet_20_Link">https://www.auswaertiges-amt.de/de/aussenpolitik/laender/angola-node/angolasicherheit/208118#content₀</text:a><text:span text:style-name="T168">, Zugriff 10.8.2022</text:span></text:p>
        </text:list-item>
        <text:list-item>
          <text:p text:style-name="P176"><text:span text:style-name="T185">BMEIA - Bundesministerium für Europäische und Internationale Angelegenheiten [Österreich] (10.8.2022): </text:span><text:span text:style-name="T187">Angola - </text:span><text:span text:style-name="T185">Reiseinformationen, Aktuelle Hinweise, </text:span><text:a xlink:type="simple" xlink:href="https://www.bmeia.gv.at/reise-services/reiseinformation/land/angola/" text:style-name="Internet_20_link" text:visited-style-name="Visited_20_Internet_20_Link">https://www.bmeia.gv.at/reise-services/reiseinformation/land/angola/</text:a><text:span text:style-name="T185">, Zugriff 10.8.2022</text:span></text:p>
        </text:list-item>
        <text:list-item>
          <text:p text:style-name="P125"><text:span text:style-name="T167">E</text:span><text:span text:style-name="T169">DA - Eidgenössisches Departement für Auswärtige Angelenheiten [Schweiz] (10.8.2022): </text:span><text:span text:style-name="T166">Reisehinweise für Angola</text:span><text:span text:style-name="T169">, </text:span><text:a xlink:type="simple" xlink:href="https://www.eda.admin.ch/eda/de/home/vertretungen-und-reisehinweise/angola/reisehinweise-fuerangola.html" text:style-name="Internet_20_link" text:visited-style-name="Visited_20_Internet_20_Link">https://www.eda.admin.ch/eda/de/home/vertretungen-und-reisehinweise/angola/reisehinweise-fuerangola.html</text:a><text:span text:style-name="T169">, Zugriff 10.8.2022</text:span></text:p>
        </text:list-item>
        <text:list-item>
          <text:p text:style-name="P125"><text:span text:style-name="T167">F</text:span><text:span text:style-name="T170">D - France Diplomatie </text:span><text:span text:style-name="T168">[Frankreich] </text:span><text:span text:style-name="T170">(10.8.2022): </text:span><text:span text:style-name="T168">Angola - </text:span><text:span text:style-name="T170">Conseils aux voyageurs, </text:span><text:span text:style-name="T169">Dernière minute, Infection pulmonaire, Coronavirus Covid-19 (02/08/2022), </text:span><text:a xlink:type="simple" xlink:href="https://www.diplomatie.gouv.fr/fr/conseils-aux-voyageurs/conseils-par-pays-destination/angola/" text:style-name="Internet_20_link" text:visited-style-name="Visited_20_Internet_20_Link">https://www.diplomatie.gouv.fr/fr/conseils-aux-voyageurs/conseils-par-pays-destination/angola/</text:a><text:span text:style-name="T169">, </text:span><text:span text:style-name="T170">Zugriff 10.8.2022</text:span></text:p>
        </text:list-item>
        <text:list-item>
          <text:p text:style-name="P126"><text:span text:style-name="T124">FH - Freedom House (28.2.2022): Freedom in the World 2022 - Angola, </text:span><text:a xlink:type="simple" xlink:href="https://www.ecoi.net/de/dokument/2071847.html" text:style-name="Internet_20_link" text:visited-style-name="Visited_20_Internet_20_Link"><text:span text:style-name="T114">https://www.ecoi.net/de/dokument/2071847.html</text:span></text:a><text:span text:style-name="T113">, Zugriff 9.8.2022</text:span></text:p>
        </text:list-item>
      </text:list>
      <text:h text:style-name="P115" text:outline-level="1"><text:bookmark-start text:name="__RefHeading___Toc4153_297596519"/>Rechtsschutz / Justizwesen<text:bookmark-end text:name="__RefHeading___Toc4153_297596519"/></text:h>
      <text:p text:style-name="P107">Die Verfassung und das Gesetz sehen eine unabhängige und unparteiische Justiz vor <text:span text:style-name="T276">(USDOS 12.4.2022), </text:span><text:span text:style-name="T382">jedoch wird die Justiz in Angola </text:span><text:span text:style-name="T194">wegen ihrer mangelnden Unparteilichkeit stark kritisier</text:span><text:span text:style-name="T278"> (KAS 22.2.2022)</text:span>. Korruption und politischer Druck seitens der <text:span text:style-name="T276">Regierungspartei </text:span>MPLA tragen zur allgemeinen Ineffizienz der Justiz bei und untergraben ihre Unabhängigkeit <text:span text:style-name="T276">(FH 28.2.2022).</text:span> Das Justizsystem w<text:span text:style-name="T344">ird</text:span> durch institutionelle Schwächen beeinträchtigt, einschließlich der politischen Einflussnahme auf den Entscheidungsprozess. Das Ministerium für Justiz und Menschenrechte und die Generalstaatsanwaltschaft arbeiten an der Verbesserung der Unabhängigkeit von Staatsanwälten und Richtern. Das Nationale Institut für juristische Studien führte <text:span text:style-name="T344">zudem </text:span>Programme zum Aufbau von Kapazitäten durch, um die Unabhängigkeit des Justizsystems zu <text:soft-page-break/>fördern (USDOS 12.4.2022). Der Präsident ernennt die Richter des Obersten Gerichtshofs auf Lebenszeit, ohne dass die Legislative Einfluss nimmt <text:span text:style-name="T278">(FH 28.2.2022; vgl. KAS 22.2.2022). Die Richter </text:span><text:span text:style-name="T194">neigen dazu, in ihren Entscheidungen </text:span><text:span text:style-name="T197">d</text:span><text:span text:style-name="T194">en Weisungen </text:span><text:span text:style-name="T197">des Präsidenten </text:span><text:span text:style-name="T194">zu folgen. Mitglieder </text:span><text:span text:style-name="T197">d</text:span><text:span text:style-name="T194">er </text:span><text:span text:style-name="T197">Führungsp</text:span><text:span text:style-name="T194">artei </text:span><text:span text:style-name="T197">werden</text:span><text:span text:style-name="T195"> </text:span><text:span text:style-name="T194">bevorzug</text:span><text:span text:style-name="T197">t </text:span><text:span text:style-name="T194">und Oppositionelle hart</text:span><text:span text:style-name="T195"> </text:span><text:span text:style-name="T194">verurteil</text:span><text:span text:style-name="T197">t</text:span><text:span text:style-name="T194">. Die unteren Gerichte sind in der Regel unabhängiger, aber anfällig für Korruption </text:span><text:span text:style-name="T278">(KAS 22.2.2022)</text:span>. </text:p>
      <text:p text:style-name="P102"><text:span text:style-name="T194">Die höchsten Gerichte in Angola sind das Tribunal Supremo (Oberster Gerichtshof) und das Tribunal Constitucional (Verfassungsgericht). Das 2008 gegründete Verfassungsgericht befasst sich mit Rechts- und Verfassungsfragen. Es besteht aus einem Präsidenten, einem Vizepräsidenten und neun weiteren Richtern mit beratender Funktion. Der Oberste Gerichtshof hat eine ähnliche Struktur, aber statt neun sind es mindestens 16 Richter, die vom Präsidenten ernannt werden. Der Oberste Gerichtshof ist ein höheres Gericht mit allgemeiner Zuständigkeit und kann sowohl die ursprüngliche als auch die Berufungszuständigkeit für bestimmte Berufungen im Zusammenhang mit Entscheidungen von Provinz- und Gemeindegerichten ausüben </text:span>(KAS 22.2.2022). <text:span text:style-name="T345">Eine von Präsident Lourenço im März 2021 vorgeschlagene und im August </text:span><text:span text:style-name="T314">2021</text:span><text:span text:style-name="T345"> eingeleitete Verfassungsänderung enthält Bestimmungen, die den Obersten Gerichtshof über das Verfassungsgericht stellen würden, was </text:span><text:span text:style-name="T314">laut</text:span><text:span text:style-name="T345"> Ansicht von Kritikern die Justiz schwächen und ihre Unabhängigkeit gefährden könnte. </text:span><text:span text:style-name="T276">Der frühere Chef des Verfassungsgerichts, hatte sich gegen diese Änderungen ausgesprochen und </text:span><text:span text:style-name="T314">ist</text:span><text:span text:style-name="T276"> im August 2021 von seinem Amt zurückgetreten. Lourenço ernannte die damalige Staatssekretärin Laurinda Cardoso, eine MPLA-Beamtin, zu seiner Nachfolgerin; Oppositionsvertreter äußerten die Befürchtung, dass ihre Ernennung der MPLA eine stärkere Kontrolle über die Gerichte ermöglicht (FH 28.2.2022).</text:span></text:p>
      <text:p text:style-name="P99">Vor dem Obersten Gerichtshof <text:span text:style-name="T336">kommt</text:span> es zu langen Verfahrensverzögerungen, <text:span text:style-name="T316">da es auch</text:span> das einzige Berufungsgericht des Landes <text:span text:style-name="T315">ist</text:span>. <text:span text:style-name="T315">U</text:span>m Verzögerungen zu verringern, <text:span text:style-name="T315">wurde m</text:span>it<text:span text:style-name="T315">tels</text:span> eine<text:span text:style-name="T315">s</text:span> Gesetz<text:span text:style-name="T315">es</text:span> aus dem Jahr 2015, eine weitere Ebene von Berufungsgerichten eingerichtet. Drei dieser Gerichte wurden in Luanda, Benguela und Lubango eingeweiht, und Richter und Personal wurden eingestellt, <text:span text:style-name="T315">allerdings </text:span>waren <text:span text:style-name="T315">diese</text:span> zu Jahresende <text:span text:style-name="T346">2021 </text:span>noch nicht tätig. Bei den Strafgerichten gibt es einen großen Rückstau bei der Bearbeitung der Fälle, welche lange Wartezeiten auf Anhörungen zur Folge haben. Auch bei den Entscheidungen des Obersten Gerichtshofes kommt es zu großen Verzögerungen. Im Juli <text:span text:style-name="T315">2021</text:span> wurde ein Gesetzentwurf verabschiedet, mit dem die Zahl der Richter am Obersten Gerichtshof um 10 auf 31 erhöht wurde, um den Rückstand von mehr als 4.300 Fällen vor den Straf-, Zivil- und Arbeitskammern des Gerichts abzubauen (USDOS <text:span text:style-name="T92">1</text:span><text:span text:style-name="T68">2.</text:span><text:span text:style-name="T93">4</text:span><text:span text:style-name="T68">.20</text:span><text:span text:style-name="T92">22</text:span>). <text:span text:style-name="T194">Angola steht auch vor dem Problem, dass 90 </text:span><text:span text:style-name="T196">Prozent</text:span><text:span text:style-name="T194"> der Anwälte ihre Büros in der Hauptstadt haben, so dass sich die Menschen im Rest des Landes bei Entscheidungen weitgehend auf ihre lokalen Chefs verlassen müssen</text:span> <text:span text:style-name="T278">(KAS 22.2.2022).</text:span></text:p>
      <text:p text:style-name="P14"><text:soft-page-break/>Informelle Gerichte <text:span text:style-name="T272">bleiben</text:span> die <text:span text:style-name="T315">primären</text:span> Institutionen zur Lösung zivile<text:span text:style-name="T273">r</text:span> Konflikte in ländlichen Gebieten. Jede Gemeinde, in der informelle Gerichte angesiedelt <text:span text:style-name="T272">sind</text:span>, legt lokale Regeln fest. Traditionelle <text:span text:style-name="T315">A</text:span><text:span text:style-name="T316">nf</text:span>ührer (<text:span text:style-name="T275">S</text:span>obas) <text:span text:style-name="T272">hören</text:span> und <text:span text:style-name="T272">entscheiden</text:span> auch lokale Zivilverfahren. Sobas <text:span text:style-name="T273">sind</text:span> nicht befugt, Strafsachen <text:span text:style-name="T346">zu verhandeln, dazu sind nu</text:span>r Gerichte <text:span text:style-name="T346">befugt</text:span> (USDOS <text:span text:style-name="T275">1</text:span>2.<text:span text:style-name="T274">4</text:span>.20<text:span text:style-name="T275">22</text:span>).</text:p>
      <text:p text:style-name="P14">Sowohl die nationale Polizei als auch die <text:span text:style-name="T381">Armee</text:span> verfügen über ein internes Gerichtssystem, das im Allgemeinen nicht von außen überwacht werden kann. Obwohl Angehörige dieser Organisationen nach ihren internen Vorschriften vor Gericht gestellt werden können, können Fälle, die Verstöße gegen straf- oder zivilrechtliche Vorschriften beinhalten, auch in die Zuständigkeit von Provinzgerichten fallen. Sowohl die Generalstaatsanwaltschaft als auch das Ministerium für Justiz und Menschenrechte sind für die zivile Aufsicht über die Militärgerichte zuständig (USDOS 12.4.2022).</text:p>
      <text:p text:style-name="P6">Quellen:</text:p>
      <text:list xml:id="list104710888891453" text:continue-numbering="true" text:style-name="WWNum2">
        <text:list-item>
          <text:p text:style-name="P127"><text:span text:style-name="T124">FH - Freedom House (28.2.2022): Freedom in the World 2022 - Angola, </text:span><text:a xlink:type="simple" xlink:href="https://www.ecoi.net/de/dokument/2071847.html" text:style-name="Internet_20_link" text:visited-style-name="Visited_20_Internet_20_Link"><text:span text:style-name="T114">https://www.ecoi.net/de/dokument/2071847.html</text:span></text:a><text:span text:style-name="T113">, Zugriff 9.8.2022</text:span></text:p>
        </text:list-item>
        <text:list-item>
          <text:p text:style-name="P171"><text:span text:style-name="T182">KAS - Konrad Adenauer Stiftung (22.2.2022): Republic of Angola, KAS Fact book,</text:span><text:span text:style-name="T113"> </text:span><text:a xlink:type="simple" xlink:href="https://www.kas.de/documents/279052/279101/Fact+book+Angola+2018.pdf/cde57f34-9e35-c7f0-ace2-92f0953d5868?version=1.0&amp;t=1645454391566" text:style-name="Internet_20_link" text:visited-style-name="Visited_20_Internet_20_Link"><text:span text:style-name="T113">https://www.kas.de/documents/279052/279101/Fact+book+Angola+2018.pdf/cde57f34-9e35-c7f0-ace2-92f0953d5868?version=1.0&amp;t=1645454391566</text:span></text:a><text:span text:style-name="T182">, Zugriff 9.8.2022</text:span></text:p>
        </text:list-item>
        <text:list-item>
          <text:p text:style-name="P140"><text:span text:style-name="T191">USDOS - US Department of State </text:span><text:span text:style-name="T192">[USA] (12.4.2022)</text:span><text:span text:style-name="T191">: 2021 Country Report on Human Rights Practices - Angola,</text:span><text:span text:style-name="T124"> </text:span><text:a xlink:type="simple" xlink:href="https://www.ecoi.net/de/dokument/2071075.html" text:style-name="Internet_20_link" text:visited-style-name="Visited_20_Internet_20_Link"><text:span text:style-name="T68">https://www.ecoi.net/de/dokument/2071075.html</text:span></text:a><text:span text:style-name="T161">, </text:span><text:span text:style-name="T200">Zugriff 9.8.2022</text:span></text:p>
        </text:list-item>
      </text:list>
      <text:h text:style-name="P116" text:outline-level="1"><text:bookmark-start text:name="__RefHeading___Toc4155_297596519"/>Sicherheitsbehörden<text:bookmark-end text:name="__RefHeading___Toc4155_297596519"/></text:h>
      <text:p text:style-name="P22">Die nationale Polizei, die dem Innenministerium untersteht, ist für die innere Sicherheit und die Strafverfolgung zuständig. Die Kriminalpolizei, die ebenfalls dem Innenministerium untersteht, ist für die <text:span text:style-name="T317">Prävention</text:span> und Untersuchung von Straftaten im Inland zuständig. Der Auslands- und Migrationsdienst und die Grenzschutzpolizei innerhalb des Innenministeriums sind für die Durchsetzung der Gesetze im Bereich der Migration zuständig. Der staatliche Nachrichten- und Sicherheitsdienst ist dem Präsidenten unterstellt und ermittelt in Angelegenheiten der Staatssicherheit. Die angolanischen Streitkräfte <text:span text:style-name="T280">[Angolan Armed Forces, FAA] </text:span>sind für die äußere Sicherheit zuständig, haben aber auch Aufgaben im Bereich der inneren Sicherheit, einschließlich der Grenzsicherung, der Ausweisung irregulärer Migranten und kleinerer Aktionen gegen <text:span text:style-name="T280">Splitterg</text:span>ruppen, <text:span text:style-name="T280">bzw. gegen d</text:span><text:span text:style-name="T317">i</text:span><text:span text:style-name="T280">e Mitglieder der FLEC (</text:span><text:span text:style-name="T347">Front for the </text:span><text:span text:style-name="T280">Liberation of the Enclave of Cabinda)</text:span> <text:span text:style-name="T349">(USDOS 12.4.2022)</text:span>. </text:p>
      <text:p text:style-name="P27"><text:span text:style-name="T351">Die nationale Polizei und die angolanischen Streitkräfte verfügen über interne Mechanismen zur Untersuchung von Übergriffen der Sicherheitskräfte. </text:span><text:span text:style-name="T350">Z</text:span><text:span text:style-name="T351">ivile Behörden </text:span><text:span text:style-name="T317">haben</text:span><text:span text:style-name="T351"> eine wirksame Kontrolle über die Sicherheitskräfte. Es </text:span><text:span text:style-name="T317">gibt </text:span><text:span text:style-name="T349">allerdings</text:span><text:span text:style-name="T351"> glaubwürdige Berichte, dass Angehörige der Sicherheitskräfte einige Übergriffe begangen haben (USDOS 12.4.2022) - </text:span><text:span text:style-name="T349">darunter Korruption und </text:span><text:soft-page-break/><text:span text:style-name="T349">Menschenrechtsverletzungen.</text:span><text:span text:style-name="T351"> Verstöße gegen ein ordnungsgemäßes Verfahren und Missbrauch durch Sicherheitskräfte sind nach wie vor weit verbreitet (FH 28.2.2022).</text:span></text:p>
      <text:p text:style-name="P6">Quellen:</text:p>
      <text:list xml:id="list104709755696489" text:continue-numbering="true" text:style-name="WWNum2">
        <text:list-item>
          <text:p text:style-name="P128"><text:span text:style-name="T124">FH - Freedom House (28.2.2022): Freedom in the World 2022 - Angola, </text:span><text:a xlink:type="simple" xlink:href="https://www.ecoi.net/de/dokument/2071847.html" text:style-name="Internet_20_link" text:visited-style-name="Visited_20_Internet_20_Link"><text:span text:style-name="T114">https://www.ecoi.net/de/dokument/2071847.html</text:span></text:a><text:span text:style-name="T204">, Zugriff 9.8.2022</text:span></text:p>
        </text:list-item>
        <text:list-item>
          <text:p text:style-name="P141"><text:span text:style-name="T124">USDOS - US Department of State </text:span><text:span text:style-name="T125">[USA] (12.4.2022)</text:span><text:span text:style-name="T124">: 2021 Country Report on Human Rights Practices - Angola, </text:span><text:a xlink:type="simple" xlink:href="https://www.ecoi.net/de/dokument/2071075.html" text:style-name="Internet_20_link" text:visited-style-name="Visited_20_Internet_20_Link"><text:span text:style-name="T68">https://www.ecoi.net/de/dokument/2071075.html</text:span></text:a><text:span text:style-name="T161">, Zugriff 9.8.2022</text:span></text:p>
        </text:list-item>
      </text:list>
      <text:h text:style-name="P116" text:outline-level="1"><text:bookmark-start text:name="__RefHeading___Toc4157_297596519"/>Folter und unmenschliche Behandlung<text:bookmark-end text:name="__RefHeading___Toc4157_297596519"/></text:h>
      <text:p text:style-name="P45">Die Verfassung und Gesetz<text:span text:style-name="T348">e</text:span> verbieten alle Formen von Folter und grausamer, unmenschlicher oder erniedrigender Behandlung oder Bestrafung, aber die Regierung <text:span text:style-name="T317">setzt</text:span> diese Verbote nicht <text:span text:style-name="T352">immer durch (USDOS 12.4.2022). </text:span></text:p>
      <text:p text:style-name="P46"><text:span text:style-name="T353">Auch 2021, waren die Sicherheitskräfte in Menschenrechtsverletzungen involviert (HRW 13.1.2022).</text:span><text:span text:style-name="T354"> </text:span><text:span text:style-name="T352">Die Regierung oder ihre Vertreter haben bei der Aufrechterhaltung der Stabilität willkürliche oder unrechtmäßige Tötungen begangen und </text:span><text:span text:style-name="T355">wenden</text:span><text:span text:style-name="T352"> manchmal übermäßige Gewalt an </text:span><text:span text:style-name="T355">(USDOS 12.4.2022). </text:span><text:span text:style-name="T352">Sicherheitskräfte waren im Jahr 2021 weiterhin in schwere Menschenrechtsverletzungen verwickelt, darunter Hinrichtungen im Schnellverfahren, willkürliche Verhaftungen </text:span><text:span text:style-name="T356">(HRW 13.1.2022) und</text:span><text:span text:style-name="T349"> </text:span>übermäßige Gewaltanwendung gegen friedliche Demonstranten (HRW 13.1.2022; <text:span text:style-name="T349">vgl. AI 29.3.2022</text:span>). <text:span text:style-name="T349">Dutzende Demonstranten wurden getötet</text:span>. Die Sicherheitskräfte schossen auf <text:span text:style-name="T317">offener Straße auf </text:span>friedliche Demonstranten <text:span text:style-name="T317">u</text:span>n<text:span text:style-name="T317">d</text:span> <text:span text:style-name="T317">jagten diese</text:span> auch in den umliegenden Vierteln und Wäldern <text:span text:style-name="T313">(AI 29.3.2022).</text:span></text:p>
      <text:p text:style-name="P58">In den Diamantengebieten von Lunda Norte und Lunda Sul ist die lokale Bevölkerung Menschenrechtsverletzungen durch die Armee, die Polizei und private Sicherheitskräfte ausgesetzt, darunter Folter und extralegale Tötungen (BS 23.2.2022).</text:p>
      <text:p text:style-name="P58"><text:span text:style-name="T357">D</text:span>ie Sicherheitskräfte <text:span text:style-name="T357">genießen </text:span>für Gewalttaten – <text:span text:style-name="T357">e</text:span>inschließlich Folter und außergerichtliche Tötungen von Häftlingen, Aktivisten und anderen – <text:span text:style-name="T357">Straffreiheit </text:span>(FH 28.2.2022).</text:p>
      <text:p text:style-name="P12">Quellen:</text:p>
      <text:list xml:id="list104710551218754" text:continue-numbering="true" text:style-name="WWNum2">
        <text:list-item>
          <text:p text:style-name="P129"><text:span text:style-name="T144">AI - Amnesty International </text:span><text:span text:style-name="T149">(29.3.2022)</text:span><text:span text:style-name="T144">: The State of the World's Human Rights - Angola 2021, </text:span><text:a xlink:type="simple" xlink:href="https://www.ecoi.net/de/dokument/2070327.html" text:style-name="Internet_20_link" text:visited-style-name="Visited_20_Internet_20_Link"><text:span text:style-name="T119">https://www.ecoi.net/de/dokument/2070327.html</text:span></text:a><text:span text:style-name="T204">, Zugriff 9.8.2022</text:span></text:p>
        </text:list-item>
        <text:list-item>
          <text:p text:style-name="P130"><text:span text:style-name="T205">BS - Bertelsmann Stiftung </text:span><text:span text:style-name="T207">(23.2.2022)</text:span><text:span text:style-name="T205">: BTI 2022 Country Report Angola, </text:span><text:a xlink:type="simple" xlink:href="https://www.ecoi.net/en/file/local/2069771/country_report_2022_AGO.pdf" text:style-name="Internet_20_link" text:visited-style-name="Visited_20_Internet_20_Link">https://www.ecoi.net/en/file/local/2069771/country_report_2022_AGO.pdf</text:a><text:span text:style-name="T207">, Zugriff 10.8.2022</text:span></text:p>
        </text:list-item>
        <text:list-item>
          <text:p text:style-name="P130"><text:span text:style-name="T144">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121">, Zugriff 9.8.2022</text:span></text:p>
        </text:list-item>
        <text:list-item>
          <text:p text:style-name="P142"><text:span text:style-name="T167">HRW - Human Rights Watch </text:span><text:span text:style-name="T171">(13.1.2022)</text:span><text:span text:style-name="T167">: World Report 2022 - Angola, </text:span><text:a xlink:type="simple" xlink:href="https://www.ecoi.net/de/dokument/2068559.html" text:style-name="Internet_20_link" text:visited-style-name="Visited_20_Internet_20_Link">https://www.ecoi.net/de/dokument/2068559.html</text:a><text:span text:style-name="T152">, Zugriff 9.8.2022</text:span></text:p>
        </text:list-item>
        <text:list-item>
          <text:p text:style-name="P142"><text:span text:style-name="T152">USDOS - US Department of State </text:span><text:span text:style-name="T153">[USA] (12.4.2022)</text:span><text:span text:style-name="T152">: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16" text:outline-level="1"><text:bookmark-start text:name="__RefHeading___Toc4159_297596519"/><text:soft-page-break/>Korruption<text:bookmark-end text:name="__RefHeading___Toc4159_297596519"/></text:h>
      <text:p text:style-name="P105"><text:span text:style-name="T68">Das Gesetz sieht strafrechtliche Sanktionen für Korruption durch Beamte vor, und die Regierung setzt das Gesetz </text:span><text:span text:style-name="T103">auch </text:span><text:span text:style-name="T68">wirksam um. </text:span><text:span text:style-name="T106">Sie</text:span><text:span text:style-name="T68"> </text:span><text:span text:style-name="T104">entlässt</text:span><text:span text:style-name="T68"> und verfolgt Kabinettsminister, Provinzgouverneure, hochrangige Militärs und andere Beamte wegen Korruption und Finanzdelikten. </text:span><text:span text:style-name="T103">2021 </text:span><text:span text:style-name="T68">gab es zahlreiche Berichte über Korruption in der Regierung. Die Generalstaatsanwaltschaft setzte ihre Korruptionsermittlungen fort und erhob <text:s/>gegen mehrere Beamte </text:span><text:span text:style-name="T104">Strafanzeige (USDOS 12.4.2022)</text:span><text:span text:style-name="T68">. Präsident Lourenço hat seit seinem Wahlkampf 2017 wiederholt seine Bereitschaft betont, die endemische Korruption </text:span><text:span text:style-name="T105">im Land </text:span><text:span text:style-name="T68">zu bekämpfen, und </text:span><text:span text:style-name="T105">es kam zu Verurteilungen </text:span><text:span text:style-name="T68">einige</text:span><text:span text:style-name="T105">r</text:span><text:span text:style-name="T68"> hochrangige</text:span><text:span text:style-name="T105">r</text:span><text:span text:style-name="T68"> Beamte aus der dos Santos Ära (FH 28.2.2022).</text:span></text:p>
      <text:p text:style-name="P104"><text:span text:style-name="T68">Dennoch </text:span><text:span text:style-name="T103">bleiben</text:span><text:span text:style-name="T68"> Straflosigkeit </text:span><text:span text:style-name="T103">unt</text:span><text:span text:style-name="T68">er Beamten und die einheitliche Anwendung </text:span><text:span text:style-name="T103">von</text:span><text:span text:style-name="T68"> Antikorruptionsgesetze</text:span><text:span text:style-name="T105">n</text:span><text:span text:style-name="T68"> ein ernstes Problem (USDOS 12.4.2022). Nach jahrzehntelanger MPLA-Herrschaft haben sich Korruption und Klientelismus in fast allen Bereichen des öffentlichen und privaten Lebens verfestigt (FH 28.2.2022). </text:span><text:span text:style-name="T103">Kleinkorruption unter Polizisten, Lehrern und anderen Staatsbediensteten </text:span><text:span text:style-name="T105">bleibt </text:span><text:span text:style-name="T103">weit verbreitet. Die Polizei erpresst Geld von Bürgern und Flüchtlingen, und Gefängnisbeamte erpressen Geld von Familienmitgliedern von Insassen (USDOS 12.4.2022).</text:span></text:p>
      <text:p text:style-name="P6">Quellen:</text:p>
      <text:list xml:id="list104711163043307" text:continue-numbering="true" text:style-name="WWNum2">
        <text:list-item>
          <text:p text:style-name="P131"><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43"><text:span text:style-name="T167">USDOS - US Department of State </text:span><text:span text:style-name="T171">[USA] (12.4.2022)</text:span><text:span text:style-name="T167">: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16" text:outline-level="1"><text:bookmark-start text:name="__RefHeading___Toc4171_297596519"/>Allgemeine Menschenrechtslage<text:bookmark-end text:name="__RefHeading___Toc4171_297596519"/></text:h>
      <text:p text:style-name="P55">Die Menschenrechtslage in Angola hat sich 2021 mit dem Inkrafttreten des neuen Strafgesetzbuchs entscheidend verbessert. Das Gesetzbuch entkriminalisiert gleichgeschlechtliche Handlungen, schützt die Rechte von Kindern <text:span text:style-name="T358">und</text:span> stellt Genitalverstümmelung und sexuelle Belästigung unter Strafe. In weitergehenden Menschenrechtsfragen hat die Regierung jedoch kaum Fortschritte erzielt. Die staatlichen Sicherheitskräfte <text:span text:style-name="T358">sind</text:span> in schwere Menschenrechtsverletzungen verwickelt, darunter Hinrichtungen im Schnellverfahren, übermäßige Gewaltanwendung gegen friedliche Demonstranten und willkürliche Inhaftierungen. Außerdem schränken die Behörden die Arbeit von Journalisten durch drakonische Mediengesetze ein. Die Fälle von sexuellem Missbrauch von Kindern nahmen weiter zu (HRW 13.1.2022). </text:p>
      <text:p text:style-name="P59">Zu den schwerwiegendsten Menschenrechtsverletzungen zählen glaubwürdige Berichte über: rechtswidrige oder willkürliche Tötungen, einschließlich außergerichtlicher Tötungen durch staatliche Sicherheitskräfte; gewaltsames Verschwindenlassen; Fälle von grausamer, unmenschlicher oder erniedrigender Behandlung oder Bestrafung durch staatliche Sicherheitskräfte; harte und lebensbedrohliche Haftbedingungen; willkürliche Inhaftierung; <text:soft-page-break/>politische Gefangene oder Häftlinge; schwerwiegende Einschränkungen der freien Meinungsäußerung und der Pressefreiheit, einschließlich Gewalt, Gewaltandrohung oder ungerechtfertigter Verhaftungen von Journalisten und strafrechtlicher Verleumdungsgesetze; Beeinträchtigung der friedlichen Versammlungsfreiheit; schwerwiegende Korruptionsfälle; fehlende Untersuchung von und Rechenschaftspflicht für geschlechtsspezifische Gewalt; und Verbrechen, die mit Gewalt oder Gewaltandrohung gegen sexuelle Minderheiten verübt werden (USDOS 12.4.2022)</text:p>
      <text:p text:style-name="P30">Die Bürgerrechte sind gesetzlich verankert, aber es kommt nach wie vor häufig zu Rechtsverletzungen, insbesondere für Randgruppen wie die arme städtische Bevölkerung und ländliche Gemeinschaften. <text:span text:style-name="T19">Tr</text:span><text:span text:style-name="T20">otz des bestehenden Rechtsschutzes kommt es immer wieder zu willkürlichen Verhaftungen, Folter und extralegalen Tötungen durch die staatlichen Sicherheitskräfte. </text:span><text:span text:style-name="T30">Vor allem</text:span><text:span text:style-name="T20"> in </text:span><text:span text:style-name="T30">der Region </text:span><text:span text:style-name="T20">Cabinda, wo zivilgesellschaftliche Aktivisten und mutmaßliche FLEC-Anhänge</text:span><text:span text:style-name="T17">r [</text:span><text:span text:style-name="T213">Frente para a Libertação do Enclave de Cabinda</text:span><text:span text:style-name="T17">] sowie deren Familienangehörige willkürlichen Hausdurchsuchungen, willkürliche</text:span><text:span text:style-name="T18">n</text:span><text:span text:style-name="T17"> Inhaftierung</text:span><text:span text:style-name="T18">en</text:span><text:span text:style-name="T17"> und Fo</text:span><text:span text:style-name="T20">lter ausgesetzt sind. In den Diamantenfördergebieten Lunda Norte und Lunda Sul ist die lokale Bevölkerung Menschenrechtsverletzungen durch die Armee, die Polizei und private Sicherheitskräfte ausgesetzt, darunter Folter und außergesetzliche Tötungen. In Luanda und den Provinzhauptstädten werden weibliche Straßenverkäufer routinemäßig von der Polizei gejagt, mit Stöcken geschlagen und sexuell belästigt, wobei ihre Waren beschlagnahmt oder zerstört werden. "Marginalisierte" (d. h. arbeitslose Jugendliche, die verdächtigt werden, Bandenmitglieder zu sein) werden regelmäßig im Schnellverfahren von der Polizei getötet. Im Jahr 2020 betrafen diese willkürlichen Tötungen auch Jugendliche, die gegen die COVID-19-Beschränkungen verstießen (BS 23.2.2022). </text:span><text:span text:style-name="T23">Auch zivile Organisationen und politisch aktive Einzelpersonen, darunter Regierungskritiker, Mitglieder von Oppositionsparteien und Journalisten ber</text:span><text:span text:style-name="T30">ich</text:span><text:span text:style-name="T23">ten, dass die Regierung ihre Aktivitäten und ihre Mitgliedschaft</text:span><text:span text:style-name="T30">en</text:span><text:span text:style-name="T23"> überwacht </text:span><text:span text:style-name="T38">und dass sie</text:span><text:span text:style-name="T23"> aufgrund ihrer angeblichen oder ausdrücklichen regierungsfeindlichen Haltung </text:span><text:span text:style-name="T38">bedroht und schikaniert werden </text:span><text:span text:style-name="T23">(USDOS 12.4.2022).</text:span></text:p>
      <text:p text:style-name="P15"><text:span text:style-name="T21">Die Regierung hat wichtige Schritte unternommen, um Beamte, die Menschenrechtsverletzungen begangen haben, sowie diejenigen, die in Korruption verwickelt waren, zu identifizieren, zu untersuchen, zu verfolgen und zu bestrafen. Dennoch war die Rechenschaftspflicht für Menschenrechtsverletzungen aufgrund fehlender Kontrollen und Gegenmaßnahmen, mangelnder institutioneller Kapazitäten, einer Kultur der Straflosigkeit und der Korruption in der Regierung begrenzt </text:span><text:span text:style-name="T22">(USDOS 12.4.2022).</text:span></text:p>
      <text:p text:style-name="P23"><text:span text:style-name="T24">In der Verfassung und im Gesetz ist das Recht auf freie Meinungsäußerung verankert, auch für Mitglieder der Presse und weiterer Medien, aber die Regierung </text:span><text:span text:style-name="T39">respektiert</text:span><text:span text:style-name="T24"> dieses Recht nicht </text:span><text:soft-page-break/><text:span text:style-name="T24">immer (USDOS 12.4.2022). Der angolanische Staat ist im Besitz der meisten Medien im Land. </text:span><text:span text:style-name="T39">Diese</text:span><text:span text:style-name="T24"> berichten wohlwollend über die Regierung </text:span><text:span text:style-name="T39">und</text:span><text:span text:style-name="T24"> üben nur selten Kritik (FH 28.2.2022). Die Berichterstattung über Korruption ist der vorwiegend</text:span><text:span text:style-name="T30">e</text:span><text:span text:style-name="T24"> Grund für ungestraft</text:span><text:span text:style-name="T30">e</text:span><text:span text:style-name="T24"> Angriffe auf Journalisten (USDOS 12.4.2022). </text:span></text:p>
      <text:p text:style-name="P24"><text:span text:style-name="T24">Sowohl Beleidigung als auch Verleumdung gelten als Straftaten </text:span><text:span text:style-name="T26">(FH 28.2.2022), und w</text:span><text:span text:style-name="T39">erden</text:span><text:span text:style-name="T26"> mit einer Freiheitsstrafe oder einer Geldstrafe geahndet (USDOS 12.4.2022)</text:span><text:span text:style-name="T24">. Das Strafgesetzbuch enthält auch den Straftatbestand des "Missbrauchs der Pressefreiheit", der gegen diejenigen </text:span><text:span text:style-name="T43">angewendet </text:span><text:span text:style-name="T24">werden kann, die der Aufwiegelung, der Hassrede, der Verteidigung faschistischer oder rassistischer Ideologien oder von "Fake News" beschuldigt werden </text:span><text:span text:style-name="T25">(FH 28.2.2022). Die Behörden setzen weiterhin drakonische Mediengesetze ein, um Journalisten zu unterdrücken und zu schikanieren. Im Juni </text:span><text:span text:style-name="T31">2021 </text:span><text:span text:style-name="T25">wurden Journalisten wegen strafbarer Verleumdung angeklagt. Das Committee to Protect Journalists </text:span><text:span text:style-name="T43">(</text:span><text:span text:style-name="T25">CPJ) berichtete von mindestens sechs Fällen strafrechtlicher Verleumdungsklagen gegen Journalisten in Angola seit März 2021 (HRW 13.1.2022). Journalisten be</text:span><text:span text:style-name="T26">klag</text:span><text:span text:style-name="T25">ten, dass die Regierung Verleumdungsgesetze einsetzt, um Berichterstattung</text:span><text:span text:style-name="T26">en</text:span><text:span text:style-name="T25"> über Korruption und Vetternwirtschaft einzuschränken </text:span><text:span text:style-name="T26">(USDOS 12.4.2022). </text:span></text:p>
      <text:p text:style-name="P24"><text:span text:style-name="T26">Die Angst vor Vergeltungsmaßnahmen für die Äußerung von Kritik an der Regierung oder kontroversen Meinungen in privaten Gesprächen hält in Angola an. Selbstzensur ist weit verbreitet und wird durch die Sorge genährt, dass eine vermeintliche Absicht, sich gegen die Regierung zu organisieren, zu Repressalien führen könnte. Die Regierung überwacht aktiv die Online-Aktivitäten (FH 28.2.2022). </text:span><text:span text:style-name="T31">Ferner</text:span><text:span text:style-name="T29"> hielten </text:span><text:span text:style-name="T31">die</text:span><text:span text:style-name="T29"> Angriffe auf die Medienfreiheit an, da die Behörden die Lizenzen privater Fernsehsender aussetzten (AI 29.3.2022).</text:span></text:p>
      <text:p text:style-name="P25"><text:span text:style-name="T26">Die Verfassung und das Gesetz sehen das Recht vor, sich friedlich zu versammeln und zu vereinigen, und die Regierung respektiert diese Rechte </text:span><text:span text:style-name="T28">gelegentlich </text:span><text:span text:style-name="T29">(USDOS 12.4.2022; vgl. FH 28.2.2022)</text:span><text:span text:style-name="T26">. Das Gesetz schreibt vor, dass öffentliche Versammlungen drei Tage vorher schriftlich bei der örtlichen Verwaltung und Polizei angemeldet werden müssen (</text:span><text:span text:style-name="T12">USDOS 12.4.2022). Während die Regierung Lourenço anfangs mehr Toleranz gegenüber öffentlichen Demonstrationen zeigte, werden friedliche Demonstrationen immer noch mit Gewalt und Verhaftungen durch die Sicherheitskräfte beantwortet </text:span><text:span text:style-name="T29">(FH 28.2.2022)</text:span><text:span text:style-name="T12">. Wirtschaftliche und soziale Krisen und Menschenrechtsverletzungen führten zu einer Zunahme </text:span><text:span text:style-name="T40">an</text:span><text:span text:style-name="T12"> Proteste</text:span><text:span text:style-name="T40">n</text:span><text:span text:style-name="T12"> im ganzen Land. Die Sicherheitskräfte verstärkten </text:span><text:span text:style-name="T29">indes</text:span><text:span text:style-name="T12"> landesweit ihre Maßnahmen, um diese zu unterbinden </text:span><text:span text:style-name="T29">(AI 13.1.2022). </text:span><text:span text:style-name="T12">Während des gesamten Jahres 2020 löste die Polizei Protestmärsche gewaltsam auf und nahm Verhaftungen vor, wobei es zeitweise zu mehreren rechtswidrigen Tötungen durch Sicherheitskräfte kam. Auch die Separatisten in der ölreichen Region Cabinda gerieten ins Visier der Regierung</text:span><text:span text:style-name="T28"> (FH 28.2.2022).</text:span></text:p>
      <text:p text:style-name="P26"><text:soft-page-break/><text:span text:style-name="T44">A</text:span><text:span text:style-name="T28">m </text:span><text:span text:style-name="T44">30.</text:span><text:span text:style-name="T28">Jänner 2021 gingen die Sicherheitskräfte gewaltsam gegen einen friedlichen Protest vor, der von der Lunda Tchokwe Protectorate Movement (MPPLT) in der angolanischen Provinz Lunda Norte organisiert w</text:span><text:span text:style-name="T44">u</text:span><text:span text:style-name="T28">rde (FH 28.2.2022; </text:span><text:span text:style-name="T44">vgl. GV 17.2.2021</text:span><text:span text:style-name="T28">). </text:span><text:span text:style-name="T45">Die MPPLT wurde 2006 gegründet und setzt sich für die Autonomie der östlichen Hälfte des an Diamanten reichen angolanischen Territoriums ein. Die Demonstration diente dem Gedenken an den 127. Jahrestag der "internationalen Anerkennung des Rechts des Königreichs Lunda Tchowke", heißt es in einer Erklärung auf der Facebook-Seite der Bewegung. </text:span><text:span text:style-name="T46">Laut Aussagen von Augenzeugen</text:span><text:span text:style-name="T45"> </text:span><text:span text:style-name="T46">herrschte eine kriegsähnliche Atmosphäre </text:span><text:span text:style-name="T45">(GV 17.2.2021). </text:span><text:span text:style-name="T28">Mindestens ein Dutzend Demonstranten wurden von der Polizei getötet, obwohl lokale Menschenrechtsgruppen vermuten, dass die tatsächliche Zahl der Getöteten wesentlich höher ist. In den sozialen Medien kursierende Videos zeigen, wie Polizeikräfte wahllos gegen fliehende Demonstranten vorgehen und mehrere </text:span><text:span text:style-name="T32">f</text:span><text:span text:style-name="T28">estn</text:span><text:span text:style-name="T32">ahme</text:span><text:span text:style-name="T28">n (FH 28.2.2022; </text:span><text:span text:style-name="T44">vgl. GV 17.2.2021</text:span><text:span text:style-name="T28">).</text:span></text:p>
      <text:p text:style-name="P16"><text:span text:style-name="T27">N</text:span><text:span text:style-name="T41">GOs</text:span><text:span text:style-name="T27">, die sich mit Menschenrechten und Staatsführung befassen, werden streng überwacht (FH 28.2.2022). </text:span><text:span text:style-name="T37"><text:s/>Bisweilen schränkt die Regierung willkürlich die Aktivitäten von Vereinigungen ein, die sie als subversiv </text:span><text:span text:style-name="T41">erachtet</text:span><text:span text:style-name="T37"> </text:span><text:span text:style-name="T26">(</text:span><text:span text:style-name="T37">USDOS 12.4.2022). Allerdings hat sich das Umfeld für NGOs seit 2018 verbessert, da die Einflussnahme abgenommen hat und die Bereitschaft der Regierung zum Dialog mit zivilgesellschaftlichen Gruppen gestiegen ist (FH 28.2.2022).</text:span></text:p>
      <text:p text:style-name="P83">Opposition</text:p>
      <text:p text:style-name="P30"><text:span text:style-name="T319">Die Behörden erlauben den Oppositionsparteien im Allgemeinen, sich zu organisieren und Versammlungen abzuhalten (USDOS 12.4.2022).</text:span><text:span text:style-name="T318"> </text:span><text:span text:style-name="T320">Angola hat noch nie eine Machtübergabe zwischen rivalisierenden Parteien erlebt. Dennoch haben die Oppositionsparteien in den letzten Jahren an öffentlicher Unterstützung gewonnen, insbesondere in und um die Hauptstadt Luanda (FH 28.2.2022). </text:span><text:span text:style-name="T318">Bis vor kurzem wurden mutmaßlichen Mitgliedern der politischen und zivilen Opposition die Bürgerrechte verweigert, obwohl sich dies seit Ende 2017 unter der Präsidentschaft von João Lourenço etwas verbessert hat (BS 23.2.2022). Laut Jugendorganisationen der Oppositionsparteien hat die Unterdrückung politisch Andersdenkender in den letzten Jahren </text:span><text:span text:style-name="T322">hingegen </text:span><text:span text:style-name="T318">zugenommen. </text:span><text:span text:style-name="T321">Es kommt zu</text:span><text:span text:style-name="T318"> Fälle</text:span><text:span text:style-name="T321">n</text:span><text:span text:style-name="T318"> von willkürlichen Verhaftungen und Einschüchterung von Regierungskritikern durch staatliche Sicherheitskräfte (FH 28.2.2022).</text:span></text:p>
      <text:p text:style-name="P6">Quellen:</text:p>
      <text:list xml:id="list104710817522027" text:continue-numbering="true" text:style-name="WWNum2">
        <text:list-item>
          <text:p text:style-name="P155"><text:span text:style-name="T144">AI - Amnesty International </text:span><text:span text:style-name="T149">(29.3.2022)</text:span><text:span text:style-name="T144">: The State of the World's Human Rights - Angola 2021, </text:span><text:a xlink:type="simple" xlink:href="https://www.ecoi.net/de/dokument/2070327.html" text:style-name="Internet_20_link" text:visited-style-name="Visited_20_Internet_20_Link"><text:span text:style-name="T119">https://www.ecoi.net/de/dokument/2070327.html</text:span></text:a><text:span text:style-name="T204">, Zugriff 9.8.202</text:span></text:p>
        </text:list-item>
        <text:list-item>
          <text:p text:style-name="P156"><text:span text:style-name="T205">BS - Bertelsmann Stiftung </text:span><text:span text:style-name="T207">(23.2.2022)</text:span><text:span text:style-name="T205">: BTI 2022 Country Report Angola<text:line-break/></text:span><text:a xlink:type="simple" xlink:href="https://www.ecoi.net/en/file/local/2069771/country_report_2022_AGO.pdf" text:style-name="Internet_20_link" text:visited-style-name="Visited_20_Internet_20_Link">https://www.ecoi.net/en/file/local/2069771/country_report_2022_AGO.pdf</text:a><text:span text:style-name="T207">, Zugriff 10.8.2022</text:span></text:p>
        </text:list-item>
        <text:list-item>
          <text:p text:style-name="P157"><text:span text:style-name="T144">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58"><text:span text:style-name="T204">G</text:span><text:span text:style-name="T208">V - Global Voices (17.2.2021): </text:span><text:span text:style-name="T204">Angolans furious after protesters killed in rally by self-determination movement, </text:span><text:a xlink:type="simple" xlink:href="https://globalvoices.org/2021/02/17/angolans-furious-after-protesters-killed-in-rally-by-self-determination-movement/" text:style-name="Internet_20_link" text:visited-style-name="Visited_20_Internet_20_Link"><text:span text:style-name="T121">https://globalvoices.org/2021/02/17/angolans-furious-after-protesters-killed-in-rally-by-self-determination-movement/</text:span></text:a><text:span text:style-name="T144">, </text:span><text:span text:style-name="T151">Zugriff 22.2.2022</text:span></text:p>
        </text:list-item>
        <text:list-item>
          <text:p text:style-name="P159"><text:soft-page-break/><text:span text:style-name="T163">HRW - Human Rights Watch </text:span><text:span text:style-name="T164">(13.1.2022)</text:span><text:span text:style-name="T163">: World Report 2022 - Angola, </text:span><text:a xlink:type="simple" xlink:href="https://www.ecoi.net/de/dokument/2068559.html" text:style-name="Internet_20_link" text:visited-style-name="Visited_20_Internet_20_Link"><text:span text:style-name="T120">https://www.ecoi.net/de/dokument/2068559.html</text:span></text:a><text:span text:style-name="T163">, Zugriff 9.8.2022</text:span></text:p>
        </text:list-item>
        <text:list-item>
          <text:p text:style-name="P156"><text:span text:style-name="T157">USDOS - US Department of State </text:span><text:span text:style-name="T158">[USA] (12.4.2022)</text:span><text:span text:style-name="T157">: 2021 Country Report on Human Rights Practices - Angola, </text:span><text:a xlink:type="simple" xlink:href="https://www.ecoi.net/de/dokument/2071075.html" text:style-name="Internet_20_link" text:visited-style-name="Visited_20_Internet_20_Link"><text:span text:style-name="T156">https://www.ecoi.net/de/dokument/2071075.html</text:span></text:a><text:span text:style-name="T155">, Zugriff 9.8.2022</text:span></text:p>
        </text:list-item>
      </text:list>
      <text:h text:style-name="P116" text:outline-level="1"><text:bookmark-start text:name="__RefHeading___Toc4183_297596519"/>Haftbedingungen<text:bookmark-end text:name="__RefHeading___Toc4183_297596519"/></text:h>
      <text:p text:style-name="P47"><text:span text:style-name="T292">Die Haftbedingungen sind prekär </text:span>(<text:span text:style-name="T292">EDA 10.8.2022</text:span>). Die Bedingungen in den Gefängnissen und Haftanstalten <text:span text:style-name="T323">bleiben</text:span> aufgrund von Überbelegung, mangelnder medizinischer Versorgung, Korruption und Gewalt<text:span text:style-name="T312"> hart und lebensbedrohlich (USDOS 12.4.2022). Die Gefängnisse in Angola sind überfüllt, unhygienisch, unzureichend ausgestattet und von sexuellem Missbrauch geprägt (FH 28.2.2022).</text:span></text:p>
      <text:p text:style-name="P60">Die Haftbedingungen in den städtischen und ländlichen Gebieten <text:span text:style-name="T323">sind</text:span> sehr unterschiedlich. Gefängnisse in ländlichen Gebieten <text:span text:style-name="T323">sind</text:span> weniger überfüllt und verfügen über bessere Rehabilitations-, Ausbildungs- und Wiedereingliederungsdienste. Es <text:span text:style-name="T323">gibt</text:span> keine Berichte über Todesfälle in den Gefängnissen, aber es gab Berichte über Insassen, die aufgrund der schlechten Bedingungen in den Gefängnissen erkrankten, auch bei COVID-19. <text:span text:style-name="T359">I</text:span><text:span text:style-name="T323">n den </text:span>Gefängnissen <text:span text:style-name="T359">gibt es</text:span> nicht immer eine angemessene medizinische Versorgung <text:span text:style-name="T323">gibt </text:span><text:span text:style-name="T359">(</text:span><text:span text:style-name="T323">es fehlt an </text:span>sanitäre<text:span text:style-name="T323">n</text:span> Einrichtungen, Trinkwasser oder Lebensmittel<text:span text:style-name="T359">),</text:span> und es <text:span text:style-name="T323">ist</text:span> üblich, dass die Familien den Gefangenen Lebensmittel br<text:span text:style-name="T323">inge</text:span>n (USDOS 12.4.2022).</text:p>
      <text:p text:style-name="P60">Die Gefängnisse <text:span text:style-name="T323">haben</text:span> eine Gesamtkapazität von 21.000 Insassen, beherbergen aber etwa 25.000 Insassen, von denen etwa 10.000 in Untersuchungshaft <text:span text:style-name="T323">sitzen</text:span>. Das Gefängnissystem h<text:span text:style-name="T324">a</text:span>t eine übermäßige Anzahl von Gefangenen in Untersuchungshaft, da es einen Rückstau an Strafverfahren im Gerichtssystem g<text:span text:style-name="T360">ibt</text:span> (USDOS 12.4.2022).</text:p>
      <text:p text:style-name="P60">Die Behörden h<text:span text:style-name="T360">a</text:span>lten häufig Untersuchungshäftlinge zusammen mit verurteilten Häftlingen fest. Insbesondere in den Provinzgefängnissen w<text:span text:style-name="T360">e</text:span>rden auch Kurzzeithäftlinge zusammen mit Personen untergebracht, die langfristige Haftstrafen für Gewaltverbrechen verbüßen. Häftlinge, die nicht in der Lage <text:span text:style-name="T360">sind</text:span>, gerichtlich verhängte Geldstrafen zu zahlen, bl<text:span text:style-name="T360">ei</text:span>ben nach Beendigung ihrer Strafe oder in Erwartung von Entlassungsanordnungen höherer Gerichte im Gefängnis. Viele Gefangene w<text:span text:style-name="T360">e</text:span>rden länger in Untersuchungshaft gehalten als gesetzlich zulässig, was je nach Schwere und Komplexität des mutmaßlichen Verbrechens zwischen vier und 14 Monaten liegt. Einige Straftäter, darunter auch Gewalttäter, berichteten, dass sie Bußgelder und Bestechungsgelder <text:span text:style-name="T360">gezahlt haben</text:span>, um ihre Freiheit zu erlangen. <text:span text:style-name="T360">Es ist</text:span> unklar, wie verbreitet diese Praxis <text:span text:style-name="T360">ist</text:span> (USDOS 12.4.2022).</text:p>
      <text:p text:style-name="P48"><text:span text:style-name="T42">Es gibt </text:span><text:span text:style-name="T20">ein Büro des Ombudsmanns mit nationaler Zuständigkeit. </text:span><text:span text:style-name="T312">Die Regierung </text:span><text:span text:style-name="T360">lässt</text:span><text:span text:style-name="T312"> Besuche von unabhängigen lokalen und internationalen Menschenrechtsbeobachtern und ausländischen Diplomaten in den Gefängnissen zu. Dennoch ha</text:span><text:span text:style-name="T360">b</text:span><text:span text:style-name="T312">en zivilgesellschaftliche Organisationen </text:span><text:soft-page-break/><text:span text:style-name="T312">Schwierigkeiten, mit Häftlingen in Kontakt zu treten, und die Gefängnisbehörden erschweren ihnen den Zugang zu den Gefängnissen (USDOS 12.4.2022).</text:span></text:p>
      <text:p text:style-name="P9">Quellen:</text:p>
      <text:list xml:id="list104710166373088" text:continue-numbering="true" text:style-name="WWNum2">
        <text:list-item>
          <text:p text:style-name="P144"><text:span text:style-name="T167">E</text:span><text:span text:style-name="T169">DA - Eidgenössisches Departement für Auswärtige Angelenheiten [Schweiz] (10.8.2022): </text:span><text:span text:style-name="T166">Reisehinweise für Angola</text:span><text:span text:style-name="T169">, </text:span><text:a xlink:type="simple" xlink:href="https://www.eda.admin.ch/eda/de/home/vertretungen-und-reisehinweise/angola/reisehinweise-fuerangola.html" text:style-name="Internet_20_link" text:visited-style-name="Visited_20_Internet_20_Link">https://www.eda.admin.ch/eda/de/home/vertretungen-und-reisehinweise/angola/reisehinweise-fuerangola.html</text:a><text:span text:style-name="T169">, Zugriff 10.8.2022</text:span></text:p>
        </text:list-item>
        <text:list-item>
          <text:p text:style-name="P146"><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121">, Zugriff 9.8.2022</text:span></text:p>
        </text:list-item>
        <text:list-item>
          <text:p text:style-name="P147"><text:span text:style-name="T124">USDOS - US Department of State </text:span><text:span text:style-name="T125">[USA] (12.4.2022)</text:span><text:span text:style-name="T124">: 2021 Country Report on Human Rights Practices - Angola, </text:span><text:a xlink:type="simple" xlink:href="https://www.ecoi.net/de/dokument/2071075.html" text:style-name="Internet_20_link" text:visited-style-name="Visited_20_Internet_20_Link"><text:span text:style-name="T122">https://www.ecoi.net/de/dokument/2071075.html</text:span></text:a><text:span text:style-name="T161">, Zugriff 9.8.2022</text:span></text:p>
        </text:list-item>
      </text:list>
      <text:h text:style-name="P116" text:outline-level="1"><text:bookmark-start text:name="__RefHeading___Toc4185_297596519"/>Todesstrafe<text:bookmark-end text:name="__RefHeading___Toc4185_297596519"/></text:h>
      <text:p text:style-name="P61">Angola hat die Todesstrafe im Jahr 1992 völlig abgeschafft (<text:span text:style-name="T281">AI 22.6.20</text:span><text:span text:style-name="T383">18</text:span><text:span text:style-name="T281">; vgl. </text:span><text:span text:style-name="T69">L</text:span><text:span text:style-name="T70">änderdaten.info o.D.</text:span>).</text:p>
      <text:p text:style-name="P7">Quellen:</text:p>
      <text:list xml:id="list104709703312812" text:continue-numbering="true" text:style-name="WWNum2">
        <text:list-item>
          <text:p text:style-name="P181">AI - Amnesty International (22.6.2018): Staaten mit und ohne Todesstrafe, <text:a xlink:type="simple" xlink:href="https://amnesty-todesstrafe.de/2018/06/staaten-mit-und-ohne-todesstrafe/" text:style-name="Internet_20_link" text:visited-style-name="Visited_20_Internet_20_Link">https://amnesty-todesstrafe.de/2018/06/staaten-mit-und-ohne-todesstrafe/</text:a>, Zugriff 10.8.2022</text:p>
        </text:list-item>
        <text:list-item>
          <text:p text:style-name="P160"><text:span text:style-name="T94">L</text:span><text:span text:style-name="T68">änderdaten.info (o.D.): Angola, </text:span><text:a xlink:type="simple" xlink:href="https://www.laenderdaten.info/Afrika/Angola/index.php" text:style-name="Internet_20_link" text:visited-style-name="Visited_20_Internet_20_Link"><text:span text:style-name="T68">https://www.laenderdaten.info/Afrika/Angola/index.php</text:span></text:a><text:span text:style-name="T68">, Zugriff 10.8.2022</text:span></text:p>
        </text:list-item>
      </text:list>
      <text:h text:style-name="P116" text:outline-level="1"><text:bookmark-start text:name="__RefHeading___Toc4187_297596519"/>Religionsfreiheit<text:bookmark-end text:name="__RefHeading___Toc4187_297596519"/></text:h>
      <text:p text:style-name="P49"><text:span text:style-name="T304">Von den ca. </text:span><text:span text:style-name="T308">34</text:span><text:span text:style-name="T304">,</text:span><text:span text:style-name="T308">8</text:span><text:span text:style-name="T304"> Millionen Angolanern sind </text:span><text:span text:style-name="T305">41,</text:span><text:span text:style-name="T308">1</text:span><text:span text:style-name="T304"> </text:span><text:span text:style-name="T306">Prozent </text:span><text:span text:style-name="T309">Katholiken</text:span><text:span text:style-name="T304"> </text:span><text:span text:style-name="T309">und </text:span><text:span text:style-name="T305">38,1 Prozent </text:span><text:span text:style-name="T306">Protestanten. </text:span><text:span text:style-name="T305">8,6 Prozent der Bevölkerung gehören</text:span><text:span text:style-name="T307"> traditionellen Religionen</text:span><text:span text:style-name="T305"> und 12,3 Prozent keiner Glaubensrichtung an (CIA </text:span><text:span text:style-name="T308">2.8.2022</text:span><text:span text:style-name="T310">). </text:span></text:p>
      <text:p text:style-name="P49"><text:span text:style-name="T65">Die Verfassung definiert den Staat als säkular, verbietet religiöse Diskriminierung und sieht Religionsfreiheit vor. </text:span><text:span text:style-name="T64">Sie</text:span><text:span text:style-name="T65"> verpflichtet den Staat, Kirchen und Religionsgemeinschaften zu schützen, solange sie sich an das Gesetz halten (USDOS </text:span><text:span text:style-name="T66">2.</text:span><text:span text:style-name="T67">6</text:span><text:span text:style-name="T66">.2022). </text:span><text:span text:style-name="T310">Die Verfassung garantiert die Religionsfreiheit, aber die Regierung legt den religiösen Gruppen strenge Kriterien für die offizielle Anerkennung auf, die für den legalen Bau von Gotteshäusern erforderlich ist. Vor allem viele Pfingstkirchen, die in Angola einen großen sozialen Einfluss haben, sind nicht registriert (</text:span><text:span text:style-name="T303">FH 28.2.2022</text:span><text:span text:style-name="T310">). Zwar ist die Religionsfreiheit gesetzlich geschützt, doch sind Randkirchen und religiöse Bewegungen sowie die kleine angolanische muslimische Gemeinschaft systematischen Repressionen ausgesetzt, einschließlich der Zerstörung von "illegalen" Gebetsstätten und Polizeigewalt (BS 23.2.2022).</text:span></text:p>
      <text:p text:style-name="P54"><text:span text:style-name="T311">Das Gesetz schreibt vor, dass sich religiöse Gruppen registrieren lassen müssen, um staatlich anerkannt zu werden. Das Kulturministerium ist über das INAR </text:span><text:span text:style-name="T16">[</text:span><text:span text:style-name="T212">Instituto Nacional dos Assuntos Religiosos</text:span><text:span text:style-name="T16">] </text:span><text:span text:style-name="T311">die Entscheidungsbehörde für das Registrierungsverfahren und übt eine Aufsichtsfunktion für religiöse Aktivitäten aus. Das INAR analysiert </text:span><text:span text:style-name="T337">auch </text:span><text:span text:style-name="T311">die religiösen Lehren, um </text:span><text:soft-page-break/><text:span text:style-name="T311">sicherzustellen, dass sie mit der Verfassung vereinbar sind. Es gibt 81 anerkannte religiöse Gruppen und mehr als 1.100 nicht anerkannte religiöse Gruppen im Land. Der Baha'i-Glaube und die Weltmessianische Kirche sind die einzigen beiden nichtchristlichen registrierten religiösen Organisationen. Zu den anderen anerkannten Religionsgemeinschaften gehören 50 protestantische Konfessionen wie Anglikaner, Baptisten, Evangelische, Lutheraner, Mennoniten, Methodisten und Siebenten-Tags-Adventisten, die Kirche Jesu Christi der Heiligen der Letzten Tage, 28 afrikanische messianische Konfessionen und die katholische Kirche (USDOS 2.6.2022). Es gibt keine registrierten muslimischen Gruppen, obwohl die muslimischen Gemeinschaften lautstark ihre Anerkennung und das Recht auf freie Religionsausübung fordert (</text:span><text:span text:style-name="T303">FH 28.2.2022; </text:span><text:span text:style-name="T311"><text:s/>vgl. USDOS 2.6.2022).</text:span></text:p>
      <text:p text:style-name="P7">Quellen:</text:p>
      <text:list xml:id="list104711315144754" text:continue-numbering="true" text:style-name="WWNum2">
        <text:list-item>
          <text:p text:style-name="P165"><text:span text:style-name="T178">BS - Bertelsmann Stiftung </text:span><text:span text:style-name="T180">(23.2.2022)</text:span><text:span text:style-name="T178">: BTI 2022 Country Report Angola,</text:span><text:span text:style-name="T188"><text:line-break/></text:span><text:a xlink:type="simple" xlink:href="https://www.ecoi.net/en/file/local/2069771/country_report_2022_AGO.pdf" text:style-name="Internet_20_link" text:visited-style-name="Visited_20_Internet_20_Link"><text:span text:style-name="T188">https://www.ecoi.net/en/file/local/2069771/country_report_2022_AGO.pdf</text:span></text:a><text:span text:style-name="T189">, Zugriff 10.8.2022</text:span></text:p>
        </text:list-item>
        <text:list-item>
          <text:p text:style-name="P166"><text:span text:style-name="T178">CIA - Central Intelligence Agency [USA] (2.8.2022): The world factbook - </text:span><text:span text:style-name="T183">Angola</text:span><text:span text:style-name="T178">, </text:span><text:a xlink:type="simple" xlink:href="https://www.cia.gov/the-world-factbook/countries/angola/#government" text:style-name="Internet_20_link" text:visited-style-name="Visited_20_Internet_20_Link">https://www.cia.gov/the-world-factbook/countries/angola/#government</text:a><text:span text:style-name="T178">, Zugriff 10.8.2022</text:span></text:p>
        </text:list-item>
        <text:list-item>
          <text:p text:style-name="P132"><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48"><text:span text:style-name="T152">USDOS - US Department of State </text:span><text:span text:style-name="T153">[USA] </text:span><text:span text:style-name="T154">(2.6.2022)</text:span><text:span text:style-name="T152">: 2021 Report on International Religious Freedom - Angola, </text:span><text:a xlink:type="simple" xlink:href="https://www.ecoi.net/de/dokument/2074067.html" text:style-name="Internet_20_link" text:visited-style-name="Visited_20_Internet_20_Link"><text:span text:style-name="T118">https://www.ecoi.net/de/dokument/2074067.html</text:span></text:a><text:span text:style-name="T152">, Zugriff 9.8.2022 </text:span></text:p>
        </text:list-item>
      </text:list>
      <text:h text:style-name="P116" text:outline-level="1"><text:bookmark-start text:name="__RefHeading___Toc4195_297596519"/>Minderheiten<text:bookmark-end text:name="__RefHeading___Toc4195_297596519"/></text:h>
      <text:p text:style-name="P31">Die im Feb<text:span text:style-name="T338">e</text:span>r <text:span text:style-name="T338">2021</text:span> in Kraft getretene Revision des Strafgesetzbuchs enthält mehrere Bestimmungen, die Diskriminierung aufgrund von Hautfarbe, Rasse und ethnischer Zugehörigkeit unter Strafe stellen. Der Nationale Menschenrechtsplan 2020-2022 enthält Maßnahmen zur Eindämmung von Rassendiskriminierung. Berichte über rassistische oder ethnische Gewalt sind selten. In der Verfassung wird nicht ausdrücklich auf die Rechte indigener Völker verwiesen, und es gibt kein spezielles Gesetz zum Schutz ihrer Rechte und Ökosysteme. Eine N<text:span text:style-name="T302">G</text:span>O schätzte, dass 14.000 Angehörige der indigenen Gruppe der San, die in den südlichen Provinzen Huila, Cunene, Cuando Cubango und Moxico verstreut leben, diskriminiert werden und keinen angemessenen Zugang zu grundlegenden staatlichen Dienstleistungen haben, einschließlich medizinischer Versorgung, Bildung und Personalausweisen (<text:span text:style-name="T302">USDOS 12.4.2022</text:span>). <text:span text:style-name="T302">Zudem wurde die seminomadische Bevölkerung der Khoi und </text:span><text:span text:style-name="T325">der </text:span><text:span text:style-name="T302">San in den südlichen Provinzen von einer lang anhaltenden Dürre, die von der Regierung weitgehend ignoriert wurde, besonders hart getroffen (FH 28.2.2022).</text:span><text:span text:style-name="T296"> Das Land hat mehrere Sprachgruppen, von denen viele in der Regierung vertreten </text:span><text:span text:style-name="T326">sind</text:span><text:span text:style-name="T296"> (USDOS 12.4.2022). </text:span></text:p>
      <text:p text:style-name="P7">Quellen:</text:p>
      <text:list xml:id="list104710518826411" text:continue-numbering="true" text:style-name="WWNum2">
        <text:list-item>
          <text:p text:style-name="P133"><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61"><text:soft-page-break/><text:span text:style-name="T167">USDOS - US Department of State </text:span><text:span text:style-name="T171">[USA] (12.4.2022)</text:span><text:span text:style-name="T167">: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16" text:outline-level="1"><text:bookmark-start text:name="__RefHeading___Toc4203_297596519"/>Relevante Bevölkerungsgruppen<text:bookmark-end text:name="__RefHeading___Toc4203_297596519"/></text:h>
      <text:h text:style-name="P118" text:outline-level="2"><text:bookmark-start text:name="__RefHeading___Toc4205_297596519"/><text:span text:style-name="T5">F</text:span><text:span text:style-name="T6">rauen</text:span><text:bookmark-end text:name="__RefHeading___Toc4205_297596519"/></text:h>
      <text:p text:style-name="P34"><text:span text:style-name="T296">Gemäß Verfassung und Gesetz genießen Frauen die gleichen Rechte und den gleichen Rechtsstatus wie Männer. Die Regierung setzt das Gesetz jedoch nicht wirksam durch, und die gesellschaftliche Diskriminierung von Frauen stellt weiterhin ein Problem dar, insbesondere in ländlichen Gebieten. Das Gewohnheitsrecht hat, vor allem in den ländlichen Gebieten, Vorrang vor dem Zivilrecht und wirkt sich mitunter negativ auf das Recht der Frauen aus; </text:span><text:span text:style-name="T325">z.B. beim Erben von </text:span><text:span text:style-name="T296">Eigentum (USDOS 12.4.2022).</text:span></text:p>
      <text:p text:style-name="P32">Vergewaltigung, einschließlich Vergewaltigung in der Ehe und in der Partnerschaft, ist illegal und wird im Falle einer Verurteilung mit bis zu 12 Jahren Haft geahndet, je nach Schwere der Tat. Begrenzte Ermittlungsressourcen, unzureichende forensische Fähigkeiten und ein ineffizientes Justizsystem verhinderten in den meisten Fällen eine Strafverfolgung. Das Ministerium für Justiz und Menschenrechte arbeitete mit dem Innenministerium zusammen, um die Zahl der weiblichen Polizeibeamten zu erhöhen und die Reaktion der Polizei auf Vergewaltigungsvorwürfe zu verbessern <text:span text:style-name="T295">(USDOS 12.4.2022).</text:span></text:p>
      <text:p text:style-name="P31">Das Gesetz stellt häusliche Gewalt unter Strafe und belegt Straftäter je nach Schwere des Vergehens mit Haftstrafen von bis zu acht Jahren und Geldstrafen. Das Ministerium für Justiz und Menschenrechte unterh<text:span text:style-name="T361">ä</text:span>lt ein Programm mit der angolanischen Anwaltskammer, um misshandelten Frauen kostenlosen Rechtsbeistand zu gewähren. <text:span text:style-name="T361">Es wurden</text:span> Beratungszentren ein<text:span text:style-name="T361">gerichtet</text:span>, um Familien bei der Bewältigung von häuslicher Gewalt zu helfen<text:span text:style-name="T295">. </text:span><text:span text:style-name="T361">Zudem leitet d</text:span><text:span text:style-name="T295">as Ministerium für Sozialhilfe eine ressortübergreifende Informationskampagne über Frauenrechte und häusliche Gewalt. </text:span><text:span text:style-name="T361">Auf</text:span><text:span text:style-name="T295"> nationaler, provinzieller und kommunaler Ebene </text:span><text:span text:style-name="T361">werden </text:span><text:span text:style-name="T295">Workshops und Schulungen </text:span><text:span text:style-name="T361">veranstaltet</text:span><text:span text:style-name="T295"> </text:span><text:span text:style-name="T296">(USDOS 12.4.2022).</text:span></text:p>
      <text:p text:style-name="P62"><text:span text:style-name="T326">S</text:span>exuelle Belästigung ist allgemein üblich und nicht illegal; kann jedoch im Rahmen der Gesetze über Körperverletzung und Verleumdung strafrechtlich verfolgt werden <text:span text:style-name="T295">(USDOS 12.4.2022).</text:span></text:p>
      <text:p text:style-name="P51"><text:span text:style-name="T296">Das Gesetz sieht gleichen Lohn für gleiche Arbeit vor, obwohl Frauen im Allgemeinen niedrige Positionen inneha</text:span><text:span text:style-name="T361">b</text:span><text:span text:style-name="T296">en (USDOS 12.4.2022). </text:span><text:span text:style-name="T363">D</text:span><text:span text:style-name="T301">ie Ungleichheit zwischen den Geschlechtern </text:span><text:span text:style-name="T363">stellt insbesondere auf dem Arbeitsmarkt </text:span><text:span text:style-name="T301">ein Problem </text:span><text:span text:style-name="T296">dar</text:span><text:span text:style-name="T301">, wo Frauen die Hauptlast in der informellen Subsistenzwirtschaft tragen (BS 23.2.2022). Frauen werden am Arbeitsplatz diskriminiert, was es ihnen schwer macht, in höhere Positionen aufzusteigen. </text:span><text:span text:style-name="T361">Zudem können</text:span><text:span text:style-name="T301"> gewohnheitsrechtliche Praktiken dazu führen, dass Frauen ungleiche Erbschaftsrechte haben (FH 28.2.2022). </text:span></text:p>
      <text:p text:style-name="P50"><text:soft-page-break/><text:span text:style-name="T296">Es gibt keine Gesetze, die die Beteiligung von Frauen und Angehörigen von Minderheitengruppen, am politischen Prozess einschränken, und sie beteiligen sich tatsächlich </text:span><text:span text:style-name="T301">(USDOS 12.4.2022). <text:s/>Frauenrechtsaktivistinnen sind im politischen Leben zunehmend präsent (FH 28.2.2022).</text:span><text:span text:style-name="T296"> Angola hat nominell Frauen im öffentlichen Bereich (und in politische Positionen) gefördert (BS 23.2.2022). Von den 220 Abgeordneten in der Nationalversammlung sind 65 </text:span><text:span text:style-name="T362">(</text:span><text:span text:style-name="T296">30 Prozent</text:span><text:span text:style-name="T362">)</text:span><text:span text:style-name="T296"> Frauen. Vier von 18 Provinzgouverneure</text:span><text:span text:style-name="T362">n</text:span><text:span text:style-name="T296"> sind Frauen, das sind doppelt so viele wie in den Jahren 2018 und 2019. 33 Prozent der Minister im Kabinett sind Frauen (USDOS 12.4.2022). </text:span></text:p>
      <text:p text:style-name="P33"><text:span text:style-name="T296">Ferner</text:span><text:span text:style-name="T295"> </text:span>g<text:span text:style-name="T363">ibt</text:span> <text:span text:style-name="T295">es </text:span>vereinzelt Berichte darüber, dass einige Gemeinden Frauen und Kinder misshandeln, weil diese der Hexerei bezichtigt w<text:span text:style-name="T363">e</text:span>rden <text:span text:style-name="T295">(USDOS 12.4.2022).</text:span></text:p>
      <text:p text:style-name="P7">Quellen:</text:p>
      <text:list xml:id="list104711262423999" text:continue-numbering="true" text:style-name="WWNum2">
        <text:list-item>
          <text:p text:style-name="P149"><text:span text:style-name="T205">BS - Bertelsmann Stiftung </text:span><text:span text:style-name="T207">(23.2.2022)</text:span><text:span text:style-name="T205">: BTI 2022 Country Report Angola,<text:line-break/></text:span><text:a xlink:type="simple" xlink:href="https://www.ecoi.net/en/file/local/2069771/country_report_2022_AGO.pdf" text:style-name="Internet_20_link" text:visited-style-name="Visited_20_Internet_20_Link">https://www.ecoi.net/en/file/local/2069771/country_report_2022_AGO.pdf</text:a><text:span text:style-name="T207">, Zugriff 10.8.2022</text:span></text:p>
        </text:list-item>
        <text:list-item>
          <text:p text:style-name="P150"><text:span text:style-name="T144">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51"><text:span text:style-name="T144">USDOS - US Department of State </text:span><text:span text:style-name="T145">[USA] (12.4.2022)</text:span><text:span text:style-name="T144">: 2021 Country Report on Human Rights Practices - Angola, </text:span><text:a xlink:type="simple" xlink:href="https://www.ecoi.net/de/dokument/2071075.html" text:style-name="Internet_20_link" text:visited-style-name="Visited_20_Internet_20_Link">https://www.ecoi.net/de/dokument/2071075.html</text:a><text:span text:style-name="T207">, </text:span><text:span text:style-name="T144">Zugriff 9.8.2022</text:span></text:p>
        </text:list-item>
      </text:list>
      <text:h text:style-name="P119" text:outline-level="2"><text:bookmark-start text:name="__RefHeading___Toc4207_297596519"/>Kinder<text:bookmark-end text:name="__RefHeading___Toc4207_297596519"/></text:h>
      <text:p text:style-name="P35">Die Staatsbürgerschaft wird mit der Geburt im Land oder von den Eltern erworben. Die Regierung registriert nicht alle Geburten <text:span text:style-name="T293">automatisch</text:span>. Die Regierung erlaubt Kindern den Schulbesuch ohne Geburtsregistrierung, allerdings nur bis zur sechsten Klasse. Seit 2019 haben 1,9 Millionen Menschen im Rahmen der Kampagne der Regierung zur Registrierung von Geburten und zur Ausstellung von Ausweispapieren ihre ersten Ausweispapiere erhalten (<text:span text:style-name="T293">USDOS 12.4.2022</text:span>).</text:p>
      <text:p text:style-name="P36">Der Schulbesuch ist kostenlos und für Kinder mit Schulausweis bis zur neunten Klasse obligatorisch. Schüler in öffentlichen Schulen m<text:span text:style-name="T364">üssen</text:span> oft erhebliche zusätzliche Kosten wie Bücher oder unregelmäßige Gebühren direkt an die Bildungsbehörden zahlen, um <text:span text:style-name="T294">sich </text:span>einen Platz zu garantieren. Das Bildungsministerium schätzt, dass ein bis zwei Millionen Kinder nicht zur Schule g<text:span text:style-name="T294">eh</text:span>en, weil es an Lehrern und Schulen mangelt. Berichten zufolge schickten Eltern, insbesondere in ländlichen Gebieten, eher <text:span text:style-name="T326">Buben</text:span> als Mädchen zur Schule. Nach Angaben der UNESCO waren die Einschulungsquoten bei <text:span text:style-name="T326">Buben</text:span> höher als bei Mädchen, insbesondere in der Sekundarstufe (<text:span text:style-name="T293">USDOS 12.4.2022</text:span>).</text:p>
      <text:p text:style-name="P64">Kindesmissbrauch ist weit verbreitet. Berichte über körperliche Misshandlungen in der Familie sind an der Tagesordnung (USDOS 12.4.2022). <text:span text:style-name="T297">Die Behörden bemühen sich, die Rechte von Kindern zu schützen, da die Fälle von sexuellem Missbrauch von Kindern weiter zunehmen (HRW 13.1.2022).</text:span> Das Ministerium für Sozialhilfe bietet Programme für Opfer von Kindesmissbrauch und für gefährdete Kinder an; die landesweite Umsetzung solcher Programme <text:span text:style-name="T326">bleibt</text:span> jedoch ein Problem. <text:span text:style-name="T365">I</text:span>m Jahr 2020 <text:span text:style-name="T365">haben </text:span>das Ministerium für Kultur und das Nationale Institut für Kinder <text:soft-page-break/>(INAC) eine Hotline namens "SOS Kind" eingerichtet, um Gewalt gegen Kinder zu melden. Laut INAC gingen bei der Hotline zwischen Juni 2020 und Juni 2021 4.274 Meldungen über sexuelle Gewalt gegen Kinder ein. Hingegen, gab es laut Angaben des örtlichen UNICEF-Büros Berichte, dass mehr als 50.000 Kinder unter irgendeiner Form von Kindesmissbrauch <text:span text:style-name="T365">ge</text:span>litten <text:span text:style-name="T365">haben</text:span> (USDOS 12.4.2022). <text:span text:style-name="T327">Gemäß l</text:span>okale<text:span text:style-name="T327">n</text:span> Kinderrechtsaktivisten, spiegeln die offiziellen Zahlen der Regierung nur die gemeldeten Fälle von sexuellem Missbrauch wider. In vielen Fällen bieten die Täter der Familie des Opfers Geld an, um sie davon zu überzeugen, den Missbrauch nicht anzuzeigen oder ein Strafverfahren einzustellen <text:span text:style-name="T298">(HRW 13.1.2022).</text:span></text:p>
      <text:p text:style-name="P63">Das gesetzliche Heiratsalter mit elterlicher Zustimmung liegt bei 15 Jahren für Mädchen und 16 Jahren für <text:span text:style-name="T366">Burschen</text:span>. Die Regierung setzt diese Beschränkung nicht wirksam durch. Das traditionelle Heiratsalter in den unteren Einkommensschichten fällt mit dem Beginn der Pubertät zusammen. Nach Angaben von UNICEF waren 6 Prozent der Männer <text:span text:style-name="T366">und 30 Prozent der Frauen </text:span>zwischen 20 und 24 Jahren vor dem 18. Lebensjahr verheiratet oder liiert, 7 Prozent der Frauen <text:span text:style-name="T367">bereits vor dem 15. Lebensjahr</text:span> (USDOS 12.4.2022).</text:p>
      <text:p text:style-name="P63">Menschenhandel und kommerzielle sexuelle Ausbeutung von Kindern sind illegal. Die Polizei <text:span text:style-name="T327">setzt</text:span> die Gesetze nicht aktiv durch, und lokale NGOs äußern sich besorgt über die sexuelle Ausbeutung von Kindern. Das Gesetz verbietet die Verwendung von Kindern zur Herstellung von Pornografie; es verbietet jedoch nicht die Beschaffung oder das Anbieten eines Kindes für die Herstellung von Pornografie oder die Verwendung, Beschaffung oder das Anbieten eines Kindes für pornografische Darbietungen. Dennoch gelten sexuelle Beziehungen zwischen einem Erwachsenen und einem Kind unter 12 Jahren als Vergewaltigung, die mit einer Freiheitsstrafe von acht bis 12 Jahren bestraft werden kann. Sexuelle Beziehungen mit einem Kind zwischen 12 und 17 Jahren gelten als sexueller Missbrauch, und verurteilte Straftäter können zu zwei bis acht Jahren Gefängnis verurteilt werden. Das gesetzliche Mindestalter für einvernehmlichen Sex liegt bei 18 Jahren. Begrenzte Ermittlungsressourcen und ein unzureichendes Justizsystem verhinderten in den meisten Fällen eine Strafverfolgung. Im Laufe des Jahres <text:span text:style-name="T327">2021</text:span> gab es Berichte über Strafverfolgungen (USDOS 12.4.2022).</text:p>
      <text:p text:style-name="P65">Im September <text:span text:style-name="T365">2021</text:span> deckte das Ministerium für Soziales, Familie und Frauenförderung die Existenz eines Kinderprostitutionsnetzes in dem Fischerdorf Cahota in der Provinz Benguela auf, das angeblich von chinesischen Migranten kontrolliert w<text:span text:style-name="T366">urde</text:span>. In Medienberichten wurde behauptet, dass Dutzende von Mädchen, einige erst 13 Jahre alt, schwanger geworden seien und mindestens 17 Mädchen Kinder von chinesischen Männern zur Welt gebracht hätten, nachdem sie sexuell missbraucht worden waren. Im Oktober hatten die Behörden mindestens einen Mann im Zusammenhang mit dem Fall verhaftet, und die polizeilichen Ermittlungen dauerten noch an. Die <text:soft-page-break/>Regierung gab öffentlich <text:span text:style-name="T366">nicht </text:span>bekannt, ob und welche Art von Hilfe sie den Opfern gewährt hat <text:span text:style-name="T298">(HRW 13.1.2022).</text:span></text:p>
      <text:p text:style-name="P63">Die extreme Armut und der wirtschaftliche Niedergang in den letzten Jahren haben zu einem Anstieg der Zahl <text:span text:style-name="T367">an</text:span> Kinder<text:span text:style-name="T367">n</text:span> geführt, die auf der Straße leben, insbesondere in der Hauptstadt. Diese Kinder, deren Zahl auf mehrere Hundert bis Tausend geschätzt wird, ha<text:span text:style-name="T295">b</text:span>en keinen Zugang zu medizinischer Versorgung oder Bildung, m<text:span text:style-name="T295">ü</text:span>ssen oft betteln oder Müll aufsammeln, um zu überleben, und <text:span text:style-name="T295">sind</text:span> der Ausbeutung aussetzten. Im Laufe des Jahres <text:span text:style-name="T327">2021 </text:span>traf das INAC mit ehemaligen Straßenkindern zusammen, um das Problem besser zu verstehen und einen Plan zur Bewältigung des wachsenden Problems auszuarbeiten (USDOS 12.4.2022).</text:p>
      <text:p text:style-name="P7">Quellen:</text:p>
      <text:list xml:id="list104709471662470" text:continue-numbering="true" text:style-name="WWNum2">
        <text:list-item>
          <text:p text:style-name="P134"><text:span text:style-name="T167">HRW - Human Rights Watch </text:span><text:span text:style-name="T171">(13.1.2022)</text:span><text:span text:style-name="T167">: World Report 2022 - Angola, </text:span><text:a xlink:type="simple" xlink:href="https://www.ecoi.net/de/dokument/2068559.html" text:style-name="Internet_20_link" text:visited-style-name="Visited_20_Internet_20_Link">https://www.ecoi.net/de/dokument/2068559.html</text:a><text:span text:style-name="T152">, Zugriff 9.8.2022</text:span></text:p>
        </text:list-item>
        <text:list-item>
          <text:p text:style-name="P151"><text:span text:style-name="T167">USDOS - US Department of State </text:span><text:span text:style-name="T171">[USA] (12.4.2022)</text:span><text:span text:style-name="T167">: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20" text:outline-level="2"><text:bookmark-start text:name="__RefHeading___Toc7862_839276452"/><text:span text:style-name="T368">Angehörige s</text:span><text:span text:style-name="T48">exuelle</text:span><text:span text:style-name="T368">r</text:span><text:span text:style-name="T48"> Minderheiten</text:span><text:bookmark-end text:name="__RefHeading___Toc7862_839276452"/></text:h>
      <text:p text:style-name="P37"><text:span text:style-name="T222">Die Verfassung verbietet alle Formen der Diskriminierung, geht aber nicht speziell auf die sexuelle Ausrichtung oder die Geschlechtsidentität ein </text:span><text:span text:style-name="T223">(USDOS 12.4.2022; vgl. AA 10.8.2022)</text:span><text:span text:style-name="T222">. Gleichgeschlechtliche Beziehungen waren in Angola bis J</text:span><text:span text:style-name="T224">ä</text:span><text:span text:style-name="T222">n</text:span><text:span text:style-name="T224">ne</text:span><text:span text:style-name="T222">r 2019 verboten, </text:span><text:span text:style-name="T224">bis</text:span><text:span text:style-name="T222"> das Parlament ein neues Strafgesetzbuch verabschiedete, </text:span><text:span text:style-name="T225">welches </text:span><text:span text:style-name="T222">das historische Gesetz über "</text:span><text:span text:style-name="T224">Untugend</text:span><text:span text:style-name="T222"> gegen die Natur" nicht enth</text:span><text:span text:style-name="T225">ä</text:span><text:span text:style-name="T222">lt. Im selben Monat verbot der Gesetzgeber auch die Diskriminierung aufgrund der sexuellen Ausrichtung </text:span><text:span text:style-name="T224">(FH 28.2.2022).</text:span><text:span text:style-name="T222"> </text:span><text:span text:style-name="T226">Die Neufassung des angolanischen Strafgesetzbuches enthält keine strafrechtlichen Bestimmungen zu gleichgeschlechtlichen Handlungen mehr, stellt </text:span><text:span text:style-name="T227">jedoch </text:span><text:span text:style-name="T226">sexuelle Orientierung und sexuelle Identität nicht als gesondertes Merkmal hervor </text:span><text:span text:style-name="T224">(</text:span><text:span text:style-name="T222">AA 10.8.2022</text:span><text:span text:style-name="T224">).</text:span></text:p>
      <text:p text:style-name="P37"><text:span text:style-name="T222">Am 11.</text:span><text:span text:style-name="T223">2.2021</text:span><text:span text:style-name="T222"> traten </text:span><text:span text:style-name="T225">die</text:span><text:span text:style-name="T222"> Änderungen des Strafgesetzbuchs in Kraft, die gleichgeschlechtliche sexuelle Beziehungen entkriminalisieren und Gewalttaten oder Diskriminierung aufgrund der sexuellen Ausrichtung einer Person unter Strafe stellen. Transgender- und Intersex-Personen sind in der neuen Gesetzgebung nicht ausdrücklich </text:span><text:span text:style-name="T223">erwähnt</text:span><text:span text:style-name="T222">, und auch die gleichgeschlechtliche Ehe wird nicht anerkannt (USDOS 12.4.2022).</text:span> Die Diskussion von Fragen, die <text:span text:style-name="T368">Angehörige sexueller Minderheiten</text:span> betreffen, wurde in der Vergangenheit als Tabu betrachtet, und solche Themen waren in der politischen Debatte nicht vertreten. Dies hat sich mit der Verabschiedung eines neuen Strafgesetzes durch das Parlament <text:span text:style-name="T328">etwas</text:span> geändert <text:span text:style-name="T292">(</text:span><text:span text:style-name="T60">FH 28.2.2022).</text:span></text:p>
      <text:p text:style-name="P66"><text:span text:style-name="T61">D</text:span><text:span text:style-name="T62">ennoch</text:span><text:span text:style-name="T61"> berichteten</text:span><text:span text:style-name="T62"> l</text:span><text:span text:style-name="T61">okale N</text:span><text:span text:style-name="T62">G</text:span><text:span text:style-name="T61">O</text:span><text:span text:style-name="T62">s</text:span><text:span text:style-name="T61">, dass </text:span><text:span text:style-name="T63">Angehörige sexueller Minderheiten</text:span><text:span text:style-name="T61"> Gewalt, Diskriminierung und Belästigung ausgesetzt sind. Die Regierung leitete über ihre Gesundheitsbehörden eine Reihe von Initiativen ein, um die Diskriminierung </text:span><text:span text:style-name="T63">solcher</text:span><text:span text:style-name="T61"> Personen zu </text:span><text:soft-page-break/><text:span text:style-name="T61">verringern. </text:span><text:span text:style-name="T62">Ferner wird </text:span><text:span text:style-name="T61">Diskriminierung selten gemeldet. </text:span><text:span text:style-name="T62">Betroffene </text:span><text:span text:style-name="T63">erklärten</text:span><text:span text:style-name="T61">, dass die Polizei sic</text:span><text:span text:style-name="T62">h</text:span><text:span text:style-name="T61"> weigert, ihre Beschwerden zu registrieren. Das Gesundheitsministerium arbeitet weiterhin mit dem Nationalen Institut zur Bekämpfung von HIV/AIDS zusammen, um den Zugang zu Gesundheitsdiensten und Sexualerziehung für </text:span><text:span text:style-name="T63">Angehörige sexueller Minderheiten</text:span><text:span text:style-name="T61"> zu verbessern (USDOS 12.4.2022).</text:span></text:p>
      <text:p text:style-name="P7">Quellen:</text:p>
      <text:list xml:id="list104709504498201" text:continue-numbering="true" text:style-name="WWNum2">
        <text:list-item>
          <text:p text:style-name="P135"><text:span text:style-name="T124">A</text:span><text:span text:style-name="T126">A - Auswärtiges Amt [Deutschland] (10.8.2022): </text:span><text:span text:style-name="T123">Angola - Reise- und Sicherheitshinweise</text:span><text:span text:style-name="T126">, Aktuelles, </text:span><text:a xlink:type="simple" xlink:href="https://www.auswaertiges-amt.de/de/aussenpolitik/laender/angola-node/angolasicherheit/208118#content₀" text:style-name="Internet_20_link" text:visited-style-name="Visited_20_Internet_20_Link"><text:span text:style-name="T68">https://www.auswaertiges-amt.de/de/aussenpolitik/laender/angola-node/angolasicherheit/208118#content₀</text:span></text:a><text:span text:style-name="T126">, Zugriff 10.8.2022</text:span></text:p>
        </text:list-item>
        <text:list-item>
          <text:p text:style-name="P162"><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45"><text:span text:style-name="T167">USDOS - US Department of State </text:span><text:span text:style-name="T171">[USA] (12.4.2022)</text:span><text:span text:style-name="T167">: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16" text:outline-level="1"><text:bookmark-start text:name="__RefHeading___Toc4213_297596519"/>Bewegungsfreiheit<text:bookmark-end text:name="__RefHeading___Toc4213_297596519"/></text:h>
      <text:p text:style-name="P38">Die Verfassung und die Gesetze gewährleisten Bewegungsfreiheit innerhalb des Landes, Auslandsreisen, Immigration und Rückkehr, jedoch werden diese Rechte manchmal von der Regierung eingeschränkt. Dokumentenkontrollen an den Flughäfen und auf den Straßen des Landes <text:span text:style-name="T369">sind</text:span> an der Tagesordnung. Berichten lokaler NGOs zufolge erpressen einige Polizeibeamte trotz eines zunehmenden Rückgangs der Fälle weiterhin Geld von Zivilisten an Kontrollpunkten und bei regelmäßigen Verkehrskontrollen. Berichten aus den Diamantenabbauprovinzen Lunda Norte und Lunda Sul zufolge schränken einige Regierungsbeamte die Bewegungsfreiheit der örtlichen Gemeinschaften ein. <text:span text:style-name="T291">Ferner berichten auch UNHCR, NGOs und Flüchtlinge über Einschränkungen der Bewegungsfreiheit in der Provinz </text:span><text:span text:style-name="T284">Lunda Norte. Flüchtlinge berichte</text:span><text:span text:style-name="T286">te</text:span><text:span text:style-name="T284">n auch über regelmäßige Einschränkungen der Bewegungsfreiheit an ihrem Umsiedlungsort in Lovua, Provinz Lunda Norte (USDOS 12.4.2022; </text:span><text:span text:style-name="T285">vgl. FH 28.2.2022</text:span><text:span text:style-name="T284">), und nannten diese Einschränkungen als Grund für ihre Rückkehr in die DR K</text:span><text:span text:style-name="T286">ongo</text:span><text:span text:style-name="T283"> (</text:span><text:span text:style-name="T284">USDOS 12.4.2022</text:span><text:span text:style-name="T283">).</text:span></text:p>
      <text:p text:style-name="P67">Das Verfahren zur Erlangung von Ein- und Ausreisevisa ist nach wie vor schwierig und von Korruption durchzogen. Häufig werden Bestechungsgelder verlangt, um Arbeit und Aufenthalt zu erhalten (FH 28.2.2022).</text:p>
      <text:p text:style-name="P67">Die als Reaktion auf die COVID-19-Pandemie erlassenen Einschränkungen der Bewegungsfreiheit und anderer Aktivitäten wurden häufig gewaltsam durchgesetzt, wobei Amnesty International und lokale NGOs von mindestens sieben Todesfällen im Jahr 2020 berichteten (FH 28.2.2022).</text:p>
      <text:p text:style-name="P7">Quellen:</text:p>
      <text:list xml:id="list104709307448239" text:continue-numbering="true" text:style-name="WWNum2">
        <text:list-item>
          <text:p text:style-name="P136"><text:span text:style-name="T167">FH - Freedom House (28.2.2022): Freedom in the World 2022 - Angola, </text:span><text:a xlink:type="simple" xlink:href="https://www.ecoi.net/de/dokument/2071847.html" text:style-name="Internet_20_link" text:visited-style-name="Visited_20_Internet_20_Link"><text:span text:style-name="T118">https://www.ecoi.net/de/dokument/2071847.html</text:span></text:a><text:span text:style-name="T204">, Zugriff 9.8.2022</text:span></text:p>
        </text:list-item>
        <text:list-item>
          <text:p text:style-name="P152"><text:soft-page-break/><text:span text:style-name="T167">USDOS - US Department of State </text:span><text:span text:style-name="T171">[USA] (12.4.2022)</text:span><text:span text:style-name="T167">: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text:h text:style-name="P116" text:outline-level="1"><text:bookmark-start text:name="__RefHeading___Toc4219_297596519"/>Grundversorgung <text:span text:style-name="T11">und Wirtschaft</text:span><text:bookmark-end text:name="__RefHeading___Toc4219_297596519"/></text:h>
      <text:p text:style-name="P68">Die Bevölkerung Angolas ist seit 1970 kontinuierlich ge<text:span text:style-name="T370">wachsen</text:span>, von 5,9 auf 32,9 Millionen im <text:span text:style-name="T287">Jahr </text:span>2020. Angola hat eine schnell wachsende Bevölkerung, die trotz des hohen Bruttoinlandsprodukts <text:s/>(BIP) des Landes immer noch mit großen Problemen zu kämpfen hat. Arbeitslosigkeit, Analphabetismus und allgemeine Armut sind in der Bevölkerung weit verbreitet, und die Regierung tut wenig, um die Situation zu verbessern. In Luanda leben 90 Prozent der Menschen in Slums, während gleichzeitig einige wenige Angolaner durch die Ölexporte des Landes sehr reich geworden sind (KAS 22.2.2022). <text:span text:style-name="T289">Zudem zählt Luanda zu den teuersten Städten der Welt (WKO 14.4.2022). </text:span></text:p>
      <text:p text:style-name="P39">Nach einer Phase anhaltenden Wachstums zwischen 1994 und 2015 ist das B<text:span text:style-name="T371">IP </text:span>Angolas seit 2016 kontinuierlich zurückgegangen. Im Jahr 2020 schrumpfte es um 4 <text:span text:style-name="T371">Prozent</text:span> auf ein Gesamt-BIP von 62,31 Mrd. USD. Damit liegt Angola auf Platz 7 aller 48 afrikanischen Länder südlich der Sahara in Bezug auf die Größe der Wirtschaft und auf Platz 15 in Bezug auf das Pro-Kopf-BIP. <text:span text:style-name="T371">D</text:span>er <text:span text:style-name="T287">Internationale</text:span><text:span text:style-name="T15"> </text:span><text:span text:style-name="T210">Währungsfonds</text:span><text:span text:style-name="T15"> (I</text:span>WF<text:span text:style-name="T287">) </text:span><text:span text:style-name="T371">schätzt</text:span>, dass die Wirtschaft im Jahr 2021 wieder um 0,4 <text:span text:style-name="T371">Prozent</text:span> und im Jahr 2022 um 2,4 <text:span text:style-name="T371">Prozent</text:span> wachsen wird. <text:span text:style-name="T287">D</text:span>ie Mehrheit der Angolaner arbeitet im informellen Sektor, der sich nicht im BIP niederschlägt. Die tatsächliche Größe der Wirtschaft dürfte daher größer sein als das BIP (K<text:span text:style-name="T282">AS 22.2.2022</text:span>).</text:p>
      <text:p text:style-name="P69">Öl und die damit verbundene Industrie sind nach wie vor von zentraler Bedeutung für die angolanische Wirtschaft. Sie machen 50 Prozent des angolanischen BIP und 92 Prozent der Exporte aus. Angolas Ölproduktion soll bis 2026 auf 1,4 Mio. Barrel/Tag (b/d) steigen, was auf eine Erholung der Produktion hindeutet, aber es ist unwahrscheinlich, dass sie den Höchststand von 2016 von etwa 1,8 Mio. b/d wieder erreicht. Europa ist bestrebt, seine Öl- und Gaslieferungen von Russland weg zu diversifizieren, und wird zusammen mit China und Indien zunehmend Energie in Angola kaufen. Auch die internationalen Finanzmärkte haben Vertrauen in die wirtschaftliche Zukunft Angolas (CH 26.7.2022).</text:p>
      <text:p text:style-name="P40"><text:span text:style-name="T211">Trotz des Rohstoffreichtums ist Angola ein armes Entwicklungsland. Der Großteil der Öleinnahmen erreicht nicht die einfache Bevölkerung. 85 Prozent der Menschen arbeiten in der Landwirtschaft, obwohl nur drei Prozent des Landes kultiviert sind. Bürgerkrieg und Verwaltungsmängel haben die landwirtschaftliche Produktion schwer beeinträchtigt. Das Land ist nach wie vor von Nahrungsmittelimporten abhängig. </text:span><text:span text:style-name="T209">Aufgrund der Bürgerkriegsjahre gibt es einen massiven Nachholbedarf in den anderen Sektoren und die angolanische Regierung versucht diese Rückstände nun verstärkt aufzuholen </text:span><text:span text:style-name="T288">(WKO 14.4.2022). </text:span><text:span text:style-name="T372">Dabei wurde d</text:span><text:span text:style-name="T288">ie Entwicklung des Tourismussektors durch ein hohes Maß an Kriminalität </text:span><text:span text:style-name="T290">gehemmt</text:span><text:span text:style-name="T288"> </text:span><text:span text:style-name="T282">(KAS 22.2.2022).</text:span></text:p>
      <text:p text:style-name="P56"><text:soft-page-break/><text:span text:style-name="T339">Die Arbeitslosigkeit in Angola ist hoch, etwa 1,6 Millionen der 10,6 Millionen Erwerbspersonen sind ohne Arbeit. Das sind insgesamt ca. 15 </text:span><text:span text:style-name="T372">Prozent</text:span><text:span text:style-name="T339"> der Gesamtbevölkerung Angolas, die derzeit auf der Suche nach einer Beschäftigung sind. Die Gesamtarbeitslosenquote beträgt 28 </text:span><text:span text:style-name="T372">Prozent</text:span><text:span text:style-name="T339">. Von der gesamten erwerbstätigen Bevölkerung weisen junge Menschen mit 29 </text:span><text:span text:style-name="T372">Prozent</text:span><text:span text:style-name="T339"> die höchste und 55- bis 64-Jährige mit 2 </text:span><text:span text:style-name="T372">Prozent</text:span><text:span text:style-name="T339"> die niedrigste Arbeitslosenquote auf. Die meisten Arbeitslosen leben in städtischen Gebieten (88 </text:span><text:span text:style-name="T372">Prozent</text:span><text:span text:style-name="T339">) und zwei Drittel kommen aus besser verdienenden, gebildeten Schichten; </text:span><text:span text:style-name="T385">d</text:span><text:span text:style-name="T339">ies deutet auf einen Mangel an Arbeitsplätzen hin, die ein hohes Qualifikationsniveau erfordern. Die Arbeitslosigkeit ist nicht nur in Bezug auf die Altersgruppe, den Wohnort und das Armutsniveau ungleich verteilt, sondern auch zwischen den verschiedenen Regionen (KAS 22.2.2022).</text:span></text:p>
      <text:p text:style-name="P52">Private Krankenversicherungen und Pensionskassen/Ruhestandsleistungen sind weitgehend auf diejenigen beschränkt, die eine feste Anstellung bei privaten Unternehmen oder in gewissem Umfang im öffentlichen Sektor. Die sozialen Sicherheitsnetze sind rudimentär und decken nur wenige Risiken für eine begrenzte Anzahl von Begünstigten ab - die Renten für Militärveteranen beispielsweise werden zwar gezahlt, reichen aber bei weitem nicht aus, um die Bedürfnisse der Menschen zu befriedigen, und werden nicht konsequent an alle Anspruchsberechtigten ausgezahlt. Einige Wohltätigkeitsorganisationen und lokale Vereinigungen sind teilweise in der Lage, einen Ausgleich zu schaffen, indem sie - wenn auch nur gelegentlich - Grundnahrungsmittelkörbe verteilen (BS 23.2.2022). </text:p>
      <text:p text:style-name="P41"><text:span text:style-name="T299">Der Süden Angolas w</text:span><text:span text:style-name="T384">i</text:span><text:span text:style-name="T299">rd von der schlimmsten Dürre seit 1981 heimgesucht. </text:span><text:span text:style-name="T373">Sie hat</text:span><text:span text:style-name="T299"> den Zugang zu Nahrungsmitteln in drei Provinzen stark beeinträchtigt. Nach Angaben des Welternährungsprogramms (WFP) </text:span><text:span text:style-name="T384">sind</text:span><text:span text:style-name="T299"> mehr als 1,3 Millionen Menschen in den Provinzen Cunene, Huila und Namibe von schwerem Hunger betroffen. Im März </text:span><text:span text:style-name="T374">2021 </text:span><text:span text:style-name="T299">berichtete die namibische Presse, dass Hunderte von Angolanern, die vor der Dürre flohen, auf der Suche nach Nahrungsmitteln die Grenze nach Namibia überquert hatten. Im Juli 2021 bezeichnete die Associação Construindo Comunidades (ACC), eine lokale NGO, die Situation als "katastrophal" und forderte die angolanische Regierung auf, den Notstand in der Region auszurufen.</text:span><text:span text:style-name="T300"> Die Gouverneurin von Cunene, Gerdina Didalelwa berichtete, dass die Dürre zu einer "noch nie dagewesenen" Wanderungsbewegung geführt habe, bei der 4.000 Menschen innerhalb der Provinz Cunene und 2.000 nach Namibia vertrieben wurden. Im September 2021 richtete die Regierung eine Task Force ein, die sich größtenteils aus Beamten staatlicher Einrichtungen zusammensetzte, um humanitäre Hilfe an die Opfer der Dürre zu verteilen (HRW 13.1.2022).</text:span></text:p>
      <text:p text:style-name="P11">Quellen:</text:p>
      <text:list xml:id="list104711310623875" text:continue-numbering="true" text:style-name="WWNum2">
        <text:list-item>
          <text:p text:style-name="P172"><text:span text:style-name="T179">BS - Bertelsmann Stiftung </text:span><text:span text:style-name="T180">(23.2.2022)</text:span><text:span text:style-name="T179">: BTI 2022 Country Report Angola, </text:span><text:a xlink:type="simple" xlink:href="https://www.ecoi.net/en/file/local/2069771/country_report_2022_AGO.pdf" text:style-name="Internet_20_link" text:visited-style-name="Visited_20_Internet_20_Link"><text:span text:style-name="T179">https://www.ecoi.net/en/file/local/2069771/country_report_2022_AGO.pdf</text:span></text:a><text:span text:style-name="T180">, Zugriff 10.8.2022</text:span></text:p>
        </text:list-item>
        <text:list-item>
          <text:p text:style-name="P173"><text:soft-page-break/><text:span text:style-name="T180">C</text:span><text:span text:style-name="T181">H - Chatham House (26.7.2022): </text:span><text:span text:style-name="T180">Angola’s fifth multiparty election: Continuity or change?, </text:span><text:a xlink:type="simple" xlink:href="https://www.chathamhouse.org/2022/07/angolas-fifth-multiparty-election-continuity-or-change" text:style-name="Internet_20_link" text:visited-style-name="Visited_20_Internet_20_Link"><text:span text:style-name="T180">https://www.chathamhouse.org/2022/07/angolas-fifth-multiparty-election-continuity-or-change</text:span></text:a><text:span text:style-name="T180">, </text:span><text:span text:style-name="T181">Zugriff 11.8.2022</text:span></text:p>
        </text:list-item>
        <text:list-item>
          <text:p text:style-name="P174"><text:span text:style-name="T144">HRW - Human Rights Watch </text:span><text:span text:style-name="T145">(13.1.2022)</text:span><text:span text:style-name="T144">: World Report 2022 - Angola, </text:span><text:a xlink:type="simple" xlink:href="https://www.ecoi.net/de/dokument/2068559.html" text:style-name="Internet_20_link" text:visited-style-name="Visited_20_Internet_20_Link"><text:span text:style-name="T181">https://www.ecoi.net/de/dokument/2068559.html</text:span></text:a><text:span text:style-name="T144">, Zugriff 9.8.2022</text:span></text:p>
        </text:list-item>
        <text:list-item>
          <text:p text:style-name="P175"><text:span text:style-name="T182">KAS - Konrad Adenauer Stiftung (22.2.2022): Republic of Angola, KAS Fact book, </text:span><text:a xlink:type="simple" xlink:href="https://www.kas.de/documents/279052/279101/Fact+book+Angola+2018.pdf/cde57f34-9e35-c7f0-ace2-92f0953d5868" text:style-name="Internet_20_link" text:visited-style-name="Visited_20_Internet_20_Link"><text:span text:style-name="T182">https://www.kas.de/documents/279052/279101/Fact+book+Angola+2018.pdf/cde57f34-9e35-c7f0-ace2-92f0953d5868</text:span></text:a><text:a xlink:type="simple" xlink:href="https://www.kas.de/documents/279052/279101/Fact+book+Angola+2018.pdf/cde57f34-9e35-c7f0-ace2-92f0953d5868?version=1.0&amp;t=1645454391566" text:style-name="Internet_20_link" text:visited-style-name="Visited_20_Internet_20_Link"><text:span text:style-name="T182">?</text:span></text:a><text:span text:style-name="T182">, Zugriff 9.8.2022</text:span></text:p>
        </text:list-item>
        <text:list-item>
          <text:p text:style-name="P173"><text:span text:style-name="T144">W</text:span><text:span text:style-name="T148">KO - Wirtschaftkammer Österreich (14.4.2022): </text:span><text:bookmark text:name="site-main-header"/><text:span text:style-name="T144">Angola - Informationen zu Wirtschaft, Recht und Steuern sowie Reisen</text:span><text:span text:style-name="T148">, </text:span><text:a xlink:type="simple" xlink:href="https://www.wko.at/service/aussenwirtschaft/angola-wirtschaft-recht-steuern-reisen.html" text:style-name="Internet_20_link" text:visited-style-name="Visited_20_Internet_20_Link">https://www.wko.at/service/aussenwirtschaft/angola-wirtschaft-recht-steuern-reisen.html</text:a><text:span text:style-name="T148">, Zugriff 10.8.2022</text:span></text:p>
        </text:list-item>
      </text:list>
      <text:h text:style-name="P116" text:outline-level="1"><text:bookmark-start text:name="__RefHeading___Toc4223_297596519"/>Medizinische Versorgung<text:bookmark-end text:name="__RefHeading___Toc4223_297596519"/></text:h>
      <text:p text:style-name="P106"><text:span text:style-name="T228">Aufgrund der hygienischen Verhältnisse und Medikamentenmangels entspricht die Lage in den Krankenhäusern nicht dem europäischen Standard </text:span><text:span text:style-name="T230">(BMEIA 10.8.2022)</text:span><text:span text:style-name="T228">. </text:span><text:span text:style-name="T231">Auch die</text:span><text:span text:style-name="T229"> Qualität der Diagnosen, Analysen und medizinischen Versorgung in Angola entspricht nicht den internationalen Standards (FD 10.8.2022). </text:span><text:span text:style-name="T233">Die Gesundheitsausgaben sind im Vergleich zu anderen afrikanischen Ländern sehr niedrig, </text:span><text:span text:style-name="T234">und</text:span><text:span text:style-name="T233"> liegen </text:span><text:span text:style-name="T234">etwa</text:span><text:span text:style-name="T233"> bei 5,6 </text:span><text:span text:style-name="T235">Prozent</text:span><text:span text:style-name="T233"> des BIP im Haushalt 2021. Obwohl die Regierung für 2020 </text:span><text:span text:style-name="T234">zu</text:span><text:span text:style-name="T233">r Bekämpfung des COVID-19-Ausbruchs zusätzliche </text:span><text:span text:style-name="T234">A</text:span><text:span text:style-name="T233">usgaben </text:span><text:span text:style-name="T234">für den </text:span><text:span text:style-name="T233">Gesundheits</text:span><text:span text:style-name="T234">sektor</text:span><text:span text:style-name="T233"> in </text:span><text:span text:style-name="T236">der </text:span><text:span text:style-name="T233">Höhe von 40 Millionen Dollar angekündigt hat</text:span><text:span text:style-name="T235">te</text:span><text:span text:style-name="T233">, sind die öffentlichen Krankenhäuser nach wie vor unterfinanziert und personell unterbesetzt (BS 23.2.2022). </text:span></text:p>
      <text:p text:style-name="P106"><text:span text:style-name="T228">Außerhalb der Hauptstadt und einiger Provinzhauptstädte ist die medizinische Versorgung sehr schlecht, in vielen ländlichen Gebieten ist sie kaum vorhanden </text:span><text:span text:style-name="T230">(BMEIA 10.8.2022; vgl. AA 10.8.2022)</text:span><text:span text:style-name="T228">. </text:span><text:span text:style-name="T229">Selbst in der Hauptstadt Luanda ist die medizinische Grundversorgung nur </text:span><text:span text:style-name="T232">einge</text:span><text:span text:style-name="T229">schränkt gewährleistet (EDA 10.8.2022); </text:span><text:span text:style-name="T230">dennoch gibt es e</text:span><text:span text:style-name="T228">inige besser ausgestattete Privatkliniken und qualifizierte Ärzte in Luanda. Sämtliche Krankheiten, die in Angola häufiger vorhanden sind, können auch behandelt werden, wenngleich hohe Kosten anfallen. In der Regel können auch Medikamente in Luanda gekauft werden </text:span><text:span text:style-name="T74">(BMEIA 10.8.2022; </text:span><text:span text:style-name="T75">vgl. </text:span><text:span text:style-name="T74">AA 10.8.2022). </text:span><text:span text:style-name="T77">Auch wenn</text:span><text:span text:style-name="T76"> </text:span><text:span text:style-name="T78">d</text:span><text:span text:style-name="T76">ie Krankenhäuser im Prinzip kostenlos sind, müssen Patienten selbst für die Grundversorgung mit sauberem Wasser, sterilen Verbänden, Injektionsnadeln und Handschuhen sorgen (BS 23.2.2022).</text:span><text:span text:style-name="T229"> Krankenhäuser verlangen</text:span><text:span text:style-name="T237"> </text:span><text:span text:style-name="T229">eine </text:span><text:span text:style-name="Strong_20_Emphasis"><text:span text:style-name="T229">finanzielle Garantie, </text:span></text:span><text:span text:style-name="T229">bevor sie Patienten behandeln (Kreditkarte oder Vorschusszahlung) </text:span><text:span text:style-name="T74">(EDA 10.8.2022).</text:span><text:span text:style-name="T76"> Das Personal </text:span><text:span text:style-name="T79">nimmt </text:span><text:span text:style-name="T76">manchmal Bestechungsgelder </text:span><text:span text:style-name="T79">an</text:span><text:span text:style-name="T76"> (BS 23.2.2022). </text:span><text:span text:style-name="T229">Ernst</text:span><text:span text:style-name="T232">e</text:span><text:span text:style-name="T229"> Erkrankungen und Verletzungen müssen im Ausland (Europa oder Südafrika) behandelt werden </text:span><text:span text:style-name="T74">(EDA 10.8.2022).</text:span></text:p>
      <text:p text:style-name="P108"><text:span text:style-name="T72">Landesweit gibt es nur 0,2 Ärzte pro 1.000 Einwohner. 50 </text:span><text:span text:style-name="T73">Prozent</text:span><text:span text:style-name="T72"> der Bevölkerung haben überhaupt keinen Zugang zur Gesundheitsversorgung (</text:span><text:span text:style-name="T71">KAS 22.2.2022).</text:span></text:p>
      <text:p text:style-name="P182"/>
      <text:p text:style-name="P10">Quellen:</text:p>
      <text:list xml:id="list104711194181769" text:continue-numbering="true" text:style-name="WWNum2">
        <text:list-item>
          <text:p text:style-name="P137"><text:soft-page-break/><text:span text:style-name="T204">A</text:span><text:span text:style-name="T205">A - Auswärtiges Amt [Deutschland] (</text:span><text:span text:style-name="T203">29</text:span><text:span text:style-name="T205">.</text:span><text:span text:style-name="T203">6</text:span><text:span text:style-name="T205">.2022): </text:span><text:span text:style-name="T203">Angola - Politisches Poträt, </text:span><text:a xlink:type="simple" xlink:href="https://www.auswaertiges-amt.de/de/aussenpolitik/laender/angola-node/portrait/208170#:~:text=Am%2024.,Lage%20in%20Angola%20ist%20stabil" text:style-name="Internet_20_link" text:visited-style-name="Visited_20_Internet_20_Link"><text:span text:style-name="T119">https://www.auswaertiges-amt.de/de/aussenpolitik/laender/angola-node/portrait/208170#:~:text=Am%2024.,Lage%20in%20Angola%20ist%20stabil</text:span></text:a><text:span text:style-name="T203">, Zugriff 10.8.202</text:span><text:span text:style-name="T206">2</text:span></text:p>
        </text:list-item>
        <text:list-item>
          <text:p text:style-name="P167"><text:span text:style-name="T178">BMEIA - Bundesministerium für Europäische und Internationale Angelegenheiten [Österreich] (10.8.2022): </text:span><text:span text:style-name="T184">Angola - </text:span><text:span text:style-name="T178">Reiseinformationen, Aktuelle Hinweise, </text:span><text:a xlink:type="simple" xlink:href="https://www.bmeia.gv.at/reise-services/reiseinformation/land/angola/" text:style-name="Internet_20_link" text:visited-style-name="Visited_20_Internet_20_Link"><text:span text:style-name="T178">https://www.bmeia.gv.at/reise-services/reiseinformation/land/angola/</text:span></text:a><text:span text:style-name="T178">, Zugriff 10.8.2022</text:span></text:p>
        </text:list-item>
        <text:list-item>
          <text:p text:style-name="P168"><text:span text:style-name="T178">BS - Bertelsmann Stiftung </text:span><text:span text:style-name="T180">(23.2.2022)</text:span><text:span text:style-name="T178">: BTI 2022 Country Report Angola, </text:span><text:a xlink:type="simple" xlink:href="https://www.ecoi.net/en/file/local/2069771/country_report_2022_AGO.pdf" text:style-name="Internet_20_link" text:visited-style-name="Visited_20_Internet_20_Link"><text:span text:style-name="T144">https://www.ecoi.net/en/file/local/2069771/country_report_2022_AGO.pdf</text:span></text:a><text:span text:style-name="T178"> </text:span><text:span text:style-name="T180">, Zugriff 10.8.2022</text:span></text:p>
        </text:list-item>
        <text:list-item>
          <text:p text:style-name="P169"><text:span text:style-name="T144">E</text:span><text:span text:style-name="T150">DA - Eidgenössisches Departement für Auswärtige Angelenheiten [Schweiz] (10.8.2022): </text:span><text:span text:style-name="T143">Reisehinweise für Angola</text:span><text:span text:style-name="T150">, </text:span><text:a xlink:type="simple" xlink:href="https://www.eda.admin.ch/eda/de/home/vertretungen-und-reisehinweise/angola/reisehinweise-fuerangola.html" text:style-name="Internet_20_link" text:visited-style-name="Visited_20_Internet_20_Link"><text:span text:style-name="T178">https://www.eda.admin.ch/eda/de/home/vertretungen-und-reisehinweise/angola/reisehinweise-fuerangola.html</text:span></text:a><text:span text:style-name="T150">, Zugriff 10.8.2022</text:span></text:p>
        </text:list-item>
        <text:list-item>
          <text:p text:style-name="P167"><text:span text:style-name="T163">F</text:span><text:span text:style-name="T165">D - France Diplomatie </text:span><text:span text:style-name="T162">[Frankreich] </text:span><text:span text:style-name="T165">(10.8.2022): </text:span><text:span text:style-name="T162">Angola: </text:span><text:span text:style-name="T165">Conseils aux voyageurs, </text:span><text:span text:style-name="T162">Dernière minute, Infection pulmonaire, Coronavirus Covid-19 (02/08/2022), </text:span><text:a xlink:type="simple" xlink:href="https://www.diplomatie.gouv.fr/fr/conseils-aux-voyageurs/conseils-par-pays-destination/angola/" text:style-name="Internet_20_link" text:visited-style-name="Visited_20_Internet_20_Link"><text:span text:style-name="T112">https://www.diplomatie.gouv.fr/fr/conseils-aux-voyageurs/conseils-par-pays-destination/angola/</text:span></text:a><text:span text:style-name="T162">, </text:span><text:span text:style-name="T165">Zugriff 10.8.2022</text:span></text:p>
        </text:list-item>
        <text:list-item>
          <text:p text:style-name="P170"><text:span text:style-name="T163">KAS - Konrad Adenauer Stiftung (22.2.2022): Republic of Angola, KAS Fact book, </text:span><text:a xlink:type="simple" xlink:href="https://www.kas.de/documents/279052/279101/Fact+book+Angola+2018.pdf/cde57f34-9e35-c7f0-ace2-92f0953d5868?version=1.0&amp;t=1645454391566" text:style-name="Internet_20_link" text:visited-style-name="Visited_20_Internet_20_Link"><text:span text:style-name="T113">https://www.kas.de/documents/279052/279101/Fact+book+Angola+2018.pdf/cde57f34-9e35-c7f0-ace2-92f0953d5868?</text:span></text:a><text:span text:style-name="T182">, Zugriff 9.8.2022</text:span></text:p>
        </text:list-item>
      </text:list>
      <text:h text:style-name="P116" text:outline-level="1"><text:bookmark-start text:name="__RefHeading___Toc4229_297596519"/>Rückkehr<text:bookmark-end text:name="__RefHeading___Toc4229_297596519"/></text:h>
      <text:p text:style-name="P70">Die Regierung <text:span text:style-name="T338">arbeitet</text:span> im Allgemeinen mit dem UNHCR und anderen humanitären Organisationen zusammen, um Flüchtlingen, zurückkehrenden Flüchtlingen, Asylbewerbern, Staatenlosen oder anderen <text:span text:style-name="T375">relevanten</text:span> Personen Schutz und Hilfe zu gewähren (USDOS 12.4.2022). </text:p>
      <text:p text:style-name="P53"><text:span text:style-name="T68">Die nationale Einwanderungspolitik wird von der Migrations- und Ausländerbehörde (SME) umgesetzt, die dem Innenministerium unterstellt is</text:span><text:span text:style-name="T100">t. Das Ministerium für auswärtige Angelegenheiten (MIREX) bietet Hilfe für angolanische Gemeinschaften im Ausland und unterstützt auch die Wiedereingliederung von angolanischen Staatsangehörigen, die in ihre Heimat zurückkehren </text:span>(<text:span text:style-name="T331">MF 2.2022; </text:span><text:span text:style-name="T333">vgl. IOM 2021</text:span>). <text:span text:style-name="T378">Im Ausland lebende angolanische Staatsbürger können sich auf freiwilliger Basis bei den Botschaften registrieren lassen. Die Konsulate und Botschaften versorgen die Staatsangehörigen mit den entsprechenden Unterlagen und unterstützen sie bei ihrer Rückkehr </text:span><text:span text:style-name="T333">(IOM 2021)</text:span><text:span text:style-name="T378">. </text:span></text:p>
      <text:p text:style-name="P71"><text:span text:style-name="T101">Das 1992 gegründete Institut zur Unterstützung angolanischer Gemeinschaften im Ausland (IAECAE), das dem MIREX unterstellt ist, </text:span><text:span text:style-name="T375">hält mit</text:span><text:span text:style-name="T101"> der Diaspora Kontakt, </text:span><text:span text:style-name="T375">leistet ihr Hilfe und leistet für nach Angola zurückkehrende Staatsbürger</text:span><text:span text:style-name="T101"> Unterstützung </text:span><text:span text:style-name="T375">beim</text:span><text:span text:style-name="T101"> Wiedereingliederungsprozess. Im Jahr 2020 half </text:span><text:span text:style-name="T102">die </text:span><text:span text:style-name="T101">IAECAE bei der Organisation von </text:span><text:span text:style-name="T378">Repatriierungsflügen</text:span><text:span text:style-name="T101"> </text:span><text:span text:style-name="T376">im Rahmen d</text:span><text:span text:style-name="T101">er COVID-19-Pandemie</text:span>. <text:span text:style-name="T376">Angolanische Auslandsvertretungen haben bis</text:span><text:span text:style-name="T378"> April 2021 mehr als 26.000 Staatsangehörige unterstützt, die während der COVID-19-Pandemie im Ausland gestrandet waren, unter anderem durch die Bereitstellung von Repatriierungsflügen aus Brasilien und Portugal </text:span><text:span text:style-name="T377">(IOM 2021). </text:span></text:p>
      <text:p text:style-name="P73">Es gibt kein offizielles Regierungsprogramm, das sich auf die Anwerbung von Staatsangehörigen konzentriert, die aus Angola ausgewandert sind. Es gibt Ad-hoc-Initiativen, die sich auf die <text:soft-page-break/>Erleichterung der Wiedereingliederung von Migranten im Lande konzentrieren<text:span text:style-name="T377">.</text:span> <text:span text:style-name="T387">S</text:span>eit April 2021 arbeiten Regierungsstellen mit IOM zusammen, um ein Programm einzurichten, das die Rückkehr und Wiedereingliederung von Staatsangehörigen im Ausland erleichtern soll, indem es Informationen vor der Abreise, Reisehilfen, provisorische Unterkünfte, Subventionen, Schulungen und Zugang zu Mikroprojekten und Beratung anbietet <text:span text:style-name="T377">(IOM 2021).</text:span></text:p>
      <text:p text:style-name="P57">Die Vereinigung OMUNGA ist eine der führenden NGO<text:span text:style-name="T379">s</text:span> in Angola, die sich für die Förderung und den Schutz der Rechte von Kindern und Jugendlichen – <text:span text:style-name="T379">e</text:span>inschließlich Flüchtlingen und Asylbewerbern – <text:span text:style-name="T379">e</text:span>insetzt<text:span text:style-name="T332"> </text:span>(<text:span text:style-name="T332">MF 2.2022</text:span>).</text:p>
      <text:p text:style-name="P57"><text:span text:style-name="T377">A</text:span><text:span text:style-name="T332">uch die katholische Kirche</text:span> <text:s/>verfügt über eine Vielzahl von Organisationen und Gemeinschaften, die Migranten, Flüchtlinge und Binnenvertriebene in Angola unterstützen.<text:span text:style-name="T332"> </text:span><text:span text:style-name="T386">So </text:span><text:span text:style-name="T332">unterstützt </text:span><text:span text:style-name="T386">auch </text:span><text:span text:style-name="T332">die Caritas weiterhin Rückkehrer und Binnenvertriebene in Angola. Die Bischöfliche Kommission für die Migranten- und Wanderpastoral (CEPAMI) ist eine Kommission der Bischofskonferenz von Angola und São Tomé. D</text:span><text:span text:style-name="T386">ie </text:span><text:span text:style-name="T332">CEPAMI organisiert Ausbildungsworkshops für Pastoralreferenten im Bereich der menschlichen Mobilität, der Aufnahme von Migranten, des Portugiesischunterrichts für Migranten, der Ausbildung in den Bereichen Kochen, Konditorei, Dekoration, Mechanik und Elektrizität, bietet Rechtsberatung an und besucht das Haftzentrum für Ausländer. Dieses Netzwerk bietet auch Hilfe für Opfer von Menschenhandel, unbegleitete Minderjährige und Rückkehrer. Die Scalabrini-Schwestern (M.S.C.S.), die die Arbeit von CEPAMI koordinieren, sind ebenfalls an einer Reihe von Projekten zur Unterstützung von Flüchtlingen und Migranten beteiligt, insbesondere in der Provinz Uíge an der Grenze zur D</text:span><text:span text:style-name="T380">R</text:span><text:span text:style-name="T332"> Kongo. </text:span><text:span text:style-name="T386">I</text:span><text:span text:style-name="T332">nsbesondere sehr aktiv, </text:span><text:span text:style-name="T386">sind</text:span><text:span text:style-name="T332"> </text:span><text:span text:style-name="T386">d</text:span><text:span text:style-name="T332">ie Salesianischen Missionare in Angola. </text:span><text:span text:style-name="T386">Vor allem</text:span><text:span text:style-name="T332"> bei der Unterstützung von Kindern und Familien in Not. Sie bieten auch technische und berufliche Schulungen an, retten Kinder, die in Not geraten sind, stellen Jugendzentren und sichere Aktivitäten zur Verfügung, liefern lebensrettende Mahlzeiten, wichtige Ausrüstungen und Materialien und verbessern die Infrastruktur. Diese Programme fördern die notwendigen Fähigkeiten der Kinder, um produktiv zu sein und den Wandel in ihren Gemeinden und Familien voranzutreiben. Zu den Begünstigten dieser Programme gehören Flüchtlinge und ihre Familien </text:span>(<text:span text:style-name="T332">MF 2.2022</text:span>).</text:p>
      <text:p text:style-name="P74"><text:span text:style-name="T378">Darüber hinaus werden spezifische Integrationsmaßnahmen für die Diaspora bei ihrer Rückkehr nach Angola festgelegt, darunter die Schaffung von Arbeitsmarktanreizen und attraktiven Gehältern, gute Wohnbedingungen und einfache Verfahren für den Zugang zu Gesundheits- und Bildungsdienstleistungen </text:span>(IOM 2021).</text:p>
      <text:p text:style-name="P7">Quellen:</text:p>
      <text:list xml:id="list104710350913119" text:continue-numbering="true" text:style-name="WWNum2">
        <text:list-item>
          <text:p text:style-name="P163"><text:span text:style-name="T330">I</text:span>OM - International Organisation for Migration (2021): Migration Governance Indicators Profile 2021 - Republic of Angola, <text:a xlink:type="simple" xlink:href="https://publications.iom.int/system/files/pdf/MGI-Angola-2021.pdf" text:style-name="Internet_20_link" text:visited-style-name="Visited_20_Internet_20_Link">https://publications.iom.int/system/files/pdf/MGI-Angola-2021.pdf</text:a>, Zugriff 17.8.2022</text:p>
        </text:list-item>
        <text:list-item>
          <text:p text:style-name="P153"><text:soft-page-break/><text:span text:style-name="T329">MF - Migrants Refugees (2.2022): </text:span><text:span text:style-name="T34">Country Profiles </text:span><text:span text:style-name="T33">Angola</text:span><text:span text:style-name="T35">, </text:span><text:a xlink:type="simple" xlink:href="https://migrants-refugees.va/it/wp-content/uploads/sites/3/2022/03/2022-CP-Angola.pdf" text:style-name="Internet_20_link" text:visited-style-name="Visited_20_Internet_20_Link">https://migrants-refugees.va/it/wp-content/uploads/sites/3/2022/03/2022-CP-Angola.pdf</text:a><text:span text:style-name="T35">, </text:span><text:span text:style-name="T36">Zugriff</text:span><text:span text:style-name="T35"> 12.8.2022</text:span></text:p>
        </text:list-item>
        <text:list-item>
          <text:p text:style-name="P154"><text:span text:style-name="T152">USDOS - US Department of State </text:span><text:span text:style-name="T153">[USA] (12.4.2022)</text:span><text:span text:style-name="T152">: 2021 Country Report on Human Rights Practices - Angola, </text:span><text:a xlink:type="simple" xlink:href="https://www.ecoi.net/de/dokument/2071075.html" text:style-name="Internet_20_link" text:visited-style-name="Visited_20_Internet_20_Link">https://www.ecoi.net/de/dokument/2071075.html</text:a><text:span text:style-name="T152">, Zugriff 9.8.2022</text:span></text:p>
        </text:list-item>
      </text:list>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ource Sans Pro" svg:font-family="'Source Sans Pro', Arial, sans-serif"/>
    <style:font-face style:name="Symbol" svg:font-family="Symbol" style:font-charset="x-symbol"/>
    <style:font-face style:name="Wingdings" svg:font-family="Wingdings"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2"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2"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2"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2"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31</text:page-number></text:span><text:span text:style-name="MT3"><text:s/>von </text:span><text:span text:style-name="MT4"><text:page-count>31</text:page-count></text:span></text:p>
      </style:footer>
      <style:footer-first>
        <text:p text:style-name="Footer"/>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8-08T13:04:44.817224634</meta:creation-date>
    <meta:editing-duration>PT12H11M11S</meta:editing-duration>
    <meta:editing-cycles>58</meta:editing-cycles>
    <meta:generator>LibreOffice/7.3.5.2$Linux_X86_64 LibreOffice_project/30$Build-2</meta:generator>
    <dc:subject>LAND_LIB_xxxx_xx_xx</dc:subject>
    <dc:title>LAND_LIB_xxxx_xx_xx</dc:title>
    <meta:keyword>Länderinformationen Staatendokumentation</meta:keyword>
    <meta:keyword>LIB</meta:keyword>
    <meta:keyword>Länderinformationsblatt</meta:keyword>
    <dc:date>2022-08-24T10:47:08.917694034</dc:date>
    <meta:print-date>2022-08-10T08:18:50.984818077</meta:print-date>
    <meta:document-statistic meta:table-count="1" meta:image-count="2" meta:object-count="0" meta:page-count="31" meta:paragraph-count="244" meta:word-count="9361" meta:character-count="76482" meta:non-whitespace-character-count="67369"/>
    <meta:user-defined meta:name="Herausgeber">https://staatendokumentation.at</meta:user-defined>
  </office:meta>
</office:document-meta>
</file>