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Pictures/100000000000038A000001C4A336665EFAD1B838.png" manifest:media-type="image/png"/>
  <manifest:file-entry manifest:full-path="Pictures/100000000000040E000001CFA393826E3CEA756B.jpg" manifest:media-type="image/jpeg"/>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mily-generic="swiss" style:font-pitch="variable"/>
    <style:font-face style:name="Arial1" svg:font-family="Arial" style:font-family-generic="system" style:font-pitch="variable"/>
    <style:font-face style:name="Arial2" svg:font-family="Arial" style:font-adornments="Standard" style:font-family-generic="swiss" style:font-pitch="variable"/>
    <style:font-face style:name="Courier New" svg:font-family="'Courier New'" style:font-family-generic="modern" style:font-pitch="fixed"/>
    <style:font-face style:name="Courier New1" svg:font-family="'Courier New'" style:font-adornments="Standard" style:font-family-generic="modern" style:font-pitch="fixed"/>
    <style:font-face style:name="FreeSans" svg:font-family="FreeSans" style:font-family-generic="swiss"/>
    <style:font-face style:name="FreeSans1" svg:font-family="FreeSans" style:font-family-generic="system" style:font-pitch="variable"/>
    <style:font-face style:name="FreeSans2" svg:font-family="FreeSans, 'Times New Roman'"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Noto Sans CJK SC Regular" svg:font-family="'Noto Sans CJK SC Regular'" style:font-pitch="variable"/>
    <style:font-face style:name="Noto Sans CJK SC Regular1" svg:font-family="'Noto Sans CJK SC Regular'" style:font-family-generic="system" style:font-pitch="variable"/>
    <style:font-face style:name="OpenSymbol" svg:font-family="OpenSymbol" style:font-charset="x-symbol"/>
    <style:font-face style:name="Symbol" svg:font-family="Symbol"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charset="x-symbol"/>
    <style:font-face style:name="sans-serif" svg:font-family="sans-serif"/>
  </office:font-face-decls>
  <office:automatic-styles>
    <style:style style:name="Tabelle1" style:family="table">
      <style:table-properties style:width="17cm" table:align="margins" style:writing-mode="lr-tb"/>
    </style:style>
    <style:style style:name="Tabelle1.A" style:family="table-column">
      <style:table-column-properties style:column-width="17cm" style:rel-column-width="65535*"/>
    </style:style>
    <style:style style:name="Tabelle1.A1" style:family="table-cell">
      <style:table-cell-properties fo:background-color="#dddddd" fo:padding="0.097cm" fo:border="0.05pt solid #000000">
        <style:background-image/>
      </style:table-cell-properties>
    </style:style>
    <style:style style:name="P1" style:family="paragraph" style:parent-style-name="Standard">
      <style:paragraph-properties fo:margin-top="0cm" fo:margin-bottom="0cm" style:contextual-spacing="false" fo:text-align="center" style:justify-single-word="false"/>
      <style:text-properties style:font-name="Arial" fo:language="de" fo:country="AT"/>
    </style:style>
    <style:style style:name="P2"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style:font-name="Arial" fo:font-size="11pt" fo:language="de" fo:country="AT" fo:font-style="normal" officeooo:rsid="000c2ff0" officeooo:paragraph-rsid="000c2ff0" fo:background-color="transparent" style:font-size-asian="11pt" style:font-style-asian="normal" style:font-size-complex="11pt" style:language-complex="de" style:country-complex="DE" style:font-style-complex="normal" fo:hyphenate="true" fo:hyphenation-remain-char-count="2" fo:hyphenation-push-char-count="2" loext:hyphenation-no-caps="false"/>
    </style:style>
    <style:style style:name="P3" style:family="paragraph" style:parent-style-name="Footer">
      <style:text-properties fo:language="de" fo:country="AT"/>
    </style:style>
    <style:style style:name="P4" style:family="paragraph" style:parent-style-name="Text_20_body">
      <style:paragraph-properties fo:margin-top="0cm" fo:margin-bottom="0.3cm" style:contextual-spacing="false" fo:text-align="justify" style:justify-single-word="false"/>
      <style:text-properties fo:language="de" fo:country="AT" officeooo:paragraph-rsid="0115e976"/>
    </style:style>
    <style:style style:name="P5" style:family="paragraph" style:parent-style-name="Text_20_body">
      <style:paragraph-properties fo:margin-top="0cm" fo:margin-bottom="0.3cm" style:contextual-spacing="false" fo:text-align="justify" style:justify-single-word="false"/>
      <style:text-properties fo:language="de" fo:country="AT" officeooo:paragraph-rsid="00e68222"/>
    </style:style>
    <style:style style:name="P6" style:family="paragraph" style:parent-style-name="Text_20_body">
      <style:paragraph-properties fo:margin-top="0cm" fo:margin-bottom="0.3cm" style:contextual-spacing="false" fo:text-align="justify" style:justify-single-word="false"/>
      <style:text-properties fo:language="de" fo:country="AT" officeooo:paragraph-rsid="010ccffb"/>
    </style:style>
    <style:style style:name="P7" style:family="paragraph" style:parent-style-name="Text_20_body">
      <style:paragraph-properties fo:margin-top="0cm" fo:margin-bottom="0.3cm" style:contextual-spacing="false" fo:text-align="justify" style:justify-single-word="false"/>
      <style:text-properties fo:language="de" fo:country="AT" officeooo:paragraph-rsid="0161edce"/>
    </style:style>
    <style:style style:name="P8" style:family="paragraph" style:parent-style-name="Text_20_body">
      <style:paragraph-properties fo:line-height="150%"/>
      <style:text-properties fo:language="de" fo:country="AT" officeooo:paragraph-rsid="01302100"/>
    </style:style>
    <style:style style:name="P9" style:family="paragraph" style:parent-style-name="Contents_20_1">
      <style:paragraph-properties>
        <style:tab-stops>
          <style:tab-stop style:position="1cm"/>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cm"/>
          <style:tab-stop style:position="16.501cm" style:type="right" style:leader-style="dotted" style:leader-text="."/>
        </style:tab-stops>
      </style:paragraph-properties>
    </style:style>
    <style:style style:name="P11" style:family="paragraph" style:parent-style-name="Text_20_body">
      <style:paragraph-properties fo:margin-top="0cm" fo:margin-bottom="0.3cm" style:contextual-spacing="false" fo:text-align="justify" style:justify-single-word="false"/>
      <style:text-properties officeooo:paragraph-rsid="0115e976"/>
    </style:style>
    <style:style style:name="P12" style:family="paragraph" style:parent-style-name="Text_20_body">
      <style:paragraph-properties fo:margin-top="0cm" fo:margin-bottom="0.3cm" style:contextual-spacing="false" fo:text-align="justify" style:justify-single-word="false"/>
      <style:text-properties style:font-name="Liberation Sans" fo:font-size="11pt" fo:language="de" fo:country="AT" officeooo:paragraph-rsid="007588ef" style:font-size-asian="10.5pt"/>
    </style:style>
    <style:style style:name="P13" style:family="paragraph" style:parent-style-name="Text_20_body">
      <style:paragraph-properties fo:margin-top="0cm" fo:margin-bottom="0.3cm" style:contextual-spacing="false" fo:text-align="justify" style:justify-single-word="false"/>
      <style:text-properties style:font-name="Liberation Sans" fo:font-size="11pt" fo:language="de" fo:country="AT" officeooo:paragraph-rsid="00d11762" style:font-size-asian="10.5pt"/>
    </style:style>
    <style:style style:name="P14" style:family="paragraph" style:parent-style-name="Text_20_body">
      <style:paragraph-properties fo:margin-top="0cm" fo:margin-bottom="0.3cm" style:contextual-spacing="false" fo:text-align="justify" style:justify-single-word="false"/>
      <style:text-properties style:font-name="Liberation Sans" fo:font-size="11pt" fo:language="de" fo:country="AT" officeooo:paragraph-rsid="00926b54" style:font-size-asian="10.5pt"/>
    </style:style>
    <style:style style:name="P15" style:family="paragraph" style:parent-style-name="Text_20_body">
      <style:paragraph-properties fo:margin-top="0cm" fo:margin-bottom="0.3cm" style:contextual-spacing="false" fo:text-align="justify" style:justify-single-word="false"/>
      <style:text-properties style:font-name="Liberation Sans" fo:font-size="11pt" fo:language="de" fo:country="AT" officeooo:paragraph-rsid="00cf35d8" style:font-size-asian="10.5pt"/>
    </style:style>
    <style:style style:name="P16" style:family="paragraph" style:parent-style-name="Text_20_body">
      <style:paragraph-properties fo:margin-top="0cm" fo:margin-bottom="0.3cm" style:contextual-spacing="false" fo:text-align="justify" style:justify-single-word="false"/>
      <style:text-properties style:font-name="Liberation Sans" fo:font-size="11pt" fo:language="de" fo:country="AT" officeooo:paragraph-rsid="00d8ee66" style:font-size-asian="10.5pt"/>
    </style:style>
    <style:style style:name="P17" style:family="paragraph" style:parent-style-name="Text_20_body">
      <style:paragraph-properties fo:margin-top="0cm" fo:margin-bottom="0.3cm" style:contextual-spacing="false" fo:text-align="justify" style:justify-single-word="false"/>
      <style:text-properties style:font-name="Liberation Sans" fo:font-size="11pt" fo:language="de" fo:country="AT" officeooo:paragraph-rsid="007c6a06" style:font-size-asian="10.5pt"/>
    </style:style>
    <style:style style:name="P18" style:family="paragraph" style:parent-style-name="Text_20_body">
      <style:paragraph-properties fo:margin-top="0cm" fo:margin-bottom="0.3cm" style:contextual-spacing="false" fo:text-align="justify" style:justify-single-word="false"/>
      <style:text-properties style:font-name="Liberation Sans" fo:font-size="11pt" fo:language="de" fo:country="AT" officeooo:paragraph-rsid="0116f8f8" style:font-size-asian="10.5pt"/>
    </style:style>
    <style:style style:name="P19" style:family="paragraph" style:parent-style-name="Text_20_body">
      <style:paragraph-properties fo:margin-top="0cm" fo:margin-bottom="0.3cm" style:contextual-spacing="false" fo:text-align="justify" style:justify-single-word="false"/>
      <style:text-properties style:font-name="Liberation Sans" fo:font-size="11pt" fo:language="de" fo:country="AT" officeooo:paragraph-rsid="008775ac" style:font-size-asian="10.5pt"/>
    </style:style>
    <style:style style:name="P20" style:family="paragraph" style:parent-style-name="Text_20_body">
      <style:paragraph-properties fo:margin-top="0cm" fo:margin-bottom="0.3cm" style:contextual-spacing="false" fo:text-align="justify" style:justify-single-word="false"/>
      <style:text-properties style:font-name="Liberation Sans" fo:font-size="11pt" fo:language="de" fo:country="AT" officeooo:paragraph-rsid="011925cd" style:font-size-asian="10.5pt"/>
    </style:style>
    <style:style style:name="P21" style:family="paragraph" style:parent-style-name="Text_20_body">
      <style:paragraph-properties fo:margin-top="0cm" fo:margin-bottom="0.3cm" style:contextual-spacing="false" fo:text-align="justify" style:justify-single-word="false"/>
      <style:text-properties style:font-name="Liberation Sans" fo:font-size="11pt" fo:language="de" fo:country="AT" officeooo:paragraph-rsid="00ccf6d6" style:font-size-asian="10.5pt"/>
    </style:style>
    <style:style style:name="P22" style:family="paragraph" style:parent-style-name="Text_20_body">
      <style:paragraph-properties fo:margin-top="0cm" fo:margin-bottom="0.3cm" style:contextual-spacing="false" fo:text-align="justify" style:justify-single-word="false"/>
      <style:text-properties style:font-name="Liberation Sans" fo:font-size="11pt" fo:language="de" fo:country="AT" officeooo:paragraph-rsid="010ccffb" style:font-size-asian="10.5pt"/>
    </style:style>
    <style:style style:name="P23" style:family="paragraph" style:parent-style-name="Text_20_body">
      <style:paragraph-properties fo:margin-top="0cm" fo:margin-bottom="0.3cm" style:contextual-spacing="false" fo:text-align="justify" style:justify-single-word="false"/>
      <style:text-properties style:font-name="Liberation Sans" fo:font-size="11pt" fo:language="de" fo:country="AT" officeooo:paragraph-rsid="00ae8353" style:font-size-asian="10.5pt"/>
    </style:style>
    <style:style style:name="P24" style:family="paragraph" style:parent-style-name="Text_20_body">
      <style:paragraph-properties fo:margin-top="0cm" fo:margin-bottom="0.3cm" style:contextual-spacing="false" fo:text-align="justify" style:justify-single-word="false"/>
      <style:text-properties style:font-name="Liberation Sans" fo:font-size="11pt" fo:language="de" fo:country="AT" officeooo:paragraph-rsid="01427821" style:font-size-asian="10.5pt"/>
    </style:style>
    <style:style style:name="P25" style:family="paragraph" style:parent-style-name="Text_20_body">
      <style:paragraph-properties fo:margin-top="0cm" fo:margin-bottom="0.3cm" style:contextual-spacing="false" fo:text-align="justify" style:justify-single-word="false"/>
      <style:text-properties style:font-name="Liberation Sans" fo:font-size="11pt" fo:language="de" fo:country="AT" officeooo:paragraph-rsid="014c7fab" style:font-size-asian="10.5pt"/>
    </style:style>
    <style:style style:name="P26" style:family="paragraph" style:parent-style-name="Text_20_body">
      <style:paragraph-properties fo:margin-top="0cm" fo:margin-bottom="0.3cm" style:contextual-spacing="false" fo:text-align="justify" style:justify-single-word="false"/>
      <style:text-properties style:font-name="Liberation Sans" fo:font-size="11pt" fo:language="de" fo:country="AT" officeooo:paragraph-rsid="0165f15a" style:font-size-asian="10.5pt"/>
    </style:style>
    <style:style style:name="P27" style:family="paragraph" style:parent-style-name="Text_20_body">
      <style:paragraph-properties fo:margin-top="0cm" fo:margin-bottom="0.3cm" style:contextual-spacing="false" fo:text-align="justify" style:justify-single-word="false"/>
      <style:text-properties style:font-name="Liberation Sans" fo:font-size="11pt" fo:language="de" fo:country="AT" officeooo:paragraph-rsid="016f08ff" style:font-size-asian="10.5pt"/>
    </style:style>
    <style:style style:name="P28" style:family="paragraph" style:parent-style-name="Text_20_body">
      <style:paragraph-properties fo:text-align="justify" style:justify-single-word="false"/>
      <style:text-properties style:font-name="Liberation Sans" fo:font-size="11pt" fo:language="de" fo:country="AT" officeooo:paragraph-rsid="00c96f9d" style:font-size-asian="10.5pt"/>
    </style:style>
    <style:style style:name="P29" style:family="paragraph" style:parent-style-name="Text_20_body">
      <style:paragraph-properties fo:text-align="justify" style:justify-single-word="false"/>
      <style:text-properties style:font-name="Liberation Sans" fo:font-size="11pt" fo:language="de" fo:country="AT" officeooo:paragraph-rsid="009ebe3d" style:font-size-asian="10.5pt"/>
    </style:style>
    <style:style style:name="P30" style:family="paragraph" style:parent-style-name="Text_20_body">
      <style:paragraph-properties fo:text-align="justify" style:justify-single-word="false"/>
      <style:text-properties style:font-name="Liberation Sans" fo:font-size="11pt" fo:language="de" fo:country="AT" officeooo:paragraph-rsid="00e5ca2a" style:font-size-asian="10.5pt"/>
    </style:style>
    <style:style style:name="P31" style:family="paragraph" style:parent-style-name="Text_20_body">
      <style:paragraph-properties fo:text-align="justify" style:justify-single-word="false"/>
      <style:text-properties style:font-name="Liberation Sans" fo:font-size="11pt" fo:language="de" fo:country="AT" officeooo:paragraph-rsid="00f205eb" style:font-size-asian="10.5pt"/>
    </style:style>
    <style:style style:name="P32" style:family="paragraph" style:parent-style-name="Text_20_body">
      <style:paragraph-properties fo:text-align="justify" style:justify-single-word="false"/>
      <style:text-properties style:font-name="Liberation Sans" fo:font-size="11pt" fo:language="de" fo:country="AT" officeooo:paragraph-rsid="00ba718b" style:font-size-asian="10.5pt"/>
    </style:style>
    <style:style style:name="P33" style:family="paragraph" style:parent-style-name="Text_20_body">
      <style:paragraph-properties fo:margin-top="0cm" fo:margin-bottom="0.3cm" style:contextual-spacing="false" fo:text-align="justify" style:justify-single-word="false"/>
      <style:text-properties style:font-name="Liberation Sans" fo:font-size="11pt" fo:language="de" fo:country="AT" officeooo:rsid="00bb4c2d" officeooo:paragraph-rsid="01411450" style:font-size-asian="10.5pt"/>
    </style:style>
    <style:style style:name="P34" style:family="paragraph" style:parent-style-name="Text_20_body">
      <style:paragraph-properties fo:margin-top="0cm" fo:margin-bottom="0.3cm" style:contextual-spacing="false" fo:text-align="justify" style:justify-single-word="false"/>
      <style:text-properties style:font-name="Liberation Sans" fo:font-size="11pt" fo:language="de" fo:country="AT" officeooo:rsid="0090613e" officeooo:paragraph-rsid="010365df" style:font-size-asian="10.5pt"/>
    </style:style>
    <style:style style:name="P35" style:family="paragraph" style:parent-style-name="Text_20_body">
      <style:paragraph-properties fo:margin-top="0cm" fo:margin-bottom="0.3cm" style:contextual-spacing="false" fo:text-align="justify" style:justify-single-word="false"/>
      <style:text-properties style:font-name="Liberation Sans" fo:font-size="11pt" fo:language="de" fo:country="AT" officeooo:rsid="007a40fe" officeooo:paragraph-rsid="007a40fe" style:font-size-asian="10.5pt"/>
    </style:style>
    <style:style style:name="P36" style:family="paragraph" style:parent-style-name="Text_20_body">
      <style:paragraph-properties fo:margin-top="0cm" fo:margin-bottom="0.3cm" style:contextual-spacing="false" fo:text-align="justify" style:justify-single-word="false"/>
      <style:text-properties style:font-name="Liberation Sans" fo:font-size="11pt" fo:language="de" fo:country="AT" officeooo:rsid="007a40fe" officeooo:paragraph-rsid="00d7d4d5" style:font-size-asian="10.5pt"/>
    </style:style>
    <style:style style:name="P37" style:family="paragraph" style:parent-style-name="Text_20_body">
      <style:paragraph-properties fo:margin-top="0cm" fo:margin-bottom="0.3cm" style:contextual-spacing="false" fo:text-align="justify" style:justify-single-word="false"/>
      <style:text-properties style:font-name="Liberation Sans" fo:font-size="11pt" fo:language="de" fo:country="AT" officeooo:rsid="0086071c" officeooo:paragraph-rsid="0116f8f8" style:font-size-asian="10.5pt"/>
    </style:style>
    <style:style style:name="P38" style:family="paragraph" style:parent-style-name="Text_20_body">
      <style:paragraph-properties fo:margin-top="0cm" fo:margin-bottom="0.3cm" style:contextual-spacing="false" fo:text-align="justify" style:justify-single-word="false"/>
      <style:text-properties style:font-name="Liberation Sans" fo:font-size="11pt" fo:language="de" fo:country="AT" officeooo:rsid="01064354" officeooo:paragraph-rsid="010b2bb8" style:font-size-asian="10.5pt"/>
    </style:style>
    <style:style style:name="P39" style:family="paragraph" style:parent-style-name="Standard">
      <style:paragraph-properties fo:margin-top="0cm" fo:margin-bottom="0.3cm" style:contextual-spacing="false" fo:line-height="150%" fo:text-align="justify" style:justify-single-word="false"/>
      <style:text-properties style:font-name="Liberation Sans" fo:font-size="11pt" fo:language="de" fo:country="AT" officeooo:paragraph-rsid="00752567" style:font-size-asian="10.5pt"/>
    </style:style>
    <style:style style:name="P40" style:family="paragraph" style:parent-style-name="Standard">
      <style:paragraph-properties fo:margin-top="0cm" fo:margin-bottom="0.3cm" style:contextual-spacing="false" fo:line-height="150%" fo:text-align="justify" style:justify-single-word="false"/>
      <style:text-properties style:font-name="Liberation Sans" fo:font-size="11pt" fo:language="de" fo:country="AT" officeooo:paragraph-rsid="007538c6" style:font-size-asian="10.5pt"/>
    </style:style>
    <style:style style:name="P41" style:family="paragraph" style:parent-style-name="Standard">
      <style:paragraph-properties fo:margin-top="0cm" fo:margin-bottom="0.3cm" style:contextual-spacing="false" fo:line-height="150%" fo:text-align="justify" style:justify-single-word="false"/>
      <style:text-properties style:font-name="Liberation Sans" fo:font-size="11pt" fo:language="de" fo:country="AT" officeooo:paragraph-rsid="00a60829" style:font-size-asian="10.5pt"/>
    </style:style>
    <style:style style:name="P42" style:family="paragraph" style:parent-style-name="Standard">
      <style:paragraph-properties fo:margin-top="0cm" fo:margin-bottom="0.3cm" style:contextual-spacing="false" fo:line-height="150%" fo:text-align="justify" style:justify-single-word="false"/>
      <style:text-properties style:font-name="Liberation Sans" fo:font-size="11pt" fo:language="de" fo:country="AT" officeooo:paragraph-rsid="00fcf1c4" style:font-size-asian="10.5pt"/>
    </style:style>
    <style:style style:name="P43" style:family="paragraph" style:parent-style-name="Standard">
      <style:paragraph-properties fo:margin-top="0cm" fo:margin-bottom="0.3cm" style:contextual-spacing="false" fo:line-height="150%" fo:text-align="justify" style:justify-single-word="false"/>
      <style:text-properties style:font-name="Liberation Sans" fo:font-size="11pt" fo:language="de" fo:country="AT" officeooo:paragraph-rsid="00a4125c" style:font-size-asian="10.5pt"/>
    </style:style>
    <style:style style:name="P44" style:family="paragraph" style:parent-style-name="Standard">
      <style:paragraph-properties fo:margin-top="0cm" fo:margin-bottom="0.3cm" style:contextual-spacing="false" fo:line-height="150%" fo:text-align="justify" style:justify-single-word="false"/>
      <style:text-properties style:font-name="Liberation Sans" fo:font-size="11pt" fo:language="de" fo:country="AT" officeooo:paragraph-rsid="00ab09b8" style:font-size-asian="10.5pt"/>
    </style:style>
    <style:style style:name="P45" style:family="paragraph" style:parent-style-name="Standard">
      <style:paragraph-properties fo:margin-top="0cm" fo:margin-bottom="0.3cm" style:contextual-spacing="false" fo:line-height="150%" fo:text-align="justify" style:justify-single-word="false"/>
      <style:text-properties style:font-name="Liberation Sans" fo:font-size="11pt" fo:language="de" fo:country="AT" officeooo:paragraph-rsid="016a2342" style:font-size-asian="10.5pt"/>
    </style:style>
    <style:style style:name="P46" style:family="paragraph" style:parent-style-name="Standard">
      <style:paragraph-properties fo:line-height="150%" fo:text-align="justify" style:justify-single-word="false"/>
      <style:text-properties style:font-name="Liberation Sans" fo:font-size="11pt" fo:language="de" fo:country="AT" officeooo:paragraph-rsid="00a281b2" style:font-size-asian="10.5pt"/>
    </style:style>
    <style:style style:name="P47" style:family="paragraph" style:parent-style-name="Text_20_body">
      <style:paragraph-properties fo:line-height="150%" fo:text-align="justify" style:justify-single-word="false"/>
      <style:text-properties style:font-name="Liberation Sans" fo:font-size="11pt" fo:language="de" fo:country="AT" officeooo:paragraph-rsid="00ab92c4" style:font-size-asian="10.5pt"/>
    </style:style>
    <style:style style:name="P48" style:family="paragraph" style:parent-style-name="Standard">
      <style:paragraph-properties fo:margin-top="0cm" fo:margin-bottom="0.3cm" style:contextual-spacing="false" fo:line-height="150%" fo:text-align="justify" style:justify-single-word="false"/>
      <style:text-properties style:font-name="Liberation Sans" fo:font-size="11pt" fo:language="de" fo:country="AT" officeooo:rsid="0074f699" officeooo:paragraph-rsid="00752567" style:font-size-asian="10.5pt"/>
    </style:style>
    <style:style style:name="P49" style:family="paragraph" style:parent-style-name="Standard">
      <style:paragraph-properties fo:margin-top="0cm" fo:margin-bottom="0.3cm" style:contextual-spacing="false" fo:line-height="150%" fo:text-align="justify" style:justify-single-word="false"/>
      <style:text-properties style:font-name="Liberation Sans" fo:font-size="11pt" fo:language="de" fo:country="AT" officeooo:rsid="0074f699" officeooo:paragraph-rsid="0074f699" style:font-size-asian="10.5pt"/>
    </style:style>
    <style:style style:name="P50" style:family="paragraph" style:parent-style-name="Text_20_body">
      <style:paragraph-properties fo:margin-top="0cm" fo:margin-bottom="0.3cm" style:contextual-spacing="false" fo:text-align="justify" style:justify-single-word="false"/>
      <style:text-properties style:font-name="Liberation Sans" fo:font-size="11pt" fo:language="de" fo:country="AT" officeooo:paragraph-rsid="010ef88c"/>
    </style:style>
    <style:style style:name="P51" style:family="paragraph" style:parent-style-name="Text_20_body">
      <style:paragraph-properties fo:margin-top="0cm" fo:margin-bottom="0.3cm" style:contextual-spacing="false" fo:text-align="justify" style:justify-single-word="false"/>
      <style:text-properties style:font-name="Liberation Sans" fo:font-size="11pt" fo:language="de" fo:country="AT" officeooo:paragraph-rsid="015262c4"/>
    </style:style>
    <style:style style:name="P52" style:family="paragraph" style:parent-style-name="Text_20_body">
      <style:paragraph-properties fo:margin-top="0cm" fo:margin-bottom="0.3cm" style:contextual-spacing="false" fo:text-align="justify" style:justify-single-word="false"/>
      <style:text-properties style:font-name="Liberation Sans" fo:font-size="11pt" fo:language="de" fo:country="AT" officeooo:rsid="0078d438" officeooo:paragraph-rsid="011925cd" fo:background-color="transparent" style:font-size-asian="10.5pt"/>
    </style:style>
    <style:style style:name="P53" style:family="paragraph" style:parent-style-name="Standard">
      <style:paragraph-properties fo:margin-top="0cm" fo:margin-bottom="0.3cm" style:contextual-spacing="false" fo:line-height="150%" fo:text-align="justify" style:justify-single-word="false"/>
      <style:text-properties style:font-name="Liberation Sans" fo:font-size="11pt" fo:language="de" fo:country="AT" officeooo:rsid="00b9fbfc" officeooo:paragraph-rsid="018c2f21" fo:background-color="transparent" style:font-size-asian="10.5pt"/>
    </style:style>
    <style:style style:name="P54" style:family="paragraph" style:parent-style-name="Text_20_body">
      <style:paragraph-properties fo:margin-top="0cm" fo:margin-bottom="0.3cm" style:contextual-spacing="false" fo:line-height="150%" fo:text-align="justify" style:justify-single-word="false"/>
      <style:text-properties style:font-name="Liberation Sans" fo:font-size="11pt" fo:language="de" fo:country="AT" officeooo:paragraph-rsid="018c2f21" fo:background-color="transparent" style:font-size-asian="10.5pt"/>
    </style:style>
    <style:style style:name="P55" style:family="paragraph" style:parent-style-name="Standard">
      <style:paragraph-properties fo:line-height="150%" fo:text-align="center" style:justify-single-word="false"/>
      <style:text-properties style:font-name="Liberation Sans" fo:font-size="11pt" fo:language="de" fo:country="AT" fo:font-weight="bold" officeooo:rsid="0002c024" officeooo:paragraph-rsid="0002c024" style:font-size-asian="11pt" style:font-weight-asian="bold" style:font-size-complex="11pt" style:font-weight-complex="bold"/>
    </style:style>
    <style:style style:name="P56" style:family="paragraph" style:parent-style-name="Standard">
      <style:paragraph-properties fo:line-height="150%" fo:text-align="justify" style:justify-single-word="false"/>
      <style:text-properties style:font-name="Liberation Sans" fo:font-size="11pt" fo:language="de" fo:country="AT" fo:font-weight="bold" style:font-size-asian="11pt" style:font-weight-asian="bold" style:font-size-complex="11pt" style:language-complex="de" style:country-complex="DE" style:font-weight-complex="bold"/>
    </style:style>
    <style:style style:name="P57" style:family="paragraph" style:parent-style-name="Standard">
      <style:paragraph-properties fo:line-height="150%" fo:text-align="justify" style:justify-single-word="false"/>
      <style:text-properties style:font-name="Liberation Sans" fo:font-size="11pt" fo:language="de" fo:country="AT" style:font-size-asian="11pt" style:font-size-complex="11pt" style:language-complex="de" style:country-complex="DE"/>
    </style:style>
    <style:style style:name="P58" style:family="paragraph" style:parent-style-name="Standard">
      <style:paragraph-properties fo:line-height="150%" fo:text-align="justify" style:justify-single-word="false"/>
      <style:text-properties style:font-name="Liberation Sans" fo:font-size="11pt" fo:language="de" fo:country="AT" officeooo:paragraph-rsid="005ec212" style:font-size-asian="11pt" style:font-size-complex="11pt" style:language-complex="de" style:country-complex="DE"/>
    </style:style>
    <style:style style:name="P59"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fo:break-before="page" style:writing-mode="lr-tb"/>
      <style:text-properties style:font-name="Liberation Sans" fo:font-size="11pt" fo:language="de" fo:country="AT" officeooo:paragraph-rsid="00064771" style:font-size-asian="11pt" style:font-size-complex="11pt" style:language-complex="de" style:country-complex="DE" fo:hyphenate="true" fo:hyphenation-remain-char-count="2" fo:hyphenation-push-char-count="2" loext:hyphenation-no-caps="false"/>
    </style:style>
    <style:style style:name="P60" style:family="paragraph" style:parent-style-name="Standard">
      <style:paragraph-properties fo:margin-top="0cm" fo:margin-bottom="0.3cm" style:contextual-spacing="false" fo:line-height="150%" fo:text-align="justify" style:justify-single-word="false"/>
      <style:text-properties style:font-name="Liberation Sans" fo:font-size="11pt" fo:language="de" fo:country="AT" officeooo:rsid="006a856a" officeooo:paragraph-rsid="018c2f21" style:font-size-asian="11pt" style:font-size-complex="11pt"/>
    </style:style>
    <style:style style:name="P61" style:family="paragraph" style:parent-style-name="Standard">
      <style:paragraph-properties fo:line-height="150%" fo:text-align="justify" style:justify-single-word="false"/>
      <style:text-properties style:font-name="Liberation Sans" fo:font-size="11pt" fo:language="de" fo:country="AT" fo:font-style="normal" officeooo:paragraph-rsid="005ec212" style:font-size-asian="11pt" style:font-style-asian="normal" style:font-size-complex="11pt" style:language-complex="de" style:country-complex="DE" style:font-style-complex="normal"/>
    </style:style>
    <style:style style:name="P62" style:family="paragraph" style:parent-style-name="Standard">
      <style:text-properties style:font-name="Liberation Sans" fo:font-size="11pt" fo:language="de" fo:country="AT" style:text-underline-style="solid" style:text-underline-width="auto" style:text-underline-color="font-color" officeooo:paragraph-rsid="0056fd50" style:font-size-asian="10.5pt"/>
    </style:style>
    <style:style style:name="P63" style:family="paragraph" style:parent-style-name="Standard">
      <style:text-properties style:font-name="Liberation Sans" fo:font-size="11pt" fo:language="de" fo:country="AT" style:text-underline-style="solid" style:text-underline-width="auto" style:text-underline-color="font-color" officeooo:paragraph-rsid="005857c9" style:font-size-asian="10.5pt"/>
    </style:style>
    <style:style style:name="P64" style:family="paragraph" style:parent-style-name="Standard">
      <style:text-properties style:font-name="Liberation Sans" fo:font-size="11pt" fo:language="de" fo:country="AT" style:text-underline-style="solid" style:text-underline-width="auto" style:text-underline-color="font-color" officeooo:paragraph-rsid="0078d438" style:font-size-asian="10.5pt"/>
    </style:style>
    <style:style style:name="P65" style:family="paragraph" style:parent-style-name="Standard">
      <style:text-properties style:font-name="Liberation Sans" fo:font-size="11pt" fo:language="de" fo:country="AT" style:text-underline-style="solid" style:text-underline-width="auto" style:text-underline-color="font-color" officeooo:paragraph-rsid="005915e4" style:font-size-asian="10.5pt"/>
    </style:style>
    <style:style style:name="P66" style:family="paragraph" style:parent-style-name="Standard">
      <style:paragraph-properties fo:text-align="justify" style:justify-single-word="false"/>
      <style:text-properties style:font-name="Liberation Sans" fo:font-size="11pt" fo:language="de" fo:country="AT" style:text-underline-style="solid" style:text-underline-width="auto" style:text-underline-color="font-color" officeooo:paragraph-rsid="005915e4" style:font-size-asian="10.5pt"/>
    </style:style>
    <style:style style:name="P67" style:family="paragraph" style:parent-style-name="Standard">
      <style:text-properties style:font-name="Liberation Sans" fo:font-size="11pt" fo:language="de" fo:country="AT" style:text-underline-style="solid" style:text-underline-width="auto" style:text-underline-color="font-color" officeooo:paragraph-rsid="00b93c11" style:font-size-asian="10.5pt"/>
    </style:style>
    <style:style style:name="P68"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style:font-name="Liberation Sans" fo:font-size="11pt" fo:language="de" fo:country="AT" fo:font-style="italic" fo:font-weight="bold" officeooo:rsid="00064771" officeooo:paragraph-rsid="00064771" style:font-size-asian="11pt" style:font-style-asian="italic" style:font-weight-asian="bold" style:font-size-complex="11pt" style:language-complex="de" style:country-complex="DE" style:font-style-complex="italic" style:font-weight-complex="bold" fo:hyphenate="true" fo:hyphenation-remain-char-count="2" fo:hyphenation-push-char-count="2" loext:hyphenation-no-caps="false"/>
    </style:style>
    <style:style style:name="P69" style:family="paragraph" style:parent-style-name="Standard">
      <style:paragraph-properties fo:line-height="150%" fo:text-align="end" style:justify-single-word="false"/>
      <style:text-properties style:font-name="Liberation Sans" fo:font-size="11pt" fo:language="de" fo:country="AT" officeooo:paragraph-rsid="0002c024" style:font-size-asian="9.60000038146973pt" style:font-size-complex="11pt" style:font-weight-complex="bold"/>
    </style:style>
    <style:style style:name="P70" style:family="paragraph" style:parent-style-name="Text_20_body">
      <loext:graphic-properties draw:fill="none"/>
      <style:paragraph-properties fo:margin-left="0cm" fo:margin-right="0cm" fo:margin-top="0cm" fo:margin-bottom="0.199cm" style:contextual-spacing="true" fo:line-height="100%" fo:text-align="start" style:justify-single-word="false" fo:text-indent="0cm" style:auto-text-indent="false" fo:background-color="transparent" style:writing-mode="lr-tb">
        <style:tab-stops/>
      </style:paragraph-properties>
      <style:text-properties style:font-name="Liberation Sans" fo:font-size="11pt" fo:language="de" fo:country="AT" style:text-underline-style="none" officeooo:rsid="006cb052" officeooo:paragraph-rsid="018c2f21" fo:background-color="transparent" style:font-size-asian="10.5pt" style:font-size-complex="11pt"/>
    </style:style>
    <style:style style:name="P71" style:family="paragraph" style:parent-style-name="Standard">
      <style:paragraph-properties fo:margin-left="0cm" fo:margin-right="0.176cm" fo:margin-top="0.028cm" fo:margin-bottom="0cm" style:contextual-spacing="false" fo:line-height="150%" fo:text-align="end" style:justify-single-word="false" fo:hyphenation-ladder-count="no-limit" fo:text-indent="0cm" style:auto-text-indent="false" style:writing-mode="lr-tb"/>
      <style:text-properties style:font-name="Liberation Sans" fo:font-size="14pt" fo:language="de" fo:country="AT" officeooo:paragraph-rsid="0017cd82" style:letter-kerning="false" fo:background-color="transparent" style:font-name-asian="Arial1" style:font-size-asian="14pt" style:font-name-complex="Arial1" style:font-size-complex="14pt" style:font-weight-complex="bold" fo:hyphenate="true" fo:hyphenation-remain-char-count="2" fo:hyphenation-push-char-count="2" loext:hyphenation-no-caps="false"/>
    </style:style>
    <style:style style:name="P72" style:family="paragraph" style:parent-style-name="Standard">
      <style:paragraph-properties fo:margin-left="0cm" fo:margin-right="0.176cm" fo:margin-top="0.028cm" fo:margin-bottom="0cm" style:contextual-spacing="false" fo:line-height="150%" fo:text-align="end" style:justify-single-word="false" fo:hyphenation-ladder-count="no-limit" fo:text-indent="0cm" style:auto-text-indent="false" style:writing-mode="lr-tb"/>
      <style:text-properties style:font-name="Liberation Sans" fo:font-size="14pt" fo:language="de" fo:country="AT" officeooo:paragraph-rsid="018c2f21" style:letter-kerning="false" fo:background-color="transparent" style:font-name-asian="Arial1" style:font-size-asian="14pt" style:font-name-complex="Arial1" style:font-size-complex="14pt" style:font-weight-complex="bold" fo:hyphenate="true" fo:hyphenation-remain-char-count="2" fo:hyphenation-push-char-count="2" loext:hyphenation-no-caps="false"/>
    </style:style>
    <style:style style:name="P73" style:family="paragraph" style:parent-style-name="Standard">
      <style:paragraph-properties fo:margin-top="0.423cm" fo:margin-bottom="0cm" style:contextual-spacing="false"/>
      <style:text-properties style:font-name="Liberation Sans" style:text-underline-style="solid" style:text-underline-width="auto" style:text-underline-color="font-color" officeooo:paragraph-rsid="018e79c8" fo:background-color="transparent"/>
    </style:style>
    <style:style style:name="P74" style:family="paragraph" style:parent-style-name="Standard">
      <style:paragraph-properties fo:line-height="150%" fo:text-align="start" style:justify-single-word="false"/>
      <style:text-properties fo:color="#b2b2b2" loext:opacity="100%" style:font-name="Arial" fo:font-size="11pt" fo:language="de" fo:country="AT" fo:font-weight="normal" officeooo:rsid="0002c024" officeooo:paragraph-rsid="0002c024" style:font-size-asian="11pt" style:font-weight-asian="normal" style:font-size-complex="11pt" style:font-weight-complex="normal"/>
    </style:style>
    <style:style style:name="P75" style:family="paragraph" style:parent-style-name="Standard">
      <style:paragraph-properties fo:line-height="150%" fo:text-align="center" style:justify-single-word="false"/>
      <style:text-properties fo:color="#71869b" loext:opacity="100%" style:font-name="Liberation Sans" fo:font-size="28pt" fo:language="de" fo:country="AT" fo:font-weight="bold" officeooo:rsid="0002c024" officeooo:paragraph-rsid="0002c024" style:font-size-asian="28pt" style:font-weight-asian="bold" style:font-size-complex="28pt" style:font-weight-complex="bold"/>
    </style:style>
    <style:style style:name="P76" style:family="paragraph" style:parent-style-name="Standard">
      <style:paragraph-properties fo:line-height="150%" fo:text-align="center" style:justify-single-word="false"/>
      <style:text-properties fo:color="#71869b" loext:opacity="100%" style:font-name="Liberation Sans" fo:font-size="28pt" fo:language="de" fo:country="AT" fo:font-weight="bold" officeooo:rsid="00632ee6" officeooo:paragraph-rsid="00632ee6" style:font-size-asian="28pt" style:font-weight-asian="bold" style:font-size-complex="28pt" style:font-weight-complex="bold"/>
    </style:style>
    <style:style style:name="P77"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fo:break-before="page" style:writing-mode="lr-tb"/>
      <style:text-properties fo:color="#71869b" loext:opacity="100%" style:font-name="Liberation Sans" fo:font-size="11pt" fo:language="de" fo:country="AT" fo:font-style="normal" fo:font-weight="bold" officeooo:rsid="00154296" officeooo:paragraph-rsid="00154296"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style:style>
    <style:style style:name="P78" style:family="paragraph" style:parent-style-name="Text_20_body">
      <style:paragraph-properties fo:line-height="150%"/>
      <style:text-properties fo:color="#000000" loext:opacity="100%" style:font-name="Liberation Sans" fo:font-size="11pt" fo:language="de" fo:country="AT" fo:font-style="italic" fo:font-weight="bold" officeooo:paragraph-rsid="00529a55" fo:background-color="transparent"/>
    </style:style>
    <style:style style:name="P79"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fo:font-variant="normal" fo:text-transform="none" fo:color="#000000" loext:opacity="100%" style:text-line-through-style="none" style:text-line-through-type="none" style:font-name="Liberation Sans" fo:font-size="11pt" fo:language="de" fo:country="AT" fo:font-style="normal" style:text-underline-style="none" fo:font-weight="bold" officeooo:rsid="00154296" officeooo:paragraph-rsid="0007d159" style:text-blinking="false"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style:style>
    <style:style style:name="P80"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fo:font-variant="normal" fo:text-transform="none" fo:color="#000000" loext:opacity="100%" style:text-line-through-style="none" style:text-line-through-type="none" style:font-name="Liberation Sans" fo:font-size="11pt" fo:language="de" fo:country="AT" fo:font-style="normal" style:text-underline-style="none" fo:font-weight="bold" officeooo:rsid="00154296" officeooo:paragraph-rsid="00154296" style:text-blinking="false"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style:style>
    <style:style style:name="P81" style:family="paragraph" style:parent-style-name="Text_20_body">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fo:font-variant="normal" fo:text-transform="none" fo:color="#000000" loext:opacity="100%" style:text-line-through-style="none" style:text-line-through-type="none" style:font-name="Liberation Sans" fo:font-size="11pt" fo:language="de" fo:country="AT" fo:font-style="italic" style:text-underline-style="none" fo:font-weight="bold" officeooo:rsid="00154296" officeooo:paragraph-rsid="00529a55" style:text-blinking="false"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style:style>
    <style:style style:name="P82" style:family="paragraph" style:parent-style-name="Text_20_body">
      <style:paragraph-properties fo:line-height="150%"/>
      <style:text-properties officeooo:paragraph-rsid="01302100"/>
    </style:style>
    <style:style style:name="P83" style:family="paragraph" style:parent-style-name="Text_20_body">
      <style:paragraph-properties fo:margin-top="0cm" fo:margin-bottom="0.3cm" style:contextual-spacing="false" fo:line-height="150%" fo:text-align="justify" style:justify-single-word="false"/>
      <style:text-properties officeooo:paragraph-rsid="018c2f21"/>
    </style:style>
    <style:style style:name="P84" style:family="paragraph" style:parent-style-name="Text_20_body">
      <style:paragraph-properties fo:line-height="150%" fo:text-align="justify" style:justify-single-word="false"/>
      <style:text-properties officeooo:paragraph-rsid="018c2f21"/>
    </style:style>
    <style:style style:name="P85" style:family="paragraph" style:parent-style-name="Text_20_body">
      <style:paragraph-properties fo:margin-top="0cm" fo:margin-bottom="0cm" style:contextual-spacing="false" fo:line-height="150%" fo:text-align="justify" style:justify-single-word="false"/>
      <style:text-properties style:use-window-font-color="true" loext:opacity="0%" style:font-name="Liberation Sans" fo:font-size="11pt" fo:language="de" fo:country="AT" fo:font-style="normal" fo:font-weight="bold" officeooo:rsid="00d7ff8e" officeooo:paragraph-rsid="018c2f21" fo:background-color="transparent" style:font-name-asian="Times New Roman1" style:font-size-asian="11pt" style:language-asian="zh" style:country-asian="CN" style:font-style-asian="normal" style:font-weight-asian="bold" style:font-name-complex="Arial1" style:font-size-complex="11pt" style:language-complex="ar" style:country-complex="SA" style:font-style-complex="normal"/>
    </style:style>
    <style:style style:name="P86" style:family="paragraph" style:parent-style-name="Text_20_body">
      <style:paragraph-properties fo:line-height="150%"/>
      <style:text-properties style:use-window-font-color="true" loext:opacity="0%" style:font-name="Liberation Sans" fo:font-size="11pt" fo:language="de" fo:country="AT" fo:font-style="normal" fo:font-weight="normal" officeooo:rsid="00c0c7c0" officeooo:paragraph-rsid="018c2f21" fo:background-color="transparent" style:font-name-asian="Times New Roman1" style:font-size-asian="11pt" style:language-asian="zh" style:country-asian="CN" style:font-style-asian="normal" style:font-weight-asian="normal" style:font-name-complex="Arial1" style:font-size-complex="11pt" style:language-complex="ar" style:country-complex="SA" style:font-style-complex="normal" style:font-weight-complex="normal"/>
    </style:style>
    <style:style style:name="P87" style:family="paragraph" style:parent-style-name="Text_20_body">
      <style:paragraph-properties fo:line-height="150%"/>
      <style:text-properties style:use-window-font-color="true" loext:opacity="0%" style:font-name="Liberation Sans" fo:font-size="11pt" fo:language="de" fo:country="AT" fo:font-style="normal" fo:font-weight="normal" officeooo:rsid="00c0c7c0" officeooo:paragraph-rsid="00306151" fo:background-color="transparent" style:font-name-asian="Times New Roman1" style:font-size-asian="11pt" style:language-asian="zh" style:country-asian="CN" style:font-style-asian="normal" style:font-weight-asian="normal" style:font-name-complex="Arial1" style:font-size-complex="11pt" style:language-complex="ar" style:country-complex="SA" style:font-style-complex="normal" style:font-weight-complex="normal"/>
    </style:style>
    <style:style style:name="P88" style:family="paragraph" style:parent-style-name="Text_20_body">
      <style:paragraph-properties fo:margin-top="0cm" fo:margin-bottom="0.3cm" style:contextual-spacing="false" fo:line-height="150%" fo:text-align="justify" style:justify-single-word="false"/>
      <style:text-properties officeooo:paragraph-rsid="018c2f21" fo:background-color="transparent"/>
    </style:style>
    <style:style style:name="P89" style:family="paragraph" style:parent-style-name="Text_20_body">
      <style:paragraph-properties fo:line-height="150%" fo:text-align="justify" style:justify-single-word="false"/>
      <style:text-properties officeooo:paragraph-rsid="018c2f21" fo:background-color="transparent"/>
    </style:style>
    <style:style style:name="P90" style:family="paragraph" style:parent-style-name="Text_20_body">
      <style:paragraph-properties fo:margin-top="0cm" fo:margin-bottom="0.3cm" style:contextual-spacing="false" fo:line-height="150%" fo:text-align="justify" style:justify-single-word="false"/>
      <style:text-properties style:text-line-through-style="none" style:text-line-through-type="none" style:font-name="Liberation Sans" fo:font-size="11pt" fo:language="de" fo:country="AT" officeooo:rsid="00d403d5" officeooo:paragraph-rsid="018c2f21" fo:background-color="transparent" style:font-size-asian="10.5pt"/>
    </style:style>
    <style:style style:name="P91" style:family="paragraph" style:parent-style-name="Contents_20_1">
      <style:paragraph-properties>
        <style:tab-stops>
          <style:tab-stop style:position="1cm"/>
          <style:tab-stop style:position="17cm" style:type="right" style:leader-style="dotted" style:leader-text="."/>
        </style:tab-stops>
      </style:paragraph-properties>
    </style:style>
    <style:style style:name="P92" style:family="paragraph" style:parent-style-name="Contents_20_2">
      <style:paragraph-properties>
        <style:tab-stops>
          <style:tab-stop style:position="1cm"/>
          <style:tab-stop style:position="16.501cm" style:type="right" style:leader-style="dotted" style:leader-text="."/>
        </style:tab-stops>
      </style:paragraph-properties>
    </style:style>
    <style:style style:name="P93" style:family="paragraph" style:parent-style-name="Heading_20_1">
      <style:paragraph-properties fo:line-height="100%" fo:break-before="page">
        <style:tab-stops>
          <style:tab-stop style:position="0.893cm"/>
        </style:tab-stops>
      </style:paragraph-properties>
      <style:text-properties fo:color="#71869b" loext:opacity="100%" style:font-name="Liberation Sans" fo:font-size="11pt" fo:language="de" fo:country="AT" fo:font-style="normal" officeooo:rsid="006a856a" style:font-size-asian="10.5pt" style:font-style-asian="normal" style:font-style-complex="normal"/>
    </style:style>
    <style:style style:name="P94" style:family="paragraph" style:parent-style-name="Heading_20_1" style:list-style-name="L1">
      <style:paragraph-properties fo:margin-top="0cm" fo:margin-bottom="0cm" style:contextual-spacing="false" fo:line-height="100%"/>
      <style:text-properties style:use-window-font-color="true" loext:opacity="0%" style:font-name="Liberation Sans" fo:font-size="11pt" fo:language="de" fo:country="AT" fo:font-weight="bold" officeooo:rsid="002d934d" officeooo:paragraph-rsid="018c2f21" fo:background-color="transparent" style:font-name-asian="Times New Roman1" style:font-size-asian="10.5pt" style:language-asian="zh" style:country-asian="CN" style:font-weight-asian="bold" style:font-name-complex="Arial1" style:font-size-complex="11pt" style:language-complex="ar" style:country-complex="SA"/>
    </style:style>
    <style:style style:name="P95" style:family="paragraph" style:parent-style-name="Heading_20_1" style:list-style-name="L1">
      <style:paragraph-properties fo:margin-top="0cm" fo:margin-bottom="0cm" style:contextual-spacing="false" fo:line-height="150%"/>
      <style:text-properties style:use-window-font-color="true" loext:opacity="0%" style:font-name="Liberation Sans" fo:font-size="11pt" fo:language="de" fo:country="AT" fo:font-weight="bold" officeooo:rsid="002d934d" officeooo:paragraph-rsid="018c2f21" fo:background-color="transparent" style:font-name-asian="Times New Roman1" style:font-size-asian="11pt" style:language-asian="zh" style:country-asian="CN" style:font-weight-asian="bold" style:font-name-complex="Arial1" style:font-size-complex="11pt" style:language-complex="ar" style:country-complex="SA"/>
    </style:style>
    <style:style style:name="P96" style:family="paragraph" style:parent-style-name="Heading_20_1">
      <style:paragraph-properties fo:line-height="100%" fo:break-before="page"/>
      <style:text-properties style:font-name="Liberation Sans" fo:font-size="11pt" fo:language="de" fo:country="AT" officeooo:rsid="0056fd50" officeooo:paragraph-rsid="0056fd50" style:font-size-asian="10.5pt"/>
    </style:style>
    <style:style style:name="P97" style:family="paragraph" style:parent-style-name="Heading_20_1">
      <style:paragraph-properties fo:line-height="100%"/>
      <style:text-properties style:font-name="Liberation Sans" fo:font-size="11pt" fo:language="de" fo:country="AT" style:font-size-asian="10.5pt"/>
    </style:style>
    <style:style style:name="P98" style:family="paragraph" style:parent-style-name="Heading_20_1">
      <style:paragraph-properties fo:line-height="100%"/>
      <style:text-properties style:font-name="Liberation Sans" fo:font-size="11pt" fo:language="de" fo:country="AT" officeooo:rsid="002d934d" officeooo:paragraph-rsid="002d934d" style:font-size-asian="10.5pt"/>
    </style:style>
    <style:style style:name="P99" style:family="paragraph" style:parent-style-name="Heading_20_1">
      <style:paragraph-properties fo:line-height="100%"/>
      <style:text-properties style:font-name="Liberation Sans" fo:font-size="11pt" fo:language="de" fo:country="AT" officeooo:rsid="002f5430" officeooo:paragraph-rsid="002f5430" style:font-size-asian="10.5pt"/>
    </style:style>
    <style:style style:name="P100" style:family="paragraph" style:parent-style-name="Heading_20_1">
      <style:paragraph-properties fo:line-height="100%"/>
      <style:text-properties style:font-name="Liberation Sans" fo:font-size="11pt" fo:language="de" fo:country="AT" officeooo:rsid="0032b493" officeooo:paragraph-rsid="0032b493" style:font-size-asian="10.5pt"/>
    </style:style>
    <style:style style:name="P101" style:family="paragraph" style:parent-style-name="Heading_20_1">
      <style:paragraph-properties fo:line-height="100%"/>
      <style:text-properties fo:language="de" fo:country="AT" officeooo:rsid="0032b493" officeooo:paragraph-rsid="0032b493"/>
    </style:style>
    <style:style style:name="P102" style:family="paragraph" style:parent-style-name="Heading_20_2">
      <style:text-properties fo:color="#71869b" loext:opacity="100%" style:font-name="Liberation Sans" fo:font-size="11pt" fo:language="de" fo:country="AT" officeooo:paragraph-rsid="0078038f" style:font-size-asian="10.5pt"/>
    </style:style>
    <style:style style:name="P103" style:family="paragraph" style:parent-style-name="Heading_20_2">
      <style:text-properties style:font-name="Liberation Sans" fo:font-size="11pt" fo:language="de" fo:country="AT" officeooo:paragraph-rsid="0034baee" style:font-size-asian="10.5pt"/>
    </style:style>
    <style:style style:name="P104" style:family="paragraph" style:parent-style-name="Heading_20_2">
      <style:text-properties style:font-name="Liberation Sans" fo:font-size="11pt" fo:language="de" fo:country="AT" officeooo:paragraph-rsid="00369d44" style:font-size-asian="10.5pt"/>
    </style:style>
    <style:style style:name="P105" style:family="paragraph" style:parent-style-name="Standard" style:list-style-name="WWNum2">
      <loext:graphic-properties draw:fill="none"/>
      <style:paragraph-properties fo:margin-left="0.6cm" fo:margin-right="0cm" fo:margin-top="0cm" fo:margin-bottom="0cm" style:contextual-spacing="false" fo:line-height="100%" fo:text-align="start" style:justify-single-word="false" fo:text-indent="-0.4cm" style:auto-text-indent="false" fo:background-color="transparent" style:writing-mode="lr-tb">
        <style:tab-stops/>
      </style:paragraph-properties>
      <style:text-properties style:font-name="Arial" fo:font-size="11pt" fo:language="en" fo:country="US" fo:font-style="normal" style:text-underline-style="none" officeooo:rsid="0004aa38" officeooo:paragraph-rsid="018e79c8" fo:background-color="transparent" style:font-size-asian="11pt" style:font-style-asian="normal" style:font-size-complex="11pt" style:language-complex="de" style:country-complex="DE" style:font-style-complex="normal"/>
    </style:style>
    <style:style style:name="P106" style:family="paragraph" style:parent-style-name="Text_20_body" style:list-style-name="L1">
      <style:paragraph-properties fo:margin-top="0cm" fo:margin-bottom="0cm" style:contextual-spacing="false" fo:line-height="150%"/>
      <style:text-properties style:use-window-font-color="true" loext:opacity="0%" style:font-name="Liberation Sans" fo:font-size="11pt" fo:language="de" fo:country="AT" fo:font-style="normal" fo:font-weight="bold" officeooo:rsid="00d7ff8e" officeooo:paragraph-rsid="018c2f21" fo:background-color="transparent" style:font-name-asian="Times New Roman1" style:font-size-asian="11pt" style:language-asian="zh" style:country-asian="CN" style:font-style-asian="normal" style:font-weight-asian="bold" style:font-name-complex="Arial1" style:font-size-complex="11pt" style:language-complex="ar" style:country-complex="SA" style:font-style-complex="normal"/>
    </style:style>
    <style:style style:name="P107" style:family="paragraph" style:parent-style-name="Text_20_body">
      <style:paragraph-properties fo:margin-top="0cm" fo:margin-bottom="0cm" style:contextual-spacing="false" fo:line-height="150%" fo:text-align="justify" style:justify-single-word="false"/>
      <style:text-properties style:use-window-font-color="true" loext:opacity="0%" style:font-name="Liberation Sans" fo:font-size="11pt" fo:language="de" fo:country="AT" fo:font-style="normal" fo:font-weight="normal" officeooo:rsid="006bf2a6" officeooo:paragraph-rsid="018c2f21" fo:background-color="transparent" style:font-name-asian="Times New Roman1" style:font-size-asian="10.5pt" style:language-asian="zh" style:country-asian="CN" style:font-style-asian="normal" style:font-weight-asian="normal" style:font-name-complex="Arial1" style:font-size-complex="11pt" style:language-complex="ar" style:country-complex="SA" style:font-style-complex="normal" style:font-weight-complex="normal"/>
    </style:style>
    <style:style style:name="P108" style:family="paragraph" style:parent-style-name="Text_20_body" style:list-style-name="L1">
      <style:paragraph-properties fo:margin-top="0cm" fo:margin-bottom="0cm" style:contextual-spacing="false"/>
      <style:text-properties style:use-window-font-color="true" loext:opacity="0%" style:font-name="Liberation Sans" fo:font-size="11pt" fo:language="de" fo:country="AT" fo:font-weight="bold" officeooo:paragraph-rsid="018c2f21" fo:background-color="transparent" style:font-name-asian="Times New Roman1" style:font-size-asian="11pt" style:language-asian="zh" style:country-asian="CN" style:font-weight-asian="bold" style:font-name-complex="Arial1" style:font-size-complex="11pt" style:language-complex="ar" style:country-complex="SA"/>
    </style:style>
    <style:style style:name="P109" style:family="paragraph" style:parent-style-name="Text_20_body" style:list-style-name="L4">
      <style:text-properties style:use-window-font-color="true" loext:opacity="0%" style:font-name="Liberation Sans" fo:font-size="11pt" fo:language="de" fo:country="AT" fo:font-weight="bold" officeooo:rsid="00a599a5" officeooo:paragraph-rsid="018c2f21" fo:background-color="transparent" style:font-name-asian="Times New Roman1" style:font-size-asian="11pt" style:language-asian="zh" style:country-asian="CN" style:font-weight-asian="bold" style:font-name-complex="Arial1" style:font-size-complex="11pt" style:language-complex="ar" style:country-complex="SA"/>
    </style:style>
    <style:style style:name="P110" style:family="paragraph" style:parent-style-name="Text_20_body" style:list-style-name="L5">
      <style:paragraph-properties fo:line-height="150%" fo:text-align="justify" style:justify-single-word="false"/>
      <style:text-properties style:use-window-font-color="true" loext:opacity="0%" style:font-name="Liberation Sans" fo:font-size="11pt" fo:language="de" fo:country="AT" fo:font-weight="bold" officeooo:rsid="0032b493" officeooo:paragraph-rsid="018c2f21" fo:background-color="transparent" style:font-name-asian="Times New Roman1" style:font-size-asian="11pt" style:language-asian="zh" style:country-asian="CN" style:font-weight-asian="bold" style:font-name-complex="Arial1" style:font-size-complex="11pt" style:language-complex="ar" style:country-complex="SA"/>
    </style:style>
    <style:style style:name="P111" style:family="paragraph" style:parent-style-name="Text_20_body" style:list-style-name="L2">
      <style:paragraph-properties fo:margin-top="0cm" fo:margin-bottom="0cm" style:contextual-spacing="false"/>
      <style:text-properties style:use-window-font-color="true" loext:opacity="0%" style:font-name="Liberation Sans" fo:font-size="12pt" fo:language="de" fo:country="AT" fo:font-weight="bold" officeooo:paragraph-rsid="018c2f21" fo:background-color="transparent" style:font-name-asian="Times New Roman1" style:font-size-asian="12pt" style:language-asian="zh" style:country-asian="CN" style:font-weight-asian="bold" style:font-name-complex="Arial1" style:font-size-complex="12pt" style:language-complex="ar" style:country-complex="SA"/>
    </style:style>
    <style:style style:name="P112"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use-window-font-color="true" loext:opacity="0%" style:font-name="Arial" fo:font-size="11pt" fo:language="en" fo:country="US" style:text-underline-style="none" fo:font-weight="bold" officeooo:rsid="00b5981a" officeooo:paragraph-rsid="018e79c8" fo:background-color="transparent" style:font-name-asian="Times New Roman1" style:font-size-asian="11pt" style:language-asian="zh" style:country-asian="CN" style:font-weight-asian="bold" style:font-name-complex="Arial1" style:font-size-complex="11pt" style:language-complex="ar" style:country-complex="SA"/>
    </style:style>
    <style:style style:name="P113"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use-window-font-color="true" loext:opacity="0%" style:font-name="Arial" fo:font-size="11pt" fo:language="en" fo:country="US" style:text-underline-style="none" fo:font-weight="bold" officeooo:paragraph-rsid="018e79c8" fo:background-color="transparent" style:font-name-asian="Times New Roman1" style:font-size-asian="11pt" style:language-asian="zh" style:country-asian="CN" style:font-weight-asian="bold" style:font-name-complex="Arial1" style:font-size-complex="11pt" style:language-complex="ar" style:country-complex="SA"/>
    </style:style>
    <style:style style:name="P114" style:family="paragraph" style:parent-style-name="Text_20_body" style:list-style-name="L1">
      <style:paragraph-properties fo:margin-top="0cm" fo:margin-bottom="0cm" style:contextual-spacing="false" fo:line-height="150%"/>
      <style:text-properties fo:color="#000000" loext:opacity="100%" style:font-name="Liberation Sans" fo:font-size="11pt" fo:language="de" fo:country="AT" officeooo:rsid="007c122c" officeooo:paragraph-rsid="018c2f21" fo:background-color="transparent" style:font-size-asian="10.5pt"/>
    </style:style>
    <style:style style:name="P115" style:family="paragraph" style:parent-style-name="Text_20_body" style:list-style-name="L3">
      <style:text-properties fo:language="de" fo:country="AT" officeooo:paragraph-rsid="018c2f21" fo:background-color="transparent"/>
    </style:style>
    <style:style style:name="P116"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paragraph-rsid="018e79c8" fo:background-color="transparent" style:font-size-asian="11pt" style:font-size-complex="11pt"/>
    </style:style>
    <style:style style:name="P117" style:family="paragraph" style:parent-style-name="Text_20_body" style:list-style-name="WWNum2">
      <loext:graphic-properties draw:fill="none"/>
      <style:paragraph-properties fo:margin-left="0.6cm" fo:margin-right="0cm" fo:margin-top="0cm" fo:margin-bottom="0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paragraph-rsid="018e79c8" fo:background-color="transparent" style:font-size-asian="11pt" style:font-size-complex="11pt"/>
    </style:style>
    <style:style style:name="P118"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4cm" style:auto-text-indent="false" style:page-number="auto" fo:background-color="transparent" style:writing-mode="lr-tb">
        <style:tab-stops/>
      </style:paragraph-properties>
      <style:text-properties style:font-name="Arial" fo:font-size="11pt" fo:language="en" fo:country="US" style:text-underline-style="none" officeooo:paragraph-rsid="00c64cee" fo:background-color="transparent" style:font-size-asian="11pt" style:font-size-complex="11pt"/>
    </style:style>
    <style:style style:name="P119"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4cm" style:auto-text-indent="false" style:page-number="auto" fo:background-color="transparent" style:writing-mode="lr-tb">
        <style:tab-stops/>
      </style:paragraph-properties>
      <style:text-properties style:font-name="Arial" fo:font-size="11pt" fo:language="en" fo:country="US" style:text-underline-style="none" officeooo:paragraph-rsid="005857c9" fo:background-color="transparent" style:font-size-asian="11pt" style:font-size-complex="11pt"/>
    </style:style>
    <style:style style:name="P120"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paragraph-rsid="0078d438" fo:background-color="transparent" style:font-size-asian="11pt" style:font-size-complex="11pt"/>
    </style:style>
    <style:style style:name="P121"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4cm" style:auto-text-indent="false" style:page-number="auto" fo:background-color="transparent" style:writing-mode="lr-tb">
        <style:tab-stops/>
      </style:paragraph-properties>
      <style:text-properties style:font-name="Arial" fo:font-size="11pt" fo:language="en" fo:country="US" style:text-underline-style="none" officeooo:paragraph-rsid="0078d438" fo:background-color="transparent" style:font-size-asian="11pt" style:font-size-complex="11pt"/>
    </style:style>
    <style:style style:name="P122"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paragraph-rsid="006d8a1a" fo:background-color="transparent" style:font-size-asian="11pt" style:font-size-complex="11pt"/>
    </style:style>
    <style:style style:name="P123"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4cm" style:auto-text-indent="false" style:page-number="auto" fo:background-color="transparent" style:writing-mode="lr-tb">
        <style:tab-stops/>
      </style:paragraph-properties>
      <style:text-properties style:font-name="Arial" fo:font-size="11pt" fo:language="en" fo:country="US" style:text-underline-style="none" officeooo:paragraph-rsid="00d3f123" fo:background-color="transparent" style:font-size-asian="11pt" style:font-size-complex="11pt"/>
    </style:style>
    <style:style style:name="P124"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paragraph-rsid="012a2208" fo:background-color="transparent" style:font-size-asian="11pt" style:font-size-complex="11pt"/>
    </style:style>
    <style:style style:name="P125"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4cm" style:auto-text-indent="false" style:page-number="auto" fo:background-color="transparent" style:writing-mode="lr-tb">
        <style:tab-stops/>
      </style:paragraph-properties>
      <style:text-properties style:font-name="Arial" fo:font-size="11pt" fo:language="en" fo:country="US" style:text-underline-style="none" officeooo:paragraph-rsid="0074895d" fo:background-color="transparent" style:font-size-asian="11pt" style:font-size-complex="11pt"/>
    </style:style>
    <style:style style:name="P126"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paragraph-rsid="0074895d" fo:background-color="transparent" style:font-size-asian="11pt" style:font-size-complex="11pt"/>
    </style:style>
    <style:style style:name="P127"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4cm" style:auto-text-indent="false" style:page-number="auto" fo:background-color="transparent" style:writing-mode="lr-tb">
        <style:tab-stops/>
      </style:paragraph-properties>
      <style:text-properties style:font-name="Arial" fo:font-size="11pt" fo:language="en" fo:country="US" style:text-underline-style="none" officeooo:paragraph-rsid="006f2c0d" fo:background-color="transparent" style:font-size-asian="11pt" style:font-size-complex="11pt"/>
    </style:style>
    <style:style style:name="P128"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paragraph-rsid="00cf35d8" fo:background-color="transparent" style:font-size-asian="11pt" style:font-size-complex="11pt"/>
    </style:style>
    <style:style style:name="P129"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4cm" style:auto-text-indent="false" style:page-number="auto" fo:background-color="transparent" style:writing-mode="lr-tb">
        <style:tab-stops/>
      </style:paragraph-properties>
      <style:text-properties style:font-name="Arial" fo:font-size="11pt" fo:language="en" fo:country="US" style:text-underline-style="none" officeooo:paragraph-rsid="00ddd478" fo:background-color="transparent" style:font-size-asian="11pt" style:font-size-complex="11pt"/>
    </style:style>
    <style:style style:name="P130"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paragraph-rsid="00f450ce" fo:background-color="transparent" style:font-size-asian="11pt" style:font-size-complex="11pt"/>
    </style:style>
    <style:style style:name="P131"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4cm" style:auto-text-indent="false" style:page-number="auto" fo:background-color="transparent" style:writing-mode="lr-tb">
        <style:tab-stops/>
      </style:paragraph-properties>
      <style:text-properties style:font-name="Arial" fo:font-size="11pt" fo:language="en" fo:country="US" style:text-underline-style="none" officeooo:paragraph-rsid="00a281b2" fo:background-color="transparent" style:font-size-asian="11pt" style:font-size-complex="11pt"/>
    </style:style>
    <style:style style:name="P132"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4cm" style:auto-text-indent="false" style:page-number="auto" fo:background-color="transparent" style:writing-mode="lr-tb">
        <style:tab-stops/>
      </style:paragraph-properties>
      <style:text-properties style:font-name="Arial" fo:font-size="11pt" fo:language="en" fo:country="US" style:text-underline-style="none" officeooo:paragraph-rsid="0086071c" fo:background-color="transparent" style:font-size-asian="11pt" style:font-size-complex="11pt"/>
    </style:style>
    <style:style style:name="P133"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4cm" style:auto-text-indent="false" style:page-number="auto" fo:background-color="transparent" style:writing-mode="lr-tb">
        <style:tab-stops/>
      </style:paragraph-properties>
      <style:text-properties style:font-name="Arial" fo:font-size="11pt" fo:language="en" fo:country="US" style:text-underline-style="none" officeooo:paragraph-rsid="00e80929" fo:background-color="transparent" style:font-size-asian="11pt" style:font-size-complex="11pt"/>
    </style:style>
    <style:style style:name="P134"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4cm" style:auto-text-indent="false" style:page-number="auto" fo:background-color="transparent" style:writing-mode="lr-tb">
        <style:tab-stops/>
      </style:paragraph-properties>
      <style:text-properties style:font-name="Arial" fo:font-size="11pt" fo:language="en" fo:country="US" style:text-underline-style="none" officeooo:paragraph-rsid="00804245" fo:background-color="transparent" style:font-size-asian="11pt" style:font-size-complex="11pt"/>
    </style:style>
    <style:style style:name="P135"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paragraph-rsid="00804245" fo:background-color="transparent" style:font-size-asian="11pt" style:font-size-complex="11pt"/>
    </style:style>
    <style:style style:name="P136"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4cm" style:auto-text-indent="false" style:page-number="auto" fo:background-color="transparent" style:writing-mode="lr-tb">
        <style:tab-stops/>
      </style:paragraph-properties>
      <style:text-properties style:font-name="Arial" fo:font-size="11pt" fo:language="en" fo:country="US" style:text-underline-style="none" officeooo:paragraph-rsid="00ae8353" fo:background-color="transparent" style:font-size-asian="11pt" style:font-size-complex="11pt"/>
    </style:style>
    <style:style style:name="P137"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4cm" style:auto-text-indent="false" style:page-number="auto" fo:background-color="transparent" style:writing-mode="lr-tb">
        <style:tab-stops/>
      </style:paragraph-properties>
      <style:text-properties style:font-name="Arial" fo:font-size="11pt" fo:language="en" fo:country="US" style:text-underline-style="none" officeooo:paragraph-rsid="00aeb6ac" fo:background-color="transparent" style:font-size-asian="11pt" style:font-size-complex="11pt"/>
    </style:style>
    <style:style style:name="P138"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paragraph-rsid="00aeb6ac" fo:background-color="transparent" style:font-size-asian="11pt" style:font-size-complex="11pt"/>
    </style:style>
    <style:style style:name="P139"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4cm" style:auto-text-indent="false" style:page-number="auto" fo:background-color="transparent" style:writing-mode="lr-tb">
        <style:tab-stops/>
      </style:paragraph-properties>
      <style:text-properties style:font-name="Arial" fo:font-size="11pt" fo:language="en" fo:country="US" style:text-underline-style="none" officeooo:paragraph-rsid="00f205eb" fo:background-color="transparent" style:font-size-asian="11pt" style:font-size-complex="11pt"/>
    </style:style>
    <style:style style:name="P140"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paragraph-rsid="00b49d00" fo:background-color="transparent" style:font-size-asian="11pt" style:font-size-complex="11pt"/>
    </style:style>
    <style:style style:name="P141"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rsid="00bb4c2d" officeooo:paragraph-rsid="018e79c8" fo:background-color="transparent" style:font-size-asian="11pt" style:font-size-complex="11pt"/>
    </style:style>
    <style:style style:name="P142"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rsid="00bb4c2d" officeooo:paragraph-rsid="00d2a303" fo:background-color="transparent" style:font-size-asian="11pt" style:font-size-complex="11pt"/>
    </style:style>
    <style:style style:name="P143"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rsid="00671356" officeooo:paragraph-rsid="00c64cee" fo:background-color="transparent" style:font-size-asian="11pt" style:font-size-complex="11pt"/>
    </style:style>
    <style:style style:name="P144"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rsid="0090613e" officeooo:paragraph-rsid="00d44d0f" fo:background-color="transparent" style:font-size-asian="11pt" style:font-size-complex="11pt"/>
    </style:style>
    <style:style style:name="P145"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rsid="002d934d" officeooo:paragraph-rsid="006f2c0d" fo:background-color="transparent" style:font-size-asian="11pt" style:font-size-complex="11pt"/>
    </style:style>
    <style:style style:name="P146"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rsid="007c6a06" officeooo:paragraph-rsid="0082e215" fo:background-color="transparent" style:font-size-asian="11pt" style:font-size-complex="11pt"/>
    </style:style>
    <style:style style:name="P147"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rsid="009979c2" officeooo:paragraph-rsid="009979c2" fo:background-color="transparent" style:font-size-asian="11pt" style:font-size-complex="11pt"/>
    </style:style>
    <style:style style:name="P148"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rsid="009979c2" officeooo:paragraph-rsid="00a26a05" fo:background-color="transparent" style:font-size-asian="11pt" style:font-size-complex="11pt"/>
    </style:style>
    <style:style style:name="P149"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rsid="009979c2" officeooo:paragraph-rsid="00a281b2" fo:background-color="transparent" style:font-size-asian="11pt" style:font-size-complex="11pt"/>
    </style:style>
    <style:style style:name="P150"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rsid="0086545f" officeooo:paragraph-rsid="0086545f" fo:background-color="transparent" style:font-size-asian="11pt" style:font-size-complex="11pt"/>
    </style:style>
    <style:style style:name="P151"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rsid="0082e215" officeooo:paragraph-rsid="0082e215" fo:background-color="transparent" style:font-size-asian="11pt" style:font-size-complex="11pt"/>
    </style:style>
    <style:style style:name="P152"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rsid="00804245" officeooo:paragraph-rsid="00804245" fo:background-color="transparent" style:font-size-asian="11pt" style:font-size-complex="11pt"/>
    </style:style>
    <style:style style:name="P153"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rsid="00804245" officeooo:paragraph-rsid="00ad35f1" fo:background-color="transparent" style:font-size-asian="11pt" style:font-size-complex="11pt"/>
    </style:style>
    <style:style style:name="P154"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rsid="00804245" officeooo:paragraph-rsid="008b2fb4" fo:background-color="transparent" style:font-size-asian="11pt" style:font-size-complex="11pt"/>
    </style:style>
    <style:style style:name="P155"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rsid="00804245" officeooo:paragraph-rsid="00ae8353" fo:background-color="transparent" style:font-size-asian="11pt" style:font-size-complex="11pt"/>
    </style:style>
    <style:style style:name="P156"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rsid="00804245" officeooo:paragraph-rsid="00aeb6ac" fo:background-color="transparent" style:font-size-asian="11pt" style:font-size-complex="11pt"/>
    </style:style>
    <style:style style:name="P157"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rsid="00804245" officeooo:paragraph-rsid="00f7312e" fo:background-color="transparent" style:font-size-asian="11pt" style:font-size-complex="11pt"/>
    </style:style>
    <style:style style:name="P158"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4cm" style:auto-text-indent="false" style:page-number="auto" fo:background-color="transparent" style:writing-mode="lr-tb">
        <style:tab-stops/>
      </style:paragraph-properties>
      <style:text-properties style:font-name="Arial" fo:font-size="11pt" fo:language="en" fo:country="US" style:text-underline-style="none" officeooo:rsid="00ad35f1" officeooo:paragraph-rsid="00ad35f1" fo:background-color="transparent" style:font-size-asian="11pt" style:font-size-complex="11pt"/>
    </style:style>
    <style:style style:name="P159"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4cm" style:auto-text-indent="false" style:page-number="auto" fo:background-color="transparent" style:writing-mode="lr-tb">
        <style:tab-stops/>
      </style:paragraph-properties>
      <style:text-properties style:font-name="Arial" fo:font-size="11pt" fo:language="en" fo:country="US" style:text-underline-style="none" officeooo:rsid="00ad35f1" officeooo:paragraph-rsid="00c2f690" fo:background-color="transparent" style:font-size-asian="11pt" style:font-size-complex="11pt"/>
    </style:style>
    <style:style style:name="P160"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rsid="00ae8353" officeooo:paragraph-rsid="00ae8353" fo:background-color="transparent" style:font-size-asian="11pt" style:font-size-complex="11pt"/>
    </style:style>
    <style:style style:name="P161"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rsid="0108e65c" officeooo:paragraph-rsid="012ef0f0" fo:background-color="transparent" style:font-size-asian="11pt" style:font-size-complex="11pt"/>
    </style:style>
    <style:style style:name="P162"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rsid="00b5981a" officeooo:paragraph-rsid="012ef0f0" fo:background-color="transparent" style:font-size-asian="11pt" style:font-size-complex="11pt"/>
    </style:style>
    <style:style style:name="P163"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rsid="00b60324" officeooo:paragraph-rsid="012ef0f0" fo:background-color="transparent" style:font-size-asian="11pt" style:font-size-complex="11pt"/>
    </style:style>
    <style:style style:name="P164"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officeooo:paragraph-rsid="018e79c8"/>
    </style:style>
    <style:style style:name="P165"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officeooo:paragraph-rsid="00c64cee"/>
    </style:style>
    <style:style style:name="P166"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officeooo:paragraph-rsid="017e2b11"/>
    </style:style>
    <style:style style:name="P167"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officeooo:paragraph-rsid="01411450"/>
    </style:style>
    <style:style style:name="P168"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officeooo:paragraph-rsid="017f1931"/>
    </style:style>
    <style:style style:name="P169"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officeooo:paragraph-rsid="012a2208"/>
    </style:style>
    <style:style style:name="P170"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officeooo:paragraph-rsid="0090bcf1"/>
    </style:style>
    <style:style style:name="P171"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officeooo:paragraph-rsid="0074f699"/>
    </style:style>
    <style:style style:name="P172"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4cm" style:auto-text-indent="false" style:page-number="auto" fo:background-color="transparent" style:writing-mode="lr-tb">
        <style:tab-stops/>
      </style:paragraph-properties>
      <style:text-properties officeooo:paragraph-rsid="009afa4d"/>
    </style:style>
    <style:style style:name="P173"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officeooo:paragraph-rsid="00a0a112"/>
    </style:style>
    <style:style style:name="P174"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officeooo:paragraph-rsid="009979c2"/>
    </style:style>
    <style:style style:name="P175"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officeooo:paragraph-rsid="00a36fe4"/>
    </style:style>
    <style:style style:name="P176"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officeooo:paragraph-rsid="00804245"/>
    </style:style>
    <style:style style:name="P177"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officeooo:paragraph-rsid="00ad35f1"/>
    </style:style>
    <style:style style:name="P178"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officeooo:paragraph-rsid="00ccf6d6"/>
    </style:style>
    <style:style style:name="P179"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officeooo:paragraph-rsid="012ef0f0"/>
    </style:style>
    <style:style style:name="P180"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officeooo:paragraph-rsid="01064354"/>
    </style:style>
    <style:style style:name="P181"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Liberation Sans" fo:font-size="11pt" officeooo:rsid="00a2b899" officeooo:paragraph-rsid="018e79c8" fo:background-color="transparent" style:font-size-asian="11pt" style:font-size-complex="11pt"/>
    </style:style>
    <style:style style:name="P182" style:family="paragraph" style:parent-style-name="Text_20_body" style:list-style-name="WWNum2">
      <loext:graphic-properties draw:fill="none"/>
      <style:paragraph-properties fo:margin-left="0.6cm" fo:margin-right="0cm" fo:margin-top="0cm" fo:margin-bottom="0cm" style:contextual-spacing="false" fo:line-height="100%" fo:text-align="justify" style:justify-single-word="false" fo:text-indent="-0.4cm" style:auto-text-indent="false" fo:background-color="transparent" style:writing-mode="lr-tb">
        <style:tab-stops/>
      </style:paragraph-properties>
      <style:text-properties style:font-name="Liberation Sans" fo:font-size="11pt" fo:language="de" fo:country="AT" officeooo:rsid="00a3a096" officeooo:paragraph-rsid="018e79c8" fo:background-color="transparent" style:font-size-asian="11pt" style:font-size-complex="11pt"/>
    </style:style>
    <style:style style:name="P183" style:family="paragraph" style:parent-style-name="Text_20_body" style:list-style-name="WWNum2">
      <style:paragraph-properties fo:margin-left="0cm" fo:margin-right="0cm" fo:margin-top="0cm" fo:margin-bottom="0.199cm" style:contextual-spacing="true" fo:line-height="100%" fo:text-align="justify" style:justify-single-word="false" fo:text-indent="0cm" style:auto-text-indent="false">
        <style:tab-stops/>
      </style:paragraph-properties>
      <style:text-properties style:font-name="Liberation Sans" fo:font-size="11pt" fo:language="de" fo:country="AT" style:text-underline-style="none" officeooo:rsid="006cb052" officeooo:paragraph-rsid="00b93c11" fo:background-color="transparent" style:font-size-asian="10.5pt" style:font-size-complex="11pt"/>
    </style:style>
    <style:style style:name="P184"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4cm" style:auto-text-indent="false" fo:background-color="transparent" style:writing-mode="lr-tb">
        <style:tab-stops/>
      </style:paragraph-properties>
      <style:text-properties style:font-name="Liberation Sans" fo:font-size="11pt" fo:language="en" fo:country="US" style:text-underline-style="none" officeooo:rsid="00bb4c2d" officeooo:paragraph-rsid="012a2208" fo:background-color="transparent" style:font-size-asian="10.5pt" style:font-size-complex="11pt"/>
    </style:style>
    <style:style style:name="P185"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4cm" style:auto-text-indent="false" style:page-number="auto" fo:background-color="transparent" style:writing-mode="lr-tb">
        <style:tab-stops/>
      </style:paragraph-properties>
      <style:text-properties style:font-name="Liberation Sans" fo:font-size="11pt" fo:language="en" fo:country="US" style:text-underline-style="none" officeooo:rsid="00bb4c2d" officeooo:paragraph-rsid="012a2208" fo:background-color="transparent" style:font-size-asian="10.5pt" style:font-size-complex="11pt"/>
    </style:style>
    <style:style style:name="P186"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4cm" style:auto-text-indent="false" style:page-number="auto" fo:background-color="transparent" style:writing-mode="lr-tb">
        <style:tab-stops/>
      </style:paragraph-properties>
      <style:text-properties style:text-underline-style="none" officeooo:paragraph-rsid="00b93c11"/>
    </style:style>
    <style:style style:name="P187" style:family="paragraph">
      <loext:graphic-properties draw:opacity="0%"/>
      <style:paragraph-properties fo:text-align="center"/>
      <style:text-properties fo:font-size="12pt"/>
    </style:style>
    <style:style style:name="T1" style:family="text">
      <style:text-properties fo:color="#632423" loext:opacity="100%" fo:font-size="6pt" fo:background-color="transparent" loext:char-shading-value="0" style:font-size-asian="6pt" style:font-size-complex="6pt"/>
    </style:style>
    <style:style style:name="T2" style:family="text">
      <style:text-properties fo:color="#632423" loext:opacity="100%" fo:font-size="6pt" fo:font-weight="bold" fo:background-color="transparent" loext:char-shading-value="0" style:font-size-asian="6pt" style:font-weight-asian="bold" style:font-size-complex="6pt" style:font-weight-complex="bold"/>
    </style:style>
    <style:style style:name="T3" style:family="text">
      <style:text-properties fo:font-size="6pt" fo:font-weight="bold" fo:background-color="transparent" loext:char-shading-value="0" style:font-size-asian="6pt" style:font-weight-asian="bold" style:font-size-complex="6pt" style:font-weight-complex="bold"/>
    </style:style>
    <style:style style:name="T4" style:family="text">
      <style:text-properties fo:font-size="6pt" fo:background-color="transparent" loext:char-shading-value="0" style:font-size-asian="6pt" style:font-size-complex="6pt" style:font-weight-complex="bold"/>
    </style:style>
    <style:style style:name="T5" style:family="text">
      <style:text-properties fo:color="#71869b" loext:opacity="100%" fo:font-style="normal" fo:font-weight="bold" officeooo:rsid="00113f35" fo:background-color="transparent" loext:char-shading-value="0" style:font-name-asian="Noto Sans CJK SC Regular1" style:font-style-asian="italic" style:font-weight-asian="bold" style:font-name-complex="FreeSans1" style:font-size-complex="11pt" style:language-complex="de" style:country-complex="DE" style:font-style-complex="italic" style:font-weight-complex="normal"/>
    </style:style>
    <style:style style:name="T6" style:family="text">
      <style:text-properties fo:color="#71869b" loext:opacity="100%" fo:font-style="normal" fo:font-weight="bold" officeooo:rsid="004ab481" fo:background-color="transparent" loext:char-shading-value="0" style:font-name-asian="Noto Sans CJK SC Regular1" style:font-style-asian="italic" style:font-weight-asian="bold" style:font-name-complex="FreeSans1" style:font-size-complex="11pt" style:language-complex="de" style:country-complex="DE" style:font-style-complex="italic" style:font-weight-complex="normal"/>
    </style:style>
    <style:style style:name="T7" style:family="text">
      <style:text-properties fo:font-style="italic" fo:font-weight="bold" officeooo:rsid="00064771" style:font-style-asian="italic" style:font-weight-asian="bold" style:font-style-complex="italic" style:font-weight-complex="bold"/>
    </style:style>
    <style:style style:name="T8" style:family="text">
      <style:text-properties fo:font-style="italic" fo:font-weight="bold" officeooo:rsid="0007d159" style:font-style-asian="italic" style:font-weight-asian="bold" style:font-style-complex="italic" style:font-weight-complex="bold"/>
    </style:style>
    <style:style style:name="T9" style:family="text">
      <style:text-properties officeooo:rsid="00369d44"/>
    </style:style>
    <style:style style:name="T10" style:family="text">
      <style:text-properties officeooo:rsid="004c66b8"/>
    </style:style>
    <style:style style:name="T11" style:family="text">
      <style:text-properties fo:color="#000000" loext:opacity="100%" style:font-name="Liberation Sans" fo:font-size="11pt" fo:font-style="italic" fo:font-weight="bold"/>
    </style:style>
    <style:style style:name="T12" style:family="text">
      <style:text-properties fo:color="#000000" loext:opacity="100%" style:font-name="Liberation Sans" fo:font-size="11pt" fo:font-style="italic" fo:font-weight="bold" officeooo:rsid="01302100"/>
    </style:style>
    <style:style style:name="T13" style:family="text">
      <style:text-properties fo:color="#000000" loext:opacity="100%" style:font-name="Liberation Sans" fo:font-size="11pt" fo:language="de" fo:country="AT" fo:font-style="italic" fo:font-weight="bold"/>
    </style:style>
    <style:style style:name="T14" style:family="text">
      <style:text-properties fo:color="#000000" loext:opacity="100%" style:font-name="Liberation Sans" fo:font-size="11pt" fo:language="de" fo:country="AT" fo:font-style="italic" fo:font-weight="bold" officeooo:rsid="005c9471"/>
    </style:style>
    <style:style style:name="T15" style:family="text">
      <style:text-properties fo:color="#000000" loext:opacity="100%" style:font-name="Liberation Sans" fo:font-size="12pt" fo:font-weight="bold" officeooo:rsid="00d7ff8e" style:letter-kerning="true" fo:background-color="transparent" loext:char-shading-value="0" style:font-name-asian="Lohit Devanagari" style:font-size-asian="12pt" style:language-asian="de" style:country-asian="AT" style:font-weight-asian="bold" style:font-size-complex="12pt"/>
    </style:style>
    <style:style style:name="T16" style:family="text">
      <style:text-properties fo:color="#000000" loext:opacity="100%" style:font-name="Liberation Sans" fo:font-weight="bold" officeooo:rsid="008d52e7" style:letter-kerning="true" fo:background-color="transparent" loext:char-shading-value="0" style:font-name-asian="Lohit Devanagari" style:language-asian="de" style:country-asian="AT" style:font-weight-asian="bold"/>
    </style:style>
    <style:style style:name="T17" style:family="text">
      <style:text-properties fo:color="#000000" loext:opacity="100%" officeooo:rsid="007c122c" style:font-size-asian="10.5pt"/>
    </style:style>
    <style:style style:name="T18" style:family="text">
      <style:text-properties fo:color="#000000" loext:opacity="100%" officeooo:rsid="0078d438" style:font-size-asian="10.5pt"/>
    </style:style>
    <style:style style:name="T19" style:family="text">
      <style:text-properties fo:color="#000000" loext:opacity="100%" officeooo:rsid="010ef88c" style:font-size-asian="10.5pt"/>
    </style:style>
    <style:style style:name="T20" style:family="text">
      <style:text-properties fo:color="#000000" loext:opacity="100%" officeooo:rsid="013fb349" style:font-size-asian="10.5pt"/>
    </style:style>
    <style:style style:name="T21" style:family="text">
      <style:text-properties fo:color="#000000" loext:opacity="100%" officeooo:rsid="007c122c"/>
    </style:style>
    <style:style style:name="T22" style:family="text">
      <style:text-properties fo:color="#000000" loext:opacity="100%" fo:font-weight="bold" officeooo:rsid="008d52e7" style:letter-kerning="true" style:font-name-asian="Lohit Devanagari" style:language-asian="de" style:country-asian="AT" style:font-weight-asian="bold"/>
    </style:style>
    <style:style style:name="T23" style:family="text">
      <style:text-properties fo:color="#000000" loext:opacity="100%" fo:font-weight="bold" officeooo:rsid="010228ae" style:letter-kerning="true" style:font-name-asian="Lohit Devanagari" style:language-asian="de" style:country-asian="AT" style:font-weight-asian="bold"/>
    </style:style>
    <style:style style:name="T24" style:family="text">
      <style:text-properties fo:color="#000000" loext:opacity="100%" fo:font-weight="bold" officeooo:rsid="018c2f21" style:letter-kerning="true" style:font-name-asian="Lohit Devanagari" style:language-asian="de" style:country-asian="AT" style:font-weight-asian="bold"/>
    </style:style>
    <style:style style:name="T25" style:family="text">
      <style:text-properties fo:color="#000000" loext:opacity="100%" fo:font-weight="bold" officeooo:rsid="0020d72b" style:letter-kerning="true" style:font-name-asian="Lohit Devanagari" style:language-asian="de" style:country-asian="AT" style:font-weight-asian="bold"/>
    </style:style>
    <style:style style:name="T26" style:family="text">
      <style:text-properties fo:color="#000000" loext:opacity="100%" fo:language="de" fo:country="DE" fo:font-weight="bold" officeooo:rsid="00ff2c2d" style:letter-kerning="true" style:font-name-asian="Lohit Devanagari" style:language-asian="de" style:country-asian="AT" style:font-weight-asian="bold" style:font-name-complex="FreeSans2" style:language-complex="hi" style:country-complex="IN"/>
    </style:style>
    <style:style style:name="T27" style:family="text">
      <style:text-properties fo:color="#000000" loext:opacity="100%" fo:language="de" fo:country="DE" fo:font-weight="bold" officeooo:rsid="018c2f21" style:letter-kerning="true" style:font-name-asian="Lohit Devanagari" style:language-asian="de" style:country-asian="AT" style:font-weight-asian="bold" style:font-name-complex="FreeSans2" style:language-complex="hi" style:country-complex="IN"/>
    </style:style>
    <style:style style:name="T28" style:family="text">
      <style:text-properties fo:color="#000000" loext:opacity="100%" fo:language="de" fo:country="DE" fo:font-weight="bold" officeooo:rsid="001d551f" style:letter-kerning="true" style:font-name-asian="Lohit Devanagari" style:language-asian="de" style:country-asian="AT" style:font-weight-asian="bold" style:font-name-complex="FreeSans2" style:language-complex="hi" style:country-complex="IN"/>
    </style:style>
    <style:style style:name="T29" style:family="text">
      <style:text-properties fo:color="#000000" loext:opacity="100%" officeooo:rsid="00a3a096"/>
    </style:style>
    <style:style style:name="T30" style:family="text">
      <style:text-properties fo:color="#000000" loext:opacity="100%" officeooo:rsid="00c07925"/>
    </style:style>
    <style:style style:name="T31" style:family="text">
      <style:text-properties fo:color="#000000" loext:opacity="100%" officeooo:rsid="00b8e4c4"/>
    </style:style>
    <style:style style:name="T32" style:family="text">
      <style:text-properties fo:color="#000000" loext:opacity="100%" officeooo:rsid="00a2618f" style:font-name-asian="Times New Roman1" style:language-asian="zh" style:country-asian="CN" style:font-name-complex="Arial1" style:font-size-complex="11pt" style:language-complex="ar" style:country-complex="SA"/>
    </style:style>
    <style:style style:name="T33" style:family="text">
      <style:text-properties fo:color="#000000" loext:opacity="100%" officeooo:rsid="00b8e4c4" style:font-name-asian="Times New Roman1" style:language-asian="zh" style:country-asian="CN" style:font-name-complex="Arial1" style:font-size-complex="11pt" style:language-complex="ar" style:country-complex="SA"/>
    </style:style>
    <style:style style:name="T34" style:family="text">
      <style:text-properties fo:color="#000000" loext:opacity="100%" officeooo:rsid="00c0c6b7"/>
    </style:style>
    <style:style style:name="T35" style:family="text">
      <style:text-properties fo:color="#000000" loext:opacity="100%" style:text-line-through-style="none" style:text-line-through-type="none" style:font-name="sans-serif" fo:font-size="12pt" officeooo:rsid="00a2618f"/>
    </style:style>
    <style:style style:name="T36" style:family="text">
      <style:text-properties fo:color="#000000" loext:opacity="100%" style:text-line-through-style="none" style:text-line-through-type="none" officeooo:rsid="00a2618f" style:font-name-asian="Times New Roman1" style:language-asian="zh" style:country-asian="CN" style:font-name-complex="Arial1" style:font-size-complex="11pt" style:language-complex="ar" style:country-complex="SA"/>
    </style:style>
    <style:style style:name="T37" style:family="text">
      <style:text-properties fo:color="#000000" loext:opacity="100%" style:text-line-through-style="none" style:text-line-through-type="none" officeooo:rsid="00bc70ed" style:font-name-asian="Times New Roman1" style:language-asian="zh" style:country-asian="CN" style:font-name-complex="Arial1" style:font-size-complex="11pt" style:language-complex="ar" style:country-complex="SA"/>
    </style:style>
    <style:style style:name="T38" style:family="text">
      <style:text-properties fo:color="#000000" loext:opacity="100%" style:text-line-through-style="none" style:text-line-through-type="none" style:font-name="Liberation Sans" fo:font-size="11pt" fo:language="de" fo:country="AT" style:text-underline-style="none" fo:font-weight="normal" officeooo:rsid="006cb052" fo:background-color="transparent" loext:char-shading-value="0" style:font-size-asian="10.5pt" style:font-weight-asian="normal" style:font-size-complex="11pt" style:font-weight-complex="normal"/>
    </style:style>
    <style:style style:name="T39" style:family="text">
      <style:text-properties fo:color="#000000" loext:opacity="100%" style:text-line-through-style="none" style:text-line-through-type="none" style:font-name="Liberation Sans" fo:font-size="11pt" fo:language="de" fo:country="AT" style:text-underline-style="none" fo:font-weight="normal" officeooo:rsid="00b3c999" fo:background-color="transparent" loext:char-shading-value="0" style:font-size-asian="10.5pt" style:font-weight-asian="normal" style:font-size-complex="11pt" style:font-weight-complex="normal"/>
    </style:style>
    <style:style style:name="T40" style:family="text">
      <style:text-properties fo:color="#000000" loext:opacity="100%" fo:font-size="17pt" fo:letter-spacing="-0.007cm" fo:font-weight="bold" officeooo:rsid="0002c024" style:letter-kerning="false" fo:background-color="transparent" loext:char-shading-value="0" style:font-name-asian="Arial1" style:font-size-asian="17pt" style:font-weight-asian="bold" style:font-name-complex="Arial1" style:font-size-complex="17pt" style:font-weight-complex="bold"/>
    </style:style>
    <style:style style:name="T41" style:family="text">
      <style:text-properties fo:color="#000000" loext:opacity="100%" fo:font-size="17pt" fo:letter-spacing="-0.011cm" fo:font-weight="bold" officeooo:rsid="0002c024" style:letter-kerning="false" fo:background-color="transparent" loext:char-shading-value="0" style:font-name-asian="Arial1" style:font-size-asian="17pt" style:font-weight-asian="bold" style:font-name-complex="Arial1" style:font-size-complex="17pt" style:font-weight-complex="bold"/>
    </style:style>
    <style:style style:name="T42" style:family="text">
      <style:text-properties fo:color="#000000" loext:opacity="100%" fo:font-size="17pt" fo:letter-spacing="-0.011cm" fo:font-weight="bold" officeooo:rsid="012319ac" style:letter-kerning="false" fo:background-color="transparent" loext:char-shading-value="0" style:font-name-asian="Arial1" style:font-size-asian="17pt" style:font-weight-asian="bold" style:font-name-complex="Arial1" style:font-size-complex="17pt"/>
    </style:style>
    <style:style style:name="T43" style:family="text">
      <style:text-properties fo:color="#000000" loext:opacity="100%" fo:font-size="17pt" fo:letter-spacing="-0.011cm" fo:font-weight="bold" officeooo:rsid="00632ee6" style:letter-kerning="false" fo:background-color="transparent" loext:char-shading-value="0" style:font-name-asian="Arial1" style:font-size-asian="17pt" style:font-weight-asian="bold" style:font-name-complex="Arial1" style:font-size-complex="17pt"/>
    </style:style>
    <style:style style:name="T44" style:family="text">
      <style:text-properties style:text-underline-style="solid" style:text-underline-width="auto" style:text-underline-color="font-color" fo:font-weight="bold" style:font-weight-asian="bold" style:font-weight-complex="bold"/>
    </style:style>
    <style:style style:name="T45" style:family="text">
      <style:text-properties officeooo:rsid="0053a2bc"/>
    </style:style>
    <style:style style:name="T46" style:family="text">
      <style:text-properties style:font-size-asian="10.5pt"/>
    </style:style>
    <style:style style:name="T47" style:family="text">
      <style:text-properties officeooo:rsid="0053a2bc" style:font-size-asian="10.5pt"/>
    </style:style>
    <style:style style:name="T48" style:family="text">
      <style:text-properties officeooo:rsid="007c122c" style:font-size-asian="10.5pt"/>
    </style:style>
    <style:style style:name="T49" style:family="text">
      <style:text-properties officeooo:rsid="00cc4c1d" style:font-size-asian="10.5pt"/>
    </style:style>
    <style:style style:name="T50" style:family="text">
      <style:text-properties officeooo:rsid="006f2c0d" style:font-size-asian="10.5pt"/>
    </style:style>
    <style:style style:name="T51" style:family="text">
      <style:text-properties officeooo:rsid="011388fd" style:font-size-asian="10.5pt"/>
    </style:style>
    <style:style style:name="T52" style:family="text">
      <style:text-properties officeooo:rsid="01139d22" style:font-size-asian="10.5pt"/>
    </style:style>
    <style:style style:name="T53" style:family="text">
      <style:text-properties officeooo:rsid="013c7da4" style:font-size-asian="10.5pt"/>
    </style:style>
    <style:style style:name="T54" style:family="text">
      <style:text-properties officeooo:rsid="014f0af1" style:font-size-asian="10.5pt"/>
    </style:style>
    <style:style style:name="T55" style:family="text">
      <style:text-properties officeooo:rsid="014f39fb" style:font-size-asian="10.5pt"/>
    </style:style>
    <style:style style:name="T56" style:family="text">
      <style:text-properties officeooo:rsid="0150c5da" style:font-size-asian="10.5pt"/>
    </style:style>
    <style:style style:name="T57" style:family="text">
      <style:text-properties officeooo:rsid="015262c4" style:font-size-asian="10.5pt"/>
    </style:style>
    <style:style style:name="T58" style:family="text">
      <style:text-properties officeooo:rsid="00ce4766" style:font-size-asian="10.5pt" style:font-weight-complex="normal"/>
    </style:style>
    <style:style style:name="T59" style:family="text">
      <style:text-properties officeooo:rsid="0056d192"/>
    </style:style>
    <style:style style:name="T60" style:family="text">
      <style:text-properties style:font-name="Arial2" fo:font-size="11pt" officeooo:rsid="00e80929" style:font-size-asian="10.5pt"/>
    </style:style>
    <style:style style:name="T61" style:family="text">
      <style:text-properties style:font-name="Arial2" fo:font-size="11pt" officeooo:rsid="0165f15a" style:font-size-asian="10.5pt"/>
    </style:style>
    <style:style style:name="T62" style:family="text">
      <style:text-properties style:font-name="Arial2" fo:font-size="11pt" officeooo:rsid="01679a41" style:font-size-asian="10.5pt"/>
    </style:style>
    <style:style style:name="T63" style:family="text">
      <style:text-properties officeooo:rsid="005fdd6d"/>
    </style:style>
    <style:style style:name="T64" style:family="text">
      <style:text-properties fo:language="de" fo:country="AT"/>
    </style:style>
    <style:style style:name="T65" style:family="text">
      <style:text-properties fo:language="de" fo:country="AT" officeooo:rsid="0078d438"/>
    </style:style>
    <style:style style:name="T66" style:family="text">
      <style:text-properties fo:font-size="11pt" fo:language="de" fo:country="AT" fo:font-weight="normal" officeooo:rsid="00df9972" style:font-size-asian="10.5pt" style:font-weight-asian="normal" style:font-weight-complex="normal"/>
    </style:style>
    <style:style style:name="T67" style:family="text">
      <style:text-properties fo:font-size="11pt" fo:language="de" fo:country="AT" fo:font-weight="normal" officeooo:rsid="0158d150" style:font-size-asian="10.5pt" style:font-weight-asian="normal" style:font-weight-complex="normal"/>
    </style:style>
    <style:style style:name="T68" style:family="text">
      <style:text-properties officeooo:rsid="00695fb5"/>
    </style:style>
    <style:style style:name="T69" style:family="text">
      <style:text-properties officeooo:rsid="006b70ef"/>
    </style:style>
    <style:style style:name="T70" style:family="text">
      <style:text-properties officeooo:rsid="006bf2a6"/>
    </style:style>
    <style:style style:name="T71" style:family="text">
      <style:text-properties style:text-line-through-style="none" style:text-line-through-type="none" officeooo:rsid="0068b52c"/>
    </style:style>
    <style:style style:name="T72" style:family="text">
      <style:text-properties style:text-line-through-style="none" style:text-line-through-type="none" officeooo:rsid="006bf477"/>
    </style:style>
    <style:style style:name="T73" style:family="text">
      <style:text-properties style:text-line-through-style="none" style:text-line-through-type="none" officeooo:rsid="006c5d88"/>
    </style:style>
    <style:style style:name="T74" style:family="text">
      <style:text-properties style:text-line-through-style="none" style:text-line-through-type="none" fo:language="de" fo:country="AT" officeooo:rsid="0078d438"/>
    </style:style>
    <style:style style:name="T75" style:family="text">
      <style:text-properties style:text-line-through-style="none" style:text-line-through-type="none" fo:language="de" fo:country="AT" officeooo:rsid="010365df"/>
    </style:style>
    <style:style style:name="T76" style:family="text">
      <style:text-properties style:text-line-through-style="none" style:text-line-through-type="none" fo:language="de" fo:country="AT" officeooo:rsid="00651b54"/>
    </style:style>
    <style:style style:name="T77" style:family="text">
      <style:text-properties style:text-line-through-style="none" style:text-line-through-type="none" fo:language="de" fo:country="AT" style:text-underline-style="none"/>
    </style:style>
    <style:style style:name="T78" style:family="text">
      <style:text-properties style:text-line-through-style="none" style:text-line-through-type="none" fo:language="de" fo:country="AT" style:text-underline-style="none" officeooo:rsid="0078d438"/>
    </style:style>
    <style:style style:name="T79" style:family="text">
      <style:text-properties style:text-line-through-style="none" style:text-line-through-type="none" fo:language="de" fo:country="AT" style:text-underline-style="none" officeooo:rsid="006d8a1a"/>
    </style:style>
    <style:style style:name="T80" style:family="text">
      <style:text-properties style:text-line-through-style="none" style:text-line-through-type="none" fo:language="de" fo:country="AT" style:text-underline-style="none" officeooo:rsid="01049e81"/>
    </style:style>
    <style:style style:name="T81" style:family="text">
      <style:text-properties style:text-line-through-style="none" style:text-line-through-type="none" officeooo:rsid="00bf84c8"/>
    </style:style>
    <style:style style:name="T82" style:family="text">
      <style:text-properties style:text-line-through-style="none" style:text-line-through-type="none" officeooo:rsid="00d3f123"/>
    </style:style>
    <style:style style:name="T83" style:family="text">
      <style:text-properties style:text-line-through-style="none" style:text-line-through-type="none" officeooo:rsid="00d403d5"/>
    </style:style>
    <style:style style:name="T84" style:family="text">
      <style:text-properties style:text-line-through-style="none" style:text-line-through-type="none" style:font-name="Liberation Sans" fo:language="de" fo:country="AT" style:font-size-asian="10.5pt"/>
    </style:style>
    <style:style style:name="T85" style:family="text">
      <style:text-properties style:text-line-through-style="none" style:text-line-through-type="none" style:font-name="Liberation Sans" fo:language="de" fo:country="AT" officeooo:rsid="00d3f123" style:font-size-asian="10.5pt"/>
    </style:style>
    <style:style style:name="T86" style:family="text">
      <style:text-properties style:text-line-through-style="none" style:text-line-through-type="none" style:font-name="Liberation Sans" fo:language="de" fo:country="AT" officeooo:rsid="0068b52c" style:font-size-asian="10.5pt"/>
    </style:style>
    <style:style style:name="T87" style:family="text">
      <style:text-properties style:text-line-through-style="none" style:text-line-through-type="none" style:font-name="Liberation Sans" fo:language="de" fo:country="AT" officeooo:rsid="00651b54" style:font-size-asian="10.5pt"/>
    </style:style>
    <style:style style:name="T88" style:family="text">
      <style:text-properties style:text-line-through-style="none" style:text-line-through-type="none" style:font-name="Liberation Sans" fo:language="de" fo:country="AT" officeooo:rsid="012a2208" style:font-size-asian="10.5pt"/>
    </style:style>
    <style:style style:name="T89" style:family="text">
      <style:text-properties style:text-line-through-style="none" style:text-line-through-type="none" style:font-name="Liberation Sans" fo:language="de" fo:country="AT" officeooo:rsid="00ad0b6d" style:font-size-asian="10.5pt"/>
    </style:style>
    <style:style style:name="T90" style:family="text">
      <style:text-properties style:text-line-through-style="none" style:text-line-through-type="none" style:font-name="Liberation Sans" fo:language="de" fo:country="AT" fo:font-style="normal" style:font-style-asian="normal" style:font-style-complex="normal"/>
    </style:style>
    <style:style style:name="T91" style:family="text">
      <style:text-properties style:text-line-through-style="none" style:text-line-through-type="none" style:font-name="Liberation Sans" fo:language="de" fo:country="AT" fo:font-style="normal" officeooo:rsid="00dbafc3" style:font-style-asian="normal" style:font-style-complex="normal"/>
    </style:style>
    <style:style style:name="T92" style:family="text">
      <style:text-properties style:text-line-through-style="none" style:text-line-through-type="none" style:font-name="Liberation Sans" fo:language="de" fo:country="AT" fo:font-style="normal" officeooo:rsid="0158d150" style:font-style-asian="normal" style:font-style-complex="normal"/>
    </style:style>
    <style:style style:name="T93" style:family="text">
      <style:text-properties style:text-line-through-style="none" style:text-line-through-type="none" style:font-name="Liberation Sans" fo:language="de" fo:country="AT" fo:font-weight="normal" style:font-size-asian="10.5pt" style:font-weight-asian="normal" style:font-weight-complex="normal"/>
    </style:style>
    <style:style style:name="T94" style:family="text">
      <style:text-properties style:text-line-through-style="none" style:text-line-through-type="none" style:font-name="Liberation Sans" fo:language="de" fo:country="AT" fo:font-weight="normal" officeooo:rsid="0090613e" style:font-size-asian="10.5pt" style:font-weight-asian="normal" style:font-weight-complex="normal"/>
    </style:style>
    <style:style style:name="T95" style:family="text">
      <style:text-properties style:text-line-through-style="none" style:text-line-through-type="none" style:font-name="Liberation Sans" fo:language="de" fo:country="AT" fo:font-weight="normal" officeooo:rsid="00b5b05f" style:font-size-asian="10.5pt" style:font-weight-asian="normal" style:font-weight-complex="normal"/>
    </style:style>
    <style:style style:name="T96" style:family="text">
      <style:text-properties style:text-line-through-style="none" style:text-line-through-type="none" style:font-name="Liberation Sans" fo:language="de" fo:country="AT" fo:font-weight="normal" officeooo:rsid="0090bcf1" style:font-size-asian="10.5pt" style:font-weight-asian="normal" style:font-weight-complex="normal"/>
    </style:style>
    <style:style style:name="T97" style:family="text">
      <style:text-properties style:text-line-through-style="none" style:text-line-through-type="none" style:font-name="Liberation Sans" fo:language="de" fo:country="AT" fo:font-weight="normal" officeooo:rsid="00a92cf3" style:font-size-asian="10.5pt" style:font-weight-asian="normal" style:font-weight-complex="normal"/>
    </style:style>
    <style:style style:name="T98" style:family="text">
      <style:text-properties style:text-line-through-style="none" style:text-line-through-type="none" style:font-name="Liberation Sans" fo:language="de" fo:country="AT" fo:font-weight="normal" officeooo:rsid="00f07e79" style:font-size-asian="10.5pt" style:font-weight-asian="normal" style:font-weight-complex="normal"/>
    </style:style>
    <style:style style:name="T99" style:family="text">
      <style:text-properties style:text-line-through-style="none" style:text-line-through-type="none" style:font-name="Liberation Sans" fo:language="de" fo:country="AT" fo:font-weight="normal" officeooo:rsid="0068b52c" style:font-size-asian="10.5pt" style:font-weight-asian="normal" style:font-weight-complex="normal"/>
    </style:style>
    <style:style style:name="T100" style:family="text">
      <style:text-properties style:text-line-through-style="none" style:text-line-through-type="none" style:font-name="Liberation Sans" fo:language="de" fo:country="AT" fo:font-weight="normal" officeooo:rsid="00651b54" style:font-size-asian="10.5pt" style:font-weight-asian="normal" style:font-weight-complex="normal"/>
    </style:style>
    <style:style style:name="T101" style:family="text">
      <style:text-properties style:text-line-through-style="none" style:text-line-through-type="none" style:font-name="Liberation Sans" fo:language="de" fo:country="AT" fo:font-weight="normal" officeooo:rsid="012a2208" style:font-size-asian="10.5pt" style:font-weight-asian="normal" style:font-weight-complex="normal"/>
    </style:style>
    <style:style style:name="T102" style:family="text">
      <style:text-properties style:text-line-through-style="none" style:text-line-through-type="none" style:font-name="Liberation Sans" fo:language="de" fo:country="AT" fo:font-weight="normal" officeooo:rsid="00ad0b6d" style:font-size-asian="10.5pt" style:font-weight-asian="normal" style:font-weight-complex="normal"/>
    </style:style>
    <style:style style:name="T103" style:family="text">
      <style:text-properties style:text-line-through-style="none" style:text-line-through-type="none" style:font-name="Liberation Sans" fo:language="de" fo:country="AT" fo:font-weight="normal" officeooo:rsid="0078d438" style:font-size-asian="10.5pt" style:font-weight-asian="normal" style:font-weight-complex="normal"/>
    </style:style>
    <style:style style:name="T104" style:family="text">
      <style:text-properties style:text-line-through-style="none" style:text-line-through-type="none" style:font-name="Liberation Sans" fo:font-size="11pt" fo:language="de" fo:country="AT" style:text-underline-style="none" officeooo:rsid="00651b54" fo:background-color="transparent" loext:char-shading-value="0" style:font-size-asian="10.5pt" style:font-size-complex="11pt"/>
    </style:style>
    <style:style style:name="T105" style:family="text">
      <style:text-properties style:text-line-through-style="none" style:text-line-through-type="none" style:font-name="Liberation Sans" fo:font-size="11pt" fo:language="de" fo:country="AT" style:text-underline-style="none" officeooo:rsid="0068b52c" fo:background-color="transparent" loext:char-shading-value="0" style:font-size-asian="10.5pt" style:font-size-complex="11pt"/>
    </style:style>
    <style:style style:name="T106" style:family="text">
      <style:text-properties style:text-line-through-style="none" style:text-line-through-type="none" style:font-name="Liberation Sans" fo:font-size="11pt" fo:language="de" fo:country="AT" style:text-underline-style="none" officeooo:rsid="00d3f123" fo:background-color="transparent" loext:char-shading-value="0" style:font-size-asian="10.5pt" style:font-size-complex="11pt"/>
    </style:style>
    <style:style style:name="T107" style:family="text">
      <style:text-properties style:text-line-through-style="none" style:text-line-through-type="none" style:font-name="Liberation Sans" fo:font-size="11pt" fo:language="de" fo:country="AT" style:text-underline-style="none" officeooo:rsid="0078d438" fo:background-color="transparent" loext:char-shading-value="0" style:font-size-asian="10.5pt" style:font-size-complex="11pt"/>
    </style:style>
    <style:style style:name="T108" style:family="text">
      <style:text-properties style:text-line-through-style="none" style:text-line-through-type="none" style:font-name="Liberation Sans" fo:font-size="11pt" fo:language="de" fo:country="AT" style:text-underline-style="none" officeooo:rsid="00be1517" fo:background-color="transparent" loext:char-shading-value="0" style:font-size-asian="10.5pt" style:font-size-complex="11pt"/>
    </style:style>
    <style:style style:name="T109" style:family="text">
      <style:text-properties style:text-line-through-style="none" style:text-line-through-type="none" style:font-name="Liberation Sans" fo:font-size="11pt" fo:language="de" fo:country="AT" style:text-underline-style="none" officeooo:rsid="010365df" fo:background-color="transparent" loext:char-shading-value="0" style:font-size-asian="10.5pt" style:font-size-complex="11pt"/>
    </style:style>
    <style:style style:name="T110" style:family="text">
      <style:text-properties style:text-line-through-style="none" style:text-line-through-type="none" style:font-name="Liberation Sans" fo:font-size="11pt" fo:language="de" fo:country="AT" style:text-underline-style="none" officeooo:rsid="01049e81" fo:background-color="transparent" loext:char-shading-value="0" style:font-size-asian="10.5pt" style:font-size-complex="11pt"/>
    </style:style>
    <style:style style:name="T111" style:family="text">
      <style:text-properties style:text-line-through-style="none" style:text-line-through-type="none" style:font-name="Liberation Sans" fo:font-size="11pt" fo:language="de" fo:country="AT" style:text-underline-style="none" officeooo:rsid="00bf84c8" fo:background-color="transparent" loext:char-shading-value="0" style:font-size-asian="10.5pt" style:font-size-complex="11pt"/>
    </style:style>
    <style:style style:name="T112" style:family="text">
      <style:text-properties style:text-line-through-style="none" style:text-line-through-type="none" style:font-name="Liberation Sans" fo:font-size="11pt" fo:language="de" fo:country="AT" style:text-underline-style="none" officeooo:rsid="00c04235" fo:background-color="transparent" loext:char-shading-value="0" style:font-size-asian="10.5pt" style:font-size-complex="11pt"/>
    </style:style>
    <style:style style:name="T113" style:family="text">
      <style:text-properties style:text-line-through-style="none" style:text-line-through-type="none" style:font-name="Liberation Sans" fo:font-size="11pt" fo:language="de" fo:country="AT" style:text-underline-style="none" officeooo:rsid="006d8a1a" fo:background-color="transparent" loext:char-shading-value="0" style:font-size-asian="10.5pt" style:font-size-complex="11pt"/>
    </style:style>
    <style:style style:name="T114" style:family="text">
      <style:text-properties style:text-line-through-style="none" style:text-line-through-type="none" style:font-name="Liberation Sans" fo:font-size="11pt" fo:language="de" fo:country="AT" style:text-underline-style="none" officeooo:rsid="007120cc" fo:background-color="transparent" loext:char-shading-value="0" style:font-size-asian="10.5pt" style:font-size-complex="11pt"/>
    </style:style>
    <style:style style:name="T115" style:family="text">
      <style:text-properties style:text-line-through-style="none" style:text-line-through-type="none" style:font-name="Liberation Sans" fo:font-size="11pt" fo:language="de" fo:country="AT" style:text-underline-style="none" officeooo:rsid="0090613e" fo:background-color="transparent" loext:char-shading-value="0" style:font-size-asian="10.5pt" style:font-size-complex="11pt"/>
    </style:style>
    <style:style style:name="T116" style:family="text">
      <style:text-properties style:text-line-through-style="none" style:text-line-through-type="none" style:font-name="Liberation Sans" fo:font-size="11pt" fo:language="de" fo:country="AT" style:text-underline-style="none" officeooo:rsid="00b450dc" fo:background-color="transparent" loext:char-shading-value="0" style:font-size-asian="10.5pt" style:font-size-complex="11pt"/>
    </style:style>
    <style:style style:name="T117" style:family="text">
      <style:text-properties style:text-line-through-style="none" style:text-line-through-type="none" style:font-name="Liberation Sans" fo:font-size="11pt" fo:language="de" fo:country="AT" style:text-underline-style="none" officeooo:rsid="00ae51b7" fo:background-color="transparent" loext:char-shading-value="0" style:font-size-asian="10.5pt" style:font-size-complex="11pt"/>
    </style:style>
    <style:style style:name="T118" style:family="text">
      <style:text-properties style:text-line-through-style="none" style:text-line-through-type="none" style:font-name="Liberation Sans" fo:font-size="11pt" fo:language="de" fo:country="AT" style:text-underline-style="none" officeooo:rsid="00ad0b6d" fo:background-color="transparent" loext:char-shading-value="0" style:font-size-asian="10.5pt" style:font-size-complex="11pt"/>
    </style:style>
    <style:style style:name="T119" style:family="text">
      <style:text-properties style:text-line-through-style="none" style:text-line-through-type="none" style:font-name="Liberation Sans" fo:font-size="11pt" fo:language="de" fo:country="AT" style:font-size-asian="10.5pt"/>
    </style:style>
    <style:style style:name="T120" style:family="text">
      <style:text-properties style:text-line-through-style="none" style:text-line-through-type="none" style:font-name="Liberation Sans" fo:font-size="11pt" fo:language="de" fo:country="AT" officeooo:rsid="0068b52c" style:font-size-asian="10.5pt"/>
    </style:style>
    <style:style style:name="T121" style:family="text">
      <style:text-properties style:text-line-through-style="none" style:text-line-through-type="none" style:font-name="Liberation Sans" fo:font-size="11pt" fo:language="de" fo:country="AT" officeooo:rsid="00d3f123" style:font-size-asian="10.5pt"/>
    </style:style>
    <style:style style:name="T122" style:family="text">
      <style:text-properties style:text-line-through-style="none" style:text-line-through-type="none" style:font-name="Liberation Sans" fo:font-size="11pt" fo:language="de" fo:country="AT" officeooo:rsid="00ab63ea" style:font-size-asian="10.5pt"/>
    </style:style>
    <style:style style:name="T123" style:family="text">
      <style:text-properties style:text-line-through-style="none" style:text-line-through-type="none" style:font-name="Liberation Sans" fo:font-size="11pt" fo:language="de" fo:country="AT" officeooo:rsid="00ad0b6d" style:font-size-asian="10.5pt"/>
    </style:style>
    <style:style style:name="T124" style:family="text">
      <style:text-properties style:text-line-through-style="none" style:text-line-through-type="none" style:font-name="Liberation Sans" fo:font-size="11pt" fo:language="de" fo:country="AT" officeooo:rsid="00bf2937" style:font-size-asian="10.5pt"/>
    </style:style>
    <style:style style:name="T125" style:family="text">
      <style:text-properties style:text-line-through-style="none" style:text-line-through-type="none" style:font-name="Liberation Sans" fo:font-size="11pt" fo:language="de" fo:country="AT" officeooo:rsid="01427821" style:font-size-asian="10.5pt"/>
    </style:style>
    <style:style style:name="T126" style:family="text">
      <style:text-properties style:text-line-through-style="none" style:text-line-through-type="none" style:font-name="Liberation Sans" fo:font-size="11pt" fo:language="de" fo:country="AT" officeooo:rsid="00bf84c8" style:font-size-asian="10.5pt"/>
    </style:style>
    <style:style style:name="T127" style:family="text">
      <style:text-properties style:text-line-through-style="none" style:text-line-through-type="none" style:font-name="Liberation Sans" fo:font-size="11pt" fo:language="de" fo:country="AT" officeooo:rsid="00c02a48" style:font-size-asian="10.5pt"/>
    </style:style>
    <style:style style:name="T128" style:family="text">
      <style:text-properties style:text-line-through-style="none" style:text-line-through-type="none" style:font-name="Liberation Sans" fo:font-size="11pt" fo:language="de" fo:country="AT" officeooo:rsid="00d403d5" style:font-size-asian="10.5pt"/>
    </style:style>
    <style:style style:name="T129" style:family="text">
      <style:text-properties style:text-line-through-style="none" style:text-line-through-type="none" style:font-name="Liberation Sans" fo:font-size="11pt" fo:language="de" fo:country="AT" officeooo:rsid="00b0a7e9" style:font-size-asian="10.5pt"/>
    </style:style>
    <style:style style:name="T130" style:family="text">
      <style:text-properties style:text-line-through-style="none" style:text-line-through-type="none" style:font-name="Liberation Sans" fo:font-size="11pt" fo:language="de" fo:country="AT" officeooo:rsid="00b76fe6" style:font-size-asian="10.5pt"/>
    </style:style>
    <style:style style:name="T131" style:family="text">
      <style:text-properties style:text-line-through-style="none" style:text-line-through-type="none" style:font-name="Liberation Sans" fo:font-size="11pt" fo:language="de" fo:country="AT" officeooo:rsid="00b035f5" style:font-size-asian="10.5pt"/>
    </style:style>
    <style:style style:name="T132" style:family="text">
      <style:text-properties style:text-line-through-style="none" style:text-line-through-type="none" style:font-name="Liberation Sans" fo:font-size="11pt" fo:language="de" fo:country="AT" officeooo:rsid="00b80480" style:font-size-asian="10.5pt"/>
    </style:style>
    <style:style style:name="T133" style:family="text">
      <style:text-properties style:text-line-through-style="none" style:text-line-through-type="none" style:font-name="Liberation Sans" fo:font-size="11pt" fo:language="de" fo:country="AT" officeooo:rsid="00c6efd1" style:font-size-asian="10.5pt"/>
    </style:style>
    <style:style style:name="T134" style:family="text">
      <style:text-properties style:text-line-through-style="none" style:text-line-through-type="none" style:font-name="Liberation Sans" fo:font-size="11pt" fo:language="de" fo:country="AT" officeooo:rsid="00c8cbe6" style:font-size-asian="10.5pt"/>
    </style:style>
    <style:style style:name="T135" style:family="text">
      <style:text-properties style:text-line-through-style="none" style:text-line-through-type="none" style:font-name="Liberation Sans" fo:font-size="11pt" fo:language="de" fo:country="AT" officeooo:rsid="00bb650d" style:font-size-asian="10.5pt"/>
    </style:style>
    <style:style style:name="T136" style:family="text">
      <style:text-properties style:text-line-through-style="none" style:text-line-through-type="none" style:font-name="Liberation Sans" fo:font-size="11pt" fo:language="de" fo:country="AT" officeooo:rsid="00ae51b7" style:font-size-asian="10.5pt"/>
    </style:style>
    <style:style style:name="T137" style:family="text">
      <style:text-properties style:text-line-through-style="none" style:text-line-through-type="none" style:font-name="Liberation Sans" fo:font-size="11pt" fo:language="de" fo:country="AT" officeooo:rsid="00b25367" style:font-size-asian="10.5pt"/>
    </style:style>
    <style:style style:name="T138" style:family="text">
      <style:text-properties style:text-line-through-style="none" style:text-line-through-type="none" style:font-name="Liberation Sans" fo:font-size="11pt" fo:language="de" fo:country="AT" officeooo:rsid="006bf477" style:font-size-asian="10.5pt"/>
    </style:style>
    <style:style style:name="T139" style:family="text">
      <style:text-properties style:text-line-through-style="none" style:text-line-through-type="none" style:font-name="Liberation Sans" fo:font-size="11pt" fo:language="de" fo:country="AT" officeooo:rsid="006c5d88" style:font-size-asian="10.5pt"/>
    </style:style>
    <style:style style:name="T140" style:family="text">
      <style:text-properties style:text-line-through-style="none" style:text-line-through-type="none" style:font-name="Liberation Sans" fo:font-size="11pt" fo:language="de" fo:country="AT" fo:font-style="normal" officeooo:rsid="00dbafc3" style:font-size-asian="10.5pt" style:font-style-asian="normal" style:font-style-complex="normal"/>
    </style:style>
    <style:style style:name="T141" style:family="text">
      <style:text-properties style:text-line-through-style="none" style:text-line-through-type="none" style:font-name="Liberation Sans" fo:font-size="11pt" fo:language="de" fo:country="AT" fo:font-style="normal" officeooo:rsid="00a26a05" style:font-size-asian="10.5pt" style:font-style-asian="normal" style:font-style-complex="normal"/>
    </style:style>
    <style:style style:name="T142" style:family="text">
      <style:text-properties style:text-line-through-style="none" style:text-line-through-type="none" style:font-name="Liberation Sans" fo:font-size="11pt" fo:language="de" fo:country="AT" officeooo:rsid="000b2df3" fo:background-color="transparent" loext:char-shading-value="0" style:font-size-asian="10.5pt"/>
    </style:style>
    <style:style style:name="T143" style:family="text">
      <style:text-properties style:text-line-through-style="none" style:text-line-through-type="none" style:font-name="Liberation Sans" fo:font-size="11pt" fo:language="de" fo:country="AT" officeooo:rsid="00c7ea91" fo:background-color="transparent" loext:char-shading-value="0" style:font-size-asian="10.5pt"/>
    </style:style>
    <style:style style:name="T144" style:family="text">
      <style:text-properties style:text-line-through-style="none" style:text-line-through-type="none" style:font-name="Liberation Sans" fo:font-size="11pt" fo:language="de" fo:country="AT" officeooo:rsid="00d403d5" fo:background-color="transparent" loext:char-shading-value="0" style:font-size-asian="10.5pt"/>
    </style:style>
    <style:style style:name="T145" style:family="text">
      <style:text-properties style:text-line-through-style="none" style:text-line-through-type="none" style:font-name="Liberation Sans" fo:font-size="11pt" fo:language="de" fo:country="AT" officeooo:rsid="00b9fbfc" fo:background-color="transparent" loext:char-shading-value="0" style:font-size-asian="10.5pt"/>
    </style:style>
    <style:style style:name="T146" style:family="text">
      <style:text-properties style:text-line-through-style="none" style:text-line-through-type="none" style:font-name="Liberation Sans" fo:font-size="11pt" fo:language="de" fo:country="AT" officeooo:rsid="00d24458" fo:background-color="transparent" loext:char-shading-value="0" style:font-size-asian="10.5pt"/>
    </style:style>
    <style:style style:name="T147" style:family="text">
      <style:text-properties style:text-line-through-style="none" style:text-line-through-type="none" style:font-name="Liberation Sans" fo:font-size="11pt" style:font-size-asian="10.5pt"/>
    </style:style>
    <style:style style:name="T148" style:family="text">
      <style:text-properties style:text-line-through-style="none" style:text-line-through-type="none" officeooo:rsid="01427821"/>
    </style:style>
    <style:style style:name="T149" style:family="text">
      <style:text-properties style:text-line-through-style="none" style:text-line-through-type="none" officeooo:rsid="0143399f"/>
    </style:style>
    <style:style style:name="T150" style:family="text">
      <style:text-properties style:text-line-through-style="none" style:text-line-through-type="none" officeooo:rsid="00ad0b6d"/>
    </style:style>
    <style:style style:name="T151" style:family="text">
      <style:text-properties style:text-line-through-style="none" style:text-line-through-type="none" officeooo:rsid="00bf2937"/>
    </style:style>
    <style:style style:name="T152" style:family="text">
      <style:text-properties style:text-line-through-style="none" style:text-line-through-type="none" officeooo:rsid="00c7ea91"/>
    </style:style>
    <style:style style:name="T153" style:family="text">
      <style:text-properties style:text-line-through-style="none" style:text-line-through-type="none" officeooo:rsid="00c8cbe6"/>
    </style:style>
    <style:style style:name="T154" style:family="text">
      <style:text-properties officeooo:rsid="0074895d"/>
    </style:style>
    <style:style style:name="T155" style:family="text">
      <style:text-properties officeooo:rsid="0074f699"/>
    </style:style>
    <style:style style:name="T156" style:family="text">
      <style:text-properties officeooo:rsid="007c8eba"/>
    </style:style>
    <style:style style:name="T157" style:family="text">
      <style:text-properties officeooo:rsid="008775ac"/>
    </style:style>
    <style:style style:name="T158" style:family="text">
      <style:text-properties officeooo:rsid="009979c2"/>
    </style:style>
    <style:style style:name="T159" style:family="text">
      <style:text-properties style:font-name-complex="Arial1" style:font-size-complex="11pt"/>
    </style:style>
    <style:style style:name="T160" style:family="text">
      <style:text-properties style:font-name-complex="Arial1" style:font-size-complex="11pt" style:font-weight-complex="bold"/>
    </style:style>
    <style:style style:name="T161" style:family="text">
      <style:text-properties officeooo:rsid="009979c2" style:font-name-complex="Arial1" style:font-size-complex="11pt" style:font-weight-complex="bold"/>
    </style:style>
    <style:style style:name="T162" style:family="text">
      <style:text-properties officeooo:rsid="0120ffcf" style:font-name-complex="Arial1" style:font-size-complex="11pt" style:font-weight-complex="bold"/>
    </style:style>
    <style:style style:name="T163" style:family="text">
      <style:text-properties officeooo:rsid="0157ca9f" style:font-name-complex="Arial1" style:font-size-complex="11pt" style:font-weight-complex="bold"/>
    </style:style>
    <style:style style:name="T164" style:family="text">
      <style:text-properties officeooo:rsid="00a281b2" style:font-name-complex="Arial1" style:font-size-complex="11pt"/>
    </style:style>
    <style:style style:name="T165" style:family="text">
      <style:text-properties officeooo:rsid="009e8235"/>
    </style:style>
    <style:style style:name="T166" style:family="text">
      <style:text-properties officeooo:rsid="009ebe3d"/>
    </style:style>
    <style:style style:name="T167" style:family="text">
      <style:text-properties officeooo:rsid="00a36fe4"/>
    </style:style>
    <style:style style:name="T168" style:family="text">
      <style:text-properties officeooo:rsid="00a4125c"/>
    </style:style>
    <style:style style:name="T169" style:family="text">
      <style:text-properties officeooo:rsid="00a60829"/>
    </style:style>
    <style:style style:name="T170" style:family="text">
      <style:text-properties officeooo:rsid="00a84ee9"/>
    </style:style>
    <style:style style:name="T171" style:family="text">
      <style:text-properties officeooo:rsid="00a96709"/>
    </style:style>
    <style:style style:name="T172" style:family="text">
      <style:text-properties officeooo:rsid="00aa2304"/>
    </style:style>
    <style:style style:name="T173" style:family="text">
      <style:text-properties officeooo:rsid="00ab09b8"/>
    </style:style>
    <style:style style:name="T174" style:family="text">
      <style:text-properties officeooo:rsid="00ab92c4"/>
    </style:style>
    <style:style style:name="T175" style:family="text">
      <style:text-properties officeooo:rsid="00ad35f1"/>
    </style:style>
    <style:style style:name="T176" style:family="text">
      <style:text-properties officeooo:rsid="00aeb6ac"/>
    </style:style>
    <style:style style:name="T177" style:family="text">
      <style:text-properties officeooo:rsid="00b2dd0e"/>
    </style:style>
    <style:style style:name="T178" style:family="text">
      <style:text-properties officeooo:rsid="00b5981a"/>
    </style:style>
    <style:style style:name="T179" style:family="text">
      <style:text-properties officeooo:rsid="0090613e"/>
    </style:style>
    <style:style style:name="T180" style:family="text">
      <style:text-properties officeooo:rsid="00b60324"/>
    </style:style>
    <style:style style:name="T181" style:family="text">
      <style:text-properties officeooo:rsid="00b93c11"/>
    </style:style>
    <style:style style:name="T182" style:family="text">
      <style:text-properties officeooo:rsid="00ba718b"/>
    </style:style>
    <style:style style:name="T183" style:family="text">
      <style:text-properties style:text-underline-style="none" officeooo:rsid="00ba718b"/>
    </style:style>
    <style:style style:name="T184" style:family="text">
      <style:text-properties style:text-underline-style="none" officeooo:rsid="00c64cee" fo:background-color="transparent" loext:char-shading-value="0" style:font-size-complex="11pt"/>
    </style:style>
    <style:style style:name="T185" style:family="text">
      <style:text-properties style:text-underline-style="none" officeooo:rsid="00651b54" fo:background-color="transparent" loext:char-shading-value="0" style:font-size-complex="11pt"/>
    </style:style>
    <style:style style:name="T186" style:family="text">
      <style:text-properties style:text-underline-style="none" officeooo:rsid="00c7f01c" fo:background-color="transparent" loext:char-shading-value="0" style:font-size-complex="11pt"/>
    </style:style>
    <style:style style:name="T187" style:family="text">
      <style:text-properties style:text-underline-style="none" officeooo:rsid="00842d8a" fo:background-color="transparent" loext:char-shading-value="0" style:font-size-complex="11pt"/>
    </style:style>
    <style:style style:name="T188" style:family="text">
      <style:text-properties style:text-underline-style="none" officeooo:rsid="00a3e26d" fo:background-color="transparent" loext:char-shading-value="0" style:font-size-complex="11pt"/>
    </style:style>
    <style:style style:name="T189" style:family="text">
      <style:text-properties style:text-underline-style="none" officeooo:rsid="00a36fe4" fo:background-color="transparent" loext:char-shading-value="0" style:font-size-complex="11pt"/>
    </style:style>
    <style:style style:name="T190" style:family="text">
      <style:text-properties style:text-underline-style="none" officeooo:rsid="00b49d00" fo:background-color="transparent" loext:char-shading-value="0" style:font-size-complex="11pt"/>
    </style:style>
    <style:style style:name="T191" style:family="text">
      <style:text-properties style:text-underline-style="none" officeooo:rsid="00f205eb" fo:background-color="transparent" loext:char-shading-value="0" style:font-size-complex="11pt"/>
    </style:style>
    <style:style style:name="T192" style:family="text">
      <style:text-properties style:text-underline-style="none" fo:font-weight="normal" officeooo:rsid="00cd0529" style:font-size-asian="10.5pt" style:font-weight-asian="normal" style:font-weight-complex="normal"/>
    </style:style>
    <style:style style:name="T193" style:family="text">
      <style:text-properties style:text-underline-style="none" fo:font-weight="normal" officeooo:rsid="00651b54" style:font-size-asian="10.5pt" style:font-weight-asian="normal" style:font-weight-complex="normal"/>
    </style:style>
    <style:style style:name="T194" style:family="text">
      <style:text-properties style:text-underline-style="none" fo:font-weight="normal" officeooo:rsid="00ce11b1" style:font-size-asian="10.5pt" style:font-weight-asian="normal" style:font-weight-complex="normal"/>
    </style:style>
    <style:style style:name="T195" style:family="text">
      <style:text-properties style:text-underline-style="none" fo:font-weight="normal" officeooo:rsid="00c7f01c" style:font-size-asian="10.5pt" style:font-weight-asian="normal" style:font-weight-complex="normal"/>
    </style:style>
    <style:style style:name="T196" style:family="text">
      <style:text-properties officeooo:rsid="00bd4832"/>
    </style:style>
    <style:style style:name="T197" style:family="text">
      <style:text-properties officeooo:rsid="00c04235"/>
    </style:style>
    <style:style style:name="T198" style:family="text">
      <style:text-properties officeooo:rsid="00651b54"/>
    </style:style>
    <style:style style:name="T199" style:family="text">
      <style:text-properties officeooo:rsid="00c7f01c"/>
    </style:style>
    <style:style style:name="T200" style:family="text">
      <style:text-properties officeooo:rsid="00ca5f30"/>
    </style:style>
    <style:style style:name="T201" style:family="text">
      <style:text-properties fo:background-color="transparent" loext:char-shading-value="0"/>
    </style:style>
    <style:style style:name="T202" style:family="text">
      <style:text-properties officeooo:rsid="0078d438" fo:background-color="transparent" loext:char-shading-value="0"/>
    </style:style>
    <style:style style:name="T203" style:family="text">
      <style:text-properties officeooo:rsid="00cc4c1d" fo:background-color="transparent" loext:char-shading-value="0"/>
    </style:style>
    <style:style style:name="T204" style:family="text">
      <style:text-properties officeooo:rsid="010b2bb8" fo:background-color="transparent" loext:char-shading-value="0"/>
    </style:style>
    <style:style style:name="T205" style:family="text">
      <style:text-properties officeooo:rsid="010cdafd" fo:background-color="transparent" loext:char-shading-value="0"/>
    </style:style>
    <style:style style:name="T206" style:family="text">
      <style:text-properties officeooo:rsid="00d403d5" fo:background-color="transparent" loext:char-shading-value="0"/>
    </style:style>
    <style:style style:name="T207" style:family="text">
      <style:text-properties officeooo:rsid="0110852d" fo:background-color="transparent" loext:char-shading-value="0"/>
    </style:style>
    <style:style style:name="T208" style:family="text">
      <style:text-properties officeooo:rsid="0075dd9f" fo:background-color="transparent" loext:char-shading-value="0"/>
    </style:style>
    <style:style style:name="T209" style:family="text">
      <style:text-properties officeooo:rsid="0143f43d" fo:background-color="transparent" loext:char-shading-value="0"/>
    </style:style>
    <style:style style:name="T210" style:family="text">
      <style:text-properties officeooo:rsid="016e81cb" fo:background-color="transparent" loext:char-shading-value="0"/>
    </style:style>
    <style:style style:name="T211" style:family="text">
      <style:text-properties officeooo:rsid="016f08ff" fo:background-color="transparent" loext:char-shading-value="0"/>
    </style:style>
    <style:style style:name="T212" style:family="text">
      <style:text-properties officeooo:rsid="01727af0" fo:background-color="transparent" loext:char-shading-value="0"/>
    </style:style>
    <style:style style:name="T213" style:family="text">
      <style:text-properties officeooo:rsid="0078d438"/>
    </style:style>
    <style:style style:name="T214" style:family="text">
      <style:text-properties officeooo:rsid="00cc4c1d"/>
    </style:style>
    <style:style style:name="T215" style:family="text">
      <style:text-properties officeooo:rsid="00ccf6d6"/>
    </style:style>
    <style:style style:name="T216" style:family="text">
      <style:text-properties officeooo:rsid="00cf35d8"/>
    </style:style>
    <style:style style:name="T217" style:family="text">
      <style:text-properties officeooo:rsid="007c122c"/>
    </style:style>
    <style:style style:name="T218" style:family="text">
      <style:text-properties officeooo:rsid="00d11762"/>
    </style:style>
    <style:style style:name="T219" style:family="text">
      <style:text-properties officeooo:rsid="00d4b034"/>
    </style:style>
    <style:style style:name="T220" style:family="text">
      <style:text-properties officeooo:rsid="00d65edc"/>
    </style:style>
    <style:style style:name="T221" style:family="text">
      <style:text-properties officeooo:rsid="007538c6"/>
    </style:style>
    <style:style style:name="T222" style:family="text">
      <style:text-properties officeooo:rsid="00d7d4d5"/>
    </style:style>
    <style:style style:name="T223" style:family="text">
      <style:text-properties officeooo:rsid="007a40fe"/>
    </style:style>
    <style:style style:name="T224" style:family="text">
      <style:text-properties officeooo:rsid="00d8ee66"/>
    </style:style>
    <style:style style:name="T225" style:family="text">
      <style:text-properties officeooo:rsid="006a856a"/>
    </style:style>
    <style:style style:name="T226" style:family="text">
      <style:text-properties officeooo:rsid="007588ef"/>
    </style:style>
    <style:style style:name="T227" style:family="text">
      <style:text-properties officeooo:rsid="006c5d88"/>
    </style:style>
    <style:style style:name="T228" style:family="text">
      <style:text-properties officeooo:rsid="006bf477"/>
    </style:style>
    <style:style style:name="T229" style:family="text">
      <style:text-properties officeooo:rsid="00926b54"/>
    </style:style>
    <style:style style:name="T230" style:family="text">
      <style:text-properties style:font-name="Liberation Sans" fo:font-size="11pt" style:font-size-asian="10.5pt"/>
    </style:style>
    <style:style style:name="T231" style:family="text">
      <style:text-properties style:font-name="Liberation Sans" fo:font-size="11pt" officeooo:rsid="0082e215" style:font-size-asian="10.5pt"/>
    </style:style>
    <style:style style:name="T232" style:family="text">
      <style:text-properties style:font-name="Liberation Sans" fo:font-size="11pt" officeooo:rsid="00e68222" style:font-size-asian="10.5pt"/>
    </style:style>
    <style:style style:name="T233" style:family="text">
      <style:text-properties style:font-name="Liberation Sans" fo:font-size="11pt" officeooo:rsid="00e80929" style:font-size-asian="10.5pt"/>
    </style:style>
    <style:style style:name="T234" style:family="text">
      <style:text-properties style:font-name="Liberation Sans" fo:font-size="11pt" officeooo:rsid="00edd4bf" style:font-size-asian="10.5pt"/>
    </style:style>
    <style:style style:name="T235" style:family="text">
      <style:text-properties style:font-name="Liberation Sans" fo:font-size="11pt" officeooo:rsid="00f5a47b" style:font-size-asian="10.5pt"/>
    </style:style>
    <style:style style:name="T236" style:family="text">
      <style:text-properties style:font-name="Liberation Sans" fo:font-size="11pt" officeooo:rsid="00aeb6ac" style:font-size-asian="10.5pt"/>
    </style:style>
    <style:style style:name="T237" style:family="text">
      <style:text-properties style:font-name="Liberation Sans" fo:font-size="11pt" officeooo:rsid="00ef2559" style:font-size-asian="10.5pt"/>
    </style:style>
    <style:style style:name="T238" style:family="text">
      <style:text-properties style:font-name="Liberation Sans" fo:font-size="11pt" officeooo:rsid="00f4ffd8" style:font-size-asian="10.5pt"/>
    </style:style>
    <style:style style:name="T239" style:family="text">
      <style:text-properties style:font-name="Liberation Sans" fo:font-size="11pt" officeooo:rsid="00e99afb" style:font-size-asian="10.5pt"/>
    </style:style>
    <style:style style:name="T240" style:family="text">
      <style:text-properties style:font-name="Liberation Sans" fo:font-size="11pt" officeooo:rsid="00ec188a" style:font-size-asian="10.5pt"/>
    </style:style>
    <style:style style:name="T241" style:family="text">
      <style:text-properties style:font-name="Liberation Sans" fo:font-size="11pt" officeooo:rsid="0160599e" style:font-size-asian="10.5pt"/>
    </style:style>
    <style:style style:name="T242" style:family="text">
      <style:text-properties style:font-name="Liberation Sans" fo:font-size="11pt" officeooo:rsid="0161edce" style:font-size-asian="10.5pt"/>
    </style:style>
    <style:style style:name="T243" style:family="text">
      <style:text-properties style:font-name="Liberation Sans" fo:font-size="11pt" officeooo:rsid="0162bff5" style:font-size-asian="10.5pt"/>
    </style:style>
    <style:style style:name="T244" style:family="text">
      <style:text-properties style:font-name="Liberation Sans" fo:font-size="11pt" officeooo:rsid="0165f15a" style:font-size-asian="10.5pt"/>
    </style:style>
    <style:style style:name="T245" style:family="text">
      <style:text-properties style:font-name="Liberation Sans" fo:font-size="11pt" officeooo:rsid="01679a41" style:font-size-asian="10.5pt"/>
    </style:style>
    <style:style style:name="T246" style:family="text">
      <style:text-properties style:font-name="Liberation Sans" fo:font-size="11pt" officeooo:rsid="0176472e" style:font-size-asian="10.5pt"/>
    </style:style>
    <style:style style:name="T247" style:family="text">
      <style:text-properties style:font-name="Liberation Sans" fo:font-size="11pt" fo:language="de" fo:country="AT" style:text-underline-style="none" officeooo:rsid="00651b54" fo:background-color="transparent" loext:char-shading-value="0" style:font-size-asian="10.5pt" style:font-size-complex="11pt"/>
    </style:style>
    <style:style style:name="T248" style:family="text">
      <style:text-properties style:font-name="Liberation Sans" fo:font-size="11pt" fo:language="de" fo:country="AT" style:text-underline-style="none" officeooo:rsid="0068b52c" fo:background-color="transparent" loext:char-shading-value="0" style:font-size-asian="10.5pt" style:font-size-complex="11pt"/>
    </style:style>
    <style:style style:name="T249" style:family="text">
      <style:text-properties style:font-name="Liberation Sans" fo:font-size="11pt" fo:language="de" fo:country="AT" style:text-underline-style="none" officeooo:rsid="007120cc" fo:background-color="transparent" loext:char-shading-value="0" style:font-size-asian="10.5pt" style:font-size-complex="11pt"/>
    </style:style>
    <style:style style:name="T250" style:family="text">
      <style:text-properties style:font-name="Liberation Sans" fo:font-size="11pt" fo:language="de" fo:country="AT" style:text-underline-style="none" officeooo:rsid="00c64cee" fo:background-color="transparent" loext:char-shading-value="0" style:font-size-asian="10.5pt" style:font-size-complex="11pt"/>
    </style:style>
    <style:style style:name="T251" style:family="text">
      <style:text-properties style:font-name="Liberation Sans" fo:font-size="11pt" fo:language="de" fo:country="AT" style:text-underline-style="none" officeooo:rsid="006cb052" fo:background-color="transparent" loext:char-shading-value="0" style:font-size-asian="10.5pt" style:font-size-complex="11pt"/>
    </style:style>
    <style:style style:name="T252" style:family="text">
      <style:text-properties style:font-name="Liberation Sans" fo:font-size="11pt" fo:language="de" fo:country="AT" style:text-underline-style="none" officeooo:rsid="0074f699" fo:background-color="transparent" loext:char-shading-value="0" style:font-size-asian="10.5pt" style:font-size-complex="11pt"/>
    </style:style>
    <style:style style:name="T253" style:family="text">
      <style:text-properties style:font-name="Liberation Sans" fo:font-size="11pt" fo:language="de" fo:country="AT" style:text-underline-style="none" officeooo:rsid="0078d438" fo:background-color="transparent" loext:char-shading-value="0" style:font-size-asian="10.5pt" style:font-size-complex="11pt"/>
    </style:style>
    <style:style style:name="T254" style:family="text">
      <style:text-properties style:font-name="Liberation Sans" fo:font-size="11pt" fo:language="de" fo:country="AT" style:text-underline-style="none" officeooo:rsid="007c6a06" fo:background-color="transparent" loext:char-shading-value="0" style:font-size-asian="10.5pt" style:font-size-complex="11pt"/>
    </style:style>
    <style:style style:name="T255" style:family="text">
      <style:text-properties style:font-name="Liberation Sans" fo:font-size="11pt" fo:language="de" fo:country="AT" style:text-underline-style="none" officeooo:rsid="00804245" fo:background-color="transparent" loext:char-shading-value="0" style:font-size-asian="10.5pt" style:font-size-complex="11pt"/>
    </style:style>
    <style:style style:name="T256" style:family="text">
      <style:text-properties style:font-name="Liberation Sans" fo:font-size="11pt" fo:language="de" fo:country="AT" style:text-underline-style="none" officeooo:rsid="00a84ee9" fo:background-color="transparent" loext:char-shading-value="0" style:font-size-asian="10.5pt" style:font-size-complex="11pt"/>
    </style:style>
    <style:style style:name="T257" style:family="text">
      <style:text-properties style:font-name="Liberation Sans" fo:font-size="11pt" fo:language="de" fo:country="AT" style:text-underline-style="none" officeooo:rsid="00ccf6d6" fo:background-color="transparent" loext:char-shading-value="0" style:font-size-asian="10.5pt" style:font-size-complex="11pt"/>
    </style:style>
    <style:style style:name="T258" style:family="text">
      <style:text-properties style:font-name="Liberation Sans" fo:font-size="11pt" fo:language="de" fo:country="AT" style:text-underline-style="none" officeooo:rsid="00bb4c2d" fo:background-color="transparent" loext:char-shading-value="0" style:font-size-asian="10.5pt" style:font-size-complex="11pt"/>
    </style:style>
    <style:style style:name="T259" style:family="text">
      <style:text-properties style:font-name="Liberation Sans" fo:font-size="11pt" fo:language="de" fo:country="AT" style:text-underline-style="none" officeooo:rsid="01049e81" fo:background-color="transparent" loext:char-shading-value="0" style:font-size-asian="10.5pt" style:font-size-complex="11pt"/>
    </style:style>
    <style:style style:name="T260" style:family="text">
      <style:text-properties style:font-name="Liberation Sans" fo:font-size="11pt" fo:language="de" fo:country="AT" style:text-underline-style="none" officeooo:rsid="01064354" fo:background-color="transparent" loext:char-shading-value="0" style:font-size-asian="10.5pt" style:font-size-complex="11pt"/>
    </style:style>
    <style:style style:name="T261" style:family="text">
      <style:text-properties style:font-name="Liberation Sans" fo:font-size="11pt" fo:language="de" fo:country="AT" style:text-underline-style="none" officeooo:rsid="0108e65c" fo:background-color="transparent" loext:char-shading-value="0" style:font-size-asian="10.5pt" style:font-size-complex="11pt"/>
    </style:style>
    <style:style style:name="T262" style:family="text">
      <style:text-properties style:font-name="Liberation Sans" fo:font-size="11pt" fo:language="de" fo:country="AT" style:text-underline-style="none" officeooo:rsid="01097785" fo:background-color="transparent" loext:char-shading-value="0" style:font-size-asian="10.5pt" style:font-size-complex="11pt"/>
    </style:style>
    <style:style style:name="T263" style:family="text">
      <style:text-properties style:font-name="Liberation Sans" fo:font-size="11pt" fo:language="de" fo:country="AT" style:text-underline-style="none" officeooo:rsid="010da10c" fo:background-color="transparent" loext:char-shading-value="0" style:font-size-asian="10.5pt" style:font-size-complex="11pt"/>
    </style:style>
    <style:style style:name="T264" style:family="text">
      <style:text-properties style:font-name="Liberation Sans" fo:font-size="11pt" fo:language="de" fo:country="AT" style:text-underline-style="none" officeooo:rsid="00ad35f1" fo:background-color="transparent" loext:char-shading-value="0" style:font-size-asian="10.5pt" style:font-size-complex="11pt"/>
    </style:style>
    <style:style style:name="T265" style:family="text">
      <style:text-properties style:font-name="Liberation Sans" fo:font-size="11pt" fo:language="de" fo:country="AT" style:text-underline-style="none" officeooo:rsid="006d8a1a" fo:background-color="transparent" loext:char-shading-value="0" style:font-size-asian="10.5pt" style:font-size-complex="11pt"/>
    </style:style>
    <style:style style:name="T266" style:family="text">
      <style:text-properties style:font-name="Liberation Sans" fo:font-size="11pt" fo:language="de" fo:country="AT" style:text-underline-style="none" officeooo:rsid="0090bcf1" fo:background-color="transparent" loext:char-shading-value="0" style:font-size-asian="10.5pt" style:font-size-complex="11pt"/>
    </style:style>
    <style:style style:name="T267" style:family="text">
      <style:text-properties style:font-name="Liberation Sans" fo:font-size="11pt" fo:language="de" fo:country="AT" style:text-underline-style="none" officeooo:rsid="009afa4d" fo:background-color="transparent" loext:char-shading-value="0" style:font-size-asian="10.5pt" style:font-size-complex="11pt"/>
    </style:style>
    <style:style style:name="T268" style:family="text">
      <style:text-properties style:font-name="Liberation Sans" fo:font-size="11pt" fo:language="de" fo:country="AT" style:text-underline-style="none" officeooo:rsid="009979c2" fo:background-color="transparent" loext:char-shading-value="0" style:font-size-asian="10.5pt" style:font-size-complex="11pt"/>
    </style:style>
    <style:style style:name="T269" style:family="text">
      <style:text-properties style:font-name="Liberation Sans" fo:font-size="11pt" fo:language="de" fo:country="AT" style:text-underline-style="none" officeooo:rsid="009e8235" fo:background-color="transparent" loext:char-shading-value="0" style:font-size-asian="10.5pt" style:font-size-complex="11pt"/>
    </style:style>
    <style:style style:name="T270" style:family="text">
      <style:text-properties style:font-name="Liberation Sans" fo:font-size="11pt" fo:language="de" fo:country="AT" style:text-underline-style="none" officeooo:rsid="00a36fe4" fo:background-color="transparent" loext:char-shading-value="0" style:font-size-asian="10.5pt" style:font-size-complex="11pt"/>
    </style:style>
    <style:style style:name="T271" style:family="text">
      <style:text-properties style:font-name="Liberation Sans" fo:font-size="11pt" fo:language="de" fo:country="AT" style:text-underline-style="none" officeooo:rsid="002d934d" fo:background-color="transparent" loext:char-shading-value="0" style:font-size-asian="10.5pt" style:font-size-complex="11pt"/>
    </style:style>
    <style:style style:name="T272" style:family="text">
      <style:text-properties style:font-name="Liberation Sans" fo:font-size="11pt" fo:language="de" fo:country="AT" style:text-underline-style="none" officeooo:rsid="00a3e26d" fo:background-color="transparent" loext:char-shading-value="0" style:font-size-asian="10.5pt" style:font-size-complex="11pt"/>
    </style:style>
    <style:style style:name="T273" style:family="text">
      <style:text-properties style:font-name="Liberation Sans" fo:font-size="11pt" fo:language="de" fo:country="AT" style:text-underline-style="none" officeooo:rsid="00842d8a" fo:background-color="transparent" loext:char-shading-value="0" style:font-size-asian="10.5pt" style:font-size-complex="11pt"/>
    </style:style>
    <style:style style:name="T274" style:family="text">
      <style:text-properties style:font-name="Liberation Sans" fo:font-size="11pt" fo:language="de" fo:country="AT" style:text-underline-style="none" officeooo:rsid="010eda23" fo:background-color="transparent" loext:char-shading-value="0" style:font-size-asian="10.5pt" style:font-size-complex="11pt"/>
    </style:style>
    <style:style style:name="T275" style:family="text">
      <style:text-properties style:font-name="Liberation Sans" fo:font-size="11pt" fo:language="de" fo:country="AT" style:text-underline-style="none" officeooo:rsid="017f1931" fo:background-color="transparent" loext:char-shading-value="0" style:font-size-asian="10.5pt" style:font-size-complex="11pt"/>
    </style:style>
    <style:style style:name="T276" style:family="text">
      <style:text-properties style:font-name="Liberation Sans" fo:font-size="11pt" fo:language="de" fo:country="AT" style:text-underline-style="none" officeooo:rsid="0078d438" fo:background-color="transparent" loext:char-shading-value="0" style:font-size-asian="11pt" style:font-size-complex="11pt"/>
    </style:style>
    <style:style style:name="T277" style:family="text">
      <style:text-properties style:font-name="Liberation Sans" fo:font-size="11pt" fo:language="de" fo:country="AT" style:text-underline-style="none" officeooo:rsid="00c681b9" fo:background-color="transparent" loext:char-shading-value="0" style:font-size-asian="11pt" style:font-size-complex="11pt"/>
    </style:style>
    <style:style style:name="T278" style:family="text">
      <style:text-properties style:font-name="Liberation Sans" fo:font-size="11pt" fo:language="de" fo:country="AT" style:font-size-asian="10.5pt"/>
    </style:style>
    <style:style style:name="T279" style:family="text">
      <style:text-properties style:font-name="Liberation Sans" fo:font-size="11pt" fo:language="de" fo:country="AT" officeooo:rsid="0074f699" style:font-size-asian="10.5pt"/>
    </style:style>
    <style:style style:name="T280" style:family="text">
      <style:text-properties style:font-name="Liberation Sans" fo:font-size="11pt" fo:language="de" fo:country="AT" officeooo:rsid="00804245" style:font-size-asian="10.5pt"/>
    </style:style>
    <style:style style:name="T281" style:family="text">
      <style:text-properties style:font-name="Liberation Sans" fo:font-size="11pt" fo:language="de" fo:country="AT" officeooo:rsid="00ccf6d6" style:font-size-asian="10.5pt"/>
    </style:style>
    <style:style style:name="T282" style:family="text">
      <style:text-properties style:font-name="Liberation Sans" fo:font-size="11pt" fo:language="de" fo:country="AT" officeooo:rsid="0068b52c" style:font-size-asian="10.5pt"/>
    </style:style>
    <style:style style:name="T283" style:family="text">
      <style:text-properties style:font-name="Liberation Sans" fo:font-size="11pt" fo:language="de" fo:country="AT" officeooo:rsid="009afa4d" style:font-size-asian="10.5pt"/>
    </style:style>
    <style:style style:name="T284" style:family="text">
      <style:text-properties style:font-name="Liberation Sans" fo:font-size="11pt" fo:language="de" fo:country="AT" officeooo:rsid="009ebe3d" style:font-size-asian="10.5pt"/>
    </style:style>
    <style:style style:name="T285" style:family="text">
      <style:text-properties style:font-name="Liberation Sans" fo:font-size="11pt" fo:language="de" fo:country="AT" officeooo:rsid="00a0a112" style:font-size-asian="10.5pt"/>
    </style:style>
    <style:style style:name="T286" style:family="text">
      <style:text-properties style:font-name="Liberation Sans" fo:font-size="11pt" fo:language="de" fo:country="AT" officeooo:rsid="00a36fe4" style:font-size-asian="10.5pt"/>
    </style:style>
    <style:style style:name="T287" style:family="text">
      <style:text-properties style:font-name="Liberation Sans" fo:font-size="11pt" fo:language="de" fo:country="AT" officeooo:rsid="006c5d88" style:font-size-asian="10.5pt"/>
    </style:style>
    <style:style style:name="T288" style:family="text">
      <style:text-properties style:font-name="Liberation Sans" fo:font-size="11pt" fo:language="de" fo:country="AT" officeooo:rsid="00ad0b6d" style:font-size-asian="10.5pt"/>
    </style:style>
    <style:style style:name="T289" style:family="text">
      <style:text-properties style:font-name="Liberation Sans" fo:font-size="11pt" fo:language="de" fo:country="AT" officeooo:rsid="00ae51b7" style:font-size-asian="10.5pt"/>
    </style:style>
    <style:style style:name="T290" style:family="text">
      <style:text-properties style:font-name="Liberation Sans" fo:font-size="11pt" fo:language="de" fo:country="AT" officeooo:rsid="006bf477" style:font-size-asian="10.5pt"/>
    </style:style>
    <style:style style:name="T291" style:family="text">
      <style:text-properties style:font-name="Liberation Sans" fo:font-size="11pt" fo:language="de" fo:country="AT" officeooo:rsid="00ba718b" style:font-size-asian="10.5pt"/>
    </style:style>
    <style:style style:name="T292" style:family="text">
      <style:text-properties style:font-name="Liberation Sans" fo:font-size="11pt" fo:language="de" fo:country="AT" officeooo:rsid="00a7e13b" style:font-size-asian="10.5pt"/>
    </style:style>
    <style:style style:name="T293" style:family="text">
      <style:text-properties style:font-name="Liberation Sans" fo:font-size="11pt" fo:language="de" fo:country="AT" officeooo:rsid="00b93c11" style:font-size-asian="10.5pt"/>
    </style:style>
    <style:style style:name="T294" style:family="text">
      <style:text-properties style:font-name="Liberation Sans" fo:font-size="11pt" fo:language="de" fo:country="AT" fo:background-color="transparent" loext:char-shading-value="0" style:font-size-asian="10.5pt"/>
    </style:style>
    <style:style style:name="T295" style:family="text">
      <style:text-properties style:font-name="Liberation Sans" fo:font-size="11pt" fo:language="de" fo:country="AT" officeooo:rsid="00651b54" fo:background-color="transparent" loext:char-shading-value="0" style:font-size-asian="10.5pt" style:font-size-complex="11pt"/>
    </style:style>
    <style:style style:name="T296" style:family="text">
      <style:text-properties style:font-name="Liberation Sans" fo:font-size="11pt" fo:language="de" fo:country="AT" officeooo:rsid="00ad35f1" fo:background-color="transparent" loext:char-shading-value="0" style:font-size-asian="10.5pt" style:font-size-complex="11pt"/>
    </style:style>
    <style:style style:name="T297" style:family="text">
      <style:text-properties style:font-name="Liberation Sans" fo:font-size="11pt" fo:language="de" fo:country="AT" officeooo:rsid="006d8a1a" fo:background-color="transparent" loext:char-shading-value="0" style:font-size-asian="10.5pt" style:font-size-complex="11pt"/>
    </style:style>
    <style:style style:name="T298" style:family="text">
      <style:text-properties style:font-name="Liberation Sans" fo:font-size="11pt" fo:language="de" fo:country="AT" officeooo:rsid="006cb052" fo:background-color="transparent" loext:char-shading-value="0" style:font-size-asian="10.5pt" style:font-size-complex="11pt"/>
    </style:style>
    <style:style style:name="T299" style:family="text">
      <style:text-properties style:font-name="Liberation Sans" fo:font-size="11pt" fo:language="de" fo:country="AT" officeooo:rsid="00b49d00" fo:background-color="transparent" loext:char-shading-value="0" style:font-size-asian="10.5pt" style:font-size-complex="11pt"/>
    </style:style>
    <style:style style:name="T300" style:family="text">
      <style:text-properties style:font-name="Liberation Sans" fo:font-size="11pt" fo:language="de" fo:country="AT" officeooo:rsid="00aeb6ac" fo:background-color="transparent" loext:char-shading-value="0" style:font-size-asian="10.5pt"/>
    </style:style>
    <style:style style:name="T301" style:family="text">
      <style:text-properties style:font-name="Liberation Sans" fo:font-size="11pt" fo:language="de" fo:country="AT" officeooo:rsid="00bb650d" fo:background-color="transparent" loext:char-shading-value="0" style:font-size-asian="10.5pt"/>
    </style:style>
    <style:style style:name="T302" style:family="text">
      <style:text-properties style:font-name="Liberation Sans" fo:font-size="11pt" fo:language="de" fo:country="AT" officeooo:rsid="00b25367" fo:background-color="transparent" loext:char-shading-value="0" style:font-size-asian="10.5pt"/>
    </style:style>
    <style:style style:name="T303" style:family="text">
      <style:text-properties style:font-name="Liberation Sans" fo:font-size="11pt" fo:language="de" fo:country="AT" officeooo:rsid="00b3c999" fo:background-color="transparent" loext:char-shading-value="0" style:font-size-asian="10.5pt"/>
    </style:style>
    <style:style style:name="T304" style:family="text">
      <style:text-properties style:font-name="Liberation Sans" fo:font-size="11pt" fo:language="de" fo:country="AT" officeooo:rsid="00b76fe6" fo:background-color="transparent" loext:char-shading-value="0" style:font-size-asian="10.5pt"/>
    </style:style>
    <style:style style:name="T305" style:family="text">
      <style:text-properties style:font-name="Liberation Sans" fo:font-size="11pt" fo:language="de" fo:country="AT" officeooo:rsid="00b648c0" fo:background-color="transparent" loext:char-shading-value="0" style:font-size-asian="10.5pt"/>
    </style:style>
    <style:style style:name="T306" style:family="text">
      <style:text-properties style:font-name="Liberation Sans" fo:font-size="11pt" fo:language="de" fo:country="AT" officeooo:rsid="00d24458" fo:background-color="transparent" loext:char-shading-value="0" style:font-size-asian="10.5pt"/>
    </style:style>
    <style:style style:name="T307" style:family="text">
      <style:text-properties style:font-name="Liberation Sans" fo:font-size="11pt" fo:language="de" fo:country="AT" officeooo:rsid="00b450dc" fo:background-color="transparent" loext:char-shading-value="0" style:font-size-asian="10.5pt"/>
    </style:style>
    <style:style style:name="T308" style:family="text">
      <style:text-properties style:font-name="Liberation Sans" fo:font-size="11pt" fo:language="de" fo:country="AT" officeooo:rsid="00a3a096" fo:background-color="transparent" loext:char-shading-value="0" style:font-size-asian="11pt" style:font-size-complex="11pt"/>
    </style:style>
    <style:style style:name="T309" style:family="text">
      <style:text-properties style:font-name="Liberation Sans" fo:font-size="11pt" fo:language="de" fo:country="AT" fo:font-style="normal" officeooo:rsid="00ddd478" style:font-size-asian="10.5pt" style:font-style-asian="normal" style:font-style-complex="normal"/>
    </style:style>
    <style:style style:name="T310" style:family="text">
      <style:text-properties style:font-name="Liberation Sans" fo:font-size="11pt" fo:language="de" fo:country="AT" fo:font-style="normal" fo:font-weight="normal" officeooo:rsid="00df9972" style:font-size-asian="10.5pt" style:font-style-asian="normal" style:font-weight-asian="normal" style:font-style-complex="normal" style:font-weight-complex="normal"/>
    </style:style>
    <style:style style:name="T311" style:family="text">
      <style:text-properties style:font-name="Liberation Sans" fo:font-size="11pt" fo:language="de" fo:country="AT" fo:font-style="normal" fo:font-weight="normal" officeooo:rsid="00e0e7eb" style:font-size-asian="10.5pt" style:font-style-asian="normal" style:font-weight-asian="normal" style:font-style-complex="normal" style:font-weight-complex="normal"/>
    </style:style>
    <style:style style:name="T312" style:family="text">
      <style:text-properties style:font-name="Liberation Sans" fo:font-size="11pt" fo:language="de" fo:country="AT" fo:font-style="normal" fo:font-weight="normal" officeooo:rsid="00a26a05" style:font-size-asian="10.5pt" style:font-style-asian="normal" style:font-weight-asian="normal" style:font-style-complex="normal" style:font-weight-complex="normal"/>
    </style:style>
    <style:style style:name="T313" style:family="text">
      <style:text-properties style:font-name="Liberation Sans" fo:font-size="11pt" fo:language="de" fo:country="AT" fo:font-style="normal" fo:font-weight="normal" officeooo:rsid="0158d150" style:font-size-asian="10.5pt" style:font-style-asian="normal" style:font-weight-asian="normal" style:font-style-complex="normal" style:font-weight-complex="normal"/>
    </style:style>
    <style:style style:name="T314" style:family="text">
      <style:text-properties style:font-name="Liberation Sans" fo:font-size="11pt" fo:font-style="normal" officeooo:rsid="00e3df6d" style:font-size-asian="10.5pt" style:font-style-asian="normal" style:font-style-complex="normal"/>
    </style:style>
    <style:style style:name="T315" style:family="text">
      <style:text-properties style:font-name="Liberation Sans" fo:font-size="11pt" fo:font-style="normal" officeooo:rsid="00e4dc2d" style:font-size-asian="10.5pt" style:font-style-asian="normal" style:font-style-complex="normal"/>
    </style:style>
    <style:style style:name="T316" style:family="text">
      <style:text-properties style:font-name="Liberation Sans" fo:font-size="11pt" fo:font-style="normal" officeooo:rsid="00edd6a6" style:font-size-asian="10.5pt" style:font-style-asian="normal" style:font-style-complex="normal"/>
    </style:style>
    <style:style style:name="T317" style:family="text">
      <style:text-properties style:font-name="Liberation Sans" fo:font-size="11pt" fo:font-style="normal" officeooo:rsid="015a5c0e" style:font-size-asian="10.5pt" style:font-style-asian="normal" style:font-style-complex="normal"/>
    </style:style>
    <style:style style:name="T318" style:family="text">
      <style:text-properties style:font-name="Liberation Sans" fo:language="de" fo:country="AT"/>
    </style:style>
    <style:style style:name="T319" style:family="text">
      <style:text-properties style:font-name="Liberation Sans" fo:language="de" fo:country="AT" style:font-size-asian="10.5pt"/>
    </style:style>
    <style:style style:name="T320" style:family="text">
      <style:text-properties style:font-name="Liberation Sans" fo:language="de" fo:country="AT" officeooo:rsid="00651b54" style:font-size-asian="10.5pt"/>
    </style:style>
    <style:style style:name="T321" style:family="text">
      <style:text-properties style:font-name="Liberation Sans" fo:language="de" fo:country="AT" officeooo:rsid="00c64cee" style:font-size-asian="10.5pt"/>
    </style:style>
    <style:style style:name="T322" style:family="text">
      <style:text-properties style:font-name="Liberation Sans" fo:language="de" fo:country="AT" officeooo:rsid="006d8a1a" style:font-size-asian="10.5pt"/>
    </style:style>
    <style:style style:name="T323" style:family="text">
      <style:text-properties style:font-name="Liberation Sans" fo:language="de" fo:country="AT" officeooo:rsid="006cb052" style:font-size-asian="10.5pt"/>
    </style:style>
    <style:style style:name="T324" style:family="text">
      <style:text-properties style:font-name="Liberation Sans" fo:language="de" fo:country="AT" officeooo:rsid="0078d438" style:font-size-asian="10.5pt"/>
    </style:style>
    <style:style style:name="T325" style:family="text">
      <style:text-properties style:font-name="Liberation Sans" fo:language="de" fo:country="AT" officeooo:rsid="00d2a303" style:font-size-asian="10.5pt"/>
    </style:style>
    <style:style style:name="T326" style:family="text">
      <style:text-properties style:font-name="Liberation Sans" fo:language="de" fo:country="AT" officeooo:rsid="007538c6" style:font-size-asian="10.5pt"/>
    </style:style>
    <style:style style:name="T327" style:family="text">
      <style:text-properties style:font-name="Liberation Sans" fo:language="de" fo:country="AT" officeooo:rsid="0074f699" style:font-size-asian="10.5pt"/>
    </style:style>
    <style:style style:name="T328" style:family="text">
      <style:text-properties style:font-name="Liberation Sans" fo:language="de" fo:country="AT" officeooo:rsid="0082e215" style:font-size-asian="10.5pt"/>
    </style:style>
    <style:style style:name="T329" style:family="text">
      <style:text-properties style:font-name="Liberation Sans" fo:language="de" fo:country="AT" officeooo:rsid="00a281b2" style:font-size-asian="10.5pt"/>
    </style:style>
    <style:style style:name="T330" style:family="text">
      <style:text-properties style:font-name="Liberation Sans" fo:language="de" fo:country="AT" officeooo:rsid="00804245" style:font-size-asian="10.5pt"/>
    </style:style>
    <style:style style:name="T331" style:family="text">
      <style:text-properties style:font-name="Liberation Sans" fo:language="de" fo:country="AT" officeooo:rsid="00ab92c4" style:font-size-asian="10.5pt"/>
    </style:style>
    <style:style style:name="T332" style:family="text">
      <style:text-properties style:font-name="Liberation Sans" fo:language="de" fo:country="AT" officeooo:rsid="00a84ee9" style:font-size-asian="10.5pt"/>
    </style:style>
    <style:style style:name="T333" style:family="text">
      <style:text-properties style:font-name="Liberation Sans" fo:language="de" fo:country="AT" officeooo:rsid="00ad35f1" style:font-size-asian="10.5pt"/>
    </style:style>
    <style:style style:name="T334" style:family="text">
      <style:text-properties style:font-name="Liberation Sans" fo:language="de" fo:country="AT" officeooo:rsid="002d934d" style:font-size-asian="10.5pt"/>
    </style:style>
    <style:style style:name="T335" style:family="text">
      <style:text-properties style:font-name="Liberation Sans" fo:language="de" fo:country="AT" officeooo:rsid="00ae8353" style:font-size-asian="10.5pt"/>
    </style:style>
    <style:style style:name="T336" style:family="text">
      <style:text-properties style:font-name="Liberation Sans" fo:language="de" fo:country="AT" officeooo:rsid="00b49d00" style:font-size-asian="10.5pt"/>
    </style:style>
    <style:style style:name="T337" style:family="text">
      <style:text-properties style:font-name="Liberation Sans" fo:language="de" fo:country="AT" officeooo:rsid="00a36fe4" style:font-size-asian="10.5pt"/>
    </style:style>
    <style:style style:name="T338" style:family="text">
      <style:text-properties style:font-name="Liberation Sans" fo:language="de" fo:country="AT" officeooo:rsid="00ddd478" style:font-size-asian="10.5pt"/>
    </style:style>
    <style:style style:name="T339" style:family="text">
      <style:text-properties style:font-name="Liberation Sans" fo:language="de" fo:country="AT" officeooo:rsid="00f205eb" style:font-size-asian="10.5pt"/>
    </style:style>
    <style:style style:name="T340" style:family="text">
      <style:text-properties style:font-name="Liberation Sans" fo:language="de" fo:country="AT" officeooo:rsid="00f450ce" style:font-size-asian="10.5pt"/>
    </style:style>
    <style:style style:name="T341" style:family="text">
      <style:text-properties style:font-name="Liberation Sans" fo:language="de" fo:country="AT" officeooo:rsid="007c6a06" style:font-size-asian="10.5pt"/>
    </style:style>
    <style:style style:name="T342" style:family="text">
      <style:text-properties style:font-name="Liberation Sans" fo:language="de" fo:country="AT" officeooo:rsid="01097785" style:font-size-asian="10.5pt"/>
    </style:style>
    <style:style style:name="T343" style:family="text">
      <style:text-properties style:font-name="Liberation Sans" fo:language="de" fo:country="AT" officeooo:rsid="007120cc" style:font-size-asian="10.5pt"/>
    </style:style>
    <style:style style:name="T344" style:family="text">
      <style:text-properties style:font-name="Liberation Sans" fo:language="de" fo:country="AT" officeooo:rsid="00b5b05f" style:font-size-asian="10.5pt"/>
    </style:style>
    <style:style style:name="T345" style:family="text">
      <style:text-properties style:font-name="Liberation Sans" fo:language="de" fo:country="AT" officeooo:rsid="0090bcf1" style:font-size-asian="10.5pt"/>
    </style:style>
    <style:style style:name="T346" style:family="text">
      <style:text-properties style:font-name="Liberation Sans" fo:language="de" fo:country="AT" officeooo:rsid="0110852d" style:font-size-asian="10.5pt"/>
    </style:style>
    <style:style style:name="T347" style:family="text">
      <style:text-properties style:font-name="Liberation Sans" fo:language="de" fo:country="AT" officeooo:rsid="00d44d0f" style:font-size-asian="10.5pt"/>
    </style:style>
    <style:style style:name="T348" style:family="text">
      <style:text-properties style:font-name="Liberation Sans" fo:language="de" fo:country="AT" officeooo:rsid="009e8235" style:font-size-asian="10.5pt"/>
    </style:style>
    <style:style style:name="T349" style:family="text">
      <style:text-properties style:font-name="Liberation Sans" fo:language="de" fo:country="AT" officeooo:rsid="00aeb6ac" style:font-size-asian="10.5pt"/>
    </style:style>
    <style:style style:name="T350" style:family="text">
      <style:text-properties style:font-name="Liberation Sans" fo:language="de" fo:country="AT" officeooo:rsid="0090613e" style:font-size-asian="10.5pt"/>
    </style:style>
    <style:style style:name="T351" style:family="text">
      <style:text-properties style:font-name="Liberation Sans" fo:language="de" fo:country="AT" officeooo:rsid="00f07e79" style:font-size-asian="10.5pt"/>
    </style:style>
    <style:style style:name="T352" style:family="text">
      <style:text-properties style:font-name="Liberation Sans" fo:language="de" fo:country="AT" officeooo:rsid="012ef0f0" style:font-size-asian="10.5pt"/>
    </style:style>
    <style:style style:name="T353" style:family="text">
      <style:text-properties style:font-name="Liberation Sans" fo:language="de" fo:country="AT" officeooo:rsid="00b9fbfc" style:font-size-asian="10.5pt"/>
    </style:style>
    <style:style style:name="T354" style:family="text">
      <style:text-properties style:font-name="Liberation Sans" fo:language="de" fo:country="AT" fo:font-style="normal" officeooo:rsid="00e4dc2d" style:font-style-asian="normal" style:font-style-complex="normal"/>
    </style:style>
    <style:style style:name="T355" style:family="text">
      <style:text-properties style:font-name="Liberation Sans" fo:language="de" fo:country="AT" fo:font-style="normal" officeooo:rsid="00e0e7eb" style:font-style-asian="normal" style:font-style-complex="normal"/>
    </style:style>
    <style:style style:name="T356" style:family="text">
      <style:text-properties style:font-name="Liberation Sans" fo:language="de" fo:country="AT" fo:background-color="transparent" loext:char-shading-value="0"/>
    </style:style>
    <style:style style:name="T357" style:family="text">
      <style:text-properties style:font-name="Liberation Sans" fo:language="de" fo:country="AT" officeooo:rsid="00c681b9" fo:background-color="transparent" loext:char-shading-value="0"/>
    </style:style>
    <style:style style:name="T358" style:family="text">
      <style:text-properties style:font-name="Liberation Sans" fo:font-style="normal" officeooo:rsid="00e3df6d" style:font-style-asian="normal" style:font-style-complex="normal"/>
    </style:style>
    <style:style style:name="T359" style:family="text">
      <style:text-properties style:font-name="Liberation Sans" fo:font-style="normal" officeooo:rsid="00e4dc2d" style:font-style-asian="normal" style:font-style-complex="normal"/>
    </style:style>
    <style:style style:name="T360" style:family="text">
      <style:text-properties style:font-name="Liberation Sans" fo:font-style="normal" officeooo:rsid="00e0e7eb" style:font-style-asian="normal" style:font-style-complex="normal"/>
    </style:style>
    <style:style style:name="T361" style:family="text">
      <style:text-properties style:font-name="Liberation Sans" fo:font-style="normal" officeooo:rsid="00edd6a6" style:font-style-asian="normal" style:font-style-complex="normal"/>
    </style:style>
    <style:style style:name="T362" style:family="text">
      <style:text-properties style:font-name="Liberation Sans" fo:font-style="normal" officeooo:rsid="015a5c0e" style:font-style-asian="normal" style:font-style-complex="normal"/>
    </style:style>
    <style:style style:name="T363" style:family="text">
      <style:text-properties style:font-name="Liberation Sans" fo:font-style="normal" style:text-underline-style="none" officeooo:rsid="00e0e7eb" style:font-style-asian="normal" style:font-style-complex="normal"/>
    </style:style>
    <style:style style:name="T364" style:family="text">
      <style:text-properties style:font-name="Liberation Sans" fo:font-style="normal" style:text-underline-style="none" officeooo:rsid="00e4dc2d" style:font-style-asian="normal" style:font-style-complex="normal"/>
    </style:style>
    <style:style style:name="T365" style:family="text">
      <style:text-properties officeooo:rsid="0086071c"/>
    </style:style>
    <style:style style:name="T366" style:family="text">
      <style:text-properties officeooo:rsid="008b2fb4"/>
    </style:style>
    <style:style style:name="T367" style:family="text">
      <style:text-properties officeooo:rsid="00ae8353"/>
    </style:style>
    <style:style style:name="T368" style:family="text">
      <style:text-properties officeooo:rsid="00e5ca2a"/>
    </style:style>
    <style:style style:name="T369" style:family="text">
      <style:text-properties officeooo:rsid="0082e215"/>
    </style:style>
    <style:style style:name="T370" style:family="text">
      <style:text-properties officeooo:rsid="00ef2559"/>
    </style:style>
    <style:style style:name="T371" style:family="text">
      <style:text-properties officeooo:rsid="00f07e79"/>
    </style:style>
    <style:style style:name="T372" style:family="text">
      <style:text-properties officeooo:rsid="00f205eb"/>
    </style:style>
    <style:style style:name="T373" style:family="text">
      <style:text-properties officeooo:rsid="00f32c4d"/>
    </style:style>
    <style:style style:name="T374" style:family="text">
      <style:text-properties officeooo:rsid="00f600f7"/>
    </style:style>
    <style:style style:name="T375" style:family="text">
      <style:text-properties officeooo:rsid="00fa900d"/>
    </style:style>
    <style:style style:name="T376" style:family="text">
      <style:text-properties officeooo:rsid="00fb8f42"/>
    </style:style>
    <style:style style:name="T377" style:family="text">
      <style:text-properties officeooo:rsid="00fcf1c4"/>
    </style:style>
    <style:style style:name="T378" style:family="text">
      <style:text-properties officeooo:rsid="00ffa8c7"/>
    </style:style>
    <style:style style:name="T379" style:family="text">
      <style:text-properties officeooo:rsid="010162a5"/>
    </style:style>
    <style:style style:name="T380" style:family="text">
      <style:text-properties officeooo:rsid="0101639d"/>
    </style:style>
    <style:style style:name="T381" style:family="text">
      <style:text-properties officeooo:rsid="010365df"/>
    </style:style>
    <style:style style:name="T382" style:family="text">
      <style:text-properties officeooo:rsid="01049e81"/>
    </style:style>
    <style:style style:name="T383" style:family="text">
      <style:text-properties officeooo:rsid="0108e65c"/>
    </style:style>
    <style:style style:name="T384" style:family="text">
      <style:text-properties officeooo:rsid="01097785"/>
    </style:style>
    <style:style style:name="T385" style:family="text">
      <style:text-properties officeooo:rsid="010b2bb8"/>
    </style:style>
    <style:style style:name="T386" style:family="text">
      <style:text-properties officeooo:rsid="010ccffb"/>
    </style:style>
    <style:style style:name="T387" style:family="text">
      <style:text-properties officeooo:rsid="010cdafd"/>
    </style:style>
    <style:style style:name="T388" style:family="text">
      <style:text-properties officeooo:rsid="010da10c"/>
    </style:style>
    <style:style style:name="T389" style:family="text">
      <style:text-properties fo:font-variant="normal" fo:text-transform="none" fo:color="#000000" loext:opacity="100%" style:text-line-through-style="none" style:text-line-through-type="none" style:font-name="Liberation Sans" fo:font-size="11pt" fo:letter-spacing="normal" fo:language="de" fo:country="AT" fo:font-style="normal" style:text-underline-style="none" fo:font-weight="normal" officeooo:rsid="010da10c" style:text-blinking="false" fo:background-color="transparent" loext:char-shading-value="0" style:font-size-asian="10.5pt" style:font-size-complex="11pt"/>
    </style:style>
    <style:style style:name="T390" style:family="text">
      <style:text-properties fo:font-variant="normal" fo:text-transform="none" fo:color="#000000" loext:opacity="100%" style:text-line-through-style="none" style:text-line-through-type="none" style:font-name="Liberation Sans" fo:font-size="11pt" fo:font-style="italic" style:text-underline-style="none" fo:font-weight="bold" officeooo:rsid="00154296" style:text-blinking="false" fo:background-color="transparent" loext:char-shading-value="0" style:font-size-asian="11pt" style:font-style-asian="normal" style:font-weight-asian="bold" style:font-size-complex="11pt" style:language-complex="de" style:country-complex="DE" style:font-style-complex="normal" style:font-weight-complex="bold"/>
    </style:style>
    <style:style style:name="T391" style:family="text">
      <style:text-properties fo:font-variant="normal" fo:text-transform="none" fo:color="#000000" loext:opacity="100%" style:text-line-through-style="none" style:text-line-through-type="none" fo:letter-spacing="normal" fo:font-style="normal" style:text-underline-style="none" fo:font-weight="normal"/>
    </style:style>
    <style:style style:name="T392" style:family="text">
      <style:text-properties fo:font-variant="normal" fo:text-transform="none" fo:color="#000000" loext:opacity="100%" style:text-line-through-style="none" style:text-line-through-type="none" fo:letter-spacing="normal" fo:font-style="normal" style:text-underline-style="none" fo:font-weight="normal" officeooo:rsid="00c02a48"/>
    </style:style>
    <style:style style:name="T393" style:family="text">
      <style:text-properties fo:font-variant="normal" fo:text-transform="none" fo:color="#000000" loext:opacity="100%" style:text-line-through-style="none" style:text-line-through-type="none" fo:letter-spacing="normal" fo:font-style="normal" style:text-underline-style="none" fo:font-weight="normal" officeooo:rsid="00a2b899"/>
    </style:style>
    <style:style style:name="T394" style:family="text">
      <style:text-properties fo:font-variant="normal" fo:text-transform="none" fo:color="#000000" loext:opacity="100%" style:text-line-through-style="none" style:text-line-through-type="none" fo:letter-spacing="normal" fo:font-style="normal" style:text-underline-style="none" fo:font-weight="normal" officeooo:rsid="0078d438"/>
    </style:style>
    <style:style style:name="T395" style:family="text">
      <style:text-properties fo:font-variant="normal" fo:text-transform="none" fo:color="#000000" loext:opacity="100%" style:text-line-through-style="none" style:text-line-through-type="none" fo:letter-spacing="normal" fo:font-style="normal" style:text-underline-style="none" fo:font-weight="normal" officeooo:rsid="006d8a1a"/>
    </style:style>
    <style:style style:name="T396" style:family="text">
      <style:text-properties fo:font-variant="normal" fo:text-transform="none" fo:color="#000000" loext:opacity="100%" style:text-line-through-style="none" style:text-line-through-type="none" fo:letter-spacing="normal" fo:font-style="normal" style:text-underline-style="none" fo:font-weight="normal" officeooo:rsid="00c07925"/>
    </style:style>
    <style:style style:name="T397" style:family="text">
      <style:text-properties fo:font-variant="normal" fo:text-transform="none" fo:color="#000000" loext:opacity="100%" style:text-line-through-style="none" style:text-line-through-type="none" fo:letter-spacing="normal" fo:font-style="normal" style:text-underline-style="none" fo:font-weight="normal" officeooo:rsid="01049e81"/>
    </style:style>
    <style:style style:name="T398" style:family="text">
      <style:text-properties fo:font-variant="normal" fo:text-transform="none" fo:color="#000000" loext:opacity="100%" style:text-line-through-style="none" style:text-line-through-type="none" fo:letter-spacing="normal" fo:font-style="normal" style:text-underline-style="none" fo:font-weight="normal" style:font-weight-asian="normal" style:font-weight-complex="normal"/>
    </style:style>
    <style:style style:name="T399" style:family="text">
      <style:text-properties fo:font-variant="normal" fo:text-transform="none" fo:color="#000000" loext:opacity="100%" style:text-line-through-style="none" style:text-line-through-type="none" fo:letter-spacing="normal" fo:font-style="normal" style:text-underline-style="none" fo:font-weight="normal" officeooo:rsid="0078d438" style:font-weight-asian="normal" style:font-weight-complex="normal"/>
    </style:style>
    <style:style style:name="T400" style:family="text">
      <style:text-properties fo:font-variant="normal" fo:text-transform="none" fo:color="#000000" loext:opacity="100%" style:text-line-through-style="none" style:text-line-through-type="none" fo:letter-spacing="normal" fo:font-style="normal" style:text-underline-style="none" fo:font-weight="normal" officeooo:rsid="00a2b899" style:font-weight-asian="normal" style:font-weight-complex="normal"/>
    </style:style>
    <style:style style:name="T401" style:family="text">
      <style:text-properties fo:font-variant="normal" fo:text-transform="none" fo:color="#000000" loext:opacity="100%" fo:letter-spacing="normal" fo:font-style="normal" fo:font-weight="normal" officeooo:rsid="007c122c"/>
    </style:style>
    <style:style style:name="T402" style:family="text">
      <style:text-properties fo:font-variant="normal" fo:text-transform="none" fo:color="#000000" loext:opacity="100%" fo:letter-spacing="normal" fo:font-style="normal" fo:font-weight="normal" officeooo:rsid="010eda23"/>
    </style:style>
    <style:style style:name="T403" style:family="text">
      <style:text-properties fo:font-variant="normal" fo:text-transform="none" fo:color="#1a1a1a" loext:opacity="100%" style:text-line-through-style="none" style:text-line-through-type="none" style:font-name="Liberation Sans" fo:letter-spacing="normal" fo:language="de" fo:country="AT" fo:font-style="normal" style:text-underline-style="none" fo:font-weight="normal" officeooo:rsid="010eda23" fo:background-color="transparent" loext:char-shading-value="0" style:font-size-asian="10.5pt" style:font-size-complex="11pt"/>
    </style:style>
    <style:style style:name="T404" style:family="text">
      <style:text-properties fo:font-variant="normal" fo:text-transform="none" fo:color="#1a1a1a" loext:opacity="100%" style:text-line-through-style="none" style:text-line-through-type="none" style:font-name="Liberation Sans" fo:font-size="11pt" fo:letter-spacing="normal" fo:language="de" fo:country="AT" fo:font-style="normal" style:text-underline-style="none" fo:font-weight="normal" officeooo:rsid="010eda23" fo:background-color="transparent" loext:char-shading-value="0" style:font-size-asian="10.5pt" style:font-size-complex="11pt"/>
    </style:style>
    <style:style style:name="T405" style:family="text">
      <style:text-properties fo:font-variant="normal" fo:text-transform="none" fo:color="#4d5156" loext:opacity="100%" fo:letter-spacing="normal" fo:font-style="normal" fo:font-weight="normal" style:font-size-asian="10.5pt"/>
    </style:style>
    <style:style style:name="T406" style:family="text">
      <style:text-properties officeooo:rsid="0114acda"/>
    </style:style>
    <style:style style:name="T407" style:family="text">
      <style:text-properties officeooo:rsid="01169af7"/>
    </style:style>
    <style:style style:name="T408" style:family="text">
      <style:text-properties officeooo:rsid="0116f8f8"/>
    </style:style>
    <style:style style:name="T409" style:family="text">
      <style:text-properties officeooo:rsid="01182a58"/>
    </style:style>
    <style:style style:name="T410" style:family="text">
      <style:text-properties officeooo:rsid="011925cd"/>
    </style:style>
    <style:style style:name="T411" style:family="text">
      <style:text-properties officeooo:rsid="0119d871"/>
    </style:style>
    <style:style style:name="T412" style:family="text">
      <style:text-properties officeooo:rsid="011b0696"/>
    </style:style>
    <style:style style:name="T413" style:family="text">
      <style:text-properties officeooo:rsid="00752567"/>
    </style:style>
    <style:style style:name="T414" style:family="text">
      <style:text-properties officeooo:rsid="011b73a8"/>
    </style:style>
    <style:style style:name="T415" style:family="text">
      <style:text-properties officeooo:rsid="011d4e63"/>
    </style:style>
    <style:style style:name="T416" style:family="text">
      <style:text-properties officeooo:rsid="011ebcb1"/>
    </style:style>
    <style:style style:name="T417" style:family="text">
      <style:text-properties officeooo:rsid="0120ffcf"/>
    </style:style>
    <style:style style:name="T418" style:family="text">
      <style:text-properties officeooo:rsid="01302100"/>
    </style:style>
    <style:style style:name="T419" style:family="text">
      <style:text-properties officeooo:rsid="0131aa49"/>
    </style:style>
    <style:style style:name="T420" style:family="text">
      <style:text-properties officeooo:rsid="0131e633"/>
    </style:style>
    <style:style style:name="T421" style:family="text">
      <style:text-properties officeooo:rsid="0132c099"/>
    </style:style>
    <style:style style:name="T422" style:family="text">
      <style:text-properties officeooo:rsid="0133a6d2"/>
    </style:style>
    <style:style style:name="T423" style:family="text">
      <style:text-properties officeooo:rsid="0135bbf6"/>
    </style:style>
    <style:style style:name="T424" style:family="text">
      <style:text-properties officeooo:rsid="0075dd9f"/>
    </style:style>
    <style:style style:name="T425" style:family="text">
      <style:text-properties officeooo:rsid="00ec188a"/>
    </style:style>
    <style:style style:name="T426" style:family="text">
      <style:text-properties officeooo:rsid="013694ab"/>
    </style:style>
    <style:style style:name="T427" style:family="text">
      <style:text-properties officeooo:rsid="013c5f13"/>
    </style:style>
    <style:style style:name="T428" style:family="text">
      <style:text-properties officeooo:rsid="013fb349"/>
    </style:style>
    <style:style style:name="T429" style:family="text">
      <style:text-properties officeooo:rsid="0140e090"/>
    </style:style>
    <style:style style:name="T430" style:family="text">
      <style:text-properties officeooo:rsid="0143f43d"/>
    </style:style>
    <style:style style:name="T431" style:family="text">
      <style:text-properties officeooo:rsid="0144fb57"/>
    </style:style>
    <style:style style:name="T432" style:family="text">
      <style:text-properties officeooo:rsid="0146f94e"/>
    </style:style>
    <style:style style:name="T433" style:family="text">
      <style:text-properties officeooo:rsid="0147030e"/>
    </style:style>
    <style:style style:name="T434" style:family="text">
      <style:text-properties officeooo:rsid="01483bc7"/>
    </style:style>
    <style:style style:name="T435" style:family="text">
      <style:text-properties officeooo:rsid="0149b9c0"/>
    </style:style>
    <style:style style:name="T436" style:family="text">
      <style:text-properties officeooo:rsid="014b405b"/>
    </style:style>
    <style:style style:name="T437" style:family="text">
      <style:text-properties officeooo:rsid="014c7fab"/>
    </style:style>
    <style:style style:name="T438" style:family="text">
      <style:text-properties officeooo:rsid="014cc597"/>
    </style:style>
    <style:style style:name="T439" style:family="text">
      <style:text-properties officeooo:rsid="014dbb64"/>
    </style:style>
    <style:style style:name="T440" style:family="text">
      <style:text-properties officeooo:rsid="014df9d2"/>
    </style:style>
    <style:style style:name="T441" style:family="text">
      <style:text-properties officeooo:rsid="01528fc0"/>
    </style:style>
    <style:style style:name="T442" style:family="text">
      <style:text-properties officeooo:rsid="0152a629"/>
    </style:style>
    <style:style style:name="T443" style:family="text">
      <style:text-properties officeooo:rsid="01542a10"/>
    </style:style>
    <style:style style:name="T444" style:family="text">
      <style:text-properties officeooo:rsid="01555458"/>
    </style:style>
    <style:style style:name="T445" style:family="text">
      <style:text-properties officeooo:rsid="01556c9d"/>
    </style:style>
    <style:style style:name="T446" style:family="text">
      <style:text-properties officeooo:rsid="015bdf23"/>
    </style:style>
    <style:style style:name="T447" style:family="text">
      <style:text-properties officeooo:rsid="015ebf24"/>
    </style:style>
    <style:style style:name="T448" style:family="text">
      <style:text-properties officeooo:rsid="0160599e"/>
    </style:style>
    <style:style style:name="T449" style:family="text">
      <style:text-properties officeooo:rsid="0161edce"/>
    </style:style>
    <style:style style:name="T450" style:family="text">
      <style:text-properties officeooo:rsid="01690168"/>
    </style:style>
    <style:style style:name="T451" style:family="text">
      <style:text-properties officeooo:rsid="0169fe29"/>
    </style:style>
    <style:style style:name="T452" style:family="text">
      <style:text-properties officeooo:rsid="016a2342"/>
    </style:style>
    <style:style style:name="T453" style:family="text">
      <style:text-properties officeooo:rsid="016ba76d"/>
    </style:style>
    <style:style style:name="T454" style:family="text">
      <style:text-properties officeooo:rsid="016bf66b"/>
    </style:style>
    <style:style style:name="T455" style:family="text">
      <style:text-properties officeooo:rsid="016d38bf"/>
    </style:style>
    <style:style style:name="T456" style:family="text">
      <style:text-properties officeooo:rsid="016e81cb"/>
    </style:style>
    <style:style style:name="T457" style:family="text">
      <style:text-properties officeooo:rsid="016f08ff"/>
    </style:style>
    <style:style style:name="T458" style:family="text">
      <style:text-properties officeooo:rsid="0170f35e"/>
    </style:style>
    <style:style style:name="T459" style:family="text">
      <style:text-properties officeooo:rsid="01727af0"/>
    </style:style>
    <style:style style:name="T460" style:family="text">
      <style:text-properties officeooo:rsid="0173409e"/>
    </style:style>
    <style:style style:name="T461" style:family="text">
      <style:text-properties officeooo:rsid="0173e86a"/>
    </style:style>
    <style:style style:name="T462" style:family="text">
      <style:text-properties officeooo:rsid="01753a9f"/>
    </style:style>
    <style:style style:name="T463" style:family="text">
      <style:text-properties officeooo:rsid="0176472e"/>
    </style:style>
    <style:style style:name="T464" style:family="text">
      <style:text-properties officeooo:rsid="017824ee"/>
    </style:style>
    <style:style style:name="T465" style:family="text">
      <style:text-properties officeooo:rsid="01787cd7"/>
    </style:style>
    <style:style style:name="T466" style:family="text">
      <style:text-properties officeooo:rsid="01791bdd"/>
    </style:style>
    <style:style style:name="T467" style:family="text">
      <style:text-properties officeooo:rsid="017a86d0"/>
    </style:style>
    <style:style style:name="T468" style:family="text">
      <style:text-properties officeooo:rsid="017e2b11"/>
    </style:style>
    <style:style style:name="T469" style:family="text">
      <style:text-properties style:font-name="Arial" fo:font-size="11pt" fo:language="de" fo:country="AT"/>
    </style:style>
    <style:style style:name="T470" style:family="text">
      <style:text-properties style:use-window-font-color="true" loext:opacity="0%" fo:language="de" fo:country="DE" fo:font-weight="bold" officeooo:rsid="00ff2c2d" style:letter-kerning="true" style:font-name-asian="Noto Sans CJK SC Regular" style:language-asian="zh" style:country-asian="CN" style:font-weight-asian="bold" style:font-name-complex="FreeSans2" style:language-complex="hi" style:country-complex="IN"/>
    </style:style>
    <style:style style:name="T471" style:family="text">
      <style:text-properties style:use-window-font-color="true" loext:opacity="0%" fo:language="de" fo:country="DE" fo:font-weight="bold" officeooo:rsid="010228ae" style:letter-kerning="true" style:font-name-asian="Noto Sans CJK SC Regular" style:language-asian="zh" style:country-asian="CN" style:font-weight-asian="bold" style:font-name-complex="FreeSans2" style:language-complex="hi" style:country-complex="IN"/>
    </style:style>
    <style:style style:name="T472" style:family="text">
      <style:text-properties style:use-window-font-color="true" loext:opacity="0%" style:font-name="Liberation Sans" fo:font-weight="bold" officeooo:rsid="00a07eb3" style:letter-kerning="true" fo:background-color="transparent" loext:char-shading-value="0" style:font-name-asian="Times New Roman" style:language-asian="zh" style:country-asian="CN" style:font-weight-asian="bold" style:font-name-complex="Arial" style:language-complex="ar" style:country-complex="SA"/>
    </style:style>
    <style:style style:name="T473" style:family="text">
      <style:text-properties style:use-window-font-color="true" loext:opacity="0%" style:font-name="Liberation Sans" fo:font-style="normal" fo:font-weight="bold" officeooo:rsid="00a07eb3" style:letter-kerning="true" fo:background-color="transparent" loext:char-shading-value="0" style:font-name-asian="Times New Roman" style:language-asian="zh" style:country-asian="CN" style:font-style-asian="normal" style:font-weight-asian="bold" style:font-name-complex="Arial" style:language-complex="ar" style:country-complex="SA" style:font-style-complex="normal"/>
    </style:style>
    <style:style style:name="T474" style:family="text">
      <style:text-properties style:use-window-font-color="true" loext:opacity="0%" style:font-name="Liberation Sans" fo:font-style="normal" fo:font-weight="bold" officeooo:rsid="018c2f21" style:letter-kerning="true" fo:background-color="transparent" loext:char-shading-value="0" style:font-name-asian="Times New Roman" style:language-asian="zh" style:country-asian="CN" style:font-style-asian="normal" style:font-weight-asian="bold" style:font-name-complex="Arial" style:language-complex="ar" style:country-complex="SA" style:font-style-complex="normal"/>
    </style:style>
    <style:style style:name="T475" style:family="text">
      <style:text-properties style:use-window-font-color="true" loext:opacity="0%" style:font-name="Liberation Sans" fo:language="de" fo:country="AT" fo:font-weight="normal" officeooo:rsid="002d934d" style:font-name-asian="Times New Roman1" style:language-asian="zh" style:country-asian="CN" style:font-weight-asian="normal" style:font-name-complex="Arial1" style:language-complex="ar" style:country-complex="SA" style:font-weight-complex="normal"/>
    </style:style>
    <style:style style:name="T476" style:family="text">
      <style:text-properties style:use-window-font-color="true" loext:opacity="0%" style:font-name="Liberation Sans" fo:language="de" fo:country="AT" fo:font-weight="normal" officeooo:rsid="006d8a1a" style:font-name-asian="Times New Roman1" style:language-asian="zh" style:country-asian="CN" style:font-weight-asian="normal" style:font-name-complex="Arial1" style:language-complex="ar" style:country-complex="SA" style:font-weight-complex="normal"/>
    </style:style>
    <style:style style:name="T477" style:family="text">
      <style:text-properties style:use-window-font-color="true" loext:opacity="0%" style:font-name="Liberation Sans" fo:language="de" fo:country="AT" fo:font-weight="normal" officeooo:rsid="00a7e13b" style:font-name-asian="Times New Roman1" style:language-asian="zh" style:country-asian="CN" style:font-weight-asian="normal" style:font-name-complex="Arial1" style:language-complex="ar" style:country-complex="SA" style:font-weight-complex="normal"/>
    </style:style>
    <style:style style:name="T478" style:family="text">
      <style:text-properties style:use-window-font-color="true" loext:opacity="0%" style:font-name="Liberation Sans" fo:language="de" fo:country="AT" fo:font-weight="normal" officeooo:rsid="006cb052" style:font-name-asian="Times New Roman1" style:language-asian="zh" style:country-asian="CN" style:font-weight-asian="normal" style:font-name-complex="Arial1" style:language-complex="ar" style:country-complex="SA" style:font-weight-complex="normal"/>
    </style:style>
    <style:style style:name="T479" style:family="text">
      <style:text-properties style:use-window-font-color="true" loext:opacity="0%" style:font-name="Liberation Sans" fo:language="de" fo:country="AT" fo:font-weight="normal" officeooo:rsid="00b49d00" style:font-name-asian="Times New Roman1" style:language-asian="zh" style:country-asian="CN" style:font-weight-asian="normal" style:font-name-complex="Arial1" style:language-complex="ar" style:country-complex="SA" style:font-weight-complex="normal"/>
    </style:style>
    <style:style style:name="T480" style:family="text">
      <style:text-properties style:use-window-font-color="true" loext:opacity="0%" style:font-name="Liberation Sans" fo:language="de" fo:country="AT" fo:font-weight="normal" officeooo:rsid="00651b54" style:font-name-asian="Times New Roman1" style:language-asian="zh" style:country-asian="CN" style:font-weight-asian="normal" style:font-name-complex="Arial1" style:language-complex="ar" style:country-complex="SA" style:font-weight-complex="normal"/>
    </style:style>
    <style:style style:name="T481" style:family="text">
      <style:text-properties style:use-window-font-color="true" loext:opacity="0%" style:font-name="Liberation Sans" fo:language="de" fo:country="AT" fo:font-weight="normal" officeooo:rsid="00b8ac9d" style:font-name-asian="Times New Roman1" style:language-asian="zh" style:country-asian="CN" style:font-weight-asian="normal" style:font-name-complex="Arial1" style:language-complex="ar" style:country-complex="SA" style:font-weight-complex="normal"/>
    </style:style>
    <style:style style:name="T482" style:family="text">
      <style:text-properties style:use-window-font-color="true" loext:opacity="0%" style:font-name="Liberation Sans" fo:font-size="11pt" fo:font-weight="bold" officeooo:rsid="0032b493" style:font-name-asian="Times New Roman1" style:font-size-asian="10.5pt" style:language-asian="zh" style:country-asian="CN" style:font-weight-asian="bold" style:font-name-complex="Arial1" style:font-size-complex="12pt" style:language-complex="ar" style:country-complex="SA"/>
    </style:style>
    <style:style style:name="T483" style:family="text">
      <style:text-properties style:use-window-font-color="true" loext:opacity="0%" style:font-name="Liberation Sans" fo:font-size="11pt" fo:font-weight="bold" officeooo:rsid="004c66b8" style:font-name-asian="Times New Roman1" style:font-size-asian="10.5pt" style:language-asian="zh" style:country-asian="CN" style:font-weight-asian="bold" style:font-name-complex="Arial1" style:font-size-complex="12pt" style:language-complex="ar" style:country-complex="SA"/>
    </style:style>
    <style:style style:name="T484" style:family="text">
      <style:text-properties style:use-window-font-color="true" loext:opacity="0%" style:font-name="Liberation Sans" fo:font-size="11pt" fo:language="de" fo:country="AT"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485" style:family="text">
      <style:text-properties style:use-window-font-color="true" loext:opacity="0%" style:font-name="Liberation Sans" fo:font-size="11pt" fo:language="de" fo:country="AT" officeooo:rsid="00d24458"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486" style:family="text">
      <style:text-properties style:use-window-font-color="true" loext:opacity="0%" officeooo:rsid="00bb4c2d" style:font-name-asian="Times New Roman1" style:language-asian="zh" style:country-asian="CN" style:font-name-complex="Arial1" style:font-size-complex="11pt" style:language-complex="ar" style:country-complex="SA"/>
    </style:style>
    <style:style style:name="T487" style:family="text">
      <style:text-properties style:use-window-font-color="true" loext:opacity="0%" officeooo:rsid="00b8e4c4" style:font-name-asian="Times New Roman1" style:language-asian="zh" style:country-asian="CN" style:font-name-complex="Arial1" style:font-size-complex="11pt" style:language-complex="ar" style:country-complex="SA"/>
    </style:style>
    <style:style style:name="T488" style:family="text">
      <style:text-properties style:use-window-font-color="true" loext:opacity="0%" officeooo:rsid="00ca7224" style:font-name-asian="Times New Roman1" style:language-asian="zh" style:country-asian="CN" style:font-name-complex="Arial1" style:font-size-complex="11pt" style:language-complex="ar" style:country-complex="SA"/>
    </style:style>
    <style:style style:name="T489" style:family="text">
      <style:text-properties style:use-window-font-color="true" loext:opacity="0%" officeooo:rsid="00c0c6b7" style:font-name-asian="Times New Roman1" style:language-asian="zh" style:country-asian="CN" style:font-name-complex="Arial1" style:font-size-complex="11pt" style:language-complex="ar" style:country-complex="SA"/>
    </style:style>
    <style:style style:name="T490" style:family="text">
      <style:text-properties style:use-window-font-color="true" loext:opacity="0%" style:text-line-through-style="none" style:text-line-through-type="none" officeooo:rsid="00d403d5" style:font-name-asian="Times New Roman1" style:language-asian="zh" style:country-asian="CN" style:font-name-complex="Arial1" style:font-size-complex="11pt" style:language-complex="ar" style:country-complex="SA"/>
    </style:style>
    <style:style style:name="T491" style:family="text">
      <style:text-properties style:use-window-font-color="true" loext:opacity="0%" style:text-line-through-style="none" style:text-line-through-type="none" officeooo:rsid="00bb4c2d" style:font-name-asian="Times New Roman1" style:language-asian="zh" style:country-asian="CN" style:font-name-complex="Arial1" style:font-size-complex="11pt" style:language-complex="ar" style:country-complex="SA"/>
    </style:style>
    <style:style style:name="T492" style:family="text">
      <style:text-properties style:use-window-font-color="true" loext:opacity="0%" style:text-line-through-style="none" style:text-line-through-type="none" officeooo:rsid="00d24458" style:font-name-asian="Times New Roman1" style:language-asian="zh" style:country-asian="CN" style:font-name-complex="Arial1" style:font-size-complex="11pt" style:language-complex="ar" style:country-complex="SA"/>
    </style:style>
    <style:style style:name="T493" style:family="text">
      <style:text-properties style:use-window-font-color="true" loext:opacity="0%" style:text-line-through-style="none" style:text-line-through-type="none" officeooo:rsid="00bc70ed" style:font-name-asian="Times New Roman1" style:language-asian="zh" style:country-asian="CN" style:font-name-complex="Arial1" style:font-size-complex="11pt" style:language-complex="ar" style:country-complex="SA"/>
    </style:style>
    <style:style style:name="T494" style:family="text">
      <style:text-properties style:use-window-font-color="true" loext:opacity="0%" style:text-line-through-style="none" style:text-line-through-type="none" style:font-name="Liberation Sans" fo:font-size="11pt" fo:language="de" fo:country="AT" officeooo:rsid="00b80480" style:font-name-asian="Times New Roman1" style:font-size-asian="10.5pt" style:language-asian="zh" style:country-asian="CN" style:font-name-complex="Arial1" style:font-size-complex="11pt" style:language-complex="ar" style:country-complex="SA"/>
    </style:style>
    <style:style style:name="T495" style:family="text">
      <style:text-properties style:use-window-font-color="true" loext:opacity="0%" style:text-line-through-style="none" style:text-line-through-type="none" style:font-name="Liberation Sans" fo:font-size="11pt" fo:language="de" fo:country="AT" officeooo:rsid="00d24458"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496" style:family="text">
      <style:text-properties style:use-window-font-color="true" loext:opacity="0%" style:text-line-through-style="none" style:text-line-through-type="none" style:font-name="Liberation Sans" fo:font-size="11pt" fo:language="de" fo:country="AT" style:text-underline-style="none" fo:font-weight="normal" officeooo:rsid="00ae51b7"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497" style:family="text">
      <style:text-properties style:use-window-font-color="true" loext:opacity="0%" style:text-line-through-style="none" style:text-line-through-type="none" style:font-name="Liberation Sans" fo:font-size="11pt" fo:language="de" fo:country="AT" style:text-underline-style="none" fo:font-weight="normal" officeooo:rsid="00b035f5"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498" style:family="text">
      <style:text-properties style:use-window-font-color="true" loext:opacity="0%" style:text-line-through-style="none" style:text-line-through-type="none" style:font-name="Liberation Sans" fo:language="de" fo:country="AT" fo:font-weight="normal" officeooo:rsid="00ad0b6d" style:font-name-asian="Times New Roman1" style:font-size-asian="10.5pt" style:language-asian="zh" style:country-asian="CN" style:font-weight-asian="normal" style:font-name-complex="Arial1" style:language-complex="ar" style:country-complex="SA" style:font-weight-complex="normal"/>
    </style:style>
    <style:style style:name="T499" style:family="text">
      <style:text-properties style:use-window-font-color="true" loext:opacity="0%" style:text-line-through-style="none" style:text-line-through-type="none" style:font-name="Liberation Sans" fo:language="de" fo:country="AT" fo:font-weight="normal" officeooo:rsid="00ae51b7" style:font-name-asian="Times New Roman1" style:font-size-asian="10.5pt" style:language-asian="zh" style:country-asian="CN" style:font-weight-asian="normal" style:font-name-complex="Arial1" style:language-complex="ar" style:country-complex="SA" style:font-weight-complex="normal"/>
    </style:style>
    <style:style style:name="T500" style:family="text">
      <style:text-properties style:use-window-font-color="true" loext:opacity="0%" style:text-line-through-style="none" style:text-line-through-type="none" fo:language="de" fo:country="AT" style:text-underline-style="none" fo:font-weight="normal" officeooo:rsid="00bb4c2d" style:font-name-asian="Times New Roman1" style:language-asian="zh" style:country-asian="CN" style:font-weight-asian="normal" style:font-name-complex="Arial1" style:language-complex="ar" style:country-complex="SA" style:font-weight-complex="normal"/>
    </style:style>
    <style:style style:name="T501" style:family="text">
      <style:text-properties style:use-window-font-color="true" loext:opacity="0%" style:text-line-through-style="none" style:text-line-through-type="none" fo:language="de" fo:country="AT" style:text-underline-style="none" fo:font-weight="normal" officeooo:rsid="00a2618f" style:font-name-asian="Times New Roman1" style:language-asian="zh" style:country-asian="CN" style:font-weight-asian="normal" style:font-name-complex="Arial1" style:language-complex="ar" style:country-complex="SA" style:font-weight-complex="normal"/>
    </style:style>
    <style:style style:name="T502" style:family="text">
      <style:text-properties officeooo:rsid="018c2f21"/>
    </style:style>
    <style:style style:name="T503" style:family="text">
      <style:text-properties style:font-weight-complex="normal"/>
    </style:style>
    <style:style style:name="T504" style:family="text">
      <style:text-properties officeooo:rsid="00c0c7c0" style:font-weight-complex="normal"/>
    </style:style>
    <style:style style:name="T505" style:family="text">
      <style:text-properties fo:font-weight="normal" officeooo:rsid="006bf2a6" style:font-size-asian="10.5pt" style:font-weight-asian="normal" style:font-weight-complex="normal"/>
    </style:style>
    <style:style style:name="T506" style:family="text">
      <style:text-properties fo:font-weight="normal" officeooo:rsid="00ce11b1" style:font-size-asian="10.5pt" style:font-weight-asian="normal" style:font-weight-complex="normal"/>
    </style:style>
    <style:style style:name="T507" style:family="text">
      <style:text-properties fo:font-weight="normal" officeooo:rsid="006a856a" style:font-size-asian="10.5pt" style:font-weight-asian="normal" style:font-weight-complex="normal"/>
    </style:style>
    <style:style style:name="T508" style:family="text">
      <style:text-properties fo:font-weight="normal" officeooo:rsid="00c7f01c" style:font-size-asian="10.5pt" style:font-weight-asian="normal" style:font-weight-complex="normal"/>
    </style:style>
    <style:style style:name="T509" style:family="text">
      <style:text-properties fo:font-weight="normal" officeooo:rsid="00cb39c4" style:font-size-asian="10.5pt" style:font-weight-asian="normal" style:font-weight-complex="normal"/>
    </style:style>
    <style:style style:name="T510" style:family="text">
      <style:text-properties fo:font-weight="normal" officeooo:rsid="006b70ef" style:font-size-asian="10.5pt" style:font-weight-asian="normal" style:font-weight-complex="normal"/>
    </style:style>
    <style:style style:name="T511" style:family="text">
      <style:text-properties fo:font-weight="normal" officeooo:rsid="0131e633" style:font-size-asian="10.5pt" style:font-weight-asian="normal" style:font-weight-complex="normal"/>
    </style:style>
    <style:style style:name="T512" style:family="text">
      <style:text-properties fo:font-weight="normal" officeooo:rsid="00695fb5" style:font-size-asian="10.5pt" style:font-weight-asian="normal" style:font-weight-complex="normal"/>
    </style:style>
    <style:style style:name="T513" style:family="text">
      <style:text-properties fo:font-weight="normal" officeooo:rsid="00cd0529" style:font-size-asian="10.5pt" style:font-weight-asian="normal" style:font-weight-complex="normal"/>
    </style:style>
    <style:style style:name="T514" style:family="text">
      <style:text-properties fo:font-weight="normal" officeooo:rsid="00cd3a71" style:font-size-asian="10.5pt" style:font-weight-asian="normal" style:font-weight-complex="normal"/>
    </style:style>
    <style:style style:name="T515" style:family="text">
      <style:text-properties fo:font-weight="normal" officeooo:rsid="00ce4766" style:font-size-asian="10.5pt" style:font-weight-asian="normal" style:font-weight-complex="normal"/>
    </style:style>
    <style:style style:name="T516" style:family="text">
      <style:text-properties fo:font-weight="normal" style:font-weight-asian="normal" style:font-weight-complex="normal"/>
    </style:style>
    <style:style style:name="T517" style:family="text">
      <style:text-properties fo:font-weight="normal" officeooo:rsid="00cd3a71" style:font-weight-asian="normal" style:font-weight-complex="normal"/>
    </style:style>
    <style:style style:name="T518" style:family="text">
      <style:text-properties officeooo:rsid="00c8cbe6"/>
    </style:style>
    <style:style style:name="T519" style:family="text">
      <style:text-properties fo:color="#000080" loext:opacity="100%" style:font-name="Liberation Sans" fo:font-size="11pt" fo:language="de" fo:country="AT" style:text-underline-style="solid" style:text-underline-width="auto" style:text-underline-color="font-color" officeooo:rsid="00a3a096" fo:background-color="transparent" loext:char-shading-value="0" style:font-name-asian="Times New Roman1" style:font-size-asian="11pt" style:language-asian="zxx" style:country-asian="none" style:font-name-complex="Arial1" style:font-size-complex="11pt" style:language-complex="ar" style:country-complex="SA"/>
    </style:style>
    <style:style style:name="T520" style:family="text">
      <style:text-properties fo:color="#000080" loext:opacity="100%" style:text-line-through-style="none" style:text-line-through-type="none" style:font-name="Liberation Sans" fo:font-size="11pt" fo:language="de" fo:country="AT" style:text-underline-style="solid" style:text-underline-width="auto" style:text-underline-color="font-color" officeooo:rsid="00a3a096" fo:background-color="transparent" loext:char-shading-value="0" style:font-name-asian="Times New Roman1" style:font-size-asian="11pt" style:language-asian="zxx" style:country-asian="none" style:font-name-complex="Arial1" style:font-size-complex="11pt" style:language-complex="ar" style:country-complex="SA"/>
    </style:style>
    <style:style style:name="T521" style:family="text">
      <style:text-properties fo:color="#000080" loext:opacity="100%" style:text-underline-style="solid" style:text-underline-width="auto" style:text-underline-color="font-color" fo:font-weight="normal" officeooo:rsid="006cb052" style:font-name-asian="Times New Roman1" style:language-asian="zxx" style:country-asian="none" style:font-weight-asian="normal" style:font-name-complex="Arial1" style:language-complex="zxx" style:country-complex="none" style:font-weight-complex="normal"/>
    </style:style>
    <style:style style:name="fr1"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style:num-suffix="." text:bullet-char="•">
        <style:list-level-properties text:space-before="0.771cm" text:min-label-width="0.499cm"/>
      </text:list-level-style-bullet>
      <text:list-level-style-number text:level="2" loext:num-list-format="%2%." style:num-suffix="." style:num-format="1">
        <style:list-level-properties text:space-before="1.27cm" text:min-label-width="0.635cm"/>
      </text:list-level-style-number>
      <text:list-level-style-number text:level="3" loext:num-list-format="%3%." style:num-suffix="." style:num-format="1">
        <style:list-level-properties text:space-before="1.905cm" text:min-label-width="0.635cm"/>
      </text:list-level-style-number>
      <text:list-level-style-number text:level="4" loext:num-list-format="%4%." style:num-suffix="." style:num-format="1">
        <style:list-level-properties text:space-before="2.54cm" text:min-label-width="0.635cm"/>
      </text:list-level-style-number>
      <text:list-level-style-number text:level="5" loext:num-list-format="%5%." style:num-suffix="." style:num-format="1">
        <style:list-level-properties text:space-before="3.175cm" text:min-label-width="0.635cm"/>
      </text:list-level-style-number>
      <text:list-level-style-number text:level="6" loext:num-list-format="%6%." style:num-suffix="." style:num-format="1">
        <style:list-level-properties text:space-before="3.81cm" text:min-label-width="0.635cm"/>
      </text:list-level-style-number>
      <text:list-level-style-number text:level="7" loext:num-list-format="%7%." style:num-suffix="." style:num-format="1">
        <style:list-level-properties text:space-before="4.445cm" text:min-label-width="0.635cm"/>
      </text:list-level-style-number>
      <text:list-level-style-number text:level="8" loext:num-list-format="%8%." style:num-suffix="." style:num-format="1">
        <style:list-level-properties text:space-before="5.08cm" text:min-label-width="0.635cm"/>
      </text:list-level-style-number>
      <text:list-level-style-number text:level="9" loext:num-list-format="%9%." style:num-suffix="." style:num-format="1">
        <style:list-level-properties text:space-before="5.715cm" text:min-label-width="0.635cm"/>
      </text:list-level-style-number>
      <text:list-level-style-number text:level="10" loext:num-list-format="%10%." style:num-suffix="." style:num-format="1">
        <style:list-level-properties text:space-before="6.35cm" text:min-label-width="0.635cm"/>
      </text:list-level-style-number>
    </text:list-style>
    <text:list-style style:name="L2">
      <text:list-level-style-bullet text:level="1" text:style-name="Bullet_20_Symbols" loext:num-list-format="%1%." style:num-suffix="." text:bullet-char="•">
        <style:list-level-properties text:space-before="0.771cm" text:min-label-width="0.499cm"/>
      </text:list-level-style-bullet>
      <text:list-level-style-number text:level="2" loext:num-list-format="%2%." style:num-suffix="." style:num-format="1">
        <style:list-level-properties text:space-before="1.27cm" text:min-label-width="0.635cm"/>
      </text:list-level-style-number>
      <text:list-level-style-number text:level="3" loext:num-list-format="%3%." style:num-suffix="." style:num-format="1">
        <style:list-level-properties text:space-before="1.905cm" text:min-label-width="0.635cm"/>
      </text:list-level-style-number>
      <text:list-level-style-number text:level="4" loext:num-list-format="%4%." style:num-suffix="." style:num-format="1">
        <style:list-level-properties text:space-before="2.54cm" text:min-label-width="0.635cm"/>
      </text:list-level-style-number>
      <text:list-level-style-number text:level="5" loext:num-list-format="%5%." style:num-suffix="." style:num-format="1">
        <style:list-level-properties text:space-before="3.175cm" text:min-label-width="0.635cm"/>
      </text:list-level-style-number>
      <text:list-level-style-number text:level="6" loext:num-list-format="%6%." style:num-suffix="." style:num-format="1">
        <style:list-level-properties text:space-before="3.81cm" text:min-label-width="0.635cm"/>
      </text:list-level-style-number>
      <text:list-level-style-number text:level="7" loext:num-list-format="%7%." style:num-suffix="." style:num-format="1">
        <style:list-level-properties text:space-before="4.445cm" text:min-label-width="0.635cm"/>
      </text:list-level-style-number>
      <text:list-level-style-number text:level="8" loext:num-list-format="%8%." style:num-suffix="." style:num-format="1">
        <style:list-level-properties text:space-before="5.08cm" text:min-label-width="0.635cm"/>
      </text:list-level-style-number>
      <text:list-level-style-number text:level="9" loext:num-list-format="%9%." style:num-suffix="." style:num-format="1">
        <style:list-level-properties text:space-before="5.715cm" text:min-label-width="0.635cm"/>
      </text:list-level-style-number>
      <text:list-level-style-number text:level="10" loext:num-list-format="%10%." style:num-suffix="." style:num-format="1">
        <style:list-level-properties text:space-before="6.35cm" text:min-label-width="0.635cm"/>
      </text:list-level-style-number>
    </text:list-style>
    <text:list-style style:name="L3">
      <text:list-level-style-bullet text:level="1" text:style-name="Bullet_20_Symbols" loext:num-list-format="%1%." style:num-suffix="." text:bullet-char="•">
        <style:list-level-properties text:space-before="0.771cm" text:min-label-width="0.499cm"/>
      </text:list-level-style-bullet>
      <text:list-level-style-number text:level="2" loext:num-list-format="%2%." style:num-suffix="." style:num-format="1">
        <style:list-level-properties text:space-before="1.27cm" text:min-label-width="0.635cm"/>
      </text:list-level-style-number>
      <text:list-level-style-number text:level="3" loext:num-list-format="%3%." style:num-suffix="." style:num-format="1">
        <style:list-level-properties text:space-before="1.905cm" text:min-label-width="0.635cm"/>
      </text:list-level-style-number>
      <text:list-level-style-number text:level="4" loext:num-list-format="%4%." style:num-suffix="." style:num-format="1">
        <style:list-level-properties text:space-before="2.54cm" text:min-label-width="0.635cm"/>
      </text:list-level-style-number>
      <text:list-level-style-number text:level="5" loext:num-list-format="%5%." style:num-suffix="." style:num-format="1">
        <style:list-level-properties text:space-before="3.175cm" text:min-label-width="0.635cm"/>
      </text:list-level-style-number>
      <text:list-level-style-number text:level="6" loext:num-list-format="%6%." style:num-suffix="." style:num-format="1">
        <style:list-level-properties text:space-before="3.81cm" text:min-label-width="0.635cm"/>
      </text:list-level-style-number>
      <text:list-level-style-number text:level="7" loext:num-list-format="%7%." style:num-suffix="." style:num-format="1">
        <style:list-level-properties text:space-before="4.445cm" text:min-label-width="0.635cm"/>
      </text:list-level-style-number>
      <text:list-level-style-number text:level="8" loext:num-list-format="%8%." style:num-suffix="." style:num-format="1">
        <style:list-level-properties text:space-before="5.08cm" text:min-label-width="0.635cm"/>
      </text:list-level-style-number>
      <text:list-level-style-number text:level="9" loext:num-list-format="%9%." style:num-suffix="." style:num-format="1">
        <style:list-level-properties text:space-before="5.715cm" text:min-label-width="0.635cm"/>
      </text:list-level-style-number>
      <text:list-level-style-number text:level="10" loext:num-list-format="%10%." style:num-suffix="." style:num-format="1">
        <style:list-level-properties text:space-before="6.35cm" text:min-label-width="0.635cm"/>
      </text:list-level-style-number>
    </text:list-style>
    <text:list-style style:name="L4">
      <text:list-level-style-bullet text:level="1" text:style-name="Bullet_20_Symbols" loext:num-list-format="%1%." style:num-suffix="." text:bullet-char="•">
        <style:list-level-properties text:space-before="0.771cm" text:min-label-width="0.499cm"/>
      </text:list-level-style-bullet>
      <text:list-level-style-number text:level="2" loext:num-list-format="%2%." style:num-suffix="." style:num-format="1">
        <style:list-level-properties text:space-before="1.27cm" text:min-label-width="0.635cm"/>
      </text:list-level-style-number>
      <text:list-level-style-number text:level="3" loext:num-list-format="%3%." style:num-suffix="." style:num-format="1">
        <style:list-level-properties text:space-before="1.905cm" text:min-label-width="0.635cm"/>
      </text:list-level-style-number>
      <text:list-level-style-number text:level="4" loext:num-list-format="%4%." style:num-suffix="." style:num-format="1">
        <style:list-level-properties text:space-before="2.54cm" text:min-label-width="0.635cm"/>
      </text:list-level-style-number>
      <text:list-level-style-number text:level="5" loext:num-list-format="%5%." style:num-suffix="." style:num-format="1">
        <style:list-level-properties text:space-before="3.175cm" text:min-label-width="0.635cm"/>
      </text:list-level-style-number>
      <text:list-level-style-number text:level="6" loext:num-list-format="%6%." style:num-suffix="." style:num-format="1">
        <style:list-level-properties text:space-before="3.81cm" text:min-label-width="0.635cm"/>
      </text:list-level-style-number>
      <text:list-level-style-number text:level="7" loext:num-list-format="%7%." style:num-suffix="." style:num-format="1">
        <style:list-level-properties text:space-before="4.445cm" text:min-label-width="0.635cm"/>
      </text:list-level-style-number>
      <text:list-level-style-number text:level="8" loext:num-list-format="%8%." style:num-suffix="." style:num-format="1">
        <style:list-level-properties text:space-before="5.08cm" text:min-label-width="0.635cm"/>
      </text:list-level-style-number>
      <text:list-level-style-number text:level="9" loext:num-list-format="%9%." style:num-suffix="." style:num-format="1">
        <style:list-level-properties text:space-before="5.715cm" text:min-label-width="0.635cm"/>
      </text:list-level-style-number>
      <text:list-level-style-number text:level="10" loext:num-list-format="%10%." style:num-suffix="." style:num-format="1">
        <style:list-level-properties text:space-before="6.35cm" text:min-label-width="0.635cm"/>
      </text:list-level-style-number>
    </text:list-style>
    <text:list-style style:name="L5">
      <text:list-level-style-bullet text:level="1" text:style-name="Bullet_20_Symbols" loext:num-list-format="%1%." style:num-suffix="." text:bullet-char="•">
        <style:list-level-properties text:space-before="0.771cm" text:min-label-width="0.499cm"/>
      </text:list-level-style-bullet>
      <text:list-level-style-number text:level="2" loext:num-list-format="%2%." style:num-suffix="." style:num-format="1">
        <style:list-level-properties text:space-before="1.27cm" text:min-label-width="0.635cm"/>
      </text:list-level-style-number>
      <text:list-level-style-number text:level="3" loext:num-list-format="%3%." style:num-suffix="." style:num-format="1">
        <style:list-level-properties text:space-before="1.905cm" text:min-label-width="0.635cm"/>
      </text:list-level-style-number>
      <text:list-level-style-number text:level="4" loext:num-list-format="%4%." style:num-suffix="." style:num-format="1">
        <style:list-level-properties text:space-before="2.54cm" text:min-label-width="0.635cm"/>
      </text:list-level-style-number>
      <text:list-level-style-number text:level="5" loext:num-list-format="%5%." style:num-suffix="." style:num-format="1">
        <style:list-level-properties text:space-before="3.175cm" text:min-label-width="0.635cm"/>
      </text:list-level-style-number>
      <text:list-level-style-number text:level="6" loext:num-list-format="%6%." style:num-suffix="." style:num-format="1">
        <style:list-level-properties text:space-before="3.81cm" text:min-label-width="0.635cm"/>
      </text:list-level-style-number>
      <text:list-level-style-number text:level="7" loext:num-list-format="%7%." style:num-suffix="." style:num-format="1">
        <style:list-level-properties text:space-before="4.445cm" text:min-label-width="0.635cm"/>
      </text:list-level-style-number>
      <text:list-level-style-number text:level="8" loext:num-list-format="%8%." style:num-suffix="." style:num-format="1">
        <style:list-level-properties text:space-before="5.08cm" text:min-label-width="0.635cm"/>
      </text:list-level-style-number>
      <text:list-level-style-number text:level="9" loext:num-list-format="%9%." style:num-suffix="." style:num-format="1">
        <style:list-level-properties text:space-before="5.715cm" text:min-label-width="0.635cm"/>
      </text:list-level-style-number>
      <text:list-level-style-number text:level="10" loext:num-list-format="%10%." style:num-suffix="." style:num-format="1">
        <style:list-level-properties text:space-before="6.35cm" text:min-label-width="0.635cm"/>
      </text:list-level-style-number>
    </text:list-style>
    <style:style style:name="gr1" style:family="graphic">
      <style:graphic-properties svg:stroke-color="#990000" draw:opacity="0%" draw:textarea-horizontal-align="center" draw:textarea-vertical-align="middl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4"><draw:frame draw:style-name="fr2" draw:name="Bild3" text:anchor-type="paragraph" svg:x="-0.318cm" svg:y="-0.309cm" svg:width="3.244cm" svg:height="1.448cm" draw:z-index="2"><draw:image xlink:href="Pictures/100000000000040E000001CFA393826E3CEA756B.jpg" xlink:type="simple" xlink:show="embed" xlink:actuate="onLoad" draw:mime-type="image/jpeg"/></draw:frame></text:p>
      <text:p text:style-name="P74"/>
      <text:p text:style-name="P74"><draw:line text:anchor-type="paragraph" draw:z-index="0" draw:name="Form1" draw:style-name="gr1" draw:text-style-name="P187" svg:x1="-2.575cm" svg:y1="-0.314cm" svg:x2="18.997cm" svg:y2="-0.279cm"><text:p/></draw:line></text:p>
      <text:p text:style-name="P74"/>
      <text:p text:style-name="P74"/>
      <text:p text:style-name="P74"/>
      <text:p text:style-name="P75">Länderinformationsblatt</text:p>
      <text:p text:style-name="P75">der Staatendokumentation</text:p>
      <text:p text:style-name="P55"/>
      <text:p text:style-name="P55"/>
      <text:p text:style-name="P55"><draw:frame draw:style-name="fr1" draw:name="Bild2" text:anchor-type="paragraph" svg:width="16.2cm" svg:height="8.082cm" draw:z-index="1"><draw:image xlink:href="Pictures/100000000000038A000001C4A336665EFAD1B838.png" xlink:type="simple" xlink:show="embed" xlink:actuate="onLoad" draw:mime-type="image/png"/></draw:frame></text:p>
      <text:p text:style-name="P76">Südsudan</text:p>
      <text:p text:style-name="P69"><text:span text:style-name="T40">Gesamtaktualisierung am</text:span><text:span text:style-name="T41"> </text:span><text:span text:style-name="T42">13</text:span><text:span text:style-name="T41">.</text:span><text:span text:style-name="T42">7</text:span><text:span text:style-name="T41">.</text:span><text:span text:style-name="T43">2021</text:span></text:p>
      <text:p text:style-name="P72">letzte Kurzinformation eingefügt am <text:span text:style-name="T502">28.4.2022</text:span></text:p>
      <text:p text:style-name="P71"/>
      <table:table table:name="Tabelle1" table:style-name="Tabelle1">
        <table:table-column table:style-name="Tabelle1.A"/>
        <table:table-row table:style-name="TableLine94923018326016">
          <table:table-cell table:style-name="Tabelle1.A1" office:value-type="string">
            <text:p text:style-name="P57">Das gegenständliche Produkt der Staatendokumentation des Bundesamtes für Fremdenwesen und Asyl wurde gemäß den vom Staatendokumentationsbeirat beschlossenen Standards und der Methodologie der Staatendokumentation erstellt.</text:p>
            <text:p text:style-name="P57">Ein Länderinformationsblatt (LIB) der Staatendokumentation ist ein COI-Dokument, das beruhend auf den Bedürfnissen in Verfahren des Asyl- und Fremdenwesens (RD, EASt, ASt, BVwG) mittels Recherche von vorhandenen, vertrauenswürdigen und vorrangig öffentlichen Informationen gemäß den Standards der Staatendokumentation erstellt wird. Ein LIB gibt eine <text:span text:style-name="T44">einzelfallunabhängige Darstellung</text:span> über die Lage betreffend relevanter Tatsachen in Herkunftsländern bzw. in EU-Mitgliedsstaaten.</text:p>
            <text:p text:style-name="P57">Die LIB dienen den Bedarfsträgern der Instanzen des Asyl- und Fremdenwesens. Für sie gilt § 5 Abs. 5 letzter Satz BFA-G, d.h. sie sind als solche nicht Teil der allgemein zugänglichen, öffentlichen Staatendokumentation. Sie werden aber durch Verwendung im Verfahren (Parteiengehör, Verwendung im Bescheid) der jeweiligen Partei zugänglich und durch Verwendung im Bescheid öffentlich gemacht.</text:p>
            <text:p text:style-name="P57">Wie bereits erwähnt, ist dieses Produkt als Arbeitsbehelf für österreichische Behörden und Gerichte entworfen worden. In diesem Sinne stehen Lesbarkeit, flexible Nutzbarkeit und einfache Verwertbarkeit in Entscheidungen im Vordergrund. Grundsätzlich wird jede Information mit mindestens einer Quelle belegt; aus vorgenannten Gründen wird jedoch auf die Hervorhebung von Originalzitaten verzichtet – nicht zuletzt auch deshalb, weil sich daraus für die Entscheidungsfindung kein Mehrwert ergibt.</text:p>
            <text:p text:style-name="P57">Das gegenständliche Produkt erhebt bezüglich der zur Verfügung gestellten Informationen keinen Anspruch auf Vollständigkeit. Aus dem vorliegenden Produkt ergeben sich keine Schlussfolgerungen für die rechtliche Beurteilung eines konkreten Verfahrens. Das LIB stellt keine allgemeine oder individuelle Entscheidungsvorgabe dar. Das vorliegende Dokument kann insbesondere auch nicht als politische Stellungnahme seitens der Staatendokumentation oder des Bundesamtes für Fremdenwesen und Asyl gewertet werden. Zugunsten der besseren Les- und Verwendbarkeit wird im vorliegenden Produkt auf eine genderneutrale Schreibweise verzichtet. So nicht explizit angemerkt, sind immer alle Geschlechter gemeint.</text:p>
            <text:p text:style-name="P56">Qualitäts- und Aktualisierungshinweis</text:p>
            <text:p text:style-name="P61">Das LIB beinhaltet Arbeitsübersetzungen fremdsprachiger Quellen. Auswahl, Verwertung und Verwendung von Informationen <text:span text:style-name="T63">im vorliegenden Produkt </text:span>unterliegen dem Qualitätsmanagement der Staatendokumentation.</text:p>
            <text:p text:style-name="P58">Dieses LIB wird mittels Einbezug relevanter Kurzinformationen der Staatendokumentation auf aktuellem Stand gehalten. Eine Gesamtaktualisierung des LIB erfolgt bei gegebenem Bedarf.</text:p>
            <text:p text:style-name="P57"><text:soft-page-break/>Die Aktualität der verwendeten Quellen wird seitens der Staatendokumentation überprüft. Daher können auch im LIB verwendete Quellen älteren Datums als inhaltlich aktuell erachtet werden.</text:p>
          </table:table-cell>
        </table:table-row>
      </table:table>
      <text:p text:style-name="P68"/>
      <text:p text:style-name="P59"><text:span text:style-name="T7">Länder</text:span><text:span text:style-name="T8">spezifische Anmerkungen</text:span></text:p>
      <text:p text:style-name="P79"/>
      <text:p text:style-name="P80">Hinweis:</text:p>
      <text:p text:style-name="P78">Das Länderinformationsblatt geht nur eingeschränkt auf die Auswirkungen der COVID-19-Pandemie sowie auf eventuelle Maßnahmen gegen diese ein - wie etwa Einstellungen des Reiseverkehrs in oder aus einem Land oder Bewegungseinschränkungen im Land. Dies betrifft insbesondere auch Auswirkungen auf die Gesundheitsversorgung, die Möglichkeiten zur Selbst-Quarantäne, die Versorgungslage, wirtschaftliche, politische und andere Folgen, die derzeit nicht absehbar sind. <text:span text:style-name="T45">Diese Informationen werden in einem eigenen Kapitel zur Verfügung gestellt, sind jedoch aufgrund der </text:span><text:span text:style-name="T47">Möglichkeit schneller Änderungen im Land als Momentaufnahme zu sehen</text:span><text:span text:style-name="T45">.</text:span></text:p>
      <text:p text:style-name="P8"><text:span text:style-name="T11">Zur aktuellen Anzahl der Krankheits- und Todesfälle in den einzelnen Ländern empfiehlt die Staatendokumentation bei Interesse/Bedarf folgende Websites </text:span><text:span text:style-name="T390">mit täglich aktualisierten Zahlen </text:span><text:span text:style-name="T12">zu konsultieren:</text:span></text:p>
      <text:p text:style-name="P82"><text:span text:style-name="T13">WHO: </text:span><text:a xlink:type="simple" xlink:href="https://www.who.int/emergencies/diseases/novel-coronavirus-2019/situation-reports" text:style-name="Internet_20_link" text:visited-style-name="Visited_20_Internet_20_Link"><text:span text:style-name="T318">https://www.who.int/emergencies/diseases/novel-coronavirus-2019/situation-reports</text:span></text:a><text:span text:style-name="T13"> <text:s/>John</text:span><text:span text:style-name="T14">s-</text:span><text:span text:style-name="T13">Hopkins-Universität: </text:span><text:a xlink:type="simple" xlink:href="https://gisanddata.maps.arcgis.com/apps/opsdashboard/index.html#/bda7594740fd40299423467b48e9ecf6" text:style-name="Internet_20_link" text:visited-style-name="Visited_20_Internet_20_Link"><text:span text:style-name="T318">https://gisanddata.maps.arcgis.com/apps/opsdashboard/index.html#/bda7594740fd40299423467b48e9ecf6</text:span></text:a><text:span text:style-name="T13"> </text:span></text:p>
      <text:p text:style-name="P81"/>
      <text:p text:style-name="P77">Inhaltsverzeichnis</text:p>
      <text:table-of-content text:style-name="Sect1" text:protected="true" text:name="Inhaltsverzeichnis1">
        <text:table-of-content-source text:outline-level="10">
          <text:index-title-template text:style-name="Contents_20_Heading"/>
          <text:table-of-content-entry-template text:outline-level="1" text:style-name="Contents_20_1">
            <text:index-entry-link-start text:style-name="Index_20_Link"/>
            <text:index-entry-chapter/>
            <text:index-entry-tab-stop style:type="left" style:position="1cm" style:leader-char=" "/>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ab-stop style:type="left" style:position="1cm" style:leader-char=" "/>
            <text:index-entry-text/>
            <text:index-entry-tab-stop style:type="right" style:leader-char="."/>
            <text:index-entry-page-number/>
            <text:index-entry-link-end/>
          </text:table-of-content-entry-template>
          <text:table-of-content-entry-template text:outline-level="3" text:style-name="Contents_20_3">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4" text:style-name="Contents_20_4">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5" text:style-name="Contents_20_5">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6" text:style-name="Contents_20_6">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7" text:style-name="Contents_20_7">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8" text:style-name="Contents_20_8">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9" text:style-name="Contents_20_9">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10" text:style-name="Contents_20_10">
            <text:index-entry-chapter/>
            <text:index-entry-tab-stop style:type="left" style:position="0cm" style:leader-char=" "/>
            <text:index-entry-text text:style-name="User_20_Entry"/>
            <text:index-entry-tab-stop style:type="right" style:leader-char=" "/>
            <text:index-entry-page-number/>
          </text:table-of-content-entry-template>
        </text:table-of-content-source>
        <text:index-body>
          <text:p text:style-name="P9"><text:a xlink:type="simple" xlink:href="#__RefHeading___Toc732_869923921" text:style-name="Index_20_Link" text:visited-style-name="Index_20_Link"><text:s/>1. <text:tab/>Neueste Ereignisse – Integrierte Kurzinformationen<text:tab/>6</text:a></text:p>
          <text:p text:style-name="P9"><text:a xlink:type="simple" xlink:href="#__RefHeading___Toc24725_3498402933" text:style-name="Index_20_Link" text:visited-style-name="Index_20_Link"><text:tab/>Sicherheitslage<text:tab/>7</text:a></text:p>
          <text:p text:style-name="P9"><text:a xlink:type="simple" xlink:href="#__RefHeading___Toc28323_2332640943" text:style-name="Index_20_Link" text:visited-style-name="Index_20_Link"><text:s/>2. <text:tab/>COVID-19<text:tab/>12</text:a></text:p>
          <text:p text:style-name="P9"><text:a xlink:type="simple" xlink:href="#__RefHeading___Toc3604_297596519" text:style-name="Index_20_Link" text:visited-style-name="Index_20_Link"><text:s/>3. <text:tab/>Politische Lage<text:tab/>12</text:a></text:p>
          <text:p text:style-name="P9"><text:a xlink:type="simple" xlink:href="#__RefHeading___Toc4086_297596519" text:style-name="Index_20_Link" text:visited-style-name="Index_20_Link"><text:s/>4. <text:tab/>Sicherheitslage<text:tab/>14</text:a></text:p>
          <text:p text:style-name="P10"><text:a xlink:type="simple" xlink:href="#__RefHeading___Toc4088_297596519" text:style-name="Index_20_Link" text:visited-style-name="Index_20_Link">4.1. <text:tab/>Beziehungen zum Sudan<text:tab/>15</text:a></text:p>
          <text:p text:style-name="P9"><text:a xlink:type="simple" xlink:href="#__RefHeading___Toc4153_297596519" text:style-name="Index_20_Link" text:visited-style-name="Index_20_Link"><text:s/>5. <text:tab/>Rechtsschutz / Justizwesen<text:tab/>16</text:a></text:p>
          <text:p text:style-name="P9"><text:a xlink:type="simple" xlink:href="#__RefHeading___Toc4155_297596519" text:style-name="Index_20_Link" text:visited-style-name="Index_20_Link"><text:s/>6. <text:tab/>Sicherheitsbehörden<text:tab/>17</text:a></text:p>
          <text:p text:style-name="P9"><text:a xlink:type="simple" xlink:href="#__RefHeading___Toc4157_297596519" text:style-name="Index_20_Link" text:visited-style-name="Index_20_Link"><text:s/>7. <text:tab/>Folter und unmenschliche Behandlung<text:tab/>18</text:a></text:p>
          <text:p text:style-name="P9"><text:a xlink:type="simple" xlink:href="#__RefHeading___Toc4159_297596519" text:style-name="Index_20_Link" text:visited-style-name="Index_20_Link"><text:s/>8. <text:tab/>Korruption<text:tab/>19</text:a></text:p>
          <text:p text:style-name="P9"><text:a xlink:type="simple" xlink:href="#__RefHeading___Toc4171_297596519" text:style-name="Index_20_Link" text:visited-style-name="Index_20_Link"><text:s/>9. <text:tab/>Allgemeine Menschenrechtslage<text:tab/>20</text:a></text:p>
          <text:p text:style-name="P9"><text:a xlink:type="simple" xlink:href="#__RefHeading___Toc4183_297596519" text:style-name="Index_20_Link" text:visited-style-name="Index_20_Link"><text:s/>10. <text:tab/>Haftbedingungen<text:tab/>21</text:a></text:p>
          <text:p text:style-name="P9"><text:a xlink:type="simple" xlink:href="#__RefHeading___Toc4185_297596519" text:style-name="Index_20_Link" text:visited-style-name="Index_20_Link"><text:s/>11. <text:tab/>Todesstrafe<text:tab/>21</text:a></text:p>
          <text:p text:style-name="P9"><text:a xlink:type="simple" xlink:href="#__RefHeading___Toc4187_297596519" text:style-name="Index_20_Link" text:visited-style-name="Index_20_Link"><text:s/>12. <text:tab/>Religionsfreiheit<text:tab/>21</text:a></text:p>
          <text:p text:style-name="P9"><text:a xlink:type="simple" xlink:href="#__RefHeading___Toc4195_297596519" text:style-name="Index_20_Link" text:visited-style-name="Index_20_Link"><text:s/>13. <text:tab/>Minderheiten<text:tab/>22</text:a></text:p>
          <text:p text:style-name="P9"><text:a xlink:type="simple" xlink:href="#__RefHeading___Toc4203_297596519" text:style-name="Index_20_Link" text:visited-style-name="Index_20_Link"><text:s/>14. <text:tab/>Relevante Bevölkerungsgruppen<text:tab/>23</text:a></text:p>
          <text:p text:style-name="P10"><text:a xlink:type="simple" xlink:href="#__RefHeading___Toc63971_4231157885" text:style-name="Index_20_Link" text:visited-style-name="Index_20_Link">14.1. <text:tab/></text:a><text:a xlink:type="simple" xlink:href="#__RefHeading___Toc63971_4231157885" text:style-name="Index_20_Link" text:visited-style-name="Index_20_Link">F</text:a><text:a xlink:type="simple" xlink:href="#__RefHeading___Toc63971_4231157885" text:style-name="Index_20_Link" text:visited-style-name="Index_20_Link">rauen / </text:a><text:a xlink:type="simple" xlink:href="#__RefHeading___Toc63971_4231157885" text:style-name="Index_20_Link" text:visited-style-name="Index_20_Link">Kinder<text:tab/>23</text:a></text:p>
          <text:p text:style-name="P10"><text:a xlink:type="simple" xlink:href="#__RefHeading___Toc4211_297596519" text:style-name="Index_20_Link" text:visited-style-name="Index_20_Link">14.2. <text:tab/>Homosexuelle/Sexuelle Minderheiten<text:tab/>25</text:a></text:p>
          <text:p text:style-name="P9"><text:a xlink:type="simple" xlink:href="#__RefHeading___Toc4213_297596519" text:style-name="Index_20_Link" text:visited-style-name="Index_20_Link"><text:s/>15. <text:tab/>Bewegungsfreiheit<text:tab/>25</text:a></text:p>
          <text:p text:style-name="P9"><text:a xlink:type="simple" xlink:href="#__RefHeading___Toc4217_297596519" text:style-name="Index_20_Link" text:visited-style-name="Index_20_Link"><text:s/>16. <text:tab/>IDPs und Flüchtlinge<text:tab/>26</text:a></text:p>
          <text:p text:style-name="P9"><text:a xlink:type="simple" xlink:href="#__RefHeading___Toc4219_297596519" text:style-name="Index_20_Link" text:visited-style-name="Index_20_Link"><text:s/>17. <text:tab/>Grundversorgung und Wirtschaft<text:tab/>27</text:a></text:p>
          <text:p text:style-name="P9"><text:a xlink:type="simple" xlink:href="#__RefHeading___Toc4223_297596519" text:style-name="Index_20_Link" text:visited-style-name="Index_20_Link"><text:s/>18. <text:tab/>Medizinische Versorgung<text:tab/>29</text:a></text:p>
          <text:p text:style-name="P9"><text:a xlink:type="simple" xlink:href="#__RefHeading___Toc4229_297596519" text:style-name="Index_20_Link" text:visited-style-name="Index_20_Link"><text:s/>19. <text:tab/>Rückkehr<text:tab/>29</text:a></text:p>
        </text:index-body>
      </text:table-of-content>
      <text:p text:style-name="P2"/>
      <text:h text:style-name="P93" text:outline-level="1"><text:bookmark-start text:name="__RefHeading___Toc732_869923921"/>Neueste Ereignisse – Integrierte Kurzinformationen<text:bookmark-end text:name="__RefHeading___Toc732_869923921"/></text:h>
      <text:p text:style-name="P60"><text:span text:style-name="T22">KI vom </text:span><text:span text:style-name="T23">2</text:span><text:span text:style-name="T24">8</text:span><text:span text:style-name="T26">.</text:span><text:span text:style-name="T27">4</text:span><text:span text:style-name="T28">.202</text:span><text:span text:style-name="T27">2</text:span><text:span text:style-name="T22">: </text:span><text:span text:style-name="T24">Teilaktualisierung ausgewählter Kapitel</text:span><text:span text:style-name="T470"> – </text:span><text:span text:style-name="T471">aktuelle Lage </text:span><text:span text:style-name="T22">(betrifft: </text:span><text:span text:style-name="T15">Abschnitt 2. COVID-19,</text:span><text:span text:style-name="T22"> Abschnitt</text:span><text:span text:style-name="T25"> </text:span><text:span text:style-name="T24">3</text:span><text:span text:style-name="T25">. politische Lage, </text:span><text:span text:style-name="T24">Abschnitt 4</text:span><text:span text:style-name="T22">. Sicherheitslage, </text:span><text:span text:style-name="T24">Abschnitt </text:span><text:span text:style-name="T23">1</text:span><text:span text:style-name="T24">7</text:span><text:span text:style-name="T23">.</text:span><text:span text:style-name="T472"> Grundversorgung und Wirtschaft, </text:span><text:span text:style-name="T473">Abschnitt 18. Medizinische Versorgung </text:span><text:span text:style-name="T474">(inkl. COVID-19)</text:span><text:span text:style-name="T473">, Abschnitt 19.</text:span><text:span text:style-name="T472"> Rückkehr</text:span><text:span text:style-name="T16">).</text:span></text:p>
      <text:p text:style-name="P87"/>
      <text:list xml:id="list4027871712" text:style-name="L1">
        <text:list-item>
          <text:p text:style-name="P106"><text:span text:style-name="T504">C</text:span><text:span text:style-name="T503">OVID-19</text:span></text:p>
        </text:list-item>
      </text:list>
      <text:p text:style-name="P107"/>
      <text:p text:style-name="P85"><text:span text:style-name="T505">Das österreichische Außenministerium hat eine Reisewarnung für das ganze Land ausgesprochen (BMEIA </text:span><text:span text:style-name="T192">28</text:span><text:span text:style-name="T193">.</text:span><text:span text:style-name="T192">4</text:span><text:span text:style-name="T193">.202</text:span><text:span text:style-name="T192">2</text:span><text:span text:style-name="T505">). </text:span><text:span text:style-name="T506">D</text:span><text:span text:style-name="T507">ie Einreise </text:span><text:span text:style-name="T506">ist </text:span><text:span text:style-name="T507">nur für Personen möglich, die über ein gültiges Visum verfügen und einen triftigen Reisegrund haben. Zudem muss ein negatives PCR-Testergebnis</text:span><text:span text:style-name="T506">, das maximal 72 Stunden alt ist</text:span><text:span text:style-name="T507"> </text:span><text:span text:style-name="T508">(AA </text:span><text:span text:style-name="T192">28</text:span><text:span text:style-name="T193">.</text:span><text:span text:style-name="T192">4</text:span><text:span text:style-name="T193">.202</text:span><text:span text:style-name="T192">2; </text:span><text:span text:style-name="T194">vgl. FD</text:span><text:span text:style-name="T195"> </text:span><text:span text:style-name="T192">28</text:span><text:span text:style-name="T193">.</text:span><text:span text:style-name="T192">4</text:span><text:span text:style-name="T193">.202</text:span><text:span text:style-name="T192">2</text:span><text:span text:style-name="T508">)</text:span><text:span text:style-name="T506">,</text:span><text:span text:style-name="T507"> bei der Einreise in Papierform mit Stempel und Unterschrift des ausstellenden Labors vorgelegt werden. Eine weitere Kopie in Papierform sollte mitgeführt werden. Ein Scan oder das elektronische Dokument sollte zugriffsbereit auf dem Smartphone abgespeichert werden. Nach Einreise ist eine verpflichtende 10-tägige Selbstquarantäne einzuhalten. Die Gesundheitsbehörden können auch eine Unterbringung in einem Hotel oder einer staatlichen Einrichtung auf Kosten des Reisenden anordnen. Nach dem siebten Tag kann die Quarantäne durch ein negatives PCR-Testergebnis verkürzt werden </text:span><text:span text:style-name="T505">(</text:span><text:span text:style-name="T195">AA </text:span><text:span text:style-name="T192">28</text:span><text:span text:style-name="T193">.</text:span><text:span text:style-name="T192">4</text:span><text:span text:style-name="T193">.202</text:span><text:span text:style-name="T192">2</text:span><text:span text:style-name="T505">)</text:span><text:span text:style-name="T507">.</text:span><text:span text:style-name="T509"> </text:span><text:span text:style-name="T510">Es besteht eine landesweite nächtliche Ausgangsbeschränkung von 22 bis 6 Uhr </text:span><text:span text:style-name="T505">(AA </text:span><text:span text:style-name="T194">28.4.2022</text:span><text:span text:style-name="T505">). </text:span><text:span text:style-name="T511">Diese</text:span><text:span text:style-name="T510"> wird von Sicherheitskräften kontrolliert. Es besteht Maskenpflicht in Geschäften, Behörden sowie im öffentlichen</text:span><text:span text:style-name="T512"> </text:span><text:span text:style-name="T510">Nahverkehr</text:span><text:span text:style-name="T507"> </text:span><text:span text:style-name="T508">(AA </text:span><text:span text:style-name="T192">28</text:span><text:span text:style-name="T193">.</text:span><text:span text:style-name="T192">4</text:span><text:span text:style-name="T193">.202</text:span><text:span text:style-name="T192">2</text:span><text:span text:style-name="T508">)</text:span><text:span text:style-name="T510">.</text:span><text:span text:style-name="T509"> </text:span><text:span text:style-name="T513">Bei Ausreise ist ebenfalls ein negativer COVID-19-Test vorzulegen. </text:span><text:span text:style-name="T514">D</text:span><text:span text:style-name="T513">as Med-Blue Laboratory in Juba ist derzeit </text:span><text:span text:style-name="T514">das einzige </text:span><text:span text:style-name="T516">akkreditierte (private) Labor. D</text:span><text:span text:style-name="T517">i</text:span><text:span text:style-name="T516">e</text:span><text:span text:style-name="T517"> </text:span><text:span text:style-name="T516">COVID-19-Tests sind gebührenpflichtig </text:span><text:span text:style-name="T513">(BMEIA 28.4.2022). </text:span><text:span text:style-name="T506">Gemäß dem Französischen Außenministerium </text:span><text:span text:style-name="T515">können auch folgende Labors in der Hauptstadt einen negativen <text:s/></text:span><text:span text:style-name="T513">COVID-19-Test </text:span><text:span text:style-name="T515">ausstellen:</text:span><text:span text:style-name="T58"> </text:span><text:span text:style-name="Strong_20_Emphasis"><text:span text:style-name="T513">Nojum Diagnostics, Queens Laboratories </text:span></text:span><text:span text:style-name="Strong_20_Emphasis"><text:span text:style-name="T515">und Bio-Lab (FD 28.4.2022).</text:span></text:span></text:p>
      <text:p text:style-name="P86"/>
      <text:list xml:id="list112752326497786" text:continue-numbering="true" text:style-name="L1">
        <text:list-item>
          <text:p text:style-name="P108">Politische Lage </text:p>
          <text:p text:style-name="P114"/>
        </text:list-item>
      </text:list>
      <text:p text:style-name="P54"><text:span text:style-name="T29">Berichten zu Folge haben sich der </text:span><text:span text:style-name="T486">Präsident Salva Kiir und Vizepräsident Riek Machar</text:span><text:span text:style-name="T29"> am 31.3.</text:span><text:span text:style-name="T30">20</text:span><text:span text:style-name="T29">22 auf ein ergänzendes Abkommen zum Friedensabkommen von 2018 geeinigt. Damit wurden die zuletzt aufkommenden Befürchtungen einer erneuten gewaltsamen Eskalation zwischen beiden Lagern entkräftet. Das Abkommen verpflichtet zudem beide Parteien erneut auf Einhaltung des bereits bestehenden Waffenstillstands </text:span><text:span text:style-name="T31">(BAMF 4.4.2022</text:span><text:span text:style-name="T486">; vgl. </text:span><text:span text:style-name="T487">BAMF </text:span><text:span text:style-name="T32">25.4.2022</text:span><text:span text:style-name="T31">)</text:span><text:span text:style-name="T29">. </text:span><text:span text:style-name="T34">Die</text:span><text:span text:style-name="T486"> Vertreter der SPLM-IO kritisierten wenige Wochen später die Umsetzung der getroffenen </text:span><text:soft-page-break/><text:span text:style-name="T486">Vereinbarungen. Demnach verstoße der Präsident gegen </text:span><text:bookmark text:name="page26R_mcid0"/><text:span text:style-name="T486">die Vereinbarungen und schaffe beispielsweise Posten für eigene Leute, die zuvor nicht abgesprochen worden seien. Zudem habe Kiir drei Posten gestrichen, die für Vertreter der SPLM-IO vorgesehen waren</text:span><text:bookmark text:name="page26R_mcid1"/><text:span text:style-name="T486">. Die Bildung gemeinsamer Streitkräfte ist eine Bedingung des Friedensabkommens von 2018, sowie eine der Voraussetzungen für das Ende der Übergangsregierung durch Wahlen für eine neue Regierung. </text:span><text:span text:style-name="T488">D</text:span><text:span text:style-name="T486">ie Mission der UN im Südsudan bezweifelt die Durchführbarkeit der für Feb</text:span><text:span text:style-name="T489">e</text:span><text:span text:style-name="T486">r 2023 geplanten Wahlen. Hindernisse seien vor allem eine unzureichende logistische Vorbereitung und die anhaltend schlechte Sicherheitslage in Teilen des Landes </text:span><text:span text:style-name="T487">(BAMF </text:span><text:span text:style-name="T32">25.4.2022</text:span><text:span text:style-name="T33">)</text:span><text:span text:style-name="T486">.</text:span></text:p>
      <text:p text:style-name="P70"/>
      <text:list xml:id="list112750713785065" text:continue-numbering="true" text:style-name="L1">
        <text:list-item>
          <text:h text:style-name="P94" text:outline-level="1"><text:bookmark-start text:name="__RefHeading___Toc24725_3498402933"/>Sicherheitslage<text:bookmark-end text:name="__RefHeading___Toc24725_3498402933"/></text:h>
          <text:h text:style-name="P95" text:outline-level="1"/>
        </text:list-item>
      </text:list>
      <text:p text:style-name="P88"><text:span text:style-name="T287">Es besteht für das gesamte Land ein erhebliches Sicherheitsrisiko </text:span><text:span text:style-name="T120">(EDA </text:span><text:span text:style-name="T122">28</text:span><text:span text:style-name="T120">.</text:span><text:span text:style-name="T122">4</text:span><text:span text:style-name="T120">.202</text:span><text:span text:style-name="T122">2</text:span><text:span text:style-name="T120">); </text:span><text:span text:style-name="T123">die instabile Lage ist </text:span><text:span text:style-name="T124">weiterhin</text:span><text:span text:style-name="T123"> </text:span><text:span text:style-name="T150">gekennzeichnet</text:span><text:span text:style-name="T287"> von zahlreichen Konflikten auf lokaler, regionaler und nationaler Ebene, </text:span><text:span text:style-name="T288">so auch </text:span><text:span text:style-name="T287">in den Grenzgebieten zu Uganda und der Demokratischen Republik Kongo </text:span><text:span text:style-name="T288">(AA 28.4.2022). Derzeit kommt es in praktisch allen Provinzen zu bewaffneten Auseinandersetzungen </text:span><text:span text:style-name="T289">(BMEIA 28.4.2022)</text:span><text:span text:style-name="T290">, besonders in den Gliedstaaten Western Equatoria, Central Equatoria und Eastern Equatoria, Unity, Jonglei und Upper Nile, wo sich Erdölförderanlagen befinden. Die Lage ist unberechenbar</text:span><text:span text:style-name="T278"> </text:span><text:span text:style-name="T120">(EDA </text:span><text:span text:style-name="T122">28</text:span><text:span text:style-name="T120">.</text:span><text:span text:style-name="T122">4</text:span><text:span text:style-name="T120">.202</text:span><text:span text:style-name="T122">2; </text:span><text:span text:style-name="T123">vgl. AA 28.4.2022</text:span><text:span text:style-name="T120">) </text:span><text:span text:style-name="T125">und</text:span><text:span text:style-name="T120"> seit Ausbruch des Bürgerkriegs völlig instabil und von zahllosen bewaffneten Konflikten gekennzeichnet. </text:span><text:span text:style-name="T278">Derzeit kommt es in praktisch allen Provinzen zu bewaffneten Auseinandersetzungen </text:span><text:span text:style-name="T120">(BMEIA </text:span><text:span text:style-name="T122">28</text:span><text:span text:style-name="T120">.</text:span><text:span text:style-name="T122">4</text:span><text:span text:style-name="T120">.202</text:span><text:span text:style-name="T122">2</text:span><text:span text:style-name="T120">)</text:span><text:span text:style-name="T126">.</text:span></text:p>
      <text:p text:style-name="P88"><text:span text:style-name="T128">Die Kämpfe zwischen Regierungs- und Oppositionskräften und der NAS hielten auch im vierten Jahr an. Nach Angaben der UNO griffen Mitglieder der NAS ein Krankenhaus an und setzten neben anderen Menschenrechtsverletzungen mindestens drei Menschen sexueller Gewalt aus (AI 29.3.2022). </text:span><text:span text:style-name="T129">Die Gewalt brachte die Konfliktparteien und die mit ihnen verbündeten lokalen Gruppen gegeneinander auf. Die monatelangen Spannungen gipfelten im Juni </text:span><text:span text:style-name="T124">2021</text:span><text:span text:style-name="T129"> in Kämpfen im Bezirk Tambura im Bundesstaat West-Äquatoria zwischen konkurrierenden lokalen Gruppen, die auf der einen Seite den South Sudan People's Defence Forces (SSPDF) der Regierung angehören, und der Sudan People's Liberation Army-In Opposition (SPLA-IO) auf der anderen Seite. Die Spaltung der SPLA-IO im August </text:span><text:span text:style-name="T124">2021</text:span><text:span text:style-name="T129"> führte zu Kämpfen zwischen den Gruppen im Norden. Die Kämpfe zwischen den Regierungstruppen und der </text:span><text:span text:style-name="T126">National Salvation Front </text:span><text:span text:style-name="T130">(NAS)</text:span><text:span text:style-name="T129">, einer nichtstaatlichen bewaffneten Gruppe, im Bundesstaat Zentral- und Westäquatoria gingen weiter (AI 29.3.2022). Berichten zufolge wurden 2021 mindestens 21 humanitäre Helfer getötet und 63 verletzt (RW 16.3.2022). </text:span><text:span text:style-name="T131">Am </text:span><text:span text:style-name="T126">1.</text:span><text:span text:style-name="T131">3.</text:span><text:span text:style-name="T126">2022 griffen Kämpfer der National Salvation Front </text:span><text:span text:style-name="T130">(NAS)</text:span><text:span text:style-name="T126"> </text:span><text:span text:style-name="T131">i</text:span><text:span text:style-name="T126">m Bezirk Yei im Bundesstaat Zentraläquatoria zwei Fahrzeuge von Ärzte ohne Grenzen an, die zu einer mobilen Klinik im Gebiet Minyori unterwegs waren. D</text:span><text:span text:style-name="T131">a</text:span><text:span text:style-name="T126">s gesamte Eigentum des Personals, Medikamente und Funktelefone </text:span><text:span text:style-name="T131">wurden </text:span><text:span text:style-name="T126">aus den Fahrzeugen </text:span><text:span text:style-name="T131">geplündert </text:span><text:span text:style-name="T126">und anschließend in </text:span><text:soft-page-break/><text:span text:style-name="T126">Brand </text:span><text:span text:style-name="T131">gesetzt</text:span><text:span text:style-name="T126">. Die Mitarbeiter </text:span><text:span text:style-name="T131">mussten</text:span><text:span text:style-name="T126"> sich zu Fuß in Sicherheit zu bringen. Daraufhin setzte Ärzte ohne Grenzen seine Aktivitäten in Yei aus, bis die Sicherheitslage geklärt war (RW </text:span><text:span text:style-name="T131">22.3.2022).</text:span></text:p>
      <text:p text:style-name="P54"><text:span text:style-name="T83">Von Juni bis Oktober </text:span><text:span text:style-name="T151">2021 </text:span><text:span text:style-name="T83">führten lokale Gruppen, die einerseits mit der SSPDF und andererseits mit der SPLA-IO verbunden sind, eine Terrorkampagne gegen die Zivilbevölkerung der Gemeinden Balanda und Azande im Bezirk Tambura durch. Nach Angaben der örtlichen Regierung wurden dabei rund 300 Menschen getötet. Kämpfer beider Seiten töteten Zivilisten, indem sie sie erschossen oder ihnen die Kehle durchschnitten; sie entführten Zivilisten, verstümmelten Leichen, setzten Wohnviertel in Brand und plünderten und zerstörten ziviles Eigentum, Schulen und Gesundheitseinrichtungen (AI 29.3.2022). Nach UN-geprüften Regierungsangaben wurden durch die Kämpfe mehr als 80.000 Menschen vertrieben. Familien wurden auf der Flucht getrennt</text:span><text:span text:style-name="T490"> und</text:span><text:span text:style-name="T83"> einige konnten auch nach Monaten nicht wieder zusammengeführt werden. Den Vertriebenen in den Lagern und Aufnahmegemeinschaften fehlte es an Nahrungsmitteln, Medikamenten und angemessenen Unterkünften (AI 29.3.2022; </text:span><text:span text:style-name="T152">vgl. HRW 1</text:span><text:span text:style-name="T153">3</text:span><text:span text:style-name="T152">.1.2022</text:span><text:span text:style-name="T83">).</text:span></text:p>
      <text:p text:style-name="P88"><text:span text:style-name="T129">Hunderttausende Menschen flüchteten wegen des Konflikts. </text:span><text:span text:style-name="T132">Humanitäre Hilfe wurde behindert und blockiert. Alle Konfliktparteien verübten schwere Verstöße gegen die internationalen Menschenrechte und das humanitäre Völkerrecht, einschließlich der wahllosen und gezielten Tötung von Zivilisten, der Rekrutierung und des Einsatzes von Kindern, sexueller Gewalt und der Zerstörung von Eigentum </text:span><text:span text:style-name="T133">(AI 29.3.2022; vgl. HRW 1</text:span><text:span text:style-name="T134">3</text:span><text:span text:style-name="T133">.1.2022)</text:span><text:span text:style-name="T132">. Mindestens 52 Menschen, darunter auch Kinder, wurden außergerichtlich hingerichtet. Die Straflosigkeit für Menschenrechtsverletzungen blieb die Norm</text:span><text:span text:style-name="T494"> und</text:span><text:span text:style-name="T132"> die Regierung versäumte es, den Hybridgerichtshof für den Südsudan (HCSS) einzurichten. Die Sicherheitskräfte gingen weiterhin mit rechtswidriger Überwachung gegen Regierungskritiker vor und nahmen sie in einigen Fällen willkürlich fest und inhaftierten sie. Auf die Aufrufe zu friedlichen Protesten reagierten sie mit einer Welle der Repression. Es wurden Todesurteile verhängt und Hinrichtungen vollstreckt</text:span><text:span text:style-name="T129"> (</text:span><text:span text:style-name="T132">AI 29.3.2022).</text:span></text:p>
      <text:p text:style-name="P88"><text:span text:style-name="T126">In der Hauptstadt </text:span><text:span text:style-name="T135">Juba</text:span><text:span text:style-name="T126"> kommt es immer wieder zu nächtlichem Schusswaffengebrauch. </text:span>In Südsudan bestehen außerhalb der größeren Städte vielerorts Gefahren durch gewaltsam ausgetragene interkommunale Konflikte, marodierende Sicherheitskräfte und Kriminalität <text:span text:style-name="T126">(</text:span><text:span text:style-name="T136">AA 28.4.2022).</text:span><text:span text:style-name="T129"> </text:span><text:span text:style-name="T137">Am 27.1.2022 wurde in Walgak town, Akobo county, ein NGO-Mitarbeiter außer Dienst bei einem mutmaßlichen Rachemord zwischen Clans erschossen</text:span><text:span text:style-name="T129"> (RW 16.3.2022). </text:span></text:p>
      <text:p text:style-name="P90"><text:span text:style-name="T518">Die Vereinten Nation geben an, dass der Südsudan zu einem der gefährlichsten Einsatzgebieten für humanitäre Helfer geworden ist (HRW 13.1.2022). </text:span>In anderen Gebieten hielten die Kämpfe zwischen ethnischen Gruppen, Clans und Sub-Clans an und führten zu mindestens 441 Vorfällen, bei denen es zu Menschenrechtsverletzungen kam, darunter willkürliche Tötungen, Verletzungen, <text:soft-page-break/>Entführungen, konfliktbedingte sexuelle Gewalt, willkürliche Festnahmen und Inhaftierungen, Folter und andere Misshandlungen sowie die Plünderung und Zerstörung von Zivileigentum, so die UN (AI 29.3.2022).</text:p>
      <text:p text:style-name="P90">Es kam weiterhin zu Angriffen bewaffneter Jugendlicher auf deutlich gekennzeichnete humanitäre Fahrzeuge. Die UN berichteten, dass mindestens fünf humanitäre Helfer getötet und zwei willkürlich festgenommen wurden (AI 29.3.2022).</text:p>
      <text:p text:style-name="P83"><text:span text:style-name="T142">Die Mission der Vereinten Nationen im Südsudan (UNMISS) dokumentierte Hunderte von Fällen von Tötungen und Verletzungen von Zivilisten, die meisten davon durch gemeindebasierte "Zivilschutzgruppen"</text:span><text:span text:style-name="T143">(HRW 1</text:span><text:span text:style-name="T495">3</text:span><text:span text:style-name="T143">.1.2022). </text:span><text:span text:style-name="T144">Die UNMISS </text:span><text:span text:style-name="T143">teilte am</text:span><text:span text:style-name="T144"> </text:span><text:span text:style-name="T145">25.4.2022 </text:span><text:span text:style-name="T144">mit, dass zusätzliche Friedenstruppen in den Landkreis Leer entsandt wurden, nachdem es dort zu Vergewaltigungen, Gruppenvergewaltigungen, Enthauptungen, Brandschatzungen von Zivilisten und Angriffen auf humanitäre Helfer gekommen war. Zwischen dem 17.</text:span><text:span text:style-name="T146">2.</text:span><text:span text:style-name="T144"> und dem 7.</text:span><text:span text:style-name="T146">4.2022</text:span><text:span text:style-name="T144"> wurden etwa 72 Zivilisten getötet, mindestens 11 verletzt und 64 Fälle von sexueller Gewalt registriert (</text:span><text:span text:style-name="T145">UNNS 25.4.2022).</text:span></text:p>
      <text:p text:style-name="P53"><text:span text:style-name="T491">Auch die humanitäre Situation verschlechtere sich dem Bericht zufolge. So</text:span><text:span text:style-name="T35"> </text:span><text:span text:style-name="T491">seien im Oktober 2021 103.000 Menschen auf Hilfe angewiesen gewesen, zum jetzigen Zeitpunkt seien es 240.000 Menschen. Aufgrund der vorherrschenden Probleme sprach sich der Bericht für eine sechsmonatige Verlängerung der UNISFA-Mission über den 15.10.</text:span><text:span text:style-name="T492">20</text:span><text:span text:style-name="T491">22 hinaus aus </text:span><text:span text:style-name="T493">(BAMF </text:span><text:span text:style-name="T36">25.4.2022</text:span><text:span text:style-name="T37">)</text:span><text:span text:style-name="T491">.</text:span></text:p>
      <text:p text:style-name="P88"><text:span text:style-name="T128">L</text:span><text:span text:style-name="T138">aut französische</text:span><text:span text:style-name="T125">m</text:span><text:span text:style-name="T138"> Außenministerium kann die Gefahr eines terroristischen Angriffs angesichts des regionalen Kontextes nicht völlig ausgeschlossen werden (FD </text:span><text:span text:style-name="T123">28.4.2022</text:span><text:span text:style-name="T138">). </text:span><text:span text:style-name="T139">Außerdem besteht landesweit Minengefahr (EDA </text:span><text:span text:style-name="T123">28.4.2022; </text:span><text:span text:style-name="T136">vgl. FD 28.4.2022</text:span><text:span text:style-name="T139">).</text:span></text:p>
      <text:list xml:id="list1664975147" text:style-name="L2">
        <text:list-header>
          <text:p text:style-name="P111"/>
        </text:list-header>
      </text:list>
      <text:list xml:id="list672561021" text:style-name="L3">
        <text:list-item>
          <text:p text:style-name="P115"><text:span text:style-name="T482">Grundversorgung </text:span><text:span text:style-name="T483">und Wirtschaft</text:span></text:p>
        </text:list-item>
      </text:list>
      <text:p text:style-name="P83"><text:span text:style-name="T300">Das Welternährungsprogramm der Vereinten Nationen (WFP) warnt vor einer umgreifenden Lebensmittelunsicherheit für einen großen Teil der Bevölkerung im Südsudan. Aufgrund anhaltender Konflikte, Klimakatastrophen, der COVID-19-Pandemie, sowie steigender Preise </text:span><text:span text:style-name="T301">haben</text:span><text:span text:style-name="T300"> viele Menschen ihre Lebensgrundlage verloren. Ackerland und Ernten </text:span><text:span text:style-name="T301">sind</text:span><text:span text:style-name="T300"> zerstört. Insgesamt </text:span><text:span text:style-name="T301">sind</text:span><text:span text:style-name="T300"> 70 % der Bevölkerung direkt von einer Hungersnot in der alljährlichen Dürreperiode bedroht. Demnach </text:span><text:span text:style-name="T301">werden</text:span><text:span text:style-name="T300"> zum Höhepunkt der Saison die Lebensmittel und Lagerbestände nicht ausreichen, um eine entsprechende Versorgung sicherzustellen. Der WFP selbst </text:span><text:span text:style-name="T301">kann</text:span><text:span text:style-name="T300"> nur einen Teil der Bedürftigsten mit dem zum Überleben Nötigsten versorgen </text:span><text:span text:style-name="T302">(BAMF 14.</text:span><text:span text:style-name="T303">3</text:span><text:span text:style-name="T302">.2022). </text:span><text:span text:style-name="T304">Extrem anhaltende Überschwemmungen betrafen nach Angaben der Vereinten Nationen acht von zehn Staaten, wodurch sich die humanitäre Krise verschärfte </text:span><text:span text:style-name="T302">(AI 29.3.2022).</text:span></text:p>
      <text:list xml:id="list2553132366" text:style-name="L4">
        <text:list-item>
          <text:p text:style-name="P109"><text:soft-page-break/>Medizinische Versorgung </text:p>
        </text:list-item>
      </text:list>
      <text:p text:style-name="P84"><text:span text:style-name="T294">Der Zugang zu psychosozialen Diensten </text:span><text:span text:style-name="T305">ist</text:span><text:span text:style-name="T294"> stark eingeschränkt</text:span><text:span text:style-name="T484"> und</text:span><text:span text:style-name="T294"> die Gesundheitsdienstleister </text:span><text:span text:style-name="T305">sind</text:span><text:span text:style-name="T294"> nicht in der Lage den weit verbreiteten Bedarf zu decken. Im ganzen Land </text:span><text:span text:style-name="T485">gibt</text:span><text:span text:style-name="T294"> es nur drei Psychiater. Das </text:span><text:span text:style-name="T301">Juba</text:span><text:span text:style-name="T294"> Teaching Hospital </text:span><text:span text:style-name="T305">ist</text:span><text:span text:style-name="T294"> die einzige öffentliche medizinische Einrichtung </text:span><text:span text:style-name="T305">mit </text:span><text:span text:style-name="T294">eine</text:span><text:span text:style-name="T305">r</text:span><text:span text:style-name="T294"> stationäre</text:span><text:span text:style-name="T305">n</text:span><text:span text:style-name="T294"> psychiatrische</text:span><text:span text:style-name="T306">n</text:span><text:span text:style-name="T294"> Versorgung. Psychopharmaka sind sowohl sporadisch </text:span><text:span text:style-name="T485">bzw.</text:span><text:span text:style-name="T294"> nur begrenzt verfügbar </text:span><text:span text:style-name="T307">(AI 29.3.2022).</text:span></text:p>
      <text:list xml:id="list112751369911869" text:continue-list="list1664975147" text:style-name="L2">
        <text:list-header>
          <text:p text:style-name="P111"/>
        </text:list-header>
      </text:list>
      <text:list xml:id="list3624826022" text:style-name="L5">
        <text:list-item>
          <text:p text:style-name="P110">Rückkehr</text:p>
        </text:list-item>
      </text:list>
      <text:p text:style-name="P89"><text:span text:style-name="T291">Die Regierung </text:span><text:span text:style-name="T292">nimmt</text:span><text:span text:style-name="T291"> Flüchtlinge und Rückkehrer zur Wiedereingliederung auf. Es gibt keine nationalen Verfahren zur Erleichterung der Ausstellung von Ausweispapieren für Rückkehrer oder zur Einbürgerung von Flüchtlingen, die über die Verfahren hinausgehen, die für alle Bürger und andere Antragsteller gelten </text:span><text:span text:style-name="T293">(USDOS </text:span><text:span text:style-name="T292">12</text:span><text:span text:style-name="T293">.</text:span><text:span text:style-name="T292">4</text:span><text:span text:style-name="T293">.202</text:span><text:span text:style-name="T292">2</text:span><text:span text:style-name="T293">).</text:span></text:p>
      <text:p text:style-name="P73">Quellen:</text:p>
      <text:list xml:id="list1691730096" text:style-name="WWNum2">
        <text:list-item>
          <text:p text:style-name="P116"><text:span text:style-name="T320">AA - Auswärtiges Amt [Deutschland] (</text:span><text:span text:style-name="T89">28.4.2022</text:span><text:span text:style-name="T320">): Südsudan: Reise- und Sicherheitshinweise (Reisewarnung und COVID-19-bedingte <text:s/>Reisewarnung), </text:span><text:a xlink:type="simple" xlink:href="https://www.auswaertiges-amt.de/de/aussenpolitik/laender/suedsudan-node/suedsudansicherheit/244250" text:style-name="Internet_20_link" text:visited-style-name="Visited_20_Internet_20_Link"><text:span text:style-name="T319">https://www.auswaertiges-amt.de/de/aussenpolitik/laender/suedsudan-node/suedsudansicherheit/244250</text:span></text:a><text:span text:style-name="T320">, Zugriff</text:span><text:span text:style-name="T86"> </text:span><text:span text:style-name="T89">28.4.2022</text:span></text:p>
        </text:list-item>
        <text:list-item>
          <text:p text:style-name="P164"><text:span text:style-name="T115">AI - Amnesty International </text:span><text:span text:style-name="T116">(29.3.2022)</text:span><text:span text:style-name="T115">: Amnesty International Report 2021/22; The State of the World's Human Rights; South Sudan 2021, </text:span><text:a xlink:type="simple" xlink:href="https://www.ecoi.net/en/document/2070263.html" text:style-name="Internet_20_link" text:visited-style-name="Visited_20_Internet_20_Link"><text:span text:style-name="T519">https://www.ecoi.net/en/document/2070263.html</text:span></text:a><text:span text:style-name="T115">, </text:span><text:span text:style-name="T116">Zugriff 28.4.2022</text:span></text:p>
        </text:list-item>
        <text:list-item>
          <text:p text:style-name="P181"><text:span text:style-name="T78">B</text:span><text:span text:style-name="T77">AMF - </text:span><text:span text:style-name="T78"><text:s/>Bundesamt für Migration und Flüchtlinge </text:span><text:span text:style-name="T79">[</text:span><text:span text:style-name="T78">Deutschland</text:span><text:span text:style-name="T79">] </text:span><text:span text:style-name="T78">(</text:span><text:span text:style-name="T77">25</text:span><text:span text:style-name="T78">.</text:span><text:span text:style-name="T77">4</text:span><text:span text:style-name="T78">.202</text:span><text:span text:style-name="T77">2</text:span><text:span text:style-name="T78">): Briefing Notes, </text:span><text:span text:style-name="T80">Südsudan: </text:span><text:span text:style-name="T500">Formierung einer gemeinsamen Armee und geplante Wahlen im Februar 202</text:span><text:bookmark text:name="page24R_mcid1412"/><text:span text:style-name="T501">3</text:span><text:span text:style-name="T78">, </text:span><text:span text:style-name="T77">Quelle liegt in der Staatendokumentation auf</text:span></text:p>
        </text:list-item>
        <text:list-item>
          <text:p text:style-name="P182"><text:span text:style-name="T392">BAMF </text:span><text:span text:style-name="T393">-</text:span><text:span text:style-name="T394"> Bundesamt für Migration und Flüchtlinge </text:span><text:span text:style-name="T395">[</text:span><text:span text:style-name="T394">Deutschland</text:span><text:span text:style-name="T395">] </text:span><text:span text:style-name="T396">(</text:span><text:span text:style-name="T391">4.4.2022</text:span><text:span text:style-name="T396">)</text:span><text:span text:style-name="T391">:</text:span><text:span text:style-name="T394">Briefing Notes, </text:span><text:span text:style-name="T397">Südsudan:</text:span><text:span text:style-name="T391"> </text:span><text:span text:style-name="T398">Verständigung zwischen Präsident Kiir und Vizepräsident Machar, </text:span><text:span text:style-name="T399">, </text:span><text:span text:style-name="T400">Quelle liegt in der Staatendokumentation auf</text:span></text:p>
        </text:list-item>
        <text:list-item>
          <text:p text:style-name="P164"><text:span text:style-name="T38">BAMF - Bundesamt für Migration und Flüchtlinge </text:span><text:span text:style-name="T39">[</text:span><text:span text:style-name="T38">Deutschland</text:span><text:span text:style-name="T39">]</text:span><text:span text:style-name="T38"> (</text:span><text:span text:style-name="T39">14.3.2022)</text:span><text:span text:style-name="T38">: Briefing Notes, </text:span><text:a xlink:type="simple" xlink:href="https://www.bamf.de/SharedDocs/Anlagen/DE/Behoerde/Informationszentrum/BriefingNotes/2022/briefingnotes-kw11-2022.pdf?__blob=publicationFile&amp;amp;v=2" text:style-name="Internet_20_link" text:visited-style-name="Visited_20_Internet_20_Link"><text:span text:style-name="T308">https://www.bamf.de/SharedDocs/Anlagen/DE/Behoerde/Informationszentrum/BriefingNotes/2022/briefingnotes-kw11-2022.pdf?__blob=publicationFile&amp;amp;v=2</text:span></text:a><text:span text:style-name="T38">, </text:span><text:span text:style-name="T39">Zugriff 28.4.2022</text:span></text:p>
        </text:list-item>
        <text:list-item>
          <text:p text:style-name="P164"><text:span text:style-name="T104">B</text:span><text:span text:style-name="T105">MEIA - Bundesministerium Europäische und Internationale Angelegenheiten </text:span><text:span text:style-name="T114">[Österreich] </text:span><text:span text:style-name="T117">(</text:span><text:span text:style-name="T118">28.4.2022</text:span><text:span text:style-name="T105">):</text:span><text:span text:style-name="T110"> Südsudan (Republik Südsudan), </text:span><text:span text:style-name="T105">Aktuelle Hinweise, </text:span><text:a xlink:type="simple" xlink:href="https://www.bmeia.gv.at/reise-aufenthalt/reiseinformation/land/suedsudan/" text:style-name="Internet_20_link" text:visited-style-name="Visited_20_Internet_20_Link"><text:span text:style-name="T520">https://www.bmeia.gv.at/reise-aufenthalt/reiseinformation/land/suedsudan/</text:span></text:a><text:span text:style-name="T105">, Zugriff <text:s/></text:span><text:span text:style-name="T118">28.4.2022</text:span></text:p>
        </text:list-item>
        <text:list-item>
          <text:p text:style-name="P112"><text:span text:style-name="T94">CIA - Cou</text:span><text:span text:style-name="T95">n</text:span><text:span text:style-name="T94">try Intelligence Agency</text:span><text:span text:style-name="T96"> [USA]</text:span><text:span text:style-name="T94"> </text:span><text:span text:style-name="T96">(</text:span><text:span text:style-name="T97">19</text:span><text:span text:style-name="T98">.</text:span><text:span text:style-name="T97">4</text:span><text:span text:style-name="T96">.202</text:span><text:span text:style-name="T97">2</text:span><text:span text:style-name="T96">): The World Factbook - South Sudan, </text:span><text:a xlink:type="simple" xlink:href="https://www.cia.gov/the-world-factbook/countries/south-sudan/#people-and-society" text:style-name="Internet_20_link" text:visited-style-name="Visited_20_Internet_20_Link"><text:span text:style-name="T99">https://www.cia.gov/the-world-factbook/countries/south-sudan/#people-and-society</text:span></text:a><text:span text:style-name="T96">, </text:span><text:span text:style-name="T100">Zugriff </text:span><text:span text:style-name="T97">26</text:span><text:span text:style-name="T100">.</text:span><text:span text:style-name="T97">4</text:span><text:span text:style-name="T100">.202</text:span><text:span text:style-name="T97">2</text:span></text:p>
        </text:list-item>
        <text:list-item>
          <text:p text:style-name="P113"><text:span text:style-name="T99">EDA - Schweizerische Eidgenössisches Departement für auswärtige Angelegenheiten</text:span><text:span text:style-name="T100"> [</text:span><text:span text:style-name="T101">Schweiz</text:span><text:span text:style-name="T100">]</text:span><text:span text:style-name="T99"> (</text:span><text:span text:style-name="T102">28.4.2022</text:span><text:span text:style-name="T99">): </text:span><text:span text:style-name="T93">Reisehinweise für den Südsudan, </text:span><text:a xlink:type="simple" xlink:href="https://www.eda.admin.ch/eda/de/home/vertretungen-und-reisehinweise/suedsudan/reisehinweise-fuerdensuedsudan.html" text:style-name="Internet_20_link" text:visited-style-name="Visited_20_Internet_20_Link"><text:span text:style-name="T516">https://www.eda.admin.ch/eda/de/home/vertretungen-und-reisehinweise/suedsudan/reisehinweise-fuerdensuedsudan.html</text:span></text:a><text:span text:style-name="T93">, </text:span><text:span text:style-name="T99">Zugriff <text:s/></text:span><text:span text:style-name="T102">28.4.2022</text:span></text:p>
        </text:list-item>
        <text:list-item>
          <text:p text:style-name="P141"><text:span text:style-name="T498">F</text:span><text:span text:style-name="T499">D - France Diplomatie [France] (</text:span><text:span text:style-name="T498">28.4.2022</text:span><text:span text:style-name="T499">): Conseils aux Voyageurs, </text:span><text:span text:style-name="T103">Soudan du Sud</text:span><text:span text:style-name="T499">, Sécurité, </text:span><text:a xlink:type="simple" xlink:href="https://www.diplomatie.gouv.fr/fr/conseils-aux-voyageurs/conseils-par-pays-destination/soudan-du-sud/#securite" text:style-name="Internet_20_link" text:visited-style-name="Visited_20_Internet_20_Link">https://www.diplomatie.gouv.fr/fr/conseils-aux-voyageurs/conseils-par-pays-destination/soudan-du-sud/#securite</text:a><text:span text:style-name="T499">, Zugriff 28.4.2022</text:span></text:p>
        </text:list-item>
        <text:list-item>
          <text:p text:style-name="P164"><text:span text:style-name="T276">H</text:span><text:span text:style-name="T277">RW -</text:span><text:span text:style-name="T356"> Human Rights Watch </text:span><text:span text:style-name="T357">(13.1.2022)</text:span><text:span text:style-name="T356">: World Report 2022 - South Sudan, </text:span><text:a xlink:type="simple" xlink:href="https://www.ecoi.net/en/document/2066494.html" text:style-name="Internet_20_link" text:visited-style-name="Visited_20_Internet_20_Link"><text:span text:style-name="T201">https://www.ecoi.net/en/document/2066494.html</text:span></text:a><text:span text:style-name="T496">, Zugriff 28.4.2022</text:span></text:p>
        </text:list-item>
        <text:list-item>
          <text:p text:style-name="P164"><text:span text:style-name="T497">RW - </text:span><text:span text:style-name="T496">ReliefWeb </text:span><text:span text:style-name="T497">(22.3.2022): Attacks on Health Care Bi-Monthly News Brief: 23 February - 08 March 2022,</text:span><text:a xlink:type="simple" xlink:href="https://reliefweb.int/sites/reliefweb.int/files/resources/23-February-09-March-2022-Attacks-on-Health-Care-Bi-Monthly-News-Brief.pdf" text:style-name="Internet_20_link" text:visited-style-name="Visited_20_Internet_20_Link"><text:span text:style-name="T201">https://reliefweb.int/sites/reliefweb.int/files/resources/23-February-09-March-2022-Attacks-on-Health-Care-Bi-Monthly-News-Brief.pdf</text:span></text:a><text:span text:style-name="T497">, Zugriff 28.4.2022</text:span></text:p>
        </text:list-item>
        <text:list-item>
          <text:p text:style-name="P164"><text:soft-page-break/><text:span text:style-name="T497">RW - ReliefWeb (16.3.2022): Aid in Danger Bi-Monthly News Brief 26 January - 08 February 2022, </text:span><text:a xlink:type="simple" xlink:href="https://reliefweb.int/sites/reliefweb.int/files/resources/26-January-8-February-2022-Aid-in-Danger-Bi-Monthly-News-Brief.pdf" text:style-name="Internet_20_link" text:visited-style-name="Visited_20_Internet_20_Link"><text:span text:style-name="T201">https://reliefweb.int/sites/reliefweb.int/files/resources/26-January-8-February-2022-Aid-in-Danger-Bi-Monthly-News-Brief.pdf</text:span></text:a><text:span text:style-name="T497">, Zugriff 28.4.2022</text:span></text:p>
        </text:list-item>
        <text:list-item>
          <text:p text:style-name="P117"><text:span text:style-name="T353">UNNS - UN News Service in All Africa (25.4.2022): </text:span><text:span text:style-name="T319">South Sudan: UN Condemns 'Horrific' Surge of Violence in South Sudan, </text:span><text:a xlink:type="simple" xlink:href="https://allafrica.com/search/advanced.html?q=south+sudan&amp;g=all&amp;p=&amp;c=&amp;st=3&amp;di=1&amp;sd=19961017&amp;ed=20220428&amp;submit=Search" text:style-name="Internet_20_link" text:visited-style-name="Visited_20_Internet_20_Link">https://allafrica.com/search/advanced.html?q=south+sudan&amp;g=all&amp;p=&amp;c=&amp;st=3&amp;di=1&amp;sd=19961017&amp;ed=20220428&amp;submit=Search</text:a><text:span text:style-name="T353">, Zugriff 28.4.2022</text:span></text:p>
        </text:list-item>
        <text:list-item>
          <text:p text:style-name="P105"><text:span text:style-name="T475">USDOS - US Department of State </text:span><text:span text:style-name="T476">[USA] (</text:span><text:span text:style-name="T477">12</text:span><text:span text:style-name="T476">.</text:span><text:span text:style-name="T477">4</text:span><text:span text:style-name="T476">.202</text:span><text:span text:style-name="T477">2</text:span><text:span text:style-name="T476">)</text:span><text:span text:style-name="T475">: 202</text:span><text:span text:style-name="T477">1</text:span><text:span text:style-name="T475"> Country Report on Human Rights Practices: South Sudan, </text:span><text:a xlink:type="simple" xlink:href="https://www.ecoi.net/en/document/2071154.html" text:style-name="Internet_20_link" text:visited-style-name="Visited_20_Internet_20_Link"><text:span text:style-name="T521">https://www.ecoi.net/en/document/2071154.html</text:span></text:a><text:span text:style-name="T475">, </text:span><text:span text:style-name="T478">Zugriff </text:span><text:span text:style-name="T479">27</text:span><text:span text:style-name="T480">.</text:span><text:span text:style-name="T481">4</text:span><text:span text:style-name="T480">.202</text:span><text:span text:style-name="T481">2</text:span></text:p>
        </text:list-item>
      </text:list>
      <text:h text:style-name="P96" text:outline-level="1"><text:bookmark-start text:name="__RefHeading___Toc28323_2332640943"/>COVID-19<text:bookmark-end text:name="__RefHeading___Toc28323_2332640943"/></text:h>
      <text:p text:style-name="P28"><text:span text:style-name="T68">Der Südsudan </text:span><text:span text:style-name="T418">wird</text:span><text:span text:style-name="T68"> als Risikogebiet eingestuft </text:span><text:span text:style-name="T70">(AA </text:span><text:span text:style-name="T184">7</text:span><text:span text:style-name="T185">.</text:span><text:span text:style-name="T184">7</text:span><text:span text:style-name="T185">.2021</text:span><text:span text:style-name="T70">)</text:span><text:span text:style-name="T68">. </text:span><text:span text:style-name="T70">Das österreichische Außenministerium hat eine Reisewarnung für das ganze Land ausgesprochen (BMEIA </text:span><text:span text:style-name="T184">7</text:span><text:span text:style-name="T185">.</text:span><text:span text:style-name="T184">7</text:span><text:span text:style-name="T185">.2021</text:span><text:span text:style-name="T70">). </text:span><text:span text:style-name="T68">Durch die Ausbreitung von COVID-19, kommt es weiterhin zu Einschränkungen im internationale</text:span><text:span text:style-name="T419">n</text:span><text:span text:style-name="T68"> Luft- und Reiseverkehr </text:span><text:span text:style-name="T419">sowie zu</text:span><text:span text:style-name="T68"> Beeinträchtigungen des öffentlichen Lebens. </text:span><text:span text:style-name="T225">Weiters ist die Einreise nur für Personen möglich, die über ein gültiges Visum verfügen und einen triftigen Reisegrund haben. Zudem muss ein negatives PCR-Testergebnis bei der Einreise in Papierform mit Stempel und Unterschrift des ausstellenden Labors vorgelegt werden. Der Test darf bei Ankunft nicht älter als 96 Stunden sein </text:span><text:span text:style-name="T199">(AA </text:span><text:span text:style-name="T184">7</text:span><text:span text:style-name="T185">.</text:span><text:span text:style-name="T184">7</text:span><text:span text:style-name="T185">.2021</text:span><text:span text:style-name="T199">)</text:span><text:span text:style-name="T225">. Abweichend von dieser Regelung verlangen einige Fluggesellschaften die Vorlage eines PCR-Testergebnisses, das nicht älter als 72 Stunden sein darf </text:span><text:span text:style-name="T199">AA </text:span><text:span text:style-name="T184">7</text:span><text:span text:style-name="T185">.</text:span><text:span text:style-name="T184">7</text:span><text:span text:style-name="T185">.2021; </text:span><text:span text:style-name="T186">vgl. FD </text:span><text:span text:style-name="T184">7</text:span><text:span text:style-name="T185">.</text:span><text:span text:style-name="T184">7</text:span><text:span text:style-name="T185">.2021</text:span><text:span text:style-name="T199">)</text:span><text:span text:style-name="T225">. Nach Einreise ist eine verpflichtende 10-tägige Selbstquarantäne einzuhalten. Die Gesundheitsbehörden können auch eine Unterbringung in einem Hotel oder einer staatlichen Einrichtung auf Kosten des Reisenden anordnen. Nach dem siebten Tag kann die Quarantäne durch ein negatives PCR-Testergebnis verkürzt werden </text:span><text:span text:style-name="T70">(AA </text:span><text:span text:style-name="T184">7</text:span><text:span text:style-name="T185">.</text:span><text:span text:style-name="T184">7</text:span><text:span text:style-name="T185">.2021</text:span><text:span text:style-name="T70">)</text:span><text:span text:style-name="T225">.</text:span> <text:span text:style-name="T69">Es besteht eine landesweite nächtliche Ausgangsbeschränkung von 22 bis 6 Uhr </text:span><text:span text:style-name="T70">(AA </text:span><text:span text:style-name="T184">7</text:span><text:span text:style-name="T185">.</text:span><text:span text:style-name="T184">7</text:span><text:span text:style-name="T185">.2021</text:span><text:span text:style-name="T70">; vgl. FD </text:span><text:span text:style-name="T184">7</text:span><text:span text:style-name="T185">.</text:span><text:span text:style-name="T184">7</text:span><text:span text:style-name="T185">.2021</text:span><text:span text:style-name="T70">). </text:span><text:span text:style-name="T420">Diese</text:span><text:span text:style-name="T69"> wird von Sicherheitskräften kontrolliert. Es besteht Maskenpflicht in Geschäften, Behörden sowie im öffentlichen</text:span><text:span text:style-name="T68"> </text:span><text:span text:style-name="T69">Nahverkehr. In der Pr</text:span><text:span text:style-name="T70">axis wird diese Pflicht aber oft nicht eingehalten. </text:span>Bei internationalen Flügen und am Flughafen besteht Maskenpflicht<text:span text:style-name="T69"> </text:span>(<text:span text:style-name="T198">AA </text:span><text:span text:style-name="T184">7</text:span><text:span text:style-name="T185">.</text:span><text:span text:style-name="T184">7</text:span><text:span text:style-name="T185">.2021</text:span>). <text:s/></text:p>
      <text:p text:style-name="P62">Quellen:</text:p>
      <text:list xml:id="list112752757190610" text:continue-numbering="true" text:style-name="WWNum2">
        <text:list-item>
          <text:p text:style-name="P118"><text:span text:style-name="T320">AA - Auswärtiges Amt [Deutschland] (</text:span><text:span text:style-name="T321">7</text:span><text:span text:style-name="T320">.</text:span><text:span text:style-name="T321">7</text:span><text:span text:style-name="T320">.2021): Südsudan: Reise- und Sicherheitshinweise (Reisewarnung und COVID-19-bedingte Reisewarnung), </text:span><text:a xlink:type="simple" xlink:href="https://www.auswaertiges-amt.de/de/aussenpolitik/laender/suedsudan-node/suedsudansicherheit/244250" text:style-name="Internet_20_link" text:visited-style-name="Visited_20_Internet_20_Link"><text:span text:style-name="T319">https://www.auswaertiges-amt.de/de/aussenpolitik/laender/suedsudan-node/suedsudansicherheit/244250</text:span></text:a><text:span text:style-name="T320">, Zugriff <text:s/></text:span><text:span text:style-name="T321">7</text:span><text:span text:style-name="T320">.</text:span><text:span text:style-name="T321">7</text:span><text:span text:style-name="T320">.2021</text:span></text:p>
        </text:list-item>
        <text:list-item>
          <text:p text:style-name="P165"><text:span text:style-name="T247">B</text:span><text:span text:style-name="T248">MEIA - Bundesministerium Europäische und Internationale Angelegenheiten </text:span><text:span text:style-name="T249">[Österreich] </text:span><text:span text:style-name="T248">(</text:span><text:span text:style-name="T250">7</text:span><text:span text:style-name="T247">.</text:span><text:span text:style-name="T250">7</text:span><text:span text:style-name="T247">.2021</text:span><text:span text:style-name="T248">):</text:span><text:span text:style-name="T278"> Südsudan (Republik Südsudan), </text:span><text:span text:style-name="T282">Aktuelle Hinweise, </text:span><text:a xlink:type="simple" xlink:href="https://www.bmeia.gv.at/reise-aufenthalt/reiseinformation/land/suedsudan/" text:style-name="Internet_20_link" text:visited-style-name="Visited_20_Internet_20_Link"><text:span text:style-name="T282">https://www.bmeia.gv.at/reise-aufenthalt/reiseinformation/land/suedsudan/</text:span></text:a><text:span text:style-name="T282">, Zugriff </text:span><text:span text:style-name="T250">7</text:span><text:span text:style-name="T247">.</text:span><text:span text:style-name="T250">7</text:span><text:span text:style-name="T247">.2021</text:span><text:span text:style-name="T278"> </text:span></text:p>
        </text:list-item>
        <text:list-item>
          <text:p text:style-name="P143"><text:span text:style-name="T319">FD - France Diplomatie </text:span><text:span text:style-name="T343">[Frankreich] </text:span><text:span text:style-name="T319">(</text:span><text:span text:style-name="T321">7</text:span><text:span text:style-name="T320">.</text:span><text:span text:style-name="T321">7</text:span><text:span text:style-name="T320">.2021</text:span><text:span text:style-name="T319">): Dèrniere minute - Infection pulmonaire - Cornavirus Covid-19, </text:span><text:a xlink:type="simple" xlink:href="https://www.diplomatie.gouv.fr/fr/conseils-aux-voyageurs/conseils-par-pays-destination/soudan-du-sud/" text:style-name="Internet_20_link" text:visited-style-name="Visited_20_Internet_20_Link"><text:span text:style-name="T319">https://www.diplomatie.gouv.fr/fr/conseils-aux-voyageurs/conseils-par-pays-destination/soudan-du-sud/</text:span></text:a><text:span text:style-name="T319">, Zugriff </text:span><text:span text:style-name="T321">7</text:span><text:span text:style-name="T320">.</text:span><text:span text:style-name="T321">7</text:span><text:span text:style-name="T320">.2021</text:span><text:span text:style-name="T319"> </text:span></text:p>
        </text:list-item>
      </text:list>
      <text:h text:style-name="P97" text:outline-level="1"><text:bookmark-start text:name="__RefHeading___Toc3604_297596519"/>Politische Lage<text:bookmark-end text:name="__RefHeading___Toc3604_297596519"/></text:h>
      <text:p text:style-name="P12">Der Südsudan ist eine Republik, die <text:span text:style-name="T421">gegenwärtig von</text:span> einer Übergangsregierung <text:span text:style-name="T421">reg</text:span><text:span text:style-name="T468">i</text:span><text:span text:style-name="T421">ert wird</text:span>, die gemäß den Bedingungen der im August 2015 und September 2018 unterzeichneten Friedensabkommen gebildet wurde. Staatsoberhaupt und Regierungschef ist Präsident Salva Kiir Mayardit, dessen Autorität sich aus seiner Wahl 2010 zum Präsidenten der damals halbautonomen Region Südsudan innerhalb der Republik Sudan ableitet. Das Referendum von 2011 über die Selbstbestimmung der Südsudanesen, bei dem sich 98 Prozent der Wähler für die Abspaltung vom <text:soft-page-break/>Sudan entschieden, wurde von internationalen Beobachtern als frei und fair bewertet. Seitdem w<text:span text:style-name="T422">u</text:span>rden alle Regierungspositionen nicht mehr gewählt sondern ernannt (<text:span text:style-name="T226">USDOS 30.3.2021</text:span>).</text:p>
      <text:p text:style-name="P25">Im Jahr 2013 <text:span text:style-name="T423">entwickelte sich</text:span> ein Machtkampf innerhalb der Regierungspartei <text:span text:style-name="T423">(</text:span>Sudan People's Liberation Movement<text:span text:style-name="T423">)</text:span> <text:span text:style-name="T423">zu</text:span> eine<text:span text:style-name="T423">m</text:span> bewaffneten Konflikt. Präsident Salva Kiir beschuldigte den damaligen ersten Vizepräsidenten, Riek Machar Teny, einen Putsch geplant zu haben. Die beiden Führer appellierten an ihre jeweiligen ethnischen Gemeinschaften, und der Konflikt weitete sich aus. Die Parteien unterzeichneten mehrere Waffenstillstandsvereinbarungen, die in dem Friedensabkommen von 2015 gipfelten. Der Waffenstillstand hielt im Allgemeinen von August 2015 bis Juli 2016, als die Kämpfe in Juba <text:span text:style-name="T423">wieder </text:span>ausbrachen und sich schließlich auf den Rest des Landes ausweiteten. Die wichtigsten Kriegsparteien unterzeichneten 2018 ein „wiederbelebtes“ Friedensabkommen, <text:span text:style-name="T437">das sogenannte Revitalized Agreement on the </text:span>Resolution of the Conflict in South Sudan <text:span text:style-name="T437">(</text:span>R-ARCSS), das bis Mitte September <text:span text:style-name="T426">2020 </text:span>hielt. Die Kämpfe zwischen den Regierungstruppen und anderen Gruppen, die das Friedensabkommen nicht unterzeichnet haben, wurden in der Region Greater Equatoria fortgesetzt. Die subnationale Gewalt, die oft als „interkommunal“ bezeichnet wird, aber häufig politische Ursachen hat, hielt ebenfalls an - insbesondere in den Bundesstaaten Jonglei und Warrap (<text:span text:style-name="T226">USDOS 30.3.2021; </text:span><text:span text:style-name="T437">vgl. AA 25.3.2021</text:span>). </text:p>
      <text:p text:style-name="P13"><text:span text:style-name="T424">Wahlen wurden aufgrund intensiver Gewalt und Unsicherheit ab 2013 mehrmals über mehrere Jahre verschoben. Seitdem hat der Präsident per Dekret lokale Regierungsbeamte und Parlamentarier entlassen und ernannt. 2015 und erneut 2018 verabschiedete der Gesetzgeber Änderungen der Übergangsverfassung, mit denen die Amtszeit des Präsidenten, des nationalen Gesetzgebers und der Staatsversammlungen um drei Jahre verlängert wurde. Das 2018 unterzeichnete Friedensabkommen sah die Verlängerung aller Amtszeiten um drei Jahre Übergangszeit vor</text:span><text:span text:style-name="T208"> (USDOS 30.3.2021).</text:span><text:span text:style-name="T202"> </text:span>Im <text:span text:style-name="T217">Feb</text:span><text:span text:style-name="T218">e</text:span><text:span text:style-name="T217">r</text:span> 2020 begannen die Parteien mit der Bildung der neuen Übergangsregierung der nationalen Einheit, <text:span text:style-name="T217">unter der Führung von Präsident Salva Kiir, mit Riek Machar als erstem Vizepräsidenten und vier weiteren Vizepräsidenten aus Oppositionsgruppen. Die Parteien setzten wichtige Bestimmungen des Friedensabkommens nicht um, darunter Sicherheitsvorkehrungen oder die Einrichtung von Mechanismen zur Rechenschaftspflicht.</text:span> A<text:span text:style-name="T427">uch die</text:span> im Friedensabkommen vereinbart<text:span text:style-name="T427">e</text:span> Frauenquote in der <text:span text:style-name="T427">Regierung</text:span> von 35 <text:span text:style-name="T200">Prozent </text:span><text:span text:style-name="T427">wurde nicht eingehalten</text:span><text:span text:style-name="T213"> (AI 7.4.2021; </text:span><text:span text:style-name="T218">vgl. </text:span><text:span text:style-name="T217">HRW 13.1.2021</text:span><text:span text:style-name="T213">). </text:span></text:p>
      <text:p text:style-name="P50"><text:span text:style-name="T48">Die Regierung, die Sudan People's Liberation Movement/Army in Opposition (SPLA/IO), die National Democratic Front und Gruppen, die das Friedensabkommen von 2018 nicht unterzeichnet hatten, verpflichteten sich im J</text:span><text:span text:style-name="T49">änne</text:span><text:span text:style-name="T48">r 2020 zu einem Waffenstillstand. Dieser Waffenstillstand wurde im April </text:span><text:span text:style-name="T49">2020 </text:span><text:span text:style-name="T48">gebrochen, als die Kämpfe in Yei, Lobonok, Mundri, Maridi und anderen Teilen der Region Äquatoria wieder </text:span><text:span text:style-name="T53">ausbrachen</text:span><text:span text:style-name="T48">. Die Friedensgespräche wurden im Oktober </text:span><text:span text:style-name="T49">2020</text:span><text:span text:style-name="T17"> wieder aufgenommen (HRW 13.1.2021; </text:span><text:span text:style-name="T19">vgl. </text:span><text:span text:style-name="T18">AI 7.4.2021</text:span><text:span text:style-name="T17">)</text:span><text:span text:style-name="T18">, </text:span><text:span text:style-name="T19">wurden jedoch</text:span><text:span text:style-name="T18"> zum Teil durch die Pandemie </text:span><text:soft-page-break/><text:span text:style-name="T18">unterbrochen (AI 7.4.2021). </text:span><text:span text:style-name="T20">Jedenfalls wurde im Oktober 2020 e</text:span><text:span text:style-name="T17">in historisches Abkommen mit mehreren Rebellengruppen wurde unterzeichnet (AN 27.6.2021). </text:span></text:p>
      <text:p text:style-name="P33">Präsident Salva Kiir <text:span text:style-name="T214">löste</text:span> am 8. <text:span text:style-name="T428">Mai</text:span> 2021 das Parlament auf. Dieser Schritt stand im Einklang mit <text:span text:style-name="T429">dem</text:span> Friedensabkommen. Das neue Parlament soll<text:span text:style-name="T411">te</text:span> alsbald gebildet <text:span text:style-name="T411">und</text:span> von 400 auf 550 Mitglieder erweitert werden und Mitglieder aller Parteien des Abkommens umfassen (<text:span text:style-name="T382">BAMF</text:span> 10.5.2021; <text:span text:style-name="T388">vgl. Reuters 9.7.2021</text:span>). <text:span text:style-name="T411">Bereits</text:span> am 10. <text:span text:style-name="T429">Mai</text:span> 2021 beschloss Präsident Kiir ein neues Parlament, das im Einklang mit den Bestimmungen des Friedensabkommens von 2018 steht; <text:span text:style-name="T196">und auch d</text:span>ie Nationalversammlung wurde entsprechend erweitert <text:span text:style-name="T196">(</text:span>B<text:span text:style-name="T382">AMF</text:span> 17.5.2021). Die nächsten Wahlen sieht das R-ARCSS eigentlich für 2022 vor. Dieser Termin wird aber aufgrund der schleppenden Umsetzung des Abkommens wohl nach hinten verschoben werden <text:span text:style-name="T436">(AA 25.3.2021).</text:span></text:p>
      <text:p text:style-name="P33"><text:span text:style-name="T401">Die Gespräche zwischen der Regierung und der Sudan People's Liberation Movement-Nord (SPLM-Nord) in Juba, Südsudan, wurden Mitte Juni </text:span><text:span text:style-name="T402">2021 </text:span><text:span text:style-name="T401">wegen zu diesem Zeitpunkt nicht näher spezifizierten Meinungsverschiedenheiten unterbrochen</text:span><text:span text:style-name="T21"> (AN 27.6.2021).</text:span></text:p>
      <text:p text:style-name="P63">Quellen:</text:p>
      <text:list xml:id="list112750709688433" text:continue-numbering="true" text:style-name="WWNum2">
        <text:list-item>
          <text:p text:style-name="P119"><text:span text:style-name="T319">AA - Auswärtiges Amt </text:span><text:span text:style-name="T322">[</text:span><text:span text:style-name="T319">Deutschland</text:span><text:span text:style-name="T322">] (25.3.2021)</text:span><text:span text:style-name="T319">: Bericht über die asyl- und abschiebungsrelevante Lage in der Republik Südsudan (Stand: Dezember 2020), <text:line-break/></text:span><text:a xlink:type="simple" xlink:href="https://www.ecoi.net/en/file/local/2050124/Auswärtiges_Amt%2C_Bericht_über_die_asyl-_und_abschiebungsrelevante_Lage_in_der_Republik_Südsudan_%28Stand_Dezember_2020%29%2C_25.03.2021.pdf" text:style-name="Internet_20_link" text:visited-style-name="Visited_20_Internet_20_Link"><text:span text:style-name="T319">https://www.ecoi.net/en/file/local/2050124/Ausw%C3%A4rtiges_Amt%2C_Bericht_</text:span></text:a><text:a xlink:type="simple" xlink:href="https://www.ecoi.net/en/file/local/2050124/Auswärtiges_Amt%2C_Bericht_über_die_asyl-_und_abschiebungsrelevante_Lage_in_der_Republik_Südsudan_%28Stand_Dezember_2020%29%2C_25.03.2021.pdf" text:style-name="Internet_20_link" text:visited-style-name="Visited_20_Internet_20_Link"><text:span text:style-name="T319">%C3%Bcber_die_asyl-_und_abschiebungsrelevante_Lage_in_der_Republik_S%C3%Bcdsudan_%28Stand_Dezember_2020%29%2C_25.03.2021.pdf</text:span></text:a><text:span text:style-name="T319">, </text:span><text:span text:style-name="T323">Zugriff 6.5.2021</text:span></text:p>
        </text:list-item>
        <text:list-item>
          <text:p text:style-name="P120"><text:span text:style-name="T323">AI - Amnesty International </text:span><text:span text:style-name="T324">(7.4.2021)</text:span><text:span text:style-name="T323">: Südsudan 2020, </text:span><text:a xlink:type="simple" xlink:href="https://www.ecoi.net/de/dokument/2048821.html" text:style-name="Internet_20_link" text:visited-style-name="Visited_20_Internet_20_Link"><text:span text:style-name="T319">https://www.ecoi.net/de/dokument/2048821.html</text:span></text:a><text:span text:style-name="T323">, </text:span><text:span text:style-name="T324">Zugriff 6.5.2021</text:span></text:p>
        </text:list-item>
        <text:list-item>
          <text:p text:style-name="P166"><text:span text:style-name="T253">A</text:span><text:span text:style-name="T274">N - Africa News (27.6.2021): </text:span><text:span text:style-name="T403">Sudan peace talks stumble over division of powers with Khartoum</text:span><text:span text:style-name="T404">, </text:span><text:a xlink:type="simple" xlink:href="https://www.africanews.com/2021/06/27/sudan-peace-talks-stumble-over-division-of-powers-with-khartoum/" text:style-name="Internet_20_link" text:visited-style-name="Visited_20_Internet_20_Link"><text:span text:style-name="T469">https://www.africanews.com/2021/06/27/sudan-peace-talks-stumble-over-division-of-powers-with-khartoum/</text:span></text:a><text:span text:style-name="T404">, Zugriff 12.7.2021</text:span></text:p>
        </text:list-item>
        <text:list-item>
          <text:p text:style-name="P167"><text:span text:style-name="T107">BAMF - Bundesamt für Migration und Flüchtlinge </text:span><text:span text:style-name="T113">[</text:span><text:span text:style-name="T107">Deutschland</text:span><text:span text:style-name="T113">] </text:span><text:span text:style-name="T107">(1</text:span><text:span text:style-name="T111">7</text:span><text:span text:style-name="T107">.5.2021): Briefing Notes, </text:span><text:span text:style-name="T110">Südsudan: </text:span><text:span text:style-name="T107">Präsident Kiir beschließt neues Parlament, </text:span><text:a xlink:type="simple" xlink:href="https://www.bamf.de/SharedDocs/Anlagen/DE/Behoerde/Informationszentrum/BriefingNotes/2021/briefingnotes-kw20-2021.pdf?__blob=publicationFile&amp;amp;v=2" text:style-name="Internet_20_link" text:visited-style-name="Visited_20_Internet_20_Link">https://www.bamf.de/SharedDocs/Anlagen/DE/Behoerde/Informationszentrum/BriefingNotes/2021/briefingnotes-kw20-2021.pdf?__blob=publicationFile&amp;amp;v=2</text:a><text:span text:style-name="T107">, </text:span><text:span text:style-name="T110">Zugriff 9.7.2021</text:span><text:span text:style-name="T107"> </text:span></text:p>
        </text:list-item>
        <text:list-item>
          <text:p text:style-name="P167"><text:span text:style-name="T107">BAMF - Bundesamt für Migration und Flüchtlinge </text:span><text:span text:style-name="T113">[</text:span><text:span text:style-name="T107">Deutschland</text:span><text:span text:style-name="T113">] </text:span><text:span text:style-name="T107">(1</text:span><text:span text:style-name="T110">0</text:span><text:span text:style-name="T107">.5.2021): Briefing Notes,</text:span><text:span text:style-name="T253"> </text:span><text:span text:style-name="T258">Südsudan: </text:span><text:span text:style-name="T253">Präsident löst Parlament auf, </text:span><text:a xlink:type="simple" xlink:href="https://www.bamf.de/SharedDocs/Anlagen/DE/Behoerde/Informationszentrum/BriefingNotes/2021/briefingnotes-kw19-2021.pdf?__blob=publicationFile&amp;amp;v=2" text:style-name="Internet_20_link" text:visited-style-name="Visited_20_Internet_20_Link"><text:span text:style-name="T65">https://www.bamf.de/SharedDocs/Anlagen/DE/Behoerde/Informationszentrum/BriefingNotes/2021/briefingnotes-kw19-2021.pdf?__blob=publicationFile&amp;amp;v=2</text:span></text:a><text:span text:style-name="T253">, </text:span><text:span text:style-name="T259">Zugriff 9.7.2021</text:span></text:p>
        </text:list-item>
        <text:list-item>
          <text:p text:style-name="P142"><text:span text:style-name="T324">HRW - Human Rights Watch </text:span><text:span text:style-name="T325">(</text:span><text:span text:style-name="T324">13.</text:span><text:span text:style-name="T325">1.</text:span><text:span text:style-name="T324">2021</text:span><text:span text:style-name="T325">)</text:span><text:span text:style-name="T324">: World Report 2021 - South Sudan,</text:span><text:span text:style-name="T325"> </text:span><text:a xlink:type="simple" xlink:href="https://www.ecoi.net/de/dokument/2043727.html" text:style-name="Internet_20_link" text:visited-style-name="Visited_20_Internet_20_Link"><text:span text:style-name="T64">https://www.ecoi.net/de/dokument/2043727.html</text:span></text:a><text:span text:style-name="T324">, </text:span><text:span text:style-name="T323">Zugriff 6.5.2021</text:span></text:p>
        </text:list-item>
        <text:list-item>
          <text:p text:style-name="P168"><text:span text:style-name="T263">Reuters (9.7.2021): Afri</text:span><text:span text:style-name="T275">c</text:span><text:span text:style-name="T263">a: </text:span><text:span text:style-name="T389">Ten years on, South Sudan's leaders say peace is way forward, </text:span><text:a xlink:type="simple" xlink:href="https://www.reuters.com/world/africa/independence-day-south-sudans-kiir-pledges-no-more-war-pope-says-will-visit-2021-07-09/" text:style-name="Internet_20_link" text:visited-style-name="Visited_20_Internet_20_Link"><text:span text:style-name="T64">https://www.reuters.com/world/africa/independence-day-south-sudans-kiir-pledges-no-more-war-pope-says-will-visit-2021-07-09/</text:span></text:a><text:span text:style-name="T251">, </text:span><text:span text:style-name="T263">zugriff 12.7.2021</text:span></text:p>
        </text:list-item>
        <text:list-item>
          <text:p text:style-name="P122"><text:span text:style-name="T319">USDOS - US Department of State </text:span><text:span text:style-name="T322">[USA] (30.3.2021)</text:span><text:span text:style-name="T319">: 2020 Country Report on Human Rights Practices: South Sudan, </text:span><text:a xlink:type="simple" xlink:href="https://www.ecoi.net/en/document/2048131.html" text:style-name="Internet_20_link" text:visited-style-name="Visited_20_Internet_20_Link"><text:span text:style-name="T319">https://www.ecoi.net/en/document/2048131.html</text:span></text:a><text:span text:style-name="T319">, </text:span><text:span text:style-name="T323">Zugriff 6.5.2021</text:span></text:p>
        </text:list-item>
      </text:list>
      <text:h text:style-name="P98" text:outline-level="1"><text:bookmark-start text:name="__RefHeading___Toc4086_297596519"/>Sicherheitslage<text:bookmark-end text:name="__RefHeading___Toc4086_297596519"/></text:h>
      <text:p text:style-name="P24"><text:span text:style-name="T227">Es besteht für das gesamte Land ein erhebliches Sicherheitsrisiko. </text:span><text:span text:style-name="T228">In den meisten Landesteilen kommt es immer wieder zu kriegerischen Auseinandersetzungen, besonders in den Gliedstaaten Western Equatoria, Central Equatoria und Eastern Equatoria, Unity, Jonglei und Upper Nile, wo </text:span><text:soft-page-break/><text:span text:style-name="T228">sich Erdölförderanlagen befinden. Die Lage ist unberechenbar</text:span> <text:span text:style-name="T71">(EDA </text:span><text:span text:style-name="T82">7</text:span><text:span text:style-name="T71">.</text:span><text:span text:style-name="T82">7</text:span><text:span text:style-name="T71">.2021) </text:span><text:span text:style-name="T148">und</text:span><text:span text:style-name="T71"> seit Ausbruch des Bürgerkriegs völlig instabil und von zahllosen bewaffneten Konflikten gekennzeichnet. </text:span>Derzeit kommt es in praktisch allen Provinzen zu bewaffneten Auseinandersetzungen <text:span text:style-name="T71">(BMEIA </text:span><text:span text:style-name="T82">7</text:span><text:span text:style-name="T71">.</text:span><text:span text:style-name="T82">7</text:span><text:span text:style-name="T71">.2021; </text:span><text:span text:style-name="T81">vgl BN 31.5.2021</text:span><text:span text:style-name="T71">), </text:span><text:span text:style-name="T149">z.B. Ende Mai 2021, als b</text:span><text:span text:style-name="T81">ewaffnete aus dem Bundesstaat Unity verschiedene Dörfer i</text:span><text:span text:style-name="T148">m Bundesstaat</text:span><text:span text:style-name="T81"> Warrap an</text:span><text:span text:style-name="T149">griffen</text:span><text:span text:style-name="T81">. </text:span><text:span text:style-name="T149">Dabei</text:span><text:span text:style-name="T81"> wurden </text:span><text:span text:style-name="T149">mindestens 18</text:span><text:span text:style-name="T81"> Menschen getötet. Lokale Politiker fordern eine von der zentralen Regierung gesteuerte landesweite Entwaffnung der Bevölkerung (BN 31.5.2021). </text:span></text:p>
      <text:p text:style-name="P24"><text:span text:style-name="T83">L</text:span><text:span text:style-name="T72">aut französische</text:span><text:span text:style-name="T148">m</text:span><text:span text:style-name="T72"> Außenministerium kann die Gefahr eines terroristischen Angriffs angesichts des regionalen Kontextes nicht völlig ausgeschlossen werden (FD </text:span><text:span text:style-name="T82">7</text:span><text:span text:style-name="T71">.</text:span><text:span text:style-name="T82">7</text:span><text:span text:style-name="T71">.2021</text:span><text:span text:style-name="T72">). </text:span><text:span text:style-name="T73">Außerdem besteht landesweit Minengefahr (EDA </text:span><text:span text:style-name="T82">7</text:span><text:span text:style-name="T71">.</text:span><text:span text:style-name="T82">7</text:span><text:span text:style-name="T71">.2021</text:span><text:span text:style-name="T73">).</text:span></text:p>
      <text:p text:style-name="P63">Quellen:</text:p>
      <text:list xml:id="list112752076555057" text:continue-numbering="true" text:style-name="WWNum2">
        <text:list-item>
          <text:p text:style-name="P123"><text:span text:style-name="T320">AA - Auswärtiges Amt [Deutschland] (</text:span><text:span text:style-name="T85">7</text:span><text:span text:style-name="T86">.</text:span><text:span text:style-name="T85">7</text:span><text:span text:style-name="T86">.2021</text:span><text:span text:style-name="T320">): Südsudan: Reise- und Sicherheitshinweise (Reisewarnung und COVID-19-bedingte <text:s/>Reisewarnung), <text:s/></text:span><text:a xlink:type="simple" xlink:href="https://www.auswaertiges-amt.de/de/aussenpolitik/laender/suedsudan-node/suedsudansicherheit/244250" text:style-name="Internet_20_link" text:visited-style-name="Visited_20_Internet_20_Link"><text:span text:style-name="T319">https://www.auswaertiges-amt.de/de/aussenpolitik/laender/suedsudan-node/suedsudansicherheit/244250</text:span></text:a><text:span text:style-name="T320">, Zugriff <text:s/></text:span><text:span text:style-name="T85">7</text:span><text:span text:style-name="T86">.</text:span><text:span text:style-name="T85">7</text:span><text:span text:style-name="T86">.2021</text:span></text:p>
        </text:list-item>
        <text:list-item>
          <text:p text:style-name="P169"><text:span text:style-name="T104">B</text:span><text:span text:style-name="T105">MEIA - Bundesministerium Europäische und Internationale Angelegenheiten </text:span><text:span text:style-name="T114">[Österreich]</text:span><text:span text:style-name="T105">(</text:span><text:span text:style-name="T106">7</text:span><text:span text:style-name="T105">.</text:span><text:span text:style-name="T106">7</text:span><text:span text:style-name="T105">.2021):</text:span><text:span text:style-name="T119"> Südsudan (Republik Südsudan), </text:span><text:span text:style-name="T120">Aktuelle Hinweise, </text:span><text:a xlink:type="simple" xlink:href="https://www.bmeia.gv.at/reise-aufenthalt/reiseinformation/land/suedsudan/" text:style-name="Internet_20_link" text:visited-style-name="Visited_20_Internet_20_Link"><text:span text:style-name="T120">https://www.bmeia.gv.at/reise-aufenthalt/reiseinformation/land/suedsudan/</text:span></text:a><text:span text:style-name="T120">, Zugriff </text:span><text:span text:style-name="T121">7</text:span><text:span text:style-name="T120">.</text:span><text:span text:style-name="T121">7</text:span><text:span text:style-name="T120">.2021</text:span><text:span text:style-name="T119"> </text:span></text:p>
        </text:list-item>
        <text:list-item>
          <text:p text:style-name="P184"><text:span text:style-name="T74">BAMF - Bundesamt für Migration und Flüchtlinge</text:span><text:span text:style-name="T76"> [Deutschland]</text:span><text:span text:style-name="T74"> (21.</text:span><text:span text:style-name="T75">6.</text:span><text:span text:style-name="T74">2021): Briefing Notes,<text:line-break/></text:span><text:a xlink:type="simple" xlink:href="https://www.bamf.de/SharedDocs/Anlagen/DE/Behoerde/Informationszentrum/BriefingNotes/2021/briefingnotes-kw25-2021.pdf?__blob=publicationFile&amp;amp;v=2" text:style-name="Internet_20_link" text:visited-style-name="Visited_20_Internet_20_Link"><text:span text:style-name="T64">https://www.bamf.de/SharedDocs/Anlagen/DE/Behoerde/Informationszentrum/BriefingNotes/2021/briefingnotes-kw25-2021.pdf?__blob=publicationFile&amp;amp;v=2</text:span></text:a><text:span text:style-name="T74"> , Zugriff 9.</text:span><text:span text:style-name="T75">7.</text:span><text:span text:style-name="T74">2021</text:span></text:p>
        </text:list-item>
        <text:list-item>
          <text:p text:style-name="P169"><text:span text:style-name="T107">BAMF - Bundesamt für Migration und Flüchtlinge</text:span><text:span text:style-name="T104"> [Deutschland]</text:span><text:span text:style-name="T107"> (</text:span><text:span text:style-name="T108">3</text:span><text:span text:style-name="T107">1.5.2021): Briefing Notes, Südsudan: Erneute Kämpfe in Warrap State, </text:span><text:a xlink:type="simple" xlink:href="https://www.bamf.de/SharedDocs/Anlagen/DE/Behoerde/Informationszentrum/BriefingNotes/2021/briefingnotes-kw22-2021.pdf?__blob=publicationFile&amp;amp;v=3" text:style-name="Internet_20_link" text:visited-style-name="Visited_20_Internet_20_Link"><text:span text:style-name="T74">https://www.bamf.de/SharedDocs/Anlagen/DE/Behoerde/Informationszentrum/BriefingNotes/2021/briefingnotes-kw22-2021.pdf?__blob=publicationFile&amp;amp;v=3</text:span></text:a><text:span text:style-name="T107">, </text:span><text:span text:style-name="T110">Zugriff 9.7.2021</text:span></text:p>
        </text:list-item>
        <text:list-item>
          <text:p text:style-name="P124"><text:span text:style-name="T86">EDA - Schweizerische Eidgenössisches Departement für auswärtige Angelegenheiten</text:span><text:span text:style-name="T87"> [</text:span><text:span text:style-name="T88">Schweiz</text:span><text:span text:style-name="T87">]</text:span><text:span text:style-name="T86"> (</text:span><text:span text:style-name="T85">7</text:span><text:span text:style-name="T86">.</text:span><text:span text:style-name="T85">7</text:span><text:span text:style-name="T86">.2021): </text:span><text:span text:style-name="T84">Reisehinweise für den Südsudan, </text:span><text:a xlink:type="simple" xlink:href="https://www.eda.admin.ch/eda/de/home/vertretungen-und-reisehinweise/suedsudan/reisehinweise-fuerdensuedsudan.html" text:style-name="Internet_20_link" text:visited-style-name="Visited_20_Internet_20_Link"><text:span text:style-name="T84">https://www.eda.admin.ch/eda/de/home/vertretungen-und-reisehinweise/suedsudan/reisehinweise-fuerdensuedsudan.html</text:span></text:a><text:span text:style-name="T84">, </text:span><text:span text:style-name="T86">Zugriff <text:s/></text:span><text:span text:style-name="T85">7</text:span><text:span text:style-name="T86">.</text:span><text:span text:style-name="T85">7</text:span><text:span text:style-name="T86">.2021</text:span></text:p>
        </text:list-item>
      </text:list>
      <text:h text:style-name="P102" text:outline-level="2"><text:bookmark-start text:name="__RefHeading___Toc4088_297596519"/>Beziehungen zum Sudan<text:bookmark-end text:name="__RefHeading___Toc4088_297596519"/></text:h>
      <text:p text:style-name="P34">Die Mission der Vereinten Nationen im Südsudan (UNMISS) ist seit 2011 im Land tätig. Die United Nations Interim Security Force for Abyei (UNISFA) operiert seit 2011 in der umstrittenen Region Abyei an der Grenze zwischen <text:span text:style-name="T467">dem </text:span>Sudan und <text:span text:style-name="T467">dem</text:span> Südsudan. <text:span text:style-name="T201">Der Auftrag der UNISFA umfasst die Gewährleistung der Sicherheit, den Schutz der Zivilbevölkerung, die Stärkung der Kapazitäten der Polizei von Abyei, die Minenräumung, die Überwachung des Abzugs der Streitkräfte aus dem Gebiet und die Erleichterung humanitärer Hilfe; im J</text:span><text:span text:style-name="T206">änne</text:span><text:span text:style-name="T201">r 2021 hatte die UNISFA etwa 3.700 Mitarbeiter im Einsatz, darunter etwa 3.200 </text:span><text:span text:style-name="T209">Soldaten</text:span><text:span text:style-name="T201"> (CIA </text:span><text:span text:style-name="T207">7</text:span><text:span text:style-name="T201">.</text:span><text:span text:style-name="T207">7</text:span><text:span text:style-name="T201">.2021).</text:span> Am 11. <text:span text:style-name="T430">Mai</text:span> <text:span text:style-name="T197">20</text:span>21 hat der UN-Sicherheitsrat in der Resolution 2575 das Mandat der <text:span text:style-name="T197">UNISFA bis zum 15. </text:span><text:span text:style-name="T430">November</text:span><text:span text:style-name="T197"> </text:span><text:span text:style-name="T412">20</text:span><text:span text:style-name="T197">21 verlängert. Zugleich wurden die Regierungen des Sudan und </text:span><text:span text:style-name="T467">des</text:span><text:span text:style-name="T197"> Südsudan sowie die lokalen Gemeinden aufgefordert, alle notwendigen Schritte zur effektiven Demilitarisierung des umstrittenen Gebiets Abyei zu unternehmen und mit UNISFA zusammenzuarbeiten (</text:span><text:span text:style-name="T381">BAMF</text:span><text:span text:style-name="T197"> </text:span><text:soft-page-break/><text:span text:style-name="T197">17.5.2021). Medien berichteten, dass seit dem 13. </text:span><text:span text:style-name="T430">Juni</text:span><text:span text:style-name="T197"> </text:span><text:span text:style-name="T381">20</text:span><text:span text:style-name="T197">21 zwischen dem Sudan und dem Südsudan Gespräche über den teils </text:span><text:span text:style-name="T381">umstrittenen Grenzverlauf zwischen beiden Staaten aufgenommen worden s</text:span><text:span text:style-name="T431">ind</text:span><text:span text:style-name="T381">. Die dafür gebildete Joint Border Commission </text:span><text:span text:style-name="T432">spricht von einem</text:span><text:span text:style-name="T381"> grundsätzlichen Austausch der jeweiligen Ansichten über den Grenzverlauf und darauf aufbauende, positiv verlaufende, Gespräche (BAMF 21.6.2021).</text:span></text:p>
      <text:p text:style-name="P14"><text:span text:style-name="T433">Im Rahmen des sudanesischen Konflikts in den Regionen Darfur, Südkordofan und Blauer Nil hat die südsudanesische Regierung immer wieder vermittelt. In der Folge wurde </text:span><text:span text:style-name="T434">im August 2020 zwischen der </text:span><text:span text:style-name="T179">Übergangsregierung </text:span><text:span text:style-name="T434">des Sudan</text:span><text:span text:style-name="T179"> und d</text:span><text:span text:style-name="T434">er</text:span><text:span text:style-name="T179"> Revolutionäre</text:span><text:span text:style-name="T434">n</text:span><text:span text:style-name="T179"> Front – </text:span><text:span text:style-name="T434">einem Bündnis mehrerer Rebellengruppen – in Juba, Südsudan,</text:span><text:span text:style-name="T179"> ein Friedensabkommen unterzeichnet</text:span> <text:span text:style-name="T179">(</text:span><text:span text:style-name="T229">DW 31.8.2020).</text:span></text:p>
      <text:p text:style-name="P63">Quellen:</text:p>
      <text:list xml:id="list112752221713038" text:continue-numbering="true" text:style-name="WWNum2">
        <text:list-item>
          <text:p text:style-name="P185"><text:span text:style-name="T74">BAMF - Bundesamt für Migration und Flüchtlinge </text:span><text:span text:style-name="T75">[</text:span><text:span text:style-name="T74">Deutschland</text:span><text:span text:style-name="T75">] </text:span><text:span text:style-name="T74">(21.</text:span><text:span text:style-name="T75">6.</text:span><text:span text:style-name="T74">2021): Briefing Notes, Sudan / Südsudan, Gespräche über umstrittenen Grenzverlauf:<text:line-break/></text:span><text:a xlink:type="simple" xlink:href="https://www.bamf.de/SharedDocs/Anlagen/DE/Behoerde/Informationszentrum/BriefingNotes/2021/briefingnotes-kw25-2021.pdf?__blob=publicationFile&amp;amp;v=2" text:style-name="Internet_20_link" text:visited-style-name="Visited_20_Internet_20_Link"><text:span text:style-name="T64">https://www.bamf.de/SharedDocs/Anlagen/DE/Behoerde/Informationszentrum/BriefingNotes/2021/briefingnotes-kw25-2021.pdf?__blob=publicationFile&amp;amp;v=2</text:span></text:a><text:span text:style-name="T74"> , Zugriff 9.</text:span><text:span text:style-name="T75">7.</text:span><text:span text:style-name="T74">2021</text:span></text:p>
        </text:list-item>
        <text:list-item>
          <text:p text:style-name="P169"><text:span text:style-name="T107">BAMF - Bundesamt für Migration und Flüchtlinge </text:span><text:span text:style-name="T109">[</text:span><text:span text:style-name="T107">Deutschland</text:span><text:span text:style-name="T109">]</text:span><text:span text:style-name="T107"> (1</text:span><text:span text:style-name="T111">7</text:span><text:span text:style-name="T107">.5.2021): Briefing Notes, </text:span><text:span text:style-name="T112">Sudan/</text:span><text:span text:style-name="T107">Südsudan: UN-Sicherheitsrat verlängert UNISFA-Mandat, </text:span><text:a xlink:type="simple" xlink:href="https://www.bamf.de/SharedDocs/Anlagen/DE/Behoerde/Informationszentrum/BriefingNotes/2021/briefingnotes-kw20-2021.pdf?__blob=publicationFile&amp;amp;v=2" text:style-name="Internet_20_link" text:visited-style-name="Visited_20_Internet_20_Link"><text:span text:style-name="T74">https://www.bamf.de/SharedDocs/Anlagen/DE/Behoerde/Informationszentrum/BriefingNotes/2021/briefingnotes-kw20-2021.pdf?__blob=publicationFile&amp;amp;v=2</text:span></text:a><text:span text:style-name="T107">, </text:span><text:span text:style-name="T110">Zugriff 9.7.2021</text:span></text:p>
        </text:list-item>
        <text:list-item>
          <text:p text:style-name="P144"><text:span text:style-name="T319">CIA - Cou</text:span><text:span text:style-name="T344">n</text:span><text:span text:style-name="T319">try Intelligence Agency </text:span><text:span text:style-name="T345">(</text:span><text:span text:style-name="T346">7</text:span><text:span text:style-name="T319">.</text:span><text:span text:style-name="T346">7</text:span><text:span text:style-name="T319">.2021</text:span><text:span text:style-name="T345">) [USA]: The World Factbook – South Sudan, </text:span><text:a xlink:type="simple" xlink:href="https://www.cia.gov/the-world-factbook/countries/south-sudan/#people-and-society" text:style-name="Internet_20_link" text:visited-style-name="Visited_20_Internet_20_Link"><text:span text:style-name="T345">https://www.cia.gov/the-world-factbook/countries/south-sudan/#people-and-society</text:span></text:a><text:span text:style-name="T345">, Zugriff </text:span><text:span text:style-name="T347">7</text:span><text:span text:style-name="T345">.</text:span><text:span text:style-name="T347">7</text:span><text:span text:style-name="T345">.2021</text:span></text:p>
        </text:list-item>
        <text:list-item>
          <text:p text:style-name="P170"><text:span text:style-name="T266">DW - Deutsche Welle (31.8.2020): </text:span><text:span text:style-name="T278">Friedensabkommen für Sudan unterzeichnet, </text:span><text:a xlink:type="simple" xlink:href="https://www.dw.com/de/friedensabkommen-für-sudan-unterzeichnet/a-54772426" text:style-name="Internet_20_link" text:visited-style-name="Visited_20_Internet_20_Link"><text:span text:style-name="T278">https://www.dw.com/de/friedensabkommen-f%C3%Bcr-sudan-unterzeichnet/a-54772426</text:span></text:a><text:span text:style-name="T266">, Zugriff 14.5.2021</text:span></text:p>
        </text:list-item>
      </text:list>
      <text:h text:style-name="P99" text:outline-level="1"><text:bookmark-start text:name="__RefHeading___Toc4153_297596519"/>Rechtsschutz / Justizwesen<text:bookmark-end text:name="__RefHeading___Toc4153_297596519"/></text:h>
      <text:p text:style-name="P39">Die Übergangverfassung sieht eine unabhängige Justiz vor und erkennt auch Gewohnheitsrecht an (USDOS <text:span text:style-name="T154">30</text:span>.<text:span text:style-name="T154">3</text:span>.20<text:span text:style-name="T154">2</text:span>1). <text:span text:style-name="T413">Das südsudanesische Justizsystem ist ausgesprochen schwach. Das gesamte Land verfügt nur über rund 180 ausgebildete Richter. Neben dem formellen Gesetz bestehen viele traditionelle Rechtsregelungen sowie ein Case Law britischer Prägung. Vor allem auf dem Land spielen die traditionelle Rechtsprechung der „Chiefs“ und das Gewohnheitsrecht weiter eine wichtige Rolle. Das Justizgesetz von 2008 wiederum sieht die Einrichtung von Gerichten auf Bundes-, Landes- und </text:span><text:span text:style-name="T435">Bezirks</text:span><text:span text:style-name="T413">ebene (County) vor; unterhalb der Landesebene existieren aber nur wenige Gerichte; hier dominiert die traditionelle Gerichtsbarkeit der Chiefs, die nach Angaben der Regierung rund 80 Prozent aller Fälle „regeln“. Das R-ARCSS </text:span><text:span text:style-name="T438">(</text:span><text:span text:style-name="T219">Revitalized Agreement on the Resolution of the Conflict in South Sudan</text:span><text:span text:style-name="T438">)</text:span><text:span text:style-name="T219"> </text:span><text:span text:style-name="T413">sieht die Einführung einer Übergangsgerichtsbarkeit vor. UNMISS unterstützt </text:span><text:span text:style-name="T414">den</text:span><text:span text:style-name="T413"> Aufbau von mobilen Gerichten (AA 25.3.2021).</text:span></text:p>
      <text:p text:style-name="P40"><text:soft-page-break/><text:span text:style-name="T221">Die Regierung ergriff </text:span><text:span text:style-name="T220">auch noch </text:span><text:span text:style-name="T221">keine erkennbaren Maßnahmen zur Einrichtung einer </text:span><text:span text:style-name="T438">Wahrheits- und Versöhnungsk</text:span><text:span text:style-name="T221">ommission, einer Stelle für Entschädigung und Wiedergutmachung sowie eines mit internationalen und südsudanesischen Richtern besetzten Gerichtshofs (Hybrid-Gericht). Das von der Afrikanischen Union unterstützte Hybrid-Gericht soll zuständig sein für die Untersuchung und strafrechtliche Verfolgung von völkerrechtlichen Verbrechen und anderen gravierenden Menschenrechtsverletzungen, die seit Dezember 2013 begangen worden sind (AI 7.4.2021). </text:span>Die Unterzeichnung eines Memorandum of Understanding mit der AU <text:span text:style-name="T416">(Afrikanischen Union) </text:span>und die Verabschiedung eines Gesetzes über den Gerichtshof stehen noch aus <text:span text:style-name="T155">(HRW 13.1.2021).</text:span></text:p>
      <text:p text:style-name="P48"><text:span text:style-name="T439">Ein eigenes Gesetz</text:span> sieht vor, dass Verbrechen gegen Zivilisten von zivilen Gerichten verhandelt werden sollen. Dennoch wurden im September <text:span text:style-name="T219">2020 </text:span>26 Soldaten von einem Kriegsgericht der Armee für Verbrechen verurteilt, darunter Vergewaltigungen, Plünderungen, Tötungen und Schikanen seit dem Ausbruch des Konflikts in der Region Yei im Jahr 2016 (HRW 13.1.2021).</text:p>
      <text:p text:style-name="P49">Im Dezember 2019 kündigte d<text:span text:style-name="T440">er</text:span> NSS <text:span text:style-name="T440">[Geheimdienst]</text:span> die Einrichtung eines Sondertribunals an, das <text:span text:style-name="T440">Prozesse gegen</text:span> Offiziere wegen Verbrechen gegen den Staat und Übergriffen auf Zivilisten <text:span text:style-name="T440">führen</text:span> soll. Bisher <text:span text:style-name="T415">wurde</text:span> nur ein Offizier wegen der Tötung eines Kollegen vor Gericht gestellt (HRW 13.1.2021).</text:p>
      <text:p text:style-name="P63">Quellen:</text:p>
      <text:list xml:id="list112751667874927" text:continue-numbering="true" text:style-name="WWNum2">
        <text:list-item>
          <text:p text:style-name="P125"><text:span text:style-name="T319">AA - Auswärtiges Amt </text:span><text:span text:style-name="T322">[</text:span><text:span text:style-name="T319">Deutschland</text:span><text:span text:style-name="T322">] (25.3.2021)</text:span><text:span text:style-name="T319">: Bericht über die asyl- und abschiebungsrelevante Lage in der Republik Südsudan (Stand: Dezember 2020), <text:line-break/></text:span><text:a xlink:type="simple" xlink:href="https://www.ecoi.net/en/file/local/2050124/Auswärtiges_Amt%2C_Bericht_über_die_asyl-_und_abschiebungsrelevante_Lage_in_der_Republik_Südsudan_%28Stand_Dezember_2020%29%2C_25.03.2021.pdf" text:style-name="Internet_20_link" text:visited-style-name="Visited_20_Internet_20_Link"><text:span text:style-name="T319">https://www.ecoi.net/en/file/local/2050124/Ausw%C3%A4rtiges_Amt%2C_Bericht_%C3%Bcber_die_asyl-_und_abschiebungsrelevante_Lage_in_der_Republik_S%C3%Bcdsudan_%28Stand_Dezember_2020%29%2C_25.03.2021.pdf</text:span></text:a><text:span text:style-name="T319">, </text:span><text:span text:style-name="T323">Zugriff 6.5.2021</text:span></text:p>
        </text:list-item>
        <text:list-item>
          <text:p text:style-name="P126"><text:span text:style-name="T323">AI - Amnesty International </text:span><text:span text:style-name="T326">(7.4.2021)</text:span><text:span text:style-name="T323">: Südsudan 2020, </text:span><text:a xlink:type="simple" xlink:href="https://www.ecoi.net/de/dokument/2048821.html" text:style-name="Internet_20_link" text:visited-style-name="Visited_20_Internet_20_Link"><text:span text:style-name="T319">https://www.ecoi.net/de/dokument/2048821.html</text:span></text:a><text:span text:style-name="T323">, </text:span><text:span text:style-name="T326">Zugriff 6.5.2021</text:span></text:p>
        </text:list-item>
        <text:list-item>
          <text:p text:style-name="P171"><text:span text:style-name="T251">H</text:span><text:span text:style-name="T252">RW - Human Rights Watch (13.1.2021)</text:span><text:span text:style-name="T278">: World Report 2021 - South Sudan,<text:line-break/></text:span><text:a xlink:type="simple" xlink:href="https://www.ecoi.net/de/dokument/2043727.html" text:style-name="Internet_20_link" text:visited-style-name="Visited_20_Internet_20_Link"><text:span text:style-name="T278">https://www.ecoi.net/de/dokument/2043727.html</text:span></text:a><text:span text:style-name="T278">, </text:span><text:span text:style-name="T279">Zugriff 6.5.2021</text:span></text:p>
        </text:list-item>
        <text:list-item>
          <text:p text:style-name="P126"><text:span text:style-name="T319">USDOS - US Department of State </text:span><text:span text:style-name="T322">[USA] (30.3.2021)</text:span><text:span text:style-name="T319">: 2020 Country Report on Human Rights Practices: South Sudan, </text:span><text:a xlink:type="simple" xlink:href="https://www.ecoi.net/en/document/2048131.html" text:style-name="Internet_20_link" text:visited-style-name="Visited_20_Internet_20_Link"><text:span text:style-name="T319">https://www.ecoi.net/en/document/2048131.html</text:span></text:a><text:span text:style-name="T319">, </text:span><text:span text:style-name="T323">Zugriff 6.5.2021</text:span></text:p>
        </text:list-item>
      </text:list>
      <text:h text:style-name="P100" text:outline-level="1"><text:bookmark-start text:name="__RefHeading___Toc4155_297596519"/>Sicherheitsbehörden<text:bookmark-end text:name="__RefHeading___Toc4155_297596519"/></text:h>
      <text:p text:style-name="P51"><text:span text:style-name="T46">D</text:span><text:span text:style-name="T54">as</text:span><text:span text:style-name="T46"> South Sudan National Police Service (SSNPS) untersteh</text:span><text:span text:style-name="T54">t</text:span><text:span text:style-name="T46"> dem Innenministerium und </text:span><text:span text:style-name="T54">ist </text:span><text:span text:style-name="T46">für den Vollzug der Gesetze und die Aufrechterhaltung der öffentlichen Ordnung innerhalb des Staates </text:span><text:span text:style-name="T54">verantwortlich</text:span><text:span text:style-name="T46">. Die South Sudanese People's Defense Forces </text:span><text:span text:style-name="T405">(SSPDF) </text:span><text:span text:style-name="T46">sind für die Sicherheit im ganzen Land zuständig und unterstehen dem Ministerium für Verteidigung und Veteranenangelegenheiten. Das Internal Security Bureau des Nationalen Sicherheitsdienstes </text:span><text:span text:style-name="T52">(NSS)</text:span><text:span text:style-name="T46">, das dem Ministerium für Nationale Sicherheit untersteht, hat Verhaftungsbefugnisse </text:span><text:span text:style-name="T51">in</text:span><text:span text:style-name="T46"> Fälle</text:span><text:span text:style-name="T51">n </text:span><text:span text:style-name="T46">der nationalen Sicherheit, operiert aber weit über seine gesetzlichen Befugnisse hinaus (</text:span><text:span text:style-name="T50">USDOS 30.3.2021</text:span><text:span text:style-name="T46">). Die südsudanesische Polizei (SSNPS) besteht mehrheitlich aus früheren Soldaten der </text:span><text:span text:style-name="T50">Befreiungsarmee SPLA. Die Reform der SSNPS kommt nicht voran. Korruption und </text:span><text:soft-page-break/><text:span text:style-name="T50">Fehlverhalten von Polizisten sind an der Tagesordnung; die Polizisten sind überwiegend Analphabeten </text:span><text:span text:style-name="T52">(AA 25.3.2021). </text:span><text:span text:style-name="T46">Zahlreiche irreguläre Kräfte, darunter vom N</text:span><text:span text:style-name="T55">SS</text:span><text:span text:style-name="T46"> betriebene Milizen, operieren mit offizielle</text:span><text:span text:style-name="T56">r Billigung</text:span><text:span text:style-name="T46">. D</text:span><text:span text:style-name="T57">en</text:span><text:span text:style-name="T46"> zivilen Behörden </text:span><text:span text:style-name="T57">gelingt es nicht</text:span><text:span text:style-name="T46">, eine wirksame Kontrolle über die Sicherheitskräfte aufrechtzuerhalten (</text:span><text:span text:style-name="T50">USDOS 30.3.2021</text:span><text:span text:style-name="T46">). </text:span><text:span text:style-name="T52">Es kommt zu</text:span><text:span text:style-name="T46"> schwere</text:span><text:span text:style-name="T52">n</text:span><text:span text:style-name="T46"> Fälle von Missbrauch </text:span><text:span text:style-name="T52">und </text:span><text:span text:style-name="T50">massive</text:span><text:span text:style-name="T52">n</text:span><text:span text:style-name="T50"> Menschenrechtsverletzungen durch die SSPDF/SPLA. 2020 wurden wiederholt Armeeangehörige von Militärgerichten wegen Vergewaltigung und sexueller Nötigung zu langjährigen Haftstrafen verurteilt. Die Urteile sind noch nicht rechtskräftig (AA 25.3.2021).</text:span><text:span text:style-name="T46"> Trotz vereinzelter Beispiele für die Verfolgung dieser Verbrechen war Straflosigkeit weit verbreitet und blieb ein großes Problem (</text:span><text:span text:style-name="T50">USDOS 30.3.2021</text:span><text:span text:style-name="T46">).</text:span></text:p>
      <text:p text:style-name="P15"><text:span text:style-name="T216">Die Parteien des Friedensabkommens</text:span><text:span text:style-name="T213"> </text:span><text:span text:style-name="T216">(2018) </text:span><text:span text:style-name="T213">hatten es auch versäumt, wichtige Gesetze wie das Gesetz zum N</text:span><text:span text:style-name="T441">SS</text:span><text:span text:style-name="T213"> von 2014 zu ändern. Die Bemühungen um eine Reform des Sicherheitssektors waren nicht erfolgreich, auch weil der NSS - die am besten ausgerüstete Sicherheits</text:span><text:span text:style-name="T441">behörde</text:span><text:span text:style-name="T213"> des Landes und ein wichtiger Akteur der Repression - aus dem Prozess </text:span><text:span text:style-name="T441">ausgespart blieb</text:span><text:span text:style-name="T213"> (AI 7.4.2021). </text:span></text:p>
      <text:p text:style-name="P63">Quellen:</text:p>
      <text:list xml:id="list112752149441067" text:continue-numbering="true" text:style-name="WWNum2">
        <text:list-item>
          <text:p text:style-name="P127"><text:span text:style-name="T319">AA - Auswärtiges Amt </text:span><text:span text:style-name="T322">[</text:span><text:span text:style-name="T319">Deutschland</text:span><text:span text:style-name="T322">] (25.3.2021)</text:span><text:span text:style-name="T319">: Bericht über die asyl- und abschiebungsrelevante Lage in der Republik Südsudan (Stand: Dezember 2020), <text:line-break/></text:span><text:a xlink:type="simple" xlink:href="https://www.ecoi.net/en/file/local/2050124/Auswärtiges_Amt%2C_Bericht_über_die_asyl-_und_abschiebungsrelevante_Lage_in_der_Republik_Südsudan_%28Stand_Dezember_2020%29%2C_25.03.2021.pdf" text:style-name="Internet_20_link" text:visited-style-name="Visited_20_Internet_20_Link"><text:span text:style-name="T319">https://www.ecoi.net/en/file/local/2050124/Ausw%C3%A4rtiges_Amt%2C_Bericht_%C3%Bcber_die_asyl-_und_abschiebungsrelevante_Lage_in_der_Republik_S%C3%Bcdsudan_%28Stand_Dezember_2020%29%2C_25.03.2021.pdf</text:span></text:a><text:span text:style-name="T319">, </text:span><text:span text:style-name="T323">Zugriff 6.5.2021</text:span></text:p>
        </text:list-item>
        <text:list-item>
          <text:p text:style-name="P128"><text:span text:style-name="T323">AI - Amnesty International </text:span><text:span text:style-name="T326">(7.4.2021)</text:span><text:span text:style-name="T323">: Südsudan 2020, </text:span><text:a xlink:type="simple" xlink:href="https://www.ecoi.net/de/dokument/2048821.html" text:style-name="Internet_20_link" text:visited-style-name="Visited_20_Internet_20_Link"><text:span text:style-name="T64">https://www.ecoi.net/de/dokument/2048821.html</text:span></text:a><text:span text:style-name="T323">, </text:span><text:span text:style-name="T326">Zugriff 6.5.2021</text:span></text:p>
        </text:list-item>
        <text:list-item>
          <text:p text:style-name="P145"><text:span text:style-name="T319">USDOS - US Department of State </text:span><text:span text:style-name="T322">[USA] (30.3.2021)</text:span><text:span text:style-name="T319">: 2020 Country Report on Human Rights Practices: South Sudan, </text:span><text:a xlink:type="simple" xlink:href="https://www.ecoi.net/en/document/2048131.html" text:style-name="Internet_20_link" text:visited-style-name="Visited_20_Internet_20_Link"><text:span text:style-name="T319">https://www.ecoi.net/en/document/2048131.html</text:span></text:a><text:span text:style-name="T319">, </text:span><text:span text:style-name="T323">Zugriff 6.5.2021</text:span></text:p>
        </text:list-item>
      </text:list>
      <text:h text:style-name="P100" text:outline-level="1"><text:bookmark-start text:name="__RefHeading___Toc4157_297596519"/>Folter und unmenschliche Behandlung<text:bookmark-end text:name="__RefHeading___Toc4157_297596519"/></text:h>
      <text:p text:style-name="P35">Das Jahr 2020 war geprägt von Konflikten, Verstößen der Sicherheitskräfte, fest etablierter Straflosigkeit und mangelndem Respekt vor der Rechtsstaatlichkeit. <text:span text:style-name="T442">All dies ist</text:span> durch die Auswirkungen der C<text:span text:style-name="T442">OVID</text:span>-19-Pandemie noch verstärkt w<text:span text:style-name="T442">o</text:span>rden (HRW 13.1.2021).</text:p>
      <text:p text:style-name="P36"><text:span text:style-name="T222">Die Übergangsverfassung verbietet Folter und unmenschliche Strafen (AA 25.3.2021). In der Praxis </text:span><text:span text:style-name="T443">schließen</text:span><text:span text:style-name="T222"> Übergriffe der Polizei, der Armee oder der </text:span>Sicherheitsdienste Folter (auch mit Todesfolge) ein <text:span text:style-name="T222">(AA 25.3.2021; vgl. USDOS 30.3.2021)</text:span>. Missbräuche durch Sicherheitskräfte kamen im ganzen Land vor. Trotz vereinzelter Fälle von Strafverfolgung für diese Verbrechen <text:span text:style-name="T156">blieb</text:span> Straflosigkeit weit verbreitet und <text:span text:style-name="T156">stellt</text:span> ein großes Problem <text:span text:style-name="T156">dar</text:span>. <text:span text:style-name="T222">I</text:span>n Konfliktzonen <text:span text:style-name="T222">kam es durch </text:span>Regierungs- und Oppositionskräfte, bewaffnete Milizen, die mit beiden verbunden sind, und sich bekriegende ethnische Gruppen <text:span text:style-name="T222">zu </text:span>Folter und Misshandlungen (USDOS 30.3.2021).</text:p>
      <text:p text:style-name="P16">Die Kämpfe zwischen den Konfliktparteien gingen weiter, insbesondere im Süden. Soldaten begingen schwere Verstöße und Misshandlungen, einschließlich Kriegsverbrechen. Sie töteten Zivilisten, verübten sexuelle Gewalt, plünderten das Hab und Gut von Zivilisten, brannten Dörfer <text:soft-page-break/>nieder und zerstörten Eigentum und Gebäude. Infolgedessen wurden viele Dörfer unbewohnbar gemacht, <text:span text:style-name="T224">es kam zu</text:span> intern Vertriebenen (AI 7.4.2021).</text:p>
      <text:p text:style-name="P17"><text:span text:style-name="T406">D</text:span><text:span text:style-name="T444">er</text:span><text:span text:style-name="T223"> </text:span><text:span text:style-name="T444">Geheimdienst</text:span><text:span text:style-name="T223"> NSS unterh</text:span><text:span text:style-name="T444">ä</text:span><text:span text:style-name="T223">lt </text:span><text:span text:style-name="T406">eine</text:span><text:span text:style-name="T223"> Einrichtung, </text:span><text:span text:style-name="T445">wo er</text:span><text:span text:style-name="T223"> Zivilisten festh</text:span><text:span text:style-name="T444">ä</text:span><text:span text:style-name="T223">lt, verhört und manchmal foltert, </text:span><text:span text:style-name="T406">und es gibt auch</text:span><text:span text:style-name="T223"> geheime, inoffizielle Haftzentren. </text:span><text:span text:style-name="T406">B</text:span><text:span text:style-name="T223">erichte</text:span><text:span text:style-name="T406">n zufolge</text:span><text:span text:style-name="T223"> starben mehrere Häftlinge an den Folgen </text:span><text:span text:style-name="T373">von</text:span><text:span text:style-name="T223"> Folter – einschließlich Elektroschocks und Schlägen (USDOS 30.3.2021).</text:span></text:p>
      <text:p text:style-name="P64">Quellen:</text:p>
      <text:list xml:id="list112751877014435" text:continue-numbering="true" text:style-name="WWNum2">
        <text:list-item>
          <text:p text:style-name="P121"><text:span text:style-name="T319">AA - Auswärtiges Amt </text:span><text:span text:style-name="T322">[</text:span><text:span text:style-name="T319">Deutschland</text:span><text:span text:style-name="T322">] (25.3.2021)</text:span><text:span text:style-name="T319">: Bericht über die asyl- und abschiebungsrelevante Lage in der Republik Südsudan (Stand: Dezember 2020), <text:line-break/></text:span><text:a xlink:type="simple" xlink:href="https://www.ecoi.net/en/file/local/2050124/Auswärtiges_Amt%2C_Bericht_über_die_asyl-_und_abschiebungsrelevante_Lage_in_der_Republik_Südsudan_%28Stand_Dezember_2020%29%2C_25.03.2021.pdf" text:style-name="Internet_20_link" text:visited-style-name="Visited_20_Internet_20_Link"><text:span text:style-name="T319">https://www.ecoi.net/en/file/local/2050124/Ausw%C3%A4rtiges_Amt%2C_Bericht_%C3%Bcber_die_asyl-_und_abschiebungsrelevante_Lage_in_der_Republik_S%C3%Bcdsudan_%28Stand_Dezember_2020%29%2C_25.03.2021.pdf</text:span></text:a><text:span text:style-name="T319">, </text:span><text:span text:style-name="T323">Zugriff 6.5.2021</text:span></text:p>
        </text:list-item>
        <text:list-item>
          <text:p text:style-name="P120"><text:span text:style-name="T323">AI - Amnesty International </text:span><text:span text:style-name="T324">(7.4.2021)</text:span><text:span text:style-name="T323">: Südsudan 2020, </text:span><text:a xlink:type="simple" xlink:href="https://www.ecoi.net/de/dokument/2048821.html" text:style-name="Internet_20_link" text:visited-style-name="Visited_20_Internet_20_Link"><text:span text:style-name="T319">https://www.ecoi.net/de/dokument/2048821.html</text:span></text:a><text:span text:style-name="T323">, </text:span><text:span text:style-name="T324">Zugriff 6.5.2021</text:span></text:p>
        </text:list-item>
        <text:list-item>
          <text:p text:style-name="P146"><text:span text:style-name="T323">H</text:span><text:span text:style-name="T327">RW - Human Rights Watch (13.1.2021)</text:span><text:span text:style-name="T319">: World Report 2021 - South Sudan,<text:line-break/></text:span><text:a xlink:type="simple" xlink:href="https://www.ecoi.net/de/dokument/2043727.html" text:style-name="Internet_20_link" text:visited-style-name="Visited_20_Internet_20_Link"><text:span text:style-name="T319">https://www.ecoi.net/de/dokument/2043727.html</text:span></text:a><text:span text:style-name="T319">, </text:span><text:span text:style-name="T327">Zugriff </text:span><text:span text:style-name="T328">6.5.2021</text:span><text:span text:style-name="T319"> </text:span></text:p>
        </text:list-item>
        <text:list-item>
          <text:p text:style-name="P120"><text:span text:style-name="T334">USDOS - US Department of State </text:span><text:span text:style-name="T322">[USA] (30.3.2021)</text:span><text:span text:style-name="T334">: 2020 Country Report on Human Rights Practices: South Sudan, </text:span><text:a xlink:type="simple" xlink:href="https://www.ecoi.net/en/document/2048131.html" text:style-name="Internet_20_link" text:visited-style-name="Visited_20_Internet_20_Link"><text:span text:style-name="T334">https://www.ecoi.net/en/document/2048131.html</text:span></text:a><text:span text:style-name="T334">, </text:span><text:span text:style-name="T323">Zugriff 6.5.2021</text:span></text:p>
        </text:list-item>
      </text:list>
      <text:h text:style-name="P100" text:outline-level="1"><text:bookmark-start text:name="__RefHeading___Toc4159_297596519"/>Korruption<text:bookmark-end text:name="__RefHeading___Toc4159_297596519"/></text:h>
      <text:p text:style-name="P29">In der Übergangsverfassung ist Korruption als strafbare Handlung verankert, jedoch wird dieses Verbot von der Regierung nicht effektiv umgesetzt – Beamte sind weiterhin korrupt und Straffreiheit stellt ein Problem dar. Korruption war in allen staatlichen Bereichen endemisch (<text:span text:style-name="T165">USDOS 30.3.2021</text:span>). Der Südsudan ist ein kleptokratischer Staat, der von einer korrupten, militarisierten Elite regiert wird. Das System aus Korruption, Klientelismus und Patronage, das von den militärischen und politischen Eliten aufgebaut wurde, reicht bis in die Zeit vor der Unabhängigkeit des Landes zurück und ist darauf ausgelegt, Loyalität zu belohnen. Die Aufdeckung von Korruption im Südsudan ist eine unmittelbare, direkte Bedrohung für Präsident Kiir und seine Verbündeten <text:span text:style-name="T166">(FDL 3.2021). Diese ausufernde Korruption und Wirtschaftskriminalität, die illegalen Reichtum in wenigen Händen konzentrieren, schüren weiterhin Missstände und treiben Konflikte an (HRC 4.2.2021). </text:span><text:span text:style-name="T162">Laut</text:span><text:span text:style-name="T160"> Corruption Perceptions Index von Transparency International liegt der Südsudan auf Rang 17</text:span><text:span text:style-name="T161">9</text:span><text:span text:style-name="T160"> von 1</text:span><text:span text:style-name="T161">80 </text:span><text:span text:style-name="T163">Ländern</text:span><text:span text:style-name="T160"> </text:span><text:span text:style-name="T158">(TI 28.1.2021). Die Überarbeitung und Änderung von Gesetzen zu</text:span><text:span text:style-name="T166">r Korruptionsbekämpfung sind </text:span><text:span text:style-name="T417">noch </text:span><text:span text:style-name="T166">ausstehend (HRC 4.2.2021).</text:span></text:p>
      <text:p text:style-name="P63">Quellen:</text:p>
      <text:list xml:id="list112752543771595" text:continue-numbering="true" text:style-name="WWNum2">
        <text:list-item>
          <text:p text:style-name="P172"><text:span text:style-name="T267">FLD - </text:span><text:span text:style-name="T278">Front Line Defenders </text:span><text:span text:style-name="T283">(3.2021)</text:span><text:span text:style-name="T278">: No Refuge: South Sudan's Targeting of Refugee HRDs Outside the Country, </text:span><text:a xlink:type="simple" xlink:href="https://www.frontlinedefenders.org/sites/default/files/no_refuge_-_final.pdf" text:style-name="Internet_20_link" text:visited-style-name="Visited_20_Internet_20_Link"><text:span text:style-name="T278">https://www.frontlinedefenders.org/sites/default/files/no_refuge_-_final.pdf</text:span></text:a><text:span text:style-name="T278">, </text:span><text:span text:style-name="T283">Zugriff 25.5.2021</text:span></text:p>
        </text:list-item>
        <text:list-item>
          <text:p text:style-name="P173"><text:span text:style-name="T284">HRC - UN Human Rights Council </text:span><text:span text:style-name="T285">(4.3.2021): </text:span><text:span text:style-name="T278"><text:s/>Report of the Commission on Human Rights in South Sudan [A/HRC/46/53], </text:span><text:a xlink:type="simple" xlink:href="https://www.ecoi.net/en/file/local/2046934/A_HRC_46_53_E.pdf" text:style-name="Internet_20_link" text:visited-style-name="Visited_20_Internet_20_Link"><text:span text:style-name="T278">https://www.ecoi.net/en/file/local/2046934/A_HRC_46_53_E.pdf</text:span></text:a><text:span text:style-name="T278">,</text:span><text:span text:style-name="T268"> </text:span><text:span text:style-name="T269">Zugriff 26.5.2021</text:span></text:p>
        </text:list-item>
        <text:list-item>
          <text:p text:style-name="P174"><text:soft-page-break/><text:span text:style-name="T268">TI - Transparency International (28.1.2021): </text:span><text:bookmark text:name="cpi-heading"/><text:span text:style-name="T278">Corruption Perceptions Index</text:span><text:span text:style-name="T268"> - South Sudan, </text:span><text:a xlink:type="simple" xlink:href="https://www.transparency.org/en/countries/south-sudan" text:style-name="Internet_20_link" text:visited-style-name="Visited_20_Internet_20_Link"><text:span text:style-name="T278">https://www.transparency.org/en/countries/south-sudan</text:span></text:a><text:span text:style-name="T268">, 25.5.2021</text:span></text:p>
        </text:list-item>
        <text:list-item>
          <text:p text:style-name="P147"><text:span text:style-name="T319">USDOS - US Department of State </text:span><text:span text:style-name="T338">[USA] </text:span><text:span text:style-name="T348">(30.3.2021)</text:span><text:span text:style-name="T319">: 2020 Country Report on Human Rights Practices: South Sudan, </text:span><text:a xlink:type="simple" xlink:href="https://www.ecoi.net/en/document/2048131.html" text:style-name="Internet_20_link" text:visited-style-name="Visited_20_Internet_20_Link"><text:span text:style-name="T319">https://www.ecoi.net/en/document/2048131.html</text:span></text:a><text:span text:style-name="T319">, </text:span><text:span text:style-name="T348">Zugriff 26.5.2021</text:span></text:p>
        </text:list-item>
      </text:list>
      <text:h text:style-name="P101" text:outline-level="1"><text:bookmark-start text:name="__RefHeading___Toc4171_297596519"/>Allgemeine Menschenrechtslage<text:bookmark-end text:name="__RefHeading___Toc4171_297596519"/></text:h>
      <text:p text:style-name="P11"><text:span text:style-name="T309">Der Schutz der Menschenrechte ist in der Übergangsverfassung verankert (AA 25.3.2021). </text:span><text:span text:style-name="Strong_20_Emphasis"><text:span text:style-name="T66">2020 </text:span></text:span><text:span text:style-name="Strong_20_Emphasis"><text:span text:style-name="T310">kam es </text:span></text:span><text:span text:style-name="Strong_20_Emphasis"><text:span text:style-name="T66">vermehrt zu bewaffneten Auseinandersetzungen zwischen ethnischen Gruppen, Clans und Subclans. Vor allem im Süden des Landes gab es immer noch vereinzelt Zusammenstöße zwischen den Parteien des bewaffneten Konflikts. Alle Konfliktparteien </text:span></text:span><text:span text:style-name="Strong_20_Emphasis"><text:span text:style-name="T67">sind</text:span></text:span><text:span text:style-name="Strong_20_Emphasis"><text:span text:style-name="T66"> für schwere Verstöße gegen internationale Menschenrechtsnormen und das humanitäre Völkerrecht verantwortlich. Dazu gehören auch die Tötung von Zivilpersonen, die Rekrutierung und der Einsatz von Kindersoldaten sowie sexualisierte Gewalt. Straflosigkeit für Menschenrechtsverletzungen bl</text:span></text:span><text:span text:style-name="Strong_20_Emphasis"><text:span text:style-name="T67">eibt</text:span></text:span><text:span text:style-name="Strong_20_Emphasis"><text:span text:style-name="T66"> die Norm. Die Sicherheitskräfte n</text:span></text:span><text:span text:style-name="Strong_20_Emphasis"><text:span text:style-name="T67">e</text:span></text:span><text:span text:style-name="Strong_20_Emphasis"><text:span text:style-name="T66">hmen nach wie vor tatsächliche und mutmaßliche Gegner der Regierung und andere Kritiker willkürlich fest und inhaftierten sie</text:span></text:span><text:span text:style-name="Strong_20_Emphasis"><text:span text:style-name="T310"> (AI 7.4.2021; </text:span></text:span><text:span text:style-name="Strong_20_Emphasis"><text:span text:style-name="T311">vgl. </text:span></text:span><text:span text:style-name="Strong_20_Emphasis"><text:span text:style-name="T312">USDOS 30.3.2021</text:span></text:span><text:span text:style-name="Strong_20_Emphasis"><text:span text:style-name="T311">; HRW 13.1.2021</text:span></text:span><text:span text:style-name="Strong_20_Emphasis"><text:span text:style-name="T310">). </text:span></text:span><text:span text:style-name="Strong_20_Emphasis"><text:span text:style-name="T313">Es</text:span></text:span><text:span text:style-name="T140"> kommt weiterhin</text:span><text:span text:style-name="T90"> </text:span><text:span text:style-name="T91">zu außergerichtlichen Tötungen, Misshandlungen, Entführungen, sexuellen Übergriffen </text:span><text:span text:style-name="T92">und</text:span><text:span text:style-name="T91"> willkürlichen Verhaftungen von Zivilisten </text:span><text:span text:style-name="T90">(</text:span><text:span text:style-name="T141">USDOS 30.3.2021</text:span><text:span text:style-name="T90">). </text:span><text:span text:style-name="T354">Abgesehen von einigen Gerichtsverfahren, in denen Fälle sexualisierter Gewalt behandelt wurden, gingen völkerrechtliche Verbrechen auch 2020 straflos aus (</text:span><text:span text:style-name="T355">AI 7.4.2021</text:span><text:span text:style-name="T354">). </text:span></text:p>
      <text:p text:style-name="P4"><text:span text:style-name="T359">In der Praxis ist die Pressefreiheit erheblich eingeschränkt. Der Druck auf Journalisten ist erheblich, Selbstzensur ist verbreitet. </text:span><text:span text:style-name="T361">Die Versammlungs- und Vereinigungsfreiheit wird nur bedingt durch die Übergangsverfassung garantiert</text:span><text:span text:style-name="T359"> </text:span><text:span text:style-name="T361">(AA 25.3.2021). </text:span><text:span text:style-name="T360">Weiter</text:span><text:span text:style-name="T316">hin</text:span><text:span text:style-name="T360"> kommt es</text:span><text:span text:style-name="T358"> zu Inhaftierungen von regierungskritischen Journalisten, Aktivisten </text:span><text:span text:style-name="T314">und Zivilpersonen </text:span><text:span text:style-name="T360">(</text:span><text:span text:style-name="T315">HRW</text:span><text:span text:style-name="T360"> </text:span><text:span text:style-name="T315">13</text:span><text:span text:style-name="T360">.</text:span><text:span text:style-name="T315">1</text:span><text:span text:style-name="T360">.2021). </text:span><text:span text:style-name="T359">Die Geheimdienste h</text:span><text:span text:style-name="T317">a</text:span><text:span text:style-name="T359">lten sie über lange Zeiträume hinweg willkürlich und unter harten Bedingungen, ohne Anklageerhebung oder Aussicht auf einen Prozess in Haft. Es k</text:span><text:span text:style-name="T362">ommt</text:span><text:span text:style-name="T359"> auch zu exzessiver Gewaltanwendung auf unbewaffnete</text:span><text:span text:style-name="T363"> </text:span><text:span text:style-name="T364">Demonstranten </text:span><text:span text:style-name="T359">(AI 7.4.2021).</text:span></text:p>
      <text:p text:style-name="P63">Quellen:</text:p>
      <text:list xml:id="list112751335006663" text:continue-numbering="true" text:style-name="WWNum2">
        <text:list-item>
          <text:p text:style-name="P129"><text:span text:style-name="T337">AA - Auswärtiges Amt </text:span><text:span text:style-name="T322">[</text:span><text:span text:style-name="T337">Deutschland</text:span><text:span text:style-name="T322">] (25.3.2021)</text:span><text:span text:style-name="T337">: Bericht über die asyl- und abschiebungsrelevante Lage in der Republik Südsudan (Stand: Dezember 2020), <text:line-break/></text:span><text:a xlink:type="simple" xlink:href="https://www.ecoi.net/en/file/local/2050124/Auswärtiges_Amt%2C_Bericht_über_die_asyl-_und_abschiebungsrelevante_Lage_in_der_Republik_Südsudan_%28Stand_Dezember_2020%29%2C_25.03.2021.pdf" text:style-name="Internet_20_link" text:visited-style-name="Visited_20_Internet_20_Link"><text:span text:style-name="T337">https://www.ecoi.net/en/file/local/2050124/Ausw%C3%A4rtiges_Amt%2C_Bericht_%C3%Bcber_die_asyl-_und_abschiebungsrelevante_Lage_in_der_Republik_S%C3%Bcdsudan_%28Stand_Dezember_2020%29%2C_25.03.2021.pdf</text:span></text:a><text:span text:style-name="T337">, </text:span><text:span text:style-name="T323">Zugriff </text:span><text:span text:style-name="T338">8.7.2021</text:span></text:p>
        </text:list-item>
        <text:list-item>
          <text:p text:style-name="P175"><text:span text:style-name="T270">AI - </text:span><text:span text:style-name="T278">Amnesty International </text:span><text:span text:style-name="T286">(7.4.2021)</text:span><text:span text:style-name="T278">: South Sudan 2020, </text:span><text:a xlink:type="simple" xlink:href="https://www.ecoi.net/de/dokument/2048758.html" text:style-name="Internet_20_link" text:visited-style-name="Visited_20_Internet_20_Link"><text:span text:style-name="T278">https://www.ecoi.net/de/dokument/2048758.html</text:span></text:a><text:span text:style-name="T278">, </text:span><text:span text:style-name="T286">Zugriff 26.5.021</text:span></text:p>
        </text:list-item>
        <text:list-item>
          <text:p text:style-name="P130"><text:span text:style-name="T323">H</text:span><text:span text:style-name="T327">RW - Human Rights Watch (13.1.2021)</text:span><text:span text:style-name="T341">: World Report 2021 - South Sudan,<text:line-break/></text:span><text:a xlink:type="simple" xlink:href="https://www.ecoi.net/de/dokument/2043727.html" text:style-name="Internet_20_link" text:visited-style-name="Visited_20_Internet_20_Link"><text:span text:style-name="T341">https://www.ecoi.net/de/dokument/2043727.html</text:span></text:a><text:span text:style-name="T341">, </text:span><text:span text:style-name="T340">Zugriff 7.7.2021</text:span></text:p>
        </text:list-item>
        <text:list-item>
          <text:p text:style-name="P148"><text:span text:style-name="T319">USDOS - US Department of State </text:span><text:span text:style-name="T338">[USA] </text:span><text:span text:style-name="T348">(30.3.2021)</text:span><text:span text:style-name="T319">: 2020 Country Report on Human Rights Practices: South Sudan, </text:span><text:a xlink:type="simple" xlink:href="https://www.ecoi.net/en/document/2048131.html" text:style-name="Internet_20_link" text:visited-style-name="Visited_20_Internet_20_Link"><text:span text:style-name="T319">https://www.ecoi.net/en/document/2048131.html</text:span></text:a><text:span text:style-name="T319">, </text:span><text:span text:style-name="T348">Zugriff 26.5.2021</text:span></text:p>
        </text:list-item>
      </text:list>
      <text:h text:style-name="P100" text:outline-level="1"><text:bookmark-start text:name="__RefHeading___Toc4183_297596519"/><text:soft-page-break/>Haftbedingungen<text:bookmark-end text:name="__RefHeading___Toc4183_297596519"/></text:h>
      <text:p text:style-name="P46"><text:span text:style-name="T164">Viele Haftanstalten sind überfüllt und unterfinanziert (AA 25.3.2021; vgl. USDOS 30.3.2021) und die</text:span><text:span text:style-name="T159"> Haftbedingungen sind hart und lebensbedrohlich. Die sanitären Anlagen sind schlecht, und die medizinische Grundversorgung ist mangelhaft. Die Häftlinge erhalten in manchen Gefängnissen nur eine Mahlzeit pro Tag und sind von der Unterstützung durch Familie oder Freunde abhängig </text:span><text:span text:style-name="T164">(USDOS 30.3.2021)</text:span><text:span text:style-name="T159">. Politische Straftäter werden außerhalb des normalen Strafvollzugs in </text:span><text:span text:style-name="T164">gesonderten Gebäuden des Nationalen Sicherheitsdienstes untergebracht. Es gibt glaubhafte Berichte über Folter in diesen Gefängnissen. Auch Hausarrest ist üblich. Angehörige der Opposition werden auch ohne Verfahren festgehalten (AA 25.3.2021). </text:span><text:span text:style-name="T159">Das National Prison Service erlaubt Besuche von unabhängigen Menschenrechtsbeobachtern, einschließlich der Mitarbeiter von UNMISS, NGOs, internationalen Organisationen sowie von Journalisten (USDOS </text:span><text:span text:style-name="T164">30.3.2021).</text:span></text:p>
      <text:p text:style-name="P65">Quellen:</text:p>
      <text:list xml:id="list112750791459417" text:continue-numbering="true" text:style-name="WWNum2">
        <text:list-item>
          <text:p text:style-name="P131"><text:span text:style-name="T319">AA - Auswärtiges Amt </text:span><text:span text:style-name="T322">[</text:span><text:span text:style-name="T319">Deutschland</text:span><text:span text:style-name="T322">] (25.3.2021)</text:span><text:span text:style-name="T319">: Bericht über die asyl- und abschiebungsrelevante Lage in der Republik Südsudan (Stand: Dezember 2020), <text:line-break/></text:span><text:a xlink:type="simple" xlink:href="https://www.ecoi.net/en/file/local/2050124/Auswärtiges_Amt%2C_Bericht_über_die_asyl-_und_abschiebungsrelevante_Lage_in_der_Republik_Südsudan_%28Stand_Dezember_2020%29%2C_25.03.2021.pdf" text:style-name="Internet_20_link" text:visited-style-name="Visited_20_Internet_20_Link"><text:span text:style-name="T319">https://www.ecoi.net/en/file/local/2050124/Ausw%C3%A4rtiges_Amt%2C_Bericht_%C3%Bcber_die_asyl-_und_abschiebungsrelevante_Lage_in_der_Republik_S%C3%Bcdsudan_%28Stand_Dezember_2020%29%2C_25.03.2021.pdf</text:span></text:a><text:span text:style-name="T319">, </text:span><text:span text:style-name="T323">Zugriff </text:span><text:span text:style-name="T329">26.5.2021</text:span></text:p>
        </text:list-item>
        <text:list-item>
          <text:p text:style-name="P149"><text:span text:style-name="T319">USDOS - US Department of State </text:span><text:span text:style-name="T348">(30.3.2021)</text:span><text:span text:style-name="T319">: 2020 Country Report on Human Rights Practices: South Sudan, </text:span><text:a xlink:type="simple" xlink:href="https://www.ecoi.net/en/document/2048131.html" text:style-name="Internet_20_link" text:visited-style-name="Visited_20_Internet_20_Link"><text:span text:style-name="T319">https://www.ecoi.net/en/document/2048131.html</text:span></text:a><text:span text:style-name="T319">, </text:span><text:span text:style-name="T348">Zugriff 26.5.2021</text:span></text:p>
        </text:list-item>
      </text:list>
      <text:h text:style-name="P100" text:outline-level="1"><text:bookmark-start text:name="__RefHeading___Toc4185_297596519"/>Todesstrafe<text:bookmark-end text:name="__RefHeading___Toc4185_297596519"/></text:h>
      <text:p text:style-name="P30">Die Todesstrafe wurde i<text:span text:style-name="T446">m</text:span> Südsudan bis heute nicht abgeschafft und die entsprechende Menschenrechtskonvention nicht unterzeichnet (<text:span text:style-name="T365">AA 25.3.2021</text:span>). <text:span text:style-name="T446">Die Todesstrafe</text:span><text:span text:style-name="T368"> wird nach wie vor ausgesprochen, und Hinrichtungen werden vollstreckt (AI 7.4.2021)</text:span>. 2019 ist von mindestens 13 Hinrichtungen auszugehen, so viel<text:span text:style-name="T446">e</text:span> wie nie zuvor in einem Jahr seit der Unabhängigkeit 2011 (<text:span text:style-name="T365">AA 25.3.2021</text:span>).</text:p>
      <text:p text:style-name="P65">Quellen:</text:p>
      <text:list xml:id="list112752578228408" text:continue-numbering="true" text:style-name="WWNum2">
        <text:list-item>
          <text:p text:style-name="P132"><text:span text:style-name="T319">AA - Auswärtiges Amt </text:span><text:span text:style-name="T322">[</text:span><text:span text:style-name="T319">Deutschland</text:span><text:span text:style-name="T322">] (25.3.2021)</text:span><text:span text:style-name="T319">: Bericht über die asyl- und abschiebungsrelevante Lage in der Republik Südsudan (Stand: Dezember 2020), <text:line-break/></text:span><text:a xlink:type="simple" xlink:href="https://www.ecoi.net/en/file/local/2050124/Auswärtiges_Amt%2C_Bericht_über_die_asyl-_und_abschiebungsrelevante_Lage_in_der_Republik_Südsudan_%28Stand_Dezember_2020%29%2C_25.03.2021.pdf" text:style-name="Internet_20_link" text:visited-style-name="Visited_20_Internet_20_Link"><text:span text:style-name="T319">https://www.ecoi.net/en/file/local/2050124/Ausw%C3%A4rtiges_Amt%2C_Bericht_%C3%Bcber_die_asyl-_und_abschiebungsrelevante_Lage_in_der_Republik_S%C3%Bcdsudan_%28Stand_Dezember_2020%29%2C_25.03.2021.pdf</text:span></text:a><text:span text:style-name="T319">, </text:span><text:span text:style-name="T323">Zugriff 6.5.2021</text:span></text:p>
        </text:list-item>
        <text:list-item>
          <text:p text:style-name="P150"><text:span text:style-name="T319">AI </text:span><text:span text:style-name="T323">- Amnesty International </text:span><text:span text:style-name="T324">(7.4.2021)</text:span><text:span text:style-name="T323">: Südsudan 2020, </text:span><text:a xlink:type="simple" xlink:href="https://www.ecoi.net/de/dokument/2048821.html" text:style-name="Internet_20_link" text:visited-style-name="Visited_20_Internet_20_Link"><text:span text:style-name="T319">https://www.ecoi.net/de/dokument/2048821.html</text:span></text:a><text:span text:style-name="T323">, </text:span><text:span text:style-name="T324">Zugriff </text:span><text:span text:style-name="T319">7.5.2021</text:span></text:p>
        </text:list-item>
      </text:list>
      <text:h text:style-name="P100" text:outline-level="1"><text:bookmark-start text:name="__RefHeading___Toc4187_297596519"/>Religionsfreiheit<text:bookmark-end text:name="__RefHeading___Toc4187_297596519"/></text:h>
      <text:p text:style-name="P37">Die Religionsfreiheit ist in der Übergangsverfassung Art. 8 <text:span text:style-name="T408">(</text:span>2) garantiert und wird auch in der Praxis geachtet. Dies gilt auch für den Islam. Offizielle Veranstaltungen werden stets mit christlichem und islamischem Gebet eröffnet. Kirchen und Gemeinschaften können frei von staatlicher Repression operieren (AA 25.3.2021). Staat und Kirchen sind nach Art. 8 (1) der <text:soft-page-break/>Übergangsverfassung getrennt (AA 25.3.2021; <text:span text:style-name="T408">vgl. USDOS 30.3.2021</text:span>). Die Übergangsverfassung verbietet religiöse Diskriminierung und gewährt religiösen Gruppen die Freiheit, Gottesdienste abzuhalten und sich zu versammeln, sich zu organisieren, zu lehren, Eigentum zu besitzen, finanzielle Zuwendungen zu erhalten, zu kommunizieren und Publikationen zu religiösen Themen herauszugeben sowie karitative Einrichtungen zu gründen <text:span text:style-name="T157">(USDOS </text:span><text:span text:style-name="T187">1</text:span><text:span text:style-name="T188">2</text:span><text:span text:style-name="T187">.</text:span><text:span text:style-name="T188">5</text:span><text:span text:style-name="T187">.202</text:span><text:span text:style-name="T188">1</text:span><text:span text:style-name="T157">)</text:span>.</text:p>
      <text:p text:style-name="P18">Die Gesamtbevölkerung <text:span text:style-name="T407">wird </text:span>auf 10,<text:span text:style-name="T167">5</text:span> Millionen <text:span text:style-name="T407">ge</text:span>schätzt (Schätzung Mitte 20<text:span text:style-name="T167">20</text:span>). <text:span text:style-name="T408">Etwa</text:span> 60 <text:span text:style-name="T387">Prozent</text:span> der Bevölkerung <text:span text:style-name="T408">sind Christen</text:span>, 33 <text:span text:style-name="T387">Prozent</text:span> Anhänger indigener Religionen und 6 <text:span text:style-name="T387">Prozent</text:span> Muslime. Andere religiöse Gruppen sind der Baha'i-Glaube, Buddhismus, Hinduismus und Judentum. Die massive Vertreibung der Bevölkerung aufgrund <text:span text:style-name="T408">d</text:span>es fast zehnjährigen Konflikts sowie eine große Anzahl von Pastoralisten, die regelmäßig innerhalb und zwischen den Ländern wandern, machen es schwierig, die Gesamtbevölkerung und ihre religiöse Demographie genau zu schätzen. Viele derjenigen, die indigenen religiösen Überzeugungen anhängen, leben in abgelegenen Teilen des Landes <text:span text:style-name="T408">und</text:span> kombinier<text:span text:style-name="T447">en</text:span> christliche und indigene Praktiken (USDOS <text:span text:style-name="T187">1</text:span><text:span text:style-name="T189">2</text:span><text:span text:style-name="T187">.</text:span><text:span text:style-name="T189">5</text:span><text:span text:style-name="T187">.202</text:span><text:span text:style-name="T189">1</text:span>).</text:p>
      <text:p text:style-name="P19"><text:span text:style-name="T448">D</text:span>as Netzwerk religiöser Gruppen <text:span text:style-name="T448">bleibt</text:span> eine wichtige Quelle der Stabilität in einem ansonsten instabilen Land. <text:span text:style-name="T448">E</text:span>in vielfältiges Netzwerk von katholischen, protestantischen und muslimischen inländischen und internationalen Organisationen <text:span text:style-name="T448">bot und bietet </text:span>Schutz vor den Kämpfen (USDOS <text:span text:style-name="T187">1</text:span><text:span text:style-name="T188">2</text:span><text:span text:style-name="T187">.</text:span><text:span text:style-name="T188">5</text:span><text:span text:style-name="T187">.202</text:span><text:span text:style-name="T188">1</text:span>).</text:p>
      <text:p text:style-name="P65">Quellen:</text:p>
      <text:list xml:id="list112751518051010" text:continue-numbering="true" text:style-name="WWNum2">
        <text:list-item>
          <text:p text:style-name="P132"><text:span text:style-name="T319">AA - Auswärtiges Amt </text:span><text:span text:style-name="T322">[</text:span><text:span text:style-name="T319">Deutschland</text:span><text:span text:style-name="T322">] (25.3.2021)</text:span><text:span text:style-name="T319">: Bericht über die asyl- und abschiebungsrelevante Lage in der Republik Südsudan (Stand: Dezember 2020), <text:line-break/></text:span><text:a xlink:type="simple" xlink:href="https://www.ecoi.net/en/file/local/2050124/Auswärtiges_Amt%2C_Bericht_über_die_asyl-_und_abschiebungsrelevante_Lage_in_der_Republik_Südsudan_%28Stand_Dezember_2020%29%2C_25.03.2021.pdf" text:style-name="Internet_20_link" text:visited-style-name="Visited_20_Internet_20_Link"><text:span text:style-name="T319">https://www.ecoi.net/en/file/local/2050124/Ausw%C3%A4rtiges_Amt%2C_Bericht_</text:span></text:a><text:a xlink:type="simple" xlink:href="https://www.ecoi.net/en/file/local/2050124/Auswärtiges_Amt%2C_Bericht_über_die_asyl-_und_abschiebungsrelevante_Lage_in_der_Republik_Südsudan_%28Stand_Dezember_2020%29%2C_25.03.2021.pdf" text:style-name="Internet_20_link" text:visited-style-name="Visited_20_Internet_20_Link"><text:span text:style-name="T319">%C3%Bcber_die_asyl-_und_abschiebungsrelevante_Lage_in_der_Republik_S%C3%Bcdsudan_%28Stand_Dezember_2020%29%2C_25.03.2021.pdf</text:span></text:a><text:span text:style-name="T319">, </text:span><text:span text:style-name="T323">Zugriff 6.5.2021</text:span></text:p>
        </text:list-item>
        <text:list-item>
          <text:p text:style-name="P175"><text:span text:style-name="T271">USDOS - US Department of State </text:span><text:span text:style-name="T272">[USA] </text:span><text:span text:style-name="T273">(1</text:span><text:span text:style-name="T270">2</text:span><text:span text:style-name="T273">.</text:span><text:span text:style-name="T270">5</text:span><text:span text:style-name="T273">.202</text:span><text:span text:style-name="T270">1</text:span><text:span text:style-name="T273">)</text:span><text:span text:style-name="T271">: 20</text:span><text:span text:style-name="T270">20</text:span><text:span text:style-name="T271"> Report on International Religious Freedom: South Sudan, </text:span><text:a xlink:type="simple" xlink:href="https://www.ecoi.net/de/dokument/2051708.html" text:style-name="Internet_20_link" text:visited-style-name="Visited_20_Internet_20_Link"><text:span text:style-name="T278">https://www.ecoi.net/de/dokument/2051708.html</text:span></text:a><text:span text:style-name="T271">, </text:span><text:span text:style-name="T270">Zugriff 26</text:span><text:span text:style-name="T273">.5.2021</text:span></text:p>
        </text:list-item>
      </text:list>
      <text:h text:style-name="P100" text:outline-level="1"><text:bookmark-start text:name="__RefHeading___Toc4195_297596519"/>Minderheiten<text:bookmark-end text:name="__RefHeading___Toc4195_297596519"/></text:h>
      <text:p text:style-name="P7"><text:span text:style-name="T230">Das Land hat mindestens 60 ethnische Gruppen und eine lange Geschichte interethnischer Konflikte. Ethnische Gruppen w</text:span><text:span text:style-name="T241">e</text:span><text:span text:style-name="T230">rden grob in die Gruppen Niloti</text:span><text:span text:style-name="T241">s</text:span><text:span text:style-name="T230">c</text:span><text:span text:style-name="T241">h</text:span><text:span text:style-name="T230"> (Dinka, Nuer und Shilluk), Nilo-Hamiti</text:span><text:span text:style-name="T241">s</text:span><text:span text:style-name="T230">c</text:span><text:span text:style-name="T241">h</text:span><text:span text:style-name="T230"> und </text:span><text:span text:style-name="T241">Südwest-Sudanesisch</text:span><text:span text:style-name="T230"> eingeteilt (USDOS 30.3.2021). </text:span></text:p>
      <text:p text:style-name="P7"><text:span text:style-name="T242">Aufgestauter Unmut</text:span><text:span text:style-name="T230"> über wahrgenommene oder tatsächliche Ungleichbehandlung und Verteilung von Ressourcen sowie politische Ausgrenzung tr</text:span><text:span text:style-name="T242">a</text:span><text:span text:style-name="T230">gen zu Konflikten bei (USDOS 30.3.2021). </text:span><text:span text:style-name="T231">Im ganzen Land </text:span><text:span text:style-name="T242">haben</text:span><text:span text:style-name="T231"> Auseinandersetzungen, darunter auch Viehdiebstähle, zwischen ethnischen Gruppen, Clans und Subclans zu</text:span><text:span text:style-name="T242">genommen</text:span><text:span text:style-name="T231"> (AI 7.4.2021) </text:span><text:span text:style-name="T238">bzw. ereigneten sich </text:span><text:span text:style-name="T242">diese </text:span><text:span text:style-name="T238">das ganze Jahr </text:span><text:span text:style-name="T242">2020 </text:span><text:span text:style-name="T238">über. </text:span><text:span text:style-name="T230">Interethnische </text:span><text:span text:style-name="T147">Kämpfe führten</text:span><text:span text:style-name="T230"> </text:span><text:span text:style-name="T239">2020 </text:span><text:span text:style-name="T230">zu Menschenrechtsverletzungen </text:span><text:span text:style-name="T240">(USDOS 31.3.2021)</text:span><text:span text:style-name="T230">. </text:span><text:span text:style-name="T425">Nach Angaben der UN-Kommission für die Menschenrechte </text:span><text:span text:style-name="T449">stammen</text:span><text:span text:style-name="T425"> die Waffen von </text:span><text:soft-page-break/><text:span text:style-name="T425">staatlichen Akteuren</text:span><text:span text:style-name="T240"> (AI 7.4.2021).</text:span><text:span text:style-name="T230"> Unsicherheit, </text:span><text:span text:style-name="T243">Hetz- und</text:span><text:span text:style-name="T230"> Hassreden– und </text:span><text:span text:style-name="T243">eine</text:span><text:span text:style-name="T230"> diskriminierende Regierungspolitik </text:span><text:span text:style-name="T243">haben</text:span><text:span text:style-name="T230"> zu einem verstärkten Gefühl </text:span><text:span text:style-name="T243">einer</text:span><text:span text:style-name="T230"> </text:span><text:span text:style-name="T243">Stammesi</text:span><text:span text:style-name="T230">dentität </text:span><text:span text:style-name="T243">geführt</text:span><text:span text:style-name="T230">, was die interethnischen Unterschiede verschärft (USDOS 30.3.2021). Das sind anhaltende Herausforderungen - auch für den gegenwärtigen Friedensprozess </text:span><text:span text:style-name="T234">(AA 25.3.2021).</text:span></text:p>
      <text:p text:style-name="P26">In Berichten des UN-Generalsekretärs hieß es, dass bei bewaffneten Zusammenstößen mindestens 600 Menschen getötet und etwa 450 verletzt wurden. Hunderttausende wurden demnach vertrieben und hatten keinen Zugang zu Unterkünften, Nahrung, Wasser oder Gesundheitsversorgung <text:span text:style-name="T369">(AI 7.4.2021)</text:span>. </text:p>
      <text:p text:style-name="P5"><text:span text:style-name="T231">In Jonglei und</text:span> <text:span text:style-name="T60">i</text:span><text:span text:style-name="T62">n der Greater Pibor </text:span><text:span text:style-name="T60">Administrative </text:span><text:span text:style-name="T62">Area</text:span><text:span text:style-name="T61"> </text:span><text:span text:style-name="T232">(</text:span><text:span text:style-name="T231">GPAA</text:span><text:span text:style-name="T232">)</text:span><text:span text:style-name="T231"> intensivierten sich seit Ende Feb</text:span><text:span text:style-name="T235">e</text:span><text:span text:style-name="T231">r </text:span><text:span text:style-name="T233">2020</text:span><text:span text:style-name="T231"> Angriffe und Gegenangriffe zwischen den Lou Nuer, Gawaar Nuer, Dinka Bor und Murle </text:span><text:span text:style-name="T233">(AA 25.3.2021; vgl. HRW 13.1.2021)</text:span><text:span text:style-name="T231">. Hunderte von Menschen wurden getötet, verletzt und entführt, über 150.000 wurden vertrieben. Im März </text:span><text:span text:style-name="T234">2020 </text:span><text:span text:style-name="T231">wurden bei Kämpfen zwischen Clans in den Lakes-Staaten 41 Menschen getötet und mindestens 60 verletzt. Im Mai </text:span><text:span text:style-name="T234">2020 </text:span><text:span text:style-name="T231">wurden im Bundesstaat Jonglei mindestens 287 Menschen getötet </text:span><text:span text:style-name="T244">(HRW 13.1.2021)</text:span><text:span text:style-name="T231">; </text:span><text:span text:style-name="T235">und im</text:span><text:span text:style-name="T231"> Juni </text:span><text:span text:style-name="T235">2020 </text:span><text:span text:style-name="T231">bildete Präsident Kiir ein Komitee unter der Leitung von Vizepräsident James Wani Igga, um die Gewalt zwischen den drei Gemeinschaften </text:span><text:span text:style-name="T244">in Jonglei </text:span><text:span text:style-name="T231">(HRW 13.1.2021; </text:span><text:span text:style-name="T244">vgl. AI 7.4.2021</text:span><text:span text:style-name="T231">) </text:span><text:span text:style-name="T245">sowie in der GPAA aufzulösen (AI 7.4.2021)</text:span><text:span text:style-name="T231">.</text:span></text:p>
      <text:p text:style-name="P66">Quellen:</text:p>
      <text:list xml:id="list112751617555460" text:continue-numbering="true" text:style-name="WWNum2">
        <text:list-item>
          <text:p text:style-name="P133"><text:span text:style-name="T319">AA - Auswärtiges Amt </text:span><text:span text:style-name="T322">[</text:span><text:span text:style-name="T319">Deutschland</text:span><text:span text:style-name="T322">] (25.3.2021)</text:span><text:span text:style-name="T319">: Bericht über die asyl- und abschiebungsrelevante Lage in der Republik Südsudan (Stand: Dezember 2020), <text:line-break/></text:span><text:a xlink:type="simple" xlink:href="https://www.ecoi.net/en/file/local/2050124/Auswärtiges_Amt%2C_Bericht_über_die_asyl-_und_abschiebungsrelevante_Lage_in_der_Republik_Südsudan_%28Stand_Dezember_2020%29%2C_25.03.2021.pdf" text:style-name="Internet_20_link" text:visited-style-name="Visited_20_Internet_20_Link"><text:span text:style-name="T319">https://www.ecoi.net/en/file/local/2050124/Ausw%C3%A4rtiges_Amt%2C_Bericht_</text:span></text:a><text:a xlink:type="simple" xlink:href="https://www.ecoi.net/en/file/local/2050124/Auswärtiges_Amt%2C_Bericht_über_die_asyl-_und_abschiebungsrelevante_Lage_in_der_Republik_Südsudan_%28Stand_Dezember_2020%29%2C_25.03.2021.pdf" text:style-name="Internet_20_link" text:visited-style-name="Visited_20_Internet_20_Link"><text:span text:style-name="T319">%C3%Bcber_die_asyl-_und_abschiebungsrelevante_Lage_in_der_Republik_S%C3%Bcdsudan_%28Stand_Dezember_2020%29%2C_25.03.2021.pdf</text:span></text:a><text:span text:style-name="T319">, </text:span><text:span text:style-name="T323">Zugriff 6.5.2021</text:span></text:p>
        </text:list-item>
        <text:list-item>
          <text:p text:style-name="P151"><text:span text:style-name="T323">AI - Amnesty International </text:span><text:span text:style-name="T324">(7.4.2021)</text:span><text:span text:style-name="T323">: Südsudan 2020, </text:span><text:a xlink:type="simple" xlink:href="https://www.ecoi.net/de/dokument/2048821.html" text:style-name="Internet_20_link" text:visited-style-name="Visited_20_Internet_20_Link"><text:span text:style-name="T319">https://www.ecoi.net/de/dokument/2048821.html</text:span></text:a><text:span text:style-name="T323">, </text:span><text:span text:style-name="T324">Zugriff </text:span><text:span text:style-name="T330">7</text:span><text:span text:style-name="T324">.5.2021</text:span><text:span text:style-name="T319"> </text:span></text:p>
        </text:list-item>
        <text:list-item>
          <text:p text:style-name="P151"><text:span text:style-name="T323">H</text:span><text:span text:style-name="T327">RW - Human Rights Watch (13.1.2021)</text:span><text:span text:style-name="T319">: World Report 2021 - South Sudan,<text:line-break/></text:span><text:a xlink:type="simple" xlink:href="https://www.ecoi.net/de/dokument/2043727.html" text:style-name="Internet_20_link" text:visited-style-name="Visited_20_Internet_20_Link"><text:span text:style-name="T319">https://www.ecoi.net/de/dokument/2043727.html</text:span></text:a><text:span text:style-name="T319">, </text:span><text:span text:style-name="T327">Zugriff </text:span><text:span text:style-name="T319">7.5.2021 </text:span></text:p>
        </text:list-item>
        <text:list-item>
          <text:p text:style-name="P152"><text:span text:style-name="T334">USDOS - US Department of State </text:span><text:span text:style-name="T322">[USA] (30.3.2021)</text:span><text:span text:style-name="T334">: 2020 Country Report on Human Rights Practices: South Sudan, </text:span><text:a xlink:type="simple" xlink:href="https://www.ecoi.net/en/document/2048131.html" text:style-name="Internet_20_link" text:visited-style-name="Visited_20_Internet_20_Link"><text:span text:style-name="T334">https://www.ecoi.net/en/document/2048131.html</text:span></text:a><text:span text:style-name="T334">, </text:span><text:span text:style-name="T323">Zugriff </text:span><text:span text:style-name="T319">7</text:span><text:span text:style-name="T323">.5.2021</text:span></text:p>
        </text:list-item>
      </text:list>
      <text:h text:style-name="P100" text:outline-level="1"><text:bookmark-start text:name="__RefHeading___Toc4203_297596519"/>Relevante Bevölkerungsgruppen<text:bookmark-end text:name="__RefHeading___Toc4203_297596519"/></text:h>
      <text:h text:style-name="P103" text:outline-level="2"><text:bookmark-start text:name="__RefHeading___Toc63971_4231157885"/><text:span text:style-name="T5">F</text:span><text:span text:style-name="T6">rauen / </text:span><text:span text:style-name="T9">Kinder</text:span><text:bookmark-end text:name="__RefHeading___Toc63971_4231157885"/></text:h>
      <text:p text:style-name="P41">Die Gleichstellung von Mann und Frau ist in der Übergangsverfassung (Art. 16) garantiert – und zugleich Staatsziel <text:span text:style-name="T169">(AA 25.3.2021)</text:span>, in der Praxis gibt es aber große kulturelle Vorurteile, die in weitverbreiteter Diskriminierung von Frauen resultieren. In Gemeinden wird oft gemäß Gewohnheitsrecht geurteilt, das bei Scheidungen die Rückzahlung der gesamten Mitgift an den Mann vorsieht. Frauen werden daher oft gedrängt, sich nicht scheiden zu lassen. Das Sorgerecht für die Kinder wird meist dem Mann zugesprochen, außer die Kinder sind zwischen drei und <text:soft-page-break/>sieben Jahren alt. Frauen <text:span text:style-name="T450">werden</text:span> bei Arbeit, Gehaltszahlungen, Krediten, Bildung, Erbschaft und Besitz von Land oder Unternehmen benachteiligt (USDOS <text:span text:style-name="T168">30</text:span>.<text:span text:style-name="T168">3</text:span>.20<text:span text:style-name="T168">2</text:span>1).</text:p>
      <text:p text:style-name="P42">Vergewaltigung ist im Südsudan verboten, und im Gesetz ist eine Gefängnisstrafe im Ausmaß von bis zu 14 Jahren und eine Geldstrafe vorgesehen, jedoch setzt die Regierung dieses Gesetz nicht effektiv um, und so <text:span text:style-name="T451">sind</text:span> Vergewaltigung<text:span text:style-name="T451">en</text:span> im ganzen Land weit verbreitet <text:span text:style-name="T377">(USDOS 30.3.2021)</text:span>. <text:span text:style-name="T170">Die Polizei setzte im März 2020 einen nationalen Ausschuss ein, der die Umsetzung ihres Aktionsplans zur Bekämpfung von sexu</text:span><text:span text:style-name="T451">eller</text:span><text:span text:style-name="T170"> Gewalt beaufsichtigen soll (AI 7.4.2021).</text:span> Häusliche Gewalt ist gesetzlich nicht verboten <text:span text:style-name="T376">und</text:span> <text:span text:style-name="T376">p</text:span>hysische Gewalt gegen Frauen ist weit verbreitet. Die hohe Analphabetenrate erschwert es Frauen außerdem, ihre Rechte zu verstehen und zu verteidigen. Gemein<text:span text:style-name="T451">den</text:span> folgen oft Gewohnheitsgesetzen und traditionellen Praktiken, die Frauen diskriminieren (USDOS <text:span text:style-name="T168">30</text:span>.<text:span text:style-name="T168">3</text:span>.20<text:span text:style-name="T168">2</text:span>1). </text:p>
      <text:p text:style-name="P45"><text:span text:style-name="T375">Es gibt keine Gesetze, </text:span><text:span text:style-name="T451">welche</text:span><text:span text:style-name="T375"> die Beteiligung von Frauen am politischen Prozess einschränk</text:span><text:span text:style-name="T451">en</text:span><text:span text:style-name="T375">, aber die vereinbarten Bedingungen des Friedensabkommens von 2018 wurden nicht erfüllt (USDOS 31.3.2021). </text:span><text:span text:style-name="T451">Die vorgesehene</text:span><text:span text:style-name="T375"> weibliche Beteiligung an der </text:span><text:span text:style-name="T452">Übergangsr</text:span><text:span text:style-name="T375">egierung </text:span><text:span text:style-name="T451">von</text:span><text:span text:style-name="T375"> mindestens 35 Prozent auf nationaler und bundesstaatlicher Ebene wurde nicht erzielt (USDOS 31.3.2021; </text:span><text:span text:style-name="T452">vgl. </text:span><text:span text:style-name="T170">AI 7.4.2021; HRW 13.1.2021</text:span><text:span text:style-name="T375">). </text:span><text:span text:style-name="T409">N</text:span><text:span text:style-name="T375">ur eine Frau wurde zur Gouverneurin ernannt (USDOS 31.3.2021). </text:span></text:p>
      <text:p text:style-name="P43"><text:span text:style-name="T171">Das Gesetz legt fest, dass jedes Kind das Recht auf Schutz vor </text:span><text:span text:style-name="T452">einer Kinderehe</text:span><text:span text:style-name="T171"> hat, verbietet aber nicht ausdrücklich die Heirat vor dem 18. Lebensjahr (USDOS 30.3.2021). </text:span>Früh- und Zwangsehen <text:span text:style-name="T170">bleiben an der Tagesordnung (AI 7.4.2021; vgl. USDOS 30.3.2021) </text:span><text:span text:style-name="T171">und laut Angaben des Ministeriums für Geschlechterfragen, Kinder und Soziales war fast die Hälfte aller Mädchen und jungen Frauen zwischen 15 und 19 Jahren verheiratet, und einige waren erst 12 Jahre alt (USDOS 30.3.2021).</text:span></text:p>
      <text:p text:style-name="P44"><text:span text:style-name="T172">Im Jahr 2020 wurden Kindersoldaten in den Reihen bewaffneter Oppositionsgruppen und in der Präsidentengarde </text:span><text:span text:style-name="T453">identifiziert</text:span><text:span text:style-name="T172">. Im Feb</text:span><text:span text:style-name="T416">e</text:span><text:span text:style-name="T172">r 2020 unterzeichneten die Regierung und die Vereinten Nationen den Umfassenden Aktionsplan zur Beendigung und Verhütung aller schweren Rechtsverletzungen an Kindern (AI 7.4.2021). </text:span><text:span text:style-name="T173">Mit</text:span><text:span text:style-name="T172"> Ausbruch des Konflikts im Jahr 2013 nahmen die Zwangsrekrutierung durch die Regierungstruppen sowie die Rekrutierung und der Einsatz von Kindersoldaten durch regierungsfeindliche Kräfte zu. Die Ausweitung des Konflikts führte auch zur weit verbreiteten Zwangsrekrutierung von Kindern durch bewaffnete Gruppen </text:span><text:span text:style-name="T173">(USDOS 30.3.2021).</text:span></text:p>
      <text:p text:style-name="P65">Quellen:</text:p>
      <text:list xml:id="list112751303755494" text:continue-numbering="true" text:style-name="WWNum2">
        <text:list-item>
          <text:p text:style-name="P134"><text:span text:style-name="T319">AA - Auswärtiges Amt </text:span><text:span text:style-name="T322">[</text:span><text:span text:style-name="T319">Deutschland</text:span><text:span text:style-name="T322">] (25.3.2021)</text:span><text:span text:style-name="T319">: Bericht über die asyl- und abschiebungsrelevante Lage in der Republik Südsudan (Stand: Dezember 2020), <text:line-break/></text:span><text:a xlink:type="simple" xlink:href="https://www.ecoi.net/en/file/local/2050124/Auswärtiges_Amt%2C_Bericht_über_die_asyl-_und_abschiebungsrelevante_Lage_in_der_Republik_Südsudan_%28Stand_Dezember_2020%29%2C_25.03.2021.pdf" text:style-name="Internet_20_link" text:visited-style-name="Visited_20_Internet_20_Link"><text:span text:style-name="T319">https://www.ecoi.net/en/file/local/2050124/Ausw%C3%A4rtiges_Amt%2C_Bericht_%C3%Bcber_die_asyl-_und_abschiebungsrelevante_Lage_in_der_Republik_S%C3%Bcdsudan_%28Stand_Dezember_2020%29%2C_25.03.2021.pdf</text:span></text:a><text:span text:style-name="T319">, </text:span><text:span text:style-name="T323">Zugriff </text:span><text:span text:style-name="T331">26</text:span><text:span text:style-name="T323">.5.2021</text:span></text:p>
        </text:list-item>
        <text:list-item>
          <text:p text:style-name="P135"><text:soft-page-break/><text:span text:style-name="T323">AI - Amnesty International </text:span><text:span text:style-name="T324">(7.4.2021)</text:span><text:span text:style-name="T323">: Südsudan 2020, </text:span><text:a xlink:type="simple" xlink:href="https://www.ecoi.net/de/dokument/2048821.html" text:style-name="Internet_20_link" text:visited-style-name="Visited_20_Internet_20_Link"><text:span text:style-name="T319">https://www.ecoi.net/de/dokument/2048821.html</text:span></text:a><text:span text:style-name="T323">, </text:span><text:span text:style-name="T324">Zugriff </text:span><text:span text:style-name="T332">26</text:span><text:span text:style-name="T324">.5.2021</text:span></text:p>
        </text:list-item>
        <text:list-item>
          <text:p text:style-name="P176"><text:span text:style-name="T253">H</text:span><text:span text:style-name="T254">RW - </text:span><text:span text:style-name="T255">Human Rights Watch (13.1.2021): </text:span><text:span text:style-name="T280">World Report 2021 - South Sudan, </text:span><text:a xlink:type="simple" xlink:href="https://www.ecoi.net/de/dokument/2043727.html" text:style-name="Internet_20_link" text:visited-style-name="Visited_20_Internet_20_Link"><text:span text:style-name="T278">https://www.ecoi.net/de/dokument/2043727.html</text:span></text:a><text:span text:style-name="T255">, Zugriff </text:span><text:span text:style-name="T256">26</text:span><text:span text:style-name="T255">.5.2021</text:span></text:p>
        </text:list-item>
        <text:list-item>
          <text:p text:style-name="P152"><text:span text:style-name="T334">USDOS - US Department of State </text:span><text:span text:style-name="T322">[USA] (30.3.2021)</text:span><text:span text:style-name="T334">: 2020 Country Report on Human Rights Practices: South Sudan, </text:span><text:a xlink:type="simple" xlink:href="https://www.ecoi.net/en/document/2048131.html" text:style-name="Internet_20_link" text:visited-style-name="Visited_20_Internet_20_Link"><text:span text:style-name="T334">https://www.ecoi.net/en/document/2048131.html</text:span></text:a><text:span text:style-name="T334">, </text:span><text:span text:style-name="T323">Zugriff </text:span><text:span text:style-name="T333">26</text:span><text:span text:style-name="T323">.5.2021</text:span></text:p>
        </text:list-item>
      </text:list>
      <text:h text:style-name="P104" text:outline-level="2"><text:bookmark-start text:name="__RefHeading___Toc4211_297596519"/><text:span text:style-name="T9">Homosexuelle/</text:span><text:span text:style-name="T59">Sexuelle Minderheiten</text:span><text:bookmark-end text:name="__RefHeading___Toc4211_297596519"/></text:h>
      <text:p text:style-name="P47"><text:span text:style-name="T174">Das Gesetz kriminalisiert gleichgeschlechtliche sexuelle Handlungen (USDOS 30.3.2021). </text:span>Homosexuelle Handlungen („Carnal intercourse against the order of nature“) können, <text:span text:style-name="T174">gemäß § 248,</text:span> mit bis zu zehn Jahren Haft bestraft werden (<text:span text:style-name="T174">AA 25.3.2021; vgl. HRW 13.1.2021</text:span>), wenn sie einvernehmlich sind, und mit bis zu 14 Jahren, wenn sie nicht einvernehmlich sind. Es gab <text:span text:style-name="T454">im Jahr 2020 </text:span>keine Berichte, <text:span text:style-name="T454">wonach</text:span> die Behörden das Gesetz <text:span text:style-name="T454">auch </text:span>durch<text:span text:style-name="T454">gesetzt hätten</text:span> <text:span text:style-name="T175">(USDOS 30.3.2021)</text:span>. Das Gesetz kriminalisiert auch ‚jede männliche Person, die sich in der Öffentlichkeit wie eine Frau kleidet’ mit einer Strafe von bis zu drei Monaten Gefängnis im Falle einer Verurteilung <text:span text:style-name="T175">(HRW 13.1.2021; vgl. USDOS 30.3.2021).</text:span></text:p>
      <text:p text:style-name="P65">Quellen:</text:p>
      <text:list xml:id="list112752284008964" text:continue-numbering="true" text:style-name="WWNum2">
        <text:list-item>
          <text:p text:style-name="P158"><text:span text:style-name="T319">AA - Auswärtiges Amt </text:span><text:span text:style-name="T322">[</text:span><text:span text:style-name="T319">Deutschland</text:span><text:span text:style-name="T322">] (25.3.2021)</text:span><text:span text:style-name="T319">: Bericht über die asyl- und abschiebungsrelevante Lage in der Republik Südsudan (Stand: Dezember 2020), <text:line-break/></text:span><text:a xlink:type="simple" xlink:href="https://www.ecoi.net/en/file/local/2050124/Auswärtiges_Amt%2C_Bericht_über_die_asyl-_und_abschiebungsrelevante_Lage_in_der_Republik_Südsudan_%28Stand_Dezember_2020%29%2C_25.03.2021.pdf" text:style-name="Internet_20_link" text:visited-style-name="Visited_20_Internet_20_Link"><text:span text:style-name="T319">https://www.ecoi.net/en/file/local/2050124/Ausw%C3%A4rtiges_Amt%2C_Bericht_%C3%Bcber_die_asyl-_und_abschiebungsrelevante_Lage_in_der_Republik_S%C3%Bcdsudan_%28Stand_Dezember_2020%29%2C_25.03.2021.pdf</text:span></text:a><text:span text:style-name="T319">, </text:span><text:span text:style-name="T323">Zugriff </text:span><text:span text:style-name="T331">26</text:span><text:span text:style-name="T323">.5.2021</text:span></text:p>
        </text:list-item>
        <text:list-item>
          <text:p text:style-name="P177"><text:span text:style-name="T253">H</text:span><text:span text:style-name="T254">RW - </text:span><text:span text:style-name="T255">Human Rights Watch (13.1.2021): </text:span><text:span text:style-name="T280">World Report 2021 - South Sudan, </text:span><text:a xlink:type="simple" xlink:href="https://www.ecoi.net/de/dokument/2043727.html" text:style-name="Internet_20_link" text:visited-style-name="Visited_20_Internet_20_Link"><text:span text:style-name="T278">https://www.ecoi.net/de/dokument/2043727.html</text:span></text:a><text:span text:style-name="T255">, Zugriff </text:span><text:span text:style-name="T256">26</text:span><text:span text:style-name="T255">.5.2021</text:span></text:p>
        </text:list-item>
        <text:list-item>
          <text:p text:style-name="P153"><text:span text:style-name="T334">USDOS - US Department of State </text:span><text:span text:style-name="T322">[USA] (30.3.2021)</text:span><text:span text:style-name="T334">: 2020 Country Report on Human Rights Practices: South Sudan, </text:span><text:a xlink:type="simple" xlink:href="https://www.ecoi.net/en/document/2048131.html" text:style-name="Internet_20_link" text:visited-style-name="Visited_20_Internet_20_Link"><text:span text:style-name="T319">https://www.ecoi.net/en/document/2048131.html</text:span></text:a><text:span text:style-name="T334">, </text:span><text:span text:style-name="T323">Zugriff </text:span><text:span text:style-name="T333">26</text:span><text:span text:style-name="T323">.5.2021</text:span></text:p>
        </text:list-item>
      </text:list>
      <text:h text:style-name="P100" text:outline-level="1"><text:bookmark-start text:name="__RefHeading___Toc4213_297596519"/>Bewegungsfreiheit<text:bookmark-end text:name="__RefHeading___Toc4213_297596519"/></text:h>
      <text:p text:style-name="P20">Die Übergangsverfassung sieht Bewegungsfreiheit im Inland, Auslandsreisen und <text:span text:style-name="T455">Rückkehr</text:span> vor. Die Regierung schränkt diese Rechte jedoch häufig ein – <text:span text:style-name="T410">und in</text:span> der Übergangsverfassung ist die Auswanderung nicht geregelt <text:span text:style-name="T410">(USDOS 30.3.2021).</text:span></text:p>
      <text:p text:style-name="P52"><text:span text:style-name="T456">Der </text:span>Südsudan kontrolliert an seinen Außengrenzen auch die eigenen Staatsangehörigen; in der Regel reichen sogenannte „travel permits“ zum Grenzübertritt an den Landgrenzen aus. Inhaber gültiger Pässe können ohne Einholung weiterer Genehmigungen reisen (AA 25.3.2021).</text:p>
      <text:p text:style-name="P21"><text:span text:style-name="T202">Im März </text:span><text:span text:style-name="T203">2020 </text:span><text:span text:style-name="T202">verhängte die Regierung eine nächtliche Ausgangssperre und Reisebeschränkungen, verbot gesellschaftliche Versammlungen, da Nachbarländer COVID-19-Fälle bestätigten. </text:span><text:span text:style-name="T203">Auch Schulen wurden im März</text:span><text:span text:style-name="T202"> </text:span><text:span text:style-name="T203">ge</text:span><text:span text:style-name="T202">schloss</text:span><text:span text:style-name="T203">en; öffneten allerdings wieder im Oktober 2020</text:span><text:span text:style-name="T202"> (AI 7.4.2021). </text:span>Zwischen März und August <text:span text:style-name="T215">2020</text:span>, auf dem Höhepunkt der COVID-19-Bewegungseinschränkungen, ging <text:span text:style-name="T410">auch </text:span>die Zahl der humanitären Helfer im Land drastisch zurück (<text:span text:style-name="T366">USDOS 30.3.2021</text:span>).</text:p>
      <text:p text:style-name="P65"><text:soft-page-break/>Quellen:</text:p>
      <text:list xml:id="list112751968489951" text:continue-numbering="true" text:style-name="WWNum2">
        <text:list-item>
          <text:p text:style-name="P159"><text:span text:style-name="T319">AA - Auswärtiges Amt </text:span><text:span text:style-name="T322">[</text:span><text:span text:style-name="T319">Deutschland</text:span><text:span text:style-name="T322">] (25.3.2021)</text:span><text:span text:style-name="T319">: Bericht über die asyl- und abschiebungsrelevante Lage in der Republik Südsudan (Stand: Dezember 2020), <text:line-break/></text:span><text:a xlink:type="simple" xlink:href="https://www.ecoi.net/en/file/local/2050124/Auswärtiges_Amt%2C_Bericht_über_die_asyl-_und_abschiebungsrelevante_Lage_in_der_Republik_Südsudan_%28Stand_Dezember_2020%29%2C_25.03.2021.pdf" text:style-name="Internet_20_link" text:visited-style-name="Visited_20_Internet_20_Link"><text:span text:style-name="T319">https://www.ecoi.net/en/file/local/2050124/Ausw%C3%A4rtiges_Amt%2C_Bericht_%C3%Bcber_die_asyl-_und_abschiebungsrelevante_Lage_in_der_Republik_S%C3%Bcdsudan_%28Stand_Dezember_2020%29%2C_25.03.2021.pdf</text:span></text:a><text:span text:style-name="T319">, </text:span><text:span text:style-name="T323">Zugriff </text:span><text:span text:style-name="T331">26</text:span><text:span text:style-name="T323">.5.2021</text:span></text:p>
        </text:list-item>
        <text:list-item>
          <text:p text:style-name="P178"><text:span text:style-name="T251">A</text:span><text:span text:style-name="T257">I - </text:span><text:span text:style-name="T278">Amnesty International </text:span><text:span text:style-name="T281">(7.4.2021)</text:span><text:span text:style-name="T278">: Amnesty International Report 2020/21; The State of the World's Human Rights; South Sudan 2020,<text:line-break/></text:span><text:a xlink:type="simple" xlink:href="https://www.ecoi.net/de/dokument/2048758.html" text:style-name="Internet_20_link" text:visited-style-name="Visited_20_Internet_20_Link"><text:span text:style-name="T64">https://www.ecoi.net/de/dokument/2048758.html</text:span></text:a><text:span text:style-name="T278">, </text:span><text:span text:style-name="T281">Zugriff 7.7.2021</text:span></text:p>
        </text:list-item>
        <text:list-item>
          <text:p text:style-name="P154"><text:span text:style-name="T334">USDOS - US Department of State </text:span><text:span text:style-name="T322">[USA] (30.3.2021)</text:span><text:span text:style-name="T334">: 2020 Country Report on Human Rights Practices: South Sudan, </text:span><text:a xlink:type="simple" xlink:href="https://www.ecoi.net/en/document/2048131.html" text:style-name="Internet_20_link" text:visited-style-name="Visited_20_Internet_20_Link"><text:span text:style-name="T334">https://www.ecoi.net/en/document/2048131.html</text:span></text:a><text:span text:style-name="T334">, </text:span><text:span text:style-name="T323">Zugriff </text:span><text:span text:style-name="T335">26</text:span><text:span text:style-name="T323">.5.2021</text:span></text:p>
        </text:list-item>
      </text:list>
      <text:h text:style-name="P100" text:outline-level="1"><text:bookmark-start text:name="__RefHeading___Toc4217_297596519"/>IDPs und Flüchtlinge<text:bookmark-end text:name="__RefHeading___Toc4217_297596519"/></text:h>
      <text:p text:style-name="P27"><text:span text:style-name="T201">Die Rechte ausländischer Flüchtlinge – rund 300.000, davon 92 </text:span><text:span text:style-name="T204">Prozent</text:span><text:span text:style-name="T201"> aus </text:span><text:span text:style-name="T210">dem </text:span><text:span text:style-name="T201">Sudan – i</text:span><text:span text:style-name="T210">m</text:span><text:span text:style-name="T201"> Südsudan werden nach Auskunft des </text:span><text:span text:style-name="T210">UNHCR</text:span><text:span text:style-name="T201"> im Wesentlichen geachtet </text:span><text:span text:style-name="T211">(AA 25.3.2021)</text:span><text:span text:style-name="T201">. </text:span></text:p>
      <text:p text:style-name="P27"><text:span text:style-name="T201">Die Lage der Binnenvertriebenen </text:span><text:span text:style-name="T210">(IDPs)</text:span><text:span text:style-name="T201"> i</text:span><text:span text:style-name="T210">m</text:span><text:span text:style-name="T201"> Südsudan ist seit 2013 stark angespannt. Fast 4 Millionen Menschen sind nach wie vor Vertriebene, </text:span><text:span text:style-name="T205">und s</text:span><text:span text:style-name="T201">eit Beginn des Konflikts waren mindestens 1,9 Millionen Südsudanesen innerhalb des eige</text:span>nen Lands auf der Flucht. <text:span text:style-name="T457">Im</text:span> September <text:span text:style-name="T379">2020 </text:span><text:span text:style-name="T457">gab es</text:span> mehr als 1,6 Millionen durch den Konflikt und die unsichere Ernährungslage <text:span text:style-name="T457">verursachte IDPs</text:span>. Von diesen waren mehr als 180.000 Personen in UNMISS PoC-<text:span text:style-name="T458">Lagern</text:span> <text:span text:style-name="T458">(</text:span><text:span text:style-name="T176">Protection of Civilians</text:span><text:span text:style-name="T458">)</text:span><text:span text:style-name="T176"> </text:span>untergebracht. Die zunehmende Gewalt und Ernährungsunsicherheit zwang die Hilfsorganisationen, Pläne für die sichere Rückkehr und Umsiedlung <text:span text:style-name="T459">von IDPs zu verschieben</text:span> <text:span text:style-name="T378">(USDOS 30.3.2021; </text:span><text:span text:style-name="T379">vgl. AA 25.3.2021</text:span><text:span text:style-name="T378">)</text:span>. Dazu <text:span text:style-name="T380">wurden</text:span> u. a. Vereinbarungen <text:span text:style-name="T367">m</text:span>it der südsudanesischen Polizei getroffen (<text:span text:style-name="T367">AA 25.3.2021</text:span>). <text:span text:style-name="T202">Im September </text:span><text:span text:style-name="T203">2020</text:span><text:span text:style-name="T202"> begann die UN-Friedensmission (UNMISS) mit dem Rückzug aus drei ihrer Standorte zum Schutz der Zivilbevölkerung </text:span><text:span text:style-name="T212">[PoC]</text:span><text:span text:style-name="T202">, in denen mehr als 40.000 Menschen untergebracht sind, die seit Beginn des Konflikts im Jahr 2013 vertrieben wurden (AI 7.4.2021).</text:span></text:p>
      <text:p text:style-name="P23">Nach Angaben der UN wurden im Laufe des Jahres <text:span text:style-name="T459">2020 </text:span>durch den bewaffneten Konflikt über 38.100 Zivilisten vertrieben, von denen mindestens 17.000 <text:span text:style-name="T380">in Nachbarstaaten</text:span> flohen. Hunderte von Menschen, die versuchten, in Uganda Zuflucht zu <text:span text:style-name="T380">finden</text:span>, saßen in behelfsmäßigen <text:span text:style-name="T459">Lagern</text:span> nahe der Grenze fest und hatten keinen Zugang zu Nahrungsmitteln, angemessenen Unterkünften, medizinischer Versorgung und sauberem Wasser. <text:span text:style-name="T380">Der</text:span> Ausbruch von COVID-19 <text:span text:style-name="T380">hatte </text:span>Uganda dazu veranlasst, seine Grenzen <text:span text:style-name="T380">z</text:span>wischen dem 20. <text:span text:style-name="T459">März</text:span> und dem 1. <text:span text:style-name="T459">Oktober</text:span><text:span text:style-name="T215"> 202</text:span><text:span text:style-name="T459">0</text:span> zu schließen. Nach Angaben der UN kehrten fast 110.000 Flüchtlinge in den Südsudan zurück (AI 7.4.2021).</text:p>
      <text:p text:style-name="P65">Quellen:</text:p>
      <text:list xml:id="list112752541806999" text:continue-numbering="true" text:style-name="WWNum2">
        <text:list-item>
          <text:p text:style-name="P136"><text:span text:style-name="T333">AA - Auswärtiges Amt </text:span><text:span text:style-name="T322">[</text:span><text:span text:style-name="T333">Deutschland</text:span><text:span text:style-name="T322">] (25.3.2021)</text:span><text:span text:style-name="T333">: Bericht über die asyl- und abschiebungsrelevante Lage in der Republik Südsudan (Stand: Dezember 2020), <text:line-break/></text:span><text:a xlink:type="simple" xlink:href="https://www.ecoi.net/en/file/local/2050124/Auswärtiges_Amt%2C_Bericht_über_die_asyl-_und_abschiebungsrelevante_Lage_in_der_Republik_Südsudan_%28Stand_Dezember_2020%29%2C_25.03.2021.pdf" text:style-name="Internet_20_link" text:visited-style-name="Visited_20_Internet_20_Link"><text:span text:style-name="T333">https://www.ecoi.net/en/file/local/2050124/Ausw%C3%A4rtiges_Amt%2C_Bericht_</text:span></text:a><text:soft-page-break/><text:a xlink:type="simple" xlink:href="https://www.ecoi.net/en/file/local/2050124/Auswärtiges_Amt%2C_Bericht_über_die_asyl-_und_abschiebungsrelevante_Lage_in_der_Republik_Südsudan_%28Stand_Dezember_2020%29%2C_25.03.2021.pdf" text:style-name="Internet_20_link" text:visited-style-name="Visited_20_Internet_20_Link"><text:span text:style-name="T333">%C3%Bcber_die_asyl-_und_abschiebungsrelevante_Lage_in_der_Republik_S%C3%Bcdsudan_%28Stand_Dezember_2020%29%2C_25.03.2021.pdf</text:span></text:a><text:span text:style-name="T333">, </text:span><text:span text:style-name="T323">Zugriff </text:span><text:span text:style-name="T331">26</text:span><text:span text:style-name="T323">.5.2021</text:span></text:p>
        </text:list-item>
        <text:list-item>
          <text:p text:style-name="P160"><text:span text:style-name="T323">AI - Amnesty International </text:span><text:span text:style-name="T324">(7.4.2021)</text:span><text:span text:style-name="T323">: Südsudan 2020, </text:span><text:a xlink:type="simple" xlink:href="https://www.ecoi.net/de/dokument/2048821.html" text:style-name="Internet_20_link" text:visited-style-name="Visited_20_Internet_20_Link"><text:span text:style-name="T319">https://www.ecoi.net/de/dokument/2048821.html</text:span></text:a><text:span text:style-name="T323">, </text:span><text:span text:style-name="T324">Zugriff </text:span><text:span text:style-name="T332">26</text:span><text:span text:style-name="T324">.5.2021</text:span><text:span text:style-name="T319"> </text:span></text:p>
        </text:list-item>
        <text:list-item>
          <text:p text:style-name="P155"><text:span text:style-name="T334">USDOS - US Department of State </text:span><text:span text:style-name="T322">[USA] (30.3.2021)</text:span><text:span text:style-name="T334">: 2020 Country Report on Human Rights Practices: South Sudan, </text:span><text:a xlink:type="simple" xlink:href="https://www.ecoi.net/en/document/2048131.html" text:style-name="Internet_20_link" text:visited-style-name="Visited_20_Internet_20_Link"><text:span text:style-name="T334">https://www.ecoi.net/en/document/2048131.html</text:span></text:a><text:span text:style-name="T334">, </text:span><text:span text:style-name="T323">Zugriff </text:span><text:span text:style-name="T335">26</text:span><text:span text:style-name="T323">.5.2021</text:span></text:p>
        </text:list-item>
      </text:list>
      <text:h text:style-name="P100" text:outline-level="1"><text:bookmark-start text:name="__RefHeading___Toc4219_297596519"/>Grundversorgung <text:span text:style-name="T10">und Wirtschaft</text:span><text:bookmark-end text:name="__RefHeading___Toc4219_297596519"/></text:h>
      <text:p text:style-name="P22"><text:span text:style-name="T460">Der </text:span><text:span text:style-name="T383">Südsudan belegt auf dem aktuellen Index der menschlichen Entwicklung der Vereinten Nationen (HDI) Platz 186 von 189 bewerteten Ländern. </text:span><text:span text:style-name="T176">Ungefähr drei Viertel der Bevölkerung haben keinen Zugang zu Gesundheitsversorgung. Mehr als 70 Prozent der Erwachsenen gelten als Analphabeten, nur wenige schulpflichtige Kinder erhalten Unterricht</text:span><text:span text:style-name="T383"> (BMZ 2021</text:span><text:span text:style-name="T384">a</text:span><text:span text:style-name="T383">). </text:span>Durch die Behinderung von humanitärer Hilfe, den andauernden Massenvertreibungen, den bewaffneten Konflikten und der anhaltenden Wirtschaftskrise sind in vielen Regionen des Landes Hungersnöte ausgerufen worden. Die Grundversorgung der Bevölkerung mit Nahrungsmitteln ist allenfalls rudimentär gewährleistet (<text:span text:style-name="T176">AA 25.3.2021</text:span>). </text:p>
      <text:p text:style-name="P22"><text:span text:style-name="T460">Dabei ist der </text:span><text:span text:style-name="T383">Südsudan reich an natürlichen Ressourcen (Erdöl, Gold, Diamanten, Silber, verschiedene Erze, Wasserressourcen, Edelhölzer, fruchtbares Ackerland und zahlreiche Wildtierarten). Fehlende staatliche Strukturen, politische Instabilität und massive Misswirtschaft verhindern jedoch, dass sie zum Wohl der Bevölkerung genutzt werden </text:span><text:span text:style-name="T384">(BMZ 2021b). </text:span></text:p>
      <text:p text:style-name="P22"><text:span text:style-name="T383">Die Wirtschaft Südsudans ist in erheblichem Maße vom Erdölsektor abhängig. Auf ihn entfallen mehr als die Hälfte des </text:span><text:span text:style-name="T384">BIP</text:span><text:span text:style-name="T383">, 95 Prozent der Exporte und etwa 90 Prozent der Staatseinnahmen. Die reduzierte Ölförderung, der gesunkene Ölpreis sowie eine stark ansteigende Inflation haben die wirtschaftliche Situation im Land während des Bürgerkrieges in hohem Maße weiter verschlechtert. Eine nationale Privatwirtschaft konnte in dem politisch ungewissen Umfeld noch nicht aufgebaut werden. Fast alle Produkte werden über die Nachbarstaaten Uganda, Kenia und Sudan eingeführt </text:span><text:span text:style-name="T384">(BMZ 2021b).</text:span></text:p>
      <text:p text:style-name="P22"><text:span text:style-name="T384">Eine Infrastruktur ist i</text:span><text:span text:style-name="T467">m</text:span><text:span text:style-name="T384"> Südsudan praktisch nicht vorhanden. In den Bereichen Energieversorgung, Wasser/Abwasser, Telekommunikation und Verkehr ist das Land kaum erschlossen. Aufgrund des wenig ausgebauten Verkehrssystems sind manche Gebiete während der Regenzeit oft über mehrere Monate vom Rest des Landes abgeschnitten. Ein Großteil der südsudanesischen Bevölkerung lebt von kleinbäuerlicher Landwirtschaft. Der Krieg hat jedoch die Existenzgrundlagen von Millionen Menschen zerstört </text:span><text:span text:style-name="T383">(BMZ 2021</text:span><text:span text:style-name="T384">a</text:span><text:span text:style-name="T383">). </text:span></text:p>
      <text:p text:style-name="P38">Das Land steht vor enormen strukturellen Herausforderungen, wie einer desolaten (Verkehrs-)Infrastruktur, einem sehr niedrigen Bildungsniveau, einem fast vollständigen Mangel an staatlichen Institutionen sowie völlig unzureichenden Grundversorgungsleistungen - insbesondere in den Bereichen Wasser, sanitäre Einrichtungen und Gesundheit. Bis auf die höchste Ebene <text:soft-page-break/>grassiert Korruption. Die wirtschaftliche Situation wird noch dadurch verschärft, dass die Regierung ihre Einnahmen vorwiegend in Waffen und militärische Ausrüstung investiert. Obwohl bisher weniger als hundert Fälle bestätigt wurden, belastet COVID-19 die bereits sehr angespannte humanitäre Situation und erschwert die Hilfeleistungen (bpb.de 9.2.2021).</text:p>
      <text:p text:style-name="P22">Laut im Dezember 2020 veröffentlichtem IPC-Report haben bis Mitte 2021 rund 7,24 Millionen Menschen (60 <text:span text:style-name="T385">Prozent</text:span> der Bevölkerung) Bedarf an humanitärer Unterstützung. In einigen Gebieten herrscht die schlechteste IPC-Kategorie 5 <text:span text:style-name="T461">[Hungersnot]</text:span>. Das Land leidet weiterhin unter extremster <text:span text:style-name="T461">Unsicherheit bei der Nahrungsmittelversorgung</text:span>. <text:span text:style-name="T461">R</text:span>und 6,4 Millionen Menschen <text:span text:style-name="T461">gelten</text:span> als mangelversorgt und unterernährt. Die seit Mitte 2019 anhaltenden, außergewöhnlich intensiven Regenfälle haben zu Überflutungen in weiten Teilen des Landes geführt und die humanitäre Lage von rund einer Millionen Menschen weiter verschlimmert. <text:span text:style-name="T462">Der Regen hat</text:span> mittel- und langfristig negative Auswirkungen auf die humanitäre Lage u. a. durch <text:span text:style-name="T370">E</text:span>rnteverluste und Zerstörung von Anbauflächen (<text:span text:style-name="T176">AA 25.3.2021</text:span>).</text:p>
      <text:p text:style-name="P22"><text:span text:style-name="T383">Mehr </text:span><text:span text:style-name="T176">als 80 Prozent der Einwohnerinnen und Einwohner </text:span><text:span text:style-name="T463">leben </text:span><text:span text:style-name="T176">unterhalb der Armutsgrenze und somit von weniger als umgerechnet 1,90 US-Doller pro Tag </text:span><text:span text:style-name="T386">(BMZ 2021a; vgl. </text:span><text:span text:style-name="T384">BMZ 2021b</text:span><text:span text:style-name="T386">)</text:span><text:span text:style-name="T176">. Mehr als 50 Prozent der Bevölkerung leide</text:span><text:span text:style-name="T463">n</text:span><text:span text:style-name="T176"> unter Nahrungsmangel und ein Großteil ist abhängig von humanitärer Hilfe </text:span><text:span text:style-name="T383">(BMZ 2021</text:span><text:span text:style-name="T384">a</text:span><text:span text:style-name="T383">).</text:span></text:p>
      <text:p text:style-name="P6"><text:span text:style-name="T236">Laut </text:span><text:span text:style-name="T246">UNICEF</text:span><text:span text:style-name="T236"> sind rund 1,4 Millionen Kinder von Unterernährung bedroht. </text:span><text:span text:style-name="T230">Nach aktuellen Schätzungen </text:span><text:span text:style-name="T237">geht es um ca.</text:span><text:span text:style-name="T230"> 8,3 Millionen Menschen, die 2021 auf humanitäre Hilfe angewiesen sein werden - seit der Unabhängigkeit 2011 ist das der Höchststand </text:span><text:span text:style-name="T236">(SZ 12.4.2021).</text:span></text:p>
      <text:p text:style-name="P66">Quellen:</text:p>
      <text:list xml:id="list112750946186429" text:continue-numbering="true" text:style-name="WWNum2">
        <text:list-item>
          <text:p text:style-name="P137"><text:span text:style-name="T333">AA - Auswärtiges Amt </text:span><text:span text:style-name="T322">[</text:span><text:span text:style-name="T333">Deutschland</text:span><text:span text:style-name="T322">] (25.3.2021)</text:span><text:span text:style-name="T333">: Bericht über die asyl- und abschiebungsrelevante Lage in der Republik Südsudan (Stand: Dezember 2020), <text:line-break/></text:span><text:a xlink:type="simple" xlink:href="https://www.ecoi.net/en/file/local/2050124/Auswärtiges_Amt%2C_Bericht_über_die_asyl-_und_abschiebungsrelevante_Lage_in_der_Republik_Südsudan_%28Stand_Dezember_2020%29%2C_25.03.2021.pdf" text:style-name="Internet_20_link" text:visited-style-name="Visited_20_Internet_20_Link"><text:span text:style-name="T333">https://www.ecoi.net/en/file/local/2050124/Ausw%C3%A4rtiges_Amt%2C_Bericht_%C3%Bcber_die_asyl-_und_abschiebungsrelevante_Lage_in_der_Republik_S%C3%Bcdsudan_%28Stand_Dezember_2020%29%2C_25.03.2021.pdf</text:span></text:a><text:span text:style-name="T333">, </text:span><text:span text:style-name="T323">Zugriff </text:span><text:span text:style-name="T331">26</text:span><text:span text:style-name="T323">.5.2021</text:span></text:p>
        </text:list-item>
        <text:list-item>
          <text:p text:style-name="P161"><text:span text:style-name="T323">B</text:span><text:span text:style-name="T319">MZ - Bundesministerium für wirtschaftliche Zusammenarbeit</text:span><text:span text:style-name="T333"> </text:span><text:span text:style-name="T322">[</text:span><text:span text:style-name="T333">Deutschland</text:span><text:span text:style-name="T322">]</text:span><text:span text:style-name="T319"> (2021</text:span><text:span text:style-name="T342">a</text:span><text:span text:style-name="T319">): Soziale Situation, Bevölkerung in Not, </text:span><text:a xlink:type="simple" xlink:href="https://www.bmz.de/de/laender/suedsudan/soziale-situation-15714" text:style-name="Internet_20_link" text:visited-style-name="Visited_20_Internet_20_Link"><text:span text:style-name="T64">https://www.bmz.de/de/laender/suedsudan/soziale-situation-15714</text:span></text:a><text:span text:style-name="T319">, Zugriff 12.7.2021</text:span></text:p>
        </text:list-item>
        <text:list-item>
          <text:p text:style-name="P179"><text:span text:style-name="T251">B</text:span><text:span text:style-name="T261">MZ - Bundesministerium für wirtschaftliche Zusammenarbeit</text:span><text:span text:style-name="T264"> </text:span><text:span text:style-name="T265">[</text:span><text:span text:style-name="T264">Deutschland</text:span><text:span text:style-name="T265">]</text:span><text:span text:style-name="T261"> (2021</text:span><text:span text:style-name="T262">b</text:span><text:span text:style-name="T261">): </text:span><text:span text:style-name="T262">Wirtschaftliche</text:span><text:span text:style-name="T261"> Situation, </text:span><text:span text:style-name="T319">Instabilität verhindert Entwicklung</text:span><text:span text:style-name="T261">, </text:span><text:a xlink:type="simple" xlink:href="https://www.bmz.de/de/laender/suedsudan/wirtschaftliche-situation-15720" text:style-name="Internet_20_link" text:visited-style-name="Visited_20_Internet_20_Link"><text:span text:style-name="T64">https://www.bmz.de/de/laender/suedsudan/wirtschaftliche-situation-15720</text:span></text:a><text:span text:style-name="T261">, Zugriff 12.7.2021</text:span></text:p>
        </text:list-item>
        <text:list-item>
          <text:p text:style-name="P180"><text:span text:style-name="T251">bpb.de - </text:span><text:span text:style-name="T260">Bundeszentrale für politische Bildung </text:span><text:span text:style-name="T251">(9.2.2021): </text:span><text:span text:style-name="T323">Südsudan</text:span><text:span text:style-name="T251">, </text:span><text:a xlink:type="simple" xlink:href="https://www.bpb.de/internationales/weltweit/innerstaatliche-konflikte/228561/suedsudan#footnode1-1" text:style-name="Internet_20_link" text:visited-style-name="Visited_20_Internet_20_Link"><text:span text:style-name="T64">https://www.bpb.de/internationales/weltweit/innerstaatliche-konflikte/228561/suedsudan#footnode1-1</text:span></text:a><text:span text:style-name="T251">, </text:span><text:span text:style-name="T260">Zugriff 9.7.2021</text:span></text:p>
        </text:list-item>
        <text:list-item>
          <text:p text:style-name="P138"><text:span text:style-name="T330">SZ - Süddeutsche Zeitung (12.4.2021): </text:span><text:span text:style-name="T319">Südsudan: "Die Widerstandskraft der Bevölkerung bröckelt", </text:span><text:a xlink:type="simple" xlink:href="https://www.sueddeutsche.de/politik/suedsudan-unicef-hungersnot-coronakrise-1.5260396" text:style-name="Internet_20_link" text:visited-style-name="Visited_20_Internet_20_Link"><text:span text:style-name="T319">https://www.sueddeutsche.de/politik/suedsudan-unicef-hungersnot-coronakrise-1.5260396</text:span></text:a><text:span text:style-name="T319">, </text:span><text:span text:style-name="T330">Zugriff </text:span><text:span text:style-name="T349">26</text:span><text:span text:style-name="T330">.5.2021</text:span></text:p>
        </text:list-item>
        <text:list-item>
          <text:p text:style-name="P156"><text:span text:style-name="T334">USDOS - US Department of State </text:span><text:span text:style-name="T322">[USA] (30.3.2021)</text:span><text:span text:style-name="T334">: 2020 Country Report on Human Rights Practices: South Sudan, </text:span><text:a xlink:type="simple" xlink:href="https://www.ecoi.net/en/document/2048131.html" text:style-name="Internet_20_link" text:visited-style-name="Visited_20_Internet_20_Link"><text:span text:style-name="T334">https://www.ecoi.net/en/document/2048131.html</text:span></text:a><text:span text:style-name="T334">, </text:span><text:span text:style-name="T323">Zugriff </text:span><text:span text:style-name="T335">26</text:span><text:span text:style-name="T323">.5.202</text:span></text:p>
        </text:list-item>
      </text:list>
      <text:h text:style-name="P100" text:outline-level="1"><text:bookmark-start text:name="__RefHeading___Toc4223_297596519"/><text:soft-page-break/>Medizinische Versorgung<text:bookmark-end text:name="__RefHeading___Toc4223_297596519"/></text:h>
      <text:p text:style-name="P31"><text:span text:style-name="T180">Im Südsudan versagt das Gesundheitssystem und die Versorgung ist eingeschränkt. Das Gleiche gilt für den Zugang zu Behandlungen und pharmazeutischen Produkten (FD </text:span><text:span text:style-name="T190">7</text:span><text:span text:style-name="T185">.</text:span><text:span text:style-name="T191">7</text:span><text:span text:style-name="T185">.2021</text:span><text:span text:style-name="T180">). </text:span>Die medizinische Versorgung im Lande, auch in <text:span text:style-name="T464">Jub</text:span>a ist mit der in Europa nicht zu vergleichen und ist vielfach technisch, apparativ und/oder hygienisch ungenügend. Durch den langjährigen Bürgerkrieg sind weiterhin große Teile der medizinischen Infrastruktur zerstört <text:span text:style-name="T177">(AA 7.</text:span><text:span text:style-name="T372">7</text:span><text:span text:style-name="T177">.2021). </text:span><text:span text:style-name="T464">D</text:span>ie medizinische Versorgung <text:span text:style-name="T464">ist </text:span>vor allem auf dem Land äußerst schwach (<text:span text:style-name="T177">AA 25.3.2021</text:span>). <text:span text:style-name="T178">Die Müttersterblichkeitsrate gehört zu den höchsten der Welt, u. a. zurückzuführen auf einen Mangel an medizinische</text:span><text:span text:style-name="T464">m</text:span><text:span text:style-name="T178"> Personal, Einrichtungen und Versorgung (CIA </text:span><text:span text:style-name="T371">7</text:span><text:span text:style-name="T178">.</text:span><text:span text:style-name="T371">7</text:span><text:span text:style-name="T178">.2021). </text:span>Darunter leiden besonders Frauen und Neugeborene. Bisher hängt die medizinische Grundversorgung i<text:span text:style-name="T464">m</text:span> Südsudan in erster Linie vom Einsatz der internationalen Gemeinschaft ab. Dies gilt insbesondere für die von Konflikten betroffenen Gebiete. In größeren Städten gibt es Krankenhäuser und Apotheken. Viele wohlhabende Südsudanesen und i<text:span text:style-name="T465">m</text:span> Südsudan lebende Ausländer reisen zur medizinischen Behandlung nach Nairobi (Kenia) (<text:span text:style-name="T177">AA 25.3.2021</text:span>).</text:p>
      <text:p text:style-name="P65">Quellen:</text:p>
      <text:list xml:id="list112752191397121" text:continue-numbering="true" text:style-name="WWNum2">
        <text:list-item>
          <text:p text:style-name="P139"><text:span text:style-name="T320">AA - Auswärtiges Amt [Deutschland] (</text:span><text:span text:style-name="T336">7</text:span><text:span text:style-name="T320">.</text:span><text:span text:style-name="T339">7</text:span><text:span text:style-name="T320">.2021): Südsudan: Reise- und Sicherheitshinweise (Reisewarnung und COVID-19-bedingte <text:s/>Reisewarnung), <text:s/></text:span><text:a xlink:type="simple" xlink:href="https://www.auswaertiges-amt.de/de/aussenpolitik/laender/suedsudan-node/suedsudansicherheit/244250" text:style-name="Internet_20_link" text:visited-style-name="Visited_20_Internet_20_Link"><text:span text:style-name="T319">https://www.auswaertiges-amt.de/de/aussenpolitik/laender/suedsudan-node/suedsudansicherheit/244250</text:span></text:a><text:span text:style-name="T320">, Zugriff </text:span><text:span text:style-name="T336">7</text:span><text:span text:style-name="T320">.</text:span><text:span text:style-name="T339">7</text:span><text:span text:style-name="T320">.2021</text:span></text:p>
        </text:list-item>
        <text:list-item>
          <text:p text:style-name="P140"><text:span text:style-name="T333">AA - Auswärtiges Amt </text:span><text:span text:style-name="T322">[</text:span><text:span text:style-name="T333">Deutschland</text:span><text:span text:style-name="T322">] (25.3.2021)</text:span><text:span text:style-name="T333">: Bericht über die asyl- und abschiebungsrelevante Lage in der Republik Südsudan (Stand: Dezember 2020), <text:line-break/></text:span><text:a xlink:type="simple" xlink:href="https://www.ecoi.net/en/file/local/2050124/Auswärtiges_Amt%2C_Bericht_über_die_asyl-_und_abschiebungsrelevante_Lage_in_der_Republik_Südsudan_%28Stand_Dezember_2020%29%2C_25.03.2021.pdf" text:style-name="Internet_20_link" text:visited-style-name="Visited_20_Internet_20_Link"><text:span text:style-name="T333">https://www.ecoi.net/en/file/local/2050124/Ausw%C3%A4rtiges_Amt%2C_Bericht_</text:span></text:a><text:a xlink:type="simple" xlink:href="https://www.ecoi.net/en/file/local/2050124/Auswärtiges_Amt%2C_Bericht_über_die_asyl-_und_abschiebungsrelevante_Lage_in_der_Republik_Südsudan_%28Stand_Dezember_2020%29%2C_25.03.2021.pdf" text:style-name="Internet_20_link" text:visited-style-name="Visited_20_Internet_20_Link"><text:span text:style-name="T333">%C3%Bcber_die_asyl-_und_abschiebungsrelevante_Lage_in_der_Republik_S%C3%Bcdsudan_%28Stand_Dezember_2020%29%2C_25.03.2021.pdf</text:span></text:a><text:span text:style-name="T333">, </text:span><text:span text:style-name="T323">Zugriff <text:s/></text:span><text:span text:style-name="T336">27</text:span><text:span text:style-name="T320">.5.2021</text:span></text:p>
        </text:list-item>
        <text:list-item>
          <text:p text:style-name="P162"><text:span text:style-name="T350">CIA - Cou</text:span><text:span text:style-name="T344">n</text:span><text:span text:style-name="T350">try Intelligence Agency</text:span><text:span text:style-name="T345"> [USA]</text:span><text:span text:style-name="T350"> </text:span><text:span text:style-name="T345">(</text:span><text:span text:style-name="T351">7.7</text:span><text:span text:style-name="T345">.2021): The World Factbook - South Sudan, </text:span><text:a xlink:type="simple" xlink:href="https://www.cia.gov/the-world-factbook/countries/south-sudan/#people-and-society" text:style-name="Internet_20_link" text:visited-style-name="Visited_20_Internet_20_Link"><text:span text:style-name="T345">https://www.cia.gov/the-world-factbook/countries/south-sudan/#people-and-society</text:span></text:a><text:span text:style-name="T345">, Zugriff </text:span><text:span text:style-name="T344">7</text:span><text:span text:style-name="T345">.</text:span><text:span text:style-name="T351">7</text:span><text:span text:style-name="T345">.2021</text:span></text:p>
        </text:list-item>
        <text:list-item>
          <text:p text:style-name="P163"><text:span text:style-name="T319">FD - France Diplomatie</text:span><text:span text:style-name="T345"> [</text:span><text:span text:style-name="T352">Frankreich</text:span><text:span text:style-name="T345">]</text:span><text:span text:style-name="T319"> (7.</text:span><text:span text:style-name="T339">7</text:span><text:span text:style-name="T319">.2021): Soudan du Sud: Conseils aux voyageurs: Santé, </text:span><text:a xlink:type="simple" xlink:href="https://www.diplomatie.gouv.fr/fr/conseils-aux-voyageurs/conseils-par-pays-destination/soudan-du-sud/#sante" text:style-name="Internet_20_link" text:visited-style-name="Visited_20_Internet_20_Link"><text:span text:style-name="T319">https://www.diplomatie.gouv.fr/fr/conseils-aux-voyageurs/conseils-par-pays-destination/soudan-du-sud/#sante</text:span></text:a><text:span text:style-name="T319">, Zugriff </text:span><text:span text:style-name="T336">7</text:span><text:span text:style-name="T320">.</text:span><text:span text:style-name="T339">7</text:span><text:span text:style-name="T320">.2021</text:span></text:p>
        </text:list-item>
      </text:list>
      <text:h text:style-name="P100" text:outline-level="1"><text:bookmark-start text:name="__RefHeading___Toc4229_297596519"/>Rückkehr<text:bookmark-end text:name="__RefHeading___Toc4229_297596519"/></text:h>
      <text:p text:style-name="P32"><text:span text:style-name="T181">Die Regierung bemüht sich um eine dauerhafte Lösung und nimmt Rückkehrer </text:span><text:span text:style-name="T182">und Flüchtlinge </text:span><text:span text:style-name="T181">zur Wiedereingliederung auf. Es wurde versucht einen Rahmen </text:span><text:span text:style-name="T182">für die Integration und Wiedereingliederung in lokale Gemein</text:span><text:span text:style-name="T465">den</text:span><text:span text:style-name="T182"> zu entwickeln. </text:span><text:span text:style-name="T183">Es gibt keine gesonderten Prozeduren zur Beschaffung von Dokumenten für Rückkehrer oder zur Einbürgerung von Flüchtlingen abgesehen von jenen, die allen Bürgern zur Verfügung stehen</text:span><text:span text:style-name="T182"> </text:span><text:span text:style-name="T181">(USDOS 30.3.2021). </text:span>Fälle, in denen Rückkehrer deswegen misshandelt wurden, sind nicht bekannt. Über etwaige Probleme oder Schikanen gegen aus <text:span text:style-name="T466">dem </text:span>Sudan zurückkehrende Südsudanesen <text:span text:style-name="T466">in den</text:span> Südsudan ist <text:span text:style-name="T374">ebenfalls </text:span>nichts bekannt. Die Regierungen <text:span text:style-name="T466">des</text:span> Sudan und <text:span text:style-name="T466">des </text:span>Südsudan führen seit Oktober 2020 aktive Gespräche über die Modalitäten freiwilliger Rückkehr von Flüchtlingen in beiden Richtungen. Dazu <text:soft-page-break/>gab es in Genf auch Gespräche mit <text:span text:style-name="T466">dem</text:span> UNHCR. In der Bevölkerung gibt es mitunter Vorbehalte gegen Rückkehrer, die sich während des Bürgerkriegs „im sicheren Ausland“ oder gar „beim Feind“ (Sudan) aufgehalten haben. Damit im Zusammenhang stehende Übergriffe sind jedoch nicht bekannt (<text:span text:style-name="T181">AA 25.3.2021</text:span>).</text:p>
      <text:p text:style-name="P67">Quellen:</text:p>
      <text:list xml:id="list112752301852913" text:continue-numbering="true" text:style-name="WWNum2">
        <text:list-item>
          <text:p text:style-name="P186"><text:span text:style-name="T295">AA</text:span><text:span text:style-name="T296"> - Auswärtiges Amt </text:span><text:span text:style-name="T297">[</text:span><text:span text:style-name="T296">Deutschland</text:span><text:span text:style-name="T297">] (25.3.2021)</text:span><text:span text:style-name="T296">: Bericht über die asyl- und abschiebungsrelevante Lage in der Republik Südsudan (Stand: Dezember 2020), <text:line-break/></text:span><text:a xlink:type="simple" xlink:href="https://www.ecoi.net/en/file/local/2050124/Auswärtiges_Amt%2C_Bericht_über_die_asyl-_und_abschiebungsrelevante_Lage_in_der_Republik_Südsudan_%28Stand_Dezember_2020%29%2C_25.03.2021.pdf" text:style-name="Internet_20_link" text:visited-style-name="Visited_20_Internet_20_Link"><text:span text:style-name="T278">https://www.ecoi.net/en/file/local/2050124/Ausw%C3%A4rtiges_Amt%2C_Bericht_%C3%Bcber_die_asyl-_und_abschiebungsrelevante_Lage_in_der_Republik_S%C3%Bcdsudan_%28Stand_Dezember_2020%29%2C_25.03.2021.pdf</text:span></text:a><text:span text:style-name="T296">, </text:span><text:span text:style-name="T298">Zugriff <text:s/></text:span><text:span text:style-name="T299">27</text:span><text:span text:style-name="T295">.5.2021</text:span></text:p>
        </text:list-item>
        <text:list-item>
          <text:p text:style-name="P157"><text:span text:style-name="T334">USDOS - US Department of State </text:span><text:span text:style-name="T322">[USA] (30.3.2021)</text:span><text:span text:style-name="T334">: 2020 Country Report on Human Rights Practices: South Sudan, </text:span><text:a xlink:type="simple" xlink:href="https://www.ecoi.net/en/document/2048131.html" text:style-name="Internet_20_link" text:visited-style-name="Visited_20_Internet_20_Link"><text:span text:style-name="T334">https://www.ecoi.net/en/document/2048131.html</text:span></text:a><text:span text:style-name="T334">, </text:span><text:span text:style-name="T323">Zugriff </text:span><text:span text:style-name="T336">27</text:span><text:span text:style-name="T320">.5.2021</text:span></text:p>
          <text:p text:style-name="P183"/>
        </text:list-item>
      </text:list>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Arial" svg:font-family="Arial" style:font-family-generic="swiss" style:font-pitch="variable"/>
    <style:font-face style:name="Arial1" svg:font-family="Arial" style:font-family-generic="system" style:font-pitch="variable"/>
    <style:font-face style:name="Arial2" svg:font-family="Arial" style:font-adornments="Standard" style:font-family-generic="swiss" style:font-pitch="variable"/>
    <style:font-face style:name="Courier New" svg:font-family="'Courier New'" style:font-family-generic="modern" style:font-pitch="fixed"/>
    <style:font-face style:name="Courier New1" svg:font-family="'Courier New'" style:font-adornments="Standard" style:font-family-generic="modern" style:font-pitch="fixed"/>
    <style:font-face style:name="FreeSans" svg:font-family="FreeSans" style:font-family-generic="swiss"/>
    <style:font-face style:name="FreeSans1" svg:font-family="FreeSans" style:font-family-generic="system" style:font-pitch="variable"/>
    <style:font-face style:name="FreeSans2" svg:font-family="FreeSans, 'Times New Roman'"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Noto Sans CJK SC Regular" svg:font-family="'Noto Sans CJK SC Regular'" style:font-pitch="variable"/>
    <style:font-face style:name="Noto Sans CJK SC Regular1" svg:font-family="'Noto Sans CJK SC Regular'" style:font-family-generic="system" style:font-pitch="variable"/>
    <style:font-face style:name="OpenSymbol" svg:font-family="OpenSymbol" style:font-charset="x-symbol"/>
    <style:font-face style:name="Symbol" svg:font-family="Symbol"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charset="x-symbol"/>
    <style:font-face style:name="sans-serif" svg:font-family="sans-serif"/>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de" fo:country="AT" style:letter-kerning="true" style:font-name-asian="Noto Sans CJK SC Regular1" style:font-size-asian="10.5pt" style:language-asian="zh" style:country-asian="CN" style:font-name-complex="Free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de" fo:country="AT" style:letter-kerning="true" style:font-name-asian="Noto Sans CJK SC Regular1" style:font-size-asian="10.5pt" style:language-asian="zh" style:country-asian="CN" style:font-name-complex="FreeSans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199cm" style:contextual-spacing="false" style:writing-mode="lr-tb"/>
      <style:text-properties style:font-name="Arial2" fo:font-family="Arial" style:font-style-name="Standard" style:font-family-generic="swiss" style:font-pitch="variable" fo:font-size="11pt" style:font-size-asian="10.5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Regular1" style:font-family-asian="'Noto Sans CJK SC Regular'"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cm" style:contextual-spacing="true" fo:line-height="150%" style:writing-mode="lr-tb"/>
      <style:text-properties style:font-name="Arial2" fo:font-family="Arial" style:font-style-name="Standard" style:font-family-generic="swiss" style:font-pitch="variable" fo:font-size="11pt" style:font-size-asian="10.5pt"/>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 style:font-family-complex="Free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class="text" style:master-page-name="">
      <loext:graphic-properties draw:fill-image-width="0cm" draw:fill-image-height="0cm"/>
      <style:paragraph-properties fo:margin-left="0cm" fo:margin-right="0.176cm" fo:margin-top="0.4cm" fo:margin-bottom="0.4cm" style:contextual-spacing="false" style:line-spacing="0.882cm" fo:text-align="justify" style:justify-single-word="false" fo:hyphenation-ladder-count="no-limit" fo:text-indent="0cm" style:auto-text-indent="false" style:page-number="auto" style:shadow="none" style:writing-mode="lr-tb">
        <style:tab-stops>
          <style:tab-stop style:position="0.893cm"/>
        </style:tab-stops>
      </style:paragraph-properties>
      <style:text-properties fo:color="#71869b" loext:opacity="100%" style:font-name="Arial" fo:font-family="Arial" style:font-family-generic="swiss" style:font-pitch="variable" fo:font-size="11pt" fo:font-style="normal" fo:font-weight="bold" officeooo:rsid="000e43ae" fo:background-color="transparent" style:font-size-asian="11pt" style:font-style-asian="italic" style:font-weight-asian="bold" style:font-size-complex="11pt" style:language-complex="de" style:country-complex="DE" style:font-style-complex="italic" style:font-weight-complex="normal" fo:hyphenate="true" fo:hyphenation-remain-char-count="2" fo:hyphenation-push-char-count="2" loext:hyphenation-no-caps="false"/>
    </style:style>
    <style:style style:name="Heading_20_2" style:display-name="Heading 2" style:family="paragraph" style:parent-style-name="Heading" style:next-style-name="Text_20_body" style:default-outline-level="2" style:class="text">
      <style:paragraph-properties fo:margin-left="0.499cm" fo:margin-right="0.18cm" fo:margin-top="0.3cm" fo:margin-bottom="0.3cm" style:contextual-spacing="false" fo:line-height="100%" fo:text-align="justify" style:justify-single-word="false" fo:hyphenation-ladder-count="no-limit" fo:text-indent="0cm" style:auto-text-indent="false" style:writing-mode="lr-tb">
        <style:tab-stops>
          <style:tab-stop style:position="1.505cm"/>
        </style:tab-stops>
      </style:paragraph-properties>
      <style:text-properties fo:color="#71869b" loext:opacity="100%" style:font-name="Arial" fo:font-family="Arial" style:font-family-generic="swiss" style:font-pitch="variable" fo:font-size="11pt" fo:font-style="normal" fo:font-weight="bold" officeooo:rsid="00113f35" fo:background-color="transparent" style:font-size-asian="11pt" style:font-style-asian="italic" style:font-weight-asian="bold" style:font-size-complex="11pt" style:language-complex="de" style:country-complex="DE" style:font-style-complex="italic" style:font-weight-complex="normal" fo:hyphenate="true" fo:hyphenation-remain-char-count="2" fo:hyphenation-push-char-count="2" loext:hyphenation-no-caps="false"/>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01%" fo:font-weight="bold"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95%" fo:font-style="italic" fo:font-weight="bold" style:font-size-asian="95%" style:font-style-asian="italic" style:font-weight-asian="bold" style:font-size-complex="95%" style:font-style-complex="italic" style:font-weight-complex="bold"/>
    </style:style>
    <style:style style:name="Contents_20_1" style:display-name="Contents 1" style:family="paragraph" style:parent-style-name="Index" style:class="index">
      <loext:graphic-properties draw:fill-image-width="0cm" draw:fill-image-height="0cm"/>
      <style:paragraph-properties fo:margin-left="0cm" fo:margin-right="0cm" fo:line-height="150%" fo:text-indent="0cm" style:auto-text-indent="false" style:shadow="none" style:writing-mode="lr-tb">
        <style:tab-stops>
          <style:tab-stop style:position="17cm" style:type="right" style:leader-style="dotted" style:leader-text="."/>
        </style:tab-stops>
      </style:paragraph-properties>
      <style:text-properties style:font-name="Arial2" fo:font-family="Arial" style:font-style-name="Standard" style:font-family-generic="swiss" style:font-pitch="variable" fo:font-size="11pt"/>
    </style:style>
    <style:style style:name="Contents_20_2" style:display-name="Contents 2" style:family="paragraph" style:parent-style-name="Index" style:class="index">
      <style:paragraph-properties fo:margin-left="0.499cm" fo:margin-right="0cm" fo:line-height="150%" fo:text-indent="0cm" style:auto-text-indent="false" style:writing-mode="lr-tb">
        <style:tab-stops>
          <style:tab-stop style:position="16.501cm" style:type="right" style:leader-style="dotted" style:leader-text="."/>
        </style:tab-stops>
      </style:paragraph-properties>
      <style:text-properties style:font-name="Arial2" fo:font-family="Arial" style:font-style-name="Standard" style:font-family-generic="swiss" style:font-pitch="variable" fo:font-size="11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vollständiges_20_Zitat" style:display-name="vollständiges Zitat" style:family="paragraph" style:parent-style-name="Standard" style:default-outline-level="">
      <style:paragraph-properties fo:line-height="100%">
        <style:tab-stops>
          <style:tab-stop style:position="0.635cm"/>
        </style:tab-stops>
      </style:paragraph-properties>
    </style:style>
    <style:style style:name="Numbering_20_Symbols" style:display-name="Numbering Symbols" style:family="text"/>
    <style:style style:name="Internet_20_link" style:display-name="Internet link" style:family="text">
      <style:text-properties fo:color="#000080" loext:opacity="100%"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User_20_Entry" style:display-name="User Entry" style:family="text">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Character_5f_20_5f_style" style:display-name="Character_20_style" style:family="text"/>
    <style:style style:name="Strong_20_Emphasis" style:display-name="Strong Emphasis" style:family="text">
      <style:text-properties fo:font-weight="bold" style:font-weight-asian="bold" style:font-weight-complex="bold"/>
    </style:style>
    <style:style style:name="Line_20_numbering" style:display-name="Line numbering"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 %1%." style:num-prefix=" " style:num-suffix="." style:num-format="1">
        <style:list-level-properties text:list-level-position-and-space-mode="label-alignment">
          <style:list-level-label-alignment text:label-followed-by="listtab"/>
        </style:list-level-properties>
      </text:outline-level-style>
      <text:outline-level-style text:level="2" text:style-name="Numbering_20_Symbols" loext:num-list-format="%1%.%2%." style:num-suffix="." style:num-format="1" text:display-levels="2">
        <style:list-level-properties text:list-level-position-and-space-mode="label-alignment">
          <style:list-level-label-alignment text:label-followed-by="listtab"/>
        </style:list-level-properties>
      </text:outline-level-style>
      <text:outline-level-style text:level="3" loext:num-list-format=" %3%)" style:num-prefix=" " style:num-suffix=")" style:num-format="a">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2">
      <text:list-level-style-bullet text:level="1" text:style-name="Character_5f_20_5f_style"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Arial2"/>
      </text:list-level-style-bullet>
      <text:list-level-style-bullet text:level="2" text:style-name="Character_5f_20_5f_style"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Standard" style:font-pitch="fixed"/>
      </text:list-level-style-bullet>
      <text:list-level-style-bullet text:level="3" text:style-name="Character_5f_20_5f_style"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Character_5f_20_5f_style"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Character_5f_20_5f_style" loext:num-list-format="%5%o"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style-name="Standard" style:font-pitch="fixed"/>
      </text:list-level-style-bullet>
      <text:list-level-style-bullet text:level="6" text:style-name="Character_5f_20_5f_style"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Character_5f_20_5f_style"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Character_5f_20_5f_style" loext:num-list-format="%8%o"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style-name="Standard" style:font-pitch="fixed"/>
      </text:list-level-style-bullet>
      <text:list-level-style-bullet text:level="9" text:style-name="Character_5f_20_5f_style"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office:styles>
  <office:automatic-styles>
    <style:style style:name="MP1" style:family="paragraph" style:parent-style-name="Standard">
      <style:paragraph-properties fo:margin-top="0cm" fo:margin-bottom="0cm" style:contextual-spacing="false" fo:text-align="center" style:justify-single-word="false"/>
      <style:text-properties style:font-name="Arial" fo:language="de" fo:country="AT"/>
    </style:style>
    <style:style style:name="MP2" style:family="paragraph" style:parent-style-name="Footer">
      <style:text-properties fo:language="de" fo:country="AT"/>
    </style:style>
    <style:style style:name="MT1" style:family="text">
      <style:text-properties fo:color="#632423" loext:opacity="100%" fo:font-size="6pt" fo:background-color="transparent" loext:char-shading-value="0" style:font-size-asian="6pt" style:font-size-complex="6pt"/>
    </style:style>
    <style:style style:name="MT2" style:family="text">
      <style:text-properties fo:color="#632423" loext:opacity="100%" fo:font-size="6pt" fo:font-weight="bold" fo:background-color="transparent" loext:char-shading-value="0" style:font-size-asian="6pt" style:font-weight-asian="bold" style:font-size-complex="6pt" style:font-weight-complex="bold"/>
    </style:style>
    <style:style style:name="MT3" style:family="text">
      <style:text-properties fo:font-size="6pt" fo:font-weight="bold" fo:background-color="transparent" loext:char-shading-value="0" style:font-size-asian="6pt" style:font-weight-asian="bold" style:font-size-complex="6pt" style:font-weight-complex="bold"/>
    </style:style>
    <style:style style:name="MT4" style:family="text">
      <style:text-properties fo:font-size="6pt" fo:background-color="transparent" loext:char-shading-value="0" style:font-size-asian="6pt" style:font-size-complex="6pt" style:font-weight-complex="bol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span><text:span text:style-name="MT2">BFA</text:span><text:span text:style-name="MT3"> </text:span><text:span text:style-name="MT4">Bundesamt für Fremdenwesen und Asyl Seite </text:span><text:span text:style-name="MT3"><text:page-number text:select-page="current">30</text:page-number></text:span><text:span text:style-name="MT4"><text:s/>von </text:span><text:span text:style-name="MT3"><text:page-count>30</text:page-count></text:span></text:p>
      </style:footer>
      <style:footer-first>
        <text:p text:style-name="MP2"/>
      </style:footer-first>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1-05-06T09:05:27.427451341</meta:creation-date>
    <meta:editing-duration>P4DT13H17M2S</meta:editing-duration>
    <meta:editing-cycles>88</meta:editing-cycles>
    <meta:generator>LibreOffice/7.3.2.2$Linux_X86_64 LibreOffice_project/30$Build-2</meta:generator>
    <dc:date>2022-04-29T11:27:50.275002565</dc:date>
    <dc:title>LIB_SSUD_2021_07_13_KE</dc:title>
    <meta:document-statistic meta:table-count="1" meta:image-count="2" meta:object-count="0" meta:page-count="30" meta:paragraph-count="257" meta:word-count="8642" meta:character-count="73816" meta:non-whitespace-character-count="65413"/>
  </office:meta>
</office:document-meta>
</file>