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00000038A000001C4A336665EFAD1B838.png" manifest:media-type="image/png"/>
  <manifest:file-entry manifest:full-path="Pictures/100000000000040E000001CFA393826E3CEA756B.jpg" manifest:media-type="image/jpeg"/>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face style:name="Arial1" svg:font-family="Arial" style:font-family-generic="swiss" style:font-pitch="variable"/>
    <style:font-face style:name="Calibri" svg:font-family="Calibri" style:font-family-generic="swiss" style:font-pitch="variable"/>
    <style:font-face style:name="Courier New" svg:font-family="'Courier New'" style:font-family-generic="modern"/>
    <style:font-face style:name="FreeSans" svg:font-family="FreeSans" style:font-pitch="variable"/>
    <style:font-face style:name="FreeSans1" svg:font-family="FreeSans" style:font-family-generic="swiss"/>
    <style:font-face style:name="FreeSans2" svg:font-family="FreeSans, 'Times New Roman'" style:font-pitch="variable"/>
    <style:font-face style:name="Liberation Mono" svg:font-family="'Liberation Mono', 'Courier New'" style:font-family-generic="modern"/>
    <style:font-face style:name="Liberation Sans" svg:font-family="'Liberation Sans'" style:font-family-generic="swiss"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pitch="variable"/>
    <style:font-face style:name="Noto Sans CJK SC Regular1" svg:font-family="'Noto Sans CJK SC Regular', 'Times New Roman'" style:font-pitch="variable"/>
    <style:font-face style:name="Noto Serif CJK SC" svg:font-family="'Noto Serif CJK SC'"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Tabelle1" style:family="table">
      <style:table-properties style:width="17.004cm" table:align="left" style:writing-mode="lr-tb"/>
    </style:style>
    <style:style style:name="Tabelle1.A" style:family="table-column">
      <style:table-column-properties style:column-width="17.004cm"/>
    </style:style>
    <style:style style:name="Tabelle1.1" style:family="table-row">
      <style:table-row-properties fo:keep-together="auto"/>
    </style:style>
    <style:style style:name="Tabelle1.A1" style:family="table-cell">
      <style:table-cell-properties style:vertical-align="top" fo:background-color="#dddddd" fo:padding="0.097cm" fo:border="0.1pt solid #000000" style:writing-mode="lr-tb">
        <style:background-image/>
      </style:table-cell-properties>
    </style:style>
    <style:style style:name="P1" style:family="paragraph" style:parent-style-name="Standard">
      <style:paragraph-properties fo:margin-top="0cm" fo:margin-bottom="0cm" style:contextual-spacing="false" fo:text-align="center" style:justify-single-word="false"/>
    </style:style>
    <style:style style:name="P2" style:family="paragraph" style:parent-style-name="Footer">
      <style:paragraph-properties fo:margin-top="0cm" fo:margin-bottom="0.199cm" style:contextual-spacing="false"/>
    </style:style>
    <style:style style:name="P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style:font-size-asian="11pt" style:font-name-complex="Arial1" style:font-size-complex="11pt" style:language-complex="de" style:country-complex="DE" fo:hyphenate="true" fo:hyphenation-remain-char-count="2" fo:hyphenation-push-char-count="2" loext:hyphenation-no-caps="false"/>
    </style:style>
    <style:style style:name="P4"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fo:font-style="normal" style:font-size-asian="11pt" style:font-style-asian="normal" style:font-name-complex="Arial1" style:font-size-complex="11pt" style:language-complex="de" style:country-complex="DE" style:font-style-complex="normal" fo:hyphenate="true" fo:hyphenation-remain-char-count="2" fo:hyphenation-push-char-count="2" loext:hyphenation-no-caps="false"/>
    </style:style>
    <style:style style:name="P5"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fo:font-style="normal" style:font-size-asian="11pt" style:font-style-asian="normal" style:font-name-complex="Arial1" style:font-size-complex="11pt" style:language-complex="de" style:country-complex="DE" style:font-style-complex="normal" fo:hyphenate="false" fo:hyphenation-remain-char-count="2" fo:hyphenation-push-char-count="2" loext:hyphenation-no-caps="false"/>
    </style:style>
    <style:style style:name="P6"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fo:font-style="italic" fo:font-weight="bold" style:font-size-asian="11pt" style:font-style-asian="italic" style:font-weight-asian="bold" style:font-name-complex="Arial1" style:font-size-complex="11pt" style:language-complex="de" style:country-complex="DE" style:font-style-complex="italic" style:font-weight-complex="bold" fo:hyphenate="true" fo:hyphenation-remain-char-count="2" fo:hyphenation-push-char-count="2" loext:hyphenation-no-caps="false"/>
    </style:style>
    <style:style style:name="P7" style:family="paragraph" style:parent-style-name="Standard">
      <style:paragraph-properties fo:line-height="150%" fo:text-align="center" style:justify-single-word="false"/>
      <style:text-properties style:font-name="Arial1" fo:font-size="11pt" fo:font-weight="bold" style:font-size-asian="11pt" style:font-weight-asian="bold" style:font-name-complex="Arial1" style:font-size-complex="11pt" style:font-weight-complex="bold"/>
    </style:style>
    <style:style style:name="P8" style:family="paragraph" style:parent-style-name="Text_20_body">
      <style:paragraph-properties fo:text-align="justify" style:justify-single-word="false"/>
    </style:style>
    <style:style style:name="P9" style:family="paragraph" style:parent-style-name="Text_20_body">
      <style:paragraph-properties fo:text-align="justify" style:justify-single-word="false"/>
      <style:text-properties officeooo:paragraph-rsid="005b27cc"/>
    </style:style>
    <style:style style:name="P10" style:family="paragraph" style:parent-style-name="Text_20_body">
      <style:paragraph-properties fo:text-align="justify" style:justify-single-word="false"/>
      <style:text-properties officeooo:paragraph-rsid="00b31bc5"/>
    </style:style>
    <style:style style:name="P11" style:family="paragraph" style:parent-style-name="Text_20_body">
      <style:paragraph-properties fo:text-align="justify" style:justify-single-word="false"/>
      <style:text-properties officeooo:paragraph-rsid="00fb3401"/>
    </style:style>
    <style:style style:name="P12" style:family="paragraph" style:parent-style-name="Text_20_body">
      <style:paragraph-properties fo:text-align="justify" style:justify-single-word="false"/>
      <style:text-properties officeooo:paragraph-rsid="010ff1d4"/>
    </style:style>
    <style:style style:name="P13" style:family="paragraph" style:parent-style-name="Text_20_body">
      <style:paragraph-properties fo:text-align="justify" style:justify-single-word="false"/>
      <style:text-properties officeooo:paragraph-rsid="0115da64"/>
    </style:style>
    <style:style style:name="P14" style:family="paragraph" style:parent-style-name="Text_20_body">
      <style:paragraph-properties fo:text-align="justify" style:justify-single-word="false"/>
      <style:text-properties officeooo:paragraph-rsid="012d7496"/>
    </style:style>
    <style:style style:name="P15" style:family="paragraph" style:parent-style-name="Text_20_body">
      <style:paragraph-properties fo:text-align="justify" style:justify-single-word="false"/>
      <style:text-properties officeooo:paragraph-rsid="013edb56"/>
    </style:style>
    <style:style style:name="P16" style:family="paragraph" style:parent-style-name="Text_20_body">
      <style:paragraph-properties fo:text-align="justify" style:justify-single-word="false"/>
      <style:text-properties officeooo:paragraph-rsid="029d1df2"/>
    </style:style>
    <style:style style:name="P17" style:family="paragraph" style:parent-style-name="Text_20_body">
      <style:paragraph-properties fo:text-align="justify" style:justify-single-word="false"/>
      <style:text-properties officeooo:paragraph-rsid="006bb0d0"/>
    </style:style>
    <style:style style:name="P18" style:family="paragraph" style:parent-style-name="Text_20_body">
      <style:paragraph-properties fo:text-align="justify" style:justify-single-word="false"/>
      <style:text-properties officeooo:paragraph-rsid="02afded7"/>
    </style:style>
    <style:style style:name="P19" style:family="paragraph" style:parent-style-name="Text_20_body">
      <style:paragraph-properties fo:text-align="justify" style:justify-single-word="false"/>
      <style:text-properties officeooo:paragraph-rsid="0109e8b5"/>
    </style:style>
    <style:style style:name="P20" style:family="paragraph" style:parent-style-name="Text_20_body">
      <style:paragraph-properties fo:text-align="justify" style:justify-single-word="false"/>
      <style:text-properties officeooo:paragraph-rsid="03304814"/>
    </style:style>
    <style:style style:name="P21" style:family="paragraph" style:parent-style-name="Text_20_body">
      <style:paragraph-properties fo:text-align="justify" style:justify-single-word="false"/>
      <style:text-properties officeooo:paragraph-rsid="037fc6cb"/>
    </style:style>
    <style:style style:name="P22" style:family="paragraph" style:parent-style-name="Text_20_body">
      <style:paragraph-properties fo:text-align="justify" style:justify-single-word="false"/>
      <style:text-properties officeooo:paragraph-rsid="038611e5"/>
    </style:style>
    <style:style style:name="P23" style:family="paragraph" style:parent-style-name="Text_20_body">
      <style:paragraph-properties fo:text-align="justify" style:justify-single-word="false"/>
      <style:text-properties officeooo:paragraph-rsid="00805198"/>
    </style:style>
    <style:style style:name="P24" style:family="paragraph" style:parent-style-name="Text_20_body">
      <style:paragraph-properties fo:text-align="justify" style:justify-single-word="false">
        <style:tab-stops>
          <style:tab-stop style:position="1.102cm"/>
        </style:tab-stops>
      </style:paragraph-properties>
      <style:text-properties officeooo:paragraph-rsid="039303b2"/>
    </style:style>
    <style:style style:name="P25" style:family="paragraph" style:parent-style-name="Text_20_body">
      <style:paragraph-properties fo:text-align="justify" style:justify-single-word="false"/>
      <style:text-properties officeooo:paragraph-rsid="039b063a"/>
    </style:style>
    <style:style style:name="P26" style:family="paragraph" style:parent-style-name="Text_20_body">
      <style:paragraph-properties fo:text-align="justify" style:justify-single-word="false"/>
      <style:text-properties officeooo:paragraph-rsid="03b0cf02"/>
    </style:style>
    <style:style style:name="P27" style:family="paragraph" style:parent-style-name="Text_20_body">
      <style:paragraph-properties fo:text-align="justify" style:justify-single-word="false"/>
      <style:text-properties officeooo:paragraph-rsid="03be2656"/>
    </style:style>
    <style:style style:name="P28" style:family="paragraph" style:parent-style-name="Text_20_body">
      <style:paragraph-properties fo:text-align="justify" style:justify-single-word="false"/>
      <style:text-properties officeooo:paragraph-rsid="03bf161b"/>
    </style:style>
    <style:style style:name="P29" style:family="paragraph" style:parent-style-name="Text_20_body">
      <style:paragraph-properties fo:text-align="justify" style:justify-single-word="false"/>
      <style:text-properties officeooo:paragraph-rsid="03c7b27e"/>
    </style:style>
    <style:style style:name="P30" style:family="paragraph" style:parent-style-name="Text_20_body">
      <style:paragraph-properties fo:text-align="justify" style:justify-single-word="false"/>
      <style:text-properties officeooo:paragraph-rsid="03d49539"/>
    </style:style>
    <style:style style:name="P31" style:family="paragraph" style:parent-style-name="Text_20_body">
      <style:paragraph-properties fo:text-align="justify" style:justify-single-word="false"/>
      <style:text-properties officeooo:paragraph-rsid="03d5bb46"/>
    </style:style>
    <style:style style:name="P32" style:family="paragraph" style:parent-style-name="Text_20_body">
      <style:paragraph-properties fo:text-align="justify" style:justify-single-word="false"/>
      <style:text-properties officeooo:paragraph-rsid="03de6086"/>
    </style:style>
    <style:style style:name="P33" style:family="paragraph" style:parent-style-name="Text_20_body">
      <style:paragraph-properties fo:text-align="justify" style:justify-single-word="false"/>
      <style:text-properties officeooo:paragraph-rsid="03e35265"/>
    </style:style>
    <style:style style:name="P34" style:family="paragraph" style:parent-style-name="Text_20_body">
      <style:paragraph-properties fo:text-align="justify" style:justify-single-word="false"/>
      <style:text-properties officeooo:paragraph-rsid="041eebf6"/>
    </style:style>
    <style:style style:name="P35" style:family="paragraph" style:parent-style-name="Text_20_body">
      <style:paragraph-properties fo:text-align="justify" style:justify-single-word="false"/>
      <style:text-properties officeooo:paragraph-rsid="04387650"/>
    </style:style>
    <style:style style:name="P36" style:family="paragraph" style:parent-style-name="Text_20_body">
      <style:paragraph-properties fo:text-align="justify" style:justify-single-word="false"/>
      <style:text-properties officeooo:paragraph-rsid="0439ae77"/>
    </style:style>
    <style:style style:name="P37" style:family="paragraph" style:parent-style-name="Text_20_body">
      <style:paragraph-properties fo:text-align="justify" style:justify-single-word="false"/>
      <style:text-properties officeooo:paragraph-rsid="043b614f"/>
    </style:style>
    <style:style style:name="P38" style:family="paragraph" style:parent-style-name="Text_20_body">
      <style:paragraph-properties fo:text-align="justify" style:justify-single-word="false"/>
      <style:text-properties officeooo:paragraph-rsid="044565dd"/>
    </style:style>
    <style:style style:name="P39" style:family="paragraph" style:parent-style-name="Text_20_body">
      <style:paragraph-properties fo:text-align="justify" style:justify-single-word="false"/>
      <style:text-properties officeooo:paragraph-rsid="044b5238"/>
    </style:style>
    <style:style style:name="P40" style:family="paragraph" style:parent-style-name="Text_20_body">
      <style:paragraph-properties fo:text-align="justify" style:justify-single-word="false"/>
      <style:text-properties officeooo:paragraph-rsid="044f1aac"/>
    </style:style>
    <style:style style:name="P41" style:family="paragraph" style:parent-style-name="Text_20_body">
      <style:paragraph-properties fo:text-align="justify" style:justify-single-word="false"/>
      <style:text-properties officeooo:paragraph-rsid="046a3645"/>
    </style:style>
    <style:style style:name="P42" style:family="paragraph" style:parent-style-name="Text_20_body">
      <style:paragraph-properties fo:text-align="justify" style:justify-single-word="false"/>
      <style:text-properties officeooo:paragraph-rsid="0479daf0"/>
    </style:style>
    <style:style style:name="P43" style:family="paragraph" style:parent-style-name="Text_20_body">
      <style:paragraph-properties fo:text-align="justify" style:justify-single-word="false"/>
      <style:text-properties officeooo:paragraph-rsid="047b968f"/>
    </style:style>
    <style:style style:name="P44" style:family="paragraph" style:parent-style-name="Text_20_body">
      <style:paragraph-properties fo:text-align="justify" style:justify-single-word="false"/>
      <style:text-properties officeooo:paragraph-rsid="04884345"/>
    </style:style>
    <style:style style:name="P45" style:family="paragraph" style:parent-style-name="Text_20_body">
      <style:paragraph-properties fo:text-align="justify" style:justify-single-word="false"/>
      <style:text-properties officeooo:paragraph-rsid="048a81dd"/>
    </style:style>
    <style:style style:name="P46" style:family="paragraph" style:parent-style-name="Text_20_body">
      <style:paragraph-properties fo:text-align="justify" style:justify-single-word="false"/>
      <style:text-properties officeooo:paragraph-rsid="04920210"/>
    </style:style>
    <style:style style:name="P47" style:family="paragraph" style:parent-style-name="Text_20_body">
      <style:paragraph-properties fo:text-align="justify" style:justify-single-word="false"/>
      <style:text-properties officeooo:paragraph-rsid="03a00637"/>
    </style:style>
    <style:style style:name="P48" style:family="paragraph" style:parent-style-name="Text_20_body">
      <style:paragraph-properties fo:text-align="justify" style:justify-single-word="false"/>
      <style:text-properties officeooo:paragraph-rsid="02e6f1eb"/>
    </style:style>
    <style:style style:name="P49" style:family="paragraph" style:parent-style-name="Text_20_body">
      <style:paragraph-properties fo:text-align="justify" style:justify-single-word="false"/>
      <style:text-properties officeooo:paragraph-rsid="0498de27"/>
    </style:style>
    <style:style style:name="P50" style:family="paragraph" style:parent-style-name="Text_20_body">
      <style:paragraph-properties fo:text-align="justify" style:justify-single-word="false"/>
      <style:text-properties officeooo:paragraph-rsid="0499d7e1"/>
    </style:style>
    <style:style style:name="P51" style:family="paragraph" style:parent-style-name="Text_20_body">
      <style:paragraph-properties fo:text-align="justify" style:justify-single-word="false"/>
      <style:text-properties officeooo:paragraph-rsid="02ffaaff"/>
    </style:style>
    <style:style style:name="P52" style:family="paragraph" style:parent-style-name="Text_20_body">
      <style:paragraph-properties fo:text-align="justify" style:justify-single-word="false"/>
      <style:text-properties officeooo:paragraph-rsid="03c27c8e"/>
    </style:style>
    <style:style style:name="P53" style:family="paragraph" style:parent-style-name="Text_20_body">
      <style:paragraph-properties fo:text-align="justify" style:justify-single-word="false"/>
      <style:text-properties officeooo:paragraph-rsid="049be67b"/>
    </style:style>
    <style:style style:name="P54" style:family="paragraph" style:parent-style-name="Text_20_body">
      <style:paragraph-properties fo:text-align="justify" style:justify-single-word="false"/>
      <style:text-properties officeooo:paragraph-rsid="049fca13"/>
    </style:style>
    <style:style style:name="P55" style:family="paragraph" style:parent-style-name="Text_20_body">
      <style:paragraph-properties fo:text-align="justify" style:justify-single-word="false"/>
      <style:text-properties officeooo:paragraph-rsid="04a79c57"/>
    </style:style>
    <style:style style:name="P56" style:family="paragraph" style:parent-style-name="Text_20_body">
      <style:paragraph-properties fo:text-align="justify" style:justify-single-word="false"/>
      <style:text-properties officeooo:paragraph-rsid="041056c9"/>
    </style:style>
    <style:style style:name="P57" style:family="paragraph" style:parent-style-name="Text_20_body">
      <style:paragraph-properties fo:text-align="justify" style:justify-single-word="false"/>
      <style:text-properties officeooo:paragraph-rsid="04afa8cc"/>
    </style:style>
    <style:style style:name="P58" style:family="paragraph" style:parent-style-name="Text_20_body">
      <style:paragraph-properties fo:text-align="justify" style:justify-single-word="false"/>
      <style:text-properties officeooo:paragraph-rsid="04b3d0f3"/>
    </style:style>
    <style:style style:name="P59" style:family="paragraph" style:parent-style-name="Text_20_body">
      <style:paragraph-properties fo:text-align="justify" style:justify-single-word="false"/>
      <style:text-properties officeooo:paragraph-rsid="04bcce39"/>
    </style:style>
    <style:style style:name="P60" style:family="paragraph" style:parent-style-name="Text_20_body">
      <style:paragraph-properties fo:text-align="justify" style:justify-single-word="false"/>
      <style:text-properties officeooo:paragraph-rsid="04c3b2fe"/>
    </style:style>
    <style:style style:name="P61" style:family="paragraph" style:parent-style-name="Text_20_body">
      <style:paragraph-properties fo:line-height="100%"/>
    </style:style>
    <style:style style:name="P62" style:family="paragraph" style:parent-style-name="Text_20_body">
      <style:paragraph-properties fo:line-height="100%" fo:text-align="start" style:justify-single-word="false"/>
    </style:style>
    <style:style style:name="P63"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0fb3401" fo:hyphenate="false" fo:hyphenation-remain-char-count="2" fo:hyphenation-push-char-count="2" loext:hyphenation-no-caps="false"/>
    </style:style>
    <style:style style:name="P64" style:family="paragraph" style:parent-style-name="Standard">
      <style:paragraph-properties fo:margin-left="0cm" fo:margin-right="0cm" fo:margin-top="0cm" fo:margin-bottom="0.199cm" style:contextual-spacing="true" fo:line-height="100%" fo:text-align="justify" style:justify-single-word="false" fo:orphans="2" fo:widows="2" fo:hyphenation-ladder-count="no-limit" fo:text-indent="0cm" style:auto-text-indent="false" style:writing-mode="lr-tb"/>
      <style:text-properties officeooo:paragraph-rsid="02bc5c94" fo:hyphenate="false" fo:hyphenation-remain-char-count="2" fo:hyphenation-push-char-count="2" loext:hyphenation-no-caps="false"/>
    </style:style>
    <style:style style:name="P65"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4adbf4" fo:hyphenate="false" fo:hyphenation-remain-char-count="2" fo:hyphenation-push-char-count="2" loext:hyphenation-no-caps="false"/>
    </style:style>
    <style:style style:name="P66"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0ebd665" fo:hyphenate="false" fo:hyphenation-remain-char-count="2" fo:hyphenation-push-char-count="2" loext:hyphenation-no-caps="false"/>
    </style:style>
    <style:style style:name="P67"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04d7ac" fo:hyphenate="false" fo:hyphenation-remain-char-count="2" fo:hyphenation-push-char-count="2" loext:hyphenation-no-caps="false"/>
    </style:style>
    <style:style style:name="P68"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1e17ae" fo:hyphenate="false" fo:hyphenation-remain-char-count="2" fo:hyphenation-push-char-count="2" loext:hyphenation-no-caps="false"/>
    </style:style>
    <style:style style:name="P69"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0cc4b96" fo:hyphenate="false" fo:hyphenation-remain-char-count="2" fo:hyphenation-push-char-count="2" loext:hyphenation-no-caps="false"/>
    </style:style>
    <style:style style:name="P70" style:family="paragraph" style:parent-style-name="Standard">
      <style:paragraph-properties fo:margin-left="0cm" fo:margin-right="0cm" fo:margin-top="0cm" fo:margin-bottom="0.199cm" style:contextual-spacing="true" fo:line-height="100%" fo:text-align="justify" style:justify-single-word="false" fo:orphans="2" fo:widows="2" fo:hyphenation-ladder-count="no-limit" fo:text-indent="0cm" style:auto-text-indent="false" style:writing-mode="lr-tb"/>
      <style:text-properties officeooo:paragraph-rsid="00cc4b96" fo:hyphenate="false" fo:hyphenation-remain-char-count="2" fo:hyphenation-push-char-count="2" loext:hyphenation-no-caps="false"/>
    </style:style>
    <style:style style:name="P71"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631bd8" fo:hyphenate="false" fo:hyphenation-remain-char-count="2" fo:hyphenation-push-char-count="2" loext:hyphenation-no-caps="false"/>
    </style:style>
    <style:style style:name="P72" style:family="paragraph" style:parent-style-name="Text_20_body">
      <style:paragraph-properties fo:line-height="100%" fo:text-align="start" style:justify-single-word="false"/>
      <style:text-properties fo:language="en" fo:country="US"/>
    </style:style>
    <style:style style:name="P73"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paragraph-rsid="037791cb" fo:hyphenate="false" fo:hyphenation-remain-char-count="2" fo:hyphenation-push-char-count="2" loext:hyphenation-no-caps="false"/>
    </style:style>
    <style:style style:name="P74"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23025ad" fo:hyphenate="false" fo:hyphenation-remain-char-count="2" fo:hyphenation-push-char-count="2" loext:hyphenation-no-caps="false"/>
    </style:style>
    <style:style style:name="P75" style:family="paragraph" style:parent-style-name="Standard">
      <style:paragraph-properties fo:margin-left="0cm" fo:margin-right="0cm" fo:margin-top="0cm" fo:margin-bottom="0.199cm" style:contextual-spacing="true" fo:line-height="100%" fo:text-align="justify" style:justify-single-word="false" fo:orphans="2" fo:widows="2" fo:hyphenation-ladder-count="no-limit" fo:text-indent="0cm" style:auto-text-indent="false" style:writing-mode="lr-tb"/>
      <style:text-properties fo:language="en" fo:country="US" officeooo:rsid="0029b798" officeooo:paragraph-rsid="01b7dab6" fo:hyphenate="false" fo:hyphenation-remain-char-count="2" fo:hyphenation-push-char-count="2" loext:hyphenation-no-caps="false"/>
    </style:style>
    <style:style style:name="P76" style:family="paragraph" style:parent-style-name="Standard">
      <style:paragraph-properties fo:margin-left="0.751cm" fo:margin-right="0cm" fo:margin-top="0cm" fo:margin-bottom="0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30eed0d" fo:hyphenate="false" fo:hyphenation-remain-char-count="2" fo:hyphenation-push-char-count="2" loext:hyphenation-no-caps="false"/>
    </style:style>
    <style:style style:name="P77"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8f9f6" officeooo:paragraph-rsid="01d993cf" fo:hyphenate="false" fo:hyphenation-remain-char-count="2" fo:hyphenation-push-char-count="2" loext:hyphenation-no-caps="false"/>
    </style:style>
    <style:style style:name="P78"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3367b2" officeooo:paragraph-rsid="02533213" fo:hyphenate="false" fo:hyphenation-remain-char-count="2" fo:hyphenation-push-char-count="2" loext:hyphenation-no-caps="false"/>
    </style:style>
    <style:style style:name="P79" style:family="paragraph" style:parent-style-name="Text_20_body">
      <style:paragraph-properties fo:line-height="100%" fo:text-align="justify" style:justify-single-word="false"/>
      <style:text-properties fo:language="en" fo:country="US" officeooo:rsid="01a3b9c5" officeooo:paragraph-rsid="01a3b9c5"/>
    </style:style>
    <style:style style:name="P80" style:family="paragraph" style:parent-style-name="Text_20_body">
      <style:paragraph-properties fo:line-height="100%" fo:text-align="start" style:justify-single-word="false"/>
      <style:text-properties fo:language="en" fo:country="US" officeooo:rsid="01a3b9c5"/>
    </style:style>
    <style:style style:name="P81" style:family="paragraph" style:parent-style-name="Standard">
      <style:paragraph-properties fo:margin-left="0.751cm" fo:margin-right="0cm" fo:margin-top="0cm" fo:margin-bottom="0cm" style:contextual-spacing="true" fo:line-height="100%" fo:text-align="justify" style:justify-single-word="false" fo:orphans="2" fo:widows="2" fo:hyphenation-ladder-count="no-limit" fo:text-indent="-0.751cm" style:auto-text-indent="false" style:writing-mode="lr-tb"/>
      <style:text-properties fo:language="en" fo:country="US" officeooo:rsid="02930b84" officeooo:paragraph-rsid="030eed0d" fo:hyphenate="false" fo:hyphenation-remain-char-count="2" fo:hyphenation-push-char-count="2" loext:hyphenation-no-caps="false"/>
    </style:style>
    <style:style style:name="P82" style:family="paragraph" style:parent-style-name="Standard">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2b1b3" officeooo:paragraph-rsid="011e17ae" fo:hyphenate="false" fo:hyphenation-remain-char-count="2" fo:hyphenation-push-char-count="2" loext:hyphenation-no-caps="false"/>
    </style:style>
    <style:style style:name="P83" style:family="paragraph" style:parent-style-name="Text_20_body">
      <style:paragraph-properties fo:line-height="150%"/>
    </style:style>
    <style:style style:name="P84" style:family="paragraph" style:parent-style-name="Standard">
      <style:paragraph-properties fo:line-height="150%" fo:text-align="end" style:justify-single-word="false"/>
    </style:style>
    <style:style style:name="P85" style:family="paragraph" style:parent-style-name="Text_20_body">
      <style:paragraph-properties fo:line-height="150%" fo:text-align="justify" style:justify-single-word="false"/>
      <style:text-properties officeooo:paragraph-rsid="048c8909"/>
    </style:style>
    <style:style style:name="P86" style:family="paragraph" style:parent-style-name="Standard">
      <style:text-properties style:text-underline-style="solid" style:text-underline-width="auto" style:text-underline-color="font-color"/>
    </style:style>
    <style:style style:name="P87" style:family="paragraph" style:parent-style-name="Text_20_body">
      <style:paragraph-properties fo:text-align="justify" style:justify-single-word="false"/>
      <style:text-properties style:text-underline-style="solid" style:text-underline-width="auto" style:text-underline-color="font-color" officeooo:paragraph-rsid="00427baf"/>
    </style:style>
    <style:style style:name="P88" style:family="paragraph" style:parent-style-name="Text_20_body">
      <style:paragraph-properties fo:text-align="justify" style:justify-single-word="false"/>
      <style:text-properties style:text-underline-style="solid" style:text-underline-width="auto" style:text-underline-color="font-color" officeooo:paragraph-rsid="04387650"/>
    </style:style>
    <style:style style:name="P89" style:family="paragraph" style:parent-style-name="Text_20_body">
      <style:text-properties style:text-underline-style="solid" style:text-underline-width="auto" style:text-underline-color="font-color"/>
    </style:style>
    <style:style style:name="P90" style:family="paragraph" style:parent-style-name="Standard">
      <style:paragraph-properties fo:text-align="start" style:justify-single-word="false"/>
      <style:text-properties style:text-underline-style="solid" style:text-underline-width="auto" style:text-underline-color="font-color"/>
    </style:style>
    <style:style style:name="P91" style:family="paragraph" style:parent-style-name="Standard">
      <style:text-properties style:text-underline-style="solid" style:text-underline-width="auto" style:text-underline-color="font-color" officeooo:paragraph-rsid="0082d960" fo:background-color="transparent"/>
    </style:style>
    <style:style style:name="P92" style:family="paragraph" style:parent-style-name="Standard">
      <style:text-properties style:text-underline-style="solid" style:text-underline-width="auto" style:text-underline-color="font-color" fo:background-color="transparent"/>
    </style:style>
    <style:style style:name="P93" style:family="paragraph" style:parent-style-name="Standard">
      <style:text-properties style:text-underline-style="solid" style:text-underline-width="auto" style:text-underline-color="font-color" officeooo:paragraph-rsid="0331790d" fo:background-color="transparent"/>
    </style:style>
    <style:style style:name="P94" style:family="paragraph" style:parent-style-name="Text_20_body">
      <style:paragraph-properties fo:text-align="justify" style:justify-single-word="false"/>
      <style:text-properties officeooo:rsid="001f1134" officeooo:paragraph-rsid="001f1134"/>
    </style:style>
    <style:style style:name="P95" style:family="paragraph" style:parent-style-name="Text_20_body">
      <style:paragraph-properties fo:text-align="justify" style:justify-single-word="false"/>
      <style:text-properties officeooo:rsid="001f1134" officeooo:paragraph-rsid="0068b2a6"/>
    </style:style>
    <style:style style:name="P96" style:family="paragraph" style:parent-style-name="Text_20_body">
      <style:paragraph-properties fo:text-align="justify" style:justify-single-word="false"/>
      <style:text-properties officeooo:rsid="001f1134" officeooo:paragraph-rsid="00da67ce"/>
    </style:style>
    <style:style style:name="P97" style:family="paragraph" style:parent-style-name="Standard">
      <style:paragraph-properties fo:line-height="150%" fo:text-align="start" style:justify-single-word="false"/>
      <style:text-properties fo:color="#b2b2b2" loext:opacity="100%" style:font-name="Arial1" fo:font-size="11pt" fo:font-weight="normal" style:font-size-asian="11pt" style:font-weight-asian="normal" style:font-name-complex="Arial1" style:font-size-complex="11pt" style:font-weight-complex="normal"/>
    </style:style>
    <style:style style:name="P98" style:family="paragraph" style:parent-style-name="Standard">
      <style:paragraph-properties fo:line-height="150%" fo:text-align="center" style:justify-single-word="false"/>
      <style:text-properties fo:color="#71869b" loext:opacity="100%" style:font-name="Arial1" fo:font-size="28pt" fo:font-weight="bold" style:font-size-asian="28pt" style:font-weight-asian="bold" style:font-name-complex="Arial1" style:font-size-complex="28pt" style:font-weight-complex="bold"/>
    </style:style>
    <style:style style:name="P99" style:family="paragraph" style:parent-style-name="Standard">
      <style:paragraph-properties fo:line-height="150%" fo:text-align="center" style:justify-single-word="false"/>
      <style:text-properties fo:color="#71869b" loext:opacity="100%" style:font-name="Arial1" fo:font-size="28pt" fo:font-weight="bold" fo:background-color="transparent" style:font-size-asian="28pt" style:font-weight-asian="bold" style:font-name-complex="Arial1" style:font-size-complex="28pt" style:font-weight-complex="bold"/>
    </style:style>
    <style:style style:name="P100"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color="#71869b" loext:opacity="100%" style:font-name="Arial1" fo:font-size="11pt" fo:language="de" fo:country="DE" fo:font-style="normal" fo:font-weight="bold" style:font-size-asian="11pt" style:font-style-asian="normal" style:font-weight-asian="bold" style:font-name-complex="Arial1" style:font-size-complex="11pt" style:language-complex="de" style:country-complex="DE" style:font-style-complex="normal" style:font-weight-complex="bold" fo:hyphenate="true" fo:hyphenation-remain-char-count="2" fo:hyphenation-push-char-count="2" loext:hyphenation-no-caps="false"/>
    </style:style>
    <style:style style:name="P101"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Arial" fo:font-size="14pt" style:letter-kerning="false" style:font-name-asian="Times New Roman" style:font-size-asian="14pt" style:font-name-complex="Arial" style:font-size-complex="14pt" style:font-weight-complex="bold" fo:hyphenate="true" fo:hyphenation-remain-char-count="2" fo:hyphenation-push-char-count="2" loext:hyphenation-no-caps="false"/>
    </style:style>
    <style:style style:name="P102"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Arial" fo:font-size="14pt" style:letter-kerning="false" style:font-name-asian="Arial1" style:font-size-asian="14pt" style:font-name-complex="Arial" style:font-size-complex="14pt" style:font-weight-complex="bold" fo:hyphenate="true" fo:hyphenation-remain-char-count="2" fo:hyphenation-push-char-count="2" loext:hyphenation-no-caps="false"/>
    </style:style>
    <style:style style:name="P103" style:family="paragraph" style:parent-style-name="Text_20_body">
      <style:paragraph-properties fo:text-align="justify" style:justify-single-word="false"/>
      <style:text-properties officeooo:rsid="00cd34a1" officeooo:paragraph-rsid="00d7bac1"/>
    </style:style>
    <style:style style:name="P104" style:family="paragraph" style:parent-style-name="Standard">
      <style:paragraph-properties fo:margin-left="0cm" fo:margin-right="0cm" fo:margin-top="0.055cm" fo:margin-bottom="0cm" style:contextual-spacing="false" fo:line-height="150%" fo:text-align="justify" style:justify-single-word="false" fo:hyphenation-ladder-count="no-limit" fo:text-indent="0cm" style:auto-text-indent="false" style:writing-mode="lr-tb"/>
      <style:text-properties fo:background-color="transparent" fo:hyphenate="false" fo:hyphenation-remain-char-count="2" fo:hyphenation-push-char-count="2" loext:hyphenation-no-caps="false"/>
    </style:style>
    <style:style style:name="P105" style:family="paragraph" style:parent-style-name="Text_20_body">
      <style:paragraph-properties fo:text-align="justify" style:justify-single-word="false"/>
      <style:text-properties officeooo:rsid="00f9db65" officeooo:paragraph-rsid="00f9db65" fo:background-color="transparent"/>
    </style:style>
    <style:style style:name="P106" style:family="paragraph" style:parent-style-name="Text_20_body">
      <style:paragraph-properties fo:text-align="justify" style:justify-single-word="false"/>
      <style:text-properties officeooo:paragraph-rsid="0439ae77" fo:background-color="transparent"/>
    </style:style>
    <style:style style:name="P107" style:family="paragraph" style:parent-style-name="Text_20_body">
      <style:paragraph-properties fo:text-align="justify" style:justify-single-word="false"/>
      <style:text-properties fo:background-color="transparent"/>
    </style:style>
    <style:style style:name="P108" style:family="paragraph" style:parent-style-name="Text_20_body">
      <style:paragraph-properties fo:text-align="justify" style:justify-single-word="false"/>
      <style:text-properties officeooo:paragraph-rsid="03b459ce" fo:background-color="transparent"/>
    </style:style>
    <style:style style:name="P109" style:family="paragraph" style:parent-style-name="Text_20_body">
      <style:paragraph-properties fo:text-align="justify" style:justify-single-word="false"/>
      <style:text-properties officeooo:paragraph-rsid="0499d7e1" fo:background-color="transparent"/>
    </style:style>
    <style:style style:name="P110" style:family="paragraph" style:parent-style-name="Text_20_body">
      <style:paragraph-properties fo:text-align="justify" style:justify-single-word="false"/>
      <style:text-properties officeooo:paragraph-rsid="02ffaaff" fo:background-color="transparent"/>
    </style:style>
    <style:style style:name="P111" style:family="paragraph" style:parent-style-name="Text_20_body">
      <style:paragraph-properties fo:text-align="justify" style:justify-single-word="false"/>
      <style:text-properties officeooo:paragraph-rsid="03c27c8e" fo:background-color="transparent"/>
    </style:style>
    <style:style style:name="P112" style:family="paragraph" style:parent-style-name="Text_20_body">
      <style:paragraph-properties fo:text-align="justify" style:justify-single-word="false"/>
      <style:text-properties officeooo:paragraph-rsid="01f237a3" fo:background-color="transparent"/>
    </style:style>
    <style:style style:name="P113" style:family="paragraph" style:parent-style-name="Text_20_body">
      <style:paragraph-properties fo:text-align="justify" style:justify-single-word="false"/>
      <style:text-properties officeooo:paragraph-rsid="03cd139a" fo:background-color="transparent"/>
    </style:style>
    <style:style style:name="P114" style:family="paragraph" style:parent-style-name="Text_20_body">
      <style:paragraph-properties fo:text-align="justify" style:justify-single-word="false"/>
      <style:text-properties officeooo:paragraph-rsid="03cd4f6a" fo:background-color="transparent"/>
    </style:style>
    <style:style style:name="P115" style:family="paragraph" style:parent-style-name="Text_20_body">
      <style:paragraph-properties fo:text-align="justify" style:justify-single-word="false"/>
      <style:text-properties officeooo:paragraph-rsid="030d49b8" fo:background-color="transparent"/>
    </style:style>
    <style:style style:name="P116" style:family="paragraph" style:parent-style-name="Text_20_body">
      <style:paragraph-properties fo:text-align="justify" style:justify-single-word="false"/>
      <style:text-properties officeooo:paragraph-rsid="024c76ed" fo:background-color="transparent"/>
    </style:style>
    <style:style style:name="P117" style:family="paragraph" style:parent-style-name="Text_20_body">
      <style:paragraph-properties fo:text-align="justify" style:justify-single-word="false"/>
      <style:text-properties officeooo:paragraph-rsid="03eb82d6" fo:background-color="transparent"/>
    </style:style>
    <style:style style:name="P118" style:family="paragraph" style:parent-style-name="Text_20_body">
      <style:paragraph-properties fo:text-align="justify" style:justify-single-word="false"/>
      <style:text-properties officeooo:paragraph-rsid="041eebf6" fo:background-color="transparent"/>
    </style:style>
    <style:style style:name="P119" style:family="paragraph" style:parent-style-name="Text_20_body">
      <style:paragraph-properties fo:text-align="justify" style:justify-single-word="false"/>
      <style:text-properties officeooo:paragraph-rsid="042b73c6" fo:background-color="transparent"/>
    </style:style>
    <style:style style:name="P120" style:family="paragraph" style:parent-style-name="Text_20_body">
      <style:paragraph-properties fo:text-align="justify" style:justify-single-word="false"/>
      <style:text-properties officeooo:paragraph-rsid="0366f0be" fo:background-color="transparent"/>
    </style:style>
    <style:style style:name="P121" style:family="paragraph" style:parent-style-name="Text_20_body">
      <style:paragraph-properties fo:text-align="justify" style:justify-single-word="false"/>
      <style:text-properties officeooo:paragraph-rsid="0421b717" fo:background-color="transparent"/>
    </style:style>
    <style:style style:name="P122" style:family="paragraph" style:parent-style-name="Text_20_body">
      <style:paragraph-properties fo:text-align="justify" style:justify-single-word="false"/>
      <style:text-properties officeooo:paragraph-rsid="027bbffd" fo:background-color="transparent"/>
    </style:style>
    <style:style style:name="P123" style:family="paragraph" style:parent-style-name="Text_20_body">
      <style:paragraph-properties fo:text-align="justify" style:justify-single-word="false"/>
      <style:text-properties officeooo:paragraph-rsid="0374cd60" fo:background-color="transparent"/>
    </style:style>
    <style:style style:name="P124" style:family="paragraph" style:parent-style-name="Text_20_body">
      <style:paragraph-properties fo:text-align="justify" style:justify-single-word="false"/>
      <style:text-properties officeooo:rsid="003e7060" officeooo:paragraph-rsid="04afa8cc" fo:background-color="transparent"/>
    </style:style>
    <style:style style:name="P125" style:family="paragraph" style:parent-style-name="Text_20_body">
      <style:paragraph-properties fo:text-align="justify" style:justify-single-word="false"/>
      <style:text-properties officeooo:rsid="006789fa" officeooo:paragraph-rsid="03eb82d6" fo:background-color="transparent"/>
    </style:style>
    <style:style style:name="P126" style:family="paragraph" style:parent-style-name="Text_20_body">
      <style:paragraph-properties fo:text-align="justify" style:justify-single-word="false"/>
      <style:text-properties officeooo:rsid="03569849" officeooo:paragraph-rsid="041eebf6" fo:background-color="transparent"/>
    </style:style>
    <style:style style:name="P127" style:family="paragraph" style:parent-style-name="Text_20_body">
      <style:paragraph-properties fo:text-align="justify" style:justify-single-word="false"/>
      <style:text-properties officeooo:rsid="00438a74" officeooo:paragraph-rsid="04177678" fo:background-color="transparent"/>
    </style:style>
    <style:style style:name="P128" style:family="paragraph" style:parent-style-name="Text_20_body">
      <style:paragraph-properties fo:text-align="justify" style:justify-single-word="false"/>
      <style:text-properties officeooo:rsid="00526652" officeooo:paragraph-rsid="005711da"/>
    </style:style>
    <style:style style:name="P129" style:family="paragraph" style:parent-style-name="Standard">
      <style:paragraph-properties fo:line-height="150%" fo:text-align="justify" style:justify-single-word="false" style:writing-mode="lr-tb"/>
      <style:text-properties style:font-name="Liberation Sans" fo:font-size="11pt" fo:language="de" fo:country="DE" officeooo:paragraph-rsid="0284d6c0" style:font-size-asian="11pt" style:font-name-complex="Arial1" style:font-size-complex="11pt" style:language-complex="de" style:country-complex="DE"/>
    </style:style>
    <style:style style:name="P130" style:family="paragraph" style:parent-style-name="Standard">
      <style:paragraph-properties fo:line-height="150%" fo:text-align="justify" style:justify-single-word="false"/>
      <style:text-properties style:font-name="Liberation Sans" fo:font-size="11pt" fo:language="de" fo:country="DE" officeooo:paragraph-rsid="0284d6c0" style:font-size-asian="11pt" style:font-size-complex="11pt" style:language-complex="de" style:country-complex="DE"/>
    </style:style>
    <style:style style:name="P131" style:family="paragraph" style:parent-style-name="Standard">
      <style:paragraph-properties fo:line-height="150%" fo:text-align="justify" style:justify-single-word="false" style:writing-mode="lr-tb"/>
      <style:text-properties style:font-name="Liberation Sans" fo:font-size="11pt" fo:language="de" fo:country="DE" fo:font-style="normal" officeooo:paragraph-rsid="0284d6c0" style:font-size-asian="11pt" style:font-style-asian="normal" style:font-name-complex="Arial1" style:font-size-complex="11pt" style:language-complex="de" style:country-complex="DE" style:font-style-complex="normal"/>
    </style:style>
    <style:style style:name="P132" style:family="paragraph" style:parent-style-name="Standard">
      <style:paragraph-properties fo:line-height="150%" fo:text-align="justify" style:justify-single-word="false"/>
      <style:text-properties style:font-name="Liberation Sans" fo:font-size="11pt" fo:language="de" fo:country="DE" fo:font-weight="bold" officeooo:paragraph-rsid="0284d6c0" style:font-size-asian="11pt" style:font-weight-asian="bold" style:font-size-complex="11pt" style:language-complex="de" style:country-complex="DE" style:font-weight-complex="bold"/>
    </style:style>
    <style:style style:name="P13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154296" officeooo:paragraph-rsid="02859387"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134" style:family="paragraph" style:parent-style-name="Text_20_body">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italic" style:text-underline-style="none" fo:font-weight="bold" officeooo:rsid="00154296" officeooo:paragraph-rsid="02859387" style:text-blinking="false" fo:background-color="transparent" style:font-size-asian="11pt" style:font-style-asian="normal" style:font-weight-asian="bold" style:font-name-complex="Arial1" style:font-size-complex="11pt" style:language-complex="de" style:country-complex="DE" style:font-style-complex="normal" style:font-weight-complex="bold" fo:hyphenate="true" fo:hyphenation-remain-char-count="2" fo:hyphenation-push-char-count="2" loext:hyphenation-no-caps="false"/>
    </style:style>
    <style:style style:name="P135" style:family="paragraph" style:parent-style-name="Text_20_body">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italic" style:text-underline-style="none" fo:font-weight="bold" officeooo:rsid="00154296" officeooo:paragraph-rsid="037d360b"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136" style:family="paragraph" style:parent-style-name="Text_20_body">
      <style:paragraph-properties fo:line-height="150%" fo:text-align="justify" style:justify-single-word="false"/>
      <style:text-properties fo:language="de" fo:country="AT"/>
    </style:style>
    <style:style style:name="P137" style:family="paragraph" style:parent-style-name="Text_20_body">
      <style:paragraph-properties fo:line-height="150%" fo:text-align="justify" style:justify-single-word="false"/>
      <style:text-properties fo:language="de" fo:country="AT" fo:background-color="transparent" style:language-asian="zh" style:country-asian="CN" style:language-complex="hi" style:country-complex="IN"/>
    </style:style>
    <style:style style:name="P138" style:family="paragraph" style:parent-style-name="Text_20_body">
      <style:paragraph-properties fo:line-height="100%" fo:text-align="justify" style:justify-single-word="false"/>
      <style:text-properties fo:language="de" fo:country="AT" fo:background-color="transparent" style:language-asian="zh" style:country-asian="CN" style:language-complex="hi" style:country-complex="IN"/>
    </style:style>
    <style:style style:name="P139" style:family="paragraph" style:parent-style-name="Text_20_body">
      <style:paragraph-properties fo:text-align="justify" style:justify-single-word="false"/>
      <style:text-properties officeooo:rsid="004ca32a"/>
    </style:style>
    <style:style style:name="P140" style:family="paragraph" style:parent-style-name="Text_20_body">
      <style:paragraph-properties fo:text-align="justify" style:justify-single-word="false"/>
      <style:text-properties officeooo:rsid="02fe5a90" officeooo:paragraph-rsid="02fe5a90"/>
    </style:style>
    <style:style style:name="P141" style:family="paragraph" style:parent-style-name="Text_20_body">
      <style:paragraph-properties fo:text-align="justify" style:justify-single-word="false"/>
      <style:text-properties officeooo:rsid="0219da7b" officeooo:paragraph-rsid="0219da7b"/>
    </style:style>
    <style:style style:name="P142" style:family="paragraph" style:parent-style-name="Text_20_body">
      <style:paragraph-properties fo:text-align="justify" style:justify-single-word="false"/>
      <style:text-properties officeooo:rsid="0219da7b" officeooo:paragraph-rsid="03232109"/>
    </style:style>
    <style:style style:name="P143" style:family="paragraph" style:parent-style-name="Text_20_body">
      <style:paragraph-properties fo:text-align="justify" style:justify-single-word="false"/>
      <style:text-properties officeooo:rsid="0219da7b" officeooo:paragraph-rsid="03e3a851"/>
    </style:style>
    <style:style style:name="P144" style:family="paragraph" style:parent-style-name="Text_20_body">
      <style:paragraph-properties fo:text-align="justify" style:justify-single-word="false"/>
      <style:text-properties fo:color="#000000" loext:opacity="100%" fo:language="de" fo:country="AT" officeooo:rsid="0064ce14" officeooo:paragraph-rsid="02e6f1eb" style:font-name-complex="Arial1" style:font-size-complex="11pt"/>
    </style:style>
    <style:style style:name="P145" style:family="paragraph" style:parent-style-name="Text_20_body">
      <style:paragraph-properties fo:text-align="justify" style:justify-single-word="false"/>
      <style:text-properties officeooo:rsid="03a756c4" officeooo:paragraph-rsid="03b0cf02"/>
    </style:style>
    <style:style style:name="P146" style:family="paragraph" style:parent-style-name="Text_20_body">
      <style:paragraph-properties fo:text-align="justify" style:justify-single-word="false"/>
      <style:text-properties officeooo:rsid="02f9fc47" officeooo:paragraph-rsid="03b0cf02"/>
    </style:style>
    <style:style style:name="P147" style:family="paragraph" style:parent-style-name="Text_20_body">
      <style:paragraph-properties fo:text-align="justify" style:justify-single-word="false"/>
      <style:text-properties officeooo:rsid="03ab22b4" officeooo:paragraph-rsid="03b0cf02"/>
    </style:style>
    <style:style style:name="P148" style:family="paragraph" style:parent-style-name="Text_20_body">
      <style:paragraph-properties fo:text-align="justify" style:justify-single-word="false"/>
      <style:text-properties officeooo:rsid="03ad442f" officeooo:paragraph-rsid="03b0cf02"/>
    </style:style>
    <style:style style:name="P149" style:family="paragraph" style:parent-style-name="Text_20_body">
      <style:paragraph-properties fo:text-align="justify" style:justify-single-word="false"/>
      <style:text-properties officeooo:rsid="019b7190" officeooo:paragraph-rsid="03b0cf02"/>
    </style:style>
    <style:style style:name="P150" style:family="paragraph" style:parent-style-name="Text_20_body">
      <style:paragraph-properties fo:text-align="justify" style:justify-single-word="false"/>
      <style:text-properties officeooo:rsid="00295249" officeooo:paragraph-rsid="03b0cf02"/>
    </style:style>
    <style:style style:name="P151" style:family="paragraph" style:parent-style-name="Text_20_body">
      <style:paragraph-properties fo:line-height="100%"/>
      <style:text-properties officeooo:rsid="0427e8b2" officeooo:paragraph-rsid="0427e8b2"/>
    </style:style>
    <style:style style:name="P152" style:family="paragraph" style:parent-style-name="Text_20_body">
      <style:paragraph-properties fo:text-align="justify" style:justify-single-word="false"/>
      <style:text-properties officeooo:rsid="0140a9f3" officeooo:paragraph-rsid="048b7b1f"/>
    </style:style>
    <style:style style:name="P153" style:family="paragraph" style:parent-style-name="Text_20_body">
      <style:paragraph-properties fo:text-align="justify" style:justify-single-word="false"/>
      <style:text-properties officeooo:rsid="0064ce14" officeooo:paragraph-rsid="039c2575"/>
    </style:style>
    <style:style style:name="P154" style:family="paragraph" style:parent-style-name="Text_20_body">
      <style:paragraph-properties fo:line-height="100%" fo:text-align="justify" style:justify-single-word="false"/>
      <style:text-properties style:use-window-font-color="true" loext:opacity="0%" style:font-name="Liberation Sans" fo:font-size="10pt" fo:language="de" fo:country="DE" officeooo:rsid="01008daa" officeooo:paragraph-rsid="01a3b9c5" style:font-name-asian="Calibri" style:font-size-asian="10pt" style:font-name-complex="Arial1" style:font-size-complex="10pt" style:language-complex="ar" style:country-complex="SA"/>
    </style:style>
    <style:style style:name="P155" style:family="paragraph" style:parent-style-name="Contents_20_1">
      <style:paragraph-properties>
        <style:tab-stops>
          <style:tab-stop style:position="16.799cm" style:type="right" style:leader-style="dotted" style:leader-text="."/>
        </style:tab-stops>
      </style:paragraph-properties>
    </style:style>
    <style:style style:name="P156" style:family="paragraph" style:parent-style-name="Contents_20_2">
      <style:paragraph-properties>
        <style:tab-stops>
          <style:tab-stop style:position="16.799cm" style:type="right" style:leader-style="dotted" style:leader-text="."/>
        </style:tab-stops>
      </style:paragraph-properties>
    </style:style>
    <style:style style:name="P157" style:family="paragraph" style:parent-style-name="Text_20_body">
      <style:paragraph-properties fo:line-height="150%" fo:text-align="justify" style:justify-single-word="false"/>
      <style:text-properties fo:color="#000000" loext:opacity="100%" style:font-name="Liberation Sans" fo:font-size="11pt" fo:font-style="italic" fo:font-weight="bold" officeooo:paragraph-rsid="02859387" fo:background-color="transparent"/>
    </style:style>
    <style:style style:name="P158" style:family="paragraph" style:parent-style-name="Text_20_body">
      <style:paragraph-properties fo:line-height="150%" fo:text-align="justify" style:justify-single-word="false"/>
      <style:text-properties officeooo:paragraph-rsid="02859387"/>
    </style:style>
    <style:style style:name="P159" style:family="paragraph" style:parent-style-name="Heading_20_1">
      <style:paragraph-properties fo:line-height="100%"/>
      <style:text-properties fo:color="#71869b" loext:opacity="100%" fo:font-style="normal" style:font-style-asian="normal" style:font-style-complex="normal"/>
    </style:style>
    <style:style style:name="P160" style:family="paragraph" style:parent-style-name="Heading_20_1">
      <style:paragraph-properties fo:line-height="100%" fo:break-before="page"/>
      <style:text-properties officeooo:rsid="0280adba" officeooo:paragraph-rsid="0280adba"/>
    </style:style>
    <style:style style:name="P161" style:family="paragraph" style:parent-style-name="Heading_20_1">
      <style:paragraph-properties fo:line-height="100%"/>
    </style:style>
    <style:style style:name="P162" style:family="paragraph" style:parent-style-name="Heading_20_1">
      <style:paragraph-properties fo:line-height="100%" fo:text-align="start" style:justify-single-word="false"/>
    </style:style>
    <style:style style:name="P163" style:family="paragraph" style:parent-style-name="Heading_20_1">
      <style:paragraph-properties fo:line-height="100%" fo:text-align="start" style:justify-single-word="false"/>
      <style:text-properties fo:language="de" fo:country="AT" officeooo:rsid="0330f922" officeooo:paragraph-rsid="0330f922" style:language-asian="zh" style:country-asian="CN" style:language-complex="de" style:country-complex="DE"/>
    </style:style>
    <style:style style:name="P164" style:family="paragraph" style:parent-style-name="Standard" style:master-page-name="Standard">
      <style:paragraph-properties fo:line-height="150%" fo:text-align="start" style:justify-single-word="false" style:page-number="auto"/>
      <style:text-properties fo:color="#b2b2b2" loext:opacity="100%" style:font-name="Arial1" fo:font-size="11pt" fo:font-weight="normal" style:font-size-asian="11pt" style:font-weight-asian="normal" style:font-name-complex="Arial1" style:font-size-complex="11pt" style:font-weight-complex="normal"/>
    </style:style>
    <style:style style:name="P165" style:family="paragraph" style:parent-style-name="Standard" style:list-style-name="WW8Num3">
      <style:paragraph-properties fo:margin-left="0.751cm" fo:margin-right="0cm" fo:margin-top="0cm" fo:margin-bottom="0.199cm" style:contextual-spacing="true" fo:line-height="100%" fo:text-align="justify" style:justify-single-word="false" fo:text-indent="-0.751cm" style:auto-text-indent="false"/>
      <style:text-properties officeooo:paragraph-rsid="04388347"/>
    </style:style>
    <style:style style:name="P166" style:family="paragraph" style:parent-style-name="Standard" style:list-style-name="WW8Num3">
      <style:paragraph-properties fo:margin-left="0.751cm" fo:margin-right="0cm" fo:margin-top="0cm" fo:margin-bottom="0.199cm" style:contextual-spacing="true" fo:line-height="100%" fo:text-align="justify" style:justify-single-word="false" fo:text-indent="-0.751cm" style:auto-text-indent="false"/>
      <style:text-properties officeooo:paragraph-rsid="044565dd"/>
    </style:style>
    <style:style style:name="P167" style:family="paragraph" style:parent-style-name="Standard" style:list-style-name="WW8Num3">
      <style:paragraph-properties fo:margin-left="0.751cm" fo:margin-right="0cm" fo:margin-top="0cm" fo:margin-bottom="0.199cm" style:contextual-spacing="true" fo:line-height="100%" fo:text-align="justify" style:justify-single-word="false" fo:text-indent="-0.751cm" style:auto-text-indent="false"/>
      <style:text-properties officeooo:paragraph-rsid="048286cf"/>
    </style:style>
    <style:style style:name="P168" style:family="paragraph" style:parent-style-name="Standard" style:list-style-name="WW8Num3">
      <style:paragraph-properties fo:margin-left="0.751cm" fo:margin-right="0cm" fo:margin-top="0cm" fo:margin-bottom="0.199cm" style:contextual-spacing="true" fo:line-height="100%" fo:text-align="justify" style:justify-single-word="false" fo:text-indent="-0.751cm" style:auto-text-indent="false"/>
      <style:text-properties officeooo:paragraph-rsid="00a024be"/>
    </style:style>
    <style:style style:name="P169" style:family="paragraph" style:parent-style-name="Standard" style:list-style-name="WW8Num3">
      <style:paragraph-properties fo:margin-left="0.751cm" fo:margin-right="0cm" fo:margin-top="0cm" fo:margin-bottom="0.199cm" style:contextual-spacing="true" fo:line-height="100%" fo:text-align="justify" style:justify-single-word="false" fo:text-indent="-0.751cm" style:auto-text-indent="false"/>
      <style:text-properties officeooo:paragraph-rsid="0489f20f"/>
    </style:style>
    <style:style style:name="P170" style:family="paragraph" style:parent-style-name="Standard" style:list-style-name="WW8Num3">
      <style:paragraph-properties fo:margin-left="0.751cm" fo:margin-right="0cm" fo:margin-top="0cm" fo:margin-bottom="0.199cm" style:contextual-spacing="true" fo:line-height="100%" fo:text-align="justify" style:justify-single-word="false" fo:text-indent="-0.751cm" style:auto-text-indent="false"/>
      <style:text-properties officeooo:paragraph-rsid="048a8298"/>
    </style:style>
    <style:style style:name="P17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446d666" fo:hyphenate="false" fo:hyphenation-remain-char-count="2" fo:hyphenation-push-char-count="2" loext:hyphenation-no-caps="false"/>
    </style:style>
    <style:style style:name="P17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0b15bbb" fo:hyphenate="false" fo:hyphenation-remain-char-count="2" fo:hyphenation-push-char-count="2" loext:hyphenation-no-caps="false"/>
    </style:style>
    <style:style style:name="P17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officeooo:paragraph-rsid="02ac535e" fo:hyphenate="false" fo:hyphenation-remain-char-count="2" fo:hyphenation-push-char-count="2" loext:hyphenation-no-caps="false"/>
    </style:style>
    <style:style style:name="P17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0c3aab9" fo:hyphenate="false" fo:hyphenation-remain-char-count="2" fo:hyphenation-push-char-count="2" loext:hyphenation-no-caps="false"/>
    </style:style>
    <style:style style:name="P17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0ebd665" fo:hyphenate="false" fo:hyphenation-remain-char-count="2" fo:hyphenation-push-char-count="2" loext:hyphenation-no-caps="false"/>
    </style:style>
    <style:style style:name="P17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0dc28cf" fo:hyphenate="false" fo:hyphenation-remain-char-count="2" fo:hyphenation-push-char-count="2" loext:hyphenation-no-caps="false"/>
    </style:style>
    <style:style style:name="P17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c3e2b6" fo:hyphenate="false" fo:hyphenation-remain-char-count="2" fo:hyphenation-push-char-count="2" loext:hyphenation-no-caps="false"/>
    </style:style>
    <style:style style:name="P17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0fb3401" fo:hyphenate="false" fo:hyphenation-remain-char-count="2" fo:hyphenation-push-char-count="2" loext:hyphenation-no-caps="false"/>
    </style:style>
    <style:style style:name="P17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13db16" fo:hyphenate="false" fo:hyphenation-remain-char-count="2" fo:hyphenation-push-char-count="2" loext:hyphenation-no-caps="false"/>
    </style:style>
    <style:style style:name="P18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17311c" fo:hyphenate="false" fo:hyphenation-remain-char-count="2" fo:hyphenation-push-char-count="2" loext:hyphenation-no-caps="false"/>
    </style:style>
    <style:style style:name="P18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191edc" fo:hyphenate="false" fo:hyphenation-remain-char-count="2" fo:hyphenation-push-char-count="2" loext:hyphenation-no-caps="false"/>
    </style:style>
    <style:style style:name="P18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d62b18" fo:hyphenate="false" fo:hyphenation-remain-char-count="2" fo:hyphenation-push-char-count="2" loext:hyphenation-no-caps="false"/>
    </style:style>
    <style:style style:name="P18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04d7ac" fo:hyphenate="false" fo:hyphenation-remain-char-count="2" fo:hyphenation-push-char-count="2" loext:hyphenation-no-caps="false"/>
    </style:style>
    <style:style style:name="P18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48b5564" fo:hyphenate="false" fo:hyphenation-remain-char-count="2" fo:hyphenation-push-char-count="2" loext:hyphenation-no-caps="false"/>
    </style:style>
    <style:style style:name="P18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2d7496" fo:hyphenate="false" fo:hyphenation-remain-char-count="2" fo:hyphenation-push-char-count="2" loext:hyphenation-no-caps="false"/>
    </style:style>
    <style:style style:name="P18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35ab89" fo:hyphenate="false" fo:hyphenation-remain-char-count="2" fo:hyphenation-push-char-count="2" loext:hyphenation-no-caps="false"/>
    </style:style>
    <style:style style:name="P18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daef63" fo:hyphenate="false" fo:hyphenation-remain-char-count="2" fo:hyphenation-push-char-count="2" loext:hyphenation-no-caps="false"/>
    </style:style>
    <style:style style:name="P18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24f80d" fo:hyphenate="false" fo:hyphenation-remain-char-count="2" fo:hyphenation-push-char-count="2" loext:hyphenation-no-caps="false"/>
    </style:style>
    <style:style style:name="P18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officeooo:paragraph-rsid="038db530" fo:hyphenate="false" fo:hyphenation-remain-char-count="2" fo:hyphenation-push-char-count="2" loext:hyphenation-no-caps="false"/>
    </style:style>
    <style:style style:name="P19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d93c85" fo:hyphenate="false" fo:hyphenation-remain-char-count="2" fo:hyphenation-push-char-count="2" loext:hyphenation-no-caps="false"/>
    </style:style>
    <style:style style:name="P19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1e17ae" fo:hyphenate="false" fo:hyphenation-remain-char-count="2" fo:hyphenation-push-char-count="2" loext:hyphenation-no-caps="false"/>
    </style:style>
    <style:style style:name="P19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48bba6f" fo:hyphenate="false" fo:hyphenation-remain-char-count="2" fo:hyphenation-push-char-count="2" loext:hyphenation-no-caps="false"/>
    </style:style>
    <style:style style:name="P19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442630" fo:hyphenate="false" fo:hyphenation-remain-char-count="2" fo:hyphenation-push-char-count="2" loext:hyphenation-no-caps="false"/>
    </style:style>
    <style:style style:name="P19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97681d" fo:hyphenate="false" fo:hyphenation-remain-char-count="2" fo:hyphenation-push-char-count="2" loext:hyphenation-no-caps="false"/>
    </style:style>
    <style:style style:name="P19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4adbf4" fo:hyphenate="false" fo:hyphenation-remain-char-count="2" fo:hyphenation-push-char-count="2" loext:hyphenation-no-caps="false"/>
    </style:style>
    <style:style style:name="P19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b1fc6a" fo:hyphenate="false" fo:hyphenation-remain-char-count="2" fo:hyphenation-push-char-count="2" loext:hyphenation-no-caps="false"/>
    </style:style>
    <style:style style:name="P19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e212b6" fo:hyphenate="false" fo:hyphenation-remain-char-count="2" fo:hyphenation-push-char-count="2" loext:hyphenation-no-caps="false"/>
    </style:style>
    <style:style style:name="P19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e03577" fo:hyphenate="false" fo:hyphenation-remain-char-count="2" fo:hyphenation-push-char-count="2" loext:hyphenation-no-caps="false"/>
    </style:style>
    <style:style style:name="P19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5bf4ec" fo:hyphenate="false" fo:hyphenation-remain-char-count="2" fo:hyphenation-push-char-count="2" loext:hyphenation-no-caps="false"/>
    </style:style>
    <style:style style:name="P20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521fb9" fo:hyphenate="false" fo:hyphenation-remain-char-count="2" fo:hyphenation-push-char-count="2" loext:hyphenation-no-caps="false"/>
    </style:style>
    <style:style style:name="P20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e82ca3" fo:hyphenate="false" fo:hyphenation-remain-char-count="2" fo:hyphenation-push-char-count="2" loext:hyphenation-no-caps="false"/>
    </style:style>
    <style:style style:name="P20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770973" fo:hyphenate="false" fo:hyphenation-remain-char-count="2" fo:hyphenation-push-char-count="2" loext:hyphenation-no-caps="false"/>
    </style:style>
    <style:style style:name="P20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998883" fo:hyphenate="false" fo:hyphenation-remain-char-count="2" fo:hyphenation-push-char-count="2" loext:hyphenation-no-caps="false"/>
    </style:style>
    <style:style style:name="P20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b6c2c5" fo:hyphenate="false" fo:hyphenation-remain-char-count="2" fo:hyphenation-push-char-count="2" loext:hyphenation-no-caps="false"/>
    </style:style>
    <style:style style:name="P20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b3a1ec" fo:hyphenate="false" fo:hyphenation-remain-char-count="2" fo:hyphenation-push-char-count="2" loext:hyphenation-no-caps="false"/>
    </style:style>
    <style:style style:name="P20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d71323" fo:hyphenate="false" fo:hyphenation-remain-char-count="2" fo:hyphenation-push-char-count="2" loext:hyphenation-no-caps="false"/>
    </style:style>
    <style:style style:name="P20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cm" style:auto-text-indent="false" style:writing-mode="lr-tb"/>
      <style:text-properties officeooo:paragraph-rsid="02ffaaff" fo:hyphenate="false" fo:hyphenation-remain-char-count="2" fo:hyphenation-push-char-count="2" loext:hyphenation-no-caps="false"/>
    </style:style>
    <style:style style:name="P20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cm" style:auto-text-indent="false" style:writing-mode="lr-tb"/>
      <style:text-properties officeooo:paragraph-rsid="0301692a" fo:hyphenate="false" fo:hyphenation-remain-char-count="2" fo:hyphenation-push-char-count="2" loext:hyphenation-no-caps="false"/>
    </style:style>
    <style:style style:name="P209" style:family="paragraph" style:parent-style-name="Standard" style:list-style-name="WW8Num3">
      <style:paragraph-properties fo:margin-left="0cm" fo:margin-right="0cm" fo:margin-top="0cm" fo:margin-bottom="0.199cm" style:contextual-spacing="true" fo:line-height="100%" fo:text-align="justify" style:justify-single-word="false" fo:orphans="2" fo:widows="2" fo:hyphenation-ladder-count="no-limit" fo:text-indent="0cm" style:auto-text-indent="false" style:writing-mode="lr-tb"/>
      <style:text-properties officeooo:paragraph-rsid="0301692a" fo:hyphenate="false" fo:hyphenation-remain-char-count="2" fo:hyphenation-push-char-count="2" loext:hyphenation-no-caps="false"/>
    </style:style>
    <style:style style:name="P21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e55447" fo:hyphenate="false" fo:hyphenation-remain-char-count="2" fo:hyphenation-push-char-count="2" loext:hyphenation-no-caps="false"/>
    </style:style>
    <style:style style:name="P21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02dd56" fo:hyphenate="false" fo:hyphenation-remain-char-count="2" fo:hyphenation-push-char-count="2" loext:hyphenation-no-caps="false"/>
    </style:style>
    <style:style style:name="P21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d993cf" fo:hyphenate="false" fo:hyphenation-remain-char-count="2" fo:hyphenation-push-char-count="2" loext:hyphenation-no-caps="false"/>
    </style:style>
    <style:style style:name="P21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063b73" fo:hyphenate="false" fo:hyphenation-remain-char-count="2" fo:hyphenation-push-char-count="2" loext:hyphenation-no-caps="false"/>
    </style:style>
    <style:style style:name="P21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05dba2" fo:hyphenate="false" fo:hyphenation-remain-char-count="2" fo:hyphenation-push-char-count="2" loext:hyphenation-no-caps="false"/>
    </style:style>
    <style:style style:name="P21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0d49b8" fo:hyphenate="false" fo:hyphenation-remain-char-count="2" fo:hyphenation-push-char-count="2" loext:hyphenation-no-caps="false"/>
    </style:style>
    <style:style style:name="P21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f636e1" fo:hyphenate="false" fo:hyphenation-remain-char-count="2" fo:hyphenation-push-char-count="2" loext:hyphenation-no-caps="false"/>
    </style:style>
    <style:style style:name="P21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1fbaaf5" fo:hyphenate="false" fo:hyphenation-remain-char-count="2" fo:hyphenation-push-char-count="2" loext:hyphenation-no-caps="false"/>
    </style:style>
    <style:style style:name="P21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095566" fo:hyphenate="false" fo:hyphenation-remain-char-count="2" fo:hyphenation-push-char-count="2" loext:hyphenation-no-caps="false"/>
    </style:style>
    <style:style style:name="P21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d68173" fo:hyphenate="false" fo:hyphenation-remain-char-count="2" fo:hyphenation-push-char-count="2" loext:hyphenation-no-caps="false"/>
    </style:style>
    <style:style style:name="P22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1a1526" fo:hyphenate="false" fo:hyphenation-remain-char-count="2" fo:hyphenation-push-char-count="2" loext:hyphenation-no-caps="false"/>
    </style:style>
    <style:style style:name="P22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19c0bc" fo:hyphenate="false" fo:hyphenation-remain-char-count="2" fo:hyphenation-push-char-count="2" loext:hyphenation-no-caps="false"/>
    </style:style>
    <style:style style:name="P22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1410c3" fo:hyphenate="false" fo:hyphenation-remain-char-count="2" fo:hyphenation-push-char-count="2" loext:hyphenation-no-caps="false"/>
    </style:style>
    <style:style style:name="P22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officeooo:paragraph-rsid="032147b6" fo:hyphenate="false" fo:hyphenation-remain-char-count="2" fo:hyphenation-push-char-count="2" loext:hyphenation-no-caps="false"/>
    </style:style>
    <style:style style:name="P22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db7ce1" fo:hyphenate="false" fo:hyphenation-remain-char-count="2" fo:hyphenation-push-char-count="2" loext:hyphenation-no-caps="false"/>
    </style:style>
    <style:style style:name="P22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1aad75" fo:hyphenate="false" fo:hyphenation-remain-char-count="2" fo:hyphenation-push-char-count="2" loext:hyphenation-no-caps="false"/>
    </style:style>
    <style:style style:name="P22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28a074" fo:hyphenate="false" fo:hyphenation-remain-char-count="2" fo:hyphenation-push-char-count="2" loext:hyphenation-no-caps="false"/>
    </style:style>
    <style:style style:name="P22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37e0d6" fo:hyphenate="false" fo:hyphenation-remain-char-count="2" fo:hyphenation-push-char-count="2" loext:hyphenation-no-caps="false"/>
    </style:style>
    <style:style style:name="P22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43357d" fo:hyphenate="false" fo:hyphenation-remain-char-count="2" fo:hyphenation-push-char-count="2" loext:hyphenation-no-caps="false"/>
    </style:style>
    <style:style style:name="P22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2e826f" fo:hyphenate="false" fo:hyphenation-remain-char-count="2" fo:hyphenation-push-char-count="2" loext:hyphenation-no-caps="false"/>
    </style:style>
    <style:style style:name="P23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4a10d4" fo:hyphenate="false" fo:hyphenation-remain-char-count="2" fo:hyphenation-push-char-count="2" loext:hyphenation-no-caps="false"/>
    </style:style>
    <style:style style:name="P23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officeooo:paragraph-rsid="04c2725b" fo:hyphenate="false" fo:hyphenation-remain-char-count="2" fo:hyphenation-push-char-count="2" loext:hyphenation-no-caps="false"/>
    </style:style>
    <style:style style:name="P23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2d031c" fo:hyphenate="false" fo:hyphenation-remain-char-count="2" fo:hyphenation-push-char-count="2" loext:hyphenation-no-caps="false"/>
    </style:style>
    <style:style style:name="P23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3e6b70" fo:hyphenate="false" fo:hyphenation-remain-char-count="2" fo:hyphenation-push-char-count="2" loext:hyphenation-no-caps="false"/>
    </style:style>
    <style:style style:name="P23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309f2e" fo:hyphenate="false" fo:hyphenation-remain-char-count="2" fo:hyphenation-push-char-count="2" loext:hyphenation-no-caps="false"/>
    </style:style>
    <style:style style:name="P23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4f275a" fo:hyphenate="false" fo:hyphenation-remain-char-count="2" fo:hyphenation-push-char-count="2" loext:hyphenation-no-caps="false"/>
    </style:style>
    <style:style style:name="P23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4d92a1" fo:hyphenate="false" fo:hyphenation-remain-char-count="2" fo:hyphenation-push-char-count="2" loext:hyphenation-no-caps="false"/>
    </style:style>
    <style:style style:name="P23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509dfe" fo:hyphenate="false" fo:hyphenation-remain-char-count="2" fo:hyphenation-push-char-count="2" loext:hyphenation-no-caps="false"/>
    </style:style>
    <style:style style:name="P23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64b9b3" fo:hyphenate="false" fo:hyphenation-remain-char-count="2" fo:hyphenation-push-char-count="2" loext:hyphenation-no-caps="false"/>
    </style:style>
    <style:style style:name="P23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480e09" fo:hyphenate="false" fo:hyphenation-remain-char-count="2" fo:hyphenation-push-char-count="2" loext:hyphenation-no-caps="false"/>
    </style:style>
    <style:style style:name="P24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5132b4" fo:hyphenate="false" fo:hyphenation-remain-char-count="2" fo:hyphenation-push-char-count="2" loext:hyphenation-no-caps="false"/>
    </style:style>
    <style:style style:name="P24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533213" fo:hyphenate="false" fo:hyphenation-remain-char-count="2" fo:hyphenation-push-char-count="2" loext:hyphenation-no-caps="false"/>
    </style:style>
    <style:style style:name="P24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277a932" fo:hyphenate="false" fo:hyphenation-remain-char-count="2" fo:hyphenation-push-char-count="2" loext:hyphenation-no-caps="false"/>
    </style:style>
    <style:style style:name="P24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718f6a" fo:hyphenate="false" fo:hyphenation-remain-char-count="2" fo:hyphenation-push-char-count="2" loext:hyphenation-no-caps="false"/>
    </style:style>
    <style:style style:name="P24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631bd8" fo:hyphenate="false" fo:hyphenation-remain-char-count="2" fo:hyphenation-push-char-count="2" loext:hyphenation-no-caps="false"/>
    </style:style>
    <style:style style:name="P24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37791cb" fo:hyphenate="false" fo:hyphenation-remain-char-count="2" fo:hyphenation-push-char-count="2" loext:hyphenation-no-caps="false"/>
    </style:style>
    <style:style style:name="P246" style:family="paragraph" style:parent-style-name="Standard" style:list-style-name="WW8Num2">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0bae897" fo:hyphenate="false" fo:hyphenation-remain-char-count="2" fo:hyphenation-push-char-count="2" loext:hyphenation-no-caps="false"/>
    </style:style>
    <style:style style:name="P247" style:family="paragraph" style:parent-style-name="Standard" style:list-style-name="WW8Num2">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44b5238" fo:hyphenate="false" fo:hyphenation-remain-char-count="2" fo:hyphenation-push-char-count="2" loext:hyphenation-no-caps="false"/>
    </style:style>
    <style:style style:name="P248" style:family="paragraph" style:parent-style-name="Standard" style:list-style-name="WW8Num2">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paragraph-rsid="044d4a97" fo:hyphenate="false" fo:hyphenation-remain-char-count="2" fo:hyphenation-push-char-count="2" loext:hyphenation-no-caps="false"/>
    </style:style>
    <style:style style:name="P249" style:family="paragraph" style:parent-style-name="Standard" style:list-style-name="WW8Num2">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ab-stops/>
      </style:paragraph-properties>
      <style:text-properties officeooo:paragraph-rsid="04537743" fo:hyphenate="false" fo:hyphenation-remain-char-count="2" fo:hyphenation-push-char-count="2" loext:hyphenation-no-caps="false"/>
    </style:style>
    <style:style style:name="P25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ab-stops/>
      </style:paragraph-properties>
      <style:text-properties officeooo:paragraph-rsid="03381e0c" fo:hyphenate="false" fo:hyphenation-remain-char-count="2" fo:hyphenation-push-char-count="2" loext:hyphenation-no-caps="false"/>
    </style:style>
    <style:style style:name="P25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ab-stops/>
      </style:paragraph-properties>
      <style:text-properties officeooo:paragraph-rsid="04c0bd81" fo:hyphenate="false" fo:hyphenation-remain-char-count="2" fo:hyphenation-push-char-count="2" loext:hyphenation-no-caps="false"/>
    </style:style>
    <style:style style:name="P25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ab-stops/>
      </style:paragraph-properties>
      <style:text-properties officeooo:paragraph-rsid="04024b3e" fo:hyphenate="false" fo:hyphenation-remain-char-count="2" fo:hyphenation-push-char-count="2" loext:hyphenation-no-caps="false"/>
    </style:style>
    <style:style style:name="P25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ab-stops/>
      </style:paragraph-properties>
      <style:text-properties officeooo:paragraph-rsid="035d57c8" fo:hyphenate="false" fo:hyphenation-remain-char-count="2" fo:hyphenation-push-char-count="2" loext:hyphenation-no-caps="false"/>
    </style:style>
    <style:style style:name="P25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ab-stops/>
      </style:paragraph-properties>
      <style:text-properties officeooo:paragraph-rsid="03461f9e" fo:hyphenate="false" fo:hyphenation-remain-char-count="2" fo:hyphenation-push-char-count="2" loext:hyphenation-no-caps="false"/>
    </style:style>
    <style:style style:name="P25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ab-stops/>
      </style:paragraph-properties>
      <style:text-properties officeooo:paragraph-rsid="0424d110" fo:hyphenate="false" fo:hyphenation-remain-char-count="2" fo:hyphenation-push-char-count="2" loext:hyphenation-no-caps="false"/>
    </style:style>
    <style:style style:name="P25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ab-stops/>
      </style:paragraph-properties>
      <style:text-properties officeooo:paragraph-rsid="0433b983" fo:hyphenate="false" fo:hyphenation-remain-char-count="2" fo:hyphenation-push-char-count="2" loext:hyphenation-no-caps="false"/>
    </style:style>
    <style:style style:name="P257" style:family="paragraph" style:parent-style-name="Standard" style:list-style-name="WW8Num3">
      <style:paragraph-properties fo:margin-left="0.751cm" fo:margin-right="0cm" fo:margin-top="0cm" fo:margin-bottom="0.199cm" style:contextual-spacing="true" fo:line-height="100%" fo:text-align="justify" style:justify-single-word="false" fo:text-indent="-0.751cm" style:auto-text-indent="false"/>
      <style:text-properties officeooo:rsid="0427e8b2" officeooo:paragraph-rsid="043d8e54"/>
    </style:style>
    <style:style style:name="P258" style:family="paragraph" style:parent-style-name="Standard" style:list-style-name="WW8Num3">
      <style:paragraph-properties fo:margin-left="0.751cm" fo:margin-right="0cm" fo:margin-top="0cm" fo:margin-bottom="0.199cm" style:contextual-spacing="true" fo:line-height="100%" fo:text-align="justify" style:justify-single-word="false" fo:text-indent="-0.751cm" style:auto-text-indent="false"/>
      <style:text-properties officeooo:rsid="00c3aab9" officeooo:paragraph-rsid="00c3aab9"/>
    </style:style>
    <style:style style:name="P25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28e00a0" fo:hyphenate="false" fo:hyphenation-remain-char-count="2" fo:hyphenation-push-char-count="2" loext:hyphenation-no-caps="false"/>
    </style:style>
    <style:style style:name="P26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0b15bbb" fo:hyphenate="false" fo:hyphenation-remain-char-count="2" fo:hyphenation-push-char-count="2" loext:hyphenation-no-caps="false"/>
    </style:style>
    <style:style style:name="P26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0b22821" fo:hyphenate="false" fo:hyphenation-remain-char-count="2" fo:hyphenation-push-char-count="2" loext:hyphenation-no-caps="false"/>
    </style:style>
    <style:style style:name="P26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officeooo:rsid="009bfcb2" officeooo:paragraph-rsid="02b04763" fo:hyphenate="false" fo:hyphenation-remain-char-count="2" fo:hyphenation-push-char-count="2" loext:hyphenation-no-caps="false"/>
    </style:style>
    <style:style style:name="P26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officeooo:rsid="009bfcb2" officeooo:paragraph-rsid="02b31fcc" fo:hyphenate="false" fo:hyphenation-remain-char-count="2" fo:hyphenation-push-char-count="2" loext:hyphenation-no-caps="false"/>
    </style:style>
    <style:style style:name="P26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officeooo:rsid="009bfcb2" officeooo:paragraph-rsid="02923bb7" fo:hyphenate="false" fo:hyphenation-remain-char-count="2" fo:hyphenation-push-char-count="2" loext:hyphenation-no-caps="false"/>
    </style:style>
    <style:style style:name="P26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officeooo:rsid="009bfcb2" officeooo:paragraph-rsid="02950870" fo:hyphenate="false" fo:hyphenation-remain-char-count="2" fo:hyphenation-push-char-count="2" loext:hyphenation-no-caps="false"/>
    </style:style>
    <style:style style:name="P26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0bf938e" fo:hyphenate="false" fo:hyphenation-remain-char-count="2" fo:hyphenation-push-char-count="2" loext:hyphenation-no-caps="false"/>
    </style:style>
    <style:style style:name="P26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cm" style:auto-text-indent="false" style:writing-mode="lr-tb"/>
      <style:text-properties officeooo:rsid="009bfcb2" officeooo:paragraph-rsid="0474bc13" fo:hyphenate="false" fo:hyphenation-remain-char-count="2" fo:hyphenation-push-char-count="2" loext:hyphenation-no-caps="false"/>
    </style:style>
    <style:style style:name="P26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0cc4b96" fo:hyphenate="false" fo:hyphenation-remain-char-count="2" fo:hyphenation-push-char-count="2" loext:hyphenation-no-caps="false"/>
    </style:style>
    <style:style style:name="P26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0f85795" fo:hyphenate="false" fo:hyphenation-remain-char-count="2" fo:hyphenation-push-char-count="2" loext:hyphenation-no-caps="false"/>
    </style:style>
    <style:style style:name="P27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2d2c420" fo:hyphenate="false" fo:hyphenation-remain-char-count="2" fo:hyphenation-push-char-count="2" loext:hyphenation-no-caps="false"/>
    </style:style>
    <style:style style:name="P27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48e7c94" fo:hyphenate="false" fo:hyphenation-remain-char-count="2" fo:hyphenation-push-char-count="2" loext:hyphenation-no-caps="false"/>
    </style:style>
    <style:style style:name="P27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2dd9250" fo:hyphenate="false" fo:hyphenation-remain-char-count="2" fo:hyphenation-push-char-count="2" loext:hyphenation-no-caps="false"/>
    </style:style>
    <style:style style:name="P27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officeooo:rsid="009bfcb2" officeooo:paragraph-rsid="03b2c668" fo:hyphenate="false" fo:hyphenation-remain-char-count="2" fo:hyphenation-push-char-count="2" loext:hyphenation-no-caps="false"/>
    </style:style>
    <style:style style:name="P27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4003b68" fo:hyphenate="false" fo:hyphenation-remain-char-count="2" fo:hyphenation-push-char-count="2" loext:hyphenation-no-caps="false"/>
    </style:style>
    <style:style style:name="P27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333622b" fo:hyphenate="false" fo:hyphenation-remain-char-count="2" fo:hyphenation-push-char-count="2" loext:hyphenation-no-caps="false"/>
    </style:style>
    <style:style style:name="P276" style:family="paragraph" style:parent-style-name="Standard" style:list-style-name="WW8Num2">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9bfcb2" officeooo:paragraph-rsid="044d4a97" fo:hyphenate="false" fo:hyphenation-remain-char-count="2" fo:hyphenation-push-char-count="2" loext:hyphenation-no-caps="false"/>
    </style:style>
    <style:style style:name="P277" style:family="paragraph" style:parent-style-name="Standard" style:list-style-name="WW8Num2">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officeooo:rsid="009bfcb2" officeooo:paragraph-rsid="0457fb37" fo:hyphenate="false" fo:hyphenation-remain-char-count="2" fo:hyphenation-push-char-count="2" loext:hyphenation-no-caps="false"/>
    </style:style>
    <style:style style:name="P278" style:family="paragraph" style:parent-style-name="Standard" style:list-style-name="WW8Num3">
      <style:paragraph-properties fo:margin-left="0.751cm" fo:margin-right="0cm" fo:margin-top="0cm" fo:margin-bottom="0.199cm" style:contextual-spacing="true" fo:line-height="100%" fo:text-align="justify" style:justify-single-word="false" fo:text-indent="-0.751cm" style:auto-text-indent="false"/>
      <style:text-properties officeooo:rsid="009bfcb2" officeooo:paragraph-rsid="00a024be"/>
    </style:style>
    <style:style style:name="P27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officeooo:rsid="00ab2ed5" officeooo:paragraph-rsid="0298800d" fo:hyphenate="false" fo:hyphenation-remain-char-count="2" fo:hyphenation-push-char-count="2" loext:hyphenation-no-caps="false"/>
    </style:style>
    <style:style style:name="P280" style:family="paragraph" style:parent-style-name="Standard" style:list-style-name="WW8Num3">
      <style:paragraph-properties fo:margin-left="0.751cm" fo:margin-right="0cm" fo:margin-top="0cm" fo:margin-bottom="0.199cm" style:contextual-spacing="true" fo:line-height="100%" fo:text-align="justify" style:justify-single-word="false" fo:text-indent="-0.751cm" style:auto-text-indent="false"/>
      <style:text-properties style:text-underline-style="solid" style:text-underline-width="auto" style:text-underline-color="font-color" officeooo:paragraph-rsid="043b614f"/>
    </style:style>
    <style:style style:name="P28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27e1f4e" officeooo:paragraph-rsid="046da9f5" fo:hyphenate="false" fo:hyphenation-remain-char-count="2" fo:hyphenation-push-char-count="2" loext:hyphenation-no-caps="false"/>
    </style:style>
    <style:style style:name="P28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27e1f4e" officeooo:paragraph-rsid="035132b4" fo:hyphenate="false" fo:hyphenation-remain-char-count="2" fo:hyphenation-push-char-count="2" loext:hyphenation-no-caps="false"/>
    </style:style>
    <style:style style:name="P28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3b2c668" fo:hyphenate="false" fo:hyphenation-remain-char-count="2" fo:hyphenation-push-char-count="2" loext:hyphenation-no-caps="false"/>
    </style:style>
    <style:style style:name="P28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1844be3" fo:hyphenate="false" fo:hyphenation-remain-char-count="2" fo:hyphenation-push-char-count="2" loext:hyphenation-no-caps="false"/>
    </style:style>
    <style:style style:name="P28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2e5a9c0" fo:hyphenate="false" fo:hyphenation-remain-char-count="2" fo:hyphenation-push-char-count="2" loext:hyphenation-no-caps="false"/>
    </style:style>
    <style:style style:name="P28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2e82ca3" fo:hyphenate="false" fo:hyphenation-remain-char-count="2" fo:hyphenation-push-char-count="2" loext:hyphenation-no-caps="false"/>
    </style:style>
    <style:style style:name="P28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1723fcc" fo:hyphenate="false" fo:hyphenation-remain-char-count="2" fo:hyphenation-push-char-count="2" loext:hyphenation-no-caps="false"/>
    </style:style>
    <style:style style:name="P28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1820ca5" fo:hyphenate="false" fo:hyphenation-remain-char-count="2" fo:hyphenation-push-char-count="2" loext:hyphenation-no-caps="false"/>
    </style:style>
    <style:style style:name="P28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fo:language="en" fo:country="US" officeooo:rsid="0029b798" officeooo:paragraph-rsid="02e7ffbe" fo:hyphenate="false" fo:hyphenation-remain-char-count="2" fo:hyphenation-push-char-count="2" loext:hyphenation-no-caps="false"/>
    </style:style>
    <style:style style:name="P29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1b7dab6" fo:hyphenate="false" fo:hyphenation-remain-char-count="2" fo:hyphenation-push-char-count="2" loext:hyphenation-no-caps="false"/>
    </style:style>
    <style:style style:name="P29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305dba2" fo:hyphenate="false" fo:hyphenation-remain-char-count="2" fo:hyphenation-push-char-count="2" loext:hyphenation-no-caps="false"/>
    </style:style>
    <style:style style:name="P29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1f3f967" fo:hyphenate="false" fo:hyphenation-remain-char-count="2" fo:hyphenation-push-char-count="2" loext:hyphenation-no-caps="false"/>
    </style:style>
    <style:style style:name="P293" style:family="paragraph" style:parent-style-name="Standard" style:list-style-name="WW8Num3">
      <style:paragraph-properties fo:margin-left="0.751cm" fo:margin-right="0cm" fo:margin-top="0cm" fo:margin-bottom="0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30fb932" fo:hyphenate="false" fo:hyphenation-remain-char-count="2" fo:hyphenation-push-char-count="2" loext:hyphenation-no-caps="false"/>
    </style:style>
    <style:style style:name="P29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3d786c2" fo:hyphenate="false" fo:hyphenation-remain-char-count="2" fo:hyphenation-push-char-count="2" loext:hyphenation-no-caps="false"/>
    </style:style>
    <style:style style:name="P295" style:family="paragraph" style:parent-style-name="Standard" style:list-style-name="WW8Num3">
      <style:paragraph-properties fo:margin-left="0.751cm" fo:margin-right="0cm" fo:margin-top="0cm" fo:margin-bottom="0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30eed0d" fo:hyphenate="false" fo:hyphenation-remain-char-count="2" fo:hyphenation-push-char-count="2" loext:hyphenation-no-caps="false"/>
    </style:style>
    <style:style style:name="P29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29b798" officeooo:paragraph-rsid="023025ad" fo:hyphenate="false" fo:hyphenation-remain-char-count="2" fo:hyphenation-push-char-count="2" loext:hyphenation-no-caps="false"/>
    </style:style>
    <style:style style:name="P29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ab-stops/>
      </style:paragraph-properties>
      <style:text-properties fo:language="en" fo:country="US" officeooo:rsid="0029b798" officeooo:paragraph-rsid="03426267" fo:hyphenate="false" fo:hyphenation-remain-char-count="2" fo:hyphenation-push-char-count="2" loext:hyphenation-no-caps="false"/>
    </style:style>
    <style:style style:name="P29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96f241" fo:hyphenate="false" fo:hyphenation-remain-char-count="2" fo:hyphenation-push-char-count="2" loext:hyphenation-no-caps="false"/>
    </style:style>
    <style:style style:name="P29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9a0683" fo:hyphenate="false" fo:hyphenation-remain-char-count="2" fo:hyphenation-push-char-count="2" loext:hyphenation-no-caps="false"/>
    </style:style>
    <style:style style:name="P30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9a273f" fo:hyphenate="false" fo:hyphenation-remain-char-count="2" fo:hyphenation-push-char-count="2" loext:hyphenation-no-caps="false"/>
    </style:style>
    <style:style style:name="P30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9dbf78" fo:hyphenate="false" fo:hyphenation-remain-char-count="2" fo:hyphenation-push-char-count="2" loext:hyphenation-no-caps="false"/>
    </style:style>
    <style:style style:name="P302"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3063b73" fo:hyphenate="false" fo:hyphenation-remain-char-count="2" fo:hyphenation-push-char-count="2" loext:hyphenation-no-caps="false"/>
    </style:style>
    <style:style style:name="P303"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a2ba86" fo:hyphenate="false" fo:hyphenation-remain-char-count="2" fo:hyphenation-push-char-count="2" loext:hyphenation-no-caps="false"/>
    </style:style>
    <style:style style:name="P304"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635cm" style:auto-text-indent="false" style:writing-mode="lr-tb"/>
      <style:text-properties fo:language="en" fo:country="US" officeooo:rsid="009bfcb2" officeooo:paragraph-rsid="03096ec5" fo:hyphenate="false" fo:hyphenation-remain-char-count="2" fo:hyphenation-push-char-count="2" loext:hyphenation-no-caps="false"/>
    </style:style>
    <style:style style:name="P305"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a6f801" fo:hyphenate="false" fo:hyphenation-remain-char-count="2" fo:hyphenation-push-char-count="2" loext:hyphenation-no-caps="false"/>
    </style:style>
    <style:style style:name="P306"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a9d31c" fo:hyphenate="false" fo:hyphenation-remain-char-count="2" fo:hyphenation-push-char-count="2" loext:hyphenation-no-caps="false"/>
    </style:style>
    <style:style style:name="P307"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ac4cab" fo:hyphenate="false" fo:hyphenation-remain-char-count="2" fo:hyphenation-push-char-count="2" loext:hyphenation-no-caps="false"/>
    </style:style>
    <style:style style:name="P308"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b3d0f3" fo:hyphenate="false" fo:hyphenation-remain-char-count="2" fo:hyphenation-push-char-count="2" loext:hyphenation-no-caps="false"/>
    </style:style>
    <style:style style:name="P309"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b43b26" fo:hyphenate="false" fo:hyphenation-remain-char-count="2" fo:hyphenation-push-char-count="2" loext:hyphenation-no-caps="false"/>
    </style:style>
    <style:style style:name="P310"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b7d0a5" fo:hyphenate="false" fo:hyphenation-remain-char-count="2" fo:hyphenation-push-char-count="2" loext:hyphenation-no-caps="false"/>
    </style:style>
    <style:style style:name="P311" style:family="paragraph" style:parent-style-name="Standard" style:list-style-name="WW8Num3">
      <style:paragraph-properties fo:margin-left="0.751cm" fo:margin-right="0cm" fo:margin-top="0cm" fo:margin-bottom="0.199cm" style:contextual-spacing="true" fo:line-height="100%" fo:text-align="justify" style:justify-single-word="false" fo:orphans="2" fo:widows="2" fo:hyphenation-ladder-count="no-limit" fo:text-indent="-0.751cm" style:auto-text-indent="false" style:writing-mode="lr-tb"/>
      <style:text-properties fo:language="en" fo:country="US" officeooo:rsid="009bfcb2" officeooo:paragraph-rsid="04b9d151" fo:hyphenate="false" fo:hyphenation-remain-char-count="2" fo:hyphenation-push-char-count="2" loext:hyphenation-no-caps="false"/>
    </style:style>
    <style:style style:name="P312" style:family="paragraph" style:parent-style-name="Standard" style:list-style-name="WW8Num3">
      <style:paragraph-properties fo:margin-left="0.751cm" fo:margin-right="0cm" fo:margin-top="1.207cm" fo:margin-bottom="1.406cm" style:contextual-spacing="true" fo:line-height="100%" fo:text-align="justify" style:justify-single-word="false" fo:orphans="2" fo:widows="2" fo:hyphenation-ladder-count="no-limit" fo:text-indent="-0.751cm" style:auto-text-indent="false" style:writing-mode="lr-tb"/>
      <style:text-properties fo:color="#000000" loext:opacity="100%" fo:language="en" fo:country="US" officeooo:rsid="0029b798" officeooo:paragraph-rsid="02fe5a90" style:font-name-complex="Arial1" style:font-size-complex="11pt" fo:hyphenate="false" fo:hyphenation-remain-char-count="2" fo:hyphenation-push-char-count="2" loext:hyphenation-no-caps="false"/>
    </style:style>
    <style:style style:name="P313" style:family="paragraph" style:parent-style-name="Standard" style:list-style-name="WW8Num3">
      <style:paragraph-properties fo:margin-left="0cm" fo:margin-right="0cm" fo:margin-top="1.207cm" fo:margin-bottom="1.406cm" style:contextual-spacing="true" fo:line-height="100%" fo:text-align="justify" style:justify-single-word="false" fo:orphans="2" fo:widows="2" fo:hyphenation-ladder-count="no-limit" fo:text-indent="0cm" style:auto-text-indent="false" style:writing-mode="lr-tb"/>
      <style:text-properties fo:color="#000000" loext:opacity="100%" fo:language="en" fo:country="US" officeooo:rsid="0029b798" officeooo:paragraph-rsid="02fe5a90" style:font-name-complex="Arial1" style:font-size-complex="11pt" fo:hyphenate="false" fo:hyphenation-remain-char-count="2" fo:hyphenation-push-char-count="2" loext:hyphenation-no-caps="false"/>
    </style:style>
    <style:style style:name="P314" style:family="paragraph">
      <loext:graphic-properties draw:fill="none" draw:fill-color="#ffffff"/>
      <style:paragraph-properties fo:text-align="center" style:writing-mode="lr-tb"/>
    </style:style>
    <style:style style:name="T1" style:family="text">
      <style:text-properties fo:color="#632423" loext:opacity="100%" style:font-name="Arial1" fo:font-size="6pt" style:font-size-asian="6pt" style:font-name-complex="Arial1" style:font-size-complex="6pt"/>
    </style:style>
    <style:style style:name="T2" style:family="text">
      <style:text-properties fo:color="#632423" loext:opacity="100%" style:font-name="Arial1" fo:font-size="6pt" fo:font-weight="bold" style:font-size-asian="6pt" style:font-weight-asian="bold" style:font-name-complex="Arial1" style:font-size-complex="6pt" style:font-weight-complex="bold"/>
    </style:style>
    <style:style style:name="T3" style:family="text">
      <style:text-properties style:font-name="Arial1" fo:font-size="6pt" fo:font-weight="bold" style:font-size-asian="6pt" style:font-weight-asian="bold" style:font-name-complex="Arial1" style:font-size-complex="6pt" style:font-weight-complex="bold"/>
    </style:style>
    <style:style style:name="T4" style:family="text">
      <style:text-properties style:font-name="Arial1" fo:font-size="6pt" style:font-size-asian="6pt" style:font-name-complex="Arial1" style:font-size-complex="6pt" style:font-weight-complex="bold"/>
    </style:style>
    <style:style style:name="T5" style:family="text">
      <style:text-properties style:font-name="Arial1" fo:font-size="11pt" fo:language="de" fo:country="AT" fo:font-style="italic" style:font-name-asian="Arial1" style:font-size-asian="11pt" style:font-style-asian="italic" style:font-name-complex="Arial1" style:font-size-complex="11pt" style:language-complex="de" style:country-complex="DE" style:font-style-complex="normal"/>
    </style:style>
    <style:style style:name="T6" style:family="text">
      <style:text-properties style:font-name="Arial1" fo:font-size="11pt" fo:language="de" fo:country="AT" fo:font-style="italic" style:text-underline-style="solid" style:text-underline-width="auto" style:text-underline-color="font-color" style:font-name-asian="Arial1" style:font-size-asian="11pt" style:font-style-asian="italic" style:font-name-complex="Arial1" style:font-size-complex="11pt" style:language-complex="de" style:country-complex="DE" style:font-style-complex="normal"/>
    </style:style>
    <style:style style:name="T7" style:family="text">
      <style:text-properties style:font-name="Arial1" fo:font-size="11pt" fo:language="de" fo:country="AT" fo:font-style="italic" style:text-underline-style="none" style:font-name-asian="Arial1" style:font-size-asian="11pt" style:font-style-asian="italic" style:font-name-complex="Arial1" style:font-size-complex="11pt" style:language-complex="de" style:country-complex="DE" style:font-style-complex="normal"/>
    </style:style>
    <style:style style:name="T8" style:family="text">
      <style:text-properties style:font-name="Arial1" fo:font-size="11pt" officeooo:rsid="0031d3a5" style:letter-kerning="true" fo:background-color="transparent" loext:char-shading-value="0" style:font-name-asian="Noto Sans CJK SC Regular" style:font-size-asian="11pt" style:font-name-complex="Arial1" style:font-size-complex="11pt"/>
    </style:style>
    <style:style style:name="T9" style:family="text">
      <style:text-properties style:font-name="Arial1" fo:font-size="11pt" officeooo:rsid="0022da8d" style:letter-kerning="true" fo:background-color="transparent" loext:char-shading-value="0" style:font-name-asian="Noto Sans CJK SC Regular" style:font-size-asian="11pt" style:font-name-complex="Arial1" style:font-size-complex="11pt"/>
    </style:style>
    <style:style style:name="T10" style:family="text">
      <style:text-properties style:font-name="Arial1" fo:font-size="11pt" officeooo:rsid="026a0867" style:letter-kerning="true" fo:background-color="transparent" loext:char-shading-value="0" style:font-name-asian="Noto Sans CJK SC Regular1" style:font-size-asian="11pt" style:font-name-complex="Arial1" style:font-size-complex="11pt"/>
    </style:style>
    <style:style style:name="T11" style:family="text">
      <style:text-properties fo:language="en" fo:country="US" style:language-asian="zh" style:country-asian="CN" style:language-complex="hi" style:country-complex="IN"/>
    </style:style>
    <style:style style:name="T12" style:family="text">
      <style:text-properties fo:language="en" fo:country="US" officeooo:rsid="001fb57a" style:language-asian="zh" style:country-asian="CN" style:language-complex="hi" style:country-complex="IN"/>
    </style:style>
    <style:style style:name="T13" style:family="text">
      <style:text-properties fo:language="en" fo:country="US" officeooo:rsid="00b22821" style:language-asian="zh" style:country-asian="CN" style:language-complex="hi" style:country-complex="IN"/>
    </style:style>
    <style:style style:name="T14" style:family="text">
      <style:text-properties fo:language="en" fo:country="US" officeooo:rsid="00d0ade0" style:language-asian="zh" style:country-asian="CN" style:language-complex="hi" style:country-complex="IN"/>
    </style:style>
    <style:style style:name="T15" style:family="text">
      <style:text-properties fo:language="en" fo:country="US" officeooo:rsid="00d2a39b" style:language-asian="zh" style:country-asian="CN" style:language-complex="hi" style:country-complex="IN"/>
    </style:style>
    <style:style style:name="T16" style:family="text">
      <style:text-properties fo:language="en" fo:country="US" officeooo:rsid="00d40339" style:language-asian="zh" style:country-asian="CN" style:language-complex="hi" style:country-complex="IN"/>
    </style:style>
    <style:style style:name="T17" style:family="text">
      <style:text-properties fo:language="en" fo:country="US" officeooo:rsid="015e2567" style:language-asian="zh" style:country-asian="CN" style:language-complex="hi" style:country-complex="IN"/>
    </style:style>
    <style:style style:name="T18" style:family="text">
      <style:text-properties fo:language="en" fo:country="US" officeooo:rsid="02c2d6d9" style:language-asian="zh" style:country-asian="CN" style:language-complex="hi" style:country-complex="IN"/>
    </style:style>
    <style:style style:name="T19" style:family="text">
      <style:text-properties fo:language="en" fo:country="US" officeooo:rsid="044b5238" style:language-asian="zh" style:country-asian="CN" style:language-complex="hi" style:country-complex="IN"/>
    </style:style>
    <style:style style:name="T20" style:family="text">
      <style:text-properties fo:language="en" fo:country="US" officeooo:rsid="0453787d" style:language-asian="zh" style:country-asian="CN" style:language-complex="hi" style:country-complex="IN"/>
    </style:style>
    <style:style style:name="T21" style:family="text">
      <style:text-properties fo:language="en" fo:country="US" officeooo:rsid="046e7b92" style:language-asian="zh" style:country-asian="CN" style:language-complex="hi" style:country-complex="IN"/>
    </style:style>
    <style:style style:name="T22" style:family="text">
      <style:text-properties fo:language="en" fo:country="US" officeooo:rsid="0470d44b" style:language-asian="zh" style:country-asian="CN" style:language-complex="hi" style:country-complex="IN"/>
    </style:style>
    <style:style style:name="T23" style:family="text">
      <style:text-properties fo:language="en" fo:country="US" fo:background-color="transparent" loext:char-shading-value="0" style:language-asian="zh" style:country-asian="CN" style:language-complex="hi" style:country-complex="IN"/>
    </style:style>
    <style:style style:name="T24" style:family="text">
      <style:text-properties fo:language="en" fo:country="US" officeooo:rsid="001fb57a" fo:background-color="transparent" loext:char-shading-value="0" style:language-asian="zh" style:country-asian="CN" style:language-complex="hi" style:country-complex="IN"/>
    </style:style>
    <style:style style:name="T25" style:family="text">
      <style:text-properties fo:language="en" fo:country="US" officeooo:rsid="0142a43d" fo:background-color="transparent" loext:char-shading-value="0" style:language-asian="zh" style:country-asian="CN" style:language-complex="hi" style:country-complex="IN"/>
    </style:style>
    <style:style style:name="T26" style:family="text">
      <style:text-properties fo:language="en" fo:country="US" officeooo:rsid="00c3aab9" fo:background-color="transparent" loext:char-shading-value="0"/>
    </style:style>
    <style:style style:name="T27" style:family="text">
      <style:text-properties fo:language="en" fo:country="US" officeooo:rsid="048286cf" fo:background-color="transparent" loext:char-shading-value="0"/>
    </style:style>
    <style:style style:name="T28" style:family="text">
      <style:text-properties fo:language="en" fo:country="US" officeooo:rsid="0374cd60"/>
    </style:style>
    <style:style style:name="T29" style:family="text">
      <style:text-properties officeooo:rsid="008cb31e"/>
    </style:style>
    <style:style style:name="T30" style:family="text">
      <style:text-properties officeooo:rsid="006789fa"/>
    </style:style>
    <style:style style:name="T31" style:family="text">
      <style:text-properties officeooo:rsid="002bde34"/>
    </style:style>
    <style:style style:name="T32" style:family="text">
      <style:text-properties officeooo:rsid="002da093"/>
    </style:style>
    <style:style style:name="T33" style:family="text">
      <style:text-properties fo:color="#000000" loext:opacity="100%" style:font-name="Arial" fo:font-size="17pt" fo:letter-spacing="-0.011cm" fo:font-weight="bold" style:letter-kerning="false" fo:background-color="transparent" loext:char-shading-value="0" style:font-name-asian="Arial1" style:font-size-asian="17pt" style:font-weight-asian="bold" style:font-name-complex="Arial" style:font-size-complex="17pt" style:font-weight-complex="bold"/>
    </style:style>
    <style:style style:name="T34" style:family="text">
      <style:text-properties fo:color="#000000" loext:opacity="100%" style:font-name="Arial" fo:font-size="17pt" fo:letter-spacing="-0.011cm" fo:font-weight="bold" officeooo:rsid="0096e91e" style:letter-kerning="false" fo:background-color="transparent" loext:char-shading-value="0" style:font-name-asian="Arial1" style:font-size-asian="17pt" style:font-weight-asian="bold" style:font-name-complex="Arial" style:font-size-complex="17pt" style:font-weight-complex="bold"/>
    </style:style>
    <style:style style:name="T35" style:family="text">
      <style:text-properties fo:color="#000000" loext:opacity="100%" style:font-name="Arial" fo:font-size="17pt" fo:letter-spacing="-0.011cm" fo:font-weight="bold" officeooo:rsid="04c4fa65" style:letter-kerning="false" fo:background-color="transparent" loext:char-shading-value="0" style:font-name-asian="Arial1" style:font-size-asian="17pt" style:font-weight-asian="bold" style:font-name-complex="Arial" style:font-size-complex="17pt" style:font-weight-complex="bold"/>
    </style:style>
    <style:style style:name="T36" style:family="text">
      <style:text-properties fo:color="#000000" loext:opacity="100%" style:font-name="Arial" fo:font-size="17pt" fo:letter-spacing="-0.007cm" fo:font-weight="bold" style:letter-kerning="false" style:font-name-asian="Arial1" style:font-size-asian="17pt" style:font-weight-asian="bold" style:font-name-complex="Arial" style:font-size-complex="17pt" style:font-weight-complex="bold"/>
    </style:style>
    <style:style style:name="T37" style:family="text">
      <style:text-properties fo:color="#000000" loext:opacity="100%" style:font-name="Arial" fo:font-size="17pt" fo:letter-spacing="-0.007cm" fo:font-weight="bold" style:letter-kerning="false" fo:background-color="transparent" loext:char-shading-value="0" style:font-name-asian="Arial1" style:font-size-asian="17pt" style:font-weight-asian="bold" style:font-name-complex="Arial" style:font-size-complex="17pt" style:font-weight-complex="bold"/>
    </style:style>
    <style:style style:name="T38" style:family="text">
      <style:text-properties fo:color="#000000" loext:opacity="100%" style:font-name="Arial1" fo:font-size="11pt" fo:language="de" fo:country="AT" style:text-underline-style="none" style:letter-kerning="true" style:font-name-asian="Noto Sans CJK SC Regular" style:font-size-asian="11pt" style:language-asian="zh" style:country-asian="CN" style:font-name-complex="Arial1" style:font-size-complex="11pt" style:language-complex="zxx" style:country-complex="none"/>
    </style:style>
    <style:style style:name="T39" style:family="text">
      <style:text-properties fo:color="#000000" loext:opacity="100%" style:font-name="Arial1" fo:font-size="11pt" fo:language="de" fo:country="AT" style:text-underline-style="none" officeooo:rsid="02923bb7" style:letter-kerning="true" style:font-name-asian="Noto Sans CJK SC Regular" style:font-size-asian="11pt" style:language-asian="zh" style:country-asian="CN" style:font-name-complex="Arial1" style:font-size-complex="11pt" style:language-complex="zxx" style:country-complex="none"/>
    </style:style>
    <style:style style:name="T40" style:family="text">
      <style:text-properties fo:color="#000000" loext:opacity="100%" style:font-name="Arial1" fo:font-size="11pt" fo:language="de" fo:country="AT" style:text-underline-style="none" officeooo:rsid="02ac535e" style:letter-kerning="true" style:font-name-asian="Noto Sans CJK SC Regular" style:font-size-asian="11pt" style:language-asian="zh" style:country-asian="CN" style:font-name-complex="Arial1" style:font-size-complex="11pt" style:language-complex="zxx" style:country-complex="none"/>
    </style:style>
    <style:style style:name="T41" style:family="text">
      <style:text-properties fo:color="#000000" loext:opacity="100%" style:font-name="Arial1" fo:font-size="11pt" fo:language="de" fo:country="AT" style:text-underline-style="none" officeooo:rsid="01eae00f" style:letter-kerning="true" style:font-name-asian="Noto Sans CJK SC Regular" style:font-size-asian="11pt" style:language-asian="zh" style:country-asian="CN" style:font-name-complex="Arial1" style:font-size-complex="11pt"/>
    </style:style>
    <style:style style:name="T42" style:family="text">
      <style:text-properties fo:color="#000000" loext:opacity="100%" style:font-name="Arial1" fo:font-size="11pt" fo:language="de" fo:country="AT" style:text-underline-style="none" officeooo:rsid="01b7d966" style:letter-kerning="true" style:font-name-asian="Noto Sans CJK SC Regular" style:font-size-asian="11pt" style:language-asian="zh" style:country-asian="CN" style:font-name-complex="Arial1" style:font-size-complex="11pt"/>
    </style:style>
    <style:style style:name="T43" style:family="text">
      <style:text-properties fo:color="#000000" loext:opacity="100%" style:font-name="Arial1" fo:font-size="11pt" fo:language="de" fo:country="AT" style:text-underline-style="none" officeooo:rsid="02950870" style:letter-kerning="true" style:font-name-asian="Noto Sans CJK SC Regular" style:font-size-asian="11pt" style:language-asian="zh" style:country-asian="CN" style:font-name-complex="Arial1" style:font-size-complex="11pt"/>
    </style:style>
    <style:style style:name="T44" style:family="text">
      <style:text-properties fo:color="#000000" loext:opacity="100%" style:font-name="Arial1" fo:font-size="11pt" fo:language="de" fo:country="AT" style:text-underline-style="none" officeooo:rsid="02b04763" style:letter-kerning="true" style:font-name-asian="Noto Sans CJK SC Regular" style:font-size-asian="11pt" style:language-asian="zh" style:country-asian="CN" style:font-name-complex="Arial1" style:font-size-complex="11pt"/>
    </style:style>
    <style:style style:name="T45" style:family="text">
      <style:text-properties fo:color="#000000" loext:opacity="100%" style:font-name="Arial1" fo:font-size="11pt" fo:language="de" fo:country="AT" style:text-underline-style="none" officeooo:rsid="01e9a85b" style:letter-kerning="true" style:font-name-asian="Noto Sans CJK SC Regular" style:font-size-asian="11pt" style:language-asian="zh" style:country-asian="CN" style:font-name-complex="Arial1" style:font-size-complex="11pt"/>
    </style:style>
    <style:style style:name="T46" style:family="text">
      <style:text-properties fo:color="#000000" loext:opacity="100%" style:font-name="Arial1" fo:font-size="11pt" fo:language="de" fo:country="AT" style:text-underline-style="none" officeooo:rsid="02b31fcc" style:letter-kerning="true" style:font-name-asian="Noto Sans CJK SC Regular" style:font-size-asian="11pt" style:language-asian="zh" style:country-asian="CN" style:font-name-complex="Arial1" style:font-size-complex="11pt"/>
    </style:style>
    <style:style style:name="T47" style:family="text">
      <style:text-properties fo:color="#000000" loext:opacity="100%" style:font-name="Arial1" fo:font-size="11pt" fo:language="de" fo:country="AT" style:text-underline-style="none" officeooo:rsid="02b7d1ed" style:letter-kerning="true" style:font-name-asian="Noto Sans CJK SC Regular" style:font-size-asian="11pt" style:language-asian="zh" style:country-asian="CN" style:font-name-complex="Arial1" style:font-size-complex="11pt"/>
    </style:style>
    <style:style style:name="T48" style:family="text">
      <style:text-properties fo:color="#000000" loext:opacity="100%" style:font-name="Arial1" fo:font-size="11pt" fo:language="de" fo:country="AT" style:text-underline-style="none" officeooo:rsid="02ac535e" style:letter-kerning="true" style:font-name-asian="Noto Sans CJK SC Regular" style:font-size-asian="11pt" style:language-asian="zxx" style:country-asian="none" style:font-name-complex="Arial1" style:font-size-complex="11pt" style:language-complex="zxx" style:country-complex="none"/>
    </style:style>
    <style:style style:name="T49" style:family="text">
      <style:text-properties fo:color="#000000" loext:opacity="100%" style:font-name="Arial1" fo:font-size="11pt" fo:language="de" fo:country="AT" style:text-underline-style="none" officeooo:rsid="00e0406a"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50" style:family="text">
      <style:text-properties fo:color="#000000" loext:opacity="100%" style:font-name="Arial1" fo:font-size="11pt" fo:language="de" fo:country="AT" style:text-underline-style="none" officeooo:rsid="00dce0b0"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51" style:family="text">
      <style:text-properties fo:color="#000000" loext:opacity="100%" style:font-name="Arial1" fo:font-size="11pt" fo:language="de" fo:country="AT" style:text-underline-style="none" officeooo:rsid="01648131"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52" style:family="text">
      <style:text-properties fo:color="#000000" loext:opacity="100%" style:font-name="Arial1" fo:font-size="11pt" fo:language="de" fo:country="AT" style:text-underline-style="none" officeooo:rsid="00d836d5"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53" style:family="text">
      <style:text-properties fo:color="#000000" loext:opacity="100%" style:font-name="Arial1" fo:font-size="11pt" fo:language="de" fo:country="AT" style:text-underline-style="none" officeooo:rsid="02923bb7"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54" style:family="text">
      <style:text-properties fo:color="#000000" loext:opacity="100%" style:font-name="Arial1" fo:font-size="11pt" fo:language="de" fo:country="AT" style:text-underline-style="none" officeooo:rsid="01cb7f9a"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55" style:family="text">
      <style:text-properties fo:color="#000000" loext:opacity="100%" style:font-name="Arial1" fo:font-size="11pt" fo:language="de" fo:country="AT" style:text-underline-style="none" officeooo:rsid="0457fb37"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56" style:family="text">
      <style:text-properties fo:color="#000000" loext:opacity="100%" style:font-name="Arial1" fo:font-size="11pt" fo:language="de" fo:country="AT" style:text-underline-style="none" officeooo:rsid="04c2725b"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57" style:family="text">
      <style:text-properties fo:color="#000000" loext:opacity="100%" style:font-name="Arial1" fo:font-size="11pt" fo:language="de" fo:country="AT" style:text-underline-style="none" officeooo:rsid="01e9a85b" style:letter-kerning="true" fo:background-color="transparent" loext:char-shading-value="0" style:font-name-asian="Noto Sans CJK SC Regular" style:font-size-asian="11pt" style:language-asian="zh" style:country-asian="CN" style:font-name-complex="Arial1" style:font-size-complex="11pt"/>
    </style:style>
    <style:style style:name="T58" style:family="text">
      <style:text-properties fo:color="#000000" loext:opacity="100%" style:font-name="Arial1" fo:font-size="11pt" fo:language="de" fo:country="AT" style:text-underline-style="none" officeooo:rsid="02b31fcc" style:letter-kerning="true" fo:background-color="transparent" loext:char-shading-value="0" style:font-name-asian="Noto Sans CJK SC Regular" style:font-size-asian="11pt" style:language-asian="zh" style:country-asian="CN" style:font-name-complex="Arial1" style:font-size-complex="11pt"/>
    </style:style>
    <style:style style:name="T59" style:family="text">
      <style:text-properties fo:color="#000000" loext:opacity="100%" style:font-name="Arial1" fo:font-size="11pt" fo:language="de" fo:country="AT" style:text-underline-style="none" officeooo:rsid="02ef0da6" style:letter-kerning="true" fo:background-color="transparent" loext:char-shading-value="0" style:font-name-asian="Noto Sans CJK SC Regular" style:font-size-asian="11pt" style:language-asian="zh" style:country-asian="CN" style:font-name-complex="Arial1" style:font-size-complex="11pt"/>
    </style:style>
    <style:style style:name="T60" style:family="text">
      <style:text-properties fo:color="#000000" loext:opacity="100%" style:font-name="Arial1" fo:font-size="11pt" fo:language="de" fo:country="AT" style:text-underline-style="none" officeooo:rsid="02f02da1" style:letter-kerning="true" fo:background-color="transparent" loext:char-shading-value="0" style:font-name-asian="Noto Sans CJK SC Regular" style:font-size-asian="11pt" style:language-asian="zh" style:country-asian="CN" style:font-name-complex="Arial1" style:font-size-complex="11pt"/>
    </style:style>
    <style:style style:name="T61" style:family="text">
      <style:text-properties fo:color="#000000" loext:opacity="100%" style:font-name="Arial1" fo:font-size="11pt" fo:language="de" fo:country="AT" style:text-underline-style="none" officeooo:rsid="02f0a191" style:letter-kerning="true" fo:background-color="transparent" loext:char-shading-value="0" style:font-name-asian="Noto Sans CJK SC Regular" style:font-size-asian="11pt" style:language-asian="zh" style:country-asian="CN" style:font-name-complex="Arial1" style:font-size-complex="11pt"/>
    </style:style>
    <style:style style:name="T62" style:family="text">
      <style:text-properties fo:color="#000000" loext:opacity="100%" style:font-name="Arial1" fo:font-size="11pt" fo:language="de" fo:country="AT" style:text-underline-style="none" officeooo:rsid="02f23c31" style:letter-kerning="true" fo:background-color="transparent" loext:char-shading-value="0" style:font-name-asian="Noto Sans CJK SC Regular" style:font-size-asian="11pt" style:language-asian="zh" style:country-asian="CN" style:font-name-complex="Arial1" style:font-size-complex="11pt"/>
    </style:style>
    <style:style style:name="T63" style:family="text">
      <style:text-properties fo:color="#000000" loext:opacity="100%" style:font-name="Arial1" fo:font-size="11pt" fo:language="de" fo:country="AT" style:text-underline-style="none" officeooo:rsid="02f2b91b" style:letter-kerning="true" fo:background-color="transparent" loext:char-shading-value="0" style:font-name-asian="Noto Sans CJK SC Regular" style:font-size-asian="11pt" style:language-asian="zh" style:country-asian="CN" style:font-name-complex="Arial1" style:font-size-complex="11pt"/>
    </style:style>
    <style:style style:name="T64" style:family="text">
      <style:text-properties fo:color="#000000" loext:opacity="100%" style:font-name="Arial1" fo:font-size="11pt" fo:language="de" fo:country="AT" style:text-underline-style="none" officeooo:rsid="01eae00f" style:letter-kerning="true" fo:background-color="transparent" loext:char-shading-value="0" style:font-name-asian="Noto Sans CJK SC Regular" style:font-size-asian="11pt" style:language-asian="zh" style:country-asian="CN" style:font-name-complex="Arial1" style:font-size-complex="11pt"/>
    </style:style>
    <style:style style:name="T65" style:family="text">
      <style:text-properties fo:color="#000000" loext:opacity="100%" style:font-name="Arial1" fo:font-size="11pt" fo:language="de" fo:country="AT" style:text-underline-style="none" officeooo:rsid="01b7d966" style:letter-kerning="true" fo:background-color="transparent" loext:char-shading-value="0" style:font-name-asian="Noto Sans CJK SC Regular" style:font-size-asian="11pt" style:language-asian="zh" style:country-asian="CN" style:font-name-complex="Arial1" style:font-size-complex="11pt"/>
    </style:style>
    <style:style style:name="T66" style:family="text">
      <style:text-properties fo:color="#000000" loext:opacity="100%" style:font-name="Arial1" fo:font-size="11pt" fo:language="de" fo:country="AT" style:text-underline-style="none" officeooo:rsid="027f4d9a" style:letter-kerning="true" fo:background-color="transparent" loext:char-shading-value="0" style:font-name-asian="Noto Sans CJK SC Regular" style:font-size-asian="11pt" style:language-asian="zh" style:country-asian="CN" style:font-name-complex="Arial1" style:font-size-complex="11pt" style:language-complex="hi" style:country-complex="IN"/>
    </style:style>
    <style:style style:name="T67" style:family="text">
      <style:text-properties fo:color="#000000" loext:opacity="100%" style:font-name="Arial1" fo:font-size="11pt" fo:language="de" fo:country="AT" style:text-underline-style="none" officeooo:rsid="03f689b8" style:letter-kerning="true" fo:background-color="transparent" loext:char-shading-value="0" style:font-name-asian="Noto Sans CJK SC Regular" style:font-size-asian="11pt" style:language-asian="zh" style:country-asian="CN" style:font-name-complex="Arial1" style:font-size-complex="11pt" style:language-complex="hi" style:country-complex="IN"/>
    </style:style>
    <style:style style:name="T68" style:family="text">
      <style:text-properties fo:color="#000000" loext:opacity="100%" style:font-name="Arial1" fo:font-size="11pt" fo:language="de" fo:country="AT" style:text-underline-style="none" officeooo:rsid="03f8053b" style:letter-kerning="true" fo:background-color="transparent" loext:char-shading-value="0" style:font-name-asian="Noto Sans CJK SC Regular" style:font-size-asian="11pt" style:language-asian="zh" style:country-asian="CN" style:font-name-complex="Arial1" style:font-size-complex="11pt" style:language-complex="hi" style:country-complex="IN"/>
    </style:style>
    <style:style style:name="T69" style:family="text">
      <style:text-properties fo:color="#000000" loext:opacity="100%" style:font-name="Arial1" fo:font-size="11pt" fo:language="de" fo:country="AT" style:text-underline-style="none" officeooo:rsid="012eedab"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70" style:family="text">
      <style:text-properties fo:color="#000000" loext:opacity="100%" style:font-name="Arial1" fo:font-size="11pt" fo:language="de" fo:country="AT" style:text-underline-style="none" officeooo:rsid="03c17813"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71" style:family="text">
      <style:text-properties fo:color="#000000" loext:opacity="100%" style:font-name="Arial1" fo:font-size="11pt" fo:language="de" fo:country="AT" style:text-underline-style="none" officeooo:rsid="00e3f75a"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72" style:family="text">
      <style:text-properties fo:color="#000000" loext:opacity="100%" style:font-name="Arial1" fo:font-size="11pt" fo:language="de" fo:country="AT" style:text-underline-style="none" officeooo:rsid="03381e0c"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73" style:family="text">
      <style:text-properties fo:color="#000000" loext:opacity="100%" style:font-name="Arial1" fo:font-size="11pt" fo:language="de" fo:country="AT" style:text-underline-style="none" officeooo:rsid="0480582c"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74" style:family="text">
      <style:text-properties fo:color="#000000" loext:opacity="100%" style:font-name="Arial1" fo:font-size="11pt" fo:language="de" fo:country="AT" style:text-underline-style="none" officeooo:rsid="017c9610"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75" style:family="text">
      <style:text-properties fo:color="#000000" loext:opacity="100%" style:font-name="Arial1" fo:font-size="11pt" fo:language="de" fo:country="AT" style:text-underline-style="none" officeooo:rsid="0094d4ae"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76" style:family="text">
      <style:text-properties fo:color="#000000" loext:opacity="100%" style:font-name="Arial1" fo:font-size="11pt" fo:language="de" fo:country="AT" style:text-underline-style="none" officeooo:rsid="047fdedc"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77" style:family="text">
      <style:text-properties fo:color="#000000" loext:opacity="100%" style:font-name="Arial1" fo:font-size="11pt" fo:language="de" fo:country="AT" style:text-underline-style="none" officeooo:rsid="03419baa"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78" style:family="text">
      <style:text-properties fo:color="#000000" loext:opacity="100%" style:font-name="Arial1" fo:font-size="11pt" fo:language="de" fo:country="AT" style:text-underline-style="none" officeooo:rsid="03444728"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79" style:family="text">
      <style:text-properties fo:color="#000000" loext:opacity="100%" style:font-name="Arial1" fo:font-size="11pt" fo:language="de" fo:country="AT" style:text-underline-style="none" officeooo:rsid="026a0867"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80" style:family="text">
      <style:text-properties fo:color="#000000" loext:opacity="100%" style:font-name="Arial1" fo:font-size="11pt" fo:language="de" fo:country="AT" style:text-underline-style="none" officeooo:rsid="033bfb29"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81" style:family="text">
      <style:text-properties fo:color="#000000" loext:opacity="100%" style:font-name="Arial1" fo:font-size="11pt" fo:language="de" fo:country="AT" style:text-underline-style="none" officeooo:rsid="04beccf6"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82" style:family="text">
      <style:text-properties fo:color="#000000" loext:opacity="100%" style:font-name="Arial1" fo:font-size="11pt" fo:language="de" fo:country="AT" style:text-underline-style="none" officeooo:rsid="04c0bd81"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83" style:family="text">
      <style:text-properties fo:color="#000000" loext:opacity="100%" style:font-name="Arial1" fo:font-size="11pt" fo:language="de" fo:country="AT" style:text-underline-style="none" officeooo:rsid="03db7ce1" style:letter-kerning="true" fo:background-color="transparent" loext:char-shading-value="0" style:font-name-asian="Noto Sans CJK SC Regular1" style:font-size-asian="11pt" style:language-asian="zh" style:country-asian="CN" style:font-name-complex="Arial1" style:font-size-complex="11pt" style:language-complex="zxx" style:country-complex="none"/>
    </style:style>
    <style:style style:name="T84" style:family="text">
      <style:text-properties fo:color="#000000" loext:opacity="100%" style:font-name="Arial1" fo:font-size="11pt" fo:language="de" fo:country="AT" style:text-underline-style="none" officeooo:rsid="01f8340f" style:letter-kerning="true" fo:background-color="transparent" loext:char-shading-value="0" style:font-name-asian="Noto Sans CJK SC Regular1" style:font-size-asian="11pt" style:language-asian="zh" style:country-asian="CN" style:font-name-complex="Arial1" style:font-size-complex="10pt" style:language-complex="hi" style:country-complex="IN"/>
    </style:style>
    <style:style style:name="T85" style:family="text">
      <style:text-properties fo:color="#000000" loext:opacity="100%" style:font-name="Arial1" fo:font-size="11pt" fo:language="de" fo:country="AT" style:text-underline-style="none" officeooo:rsid="00e3f75a" style:letter-kerning="true" fo:background-color="transparent" loext:char-shading-value="0" style:font-name-asian="Noto Sans CJK SC Regular1" style:font-size-asian="11pt" style:language-asian="zh" style:country-asian="CN" style:font-name-complex="Arial1" style:font-size-complex="10pt" style:language-complex="hi" style:country-complex="IN"/>
    </style:style>
    <style:style style:name="T86" style:family="text">
      <style:text-properties fo:color="#000000" loext:opacity="100%" style:font-name="Arial1" fo:font-size="11pt" fo:language="de" fo:country="AT" style:text-underline-style="none" officeooo:rsid="03c17813" style:letter-kerning="true" fo:background-color="transparent" loext:char-shading-value="0" style:font-name-asian="Noto Sans CJK SC Regular1" style:font-size-asian="11pt" style:language-asian="zh" style:country-asian="CN" style:font-name-complex="Arial1" style:font-size-complex="10pt" style:language-complex="hi" style:country-complex="IN"/>
    </style:style>
    <style:style style:name="T87" style:family="text">
      <style:text-properties fo:color="#000000" loext:opacity="100%" style:font-name="Arial1" fo:font-size="11pt" fo:language="de" fo:country="AT" style:text-underline-style="none" officeooo:rsid="0283df3a" style:letter-kerning="true" fo:background-color="transparent" loext:char-shading-value="0" style:font-name-asian="Noto Sans CJK SC Regular1" style:font-size-asian="11pt" style:language-asian="zh" style:country-asian="CN" style:font-name-complex="Arial1" style:font-size-complex="10pt" style:language-complex="hi" style:country-complex="IN"/>
    </style:style>
    <style:style style:name="T88" style:family="text">
      <style:text-properties fo:color="#000000" loext:opacity="100%" style:font-name="Arial1" fo:font-size="11pt" fo:language="de" fo:country="AT" style:text-underline-style="none" officeooo:rsid="02145f9e" style:letter-kerning="true" fo:background-color="transparent" loext:char-shading-value="0" style:font-name-asian="Noto Sans CJK SC Regular1" style:font-size-asian="11pt" style:language-asian="zh" style:country-asian="CN" style:font-name-complex="Arial1" style:font-size-complex="10pt" style:language-complex="hi" style:country-complex="IN"/>
    </style:style>
    <style:style style:name="T89" style:family="text">
      <style:text-properties fo:color="#000000" loext:opacity="100%" style:font-name="Arial1" fo:font-size="11pt" fo:language="de" fo:country="AT" style:text-underline-style="none" officeooo:rsid="03461f9e" style:letter-kerning="true" fo:background-color="transparent" loext:char-shading-value="0" style:font-name-asian="Noto Sans CJK SC Regular1" style:font-size-asian="11pt" style:language-asian="zh" style:country-asian="CN" style:font-name-complex="Arial1" style:font-size-complex="10pt" style:language-complex="hi" style:country-complex="IN"/>
    </style:style>
    <style:style style:name="T90" style:family="text">
      <style:text-properties fo:color="#000000" loext:opacity="100%" style:font-name="Arial1" fo:font-size="11pt" fo:language="de" fo:country="AT" style:text-underline-style="none" officeooo:rsid="04442c71" style:letter-kerning="true" fo:background-color="transparent" loext:char-shading-value="0" style:font-name-asian="Noto Sans CJK SC Regular1" style:font-size-asian="11pt" style:language-asian="zh" style:country-asian="CN" style:font-name-complex="Arial1" style:font-size-complex="10pt" style:language-complex="hi" style:country-complex="IN"/>
    </style:style>
    <style:style style:name="T91" style:family="text">
      <style:text-properties fo:color="#000000" loext:opacity="100%" style:font-name="Arial1" fo:font-size="11pt" fo:language="de" fo:country="AT" style:text-underline-style="none" officeooo:rsid="0079e362" fo:background-color="transparent" loext:char-shading-value="0" style:font-name-asian="Times New Roman" style:font-size-asian="11pt" style:language-asian="zh" style:country-asian="CN" style:font-name-complex="Arial1" style:font-size-complex="11pt"/>
    </style:style>
    <style:style style:name="T92" style:family="text">
      <style:text-properties fo:color="#000000" loext:opacity="100%" style:font-name="Arial1" fo:font-size="11pt" fo:language="de" fo:country="AT" style:text-underline-style="none" officeooo:rsid="0065f676" fo:background-color="transparent" loext:char-shading-value="0" style:font-name-asian="Times New Roman" style:font-size-asian="11pt" style:language-asian="zh" style:country-asian="CN" style:font-name-complex="Arial1" style:font-size-complex="11pt"/>
    </style:style>
    <style:style style:name="T93" style:family="text">
      <style:text-properties fo:color="#000000" loext:opacity="100%" style:font-name="Arial1" fo:font-size="11pt" fo:language="de" fo:country="AT" style:text-underline-style="none" officeooo:rsid="002c3834" fo:background-color="transparent" loext:char-shading-value="0" style:font-name-asian="Times New Roman" style:font-size-asian="11pt" style:language-asian="zh" style:country-asian="CN" style:font-name-complex="Arial1" style:font-size-complex="11pt"/>
    </style:style>
    <style:style style:name="T94" style:family="text">
      <style:text-properties fo:color="#000000" loext:opacity="100%" style:font-name="Arial1" fo:font-size="11pt" fo:language="de" fo:country="AT" style:text-underline-style="none" officeooo:rsid="04388347" fo:background-color="transparent" loext:char-shading-value="0" style:font-name-asian="Times New Roman" style:font-size-asian="11pt" style:language-asian="zh" style:country-asian="CN" style:font-name-complex="Arial1" style:font-size-complex="11pt"/>
    </style:style>
    <style:style style:name="T95" style:family="text">
      <style:text-properties fo:color="#000000" loext:opacity="100%" style:font-name="Arial1" fo:font-size="11pt" fo:language="de" fo:country="AT" officeooo:rsid="0175273c" style:letter-kerning="true" style:font-name-asian="Noto Sans CJK SC Regular" style:font-size-asian="11pt" style:language-asian="zh" style:country-asian="CN" style:font-name-complex="Arial1" style:font-size-complex="11pt" style:language-complex="hi" style:country-complex="IN"/>
    </style:style>
    <style:style style:name="T96" style:family="text">
      <style:text-properties fo:color="#000000" loext:opacity="100%" style:font-name="Arial1" fo:font-size="11pt" fo:language="de" fo:country="AT" officeooo:rsid="02e6f1eb" style:letter-kerning="true" style:font-name-asian="Noto Sans CJK SC Regular1" style:font-size-asian="11pt" style:language-asian="zh" style:country-asian="CN" style:font-name-complex="FreeSans2" style:font-size-complex="12pt" style:language-complex="hi" style:country-complex="IN"/>
    </style:style>
    <style:style style:name="T97" style:family="text">
      <style:text-properties fo:color="#000000" loext:opacity="100%" style:font-name="Arial1" fo:font-size="11pt" fo:language="en" fo:country="US" style:text-underline-style="none" officeooo:rsid="0241e881"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98" style:family="text">
      <style:text-properties fo:color="#000000" loext:opacity="100%" style:font-name="Arial1" fo:font-size="11pt" fo:language="en" fo:country="US" style:text-underline-style="none" officeooo:rsid="02d62b18"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99" style:family="text">
      <style:text-properties fo:color="#000000" loext:opacity="100%" style:font-name="Arial1" fo:font-size="11pt" fo:language="en" fo:country="US" style:text-underline-style="none" officeooo:rsid="01eae00f"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00" style:family="text">
      <style:text-properties fo:color="#000000" loext:opacity="100%" style:font-name="Arial1" fo:font-size="11pt" fo:language="en" fo:country="US" style:text-underline-style="none" officeooo:rsid="02923bb7"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01" style:family="text">
      <style:text-properties fo:color="#000000" loext:opacity="100%" style:font-name="Arial1" fo:font-size="11pt" fo:language="en" fo:country="US" style:text-underline-style="none" officeooo:rsid="00fa8427"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02" style:family="text">
      <style:text-properties fo:color="#000000" loext:opacity="100%" style:font-name="Arial1" fo:font-size="11pt" fo:language="en" fo:country="US" style:text-underline-style="none" officeooo:rsid="030eed0d"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03" style:family="text">
      <style:text-properties fo:color="#000000" loext:opacity="100%" style:font-name="Arial1" fo:font-size="11pt" fo:language="en" fo:country="US" style:text-underline-style="none" officeooo:rsid="01cb7f9a"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04" style:family="text">
      <style:text-properties fo:color="#000000" loext:opacity="100%" style:font-name="Arial1" fo:font-size="11pt" fo:language="en" fo:country="US" style:text-underline-style="none" officeooo:rsid="009bfcb2"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05" style:family="text">
      <style:text-properties fo:color="#000000" loext:opacity="100%" style:font-name="Arial1" fo:font-size="11pt" fo:language="en" fo:country="US" style:text-underline-style="none" officeooo:rsid="00a024be"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06" style:family="text">
      <style:text-properties fo:color="#000000" loext:opacity="100%" style:font-name="Arial1" fo:font-size="11pt" fo:language="en" fo:country="US" style:text-underline-style="none" officeooo:rsid="0457fb37"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07" style:family="text">
      <style:text-properties fo:color="#000000" loext:opacity="100%" style:font-name="Arial1" fo:font-size="11pt" fo:language="en" fo:country="US" style:text-underline-style="none" officeooo:rsid="04c2725b"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08" style:family="text">
      <style:text-properties fo:color="#000000" loext:opacity="100%" style:font-name="Arial1" fo:font-size="11pt" fo:language="en" fo:country="US" style:text-underline-style="none" officeooo:rsid="012eedab"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109" style:family="text">
      <style:text-properties fo:color="#000000" loext:opacity="100%" style:font-name="Arial1" fo:font-size="11pt" fo:language="en" fo:country="US" style:text-underline-style="none" officeooo:rsid="026a0867"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110" style:family="text">
      <style:text-properties fo:color="#000000" loext:opacity="100%" style:font-name="Arial1" fo:font-size="11pt" fo:language="en" fo:country="US" style:text-underline-style="none" officeooo:rsid="035bb224"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111" style:family="text">
      <style:text-properties fo:color="#000000" loext:opacity="100%" style:font-name="Arial1" fo:font-size="11pt" fo:language="en" fo:country="US" style:text-underline-style="none" officeooo:rsid="035bb7ab" style:letter-kerning="true" fo:background-color="transparent" loext:char-shading-value="0" style:font-name-asian="Noto Sans CJK SC Regular1" style:font-size-asian="11pt" style:language-asian="zh" style:country-asian="CN" style:font-name-complex="Arial1" style:font-size-complex="11pt" style:language-complex="hi" style:country-complex="IN"/>
    </style:style>
    <style:style style:name="T112" style:family="text">
      <style:text-properties fo:color="#000000" loext:opacity="100%" style:font-name="Arial1" fo:font-size="11pt" fo:language="en" fo:country="US" style:text-underline-style="none" officeooo:rsid="012eedab" style:letter-kerning="true" fo:background-color="transparent" loext:char-shading-value="0" style:font-name-asian="Noto Sans CJK SC Regular1" style:font-size-asian="11pt" style:language-asian="zh" style:country-asian="CN" style:font-name-complex="Arial1" style:font-size-complex="11pt" style:language-complex="zxx" style:country-complex="none"/>
    </style:style>
    <style:style style:name="T113" style:family="text">
      <style:text-properties fo:color="#000000" loext:opacity="100%" style:font-name="Arial1" fo:font-size="11pt" fo:language="en" fo:country="US" style:text-underline-style="none" officeooo:rsid="03381e0c" style:letter-kerning="true" fo:background-color="transparent" loext:char-shading-value="0" style:font-name-asian="Noto Sans CJK SC Regular1" style:font-size-asian="11pt" style:language-asian="zh" style:country-asian="CN" style:font-name-complex="Arial1" style:font-size-complex="11pt" style:language-complex="zxx" style:country-complex="none"/>
    </style:style>
    <style:style style:name="T114" style:family="text">
      <style:text-properties fo:color="#000000" loext:opacity="100%" style:font-name="Arial1" fo:font-size="11pt" fo:language="en" fo:country="US" style:text-underline-style="none" officeooo:rsid="03db7ce1" style:letter-kerning="true" fo:background-color="transparent" loext:char-shading-value="0" style:font-name-asian="Noto Sans CJK SC Regular1" style:font-size-asian="11pt" style:language-asian="zh" style:country-asian="CN" style:font-name-complex="Arial1" style:font-size-complex="11pt" style:language-complex="zxx" style:country-complex="none"/>
    </style:style>
    <style:style style:name="T115" style:family="text">
      <style:text-properties fo:color="#000000" loext:opacity="100%" style:font-name="Arial1" fo:font-size="11pt" fo:language="en" fo:country="US" style:text-underline-style="none" officeooo:rsid="026a0867" style:letter-kerning="true" fo:background-color="transparent" loext:char-shading-value="0" style:font-name-asian="Noto Sans CJK SC Regular1" style:font-size-asian="11pt" style:language-asian="zxx" style:country-asian="none" style:font-name-complex="Arial1" style:font-size-complex="11pt" style:language-complex="zxx" style:country-complex="none"/>
    </style:style>
    <style:style style:name="T116" style:family="text">
      <style:text-properties fo:color="#000000" loext:opacity="100%" style:font-name="Arial1" fo:font-size="11pt" fo:language="en" fo:country="US" style:text-underline-style="none" officeooo:rsid="033bfb29" style:letter-kerning="true" fo:background-color="transparent" loext:char-shading-value="0" style:font-name-asian="Noto Sans CJK SC Regular1" style:font-size-asian="11pt" style:language-asian="zxx" style:country-asian="none" style:font-name-complex="Arial1" style:font-size-complex="11pt" style:language-complex="zxx" style:country-complex="none"/>
    </style:style>
    <style:style style:name="T117" style:family="text">
      <style:text-properties fo:color="#000000" loext:opacity="100%" style:font-name="Arial1" fo:font-size="11pt" fo:language="en" fo:country="US" style:text-underline-style="none" officeooo:rsid="04c0bd81" style:letter-kerning="true" fo:background-color="transparent" loext:char-shading-value="0" style:font-name-asian="Noto Sans CJK SC Regular1" style:font-size-asian="11pt" style:language-asian="zxx" style:country-asian="none" style:font-name-complex="Arial1" style:font-size-complex="11pt" style:language-complex="zxx" style:country-complex="none"/>
    </style:style>
    <style:style style:name="T118" style:family="text">
      <style:text-properties fo:color="#000000" loext:opacity="100%" style:font-name="Arial1" fo:font-size="11pt" fo:language="en" fo:country="US" style:text-underline-style="none" style:letter-kerning="true" style:font-name-asian="Noto Sans CJK SC Regular" style:font-size-asian="11pt" style:language-asian="zh" style:country-asian="CN" style:font-name-complex="Arial1" style:font-size-complex="11pt" style:language-complex="zxx" style:country-complex="none"/>
    </style:style>
    <style:style style:name="T119" style:family="text">
      <style:text-properties fo:color="#000000" loext:opacity="100%" style:font-name="Arial1" fo:font-size="11pt" fo:language="en" fo:country="US" style:text-underline-style="none" officeooo:rsid="01eae00f" style:letter-kerning="true" style:font-name-asian="Noto Sans CJK SC Regular" style:font-size-asian="11pt" style:language-asian="zh" style:country-asian="CN" style:font-name-complex="Arial1" style:font-size-complex="11pt" style:language-complex="zxx" style:country-complex="none"/>
    </style:style>
    <style:style style:name="T120" style:family="text">
      <style:text-properties fo:color="#000000" loext:opacity="100%" style:font-name="Arial1" fo:font-size="11pt" fo:language="en" fo:country="US" style:text-underline-style="none" officeooo:rsid="02923bb7" style:letter-kerning="true" style:font-name-asian="Noto Sans CJK SC Regular" style:font-size-asian="11pt" style:language-asian="zh" style:country-asian="CN" style:font-name-complex="Arial1" style:font-size-complex="11pt" style:language-complex="zxx" style:country-complex="none"/>
    </style:style>
    <style:style style:name="T121" style:family="text">
      <style:text-properties fo:color="#000000" loext:opacity="100%" style:font-name="Arial1" fo:font-size="11pt" fo:language="en" fo:country="US" style:text-underline-style="none" officeooo:rsid="0295ad7a" style:letter-kerning="true" style:font-name-asian="Noto Sans CJK SC Regular" style:font-size-asian="11pt" style:language-asian="zh" style:country-asian="CN" style:font-name-complex="Arial1" style:font-size-complex="11pt" style:language-complex="zxx" style:country-complex="none"/>
    </style:style>
    <style:style style:name="T122" style:family="text">
      <style:text-properties fo:color="#000000" loext:opacity="100%" style:font-name="Arial1" fo:font-size="11pt" fo:language="en" fo:country="US" style:text-underline-style="none" officeooo:rsid="00ab2ed5" style:letter-kerning="true" style:font-name-asian="Noto Sans CJK SC Regular" style:font-size-asian="11pt" style:language-asian="zh" style:country-asian="CN" style:font-name-complex="Arial1" style:font-size-complex="11pt" style:language-complex="zxx" style:country-complex="none"/>
    </style:style>
    <style:style style:name="T123" style:family="text">
      <style:text-properties fo:color="#000000" loext:opacity="100%" style:font-name="Arial1" fo:font-size="11pt" fo:language="en" fo:country="US" style:text-underline-style="none" officeooo:rsid="0298800d" style:letter-kerning="true" style:font-name-asian="Noto Sans CJK SC Regular" style:font-size-asian="11pt" style:language-asian="zh" style:country-asian="CN" style:font-name-complex="Arial1" style:font-size-complex="11pt" style:language-complex="zxx" style:country-complex="none"/>
    </style:style>
    <style:style style:name="T124" style:family="text">
      <style:text-properties fo:color="#000000" loext:opacity="100%" style:font-name="Arial1" fo:font-size="11pt" fo:language="en" fo:country="US" style:text-underline-style="none" officeooo:rsid="0298e0fc" style:letter-kerning="true" style:font-name-asian="Noto Sans CJK SC Regular" style:font-size-asian="11pt" style:language-asian="zh" style:country-asian="CN" style:font-name-complex="Arial1" style:font-size-complex="11pt" style:language-complex="zxx" style:country-complex="none"/>
    </style:style>
    <style:style style:name="T125" style:family="text">
      <style:text-properties fo:color="#000000" loext:opacity="100%" style:font-name="Arial1" fo:font-size="11pt" fo:language="en" fo:country="US" style:text-underline-style="none" officeooo:rsid="029add19" style:letter-kerning="true" style:font-name-asian="Noto Sans CJK SC Regular" style:font-size-asian="11pt" style:language-asian="zh" style:country-asian="CN" style:font-name-complex="Arial1" style:font-size-complex="11pt" style:language-complex="zxx" style:country-complex="none"/>
    </style:style>
    <style:style style:name="T126" style:family="text">
      <style:text-properties fo:color="#000000" loext:opacity="100%" style:font-name="Arial1" fo:font-size="11pt" fo:language="en" fo:country="US" style:text-underline-style="none" officeooo:rsid="02ac535e" style:letter-kerning="true" style:font-name-asian="Noto Sans CJK SC Regular" style:font-size-asian="11pt" style:language-asian="zh" style:country-asian="CN" style:font-name-complex="Arial1" style:font-size-complex="11pt" style:language-complex="zxx" style:country-complex="none"/>
    </style:style>
    <style:style style:name="T127" style:family="text">
      <style:text-properties fo:color="#000000" loext:opacity="100%" style:font-name="Arial1" fo:font-size="11pt" fo:language="en" fo:country="US" style:text-underline-style="none" officeooo:rsid="02ae45d1" style:letter-kerning="true" style:font-name-asian="Noto Sans CJK SC Regular" style:font-size-asian="11pt" style:language-asian="zh" style:country-asian="CN" style:font-name-complex="Arial1" style:font-size-complex="11pt" style:language-complex="zxx" style:country-complex="none"/>
    </style:style>
    <style:style style:name="T128" style:family="text">
      <style:text-properties fo:color="#000000" loext:opacity="100%" style:font-name="Arial1" fo:font-size="11pt" fo:language="en" fo:country="US" style:text-underline-style="none" officeooo:rsid="02b04763" style:letter-kerning="true" style:font-name-asian="Noto Sans CJK SC Regular" style:font-size-asian="11pt" style:language-asian="zh" style:country-asian="CN" style:font-name-complex="Arial1" style:font-size-complex="11pt" style:language-complex="zxx" style:country-complex="none"/>
    </style:style>
    <style:style style:name="T129" style:family="text">
      <style:text-properties fo:color="#000000" loext:opacity="100%" style:font-name="Arial1" fo:font-size="11pt" fo:language="en" fo:country="US" style:text-underline-style="none" officeooo:rsid="02b11490" style:letter-kerning="true" style:font-name-asian="Noto Sans CJK SC Regular" style:font-size-asian="11pt" style:language-asian="zh" style:country-asian="CN" style:font-name-complex="Arial1" style:font-size-complex="11pt" style:language-complex="zxx" style:country-complex="none"/>
    </style:style>
    <style:style style:name="T130" style:family="text">
      <style:text-properties fo:color="#000000" loext:opacity="100%" style:font-name="Arial1" fo:font-size="11pt" fo:language="en" fo:country="US" style:text-underline-style="none" officeooo:rsid="02fe5a90" style:letter-kerning="false" fo:background-color="transparent" loext:char-shading-value="0" style:font-name-asian="Times New Roman" style:font-size-asian="11pt" style:language-asian="zxx" style:country-asian="none" style:language-complex="zxx" style:country-complex="none"/>
    </style:style>
    <style:style style:name="T131" style:family="text">
      <style:text-properties fo:color="#000000" loext:opacity="100%" style:font-name="Arial1" fo:font-size="11pt" fo:language="ru" fo:country="RU" style:text-underline-style="none" officeooo:rsid="02ac535e" style:letter-kerning="true" style:font-name-asian="Noto Sans CJK SC Regular" style:font-size-asian="11pt" style:language-asian="zh" style:country-asian="CN" style:font-name-complex="Arial1" style:font-size-complex="11pt" style:language-complex="zxx" style:country-complex="none"/>
    </style:style>
    <style:style style:name="T132" style:family="text">
      <style:text-properties fo:color="#000000" loext:opacity="100%" style:font-name="Arial1" fo:font-size="11pt" fo:language="ru" fo:country="RU" style:text-underline-style="none" officeooo:rsid="02f23c31"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33" style:family="text">
      <style:text-properties fo:color="#000000" loext:opacity="100%" style:font-name="Arial1" fo:font-size="11pt" fo:language="ru" fo:country="RU" style:text-underline-style="none" officeooo:rsid="02f75d8c" style:letter-kerning="true" fo:background-color="transparent" loext:char-shading-value="0" style:font-name-asian="Noto Sans CJK SC Regular" style:font-size-asian="11pt" style:language-asian="zh" style:country-asian="CN" style:font-name-complex="Arial1" style:font-size-complex="11pt" style:language-complex="zxx" style:country-complex="none"/>
    </style:style>
    <style:style style:name="T134" style:family="text">
      <style:text-properties fo:color="#000000" loext:opacity="100%" style:font-name="Arial1" fo:font-size="11pt" fo:language="ru" fo:country="RU" style:text-underline-style="none" officeooo:rsid="009bfcb2" style:letter-kerning="true" fo:background-color="transparent" loext:char-shading-value="0" style:font-name-asian="Noto Sans CJK SC Regular" style:font-size-asian="11pt" style:language-asian="zh" style:country-asian="CN" style:font-name-complex="Arial1" style:font-size-complex="11pt" style:language-complex="hi" style:country-complex="IN"/>
    </style:style>
    <style:style style:name="T135" style:family="text">
      <style:text-properties fo:color="#000000" loext:opacity="100%" style:font-name="Arial1" fo:font-size="11pt" fo:language="ru" fo:country="RU" style:text-underline-style="none" officeooo:rsid="04442c71" style:letter-kerning="true" fo:background-color="transparent" loext:char-shading-value="0" style:font-name-asian="Noto Sans CJK SC Regular1" style:font-size-asian="11pt" style:language-asian="zh" style:country-asian="CN" style:font-name-complex="Arial1" style:font-size-complex="10pt" style:language-complex="hi" style:country-complex="IN"/>
    </style:style>
    <style:style style:name="T136" style:family="text">
      <style:text-properties fo:color="#000000" loext:opacity="100%" style:font-name="Arial1" fo:font-size="11pt" fo:language="en" fo:country="GB" style:text-underline-style="none" officeooo:rsid="027f4d9a" style:letter-kerning="true" fo:background-color="transparent" loext:char-shading-value="0" style:font-name-asian="Noto Sans CJK SC Regular" style:font-size-asian="11pt" style:language-asian="zh" style:country-asian="CN" style:font-name-complex="Arial1" style:font-size-complex="11pt" style:language-complex="hi" style:country-complex="IN"/>
    </style:style>
    <style:style style:name="T137" style:family="text">
      <style:text-properties fo:color="#000000" loext:opacity="100%" style:font-name="Arial1" fo:font-size="11pt" fo:language="en" fo:country="GB" style:text-underline-style="none" officeooo:rsid="03f8053b" style:letter-kerning="true" fo:background-color="transparent" loext:char-shading-value="0" style:font-name-asian="Noto Sans CJK SC Regular" style:font-size-asian="11pt" style:language-asian="zh" style:country-asian="CN" style:font-name-complex="Arial1" style:font-size-complex="11pt" style:language-complex="hi" style:country-complex="IN"/>
    </style:style>
    <style:style style:name="T138" style:family="text">
      <style:text-properties fo:color="#000000" loext:opacity="100%" style:font-name="Arial1" fo:font-size="11pt" fo:language="en" fo:country="GB" style:text-underline-style="none" officeooo:rsid="0404cc28" style:letter-kerning="true" fo:background-color="transparent" loext:char-shading-value="0" style:font-name-asian="Noto Sans CJK SC Regular" style:font-size-asian="11pt" style:language-asian="zh" style:country-asian="CN" style:font-name-complex="Arial1" style:font-size-complex="11pt" style:language-complex="hi" style:country-complex="IN"/>
    </style:style>
    <style:style style:name="T139" style:family="text">
      <style:text-properties fo:color="#000000" loext:opacity="100%" fo:language="de" fo:country="AT" style:text-underline-style="none" officeooo:rsid="004650cb" style:font-name-complex="Arial1" style:font-size-complex="11pt"/>
    </style:style>
    <style:style style:name="T140" style:family="text">
      <style:text-properties fo:color="#000000" loext:opacity="100%" fo:language="de" fo:country="AT" style:text-underline-style="none" officeooo:rsid="00a95222" style:font-name-complex="Arial1" style:font-size-complex="11pt"/>
    </style:style>
    <style:style style:name="T141" style:family="text">
      <style:text-properties fo:color="#000000" loext:opacity="100%" fo:language="de" fo:country="AT" style:text-underline-style="none" officeooo:rsid="012eedab" style:font-name-complex="Arial1" style:font-size-complex="11pt"/>
    </style:style>
    <style:style style:name="T142" style:family="text">
      <style:text-properties fo:color="#000000" loext:opacity="100%" fo:language="de" fo:country="AT" style:text-underline-style="none" officeooo:rsid="028e00a0" style:font-name-complex="Arial1" style:font-size-complex="11pt"/>
    </style:style>
    <style:style style:name="T143" style:family="text">
      <style:text-properties fo:color="#000000" loext:opacity="100%" fo:language="de" fo:country="AT" style:text-underline-style="none" officeooo:rsid="028e4d20" style:font-name-complex="Arial1" style:font-size-complex="11pt"/>
    </style:style>
    <style:style style:name="T144" style:family="text">
      <style:text-properties fo:color="#000000" loext:opacity="100%" fo:language="de" fo:country="AT" style:text-underline-style="none" officeooo:rsid="02a217fb" style:font-name-complex="Arial1" style:font-size-complex="11pt"/>
    </style:style>
    <style:style style:name="T145" style:family="text">
      <style:text-properties fo:color="#000000" loext:opacity="100%" fo:language="de" fo:country="AT" style:text-underline-style="none" officeooo:rsid="037c2d9d" style:font-name-complex="Arial1" style:font-size-complex="11pt"/>
    </style:style>
    <style:style style:name="T146" style:family="text">
      <style:text-properties fo:color="#000000" loext:opacity="100%" fo:language="de" fo:country="AT" style:text-underline-style="none" officeooo:rsid="044b5238" style:font-name-complex="Arial1" style:font-size-complex="11pt"/>
    </style:style>
    <style:style style:name="T147" style:family="text">
      <style:text-properties fo:color="#000000" loext:opacity="100%" fo:language="de" fo:country="AT" style:text-underline-style="none" officeooo:rsid="044d4a97" style:font-name-complex="Arial1" style:font-size-complex="11pt"/>
    </style:style>
    <style:style style:name="T148" style:family="text">
      <style:text-properties fo:color="#000000" loext:opacity="100%" fo:language="de" fo:country="AT" style:text-underline-style="none" officeooo:rsid="03631bd8" style:font-name-complex="Arial1" style:font-size-complex="11pt"/>
    </style:style>
    <style:style style:name="T149" style:family="text">
      <style:text-properties fo:color="#000000" loext:opacity="100%" fo:language="de" fo:country="AT" style:text-underline-style="none" officeooo:rsid="0453d294" style:font-name-complex="Arial1" style:font-size-complex="11pt"/>
    </style:style>
    <style:style style:name="T150" style:family="text">
      <style:text-properties fo:color="#000000" loext:opacity="100%" fo:language="de" fo:country="AT" style:text-underline-style="none" officeooo:rsid="046e7b92" style:font-name-complex="Arial1" style:font-size-complex="11pt"/>
    </style:style>
    <style:style style:name="T151" style:family="text">
      <style:text-properties fo:color="#000000" loext:opacity="100%" fo:language="de" fo:country="AT" style:text-underline-style="none" officeooo:rsid="04703d4e" style:font-name-complex="Arial1" style:font-size-complex="11pt"/>
    </style:style>
    <style:style style:name="T152" style:family="text">
      <style:text-properties fo:color="#000000" loext:opacity="100%" fo:language="de" fo:country="AT" style:text-underline-style="none" officeooo:rsid="0020fe83" fo:background-color="transparent" loext:char-shading-value="0" style:font-name-complex="Arial1" style:font-size-complex="11pt"/>
    </style:style>
    <style:style style:name="T153" style:family="text">
      <style:text-properties fo:color="#000000" loext:opacity="100%" fo:language="de" fo:country="AT" style:text-underline-style="none" officeooo:rsid="00dc28cf" fo:background-color="transparent" loext:char-shading-value="0" style:font-name-complex="Arial1" style:font-size-complex="11pt"/>
    </style:style>
    <style:style style:name="T154" style:family="text">
      <style:text-properties fo:color="#000000" loext:opacity="100%" fo:language="de" fo:country="AT" style:text-underline-style="none" officeooo:rsid="0034baee" fo:background-color="transparent" loext:char-shading-value="0" style:font-name-complex="Arial1" style:font-size-complex="11pt"/>
    </style:style>
    <style:style style:name="T155" style:family="text">
      <style:text-properties fo:color="#000000" loext:opacity="100%" fo:language="de" fo:country="AT" style:text-underline-style="none" officeooo:rsid="00ebd665" fo:background-color="transparent" loext:char-shading-value="0" style:font-name-complex="Arial1" style:font-size-complex="11pt"/>
    </style:style>
    <style:style style:name="T156" style:family="text">
      <style:text-properties fo:color="#000000" loext:opacity="100%" fo:language="de" fo:country="AT" style:text-underline-style="none" officeooo:rsid="012eedab" fo:background-color="transparent" loext:char-shading-value="0" style:font-name-complex="Arial1" style:font-size-complex="11pt"/>
    </style:style>
    <style:style style:name="T157" style:family="text">
      <style:text-properties fo:color="#000000" loext:opacity="100%" fo:language="de" fo:country="AT" style:text-underline-style="none" officeooo:rsid="045dfbfd" fo:background-color="transparent" loext:char-shading-value="0" style:font-name-complex="Arial1" style:font-size-complex="11pt"/>
    </style:style>
    <style:style style:name="T158" style:family="text">
      <style:text-properties fo:color="#000000" loext:opacity="100%" fo:language="de" fo:country="AT" style:text-underline-style="none" officeooo:rsid="01648131" fo:background-color="transparent" loext:char-shading-value="0" style:font-name-complex="Arial1" style:font-size-complex="11pt"/>
    </style:style>
    <style:style style:name="T159" style:family="text">
      <style:text-properties fo:color="#000000" loext:opacity="100%" fo:language="de" fo:country="AT" style:text-underline-style="none" officeooo:rsid="00ba6dd9" fo:background-color="transparent" loext:char-shading-value="0" style:font-name-complex="Arial1" style:font-size-complex="11pt"/>
    </style:style>
    <style:style style:name="T160" style:family="text">
      <style:text-properties fo:color="#000000" loext:opacity="100%" fo:language="de" fo:country="AT" style:text-underline-style="none" officeooo:rsid="00bae897" fo:background-color="transparent" loext:char-shading-value="0" style:font-name-complex="Arial1" style:font-size-complex="11pt"/>
    </style:style>
    <style:style style:name="T161" style:family="text">
      <style:text-properties fo:color="#000000" loext:opacity="100%" fo:language="de" fo:country="AT" style:text-underline-style="none" officeooo:rsid="004650cb" fo:background-color="transparent" loext:char-shading-value="0" style:font-name-complex="Arial1" style:font-size-complex="11pt"/>
    </style:style>
    <style:style style:name="T162" style:family="text">
      <style:text-properties fo:color="#000000" loext:opacity="100%" fo:language="de" fo:country="AT" style:text-underline-style="none" officeooo:rsid="00a95222" fo:background-color="transparent" loext:char-shading-value="0" style:font-name-complex="Arial1" style:font-size-complex="11pt"/>
    </style:style>
    <style:style style:name="T163" style:family="text">
      <style:text-properties fo:color="#000000" loext:opacity="100%" fo:language="de" fo:country="AT" style:text-underline-style="none" officeooo:rsid="02a47fce" fo:background-color="transparent" loext:char-shading-value="0" style:font-name-complex="Arial1" style:font-size-complex="11pt"/>
    </style:style>
    <style:style style:name="T164" style:family="text">
      <style:text-properties fo:color="#000000" loext:opacity="100%" fo:language="de" fo:country="AT" style:text-underline-style="none" officeooo:rsid="02c2d6d9" fo:background-color="transparent" loext:char-shading-value="0" style:font-name-complex="Arial1" style:font-size-complex="11pt"/>
    </style:style>
    <style:style style:name="T165" style:family="text">
      <style:text-properties fo:color="#000000" loext:opacity="100%" fo:language="de" fo:country="AT" style:text-underline-style="none" officeooo:rsid="02c3e2b6" fo:background-color="transparent" loext:char-shading-value="0" style:font-name-complex="Arial1" style:font-size-complex="11pt"/>
    </style:style>
    <style:style style:name="T166" style:family="text">
      <style:text-properties fo:color="#000000" loext:opacity="100%" fo:language="de" fo:country="AT" style:text-underline-style="none" officeooo:rsid="028e00a0" fo:background-color="transparent" loext:char-shading-value="0" style:font-name-complex="Arial1" style:font-size-complex="11pt"/>
    </style:style>
    <style:style style:name="T167" style:family="text">
      <style:text-properties fo:color="#000000" loext:opacity="100%" fo:language="de" fo:country="AT" style:text-underline-style="none" officeooo:rsid="028e4d20" fo:background-color="transparent" loext:char-shading-value="0" style:font-name-complex="Arial1" style:font-size-complex="11pt"/>
    </style:style>
    <style:style style:name="T168" style:family="text">
      <style:text-properties fo:color="#000000" loext:opacity="100%" fo:language="de" fo:country="AT" style:text-underline-style="none" officeooo:rsid="00d92b3e" fo:background-color="transparent" loext:char-shading-value="0" style:font-name-complex="Arial1" style:font-size-complex="11pt"/>
    </style:style>
    <style:style style:name="T169" style:family="text">
      <style:text-properties fo:color="#000000" loext:opacity="100%" fo:language="de" fo:country="AT" style:text-underline-style="none" officeooo:rsid="00d836d5" fo:background-color="transparent" loext:char-shading-value="0" style:font-name-complex="Arial1" style:font-size-complex="11pt"/>
    </style:style>
    <style:style style:name="T170" style:family="text">
      <style:text-properties fo:color="#000000" loext:opacity="100%" fo:language="de" fo:country="AT" style:text-underline-style="none" officeooo:rsid="0086c9ad" fo:background-color="transparent" loext:char-shading-value="0" style:font-name-complex="Arial1" style:font-size-complex="11pt"/>
    </style:style>
    <style:style style:name="T171" style:family="text">
      <style:text-properties fo:color="#000000" loext:opacity="100%" fo:language="de" fo:country="AT" style:text-underline-style="none" officeooo:rsid="0221375c" fo:background-color="transparent" loext:char-shading-value="0" style:font-name-complex="Arial1" style:font-size-complex="11pt"/>
    </style:style>
    <style:style style:name="T172" style:family="text">
      <style:text-properties fo:color="#000000" loext:opacity="100%" fo:language="de" fo:country="AT" style:text-underline-style="none" officeooo:rsid="0301692a" fo:background-color="transparent" loext:char-shading-value="0" style:font-name-complex="Arial1" style:font-size-complex="11pt"/>
    </style:style>
    <style:style style:name="T173" style:family="text">
      <style:text-properties fo:color="#000000" loext:opacity="100%" fo:language="de" fo:country="AT" style:text-underline-style="none" officeooo:rsid="001fb57a" fo:background-color="transparent" loext:char-shading-value="0" style:font-name-complex="Arial1" style:font-size-complex="11pt"/>
    </style:style>
    <style:style style:name="T174" style:family="text">
      <style:text-properties fo:color="#000000" loext:opacity="100%" fo:language="de" fo:country="AT" style:text-underline-style="none" officeooo:rsid="00b15bbb" fo:background-color="transparent" loext:char-shading-value="0" style:font-name-complex="Arial1" style:font-size-complex="11pt"/>
    </style:style>
    <style:style style:name="T175" style:family="text">
      <style:text-properties fo:color="#000000" loext:opacity="100%" fo:language="de" fo:country="AT" style:text-underline-style="none" officeooo:rsid="00b22821" fo:background-color="transparent" loext:char-shading-value="0" style:font-name-complex="Arial1" style:font-size-complex="11pt"/>
    </style:style>
    <style:style style:name="T176" style:family="text">
      <style:text-properties fo:color="#000000" loext:opacity="100%" fo:language="de" fo:country="AT" style:text-underline-style="none" officeooo:rsid="0368bc32" fo:background-color="transparent" loext:char-shading-value="0" style:font-name-complex="Arial1" style:font-size-complex="11pt"/>
    </style:style>
    <style:style style:name="T177" style:family="text">
      <style:text-properties fo:color="#000000" loext:opacity="100%" fo:language="de" fo:country="AT" style:text-underline-style="none" officeooo:rsid="0397681d" fo:background-color="transparent" loext:char-shading-value="0" style:font-name-complex="Arial1" style:font-size-complex="11pt"/>
    </style:style>
    <style:style style:name="T178" style:family="text">
      <style:text-properties fo:color="#000000" loext:opacity="100%" fo:language="de" fo:country="AT" style:text-underline-style="none" officeooo:rsid="02a217fb" fo:background-color="transparent" loext:char-shading-value="0" style:font-name-complex="Arial1" style:font-size-complex="11pt"/>
    </style:style>
    <style:style style:name="T179" style:family="text">
      <style:text-properties fo:color="#000000" loext:opacity="100%" fo:language="de" fo:country="AT" style:text-underline-style="none" officeooo:rsid="0362ebd0" fo:background-color="transparent" loext:char-shading-value="0" style:font-name-complex="Arial1" style:font-size-complex="11pt"/>
    </style:style>
    <style:style style:name="T180" style:family="text">
      <style:text-properties fo:color="#000000" loext:opacity="100%" fo:language="de" fo:country="AT" style:text-underline-style="none" officeooo:rsid="03631bd8" fo:background-color="transparent" loext:char-shading-value="0" style:font-name-complex="Arial1" style:font-size-complex="11pt"/>
    </style:style>
    <style:style style:name="T181" style:family="text">
      <style:text-properties fo:color="#000000" loext:opacity="100%" fo:language="de" fo:country="AT" style:text-underline-style="none" officeooo:rsid="030871f9" fo:background-color="transparent" loext:char-shading-value="0" style:font-name-complex="Arial1" style:font-size-complex="11pt"/>
    </style:style>
    <style:style style:name="T182" style:family="text">
      <style:text-properties fo:color="#000000" loext:opacity="100%" fo:language="de" fo:country="AT" style:text-underline-style="none" officeooo:rsid="044b5238" fo:background-color="transparent" loext:char-shading-value="0" style:font-name-complex="Arial1" style:font-size-complex="11pt"/>
    </style:style>
    <style:style style:name="T183" style:family="text">
      <style:text-properties fo:color="#000000" loext:opacity="100%" fo:language="de" fo:country="AT" style:text-underline-style="none" officeooo:rsid="00b22821" fo:background-color="transparent" loext:char-shading-value="0" style:language-asian="zh" style:country-asian="CN" style:font-name-complex="Arial1" style:font-size-complex="11pt" style:language-complex="zxx" style:country-complex="none"/>
    </style:style>
    <style:style style:name="T184" style:family="text">
      <style:text-properties fo:color="#000000" loext:opacity="100%" fo:language="de" fo:country="AT" style:text-underline-style="none" officeooo:rsid="009b9044" fo:background-color="transparent" loext:char-shading-value="0" style:language-asian="zh" style:country-asian="CN" style:font-name-complex="Arial1" style:font-size-complex="11pt" style:language-complex="zxx" style:country-complex="none"/>
    </style:style>
    <style:style style:name="T185" style:family="text">
      <style:text-properties fo:color="#000000" loext:opacity="100%" fo:language="de" fo:country="AT" style:text-underline-style="none" officeooo:rsid="01748c41" fo:background-color="transparent" loext:char-shading-value="0" style:language-asian="zh" style:country-asian="CN" style:font-name-complex="Arial1" style:font-size-complex="11pt" style:language-complex="zxx" style:country-complex="none"/>
    </style:style>
    <style:style style:name="T186" style:family="text">
      <style:text-properties fo:color="#000000" loext:opacity="100%" fo:language="de" fo:country="AT" style:text-underline-style="none" officeooo:rsid="00786f7b" fo:background-color="transparent" loext:char-shading-value="0" style:language-asian="zh" style:country-asian="CN" style:font-name-complex="Arial1" style:font-size-complex="11pt" style:language-complex="zxx" style:country-complex="none"/>
    </style:style>
    <style:style style:name="T187" style:family="text">
      <style:text-properties fo:color="#000000" loext:opacity="100%" fo:language="de" fo:country="AT" style:text-underline-style="none" officeooo:rsid="0103d00f" fo:background-color="transparent" loext:char-shading-value="0" style:language-asian="zh" style:country-asian="CN" style:font-name-complex="Arial1" style:font-size-complex="11pt" style:language-complex="zxx" style:country-complex="none"/>
    </style:style>
    <style:style style:name="T188" style:family="text">
      <style:text-properties fo:color="#000000" loext:opacity="100%" fo:language="de" fo:country="AT" style:text-underline-style="none" officeooo:rsid="030fb932" fo:background-color="transparent" loext:char-shading-value="0" style:language-asian="zh" style:country-asian="CN" style:font-name-complex="Arial1" style:font-size-complex="11pt" style:language-complex="zxx" style:country-complex="none"/>
    </style:style>
    <style:style style:name="T189" style:family="text">
      <style:text-properties fo:color="#000000" loext:opacity="100%" fo:language="de" fo:country="AT" style:text-underline-style="none" officeooo:rsid="03631bd8" fo:background-color="transparent" loext:char-shading-value="0" style:language-asian="zh" style:country-asian="CN" style:font-name-complex="Arial1" style:font-size-complex="11pt" style:language-complex="zxx" style:country-complex="none"/>
    </style:style>
    <style:style style:name="T190" style:family="text">
      <style:text-properties fo:color="#000000" loext:opacity="100%" fo:language="de" fo:country="AT" style:text-underline-style="none" officeooo:rsid="038d45e5" fo:background-color="transparent" loext:char-shading-value="0" style:language-asian="zh" style:country-asian="CN" style:font-name-complex="Arial1" style:font-size-complex="11pt" style:language-complex="zxx" style:country-complex="none"/>
    </style:style>
    <style:style style:name="T191" style:family="text">
      <style:text-properties fo:color="#000000" loext:opacity="100%" fo:language="de" fo:country="AT" style:text-underline-style="none" officeooo:rsid="038db530" fo:background-color="transparent" loext:char-shading-value="0" style:language-asian="zh" style:country-asian="CN" style:font-name-complex="Arial1" style:font-size-complex="11pt" style:language-complex="zxx" style:country-complex="none"/>
    </style:style>
    <style:style style:name="T192" style:family="text">
      <style:text-properties fo:color="#000000" loext:opacity="100%" fo:language="de" fo:country="AT" style:text-underline-style="none" officeooo:rsid="03db7ce1" fo:background-color="transparent" loext:char-shading-value="0" style:language-asian="zh" style:country-asian="CN" style:font-name-complex="Arial1" style:font-size-complex="11pt" style:language-complex="zxx" style:country-complex="none"/>
    </style:style>
    <style:style style:name="T193" style:family="text">
      <style:text-properties fo:color="#000000" loext:opacity="100%" fo:language="de" fo:country="AT" style:text-underline-style="none" officeooo:rsid="02662446" fo:background-color="transparent" loext:char-shading-value="0" style:language-asian="zh" style:country-asian="CN" style:font-name-complex="Arial1" style:font-size-complex="11pt"/>
    </style:style>
    <style:style style:name="T194" style:family="text">
      <style:text-properties fo:color="#000000" loext:opacity="100%" fo:language="de" fo:country="AT" style:text-underline-style="none" officeooo:rsid="032147b6" fo:background-color="transparent" loext:char-shading-value="0" style:language-asian="zh" style:country-asian="CN" style:font-name-complex="Arial1" style:font-size-complex="11pt"/>
    </style:style>
    <style:style style:name="T195" style:family="text">
      <style:text-properties fo:color="#000000" loext:opacity="100%" fo:language="de" fo:country="AT" style:text-underline-style="none" officeooo:rsid="048286cf" fo:background-color="transparent" loext:char-shading-value="0" style:language-asian="zxx" style:country-asian="none" style:font-name-complex="Arial1" style:font-size-complex="11pt" style:language-complex="zxx" style:country-complex="none"/>
    </style:style>
    <style:style style:name="T196" style:family="text">
      <style:text-properties fo:color="#000000" loext:opacity="100%" fo:language="de" fo:country="AT" style:text-underline-style="none" officeooo:rsid="00c3aab9" fo:background-color="transparent" loext:char-shading-value="0" style:language-asian="zxx" style:country-asian="none" style:font-name-complex="Arial1" style:font-size-complex="11pt" style:language-complex="zxx" style:country-complex="none"/>
    </style:style>
    <style:style style:name="T197" style:family="text">
      <style:text-properties fo:color="#000000" loext:opacity="100%" fo:language="de" fo:country="AT" style:text-underline-style="none" officeooo:rsid="00a6b1b7" fo:background-color="transparent" loext:char-shading-value="0" style:language-asian="zxx" style:country-asian="none" style:font-name-complex="Arial1" style:font-size-complex="11pt" style:language-complex="zxx" style:country-complex="none"/>
    </style:style>
    <style:style style:name="T198" style:family="text">
      <style:text-properties fo:color="#000000" loext:opacity="100%" fo:language="de" fo:country="AT" style:text-underline-style="none" officeooo:rsid="009952c5" fo:background-color="transparent" loext:char-shading-value="0" style:language-asian="zxx" style:country-asian="none" style:font-name-complex="Arial1" style:font-size-complex="11pt" style:language-complex="zxx" style:country-complex="none"/>
    </style:style>
    <style:style style:name="T199" style:family="text">
      <style:text-properties fo:color="#000000" loext:opacity="100%" fo:language="de" fo:country="AT" style:text-underline-style="none" officeooo:rsid="017a2d1c" style:letter-kerning="false" fo:background-color="transparent" loext:char-shading-value="0" style:font-name-asian="Times New Roman" style:language-asian="de" style:country-asian="AT" style:font-name-complex="Arial1" style:font-size-complex="11pt" style:language-complex="ar" style:country-complex="SA"/>
    </style:style>
    <style:style style:name="T200" style:family="text">
      <style:text-properties fo:color="#000000" loext:opacity="100%" fo:language="de" fo:country="AT" style:text-underline-style="none" officeooo:rsid="025e1ac2" style:letter-kerning="false" fo:background-color="transparent" loext:char-shading-value="0" style:font-name-asian="Times New Roman" style:language-asian="de" style:country-asian="AT" style:language-complex="ar" style:country-complex="SA"/>
    </style:style>
    <style:style style:name="T201" style:family="text">
      <style:text-properties fo:color="#000000" loext:opacity="100%" fo:language="de" fo:country="AT" style:text-underline-style="none" officeooo:rsid="01128e0c" style:letter-kerning="false" fo:background-color="transparent" loext:char-shading-value="0" style:font-name-asian="Times New Roman" style:language-asian="de" style:country-asian="AT" style:language-complex="ar" style:country-complex="SA"/>
    </style:style>
    <style:style style:name="T202" style:family="text">
      <style:text-properties fo:color="#000000" loext:opacity="100%" fo:language="de" fo:country="AT" style:text-underline-style="none" officeooo:rsid="02fe5a90" style:letter-kerning="false" fo:background-color="transparent" loext:char-shading-value="0" style:font-name-asian="Times New Roman" style:language-asian="de" style:country-asian="AT" style:language-complex="ar" style:country-complex="SA"/>
    </style:style>
    <style:style style:name="T203" style:family="text">
      <style:text-properties fo:color="#000000" loext:opacity="100%" fo:language="de" fo:country="AT" style:text-underline-style="none" style:letter-kerning="false" fo:background-color="transparent" loext:char-shading-value="0" style:font-name-asian="Times New Roman" style:font-name-complex="Arial1" style:font-size-complex="11pt"/>
    </style:style>
    <style:style style:name="T204" style:family="text">
      <style:text-properties fo:color="#000000" loext:opacity="100%" fo:language="de" fo:country="AT" style:text-underline-style="none" officeooo:rsid="0474bc13" style:letter-kerning="false" fo:background-color="transparent" loext:char-shading-value="0" style:font-name-asian="Times New Roman" style:language-asian="zxx" style:country-asian="none" style:font-name-complex="Arial1" style:font-size-complex="11pt" style:language-complex="zxx" style:country-complex="none"/>
    </style:style>
    <style:style style:name="T205" style:family="text">
      <style:text-properties fo:color="#000000" loext:opacity="100%" fo:language="de" fo:country="AT" style:text-underline-style="none" officeooo:rsid="00a6b1b7" fo:background-color="#ff0000" loext:char-shading-value="0" style:language-asian="zxx" style:country-asian="none" style:font-name-complex="Arial1" style:font-size-complex="11pt" style:language-complex="zxx" style:country-complex="none"/>
    </style:style>
    <style:style style:name="T206" style:family="text">
      <style:text-properties fo:color="#000000" loext:opacity="100%" fo:language="de" fo:country="AT" officeooo:rsid="021858b9" style:font-name-complex="Arial1" style:font-size-complex="11pt"/>
    </style:style>
    <style:style style:name="T207" style:family="text">
      <style:text-properties fo:color="#000000" loext:opacity="100%" fo:language="de" fo:country="AT" officeooo:rsid="02e6f1eb" style:font-name-complex="Arial1" style:font-size-complex="11pt"/>
    </style:style>
    <style:style style:name="T208" style:family="text">
      <style:text-properties fo:color="#000000" loext:opacity="100%" fo:language="de" fo:country="AT" officeooo:rsid="0175273c" style:font-name-complex="Arial1" style:font-size-complex="11pt"/>
    </style:style>
    <style:style style:name="T209" style:family="text">
      <style:text-properties fo:color="#000000" loext:opacity="100%" fo:language="de" fo:country="AT" officeooo:rsid="0064ce14" style:font-name-complex="Arial1" style:font-size-complex="11pt"/>
    </style:style>
    <style:style style:name="T210" style:family="text">
      <style:text-properties fo:color="#000000" loext:opacity="100%" fo:language="en" fo:country="US" style:text-underline-style="none" officeooo:rsid="012eedab" style:language-asian="zh" style:country-asian="CN" style:font-name-complex="Arial1" style:font-size-complex="11pt" style:language-complex="hi" style:country-complex="IN"/>
    </style:style>
    <style:style style:name="T211" style:family="text">
      <style:text-properties fo:color="#000000" loext:opacity="100%" fo:language="en" fo:country="US" style:text-underline-style="none" officeooo:rsid="028e00a0" style:language-asian="zxx" style:country-asian="none" style:font-name-complex="Arial1" style:font-size-complex="11pt" style:language-complex="zxx" style:country-complex="none"/>
    </style:style>
    <style:style style:name="T212" style:family="text">
      <style:text-properties fo:color="#000000" loext:opacity="100%" fo:language="en" fo:country="US" style:text-underline-style="none" officeooo:rsid="004650cb" style:language-asian="zxx" style:country-asian="none" style:font-name-complex="Arial1" style:font-size-complex="11pt" style:language-complex="zxx" style:country-complex="none"/>
    </style:style>
    <style:style style:name="T213" style:family="text">
      <style:text-properties fo:color="#000000" loext:opacity="100%" fo:language="en" fo:country="US" style:text-underline-style="none" officeooo:rsid="02a217fb" style:language-asian="zxx" style:country-asian="none" style:font-name-complex="Arial1" style:font-size-complex="11pt" style:language-complex="zxx" style:country-complex="none"/>
    </style:style>
    <style:style style:name="T214" style:family="text">
      <style:text-properties fo:color="#000000" loext:opacity="100%" fo:language="en" fo:country="US" style:text-underline-style="none" officeooo:rsid="0034baee" fo:background-color="transparent" loext:char-shading-value="0" style:language-asian="zh" style:country-asian="CN" style:font-name-complex="Arial1" style:font-size-complex="11pt" style:language-complex="zxx" style:country-complex="none"/>
    </style:style>
    <style:style style:name="T215" style:family="text">
      <style:text-properties fo:color="#000000" loext:opacity="100%" fo:language="en" fo:country="US" style:text-underline-style="none" officeooo:rsid="0243cf7b" fo:background-color="transparent" loext:char-shading-value="0" style:language-asian="zh" style:country-asian="CN" style:font-name-complex="Arial1" style:font-size-complex="11pt" style:language-complex="zxx" style:country-complex="none"/>
    </style:style>
    <style:style style:name="T216" style:family="text">
      <style:text-properties fo:color="#000000" loext:opacity="100%" fo:language="en" fo:country="US" style:text-underline-style="none" officeooo:rsid="00e1526c" fo:background-color="transparent" loext:char-shading-value="0" style:language-asian="zh" style:country-asian="CN" style:font-name-complex="Arial1" style:font-size-complex="11pt" style:language-complex="zxx" style:country-complex="none"/>
    </style:style>
    <style:style style:name="T217" style:family="text">
      <style:text-properties fo:color="#000000" loext:opacity="100%" fo:language="en" fo:country="US" style:text-underline-style="none" officeooo:rsid="009bfcb2" fo:background-color="transparent" loext:char-shading-value="0" style:language-asian="zh" style:country-asian="CN" style:font-name-complex="Arial1" style:font-size-complex="11pt" style:language-complex="zxx" style:country-complex="none"/>
    </style:style>
    <style:style style:name="T218" style:family="text">
      <style:text-properties fo:color="#000000" loext:opacity="100%" fo:language="en" fo:country="US" style:text-underline-style="none" officeooo:rsid="00a024be" fo:background-color="transparent" loext:char-shading-value="0" style:language-asian="zh" style:country-asian="CN" style:font-name-complex="Arial1" style:font-size-complex="11pt" style:language-complex="zxx" style:country-complex="none"/>
    </style:style>
    <style:style style:name="T219" style:family="text">
      <style:text-properties fo:color="#000000" loext:opacity="100%" fo:language="en" fo:country="US" style:text-underline-style="none" officeooo:rsid="012eedab" fo:background-color="transparent" loext:char-shading-value="0" style:language-asian="zh" style:country-asian="CN" style:font-name-complex="Arial1" style:font-size-complex="11pt" style:language-complex="zxx" style:country-complex="none"/>
    </style:style>
    <style:style style:name="T220" style:family="text">
      <style:text-properties fo:color="#000000" loext:opacity="100%" fo:language="en" fo:country="US" style:text-underline-style="none" officeooo:rsid="001fb57a" fo:background-color="transparent" loext:char-shading-value="0" style:language-asian="zh" style:country-asian="CN" style:font-name-complex="Arial1" style:font-size-complex="11pt" style:language-complex="zxx" style:country-complex="none"/>
    </style:style>
    <style:style style:name="T221" style:family="text">
      <style:text-properties fo:color="#000000" loext:opacity="100%" fo:language="en" fo:country="US" style:text-underline-style="none" officeooo:rsid="00b15bbb" fo:background-color="transparent" loext:char-shading-value="0" style:language-asian="zh" style:country-asian="CN" style:font-name-complex="Arial1" style:font-size-complex="11pt" style:language-complex="zxx" style:country-complex="none"/>
    </style:style>
    <style:style style:name="T222" style:family="text">
      <style:text-properties fo:color="#000000" loext:opacity="100%" fo:language="en" fo:country="US" style:text-underline-style="none" officeooo:rsid="00b22821" fo:background-color="transparent" loext:char-shading-value="0" style:language-asian="zh" style:country-asian="CN" style:font-name-complex="Arial1" style:font-size-complex="11pt" style:language-complex="zxx" style:country-complex="none"/>
    </style:style>
    <style:style style:name="T223" style:family="text">
      <style:text-properties fo:color="#000000" loext:opacity="100%" fo:language="en" fo:country="US" style:text-underline-style="none" officeooo:rsid="014adbf4" fo:background-color="transparent" loext:char-shading-value="0" style:language-asian="zh" style:country-asian="CN" style:font-name-complex="Arial1" style:font-size-complex="11pt" style:language-complex="zxx" style:country-complex="none"/>
    </style:style>
    <style:style style:name="T224" style:family="text">
      <style:text-properties fo:color="#000000" loext:opacity="100%" fo:language="en" fo:country="US" style:text-underline-style="none" officeooo:rsid="002a8c55" fo:background-color="transparent" loext:char-shading-value="0" style:language-asian="zh" style:country-asian="CN" style:font-name-complex="Arial1" style:font-size-complex="11pt" style:language-complex="zxx" style:country-complex="none"/>
    </style:style>
    <style:style style:name="T225" style:family="text">
      <style:text-properties fo:color="#000000" loext:opacity="100%" fo:language="en" fo:country="US" style:text-underline-style="none" officeooo:rsid="01bf7e4a" fo:background-color="transparent" loext:char-shading-value="0" style:language-asian="zh" style:country-asian="CN" style:font-name-complex="Arial1" style:font-size-complex="11pt" style:language-complex="zxx" style:country-complex="none"/>
    </style:style>
    <style:style style:name="T226" style:family="text">
      <style:text-properties fo:color="#000000" loext:opacity="100%" fo:language="en" fo:country="US" style:text-underline-style="none" officeooo:rsid="02c2d6d9" fo:background-color="transparent" loext:char-shading-value="0" style:language-asian="zh" style:country-asian="CN" style:font-name-complex="Arial1" style:font-size-complex="11pt" style:language-complex="zxx" style:country-complex="none"/>
    </style:style>
    <style:style style:name="T227" style:family="text">
      <style:text-properties fo:color="#000000" loext:opacity="100%" fo:language="en" fo:country="US" style:text-underline-style="none" officeooo:rsid="02c3e2b6" fo:background-color="transparent" loext:char-shading-value="0" style:language-asian="zh" style:country-asian="CN" style:font-name-complex="Arial1" style:font-size-complex="11pt" style:language-complex="zxx" style:country-complex="none"/>
    </style:style>
    <style:style style:name="T228" style:family="text">
      <style:text-properties fo:color="#000000" loext:opacity="100%" fo:language="en" fo:country="US" style:text-underline-style="none" officeooo:rsid="02d62b18" fo:background-color="transparent" loext:char-shading-value="0" style:language-asian="zh" style:country-asian="CN" style:font-name-complex="Arial1" style:font-size-complex="11pt" style:language-complex="zxx" style:country-complex="none"/>
    </style:style>
    <style:style style:name="T229" style:family="text">
      <style:text-properties fo:color="#000000" loext:opacity="100%" fo:language="en" fo:country="US" style:text-underline-style="none" officeooo:rsid="00ae03e3" fo:background-color="transparent" loext:char-shading-value="0" style:language-asian="zh" style:country-asian="CN" style:font-name-complex="Arial1" style:font-size-complex="11pt" style:language-complex="zxx" style:country-complex="none"/>
    </style:style>
    <style:style style:name="T230" style:family="text">
      <style:text-properties fo:color="#000000" loext:opacity="100%" fo:language="en" fo:country="US" style:text-underline-style="none" officeooo:rsid="030fb932" fo:background-color="transparent" loext:char-shading-value="0" style:language-asian="zh" style:country-asian="CN" style:font-name-complex="Arial1" style:font-size-complex="11pt" style:language-complex="zxx" style:country-complex="none"/>
    </style:style>
    <style:style style:name="T231" style:family="text">
      <style:text-properties fo:color="#000000" loext:opacity="100%" fo:language="en" fo:country="US" style:text-underline-style="none" officeooo:rsid="030871f9" fo:background-color="transparent" loext:char-shading-value="0" style:language-asian="zh" style:country-asian="CN" style:font-name-complex="Arial1" style:font-size-complex="11pt" style:language-complex="zxx" style:country-complex="none"/>
    </style:style>
    <style:style style:name="T232" style:family="text">
      <style:text-properties fo:color="#000000" loext:opacity="100%" fo:language="en" fo:country="US" style:text-underline-style="none" officeooo:rsid="03631bd8" fo:background-color="transparent" loext:char-shading-value="0" style:language-asian="zh" style:country-asian="CN" style:font-name-complex="Arial1" style:font-size-complex="11pt" style:language-complex="zxx" style:country-complex="none"/>
    </style:style>
    <style:style style:name="T233" style:family="text">
      <style:text-properties fo:color="#000000" loext:opacity="100%" fo:language="en" fo:country="US" style:text-underline-style="none" officeooo:rsid="03d68173" fo:background-color="transparent" loext:char-shading-value="0" style:language-asian="zh" style:country-asian="CN" style:font-name-complex="Arial1" style:font-size-complex="11pt" style:language-complex="zxx" style:country-complex="none"/>
    </style:style>
    <style:style style:name="T234" style:family="text">
      <style:text-properties fo:color="#000000" loext:opacity="100%" fo:language="en" fo:country="US" style:text-underline-style="none" officeooo:rsid="03db7ce1" fo:background-color="transparent" loext:char-shading-value="0" style:language-asian="zh" style:country-asian="CN" style:font-name-complex="Arial1" style:font-size-complex="11pt" style:language-complex="zxx" style:country-complex="none"/>
    </style:style>
    <style:style style:name="T235" style:family="text">
      <style:text-properties fo:color="#000000" loext:opacity="100%" fo:language="en" fo:country="US" style:text-underline-style="none" officeooo:rsid="001fb57a" fo:background-color="transparent" loext:char-shading-value="0" style:language-asian="zh" style:country-asian="CN" style:font-name-complex="Arial1" style:font-size-complex="11pt" style:language-complex="hi" style:country-complex="IN"/>
    </style:style>
    <style:style style:name="T236" style:family="text">
      <style:text-properties fo:color="#000000" loext:opacity="100%" fo:language="en" fo:country="US" style:text-underline-style="none" officeooo:rsid="00b22821" fo:background-color="transparent" loext:char-shading-value="0" style:language-asian="zh" style:country-asian="CN" style:font-name-complex="Arial1" style:font-size-complex="11pt" style:language-complex="hi" style:country-complex="IN"/>
    </style:style>
    <style:style style:name="T237" style:family="text">
      <style:text-properties fo:color="#000000" loext:opacity="100%" fo:language="en" fo:country="US" style:text-underline-style="none" officeooo:rsid="00a024be" fo:background-color="transparent" loext:char-shading-value="0" style:language-asian="zh" style:country-asian="CN" style:font-name-complex="Arial1" style:font-size-complex="11pt" style:language-complex="hi" style:country-complex="IN"/>
    </style:style>
    <style:style style:name="T238" style:family="text">
      <style:text-properties fo:color="#000000" loext:opacity="100%" fo:language="en" fo:country="US" style:text-underline-style="none" officeooo:rsid="02c2d6d9" fo:background-color="transparent" loext:char-shading-value="0" style:language-asian="zh" style:country-asian="CN" style:font-name-complex="Arial1" style:font-size-complex="11pt" style:language-complex="hi" style:country-complex="IN"/>
    </style:style>
    <style:style style:name="T239" style:family="text">
      <style:text-properties fo:color="#000000" loext:opacity="100%" fo:language="en" fo:country="US" style:text-underline-style="none" officeooo:rsid="012eedab" fo:background-color="transparent" loext:char-shading-value="0" style:language-asian="zh" style:country-asian="CN" style:font-name-complex="Arial1" style:font-size-complex="11pt" style:language-complex="hi" style:country-complex="IN"/>
    </style:style>
    <style:style style:name="T240" style:family="text">
      <style:text-properties fo:color="#000000" loext:opacity="100%" fo:language="en" fo:country="US" style:text-underline-style="none" officeooo:rsid="030c1d0c" fo:background-color="transparent" loext:char-shading-value="0" style:language-asian="zh" style:country-asian="CN" style:font-name-complex="Arial1" style:font-size-complex="11pt" style:language-complex="hi" style:country-complex="IN"/>
    </style:style>
    <style:style style:name="T241" style:family="text">
      <style:text-properties fo:color="#000000" loext:opacity="100%" fo:language="en" fo:country="US" style:text-underline-style="none" officeooo:rsid="0368bc32" fo:background-color="transparent" loext:char-shading-value="0" style:language-asian="zh" style:country-asian="CN" style:font-name-complex="Arial1" style:font-size-complex="11pt" style:language-complex="hi" style:country-complex="IN"/>
    </style:style>
    <style:style style:name="T242" style:family="text">
      <style:text-properties fo:color="#000000" loext:opacity="100%" fo:language="en" fo:country="US" style:text-underline-style="none" officeooo:rsid="03a756c4" fo:background-color="transparent" loext:char-shading-value="0" style:language-asian="zh" style:country-asian="CN" style:font-size-complex="11pt" style:language-complex="zxx" style:country-complex="none"/>
    </style:style>
    <style:style style:name="T243" style:family="text">
      <style:text-properties fo:color="#000000" loext:opacity="100%" fo:language="en" fo:country="US" style:text-underline-style="none" officeooo:rsid="0020fe83" fo:background-color="transparent" loext:char-shading-value="0" style:language-asian="zxx" style:country-asian="none" style:font-name-complex="Arial1" style:font-size-complex="11pt" style:language-complex="zxx" style:country-complex="none"/>
    </style:style>
    <style:style style:name="T244" style:family="text">
      <style:text-properties fo:color="#000000" loext:opacity="100%" fo:language="en" fo:country="US" style:text-underline-style="none" officeooo:rsid="00ba6dd9" fo:background-color="transparent" loext:char-shading-value="0" style:language-asian="zxx" style:country-asian="none" style:font-name-complex="Arial1" style:font-size-complex="11pt" style:language-complex="zxx" style:country-complex="none"/>
    </style:style>
    <style:style style:name="T245" style:family="text">
      <style:text-properties fo:color="#000000" loext:opacity="100%" fo:language="en" fo:country="US" style:text-underline-style="none" officeooo:rsid="028e00a0" fo:background-color="transparent" loext:char-shading-value="0" style:language-asian="zxx" style:country-asian="none" style:font-name-complex="Arial1" style:font-size-complex="11pt" style:language-complex="zxx" style:country-complex="none"/>
    </style:style>
    <style:style style:name="T246" style:family="text">
      <style:text-properties fo:color="#000000" loext:opacity="100%" fo:language="en" fo:country="US" style:text-underline-style="none" officeooo:rsid="02a47fce" fo:background-color="transparent" loext:char-shading-value="0" style:language-asian="zxx" style:country-asian="none" style:font-name-complex="Arial1" style:font-size-complex="11pt" style:language-complex="zxx" style:country-complex="none"/>
    </style:style>
    <style:style style:name="T247" style:family="text">
      <style:text-properties fo:color="#000000" loext:opacity="100%" fo:language="en" fo:country="US" style:text-underline-style="none" officeooo:rsid="0221375c" fo:background-color="transparent" loext:char-shading-value="0" style:language-asian="zxx" style:country-asian="none" style:font-name-complex="Arial1" style:font-size-complex="11pt" style:language-complex="zxx" style:country-complex="none"/>
    </style:style>
    <style:style style:name="T248" style:family="text">
      <style:text-properties fo:color="#000000" loext:opacity="100%" fo:language="en" fo:country="US" style:text-underline-style="none" officeooo:rsid="0301692a" fo:background-color="transparent" loext:char-shading-value="0" style:language-asian="zxx" style:country-asian="none" style:font-name-complex="Arial1" style:font-size-complex="11pt" style:language-complex="zxx" style:country-complex="none"/>
    </style:style>
    <style:style style:name="T249" style:family="text">
      <style:text-properties fo:color="#000000" loext:opacity="100%" fo:language="en" fo:country="US" style:text-underline-style="none" officeooo:rsid="0368bc32" fo:background-color="transparent" loext:char-shading-value="0" style:language-asian="zxx" style:country-asian="none" style:font-name-complex="Arial1" style:font-size-complex="11pt" style:language-complex="zxx" style:country-complex="none"/>
    </style:style>
    <style:style style:name="T250" style:family="text">
      <style:text-properties fo:color="#000000" loext:opacity="100%" fo:language="en" fo:country="US" style:text-underline-style="none" officeooo:rsid="012eedab" fo:background-color="transparent" loext:char-shading-value="0" style:language-asian="zxx" style:country-asian="none" style:font-name-complex="Arial1" style:font-size-complex="11pt" style:language-complex="zxx" style:country-complex="none"/>
    </style:style>
    <style:style style:name="T251" style:family="text">
      <style:text-properties fo:color="#000000" loext:opacity="100%" fo:language="en" fo:country="US" style:text-underline-style="none" officeooo:rsid="0397681d" fo:background-color="transparent" loext:char-shading-value="0" style:language-asian="zxx" style:country-asian="none" style:font-name-complex="Arial1" style:font-size-complex="11pt" style:language-complex="zxx" style:country-complex="none"/>
    </style:style>
    <style:style style:name="T252" style:family="text">
      <style:text-properties fo:color="#000000" loext:opacity="100%" fo:language="en" fo:country="US" style:text-underline-style="none" officeooo:rsid="004650cb" fo:background-color="transparent" loext:char-shading-value="0" style:language-asian="zxx" style:country-asian="none" style:font-name-complex="Arial1" style:font-size-complex="11pt" style:language-complex="zxx" style:country-complex="none"/>
    </style:style>
    <style:style style:name="T253" style:family="text">
      <style:text-properties fo:color="#000000" loext:opacity="100%" fo:language="en" fo:country="US" style:text-underline-style="none" officeooo:rsid="02a217fb" fo:background-color="transparent" loext:char-shading-value="0" style:language-asian="zxx" style:country-asian="none" style:font-name-complex="Arial1" style:font-size-complex="11pt" style:language-complex="zxx" style:country-complex="none"/>
    </style:style>
    <style:style style:name="T254" style:family="text">
      <style:text-properties fo:color="#000000" loext:opacity="100%" fo:language="en" fo:country="US" style:text-underline-style="none" officeooo:rsid="044b5238" fo:background-color="transparent" loext:char-shading-value="0" style:language-asian="zxx" style:country-asian="none" style:font-name-complex="Arial1" style:font-size-complex="11pt" style:language-complex="zxx" style:country-complex="none"/>
    </style:style>
    <style:style style:name="T255" style:family="text">
      <style:text-properties fo:color="#000000" loext:opacity="100%" fo:language="en" fo:country="US" style:text-underline-style="none" officeooo:rsid="00c3aab9" fo:background-color="transparent" loext:char-shading-value="0" style:font-name-complex="Arial1" style:font-size-complex="11pt"/>
    </style:style>
    <style:style style:name="T256" style:family="text">
      <style:text-properties fo:color="#000000" loext:opacity="100%" fo:language="en" fo:country="US" style:text-underline-style="none" officeooo:rsid="048286cf" fo:background-color="transparent" loext:char-shading-value="0" style:font-name-complex="Arial1" style:font-size-complex="11pt"/>
    </style:style>
    <style:style style:name="T257" style:family="text">
      <style:text-properties fo:color="#000000" loext:opacity="100%" fo:language="en" fo:country="US" style:text-underline-style="none" officeooo:rsid="025e1ac2" style:letter-kerning="false" fo:background-color="transparent" loext:char-shading-value="0" style:font-name-asian="Times New Roman" style:language-asian="de" style:country-asian="AT" style:language-complex="ar" style:country-complex="SA"/>
    </style:style>
    <style:style style:name="T258" style:family="text">
      <style:text-properties fo:color="#000000" loext:opacity="100%" fo:language="en" fo:country="US" style:text-underline-style="none" officeooo:rsid="01128e0c" style:letter-kerning="false" fo:background-color="transparent" loext:char-shading-value="0" style:font-name-asian="Times New Roman" style:language-asian="zxx" style:country-asian="none" style:language-complex="zxx" style:country-complex="none"/>
    </style:style>
    <style:style style:name="T259" style:family="text">
      <style:text-properties fo:color="#000000" loext:opacity="100%" fo:language="en" fo:country="US" style:text-underline-style="none" officeooo:rsid="025e1ac2" style:letter-kerning="false" fo:background-color="transparent" loext:char-shading-value="0" style:font-name-asian="Times New Roman" style:language-asian="zxx" style:country-asian="none" style:language-complex="zxx" style:country-complex="none"/>
    </style:style>
    <style:style style:name="T260" style:family="text">
      <style:text-properties fo:color="#000000" loext:opacity="100%" fo:language="en" fo:country="US" style:text-underline-style="none" style:letter-kerning="false" fo:background-color="transparent" loext:char-shading-value="0" style:font-name-asian="Times New Roman" style:language-asian="zxx" style:country-asian="none" style:font-name-complex="Arial1" style:font-size-complex="11pt" style:language-complex="zxx" style:country-complex="none"/>
    </style:style>
    <style:style style:name="T261" style:family="text">
      <style:text-properties fo:color="#000000" loext:opacity="100%" fo:language="en" fo:country="US" style:text-underline-style="none" officeooo:rsid="0474bc13" style:letter-kerning="false" fo:background-color="transparent" loext:char-shading-value="0" style:font-name-asian="Times New Roman" style:language-asian="zxx" style:country-asian="none" style:font-name-complex="Arial1" style:font-size-complex="11pt" style:language-complex="zxx" style:country-complex="none"/>
    </style:style>
    <style:style style:name="T262" style:family="text">
      <style:text-properties fo:color="#000000" loext:opacity="100%" fo:language="ru" fo:country="RU" style:text-underline-style="none" officeooo:rsid="009bfcb2" fo:background-color="transparent" loext:char-shading-value="0" style:language-asian="zh" style:country-asian="CN" style:font-name-complex="Arial1" style:font-size-complex="11pt" style:language-complex="hi" style:country-complex="IN"/>
    </style:style>
    <style:style style:name="T263" style:family="text">
      <style:text-properties fo:color="#000000" loext:opacity="100%" fo:language="ru" fo:country="RU" style:text-underline-style="none" officeooo:rsid="030871f9" fo:background-color="transparent" loext:char-shading-value="0" style:language-asian="zh" style:country-asian="CN" style:font-name-complex="Arial1" style:font-size-complex="11pt" style:language-complex="hi" style:country-complex="IN"/>
    </style:style>
    <style:style style:name="T264" style:family="text">
      <style:text-properties fo:color="#000000" loext:opacity="100%" style:font-name="Liberation Sans" fo:font-size="11pt" fo:font-style="italic" fo:font-weight="bold"/>
    </style:style>
    <style:style style:name="T265" style:family="text">
      <style:text-properties fo:color="#000000" loext:opacity="100%" style:font-name="Liberation Sans" fo:font-size="11pt" fo:font-style="italic" fo:font-weight="bold" fo:background-color="transparent" loext:char-shading-value="0"/>
    </style:style>
    <style:style style:name="T266" style:family="text">
      <style:text-properties fo:color="#000000" loext:opacity="100%" style:font-name="Liberation Sans" fo:font-size="11pt" fo:font-style="italic" fo:font-weight="bold" officeooo:rsid="005c9471" fo:background-color="transparent" loext:char-shading-value="0"/>
    </style:style>
    <style:style style:name="T267" style:family="text">
      <style:text-properties fo:color="#000000" loext:opacity="100%" style:text-underline-style="none" fo:background-color="transparent" loext:char-shading-value="0"/>
    </style:style>
    <style:style style:name="T268" style:family="text">
      <style:text-properties fo:color="#000000" loext:opacity="100%" style:text-underline-style="none" officeooo:rsid="0362ebd0" fo:background-color="transparent" loext:char-shading-value="0"/>
    </style:style>
    <style:style style:name="T269" style:family="text">
      <style:text-properties fo:color="#000000" loext:opacity="100%" style:text-underline-style="none" officeooo:rsid="0438c09e" fo:background-color="transparent" loext:char-shading-value="0"/>
    </style:style>
    <style:style style:name="T270" style:family="text">
      <style:text-properties fo:color="#000000" loext:opacity="100%" style:text-underline-style="none" officeooo:rsid="044b5238" fo:background-color="transparent" loext:char-shading-value="0" style:font-name-complex="Arial1" style:font-size-complex="11pt"/>
    </style:style>
    <style:style style:name="T271" style:family="text">
      <style:text-properties fo:color="#000000" loext:opacity="100%" fo:background-color="transparent" loext:char-shading-value="0"/>
    </style:style>
    <style:style style:name="T272" style:family="text">
      <style:text-properties fo:color="#000000" loext:opacity="100%" officeooo:rsid="0438c09e" fo:background-color="transparent" loext:char-shading-value="0"/>
    </style:style>
    <style:style style:name="T273" style:family="text">
      <style:text-properties officeooo:rsid="002f5bc1"/>
    </style:style>
    <style:style style:name="T274" style:family="text">
      <style:text-properties officeooo:rsid="001fb57a"/>
    </style:style>
    <style:style style:name="T275" style:family="text">
      <style:text-properties officeooo:rsid="0028f9f6"/>
    </style:style>
    <style:style style:name="T276" style:family="text">
      <style:text-properties officeooo:rsid="002bf12f"/>
    </style:style>
    <style:style style:name="T277" style:family="text">
      <style:text-properties officeooo:rsid="003b5ad8"/>
    </style:style>
    <style:style style:name="T278" style:family="text">
      <style:text-properties officeooo:rsid="003ceda4"/>
    </style:style>
    <style:style style:name="T279" style:family="text">
      <style:text-properties officeooo:rsid="003e7060"/>
    </style:style>
    <style:style style:name="T280" style:family="text">
      <style:text-properties officeooo:rsid="00646d50"/>
    </style:style>
    <style:style style:name="T281" style:family="text">
      <style:text-properties officeooo:rsid="0067c3a1"/>
    </style:style>
    <style:style style:name="T282" style:family="text">
      <style:text-properties officeooo:rsid="002a8c55"/>
    </style:style>
    <style:style style:name="T283" style:family="text">
      <style:text-properties officeooo:rsid="00905754"/>
    </style:style>
    <style:style style:name="T284" style:family="text">
      <style:text-properties officeooo:rsid="0064ce14"/>
    </style:style>
    <style:style style:name="T285" style:family="text">
      <style:text-properties officeooo:rsid="009952c5"/>
    </style:style>
    <style:style style:name="T286" style:family="text">
      <style:text-properties officeooo:rsid="009a3290"/>
    </style:style>
    <style:style style:name="T287" style:family="text">
      <style:text-properties officeooo:rsid="009b295b"/>
    </style:style>
    <style:style style:name="T288" style:family="text">
      <style:text-properties fo:language="ru" fo:country="RU" style:language-asian="zh" style:country-asian="CN"/>
    </style:style>
    <style:style style:name="T289" style:family="text">
      <style:text-properties fo:language="ru" fo:country="RU" style:language-asian="zh" style:country-asian="CN" style:language-complex="hi" style:country-complex="IN"/>
    </style:style>
    <style:style style:name="T290" style:family="text">
      <style:text-properties fo:language="ru" fo:country="RU" officeooo:rsid="0298800d" style:language-asian="zh" style:country-asian="CN"/>
    </style:style>
    <style:style style:name="T291" style:family="text">
      <style:text-properties fo:language="ru" fo:country="RU" fo:background-color="transparent" loext:char-shading-value="0" style:language-asian="zh" style:country-asian="CN" style:language-complex="hi" style:country-complex="IN"/>
    </style:style>
    <style:style style:name="T292" style:family="text">
      <style:text-properties fo:language="ru" fo:country="RU" officeooo:rsid="030871f9" fo:background-color="transparent" loext:char-shading-value="0" style:language-asian="zh" style:country-asian="CN" style:language-complex="hi" style:country-complex="IN"/>
    </style:style>
    <style:style style:name="T293" style:family="text">
      <style:text-properties officeooo:rsid="00a024be"/>
    </style:style>
    <style:style style:name="T294" style:family="text">
      <style:text-properties officeooo:rsid="00a2056d"/>
    </style:style>
    <style:style style:name="T295" style:family="text">
      <style:text-properties fo:background-color="transparent" loext:char-shading-value="0"/>
    </style:style>
    <style:style style:name="T296" style:family="text">
      <style:text-properties officeooo:rsid="00a6b1b7" fo:background-color="transparent" loext:char-shading-value="0"/>
    </style:style>
    <style:style style:name="T297" style:family="text">
      <style:text-properties fo:background-color="transparent" loext:char-shading-value="0" style:font-name-complex="Arial1" style:font-size-complex="11pt"/>
    </style:style>
    <style:style style:name="T298" style:family="text">
      <style:text-properties officeooo:rsid="0034baee" fo:background-color="transparent" loext:char-shading-value="0" style:font-name-complex="Arial1" style:font-size-complex="11pt"/>
    </style:style>
    <style:style style:name="T299" style:family="text">
      <style:text-properties officeooo:rsid="009bfcb2" fo:background-color="transparent" loext:char-shading-value="0" style:font-name-complex="Arial1" style:font-size-complex="11pt"/>
    </style:style>
    <style:style style:name="T300" style:family="text">
      <style:text-properties officeooo:rsid="0022b1b3" fo:background-color="transparent" loext:char-shading-value="0" style:font-name-complex="Arial1" style:font-size-complex="11pt"/>
    </style:style>
    <style:style style:name="T301" style:family="text">
      <style:text-properties officeooo:rsid="004650cb" fo:background-color="transparent" loext:char-shading-value="0" style:font-name-complex="Arial1" style:font-size-complex="11pt"/>
    </style:style>
    <style:style style:name="T302" style:family="text">
      <style:text-properties officeooo:rsid="0022da8d" fo:background-color="transparent" loext:char-shading-value="0" style:font-name-complex="Arial1" style:font-size-complex="11pt"/>
    </style:style>
    <style:style style:name="T303" style:family="text">
      <style:text-properties officeooo:rsid="00a6b1b7" fo:background-color="transparent" loext:char-shading-value="0" style:font-name-complex="Arial1" style:font-size-complex="11pt"/>
    </style:style>
    <style:style style:name="T304" style:family="text">
      <style:text-properties officeooo:rsid="02a47fce" fo:background-color="transparent" loext:char-shading-value="0" style:font-name-complex="Arial1" style:font-size-complex="11pt"/>
    </style:style>
    <style:style style:name="T305" style:family="text">
      <style:text-properties officeooo:rsid="0029b798" fo:background-color="transparent" loext:char-shading-value="0" style:font-name-complex="Arial1" style:font-size-complex="11pt"/>
    </style:style>
    <style:style style:name="T306" style:family="text">
      <style:text-properties officeooo:rsid="0031d3a5" fo:background-color="transparent" loext:char-shading-value="0" style:font-name-complex="Arial1" style:font-size-complex="11pt"/>
    </style:style>
    <style:style style:name="T307" style:family="text">
      <style:text-properties officeooo:rsid="044b5238" fo:background-color="transparent" loext:char-shading-value="0" style:font-name-complex="Arial1" style:font-size-complex="11pt"/>
    </style:style>
    <style:style style:name="T308" style:family="text">
      <style:text-properties officeooo:rsid="00da67ce" fo:background-color="transparent" loext:char-shading-value="0"/>
    </style:style>
    <style:style style:name="T309" style:family="text">
      <style:text-properties officeooo:rsid="009952c5" fo:background-color="transparent" loext:char-shading-value="0"/>
    </style:style>
    <style:style style:name="T310" style:family="text">
      <style:text-properties officeooo:rsid="038e481d" fo:background-color="transparent" loext:char-shading-value="0"/>
    </style:style>
    <style:style style:name="T311" style:family="text">
      <style:text-properties officeooo:rsid="018913be" fo:background-color="transparent" loext:char-shading-value="0"/>
    </style:style>
    <style:style style:name="T312" style:family="text">
      <style:text-properties officeooo:rsid="03902131" fo:background-color="transparent" loext:char-shading-value="0"/>
    </style:style>
    <style:style style:name="T313" style:family="text">
      <style:text-properties officeooo:rsid="0022da8d" fo:background-color="transparent" loext:char-shading-value="0"/>
    </style:style>
    <style:style style:name="T314" style:family="text">
      <style:text-properties officeooo:rsid="030c1d0c" fo:background-color="transparent" loext:char-shading-value="0"/>
    </style:style>
    <style:style style:name="T315" style:family="text">
      <style:text-properties officeooo:rsid="0258bb55" fo:background-color="transparent" loext:char-shading-value="0"/>
    </style:style>
    <style:style style:name="T316" style:family="text">
      <style:text-properties officeooo:rsid="034deea0" fo:background-color="transparent" loext:char-shading-value="0"/>
    </style:style>
    <style:style style:name="T317" style:family="text">
      <style:text-properties officeooo:rsid="034ea58f" fo:background-color="transparent" loext:char-shading-value="0"/>
    </style:style>
    <style:style style:name="T318" style:family="text">
      <style:text-properties officeooo:rsid="003e7060" fo:background-color="transparent" loext:char-shading-value="0"/>
    </style:style>
    <style:style style:name="T319" style:family="text">
      <style:text-properties officeooo:rsid="025a51a4" fo:background-color="transparent" loext:char-shading-value="0"/>
    </style:style>
    <style:style style:name="T320" style:family="text">
      <style:text-properties officeooo:rsid="04024b3e" fo:background-color="transparent" loext:char-shading-value="0"/>
    </style:style>
    <style:style style:name="T321" style:family="text">
      <style:text-properties officeooo:rsid="03478a2d" fo:background-color="transparent" loext:char-shading-value="0"/>
    </style:style>
    <style:style style:name="T322" style:family="text">
      <style:text-properties officeooo:rsid="035132b4" fo:background-color="transparent" loext:char-shading-value="0"/>
    </style:style>
    <style:style style:name="T323" style:family="text">
      <style:text-properties officeooo:rsid="0262b14e" fo:background-color="transparent" loext:char-shading-value="0"/>
    </style:style>
    <style:style style:name="T324" style:family="text">
      <style:text-properties officeooo:rsid="035204ff" fo:background-color="transparent" loext:char-shading-value="0"/>
    </style:style>
    <style:style style:name="T325" style:family="text">
      <style:text-properties officeooo:rsid="040a1ea8" fo:background-color="transparent" loext:char-shading-value="0"/>
    </style:style>
    <style:style style:name="T326" style:family="text">
      <style:text-properties officeooo:rsid="00438a74" fo:background-color="transparent" loext:char-shading-value="0"/>
    </style:style>
    <style:style style:name="T327" style:family="text">
      <style:text-properties officeooo:rsid="04020a53" fo:background-color="transparent" loext:char-shading-value="0"/>
    </style:style>
    <style:style style:name="T328" style:family="text">
      <style:text-properties officeooo:rsid="0033cd76" fo:background-color="transparent" loext:char-shading-value="0"/>
    </style:style>
    <style:style style:name="T329" style:family="text">
      <style:text-properties officeooo:rsid="0362ebd0" fo:background-color="transparent" loext:char-shading-value="0"/>
    </style:style>
    <style:style style:name="T330" style:family="text">
      <style:text-properties officeooo:rsid="03631bd8" fo:background-color="transparent" loext:char-shading-value="0"/>
    </style:style>
    <style:style style:name="T331" style:family="text">
      <style:text-properties officeooo:rsid="030871f9" fo:background-color="transparent" loext:char-shading-value="0"/>
    </style:style>
    <style:style style:name="T332" style:family="text">
      <style:text-properties officeooo:rsid="0438c09e" fo:background-color="transparent" loext:char-shading-value="0"/>
    </style:style>
    <style:style style:name="T333" style:family="text">
      <style:text-properties officeooo:rsid="043d8e54" fo:background-color="transparent" loext:char-shading-value="0"/>
    </style:style>
    <style:style style:name="T334" style:family="text">
      <style:text-properties officeooo:rsid="043eb21b" fo:background-color="transparent" loext:char-shading-value="0"/>
    </style:style>
    <style:style style:name="T335" style:family="text">
      <style:text-properties officeooo:rsid="043a5689" fo:background-color="transparent" loext:char-shading-value="0"/>
    </style:style>
    <style:style style:name="T336" style:family="text">
      <style:text-properties officeooo:rsid="043db568" fo:background-color="transparent" loext:char-shading-value="0"/>
    </style:style>
    <style:style style:name="T337" style:family="text">
      <style:text-properties officeooo:rsid="0441c386" fo:background-color="transparent" loext:char-shading-value="0"/>
    </style:style>
    <style:style style:name="T338" style:family="text">
      <style:text-properties officeooo:rsid="04424d7b" fo:background-color="transparent" loext:char-shading-value="0"/>
    </style:style>
    <style:style style:name="T339" style:family="text">
      <style:text-properties officeooo:rsid="04604e6a" fo:background-color="transparent" loext:char-shading-value="0"/>
    </style:style>
    <style:style style:name="T340" style:family="text">
      <style:text-properties officeooo:rsid="046a3645" fo:background-color="transparent" loext:char-shading-value="0"/>
    </style:style>
    <style:style style:name="T341" style:family="text">
      <style:text-properties officeooo:rsid="00a024be" fo:background-color="transparent" loext:char-shading-value="0"/>
    </style:style>
    <style:style style:name="T342" style:family="text">
      <style:text-properties officeooo:rsid="00c3aab9" fo:background-color="transparent" loext:char-shading-value="0"/>
    </style:style>
    <style:style style:name="T343" style:family="text">
      <style:text-properties officeooo:rsid="001fb57a" fo:background-color="transparent" loext:char-shading-value="0"/>
    </style:style>
    <style:style style:name="T344" style:family="text">
      <style:text-properties officeooo:rsid="00bf938e" fo:background-color="transparent" loext:char-shading-value="0"/>
    </style:style>
    <style:style style:name="T345" style:family="text">
      <style:text-properties officeooo:rsid="00b15bbb" fo:background-color="transparent" loext:char-shading-value="0"/>
    </style:style>
    <style:style style:name="T346" style:family="text">
      <style:text-properties officeooo:rsid="00b22821" fo:background-color="transparent" loext:char-shading-value="0"/>
    </style:style>
    <style:style style:name="T347" style:family="text">
      <style:text-properties officeooo:rsid="048286cf" fo:background-color="transparent" loext:char-shading-value="0"/>
    </style:style>
    <style:style style:name="T348" style:family="text">
      <style:text-properties officeooo:rsid="04b17401" fo:background-color="transparent" loext:char-shading-value="0"/>
    </style:style>
    <style:style style:name="T349" style:family="text">
      <style:text-properties officeooo:rsid="00a7ecc9" fo:background-color="transparent" loext:char-shading-value="0"/>
    </style:style>
    <style:style style:name="T350" style:family="text">
      <style:text-properties officeooo:rsid="0293943f" fo:background-color="transparent" loext:char-shading-value="0"/>
    </style:style>
    <style:style style:name="T351" style:family="text">
      <style:text-properties officeooo:rsid="00db37bd" fo:background-color="transparent" loext:char-shading-value="0"/>
    </style:style>
    <style:style style:name="T352" style:family="text">
      <style:text-properties officeooo:rsid="0484109d" fo:background-color="transparent" loext:char-shading-value="0"/>
    </style:style>
    <style:style style:name="T353" style:family="text">
      <style:text-properties officeooo:rsid="00dd48a8" fo:background-color="transparent" loext:char-shading-value="0"/>
    </style:style>
    <style:style style:name="T354" style:family="text">
      <style:text-properties officeooo:rsid="00f85795" fo:background-color="transparent" loext:char-shading-value="0"/>
    </style:style>
    <style:style style:name="T355" style:family="text">
      <style:text-properties officeooo:rsid="00e079f6" fo:background-color="transparent" loext:char-shading-value="0"/>
    </style:style>
    <style:style style:name="T356" style:family="text">
      <style:text-properties officeooo:rsid="00e2e194" fo:background-color="transparent" loext:char-shading-value="0"/>
    </style:style>
    <style:style style:name="T357" style:family="text">
      <style:text-properties officeooo:rsid="04870ab6" fo:background-color="transparent" loext:char-shading-value="0"/>
    </style:style>
    <style:style style:name="T358" style:family="text">
      <style:text-properties officeooo:rsid="038379bc" fo:background-color="transparent" loext:char-shading-value="0"/>
    </style:style>
    <style:style style:name="T359" style:family="text">
      <style:text-properties officeooo:rsid="00e98d30" fo:background-color="transparent" loext:char-shading-value="0"/>
    </style:style>
    <style:style style:name="T360" style:family="text">
      <style:text-properties officeooo:rsid="00ebd665" fo:background-color="transparent" loext:char-shading-value="0"/>
    </style:style>
    <style:style style:name="T361" style:family="text">
      <style:text-properties officeooo:rsid="0489f20f" fo:background-color="transparent" loext:char-shading-value="0"/>
    </style:style>
    <style:style style:name="T362" style:family="text">
      <style:text-properties officeooo:rsid="02c4b95e" fo:background-color="transparent" loext:char-shading-value="0"/>
    </style:style>
    <style:style style:name="T363" style:family="text">
      <style:text-properties officeooo:rsid="02c66a33" fo:background-color="transparent" loext:char-shading-value="0"/>
    </style:style>
    <style:style style:name="T364" style:family="text">
      <style:text-properties officeooo:rsid="00fe59ae" fo:background-color="transparent" loext:char-shading-value="0"/>
    </style:style>
    <style:style style:name="T365" style:family="text">
      <style:text-properties officeooo:rsid="048a81dd" fo:background-color="transparent" loext:char-shading-value="0"/>
    </style:style>
    <style:style style:name="T366" style:family="text">
      <style:text-properties officeooo:rsid="02d2c420" fo:background-color="transparent" loext:char-shading-value="0"/>
    </style:style>
    <style:style style:name="T367" style:family="text">
      <style:text-properties officeooo:rsid="010aac98" fo:background-color="transparent" loext:char-shading-value="0"/>
    </style:style>
    <style:style style:name="T368" style:family="text">
      <style:text-properties officeooo:rsid="0100c6e1" fo:background-color="transparent" loext:char-shading-value="0"/>
    </style:style>
    <style:style style:name="T369" style:family="text">
      <style:text-properties officeooo:rsid="00ffb434" fo:background-color="transparent" loext:char-shading-value="0"/>
    </style:style>
    <style:style style:name="T370" style:family="text">
      <style:text-properties officeooo:rsid="048a8298" fo:background-color="transparent" loext:char-shading-value="0"/>
    </style:style>
    <style:style style:name="T371" style:family="text">
      <style:text-properties officeooo:rsid="0101dfdc" fo:background-color="transparent" loext:char-shading-value="0"/>
    </style:style>
    <style:style style:name="T372" style:family="text">
      <style:text-properties officeooo:rsid="01379dcf" fo:background-color="transparent" loext:char-shading-value="0"/>
    </style:style>
    <style:style style:name="T373" style:family="text">
      <style:text-properties officeooo:rsid="003a2f93" fo:background-color="transparent" loext:char-shading-value="0"/>
    </style:style>
    <style:style style:name="T374" style:family="text">
      <style:text-properties officeooo:rsid="048a8d43" fo:background-color="transparent" loext:char-shading-value="0"/>
    </style:style>
    <style:style style:name="T375" style:family="text">
      <style:text-properties officeooo:rsid="048b7b1f" fo:background-color="transparent" loext:char-shading-value="0"/>
    </style:style>
    <style:style style:name="T376" style:family="text">
      <style:text-properties officeooo:rsid="039679b8" fo:background-color="transparent" loext:char-shading-value="0"/>
    </style:style>
    <style:style style:name="T377" style:family="text">
      <style:text-properties officeooo:rsid="0397681d" fo:background-color="transparent" loext:char-shading-value="0"/>
    </style:style>
    <style:style style:name="T378" style:family="text">
      <style:text-properties officeooo:rsid="0142a43d" fo:background-color="transparent" loext:char-shading-value="0"/>
    </style:style>
    <style:style style:name="T379" style:family="text">
      <style:text-properties officeooo:rsid="01442630" fo:background-color="transparent" loext:char-shading-value="0"/>
    </style:style>
    <style:style style:name="T380" style:family="text">
      <style:text-properties officeooo:rsid="00387ede" fo:background-color="transparent" loext:char-shading-value="0"/>
    </style:style>
    <style:style style:name="T381" style:family="text">
      <style:text-properties officeooo:rsid="048c27db" fo:background-color="transparent" loext:char-shading-value="0"/>
    </style:style>
    <style:style style:name="T382" style:family="text">
      <style:text-properties officeooo:rsid="003b0a75" fo:background-color="transparent" loext:char-shading-value="0"/>
    </style:style>
    <style:style style:name="T383" style:family="text">
      <style:text-properties officeooo:rsid="048c8909" fo:background-color="transparent" loext:char-shading-value="0"/>
    </style:style>
    <style:style style:name="T384" style:family="text">
      <style:text-properties officeooo:rsid="01934693" fo:background-color="transparent" loext:char-shading-value="0"/>
    </style:style>
    <style:style style:name="T385" style:family="text">
      <style:text-properties officeooo:rsid="0191073f" fo:background-color="transparent" loext:char-shading-value="0"/>
    </style:style>
    <style:style style:name="T386" style:family="text">
      <style:text-properties officeooo:rsid="0191522a" fo:background-color="transparent" loext:char-shading-value="0"/>
    </style:style>
    <style:style style:name="T387" style:family="text">
      <style:text-properties officeooo:rsid="002a8c55" fo:background-color="transparent" loext:char-shading-value="0"/>
    </style:style>
    <style:style style:name="T388" style:family="text">
      <style:text-properties officeooo:rsid="019784c5" fo:background-color="transparent" loext:char-shading-value="0"/>
    </style:style>
    <style:style style:name="T389" style:family="text">
      <style:text-properties officeooo:rsid="048fef1c" fo:background-color="transparent" loext:char-shading-value="0"/>
    </style:style>
    <style:style style:name="T390" style:family="text">
      <style:text-properties officeooo:rsid="017ad912" fo:background-color="transparent" loext:char-shading-value="0"/>
    </style:style>
    <style:style style:name="T391" style:family="text">
      <style:text-properties officeooo:rsid="0168f1e9" fo:background-color="transparent" loext:char-shading-value="0"/>
    </style:style>
    <style:style style:name="T392" style:family="text">
      <style:text-properties officeooo:rsid="039c2575" fo:background-color="transparent" loext:char-shading-value="0"/>
    </style:style>
    <style:style style:name="T393" style:family="text">
      <style:text-properties officeooo:rsid="0178f6cf" fo:background-color="transparent" loext:char-shading-value="0"/>
    </style:style>
    <style:style style:name="T394" style:family="text">
      <style:text-properties officeooo:rsid="03a0fd3c" fo:background-color="transparent" loext:char-shading-value="0"/>
    </style:style>
    <style:style style:name="T395" style:family="text">
      <style:text-properties officeooo:rsid="017382d4" fo:background-color="transparent" loext:char-shading-value="0"/>
    </style:style>
    <style:style style:name="T396" style:family="text">
      <style:text-properties officeooo:rsid="0183a809" fo:background-color="transparent" loext:char-shading-value="0"/>
    </style:style>
    <style:style style:name="T397" style:family="text">
      <style:text-properties officeooo:rsid="003b5ad8" fo:background-color="transparent" loext:char-shading-value="0"/>
    </style:style>
    <style:style style:name="T398" style:family="text">
      <style:text-properties officeooo:rsid="0491f021" fo:background-color="transparent" loext:char-shading-value="0"/>
    </style:style>
    <style:style style:name="T399" style:family="text">
      <style:text-properties officeooo:rsid="0160f6f6" fo:background-color="transparent" loext:char-shading-value="0"/>
    </style:style>
    <style:style style:name="T400" style:family="text">
      <style:text-properties officeooo:rsid="04920210" fo:background-color="transparent" loext:char-shading-value="0"/>
    </style:style>
    <style:style style:name="T401" style:family="text">
      <style:text-properties officeooo:rsid="0167f1ea" fo:background-color="transparent" loext:char-shading-value="0"/>
    </style:style>
    <style:style style:name="T402" style:family="text">
      <style:text-properties officeooo:rsid="0064ce14" fo:background-color="transparent" loext:char-shading-value="0"/>
    </style:style>
    <style:style style:name="T403" style:family="text">
      <style:text-properties officeooo:rsid="04935ccd" fo:background-color="transparent" loext:char-shading-value="0"/>
    </style:style>
    <style:style style:name="T404" style:family="text">
      <style:text-properties officeooo:rsid="04963df5" fo:background-color="transparent" loext:char-shading-value="0"/>
    </style:style>
    <style:style style:name="T405" style:family="text">
      <style:text-properties officeooo:rsid="0039921e" fo:background-color="transparent" loext:char-shading-value="0"/>
    </style:style>
    <style:style style:name="T406" style:family="text">
      <style:text-properties officeooo:rsid="0498de27" fo:background-color="transparent" loext:char-shading-value="0"/>
    </style:style>
    <style:style style:name="T407" style:family="text">
      <style:text-properties officeooo:rsid="01b3a1ec" fo:background-color="transparent" loext:char-shading-value="0"/>
    </style:style>
    <style:style style:name="T408" style:family="text">
      <style:text-properties officeooo:rsid="01b99b30" fo:background-color="transparent" loext:char-shading-value="0"/>
    </style:style>
    <style:style style:name="T409" style:family="text">
      <style:text-properties officeooo:rsid="01a785d8" fo:background-color="transparent" loext:char-shading-value="0"/>
    </style:style>
    <style:style style:name="T410" style:family="text">
      <style:text-properties officeooo:rsid="03b459ce" fo:background-color="transparent" loext:char-shading-value="0"/>
    </style:style>
    <style:style style:name="T411" style:family="text">
      <style:text-properties officeooo:rsid="04999328" fo:background-color="transparent" loext:char-shading-value="0"/>
    </style:style>
    <style:style style:name="T412" style:family="text">
      <style:text-properties officeooo:rsid="01cfc80e" fo:background-color="transparent" loext:char-shading-value="0"/>
    </style:style>
    <style:style style:name="T413" style:family="text">
      <style:text-properties officeooo:rsid="01bdf8ce" fo:background-color="transparent" loext:char-shading-value="0"/>
    </style:style>
    <style:style style:name="T414" style:family="text">
      <style:text-properties officeooo:rsid="01d166ec" fo:background-color="transparent" loext:char-shading-value="0"/>
    </style:style>
    <style:style style:name="T415" style:family="text">
      <style:text-properties officeooo:rsid="01bb40f6" fo:background-color="transparent" loext:char-shading-value="0"/>
    </style:style>
    <style:style style:name="T416" style:family="text">
      <style:text-properties officeooo:rsid="01ba69f0" fo:background-color="transparent" loext:char-shading-value="0"/>
    </style:style>
    <style:style style:name="T417" style:family="text">
      <style:text-properties officeooo:rsid="03b59d0c" fo:background-color="transparent" loext:char-shading-value="0"/>
    </style:style>
    <style:style style:name="T418" style:family="text">
      <style:text-properties officeooo:rsid="01a63342" fo:background-color="transparent" loext:char-shading-value="0"/>
    </style:style>
    <style:style style:name="T419" style:family="text">
      <style:text-properties officeooo:rsid="049a0683" fo:background-color="transparent" loext:char-shading-value="0"/>
    </style:style>
    <style:style style:name="T420" style:family="text">
      <style:text-properties officeooo:rsid="01c9dd0f" fo:background-color="transparent" loext:char-shading-value="0"/>
    </style:style>
    <style:style style:name="T421" style:family="text">
      <style:text-properties officeooo:rsid="01cb6be6" fo:background-color="transparent" loext:char-shading-value="0"/>
    </style:style>
    <style:style style:name="T422" style:family="text">
      <style:text-properties officeooo:rsid="01cd1b1f" fo:background-color="transparent" loext:char-shading-value="0"/>
    </style:style>
    <style:style style:name="T423" style:family="text">
      <style:text-properties officeooo:rsid="01ce6dd4" fo:background-color="transparent" loext:char-shading-value="0"/>
    </style:style>
    <style:style style:name="T424" style:family="text">
      <style:text-properties officeooo:rsid="01d1ab35" fo:background-color="transparent" loext:char-shading-value="0"/>
    </style:style>
    <style:style style:name="T425" style:family="text">
      <style:text-properties officeooo:rsid="01d6c7fd" fo:background-color="transparent" loext:char-shading-value="0"/>
    </style:style>
    <style:style style:name="T426" style:family="text">
      <style:text-properties officeooo:rsid="02ffaaff" fo:background-color="transparent" loext:char-shading-value="0"/>
    </style:style>
    <style:style style:name="T427" style:family="text">
      <style:text-properties officeooo:rsid="0301692a" fo:background-color="transparent" loext:char-shading-value="0"/>
    </style:style>
    <style:style style:name="T428" style:family="text">
      <style:text-properties officeooo:rsid="003ce578" fo:background-color="transparent" loext:char-shading-value="0"/>
    </style:style>
    <style:style style:name="T429" style:family="text">
      <style:text-properties officeooo:rsid="049a273f" fo:background-color="transparent" loext:char-shading-value="0"/>
    </style:style>
    <style:style style:name="T430" style:family="text">
      <style:text-properties officeooo:rsid="01e6d442" fo:background-color="transparent" loext:char-shading-value="0"/>
    </style:style>
    <style:style style:name="T431" style:family="text">
      <style:text-properties officeooo:rsid="0302dd56" fo:background-color="transparent" loext:char-shading-value="0"/>
    </style:style>
    <style:style style:name="T432" style:family="text">
      <style:text-properties officeooo:rsid="002f5bc1" fo:background-color="transparent" loext:char-shading-value="0"/>
    </style:style>
    <style:style style:name="T433" style:family="text">
      <style:text-properties officeooo:rsid="01e1e210" fo:background-color="transparent" loext:char-shading-value="0"/>
    </style:style>
    <style:style style:name="T434" style:family="text">
      <style:text-properties officeooo:rsid="049a6c48" fo:background-color="transparent" loext:char-shading-value="0"/>
    </style:style>
    <style:style style:name="T435" style:family="text">
      <style:text-properties officeooo:rsid="01f04155" fo:background-color="transparent" loext:char-shading-value="0"/>
    </style:style>
    <style:style style:name="T436" style:family="text">
      <style:text-properties officeooo:rsid="01f32c9f" fo:background-color="transparent" loext:char-shading-value="0"/>
    </style:style>
    <style:style style:name="T437" style:family="text">
      <style:text-properties officeooo:rsid="01f3f967" fo:background-color="transparent" loext:char-shading-value="0"/>
    </style:style>
    <style:style style:name="T438" style:family="text">
      <style:text-properties officeooo:rsid="03c7b27e" fo:background-color="transparent" loext:char-shading-value="0"/>
    </style:style>
    <style:style style:name="T439" style:family="text">
      <style:text-properties officeooo:rsid="049be67b" fo:background-color="transparent" loext:char-shading-value="0"/>
    </style:style>
    <style:style style:name="T440" style:family="text">
      <style:text-properties officeooo:rsid="03c41a88" fo:background-color="transparent" loext:char-shading-value="0"/>
    </style:style>
    <style:style style:name="T441" style:family="text">
      <style:text-properties officeooo:rsid="01ebadcb" fo:background-color="transparent" loext:char-shading-value="0"/>
    </style:style>
    <style:style style:name="T442" style:family="text">
      <style:text-properties officeooo:rsid="0305dba2" fo:background-color="transparent" loext:char-shading-value="0"/>
    </style:style>
    <style:style style:name="T443" style:family="text">
      <style:text-properties officeooo:rsid="03c46311" fo:background-color="transparent" loext:char-shading-value="0"/>
    </style:style>
    <style:style style:name="T444" style:family="text">
      <style:text-properties officeooo:rsid="049c03d7" fo:background-color="transparent" loext:char-shading-value="0"/>
    </style:style>
    <style:style style:name="T445" style:family="text">
      <style:text-properties officeooo:rsid="03c5c4f2" fo:background-color="transparent" loext:char-shading-value="0"/>
    </style:style>
    <style:style style:name="T446" style:family="text">
      <style:text-properties officeooo:rsid="01f237a3" fo:background-color="transparent" loext:char-shading-value="0"/>
    </style:style>
    <style:style style:name="T447" style:family="text">
      <style:text-properties officeooo:rsid="01f18b70" fo:background-color="transparent" loext:char-shading-value="0"/>
    </style:style>
    <style:style style:name="T448" style:family="text">
      <style:text-properties officeooo:rsid="03063b73" fo:background-color="transparent" loext:char-shading-value="0"/>
    </style:style>
    <style:style style:name="T449" style:family="text">
      <style:text-properties officeooo:rsid="026eed76" fo:background-color="transparent" loext:char-shading-value="0"/>
    </style:style>
    <style:style style:name="T450" style:family="text">
      <style:text-properties officeooo:rsid="01f9d966" fo:background-color="transparent" loext:char-shading-value="0"/>
    </style:style>
    <style:style style:name="T451" style:family="text">
      <style:text-properties officeooo:rsid="049df61f" fo:background-color="transparent" loext:char-shading-value="0"/>
    </style:style>
    <style:style style:name="T452" style:family="text">
      <style:text-properties officeooo:rsid="01fbaaf5" fo:background-color="transparent" loext:char-shading-value="0"/>
    </style:style>
    <style:style style:name="T453" style:family="text">
      <style:text-properties officeooo:rsid="03cd139a" fo:background-color="transparent" loext:char-shading-value="0"/>
    </style:style>
    <style:style style:name="T454" style:family="text">
      <style:text-properties officeooo:rsid="049fca13" fo:background-color="transparent" loext:char-shading-value="0"/>
    </style:style>
    <style:style style:name="T455" style:family="text">
      <style:text-properties officeooo:rsid="03096ec5" fo:background-color="transparent" loext:char-shading-value="0"/>
    </style:style>
    <style:style style:name="T456" style:family="text">
      <style:text-properties officeooo:rsid="030c1e65" fo:background-color="transparent" loext:char-shading-value="0"/>
    </style:style>
    <style:style style:name="T457" style:family="text">
      <style:text-properties officeooo:rsid="01fe7612" fo:background-color="transparent" loext:char-shading-value="0"/>
    </style:style>
    <style:style style:name="T458" style:family="text">
      <style:text-properties officeooo:rsid="003ceda4" fo:background-color="transparent" loext:char-shading-value="0"/>
    </style:style>
    <style:style style:name="T459" style:family="text">
      <style:text-properties officeooo:rsid="02022847" fo:background-color="transparent" loext:char-shading-value="0"/>
    </style:style>
    <style:style style:name="T460" style:family="text">
      <style:text-properties officeooo:rsid="02095566" fo:background-color="transparent" loext:char-shading-value="0"/>
    </style:style>
    <style:style style:name="T461" style:family="text">
      <style:text-properties officeooo:rsid="04a1b94f" fo:background-color="transparent" loext:char-shading-value="0"/>
    </style:style>
    <style:style style:name="T462" style:family="text">
      <style:text-properties officeooo:rsid="0212d965" fo:background-color="transparent" loext:char-shading-value="0"/>
    </style:style>
    <style:style style:name="T463" style:family="text">
      <style:text-properties officeooo:rsid="0214c988" fo:background-color="transparent" loext:char-shading-value="0"/>
    </style:style>
    <style:style style:name="T464" style:family="text">
      <style:text-properties officeooo:rsid="03d5bb46" fo:background-color="transparent" loext:char-shading-value="0"/>
    </style:style>
    <style:style style:name="T465" style:family="text">
      <style:text-properties officeooo:rsid="0203a68e" fo:background-color="transparent" loext:char-shading-value="0"/>
    </style:style>
    <style:style style:name="T466" style:family="text">
      <style:text-properties officeooo:rsid="03d49539" fo:background-color="transparent" loext:char-shading-value="0"/>
    </style:style>
    <style:style style:name="T467" style:family="text">
      <style:text-properties officeooo:rsid="022264bf" fo:background-color="transparent" loext:char-shading-value="0"/>
    </style:style>
    <style:style style:name="T468" style:family="text">
      <style:text-properties officeooo:rsid="03d8091c" fo:background-color="transparent" loext:char-shading-value="0"/>
    </style:style>
    <style:style style:name="T469" style:family="text">
      <style:text-properties officeooo:rsid="04a55f0d" fo:background-color="transparent" loext:char-shading-value="0"/>
    </style:style>
    <style:style style:name="T470" style:family="text">
      <style:text-properties officeooo:rsid="023025ad" fo:background-color="transparent" loext:char-shading-value="0"/>
    </style:style>
    <style:style style:name="T471" style:family="text">
      <style:text-properties officeooo:rsid="0231c3af" fo:background-color="transparent" loext:char-shading-value="0"/>
    </style:style>
    <style:style style:name="T472" style:family="text">
      <style:text-properties officeooo:rsid="04bc76f5" fo:background-color="transparent" loext:char-shading-value="0"/>
    </style:style>
    <style:style style:name="T473" style:family="text">
      <style:text-properties officeooo:rsid="04bcce39" fo:background-color="transparent" loext:char-shading-value="0"/>
    </style:style>
    <style:style style:name="T474" style:family="text">
      <style:text-properties officeooo:rsid="04c61ece" fo:background-color="transparent" loext:char-shading-value="0"/>
    </style:style>
    <style:style style:name="T475" style:family="text">
      <style:text-properties officeooo:rsid="003f48eb" fo:background-color="transparent" loext:char-shading-value="0"/>
    </style:style>
    <style:style style:name="T476" style:family="text">
      <style:text-properties officeooo:rsid="04a5fac9" fo:background-color="transparent" loext:char-shading-value="0"/>
    </style:style>
    <style:style style:name="T477" style:family="text">
      <style:text-properties officeooo:rsid="031410c3" fo:background-color="transparent" loext:char-shading-value="0"/>
    </style:style>
    <style:style style:name="T478" style:family="text">
      <style:text-properties officeooo:rsid="0314c6d5" fo:background-color="transparent" loext:char-shading-value="0"/>
    </style:style>
    <style:style style:name="T479" style:family="text">
      <style:text-properties officeooo:rsid="031a7294" fo:background-color="transparent" loext:char-shading-value="0"/>
    </style:style>
    <style:style style:name="T480" style:family="text">
      <style:text-properties officeooo:rsid="021c51c1" fo:background-color="transparent" loext:char-shading-value="0"/>
    </style:style>
    <style:style style:name="T481" style:family="text">
      <style:text-properties officeooo:rsid="04a6f801" fo:background-color="transparent" loext:char-shading-value="0"/>
    </style:style>
    <style:style style:name="T482" style:family="text">
      <style:text-properties officeooo:rsid="022249b5" fo:background-color="transparent" loext:char-shading-value="0"/>
    </style:style>
    <style:style style:name="T483" style:family="text">
      <style:text-properties officeooo:rsid="0316b0ff" fo:background-color="transparent" loext:char-shading-value="0"/>
    </style:style>
    <style:style style:name="T484" style:family="text">
      <style:text-properties officeooo:rsid="03e83795" fo:background-color="transparent" loext:char-shading-value="0"/>
    </style:style>
    <style:style style:name="T485" style:family="text">
      <style:text-properties officeooo:rsid="04a79c57" fo:background-color="transparent" loext:char-shading-value="0"/>
    </style:style>
    <style:style style:name="T486" style:family="text">
      <style:text-properties officeooo:rsid="023f4e59" fo:background-color="transparent" loext:char-shading-value="0"/>
    </style:style>
    <style:style style:name="T487" style:family="text">
      <style:text-properties officeooo:rsid="0239c1d5" fo:background-color="transparent" loext:char-shading-value="0"/>
    </style:style>
    <style:style style:name="T488" style:family="text">
      <style:text-properties officeooo:rsid="04a99559" fo:background-color="transparent" loext:char-shading-value="0"/>
    </style:style>
    <style:style style:name="T489" style:family="text">
      <style:text-properties officeooo:rsid="04a99ea4" fo:background-color="transparent" loext:char-shading-value="0"/>
    </style:style>
    <style:style style:name="T490" style:family="text">
      <style:text-properties officeooo:rsid="02473713" fo:background-color="transparent" loext:char-shading-value="0"/>
    </style:style>
    <style:style style:name="T491" style:family="text">
      <style:text-properties officeooo:rsid="02478bd7" fo:background-color="transparent" loext:char-shading-value="0"/>
    </style:style>
    <style:style style:name="T492" style:family="text">
      <style:text-properties officeooo:rsid="023acea5" fo:background-color="transparent" loext:char-shading-value="0"/>
    </style:style>
    <style:style style:name="T493" style:family="text">
      <style:text-properties officeooo:rsid="03e77ac0" fo:background-color="transparent" loext:char-shading-value="0"/>
    </style:style>
    <style:style style:name="T494" style:family="text">
      <style:text-properties officeooo:rsid="03300cd5" fo:background-color="transparent" loext:char-shading-value="0"/>
    </style:style>
    <style:style style:name="T495" style:family="text">
      <style:text-properties officeooo:rsid="04aad4f8" fo:background-color="transparent" loext:char-shading-value="0"/>
    </style:style>
    <style:style style:name="T496" style:family="text">
      <style:text-properties officeooo:rsid="03304814" fo:background-color="transparent" loext:char-shading-value="0"/>
    </style:style>
    <style:style style:name="T497" style:family="text">
      <style:text-properties officeooo:rsid="0255f78b" fo:background-color="transparent" loext:char-shading-value="0"/>
    </style:style>
    <style:style style:name="T498" style:family="text">
      <style:text-properties officeooo:rsid="04ac6190" fo:background-color="transparent" loext:char-shading-value="0"/>
    </style:style>
    <style:style style:name="T499" style:family="text">
      <style:text-properties officeooo:rsid="03356feb" fo:background-color="transparent" loext:char-shading-value="0"/>
    </style:style>
    <style:style style:name="T500" style:family="text">
      <style:text-properties officeooo:rsid="0333622b" fo:background-color="transparent" loext:char-shading-value="0"/>
    </style:style>
    <style:style style:name="T501" style:family="text">
      <style:text-properties officeooo:rsid="033e9c8e" fo:background-color="transparent" loext:char-shading-value="0"/>
    </style:style>
    <style:style style:name="T502" style:family="text">
      <style:text-properties officeooo:rsid="04beccf6" fo:background-color="transparent" loext:char-shading-value="0"/>
    </style:style>
    <style:style style:name="T503" style:family="text">
      <style:text-properties officeooo:rsid="04ad2773" fo:background-color="transparent" loext:char-shading-value="0"/>
    </style:style>
    <style:style style:name="T504" style:family="text">
      <style:text-properties officeooo:rsid="0405c222" fo:background-color="transparent" loext:char-shading-value="0"/>
    </style:style>
    <style:style style:name="T505" style:family="text">
      <style:text-properties officeooo:rsid="0406f8df" fo:background-color="transparent" loext:char-shading-value="0"/>
    </style:style>
    <style:style style:name="T506" style:family="text">
      <style:text-properties officeooo:rsid="025b4ce0" fo:background-color="transparent" loext:char-shading-value="0"/>
    </style:style>
    <style:style style:name="T507" style:family="text">
      <style:text-properties officeooo:rsid="025dd5d5" fo:background-color="transparent" loext:char-shading-value="0"/>
    </style:style>
    <style:style style:name="T508" style:family="text">
      <style:text-properties officeooo:rsid="04afa8cc" fo:background-color="transparent" loext:char-shading-value="0"/>
    </style:style>
    <style:style style:name="T509" style:family="text">
      <style:text-properties officeooo:rsid="04b3d0f3" fo:background-color="transparent" loext:char-shading-value="0"/>
    </style:style>
    <style:style style:name="T510" style:family="text">
      <style:text-properties officeooo:rsid="03718f6a" fo:background-color="transparent" loext:char-shading-value="0"/>
    </style:style>
    <style:style style:name="T511" style:family="text">
      <style:text-properties officeooo:rsid="04b43b26" fo:background-color="transparent" loext:char-shading-value="0"/>
    </style:style>
    <style:style style:name="T512" style:family="text">
      <style:text-properties officeooo:rsid="036c70e1" fo:background-color="transparent" loext:char-shading-value="0"/>
    </style:style>
    <style:style style:name="T513" style:family="text">
      <style:text-properties officeooo:rsid="036b96b9" fo:background-color="transparent" loext:char-shading-value="0"/>
    </style:style>
    <style:style style:name="T514" style:family="text">
      <style:text-properties officeooo:rsid="036ff7fe" fo:background-color="transparent" loext:char-shading-value="0"/>
    </style:style>
    <style:style style:name="T515" style:family="text">
      <style:text-properties officeooo:rsid="0279dd6f" fo:background-color="transparent" loext:char-shading-value="0"/>
    </style:style>
    <style:style style:name="T516" style:family="text">
      <style:text-properties officeooo:rsid="027a24e2" fo:background-color="transparent" loext:char-shading-value="0"/>
    </style:style>
    <style:style style:name="T517" style:family="text">
      <style:text-properties officeooo:rsid="04b5997b" fo:background-color="transparent" loext:char-shading-value="0"/>
    </style:style>
    <style:style style:name="T518" style:family="text">
      <style:text-properties officeooo:rsid="0432669a" fo:background-color="transparent" loext:char-shading-value="0"/>
    </style:style>
    <style:style style:name="T519" style:family="text">
      <style:text-properties officeooo:rsid="0433b983" fo:background-color="transparent" loext:char-shading-value="0"/>
    </style:style>
    <style:style style:name="T520" style:family="text">
      <style:text-properties officeooo:rsid="0430fdfc" fo:background-color="transparent" loext:char-shading-value="0"/>
    </style:style>
    <style:style style:name="T521" style:family="text">
      <style:text-properties officeooo:rsid="040a7e4e" fo:background-color="transparent" loext:char-shading-value="0"/>
    </style:style>
    <style:style style:name="T522" style:family="text">
      <style:text-properties fo:background-color="transparent" loext:char-shading-value="0" style:language-asian="zh" style:country-asian="CN" style:language-complex="hi" style:country-complex="IN"/>
    </style:style>
    <style:style style:name="T523" style:family="text">
      <style:text-properties officeooo:rsid="0331790d" fo:background-color="transparent" loext:char-shading-value="0" style:language-asian="zh" style:country-asian="CN" style:language-complex="hi" style:country-complex="IN"/>
    </style:style>
    <style:style style:name="T524" style:family="text">
      <style:text-properties officeooo:rsid="04b92670" fo:background-color="transparent" loext:char-shading-value="0" style:language-asian="zh" style:country-asian="CN" style:language-complex="hi" style:country-complex="IN"/>
    </style:style>
    <style:style style:name="T525" style:family="text">
      <style:text-properties officeooo:rsid="04ccc8fe" fo:background-color="transparent" loext:char-shading-value="0"/>
    </style:style>
    <style:style style:name="T526" style:family="text">
      <style:text-properties officeooo:rsid="0029b798" fo:background-color="transparent" loext:char-shading-value="0"/>
    </style:style>
    <style:style style:name="T527" style:family="text">
      <style:text-properties officeooo:rsid="00a7ecc9"/>
    </style:style>
    <style:style style:name="T528" style:family="text">
      <style:text-properties officeooo:rsid="00aa3be7"/>
    </style:style>
    <style:style style:name="T529" style:family="text">
      <style:text-properties officeooo:rsid="00aac27a"/>
    </style:style>
    <style:style style:name="T530" style:family="text">
      <style:text-properties officeooo:rsid="00ac8717"/>
    </style:style>
    <style:style style:name="T531" style:family="text">
      <style:text-properties officeooo:rsid="00ad2cc0"/>
    </style:style>
    <style:style style:name="T532" style:family="text">
      <style:text-properties officeooo:rsid="00ae3e5e"/>
    </style:style>
    <style:style style:name="T533" style:family="text">
      <style:text-properties officeooo:rsid="00afec02"/>
    </style:style>
    <style:style style:name="T534" style:family="text">
      <style:text-properties officeooo:rsid="00b0e217"/>
    </style:style>
    <style:style style:name="T535" style:family="text">
      <style:text-properties officeooo:rsid="00b15bbb"/>
    </style:style>
    <style:style style:name="T536" style:family="text">
      <style:text-properties officeooo:rsid="00b22821"/>
    </style:style>
    <style:style style:name="T537" style:family="text">
      <style:text-properties officeooo:rsid="00b31bc5"/>
    </style:style>
    <style:style style:name="T538" style:family="text">
      <style:text-properties officeooo:rsid="00b5d1e7"/>
    </style:style>
    <style:style style:name="T539" style:family="text">
      <style:text-properties officeooo:rsid="00b5e291"/>
    </style:style>
    <style:style style:name="T540" style:family="text">
      <style:text-properties officeooo:rsid="00b7c2db"/>
    </style:style>
    <style:style style:name="T541" style:family="text">
      <style:text-properties officeooo:rsid="00bcf190"/>
    </style:style>
    <style:style style:name="T542" style:family="text">
      <style:text-properties officeooo:rsid="00c0d631"/>
    </style:style>
    <style:style style:name="T543" style:family="text">
      <style:text-properties officeooo:rsid="00c2ba9a"/>
    </style:style>
    <style:style style:name="T544" style:family="text">
      <style:text-properties officeooo:rsid="00c3aab9"/>
    </style:style>
    <style:style style:name="T545" style:family="text">
      <style:text-properties officeooo:rsid="00c71749"/>
    </style:style>
    <style:style style:name="T546" style:family="text">
      <style:text-properties officeooo:rsid="00c8ad07"/>
    </style:style>
    <style:style style:name="T547" style:family="text">
      <style:text-properties officeooo:rsid="00c8ef2c"/>
    </style:style>
    <style:style style:name="T548" style:family="text">
      <style:text-properties officeooo:rsid="00c9cd11"/>
    </style:style>
    <style:style style:name="T549" style:family="text">
      <style:text-properties officeooo:rsid="00cb4add"/>
    </style:style>
    <style:style style:name="T550" style:family="text">
      <style:text-properties officeooo:rsid="00cc26bb"/>
    </style:style>
    <style:style style:name="T551" style:family="text">
      <style:text-properties officeooo:rsid="00cda7b6"/>
    </style:style>
    <style:style style:name="T552" style:family="text">
      <style:text-properties officeooo:rsid="00cfa1a6"/>
    </style:style>
    <style:style style:name="T553" style:family="text">
      <style:text-properties officeooo:rsid="00d0ade0"/>
    </style:style>
    <style:style style:name="T554" style:family="text">
      <style:text-properties officeooo:rsid="00d2a39b"/>
    </style:style>
    <style:style style:name="T555" style:family="text">
      <style:text-properties officeooo:rsid="00d52b00"/>
    </style:style>
    <style:style style:name="T556" style:family="text">
      <style:text-properties officeooo:rsid="00d6fe54"/>
    </style:style>
    <style:style style:name="T557" style:family="text">
      <style:text-properties officeooo:rsid="00d772f0"/>
    </style:style>
    <style:style style:name="T558" style:family="text">
      <style:text-properties officeooo:rsid="00d7bac1"/>
    </style:style>
    <style:style style:name="T559" style:family="text">
      <style:text-properties officeooo:rsid="00da67ce"/>
    </style:style>
    <style:style style:name="T560" style:family="text">
      <style:text-properties officeooo:rsid="00e7ae24"/>
    </style:style>
    <style:style style:name="T561" style:family="text">
      <style:text-properties officeooo:rsid="00ea9a8e"/>
    </style:style>
    <style:style style:name="T562" style:family="text">
      <style:text-properties officeooo:rsid="00ebd665"/>
    </style:style>
    <style:style style:name="T563" style:family="text">
      <style:text-properties officeooo:rsid="00ef774d"/>
    </style:style>
    <style:style style:name="T564" style:family="text">
      <style:text-properties officeooo:rsid="00f109f8"/>
    </style:style>
    <style:style style:name="T565" style:family="text">
      <style:text-properties officeooo:rsid="00f2913a"/>
    </style:style>
    <style:style style:name="T566" style:family="text">
      <style:text-properties officeooo:rsid="00f2deb9"/>
    </style:style>
    <style:style style:name="T567" style:family="text">
      <style:text-properties officeooo:rsid="00f39230"/>
    </style:style>
    <style:style style:name="T568" style:family="text">
      <style:text-properties officeooo:rsid="00f591ca"/>
    </style:style>
    <style:style style:name="T569" style:family="text">
      <style:text-properties officeooo:rsid="00f6684c"/>
    </style:style>
    <style:style style:name="T570" style:family="text">
      <style:text-properties officeooo:rsid="00fb07fe"/>
    </style:style>
    <style:style style:name="T571" style:family="text">
      <style:text-properties officeooo:rsid="00fb3401"/>
    </style:style>
    <style:style style:name="T572" style:family="text">
      <style:text-properties officeooo:rsid="00fc6e7e"/>
    </style:style>
    <style:style style:name="T573" style:family="text">
      <style:text-properties officeooo:rsid="00fcbe15"/>
    </style:style>
    <style:style style:name="T574" style:family="text">
      <style:text-properties officeooo:rsid="00fe59ae"/>
    </style:style>
    <style:style style:name="T575" style:family="text">
      <style:text-properties officeooo:rsid="0101dfdc"/>
    </style:style>
    <style:style style:name="T576" style:family="text">
      <style:text-properties officeooo:rsid="01037c36"/>
    </style:style>
    <style:style style:name="T577" style:family="text">
      <style:text-properties officeooo:rsid="0104d7ac"/>
    </style:style>
    <style:style style:name="T578" style:family="text">
      <style:text-properties officeooo:rsid="0105299d"/>
    </style:style>
    <style:style style:name="T579" style:family="text">
      <style:text-properties officeooo:rsid="0108aca9"/>
    </style:style>
    <style:style style:name="T580" style:family="text">
      <style:text-properties officeooo:rsid="0109e8b5"/>
    </style:style>
    <style:style style:name="T581" style:family="text">
      <style:text-properties officeooo:rsid="010a665e"/>
    </style:style>
    <style:style style:name="T582" style:family="text">
      <style:text-properties officeooo:rsid="010aac98"/>
    </style:style>
    <style:style style:name="T583" style:family="text">
      <style:text-properties officeooo:rsid="010bb050"/>
    </style:style>
    <style:style style:name="T584" style:family="text">
      <style:text-properties officeooo:rsid="010ff1d4"/>
    </style:style>
    <style:style style:name="T585" style:family="text">
      <style:text-properties officeooo:rsid="0115da64"/>
    </style:style>
    <style:style style:name="T586" style:family="text">
      <style:text-properties officeooo:rsid="009bfcb2"/>
    </style:style>
    <style:style style:name="T587" style:family="text">
      <style:text-properties officeooo:rsid="01191edc"/>
    </style:style>
    <style:style style:name="T588" style:family="text">
      <style:text-properties officeooo:rsid="011980e7"/>
    </style:style>
    <style:style style:name="T589" style:family="text">
      <style:text-properties officeooo:rsid="011d99e7"/>
    </style:style>
    <style:style style:name="T590" style:family="text">
      <style:text-properties officeooo:rsid="011e17ae"/>
    </style:style>
    <style:style style:name="T591" style:family="text">
      <style:text-properties officeooo:rsid="0022da8d"/>
    </style:style>
    <style:style style:name="T592" style:family="text">
      <style:text-properties officeooo:rsid="011ff8e7"/>
    </style:style>
    <style:style style:name="T593" style:family="text">
      <style:text-properties officeooo:rsid="01214784"/>
    </style:style>
    <style:style style:name="T594" style:family="text">
      <style:text-properties officeooo:rsid="012309d1"/>
    </style:style>
    <style:style style:name="T595" style:family="text">
      <style:text-properties officeooo:rsid="0124f80d"/>
    </style:style>
    <style:style style:name="T596" style:family="text">
      <style:text-properties officeooo:rsid="0125cb98"/>
    </style:style>
    <style:style style:name="T597" style:family="text">
      <style:text-properties officeooo:rsid="012d7496"/>
    </style:style>
    <style:style style:name="T598" style:family="text">
      <style:text-properties officeooo:rsid="012f59c1"/>
    </style:style>
    <style:style style:name="T599" style:family="text">
      <style:text-properties officeooo:rsid="013121e0"/>
    </style:style>
    <style:style style:name="T600" style:family="text">
      <style:text-properties officeooo:rsid="0135ab89"/>
    </style:style>
    <style:style style:name="T601" style:family="text">
      <style:text-properties officeooo:rsid="0135e603"/>
    </style:style>
    <style:style style:name="T602" style:family="text">
      <style:text-properties officeooo:rsid="01379dcf"/>
    </style:style>
    <style:style style:name="T603" style:family="text">
      <style:text-properties officeooo:rsid="0137a952"/>
    </style:style>
    <style:style style:name="T604" style:family="text">
      <style:text-properties officeooo:rsid="0138fb76"/>
    </style:style>
    <style:style style:name="T605" style:family="text">
      <style:text-properties officeooo:rsid="013dc6d7"/>
    </style:style>
    <style:style style:name="T606" style:family="text">
      <style:text-properties officeooo:rsid="013edb56"/>
    </style:style>
    <style:style style:name="T607" style:family="text">
      <style:text-properties officeooo:rsid="013fb01d"/>
    </style:style>
    <style:style style:name="T608" style:family="text">
      <style:text-properties officeooo:rsid="01442630"/>
    </style:style>
    <style:style style:name="T609" style:family="text">
      <style:text-properties officeooo:rsid="014478bb"/>
    </style:style>
    <style:style style:name="T610" style:family="text">
      <style:text-properties officeooo:rsid="0145e8d3"/>
    </style:style>
    <style:style style:name="T611" style:family="text">
      <style:text-properties officeooo:rsid="014975eb"/>
    </style:style>
    <style:style style:name="T612" style:family="text">
      <style:text-properties officeooo:rsid="0149a146"/>
    </style:style>
    <style:style style:name="T613" style:family="text">
      <style:text-properties officeooo:rsid="014b5a64"/>
    </style:style>
    <style:style style:name="T614" style:family="text">
      <style:text-properties officeooo:rsid="014b609a"/>
    </style:style>
    <style:style style:name="T615" style:family="text">
      <style:text-properties officeooo:rsid="014be543"/>
    </style:style>
    <style:style style:name="T616" style:family="text">
      <style:text-properties officeooo:rsid="014d6261"/>
    </style:style>
    <style:style style:name="T617" style:family="text">
      <style:text-properties officeooo:rsid="014f38c6"/>
    </style:style>
    <style:style style:name="T618" style:family="text">
      <style:text-properties officeooo:rsid="014f6f65"/>
    </style:style>
    <style:style style:name="T619" style:family="text">
      <style:text-properties officeooo:rsid="0150e99b"/>
    </style:style>
    <style:style style:name="T620" style:family="text">
      <style:text-properties officeooo:rsid="0152980b"/>
    </style:style>
    <style:style style:name="T621" style:family="text">
      <style:text-properties officeooo:rsid="0153a897"/>
    </style:style>
    <style:style style:name="T622" style:family="text">
      <style:text-properties officeooo:rsid="01556c99"/>
    </style:style>
    <style:style style:name="T623" style:family="text">
      <style:text-properties officeooo:rsid="0156ce5b"/>
    </style:style>
    <style:style style:name="T624" style:family="text">
      <style:text-properties officeooo:rsid="01576a1f"/>
    </style:style>
    <style:style style:name="T625" style:family="text">
      <style:text-properties officeooo:rsid="015891e4"/>
    </style:style>
    <style:style style:name="T626" style:family="text">
      <style:text-properties officeooo:rsid="015d8515"/>
    </style:style>
    <style:style style:name="T627" style:family="text">
      <style:text-properties officeooo:rsid="015e2567"/>
    </style:style>
    <style:style style:name="T628" style:family="text">
      <style:text-properties officeooo:rsid="01601bf4"/>
    </style:style>
    <style:style style:name="T629" style:family="text">
      <style:text-properties officeooo:rsid="0162a893"/>
    </style:style>
    <style:style style:name="T630" style:family="text">
      <style:text-properties officeooo:rsid="01643cf4"/>
    </style:style>
    <style:style style:name="T631" style:family="text">
      <style:text-properties officeooo:rsid="0167b211"/>
    </style:style>
    <style:style style:name="T632" style:family="text">
      <style:text-properties officeooo:rsid="0167f1ea"/>
    </style:style>
    <style:style style:name="T633" style:family="text">
      <style:text-properties officeooo:rsid="0168cc8f"/>
    </style:style>
    <style:style style:name="T634" style:family="text">
      <style:text-properties officeooo:rsid="0168f1e9"/>
    </style:style>
    <style:style style:name="T635" style:family="text">
      <style:text-properties officeooo:rsid="016c4307"/>
    </style:style>
    <style:style style:name="T636" style:family="text">
      <style:text-properties officeooo:rsid="016df544"/>
    </style:style>
    <style:style style:name="T637" style:family="text">
      <style:text-properties officeooo:rsid="016e8c0a"/>
    </style:style>
    <style:style style:name="T638" style:family="text">
      <style:text-properties officeooo:rsid="016f9cef"/>
    </style:style>
    <style:style style:name="T639" style:family="text">
      <style:text-properties officeooo:rsid="01723fcc"/>
    </style:style>
    <style:style style:name="T640" style:family="text">
      <style:text-properties officeooo:rsid="01724c34"/>
    </style:style>
    <style:style style:name="T641" style:family="text">
      <style:text-properties officeooo:rsid="01755260"/>
    </style:style>
    <style:style style:name="T642" style:family="text">
      <style:text-properties officeooo:rsid="017672cf"/>
    </style:style>
    <style:style style:name="T643" style:family="text">
      <style:text-properties officeooo:rsid="0178f6cf"/>
    </style:style>
    <style:style style:name="T644" style:family="text">
      <style:text-properties officeooo:rsid="017ad912"/>
    </style:style>
    <style:style style:name="T645" style:family="text">
      <style:text-properties officeooo:rsid="017c5c8d"/>
    </style:style>
    <style:style style:name="T646" style:family="text">
      <style:text-properties officeooo:rsid="017f0977"/>
    </style:style>
    <style:style style:name="T647" style:family="text">
      <style:text-properties officeooo:rsid="01844be3"/>
    </style:style>
    <style:style style:name="T648" style:family="text">
      <style:text-properties style:use-window-font-color="true" loext:opacity="0%" style:font-name="Arial1" fo:font-size="11pt" fo:language="de" fo:country="AT" style:text-underline-style="none" officeooo:rsid="010a1e62" style:letter-kerning="true" fo:background-color="transparent" loext:char-shading-value="0" style:font-name-asian="Noto Sans CJK SC Regular" style:font-size-asian="11pt" style:language-asian="zh" style:country-asian="CN" style:font-name-complex="Arial1" style:font-size-complex="12pt" style:language-complex="hi" style:country-complex="IN"/>
    </style:style>
    <style:style style:name="T649" style:family="text">
      <style:text-properties style:use-window-font-color="true" loext:opacity="0%" style:font-name="Arial1" fo:font-size="11pt" fo:language="de" fo:country="AT" style:text-underline-style="none" officeooo:rsid="038d45e5" style:letter-kerning="true" fo:background-color="transparent" loext:char-shading-value="0" style:font-name-asian="Noto Sans CJK SC Regular" style:font-size-asian="11pt" style:language-asian="zh" style:country-asian="CN" style:font-name-complex="Arial1" style:font-size-complex="12pt" style:language-complex="hi" style:country-complex="IN"/>
    </style:style>
    <style:style style:name="T650" style:family="text">
      <style:text-properties style:use-window-font-color="true" loext:opacity="0%" style:font-name="Arial1" fo:font-size="11pt" fo:language="de" fo:country="AT" style:text-underline-style="none" officeooo:rsid="01748c41" style:letter-kerning="true" fo:background-color="transparent" loext:char-shading-value="0" style:font-name-asian="Noto Sans CJK SC Regular" style:font-size-asian="11pt" style:language-asian="zh" style:country-asian="CN" style:font-name-complex="FreeSans2" style:font-size-complex="12pt" style:language-complex="hi" style:country-complex="IN"/>
    </style:style>
    <style:style style:name="T651" style:family="text">
      <style:text-properties style:use-window-font-color="true" loext:opacity="0%" style:font-name="Arial1" fo:font-size="11pt" fo:language="de" fo:country="AT" style:text-underline-style="none" officeooo:rsid="0112f08a" style:letter-kerning="true" fo:background-color="transparent" loext:char-shading-value="0" style:font-name-asian="Noto Sans CJK SC Regular" style:font-size-asian="11pt" style:language-asian="zh" style:country-asian="CN" style:font-name-complex="FreeSans2" style:font-size-complex="12pt" style:language-complex="hi" style:country-complex="IN"/>
    </style:style>
    <style:style style:name="T652" style:family="text">
      <style:text-properties style:use-window-font-color="true" loext:opacity="0%" style:font-name="Arial1" fo:font-size="11pt" fo:language="de" fo:country="AT" style:text-underline-style="none" officeooo:rsid="0116c9ca" style:letter-kerning="true" fo:background-color="transparent" loext:char-shading-value="0" style:font-name-asian="Noto Sans CJK SC Regular" style:font-size-asian="11pt" style:language-asian="zh" style:country-asian="CN" style:font-name-complex="FreeSans2" style:font-size-complex="12pt" style:language-complex="hi" style:country-complex="IN"/>
    </style:style>
    <style:style style:name="T653" style:family="text">
      <style:text-properties style:use-window-font-color="true" loext:opacity="0%" style:font-name="Arial1" fo:font-size="11pt" fo:language="de" fo:country="AT" style:text-underline-style="none" officeooo:rsid="0328659e" style:letter-kerning="true" fo:background-color="transparent" loext:char-shading-value="0" style:font-name-asian="Noto Sans CJK SC Regular" style:font-size-asian="11pt" style:language-asian="zh" style:country-asian="CN" style:font-name-complex="FreeSans2" style:font-size-complex="12pt" style:language-complex="hi" style:country-complex="IN"/>
    </style:style>
    <style:style style:name="T654" style:family="text">
      <style:text-properties style:use-window-font-color="true" loext:opacity="0%" style:font-name="Arial1" fo:font-size="11pt" fo:language="de" fo:country="AT" style:text-underline-style="none" officeooo:rsid="031410c3" style:letter-kerning="true" fo:background-color="transparent" loext:char-shading-value="0" style:font-name-asian="Noto Sans CJK SC Regular" style:font-size-asian="11pt" style:language-asian="zxx" style:country-asian="none" style:font-name-complex="FreeSans2" style:font-size-complex="12pt" style:language-complex="zxx" style:country-complex="none"/>
    </style:style>
    <style:style style:name="T655" style:family="text">
      <style:text-properties style:use-window-font-color="true" loext:opacity="0%" style:font-name="Arial1" fo:font-size="11pt" fo:language="de" fo:country="AT" style:text-underline-style="none" officeooo:rsid="02049c5c" style:letter-kerning="true"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56" style:family="text">
      <style:text-properties style:use-window-font-color="true" loext:opacity="0%" style:font-name="Arial1" fo:font-size="11pt" fo:language="de" fo:country="AT" style:text-underline-style="none" officeooo:rsid="002c3834" style:letter-kerning="true"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57" style:family="text">
      <style:text-properties style:use-window-font-color="true" loext:opacity="0%" style:font-name="Arial1" fo:font-size="11pt" fo:language="de" fo:country="AT" style:text-underline-style="none" officeooo:rsid="04388347" style:letter-kerning="true"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58" style:family="text">
      <style:text-properties style:use-window-font-color="true" loext:opacity="0%" style:font-name="Arial1" fo:font-size="11pt" fo:language="de" fo:country="AT" officeooo:rsid="0079e362"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59" style:family="text">
      <style:text-properties style:use-window-font-color="true" loext:opacity="0%" style:font-name="Arial1" fo:font-size="11pt" fo:language="de" fo:country="AT" officeooo:rsid="001e4ddd"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60" style:family="text">
      <style:text-properties style:use-window-font-color="true" loext:opacity="0%" style:font-name="Arial1" fo:font-size="11pt" fo:language="de" fo:country="AT" officeooo:rsid="0065f676"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61" style:family="text">
      <style:text-properties style:use-window-font-color="true" loext:opacity="0%" style:font-name="Arial1" fo:font-size="11pt" fo:language="de" fo:country="AT" officeooo:rsid="002c3834"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62" style:family="text">
      <style:text-properties style:use-window-font-color="true" loext:opacity="0%" style:font-name="Arial1" fo:font-size="11pt" fo:language="de" fo:country="AT" officeooo:rsid="0223e8fb"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63" style:family="text">
      <style:text-properties style:use-window-font-color="true" loext:opacity="0%" style:font-name="Arial1" fo:font-size="11pt" fo:language="de" fo:country="AT" officeooo:rsid="043d8e54"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64" style:family="text">
      <style:text-properties style:use-window-font-color="true" loext:opacity="0%" style:font-name="Arial1" fo:font-size="11pt" fo:language="de" fo:country="AT" officeooo:rsid="0223c3fd" style:letter-kerning="true"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65" style:family="text">
      <style:text-properties style:use-window-font-color="true" loext:opacity="0%" style:font-name="Arial1" fo:font-size="11pt" fo:language="de" fo:country="AT" officeooo:rsid="043d8e54" style:letter-kerning="true" fo:background-color="transparent" loext:char-shading-value="0" style:font-name-asian="Times New Roman" style:font-size-asian="11pt" style:language-asian="zh" style:country-asian="CN" style:font-name-complex="Arial1" style:font-size-complex="10pt" style:language-complex="ar" style:country-complex="SA"/>
    </style:style>
    <style:style style:name="T666" style:family="text">
      <style:text-properties style:use-window-font-color="true" loext:opacity="0%" style:font-name="Arial1" fo:font-size="11pt" fo:language="en" fo:country="US" style:text-underline-style="none" officeooo:rsid="0116c9ca" style:letter-kerning="true" fo:background-color="transparent" loext:char-shading-value="0" style:font-name-asian="Noto Sans CJK SC Regular" style:font-size-asian="11pt" style:language-asian="zxx" style:country-asian="none" style:font-name-complex="FreeSans2" style:font-size-complex="12pt" style:language-complex="zxx" style:country-complex="none"/>
    </style:style>
    <style:style style:name="T667" style:family="text">
      <style:text-properties style:use-window-font-color="true" loext:opacity="0%" style:font-name="Arial1" fo:font-size="11pt" fo:language="en" fo:country="US" style:text-underline-style="none" officeooo:rsid="0065f676" style:letter-kerning="true" fo:background-color="transparent" loext:char-shading-value="0" style:font-name-asian="Noto Sans CJK SC Regular" style:font-size-asian="11pt" style:language-asian="zxx" style:country-asian="none" style:font-name-complex="FreeSans2" style:font-size-complex="12pt" style:language-complex="zxx" style:country-complex="none"/>
    </style:style>
    <style:style style:name="T668" style:family="text">
      <style:text-properties style:use-window-font-color="true" loext:opacity="0%" style:font-name="Arial1" fo:font-size="11pt" fo:language="en" fo:country="US" style:text-underline-style="none" officeooo:rsid="031410c3" style:letter-kerning="true" fo:background-color="transparent" loext:char-shading-value="0" style:font-name-asian="Noto Sans CJK SC Regular" style:font-size-asian="11pt" style:language-asian="zxx" style:country-asian="none" style:font-name-complex="FreeSans2" style:font-size-complex="12pt" style:language-complex="zxx" style:country-complex="none"/>
    </style:style>
    <style:style style:name="T669" style:family="text">
      <style:text-properties style:use-window-font-color="true" loext:opacity="0%" style:font-name="Arial1" fo:font-size="11pt" fo:language="en" fo:country="US" style:text-underline-style="none" officeooo:rsid="0112f08a" style:letter-kerning="true" fo:background-color="transparent" loext:char-shading-value="0" style:font-name-asian="Noto Sans CJK SC Regular" style:font-size-asian="11pt" style:language-asian="zxx" style:country-asian="none" style:font-name-complex="FreeSans2" style:font-size-complex="12pt" style:language-complex="zxx" style:country-complex="none"/>
    </style:style>
    <style:style style:name="T670" style:family="text">
      <style:text-properties style:use-window-font-color="true" loext:opacity="0%" style:font-name="Arial1" fo:font-size="11pt" fo:language="en" fo:country="US" style:text-underline-style="none" officeooo:rsid="00d05e0e" style:letter-kerning="true" fo:background-color="transparent" loext:char-shading-value="0" style:font-name-asian="Noto Sans CJK SC Regular" style:font-size-asian="11pt" style:language-asian="zxx" style:country-asian="none" style:font-name-complex="FreeSans2" style:font-size-complex="12pt" style:language-complex="zxx" style:country-complex="none"/>
    </style:style>
    <style:style style:name="T671" style:family="text">
      <style:text-properties style:use-window-font-color="true" loext:opacity="0%" style:font-name="Arial1" fo:font-size="11pt" fo:language="en" fo:country="US" style:text-underline-style="none" officeooo:rsid="0328659e" style:letter-kerning="true" fo:background-color="transparent" loext:char-shading-value="0" style:font-name-asian="Noto Sans CJK SC Regular" style:font-size-asian="11pt" style:language-asian="zxx" style:country-asian="none" style:font-name-complex="FreeSans2" style:font-size-complex="12pt" style:language-complex="zxx" style:country-complex="none"/>
    </style:style>
    <style:style style:name="T672" style:family="text">
      <style:text-properties style:use-window-font-color="true" loext:opacity="0%" style:font-name="Arial1" fo:font-size="11pt" fo:language="en" fo:country="US" style:text-underline-style="none" officeooo:rsid="0446d666" style:letter-kerning="true" fo:background-color="transparent" loext:char-shading-value="0" style:font-name-asian="Noto Sans CJK SC Regular" style:font-size-asian="11pt" style:language-asian="zxx" style:country-asian="none" style:font-name-complex="FreeSans2" style:font-size-complex="12pt" style:language-complex="zxx" style:country-complex="none"/>
    </style:style>
    <style:style style:name="T673" style:family="text">
      <style:text-properties style:use-window-font-color="true" loext:opacity="0%" style:font-name="Arial1" fo:font-size="11pt" fo:language="en" fo:country="US" style:text-underline-style="none" officeooo:rsid="04492f3a" style:letter-kerning="true" fo:background-color="transparent" loext:char-shading-value="0" style:font-name-asian="Noto Sans CJK SC Regular" style:font-size-asian="11pt" style:language-asian="zxx" style:country-asian="none" style:font-name-complex="FreeSans2" style:font-size-complex="12pt" style:language-complex="zxx" style:country-complex="none"/>
    </style:style>
    <style:style style:name="T674" style:family="text">
      <style:text-properties officeooo:rsid="019608a3"/>
    </style:style>
    <style:style style:name="T675" style:family="text">
      <style:text-properties officeooo:rsid="019784c5"/>
    </style:style>
    <style:style style:name="T676" style:family="text">
      <style:text-properties officeooo:rsid="019924f3"/>
    </style:style>
    <style:style style:name="T677" style:family="text">
      <style:text-properties officeooo:rsid="019adbee"/>
    </style:style>
    <style:style style:name="T678" style:family="text">
      <style:text-properties officeooo:rsid="019fb0d0"/>
    </style:style>
    <style:style style:name="T679" style:family="text">
      <style:text-properties officeooo:rsid="019fc74e"/>
    </style:style>
    <style:style style:name="T680" style:family="text">
      <style:text-properties officeooo:rsid="01a12b31"/>
    </style:style>
    <style:style style:name="T681" style:family="text">
      <style:text-properties officeooo:rsid="01a785d8"/>
    </style:style>
    <style:style style:name="T682" style:family="text">
      <style:text-properties officeooo:rsid="01ac9eff"/>
    </style:style>
    <style:style style:name="T683" style:family="text">
      <style:text-properties officeooo:rsid="01b3a1ec"/>
    </style:style>
    <style:style style:name="T684" style:family="text">
      <style:text-properties officeooo:rsid="01b68e8e"/>
    </style:style>
    <style:style style:name="T685" style:family="text">
      <style:text-properties officeooo:rsid="01b99b30"/>
    </style:style>
    <style:style style:name="T686" style:family="text">
      <style:text-properties officeooo:rsid="01ba69f0"/>
    </style:style>
    <style:style style:name="T687" style:family="text">
      <style:text-properties officeooo:rsid="01bb40f6"/>
    </style:style>
    <style:style style:name="T688" style:family="text">
      <style:text-properties officeooo:rsid="01bdf8ce"/>
    </style:style>
    <style:style style:name="T689" style:family="text">
      <style:text-properties officeooo:rsid="01c42cb7"/>
    </style:style>
    <style:style style:name="T690" style:family="text">
      <style:text-properties officeooo:rsid="01c5c3f6"/>
    </style:style>
    <style:style style:name="T691" style:family="text">
      <style:text-properties officeooo:rsid="01c731dd"/>
    </style:style>
    <style:style style:name="T692" style:family="text">
      <style:text-properties officeooo:rsid="01c8b426"/>
    </style:style>
    <style:style style:name="T693" style:family="text">
      <style:text-properties officeooo:rsid="01ce6dd4"/>
    </style:style>
    <style:style style:name="T694" style:family="text">
      <style:text-properties officeooo:rsid="01d1ab35"/>
    </style:style>
    <style:style style:name="T695" style:family="text">
      <style:text-properties officeooo:rsid="01d4a885"/>
    </style:style>
    <style:style style:name="T696" style:family="text">
      <style:text-properties officeooo:rsid="01d6c7fd"/>
    </style:style>
    <style:style style:name="T697" style:family="text">
      <style:text-properties officeooo:rsid="01d9eeed"/>
    </style:style>
    <style:style style:name="T698" style:family="text">
      <style:text-properties officeooo:rsid="01da7034"/>
    </style:style>
    <style:style style:name="T699" style:family="text">
      <style:text-properties officeooo:rsid="01db92a4"/>
    </style:style>
    <style:style style:name="T700" style:family="text">
      <style:text-properties officeooo:rsid="01dc0c30"/>
    </style:style>
    <style:style style:name="T701" style:family="text">
      <style:text-properties officeooo:rsid="01dd9e1a"/>
    </style:style>
    <style:style style:name="T702" style:family="text">
      <style:text-properties officeooo:rsid="01de089c"/>
    </style:style>
    <style:style style:name="T703" style:family="text">
      <style:text-properties officeooo:rsid="01dfa877"/>
    </style:style>
    <style:style style:name="T704" style:family="text">
      <style:text-properties officeooo:rsid="01e1e210"/>
    </style:style>
    <style:style style:name="T705" style:family="text">
      <style:text-properties officeooo:rsid="01e3aeb4"/>
    </style:style>
    <style:style style:name="T706" style:family="text">
      <style:text-properties officeooo:rsid="01e6d442"/>
    </style:style>
    <style:style style:name="T707" style:family="text">
      <style:text-properties officeooo:rsid="01ead08e"/>
    </style:style>
    <style:style style:name="T708" style:family="text">
      <style:text-properties officeooo:rsid="01eb0be2"/>
    </style:style>
    <style:style style:name="T709" style:family="text">
      <style:text-properties officeooo:rsid="01ebadcb"/>
    </style:style>
    <style:style style:name="T710" style:family="text">
      <style:text-properties officeooo:rsid="01f237a3"/>
    </style:style>
    <style:style style:name="T711" style:family="text">
      <style:text-properties officeooo:rsid="01f32c9f"/>
    </style:style>
    <style:style style:name="T712" style:family="text">
      <style:text-properties officeooo:rsid="01f3f967"/>
    </style:style>
    <style:style style:name="T713" style:family="text">
      <style:text-properties officeooo:rsid="01fbf440"/>
    </style:style>
    <style:style style:name="T714" style:family="text">
      <style:text-properties officeooo:rsid="01fe7612"/>
    </style:style>
    <style:style style:name="T715" style:family="text">
      <style:text-properties officeooo:rsid="0203a68e"/>
    </style:style>
    <style:style style:name="T716" style:family="text">
      <style:text-properties officeooo:rsid="02060413"/>
    </style:style>
    <style:style style:name="T717" style:family="text">
      <style:text-properties officeooo:rsid="02095566"/>
    </style:style>
    <style:style style:name="T718" style:family="text">
      <style:text-properties officeooo:rsid="020f0764"/>
    </style:style>
    <style:style style:name="T719" style:family="text">
      <style:text-properties officeooo:rsid="020f65ba"/>
    </style:style>
    <style:style style:name="T720" style:family="text">
      <style:text-properties officeooo:rsid="0210d99c"/>
    </style:style>
    <style:style style:name="T721" style:family="text">
      <style:text-properties officeooo:rsid="0210f4a5"/>
    </style:style>
    <style:style style:name="T722" style:family="text">
      <style:text-properties officeooo:rsid="021bb86a"/>
    </style:style>
    <style:style style:name="T723" style:family="text">
      <style:text-properties officeooo:rsid="021c51c1"/>
    </style:style>
    <style:style style:name="T724" style:family="text">
      <style:text-properties officeooo:rsid="022264bf"/>
    </style:style>
    <style:style style:name="T725" style:family="text">
      <style:text-properties officeooo:rsid="02232a7f"/>
    </style:style>
    <style:style style:name="T726" style:family="text">
      <style:text-properties officeooo:rsid="02248f72"/>
    </style:style>
    <style:style style:name="T727" style:family="text">
      <style:text-properties officeooo:rsid="02275f48"/>
    </style:style>
    <style:style style:name="T728" style:family="text">
      <style:text-properties officeooo:rsid="02293d50"/>
    </style:style>
    <style:style style:name="T729" style:family="text">
      <style:text-properties officeooo:rsid="022acf9f"/>
    </style:style>
    <style:style style:name="T730" style:family="text">
      <style:text-properties officeooo:rsid="022d6cb1"/>
    </style:style>
    <style:style style:name="T731" style:family="text">
      <style:text-properties officeooo:rsid="02328b28"/>
    </style:style>
    <style:style style:name="T732" style:family="text">
      <style:text-properties officeooo:rsid="02344b1d"/>
    </style:style>
    <style:style style:name="T733" style:family="text">
      <style:text-properties officeooo:rsid="02361a49"/>
    </style:style>
    <style:style style:name="T734" style:family="text">
      <style:text-properties officeooo:rsid="0236cf55"/>
    </style:style>
    <style:style style:name="T735" style:family="text">
      <style:text-properties officeooo:rsid="0237804b"/>
    </style:style>
    <style:style style:name="T736" style:family="text">
      <style:text-properties officeooo:rsid="0237e0d6"/>
    </style:style>
    <style:style style:name="T737" style:family="text">
      <style:text-properties officeooo:rsid="0239c1d5"/>
    </style:style>
    <style:style style:name="T738" style:family="text">
      <style:text-properties officeooo:rsid="023cd641"/>
    </style:style>
    <style:style style:name="T739" style:family="text">
      <style:text-properties officeooo:rsid="023f4e59"/>
    </style:style>
    <style:style style:name="T740" style:family="text">
      <style:text-properties officeooo:rsid="023fcbc8"/>
    </style:style>
    <style:style style:name="T741" style:family="text">
      <style:text-properties officeooo:rsid="024188e0"/>
    </style:style>
    <style:style style:name="T742" style:family="text">
      <style:text-properties officeooo:rsid="0241a7d2"/>
    </style:style>
    <style:style style:name="T743" style:family="text">
      <style:text-properties officeooo:rsid="0243357d"/>
    </style:style>
    <style:style style:name="T744" style:family="text">
      <style:text-properties officeooo:rsid="024b4158"/>
    </style:style>
    <style:style style:name="T745" style:family="text">
      <style:text-properties officeooo:rsid="024c76ed"/>
    </style:style>
    <style:style style:name="T746" style:family="text">
      <style:text-properties officeooo:rsid="024d92a1"/>
    </style:style>
    <style:style style:name="T747" style:family="text">
      <style:text-properties officeooo:rsid="024e6df9"/>
    </style:style>
    <style:style style:name="T748" style:family="text">
      <style:text-properties officeooo:rsid="024f275a"/>
    </style:style>
    <style:style style:name="T749" style:family="text">
      <style:text-properties officeooo:rsid="02509dfe"/>
    </style:style>
    <style:style style:name="T750" style:family="text">
      <style:text-properties officeooo:rsid="0255f78b"/>
    </style:style>
    <style:style style:name="T751" style:family="text">
      <style:text-properties officeooo:rsid="0258bb55"/>
    </style:style>
    <style:style style:name="T752" style:family="text">
      <style:text-properties officeooo:rsid="0265d9e3"/>
    </style:style>
    <style:style style:name="T753" style:family="text">
      <style:text-properties officeooo:rsid="02687d89"/>
    </style:style>
    <style:style style:name="T754" style:family="text">
      <style:text-properties officeooo:rsid="026ae31e"/>
    </style:style>
    <style:style style:name="T755" style:family="text">
      <style:text-properties officeooo:rsid="026eed76"/>
    </style:style>
    <style:style style:name="T756" style:family="text">
      <style:text-properties style:text-underline-style="solid" style:text-underline-width="auto" style:text-underline-color="font-color" fo:font-weight="bold" style:font-weight-asian="bold" style:font-weight-complex="bold"/>
    </style:style>
    <style:style style:name="T757" style:family="text">
      <style:text-properties officeooo:rsid="005fdd6d"/>
    </style:style>
    <style:style style:name="T758" style:family="text">
      <style:text-properties style:font-name="Liberation Sans"/>
    </style:style>
    <style:style style:name="T759" style:family="text">
      <style:text-properties style:font-name="Liberation Sans" fo:background-color="transparent" loext:char-shading-value="0"/>
    </style:style>
    <style:style style:name="T760" style:family="text">
      <style:text-properties officeooo:rsid="0053a2bc"/>
    </style:style>
    <style:style style:name="T761" style:family="text">
      <style:text-properties officeooo:rsid="0053a2bc" style:font-size-asian="10.5pt"/>
    </style:style>
    <style:style style:name="T762" style:family="text">
      <style:text-properties officeooo:rsid="02859387"/>
    </style:style>
    <style:style style:name="T763" style:family="text">
      <style:text-properties fo:language="de" fo:country="AT" officeooo:rsid="0115da64" style:language-asian="zh" style:country-asian="CN" style:language-complex="hi" style:country-complex="IN"/>
    </style:style>
    <style:style style:name="T764" style:family="text">
      <style:text-properties fo:language="de" fo:country="AT" officeooo:rsid="00f591ca" style:language-asian="zh" style:country-asian="CN" style:language-complex="hi" style:country-complex="IN"/>
    </style:style>
    <style:style style:name="T765" style:family="text">
      <style:text-properties fo:language="de" fo:country="AT" officeooo:rsid="00f6197e" style:language-asian="zh" style:country-asian="CN" style:language-complex="hi" style:country-complex="IN"/>
    </style:style>
    <style:style style:name="T766" style:family="text">
      <style:text-properties fo:language="de" fo:country="AT" officeooo:rsid="0374cd60" style:language-asian="zh" style:country-asian="CN" style:language-complex="hi" style:country-complex="IN"/>
    </style:style>
    <style:style style:name="T767" style:family="text">
      <style:text-properties fo:language="de" fo:country="AT" officeooo:rsid="027cc917" style:language-asian="zh" style:country-asian="CN" style:language-complex="hi" style:country-complex="IN"/>
    </style:style>
    <style:style style:name="T768" style:family="text">
      <style:text-properties fo:language="de" fo:country="AT" officeooo:rsid="0330f922" style:language-asian="zh" style:country-asian="CN" style:language-complex="hi" style:country-complex="IN"/>
    </style:style>
    <style:style style:name="T769" style:family="text">
      <style:text-properties fo:language="de" fo:country="AT" officeooo:rsid="027f4d9a" style:language-asian="zh" style:country-asian="CN" style:language-complex="hi" style:country-complex="IN"/>
    </style:style>
    <style:style style:name="T770" style:family="text">
      <style:text-properties fo:language="de" fo:country="AT" officeooo:rsid="03f689b8" style:language-asian="zh" style:country-asian="CN" style:language-complex="hi" style:country-complex="IN"/>
    </style:style>
    <style:style style:name="T771" style:family="text">
      <style:text-properties fo:language="de" fo:country="AT" officeooo:rsid="03f87a78" style:language-asian="zh" style:country-asian="CN" style:language-complex="hi" style:country-complex="IN"/>
    </style:style>
    <style:style style:name="T772" style:family="text">
      <style:text-properties fo:language="de" fo:country="AT" officeooo:rsid="03fa4f8f" style:language-asian="zh" style:country-asian="CN" style:language-complex="hi" style:country-complex="IN"/>
    </style:style>
    <style:style style:name="T773" style:family="text">
      <style:text-properties fo:language="de" fo:country="AT" officeooo:rsid="048c8909" style:language-asian="zh" style:country-asian="CN" style:language-complex="hi" style:country-complex="IN"/>
    </style:style>
    <style:style style:name="T774" style:family="text">
      <style:text-properties fo:language="de" fo:country="AT" officeooo:rsid="009952c5" fo:background-color="transparent" loext:char-shading-value="0" style:language-asian="zh" style:country-asian="CN" style:language-complex="hi" style:country-complex="IN"/>
    </style:style>
    <style:style style:name="T775" style:family="text">
      <style:text-properties fo:language="de" fo:country="AT" officeooo:rsid="00c3aab9" fo:background-color="transparent" loext:char-shading-value="0" style:language-asian="zh" style:country-asian="CN" style:language-complex="hi" style:country-complex="IN"/>
    </style:style>
    <style:style style:name="T776" style:family="text">
      <style:text-properties fo:language="de" fo:country="AT" officeooo:rsid="048286cf" fo:background-color="transparent" loext:char-shading-value="0" style:language-asian="zh" style:country-asian="CN" style:language-complex="hi" style:country-complex="IN"/>
    </style:style>
    <style:style style:name="T777" style:family="text">
      <style:text-properties fo:language="de" fo:country="AT" officeooo:rsid="00a6b1b7" fo:background-color="transparent" loext:char-shading-value="0" style:language-asian="zh" style:country-asian="CN" style:language-complex="hi" style:country-complex="IN"/>
    </style:style>
    <style:style style:name="T778" style:family="text">
      <style:text-properties fo:language="de" fo:country="AT" officeooo:rsid="048c8909" fo:background-color="transparent" loext:char-shading-value="0" style:language-asian="zh" style:country-asian="CN" style:language-complex="hi" style:country-complex="IN"/>
    </style:style>
    <style:style style:name="T779" style:family="text">
      <style:text-properties fo:language="de" fo:country="AT" officeooo:rsid="027cc917" fo:background-color="transparent" loext:char-shading-value="0" style:language-asian="zh" style:country-asian="CN" style:language-complex="hi" style:country-complex="IN"/>
    </style:style>
    <style:style style:name="T780" style:family="text">
      <style:text-properties fo:language="de" fo:country="AT" officeooo:rsid="0330f922" fo:background-color="transparent" loext:char-shading-value="0" style:language-asian="zh" style:country-asian="CN" style:language-complex="hi" style:country-complex="IN"/>
    </style:style>
    <style:style style:name="T781" style:family="text">
      <style:text-properties fo:language="de" fo:country="AT" officeooo:rsid="048e7c94" fo:background-color="transparent" loext:char-shading-value="0" style:language-asian="zh" style:country-asian="CN" style:language-complex="hi" style:country-complex="IN"/>
    </style:style>
    <style:style style:name="T782" style:family="text">
      <style:text-properties fo:language="de" fo:country="AT" officeooo:rsid="027f4d9a" fo:background-color="transparent" loext:char-shading-value="0" style:language-asian="zh" style:country-asian="CN" style:language-complex="hi" style:country-complex="IN"/>
    </style:style>
    <style:style style:name="T783" style:family="text">
      <style:text-properties fo:language="de" fo:country="AT" officeooo:rsid="036b96b9" fo:background-color="transparent" loext:char-shading-value="0" style:language-asian="zh" style:country-asian="CN" style:language-complex="hi" style:country-complex="IN"/>
    </style:style>
    <style:style style:name="T784" style:family="text">
      <style:text-properties fo:language="de" fo:country="AT" officeooo:rsid="036c70e1" fo:background-color="transparent" loext:char-shading-value="0" style:language-asian="zh" style:country-asian="CN" style:language-complex="hi" style:country-complex="IN"/>
    </style:style>
    <style:style style:name="T785" style:family="text">
      <style:text-properties fo:language="de" fo:country="AT" fo:background-color="transparent" loext:char-shading-value="0" style:language-asian="zxx" style:country-asian="none" style:language-complex="zxx" style:country-complex="none"/>
    </style:style>
    <style:style style:name="T786" style:family="text">
      <style:text-properties fo:language="de" fo:country="AT" style:language-asian="zxx" style:country-asian="none" style:language-complex="zxx" style:country-complex="none"/>
    </style:style>
    <style:style style:name="T787" style:family="text">
      <style:text-properties officeooo:rsid="028fed5f"/>
    </style:style>
    <style:style style:name="T788" style:family="text">
      <style:text-properties officeooo:rsid="02904f3a"/>
    </style:style>
    <style:style style:name="T789" style:family="text">
      <style:text-properties officeooo:rsid="0293943f"/>
    </style:style>
    <style:style style:name="T790" style:family="text">
      <style:text-properties officeooo:rsid="0295ad7a"/>
    </style:style>
    <style:style style:name="T791" style:family="text">
      <style:text-properties officeooo:rsid="029690e6"/>
    </style:style>
    <style:style style:name="T792" style:family="text">
      <style:text-properties officeooo:rsid="029bdde7"/>
    </style:style>
    <style:style style:name="T793" style:family="text">
      <style:text-properties officeooo:rsid="029c4193"/>
    </style:style>
    <style:style style:name="T794" style:family="text">
      <style:text-properties officeooo:rsid="029d1df2"/>
    </style:style>
    <style:style style:name="T795" style:family="text">
      <style:text-properties officeooo:rsid="02a217fb"/>
    </style:style>
    <style:style style:name="T796" style:family="text">
      <style:text-properties officeooo:rsid="02a26a72"/>
    </style:style>
    <style:style style:name="T797" style:family="text">
      <style:text-properties officeooo:rsid="02a31ec0"/>
    </style:style>
    <style:style style:name="T798" style:family="text">
      <style:text-properties officeooo:rsid="02a789b4"/>
    </style:style>
    <style:style style:name="T799" style:family="text">
      <style:text-properties officeooo:rsid="02a7ffad"/>
    </style:style>
    <style:style style:name="T800" style:family="text">
      <style:text-properties officeooo:rsid="02a86f6b"/>
    </style:style>
    <style:style style:name="T801" style:family="text">
      <style:text-properties officeooo:rsid="02afded7"/>
    </style:style>
    <style:style style:name="T802" style:family="text">
      <style:text-properties officeooo:rsid="00b9ae46"/>
    </style:style>
    <style:style style:name="T803" style:family="text">
      <style:text-properties officeooo:rsid="02b24d39"/>
    </style:style>
    <style:style style:name="T804" style:family="text">
      <style:text-properties officeooo:rsid="02b620df"/>
    </style:style>
    <style:style style:name="T805" style:family="text">
      <style:text-properties officeooo:rsid="02b8ad75"/>
    </style:style>
    <style:style style:name="T806" style:family="text">
      <style:text-properties officeooo:rsid="02ba9c85"/>
    </style:style>
    <style:style style:name="T807" style:family="text">
      <style:text-properties officeooo:rsid="02bb6db3"/>
    </style:style>
    <style:style style:name="T808" style:family="text">
      <style:text-properties officeooo:rsid="044b5238" style:font-name-complex="Arial1" style:font-size-complex="11pt"/>
    </style:style>
    <style:style style:name="T809" style:family="text">
      <style:text-properties officeooo:rsid="02c2d6d9"/>
    </style:style>
    <style:style style:name="T810" style:family="text">
      <style:text-properties officeooo:rsid="02c3e2b6"/>
    </style:style>
    <style:style style:name="T811" style:family="text">
      <style:text-properties officeooo:rsid="02c66a33"/>
    </style:style>
    <style:style style:name="T812" style:family="text">
      <style:text-properties officeooo:rsid="02c7d3d4"/>
    </style:style>
    <style:style style:name="T813" style:family="text">
      <style:text-properties officeooo:rsid="02d62b18"/>
    </style:style>
    <style:style style:name="T814" style:family="text">
      <style:text-properties officeooo:rsid="02d74496"/>
    </style:style>
    <style:style style:name="T815" style:family="text">
      <style:text-properties officeooo:rsid="02d7fee4"/>
    </style:style>
    <style:style style:name="T816" style:family="text">
      <style:text-properties officeooo:rsid="02daef63"/>
    </style:style>
    <style:style style:name="T817" style:family="text">
      <style:text-properties officeooo:rsid="02dca0e2"/>
    </style:style>
    <style:style style:name="T818" style:family="text">
      <style:text-properties officeooo:rsid="02dd9250"/>
    </style:style>
    <style:style style:name="T819" style:family="text">
      <style:text-properties officeooo:rsid="02e1168d"/>
    </style:style>
    <style:style style:name="T820" style:family="text">
      <style:text-properties officeooo:rsid="02e3aabb"/>
    </style:style>
    <style:style style:name="T821" style:family="text">
      <style:text-properties officeooo:rsid="02e5d079"/>
    </style:style>
    <style:style style:name="T822" style:family="text">
      <style:text-properties officeooo:rsid="02e82ca3"/>
    </style:style>
    <style:style style:name="T823" style:family="text">
      <style:text-properties officeooo:rsid="02eb40bb"/>
    </style:style>
    <style:style style:name="T824" style:family="text">
      <style:text-properties officeooo:rsid="02ec8691"/>
    </style:style>
    <style:style style:name="T825" style:family="text">
      <style:text-properties officeooo:rsid="02ef0da6"/>
    </style:style>
    <style:style style:name="T826" style:family="text">
      <style:text-properties officeooo:rsid="02f0a191"/>
    </style:style>
    <style:style style:name="T827" style:family="text">
      <style:text-properties officeooo:rsid="02f31a58"/>
    </style:style>
    <style:style style:name="T828" style:family="text">
      <style:text-properties officeooo:rsid="02f611ec"/>
    </style:style>
    <style:style style:name="T829" style:family="text">
      <style:text-properties officeooo:rsid="02f80a3b"/>
    </style:style>
    <style:style style:name="T830" style:family="text">
      <style:text-properties officeooo:rsid="02f9be3e"/>
    </style:style>
    <style:style style:name="T831" style:family="text">
      <style:text-properties officeooo:rsid="02fe918f"/>
    </style:style>
    <style:style style:name="T832" style:family="text">
      <style:text-properties officeooo:rsid="02ff5eb0"/>
    </style:style>
    <style:style style:name="T833" style:family="text">
      <style:text-properties officeooo:rsid="0305dba2"/>
    </style:style>
    <style:style style:name="T834" style:family="text">
      <style:text-properties officeooo:rsid="030dd173"/>
    </style:style>
    <style:style style:name="T835" style:family="text">
      <style:text-properties officeooo:rsid="030eed0d"/>
    </style:style>
    <style:style style:name="T836" style:family="text">
      <style:text-properties officeooo:rsid="0314c6d5"/>
    </style:style>
    <style:style style:name="T837" style:family="text">
      <style:text-properties officeooo:rsid="0316b0ff"/>
    </style:style>
    <style:style style:name="T838" style:family="text">
      <style:text-properties officeooo:rsid="031aad75"/>
    </style:style>
    <style:style style:name="T839" style:family="text">
      <style:text-properties officeooo:rsid="031be459"/>
    </style:style>
    <style:style style:name="T840" style:family="text">
      <style:text-properties officeooo:rsid="031bf22a"/>
    </style:style>
    <style:style style:name="T841" style:family="text">
      <style:text-properties officeooo:rsid="031fa55e"/>
    </style:style>
    <style:style style:name="T842" style:family="text">
      <style:text-properties officeooo:rsid="03232109"/>
    </style:style>
    <style:style style:name="T843" style:family="text">
      <style:text-properties officeooo:rsid="0324a22b"/>
    </style:style>
    <style:style style:name="T844" style:family="text">
      <style:text-properties officeooo:rsid="0328a074"/>
    </style:style>
    <style:style style:name="T845" style:family="text">
      <style:text-properties officeooo:rsid="032d031c"/>
    </style:style>
    <style:style style:name="T846" style:family="text">
      <style:text-properties officeooo:rsid="032e826f"/>
    </style:style>
    <style:style style:name="T847" style:family="text">
      <style:text-properties officeooo:rsid="03300cd5"/>
    </style:style>
    <style:style style:name="T848" style:family="text">
      <style:text-properties officeooo:rsid="03309f2e"/>
    </style:style>
    <style:style style:name="T849" style:family="text">
      <style:text-properties style:language-asian="zh" style:country-asian="CN" style:language-complex="hi" style:country-complex="IN"/>
    </style:style>
    <style:style style:name="T850" style:family="text">
      <style:text-properties officeooo:rsid="0331790d" style:language-asian="zh" style:country-asian="CN" style:language-complex="hi" style:country-complex="IN"/>
    </style:style>
    <style:style style:name="T851" style:family="text">
      <style:text-properties officeooo:rsid="0333622b"/>
    </style:style>
    <style:style style:name="T852" style:family="text">
      <style:text-properties officeooo:rsid="03348ab3"/>
    </style:style>
    <style:style style:name="T853" style:family="text">
      <style:text-properties officeooo:rsid="03364024"/>
    </style:style>
    <style:style style:name="T854" style:family="text">
      <style:text-properties officeooo:rsid="033a19ef"/>
    </style:style>
    <style:style style:name="T855" style:family="text">
      <style:text-properties officeooo:rsid="033bfb29"/>
    </style:style>
    <style:style style:name="T856" style:family="text">
      <style:text-properties officeooo:rsid="033e9c8e"/>
    </style:style>
    <style:style style:name="T857" style:family="text">
      <style:text-properties officeooo:rsid="03426267"/>
    </style:style>
    <style:style style:name="T858" style:family="text">
      <style:text-properties officeooo:rsid="03444728"/>
    </style:style>
    <style:style style:name="T859" style:family="text">
      <style:text-properties officeooo:rsid="0344a05d"/>
    </style:style>
    <style:style style:name="T860" style:family="text">
      <style:text-properties officeooo:rsid="03461f9e"/>
    </style:style>
    <style:style style:name="T861" style:family="text">
      <style:text-properties officeooo:rsid="0346e9d2"/>
    </style:style>
    <style:style style:name="T862" style:family="text">
      <style:text-properties officeooo:rsid="03478a2d"/>
    </style:style>
    <style:style style:name="T863" style:family="text">
      <style:text-properties officeooo:rsid="03480e09"/>
    </style:style>
    <style:style style:name="T864" style:family="text">
      <style:text-properties officeooo:rsid="0349907f"/>
    </style:style>
    <style:style style:name="T865" style:family="text">
      <style:text-properties officeooo:rsid="02540336"/>
    </style:style>
    <style:style style:name="T866" style:family="text">
      <style:text-properties officeooo:rsid="034deea0"/>
    </style:style>
    <style:style style:name="T867" style:family="text">
      <style:text-properties officeooo:rsid="034ea58f"/>
    </style:style>
    <style:style style:name="T868" style:family="text">
      <style:text-properties officeooo:rsid="034f89de"/>
    </style:style>
    <style:style style:name="T869" style:family="text">
      <style:text-properties officeooo:rsid="035078d4"/>
    </style:style>
    <style:style style:name="T870" style:family="text">
      <style:text-properties officeooo:rsid="03631bd8"/>
    </style:style>
    <style:style style:name="T871" style:family="text">
      <style:text-properties officeooo:rsid="036aaaa1"/>
    </style:style>
    <style:style style:name="T872" style:family="text">
      <style:text-properties style:text-underline-style="none" officeooo:rsid="0362ebd0" fo:background-color="transparent" loext:char-shading-value="0"/>
    </style:style>
    <style:style style:name="T873" style:family="text">
      <style:text-properties officeooo:rsid="036c70e1"/>
    </style:style>
    <style:style style:name="T874" style:family="text">
      <style:text-properties officeooo:rsid="036e032f"/>
    </style:style>
    <style:style style:name="T875" style:family="text">
      <style:text-properties officeooo:rsid="036e6942"/>
    </style:style>
    <style:style style:name="T876" style:family="text">
      <style:text-properties officeooo:rsid="036ff7fe"/>
    </style:style>
    <style:style style:name="T877" style:family="text">
      <style:text-properties officeooo:rsid="037137a5"/>
    </style:style>
    <style:style style:name="T878" style:family="text">
      <style:text-properties officeooo:rsid="0374cd60"/>
    </style:style>
    <style:style style:name="T879" style:family="text">
      <style:text-properties officeooo:rsid="03760aa9"/>
    </style:style>
    <style:style style:name="T880" style:family="text">
      <style:text-properties officeooo:rsid="02a1d435"/>
    </style:style>
    <style:style style:name="T881" style:family="text">
      <style:text-properties officeooo:rsid="037fc6cb"/>
    </style:style>
    <style:style style:name="T882" style:family="text">
      <style:text-properties officeooo:rsid="038379bc"/>
    </style:style>
    <style:style style:name="T883" style:family="text">
      <style:text-properties officeooo:rsid="03847356"/>
    </style:style>
    <style:style style:name="T884" style:family="text">
      <style:text-properties officeooo:rsid="038611e5"/>
    </style:style>
    <style:style style:name="T885" style:family="text">
      <style:text-properties officeooo:rsid="038a6354"/>
    </style:style>
    <style:style style:name="T886" style:family="text">
      <style:text-properties officeooo:rsid="02d93c85"/>
    </style:style>
    <style:style style:name="T887" style:family="text">
      <style:text-properties officeooo:rsid="039303b2"/>
    </style:style>
    <style:style style:name="T888" style:family="text">
      <style:text-properties fo:language="fr" fo:country="FR" fo:background-color="transparent" loext:char-shading-value="0"/>
    </style:style>
    <style:style style:name="T889" style:family="text">
      <style:text-properties officeooo:rsid="03947a2c"/>
    </style:style>
    <style:style style:name="T890" style:family="text">
      <style:text-properties officeooo:rsid="03986206"/>
    </style:style>
    <style:style style:name="T891" style:family="text">
      <style:text-properties officeooo:rsid="039b063a"/>
    </style:style>
    <style:style style:name="T892" style:family="text">
      <style:text-properties officeooo:rsid="039c2575"/>
    </style:style>
    <style:style style:name="T893" style:family="text">
      <style:text-properties officeooo:rsid="019dad40"/>
    </style:style>
    <style:style style:name="T894" style:family="text">
      <style:text-properties officeooo:rsid="03a92b04"/>
    </style:style>
    <style:style style:name="T895" style:family="text">
      <style:text-properties fo:font-size="11pt" fo:language="de" fo:country="AT" fo:background-color="#ffffff" loext:char-shading-value="0" style:font-size-asian="11pt"/>
    </style:style>
    <style:style style:name="T896" style:family="text">
      <style:text-properties fo:font-size="11pt" fo:language="de" fo:country="AT" officeooo:rsid="01925ef2" fo:background-color="#ffffff" loext:char-shading-value="0" style:font-size-asian="11pt"/>
    </style:style>
    <style:style style:name="T897" style:family="text">
      <style:text-properties fo:font-size="11pt" fo:language="de" fo:country="AT" officeooo:rsid="0193246c" fo:background-color="#ffffff" loext:char-shading-value="0" style:font-size-asian="11pt"/>
    </style:style>
    <style:style style:name="T898" style:family="text">
      <style:text-properties officeooo:rsid="02eda87d"/>
    </style:style>
    <style:style style:name="T899" style:family="text">
      <style:text-properties officeooo:rsid="03ae0c2f"/>
    </style:style>
    <style:style style:name="T900" style:family="text">
      <style:text-properties officeooo:rsid="03b459ce"/>
    </style:style>
    <style:style style:name="T901" style:family="text">
      <style:text-properties officeooo:rsid="03b59d0c"/>
    </style:style>
    <style:style style:name="T902" style:family="text">
      <style:text-properties officeooo:rsid="03b6c2c5"/>
    </style:style>
    <style:style style:name="T903" style:family="text">
      <style:text-properties officeooo:rsid="03bb5689"/>
    </style:style>
    <style:style style:name="T904" style:family="text">
      <style:text-properties officeooo:rsid="03bcd201"/>
    </style:style>
    <style:style style:name="T905" style:family="text">
      <style:text-properties officeooo:rsid="03bf161b"/>
    </style:style>
    <style:style style:name="T906" style:family="text">
      <style:text-properties officeooo:rsid="03c0cc00"/>
    </style:style>
    <style:style style:name="T907" style:family="text">
      <style:text-properties officeooo:rsid="03c27c8e"/>
    </style:style>
    <style:style style:name="T908" style:family="text">
      <style:text-properties officeooo:rsid="03c41a88"/>
    </style:style>
    <style:style style:name="T909" style:family="text">
      <style:text-properties officeooo:rsid="03d089f9"/>
    </style:style>
    <style:style style:name="T910" style:family="text">
      <style:text-properties officeooo:rsid="03d49539"/>
    </style:style>
    <style:style style:name="T911" style:family="text">
      <style:text-properties officeooo:rsid="03115e32"/>
    </style:style>
    <style:style style:name="T912" style:family="text">
      <style:text-properties officeooo:rsid="0219da7b"/>
    </style:style>
    <style:style style:name="T913" style:family="text">
      <style:text-properties officeooo:rsid="03db7ce1"/>
    </style:style>
    <style:style style:name="T914" style:family="text">
      <style:text-properties officeooo:rsid="03df35e1"/>
    </style:style>
    <style:style style:name="T915" style:family="text">
      <style:text-properties officeooo:rsid="03e58dde"/>
    </style:style>
    <style:style style:name="T916" style:family="text">
      <style:text-properties officeooo:rsid="03ef6c19"/>
    </style:style>
    <style:style style:name="T917" style:family="text">
      <style:text-properties fo:language="en" fo:country="GB" officeooo:rsid="027f4d9a" style:language-asian="zh" style:country-asian="CN" style:language-complex="hi" style:country-complex="IN"/>
    </style:style>
    <style:style style:name="T918" style:family="text">
      <style:text-properties officeooo:rsid="04020a53"/>
    </style:style>
    <style:style style:name="T919" style:family="text">
      <style:text-properties officeooo:rsid="0403994e"/>
    </style:style>
    <style:style style:name="T920" style:family="text">
      <style:text-properties officeooo:rsid="041a35be"/>
    </style:style>
    <style:style style:name="T921" style:family="text">
      <style:text-properties officeooo:rsid="0424d110"/>
    </style:style>
    <style:style style:name="T922" style:family="text">
      <style:text-properties fo:language="de" fo:country="DE" officeooo:rsid="0255f78b"/>
    </style:style>
    <style:style style:name="T923" style:family="text">
      <style:text-properties officeooo:rsid="042d4b00"/>
    </style:style>
    <style:style style:name="T924" style:family="text">
      <style:text-properties officeooo:rsid="0279dd6f"/>
    </style:style>
    <style:style style:name="T925" style:family="text">
      <style:text-properties officeooo:rsid="0438c09e"/>
    </style:style>
    <style:style style:name="T926" style:family="text">
      <style:text-properties officeooo:rsid="043a5689"/>
    </style:style>
    <style:style style:name="T927" style:family="text">
      <style:text-properties officeooo:rsid="043b614f"/>
    </style:style>
    <style:style style:name="T928" style:family="text">
      <style:text-properties officeooo:rsid="043d8e54"/>
    </style:style>
    <style:style style:name="T929" style:family="text">
      <style:text-properties officeooo:rsid="043db568"/>
    </style:style>
    <style:style style:name="T930" style:family="text">
      <style:text-properties officeooo:rsid="0443bc53"/>
    </style:style>
    <style:style style:name="T931" style:family="text">
      <style:text-properties officeooo:rsid="044565dd"/>
    </style:style>
    <style:style style:name="T932" style:family="text">
      <style:text-properties officeooo:rsid="04492f3a"/>
    </style:style>
    <style:style style:name="T933" style:family="text">
      <style:text-properties officeooo:rsid="044b4b21"/>
    </style:style>
    <style:style style:name="T934" style:family="text">
      <style:text-properties officeooo:rsid="044b5238"/>
    </style:style>
    <style:style style:name="T935" style:family="text">
      <style:text-properties officeooo:rsid="044d4a97"/>
    </style:style>
    <style:style style:name="T936" style:family="text">
      <style:text-properties officeooo:rsid="044f1aac"/>
    </style:style>
    <style:style style:name="T937" style:family="text">
      <style:text-properties officeooo:rsid="00bae897"/>
    </style:style>
    <style:style style:name="T938" style:family="text">
      <style:text-properties officeooo:rsid="0452ff37"/>
    </style:style>
    <style:style style:name="T939" style:family="text">
      <style:text-properties officeooo:rsid="04534002"/>
    </style:style>
    <style:style style:name="T940" style:family="text">
      <style:text-properties officeooo:rsid="04537743"/>
    </style:style>
    <style:style style:name="T941" style:family="text">
      <style:text-properties officeooo:rsid="0453787d"/>
    </style:style>
    <style:style style:name="T942" style:family="text">
      <style:text-properties officeooo:rsid="04586f12"/>
    </style:style>
    <style:style style:name="T943" style:family="text">
      <style:text-properties officeooo:rsid="0474117f"/>
    </style:style>
    <style:style style:name="T944" style:family="text">
      <style:text-properties officeooo:rsid="04760d34"/>
    </style:style>
    <style:style style:name="T945" style:family="text">
      <style:text-properties officeooo:rsid="0477f486"/>
    </style:style>
    <style:style style:name="T946" style:family="text">
      <style:text-properties officeooo:rsid="048a8d43"/>
    </style:style>
    <style:style style:name="T947" style:family="text">
      <style:text-properties officeooo:rsid="048fef1c"/>
    </style:style>
    <style:style style:name="T948" style:family="text">
      <style:text-properties officeooo:rsid="04963df5"/>
    </style:style>
    <style:style style:name="T949" style:family="text">
      <style:text-properties officeooo:rsid="0497f5d6"/>
    </style:style>
    <style:style style:name="T950" style:family="text">
      <style:text-properties officeooo:rsid="0498de27"/>
    </style:style>
    <style:style style:name="T951" style:family="text">
      <style:text-properties officeooo:rsid="04999328"/>
    </style:style>
    <style:style style:name="T952" style:family="text">
      <style:text-properties officeooo:rsid="049a273f"/>
    </style:style>
    <style:style style:name="T953" style:family="text">
      <style:text-properties officeooo:rsid="049a6c48"/>
    </style:style>
    <style:style style:name="T954" style:family="text">
      <style:text-properties officeooo:rsid="04a1b94f"/>
    </style:style>
    <style:style style:name="T955" style:family="text">
      <style:text-properties officeooo:rsid="03cd4f6a"/>
    </style:style>
    <style:style style:name="T956" style:family="text">
      <style:text-properties officeooo:rsid="04a480b7"/>
    </style:style>
    <style:style style:name="T957" style:family="text">
      <style:text-properties officeooo:rsid="04b3d0f3"/>
    </style:style>
    <style:style style:name="T958" style:family="text">
      <style:text-properties officeooo:rsid="04beccf6"/>
    </style:style>
    <style:style style:name="T959" style:family="text">
      <style:text-properties officeooo:rsid="04c0bd81"/>
    </style:style>
    <style:style style:name="T960" style:family="text">
      <style:text-properties officeooo:rsid="04c3213b"/>
    </style:style>
    <style:style style:name="T961" style:family="text">
      <style:text-properties officeooo:rsid="04c3b2fe"/>
    </style:style>
    <style:style style:name="T962" style:family="text">
      <style:text-properties officeooo:rsid="04c61ece"/>
    </style:style>
    <style:style style:name="T963" style:family="text">
      <style:text-properties officeooo:rsid="04c8195a"/>
    </style:style>
    <style:style style:name="T964" style:family="text">
      <style:text-properties officeooo:rsid="03569849"/>
    </style:style>
    <style:style style:name="T965" style:family="text">
      <style:text-properties officeooo:rsid="00438a74"/>
    </style:style>
    <style:style style:name="T966" style:family="text">
      <style:text-properties officeooo:rsid="0047f2b7"/>
    </style:style>
    <style:style style:name="T967" style:family="text">
      <style:text-properties officeooo:rsid="0045d955"/>
    </style:style>
    <style:style style:name="T968" style:family="text">
      <style:text-properties officeooo:rsid="035818c2"/>
    </style:style>
    <style:style style:name="T969" style:family="text">
      <style:text-properties officeooo:rsid="004540ce"/>
    </style:style>
    <style:style style:name="T970" style:family="text">
      <style:text-properties officeooo:rsid="0359c427"/>
    </style:style>
    <style:style style:name="T971" style:family="text">
      <style:text-properties officeooo:rsid="035b8e37"/>
    </style:style>
    <style:style style:name="T972" style:family="text">
      <style:text-properties officeooo:rsid="041b027d"/>
    </style:style>
    <style:style style:name="T973" style:family="text">
      <style:text-properties officeooo:rsid="040971f0"/>
    </style:style>
    <style:style style:name="T974" style:family="text">
      <style:text-properties officeooo:rsid="04b2cf72"/>
    </style:style>
    <style:style style:name="T975" style:family="text">
      <style:text-properties officeooo:rsid="041302a8"/>
    </style:style>
    <style:style style:name="T976" style:family="text">
      <style:text-properties officeooo:rsid="035132b4"/>
    </style:style>
    <style:style style:name="T977" style:family="text">
      <style:text-properties officeooo:rsid="04174dc3"/>
    </style:style>
    <style:style style:name="T978" style:family="text">
      <style:text-properties officeooo:rsid="04cd92a5"/>
    </style:style>
    <style:style style:name="T979" style:family="text">
      <style:text-properties officeooo:rsid="04cd9f8b"/>
    </style:style>
    <style:style style:name="T980" style:family="text">
      <style:text-properties officeooo:rsid="04cdeabe"/>
    </style:style>
    <style:style style:name="T981" style:family="text">
      <style:text-properties officeooo:rsid="04d636b5"/>
    </style:style>
    <style:style style:name="fr1" style:family="graphic" style:parent-style-name="Graphics">
      <style:graphic-properties style:wrap="dynamic" style:number-wrapped-paragraphs="no-limit" style:wrap-contour="false" style:vertical-pos="top" style:vertical-rel="paragraph" style:horizontal-pos="center" style:horizontal-rel="paragraph"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draw:stroke="solid" svg:stroke-width="0.026cm" svg:stroke-color="#990000" svg:stroke-opacity="100%" draw:stroke-linejoin="round"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4"><draw:frame draw:style-name="fr2" draw:name="Bild3" text:anchor-type="paragraph" svg:x="-0.318cm" svg:y="-0.309cm" svg:width="3.244cm" svg:height="1.448cm" draw:z-index="2"><draw:image xlink:href="Pictures/100000000000040E000001CFA393826E3CEA756B.jpg" xlink:type="simple" xlink:show="embed" xlink:actuate="onLoad" draw:mime-type="image/jpeg"/></draw:frame></text:p>
      <text:p text:style-name="P97"/>
      <text:p text:style-name="P97"><draw:line text:anchor-type="char" draw:z-index="0" draw:name="Form1" draw:style-name="gr1" draw:text-style-name="P314" svg:x1="-2.575cm" svg:y1="-0.314cm" svg:x2="18.997cm" svg:y2="-0.279cm"><text:p/></draw:line></text:p>
      <text:p text:style-name="P97"/>
      <text:p text:style-name="P97"/>
      <text:p text:style-name="P97"/>
      <text:p text:style-name="P98">Länderinformationsblatt</text:p>
      <text:p text:style-name="P98">der Staatendokumentation</text:p>
      <text:p text:style-name="P7"/>
      <text:p text:style-name="P7"/>
      <text:p text:style-name="P7"><draw:frame draw:style-name="fr1" draw:name="Bild2" text:anchor-type="char" svg:width="16.198cm" svg:height="8.08cm" draw:z-index="1"><draw:image xlink:href="Pictures/100000000000038A000001C4A336665EFAD1B838.png" xlink:type="simple" xlink:show="embed" xlink:actuate="onLoad" draw:mime-type="image/png"/></draw:frame></text:p>
      <text:p text:style-name="P99">Republik Moldau</text:p>
      <text:p text:style-name="P84"><text:span text:style-name="T36">Gesamtaktualisierung a</text:span><text:span text:style-name="T37">m</text:span><text:span text:style-name="T33"> </text:span><text:span text:style-name="T34">1</text:span><text:span text:style-name="T35">6</text:span><text:span text:style-name="T34">.2</text:span><text:span text:style-name="T33">.20</text:span><text:span text:style-name="T34">22</text:span></text:p>
      <text:p text:style-name="P101">Aktualität überprüft am XX.XX.XXXX</text:p>
      <text:p text:style-name="P102"><text:tab/>letzte Kurzinformation eingefügt am XX.XX.XXXX</text:p>
      <table:table table:name="Tabelle1" table:style-name="Tabelle1">
        <table:table-column table:style-name="Tabelle1.A"/>
        <table:table-row table:style-name="Tabelle1.1">
          <table:table-cell table:style-name="Tabelle1.A1" office:value-type="string">
            <text:p text:style-name="P130">Das gegenständliche Produkt der Staatendokumentation des Bundesamtes für Fremdenwesen und Asyl wurde gemäß den vom Staatendokumentationsbeirat beschlossenen Standards und der Methodologie der Staatendokumentation erstellt.</text:p>
            <text:p text:style-name="P130">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 text:style-name="T756">einzelfallunabhängige Darstellung</text:span> über die Lage betreffend relevanter Tatsachen in Herkunftsländern bzw. in EU-Mitgliedsstaaten.</text:p>
            <text:p text:style-name="P130">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129">Wie bereits erwähnt, ist dieses Produkt als Arbeitsbehelf für österreichische Behörden und Gerichte entworfe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130">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130">Zugunsten der besseren Les- und Verwendbarkeit wird im vorliegenden Produkt auf eine genderneutrale Schreibweise verzichtet. So nicht explizit angemerkt, sind immer alle Geschlechter gemeint.</text:p>
            <text:p text:style-name="P132">Qualitäts- und Aktualisierungshinweis</text:p>
            <text:p text:style-name="P131">Das LIB beinhaltet Arbeitsübersetzungen fremdsprachiger Quellen. Auswahl, Verwertung und Verwendung von Informationen <text:span text:style-name="T757">im vorliegenden Produkt </text:span>unterliegen dem Qualitätsmanagement der Staatendokumentation.</text:p>
            <text:p text:style-name="P130">Dieses LIB wird mittels Einbezug relevanter Kurzinformationen der Staatendokumentation auf <text:soft-page-break/>aktuellem Stand gehalten. Eine Gesamtaktualisierung des LIB erfolgt bei gegebenem Bedarf.</text:p>
            <text:p text:style-name="P129">Die Aktualität der verwendeten Quellen wird seitens der Staatendokumentation überprüft. Daher können auch im LIB verwendete Quellen älteren Datums als inhaltlich aktuell erachtet werden.</text:p>
          </table:table-cell>
        </table:table-row>
      </table:table>
      <text:p text:style-name="P3"/>
      <text:p text:style-name="P3"/>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text:soft-page-break/>Länderspezifische Anmerkungen</text:p>
      <text:p text:style-name="P104"><text:span text:style-name="T5">Sofern nicht anders angegeben, schließen die Themenbereiche zur Republik Moldau die Situation in dem von Separatisten kontrollierten Landesteil Transnistrien </text:span><text:span text:style-name="T6">nicht</text:span><text:span text:style-name="T7"> </text:span><text:span text:style-name="T5">ein.</text:span></text:p>
      <text:p text:style-name="P5"/>
      <text:p text:style-name="P5"/>
      <text:p text:style-name="P133">Hinweis:</text:p>
      <text:p text:style-name="P157">Das Länderinformationsblatt geht nur eingeschränkt auf die Auswirkungen der COVID-19-Pandemie sowie auf eventuelle Maßnahmen gegen diese ein - wie etwa Einstellungen des Reiseverkehrs in oder aus einem Land oder Bewegungseinschränkungen im Land. Dies betrifft insbesondere auch Auswirkungen auf die Gesundheitsversorgung, die Möglichkeiten zur Selbst-Quarantäne, die Versorgungslage, wirtschaftliche, politische und andere Folgen, die derzeit nicht absehbar sind. <text:span text:style-name="T760">Diese Informationen werden in einem eigenen Kapitel zur Verfügung gestellt, sind jedoch aufgrund der </text:span><text:span text:style-name="T761">Möglichkeit schneller Änderungen im Land als Momentaufnahme zu sehen</text:span><text:span text:style-name="T760">.</text:span></text:p>
      <text:p text:style-name="P158"><text:span text:style-name="T265">Zur aktuellen Anzahl der Krankheits- und Todesfälle in den einzelnen Ländern empfiehlt die Staatendokumentation bei Interesse/Bedarf folgende Websites der WHO: </text:span><text:a xlink:type="simple" xlink:href="https://www.who.int/emergencies/diseases/novel-coronavirus-2019/situation-reports" text:style-name="Internet_20_link" text:visited-style-name="Visited_20_Internet_20_Link"><text:span text:style-name="T759">https://www.who.int/emergencies/diseases/novel-coronavirus-2019/situation-reports</text:span></text:a><text:span text:style-name="T265"> oder der John</text:span><text:span text:style-name="T266">s-</text:span><text:span text:style-name="T265">Hopkins-Unive</text:span><text:span text:style-name="T264">rsität:</text:span></text:p>
      <text:p text:style-name="P158"><text:a xlink:type="simple" xlink:href="https://gisanddata.maps.arcgis.com/apps/opsdashboard/index.html#/bda7594740fd40299423467b48e9ecf6" text:style-name="Internet_20_link" text:visited-style-name="Visited_20_Internet_20_Link"><text:span text:style-name="T758">https://gisanddata.maps.arcgis.com/apps/opsdashboard/index.html#/bda7594740fd40299423467b48e9ecf6</text:span></text:a><text:span text:style-name="T264"> </text:span></text:p>
      <text:p text:style-name="P134">mit täglich aktualisierten Zahlen zu kontaktieren.</text:p>
      <text:p text:style-name="P134"/>
      <text:p text:style-name="P134"/>
      <text:p text:style-name="P135"/>
      <text:p text:style-name="P100">Inhaltsverzeichnis</text:p>
      <text:table-of-content text:style-name="Sect1" text:name="Inhaltsverzeichnis1">
        <text:table-of-content-source text:outline-level="9">
          <text:index-title-template text:style-name="Contents_20_Heading"/>
          <text:table-of-content-entry-template text:outline-level="1" text:style-name="Contents_20_1">
            <text:index-entry-link-start text:style-name="Index_20_Link"/>
            <text:index-entry-link-start text:style-name="Index_20_Link"/>
            <text:index-entry-chapter/>
            <text:index-entry-span> </text:index-entry-span>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
            <text:index-entry-link-start text:style-name="Index_20_Link"/>
            <text:index-entry-chapter/>
            <text:index-entry-span> </text:index-entry-span>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
            <text:index-entry-link-start text:style-name="Index_20_Link"/>
            <text:index-entry-chapter/>
            <text:index-entry-span> </text:index-entry-span>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p text:style-name="P155"><text:a xlink:type="simple" xlink:href="#__RefHeading___Toc732_869923921" text:style-name="Index_20_Link" text:visited-style-name="Index_20_Link"><text:s/>1. <text:s/>Neueste Ereignisse – Integrierte Kurzinformationen<text:tab/>6</text:a></text:p>
          <text:p text:style-name="P155"><text:a xlink:type="simple" xlink:href="#__RefHeading___Toc24471_2326719528" text:style-name="Index_20_Link" text:visited-style-name="Index_20_Link"><text:s/>2. <text:s/>Covid-19-Situation<text:tab/>7</text:a></text:p>
          <text:p text:style-name="P155"><text:a xlink:type="simple" xlink:href="#__RefHeading___Toc3604_297596519" text:style-name="Index_20_Link" text:visited-style-name="Index_20_Link"><text:s/>3. <text:s/>Politische Lage<text:tab/>8</text:a></text:p>
          <text:p text:style-name="P155"><text:a xlink:type="simple" xlink:href="#__RefHeading___Toc4086_297596519" text:style-name="Index_20_Link" text:visited-style-name="Index_20_Link"><text:s/>4. <text:s/>Sicherheitslage<text:tab/>10</text:a></text:p>
          <text:p text:style-name="P156"><text:a xlink:type="simple" xlink:href="#__RefHeading___Toc4088_297596519" text:style-name="Index_20_Link" text:visited-style-name="Index_20_Link">4.1. <text:s/>Transnistrien<text:tab/>11</text:a></text:p>
          <text:p text:style-name="P155"><text:a xlink:type="simple" xlink:href="#__RefHeading___Toc4153_297596519" text:style-name="Index_20_Link" text:visited-style-name="Index_20_Link"><text:s/>5. <text:s/>Rechtsschutz / Justizwesen<text:tab/>13</text:a></text:p>
          <text:p text:style-name="P155"><text:a xlink:type="simple" xlink:href="#__RefHeading___Toc4155_297596519" text:style-name="Index_20_Link" text:visited-style-name="Index_20_Link"><text:s/>6. <text:s/>Sicherheitsbehörden<text:tab/>14</text:a></text:p>
          <text:p text:style-name="P155"><text:a xlink:type="simple" xlink:href="#__RefHeading___Toc4157_297596519" text:style-name="Index_20_Link" text:visited-style-name="Index_20_Link"><text:s/>7. <text:s/>Folter und unmenschliche Behandlung<text:tab/>15</text:a></text:p>
          <text:p text:style-name="P155"><text:a xlink:type="simple" xlink:href="#__RefHeading___Toc4159_297596519" text:style-name="Index_20_Link" text:visited-style-name="Index_20_Link"><text:s/>8. <text:s/>Korruption<text:tab/>16</text:a></text:p>
          <text:p text:style-name="P155"><text:a xlink:type="simple" xlink:href="#__RefHeading___Toc4165_297596519" text:style-name="Index_20_Link" text:visited-style-name="Index_20_Link"><text:s/>9. <text:s/>Wehrdienst und Rekrutierungen<text:tab/>18</text:a></text:p>
          <text:p text:style-name="P155"><text:a xlink:type="simple" xlink:href="#__RefHeading___Toc4171_297596519" text:style-name="Index_20_Link" text:visited-style-name="Index_20_Link"><text:s/>10. <text:s/>Allgemeine Menschenrechtslage<text:tab/>19</text:a></text:p>
          <text:p text:style-name="P155"><text:a xlink:type="simple" xlink:href="#__RefHeading___Toc4173_297596519" text:style-name="Index_20_Link" text:visited-style-name="Index_20_Link"><text:s/>11. <text:s/>Meinungs- und Pressefreiheit<text:tab/>22</text:a></text:p>
          <text:p text:style-name="P155"><text:a xlink:type="simple" xlink:href="#__RefHeading___Toc4183_297596519" text:style-name="Index_20_Link" text:visited-style-name="Index_20_Link"><text:s/>12. <text:s/>Haftbedingungen<text:tab/>24</text:a></text:p>
          <text:p text:style-name="P155"><text:a xlink:type="simple" xlink:href="#__RefHeading___Toc4185_297596519" text:style-name="Index_20_Link" text:visited-style-name="Index_20_Link"><text:s/>13. <text:s/>Todesstrafe<text:tab/>26</text:a></text:p>
          <text:p text:style-name="P155"><text:a xlink:type="simple" xlink:href="#__RefHeading___Toc4187_297596519" text:style-name="Index_20_Link" text:visited-style-name="Index_20_Link"><text:s/>14. <text:s/>Religionsfreiheit<text:tab/>26</text:a></text:p>
          <text:p text:style-name="P155"><text:a xlink:type="simple" xlink:href="#__RefHeading___Toc4195_297596519" text:style-name="Index_20_Link" text:visited-style-name="Index_20_Link"><text:s/>15. <text:s/>Ethnische Minderheiten<text:tab/>28</text:a></text:p>
          <text:p text:style-name="P155"><text:a xlink:type="simple" xlink:href="#__RefHeading___Toc4203_297596519" text:style-name="Index_20_Link" text:visited-style-name="Index_20_Link"><text:s/>16. <text:s/>Relevante Bevölkerungsgruppen<text:tab/>29</text:a></text:p>
          <text:p text:style-name="P156"><text:a xlink:type="simple" xlink:href="#__RefHeading___Toc4205_297596519" text:style-name="Index_20_Link" text:visited-style-name="Index_20_Link">16.1. <text:s/>Frauen<text:tab/>29</text:a></text:p>
          <text:p text:style-name="P156"><text:a xlink:type="simple" xlink:href="#__RefHeading___Toc4207_297596519" text:style-name="Index_20_Link" text:visited-style-name="Index_20_Link">16.2. <text:s/>Kinder<text:tab/>32</text:a></text:p>
          <text:p text:style-name="P156"><text:a xlink:type="simple" xlink:href="#__RefHeading___Toc4211_297596519" text:style-name="Index_20_Link" text:visited-style-name="Index_20_Link">16.3. <text:s/>Sexuelle Minderheiten<text:tab/>34</text:a></text:p>
          <text:p text:style-name="P155"><text:a xlink:type="simple" xlink:href="#__RefHeading___Toc4213_297596519" text:style-name="Index_20_Link" text:visited-style-name="Index_20_Link"><text:s/>17. <text:s/>Bewegungsfreiheit<text:tab/>35</text:a></text:p>
          <text:p text:style-name="P155"><text:a xlink:type="simple" xlink:href="#__RefHeading___Toc4219_297596519" text:style-name="Index_20_Link" text:visited-style-name="Index_20_Link"><text:s/>18. <text:s/>Grundversorgung und Wirtschaft<text:tab/>36</text:a></text:p>
          <text:p text:style-name="P155"><text:a xlink:type="simple" xlink:href="#__RefHeading___Toc4223_297596519" text:style-name="Index_20_Link" text:visited-style-name="Index_20_Link"><text:s/>19. <text:s/>Medizinische Versorgung<text:tab/>39</text:a></text:p>
          <text:p text:style-name="P155"><text:a xlink:type="simple" xlink:href="#__RefHeading___Toc4229_297596519" text:style-name="Index_20_Link" text:visited-style-name="Index_20_Link"><text:s/>20. <text:s/>Rückkehr<text:tab/>41</text:a></text:p>
          <text:p text:style-name="P155"><text:a xlink:type="simple" xlink:href="#__RefHeading___Toc24473_2326719528" text:style-name="Index_20_Link" text:visited-style-name="Index_20_Link"><text:s/>21. <text:s/>Dokumente<text:tab/>42</text:a></text:p>
        </text:index-body>
      </text:table-of-content>
      <text:p text:style-name="P4"/>
      <text:p text:style-name="P4"/>
      <text:p text:style-name="P4"/>
      <text:h text:style-name="P159" text:outline-level="1"><text:bookmark-start text:name="__RefHeading___Toc732_869923921"/><text:soft-page-break/>Neueste Ereignisse – Integrierte Kurzinformationen<text:bookmark-end text:name="__RefHeading___Toc732_869923921"/></text:h>
      <text:p text:style-name="P83">Keine aktuellen Kurzinformationen vorhanden.</text:p>
      <text:p text:style-name="P83"/>
      <text:p text:style-name="P61"/>
      <text:h text:style-name="P160" text:outline-level="1"><text:bookmark-start text:name="__RefHeading___Toc24471_2326719528"/>Covid-19-Situation<text:bookmark-end text:name="__RefHeading___Toc24471_2326719528"/></text:h>
      <text:p text:style-name="P41">Die Republik Moldau ist von <text:span text:style-name="T925">Covid-</text:span><text:span text:style-name="T332">19 </text:span><text:span text:style-name="T295">stark betroffen. Aktuelle und detaillierte Zahlen biete</text:span><text:span text:style-name="T332">t unter anderem d</text:span><text:span text:style-name="T272">ie</text:span><text:span text:style-name="T271"> </text:span><text:a xlink:type="simple" xlink:href="https://covid19.who.int/" text:style-name="Internet_20_link" text:visited-style-name="Visited_20_Internet_20_Link"><text:span text:style-name="T267">Weltgesundheitsorganisation </text:span></text:a><text:a xlink:type="simple" xlink:href="https://covid19.who.int/" text:style-name="Internet_20_link" text:visited-style-name="Visited_20_Internet_20_Link"><text:span text:style-name="T269">(WHO)</text:span></text:a><text:span text:style-name="T271"> </text:span><text:span text:style-name="T272">(AA</text:span><text:span text:style-name="T332"> 24.1.2022). </text:span><text:span text:style-name="T295">Die Außerordentliche Nationalkommission für öffentliche Gesundheit hat den Ausnahmezustand im Bereich der öffentlichen Gesundheit bis 15.</text:span><text:span text:style-name="T339">3.</text:span><text:span text:style-name="T295">2022 verlängert </text:span><text:span text:style-name="T333">(BMEIA 17.1.2022)</text:span><text:span text:style-name="T295">.</text:span><text:span text:style-name="T340"> </text:span><text:span text:style-name="T295">Das Tragen von Schutzmasken bleibt in allen geschlossenen öffentlichen Räumen, in öffentlichen Verkehrsmitteln und im Freien, wo die physische Distanz von 2 Meter nicht eingehalten werden kann, verpflichtend. Die Maske muss sowohl den Mund, als auch die Nase abdecken </text:span><text:span text:style-name="T334">(WKO 9.2.2022)</text:span><text:span text:style-name="T295">. Je nach 7-Tage-Inzidenz gelten in verschiedenen Landesteilen unterschiedliche Einschränkungen </text:span><text:span text:style-name="T335">(AA 24.1.2022)</text:span><text:span text:style-name="T295">. </text:span><text:span text:style-name="T333">In der Republik Moldau kommt ein Ampelsystem zur Anwendung. Die Nichtbeachtung der Maßnahmen zur Verhütung und Bekämpfung epidemische</text:span><text:span text:style-name="T336">r</text:span><text:span text:style-name="T333"> Krankheiten wird mit einer Geldstrafe von </text:span><text:span text:style-name="T336">umgerechnet </text:span><text:span text:style-name="T333">ca. </text:span><text:span text:style-name="T336">EUR</text:span><text:span text:style-name="T333"> 100-250 geahndet </text:span><text:span text:style-name="T336">(BMEIA 17.1.202</text:span><text:span text:style-name="T929">2)</text:span><text:span text:style-name="T928">. </text:span></text:p>
      <text:p text:style-name="P38"/>
      <text:p text:style-name="P41"><text:span text:style-name="T930">Die Covid-Impfung ist in der Republik Moldau kostenlos und freiwillig </text:span><text:span text:style-name="T931">(Gov.md o.D.; vgl. UNICEF o.D.</text:span><text:span text:style-name="T932">b</text:span><text:span text:style-name="T931">)</text:span><text:span text:style-name="T930">. </text:span>Gegenwärtig befindet sich die Republik Moldau in der dritten E<text:span text:style-name="T295">tappe der Impfkampagne, in </text:span><text:span text:style-name="T525">welcher</text:span><text:span text:style-name="T295"> sich - auf eigenen Wunsch - alle Staatsbürger der Republik Moldau impfen lassen können. Zehn Impfstoffe wurden bis jetzt in der Republik Moldau zugelassen: Pfizer Biontech, AstraZeneca – UK, AstraZeneca – Sk Bio, AstraZeneca – SII, Sinopharm, Sinovac, Moderna, Janssen, Sputnik V </text:span><text:span text:style-name="T337">und</text:span><text:span text:style-name="T295"> CanSinoBio. Kinder ab 12 Jahren können seit 18.11.2021 gegen COVID-19 mit dem Pfizer-Impfstoff immunisiert werden. </text:span><text:span text:style-name="T338">Bislang sind</text:span><text:span text:style-name="T295"> 1.018.391 Personen vollimmunisiert, </text:span><text:span text:style-name="T338">und </text:span><text:span text:style-name="T295">194.192 Personen erhielten die Booster-Impfung </text:span><text:span text:style-name="T337">(WKO 9.2.2022)</text:span><text:span text:style-name="T295">.</text:span></text:p>
      <text:p text:style-name="P106"/>
      <text:p text:style-name="P36"><text:span text:style-name="T295">Seit 17.</text:span><text:span text:style-name="T332">1.</text:span><text:span text:style-name="T295">2022 </text:span><text:span text:style-name="T332">müssen Personen, welche in die Republik Moldau einreisen, einen der </text:span><text:span text:style-name="T295">folgenden Nachweise mitführen: einen Nachweis der vollständigen C</text:span><text:span text:style-name="T332">ovid</text:span><text:span text:style-name="T295">-19-Impfung, die mind</text:span>estens 14 Tage zurückliegt; einen negativen PCR-Test oder Antigen-Schnelltest; ein Attest über eine überstandene C<text:span text:style-name="T925">ovid</text:span>-19-Erkrankung, die 15 bis 180 Tage zurückliegt; oder einen höchstens 90 Tage alten Antikörpernachweis. Der internationale <text:span text:style-name="T295">Flugverkehr von un</text:span>d nach Moldau besteht. Der grenzüberschreitende Straßen- und Schienenpersonenverkehr ist <text:span text:style-name="T926">seitens der Republik Moldau </text:span>bei Beachtung entsprechender Vorsichtsmaßnahmen gestattet <text:span text:style-name="T272">(AA</text:span><text:span text:style-name="T332"> 24.1.2</text:span><text:span text:style-name="T925">022)</text:span>. </text:p>
      <text:p text:style-name="P35"/>
      <text:p text:style-name="P88">Quellen:</text:p>
      <text:list xml:id="list536763968" text:style-name="WW8Num3">
        <text:list-item>
          <text:p text:style-name="P165"><text:span text:style-name="Internet_20_link"><text:span text:style-name="T91">AA – Auswärtiges Amt </text:span></text:span><text:span text:style-name="Internet_20_link"><text:span text:style-name="T92">[Deutschland] </text:span></text:span><text:span text:style-name="Internet_20_link"><text:span text:style-name="T91">(</text:span></text:span><text:span text:style-name="Internet_20_link"><text:span text:style-name="T93">2</text:span></text:span><text:span text:style-name="Internet_20_link"><text:span text:style-name="T657">4</text:span></text:span><text:span text:style-name="Internet_20_link"><text:span text:style-name="T655">.</text:span></text:span><text:span text:style-name="Internet_20_link"><text:span text:style-name="T656">1</text:span></text:span><text:span text:style-name="Internet_20_link"><text:span text:style-name="T655">.202</text:span></text:span><text:span text:style-name="Internet_20_link"><text:span text:style-name="T657">2</text:span></text:span><text:span text:style-name="Internet_20_link"><text:span text:style-name="T91">): Moldau, Republik: Reise- und Sicherheitshinweise (COVID-19-bedingte Reisewarnung), </text:span></text:span><text:a xlink:type="simple" xlink:href="https://www.auswaertiges-amt.de/de/aussenpolitik/laender/moldau-node/moldausicherheit/201932" text:style-name="Internet_20_link" text:visited-style-name="Visited_20_Internet_20_Link"><text:span text:style-name="Internet_20_link"><text:span text:style-name="T295">https://www.auswaertiges-amt.de/de/aussenpolitik/laender/moldau-node/moldausicherheit/201932</text:span></text:span></text:a><text:span text:style-name="Internet_20_link"><text:span text:style-name="T91">, </text:span></text:span><text:span text:style-name="Internet_20_link"><text:span text:style-name="T94">Zugriff 10.2.2022</text:span></text:span></text:p>
        </text:list-item>
        <text:list-item>
          <text:p text:style-name="P257"><text:soft-page-break/><text:span text:style-name="T658">BMEIA</text:span><text:span text:style-name="T659"> – </text:span><text:span text:style-name="T658">Bundesministerium für Europäische und Internationale Angelegenheiten </text:span><text:span text:style-name="T660">[Österreich]</text:span><text:span text:style-name="T658"> </text:span><text:span text:style-name="T659">(</text:span><text:span text:style-name="T661">1</text:span><text:span text:style-name="T663">7</text:span><text:span text:style-name="T661">.1</text:span><text:span text:style-name="T664">.</text:span><text:span text:style-name="T658">202</text:span><text:span text:style-name="T663">2</text:span><text:span text:style-name="T659">): </text:span><text:span text:style-name="T662">Reiseinformation:</text:span><text:span text:style-name="T659"> </text:span><text:span text:style-name="T665">Moldau</text:span><text:span text:style-name="T659">, </text:span><text:a xlink:type="simple" xlink:href="https://www.bmeia.gv.at/reise-services/reiseinformation/land/moldau/" text:style-name="Internet_20_link" text:visited-style-name="Visited_20_Internet_20_Link"><text:span text:style-name="T295">https://www.bmeia.gv.at/reise-services/reiseinformation/land/moldau/</text:span></text:a><text:span text:style-name="T659">, </text:span><text:span text:style-name="T663">Zugriff 10.2.2022</text:span></text:p>
        </text:list-item>
        <text:list-item>
          <text:p text:style-name="P166"><text:span text:style-name="Internet_20_link"><text:span text:style-name="T90">Gov.md – Regierung [Moldau] (o.D.): </text:span></text:span><text:span text:style-name="Internet_20_link"><text:span text:style-name="T135">Вопросы и ответы [Fra</text:span></text:span><text:span text:style-name="Internet_20_link"><text:span text:style-name="T90">gen und Antworten], </text:span></text:span><text:a xlink:type="simple" xlink:href="https://vaccinare.gov.md/ru/questions" text:style-name="Internet_20_link" text:visited-style-name="Visited_20_Internet_20_Link"><text:span text:style-name="Internet_20_link"><text:span text:style-name="T295">https://vaccinare.gov.md/ru/questions</text:span></text:span></text:a><text:span text:style-name="Internet_20_link"><text:span text:style-name="T90">, Zugriff 10.2.2022</text:span></text:span></text:p>
        </text:list-item>
        <text:list-item>
          <text:p text:style-name="P171"><text:span text:style-name="Internet_20_link"><text:span text:style-name="T669">UNICEF – United Nations International Children's Emergency Fund (</text:span></text:span><text:span text:style-name="Internet_20_link"><text:span text:style-name="T670">o.D.</text:span></text:span><text:span text:style-name="Internet_20_link"><text:span text:style-name="T672">b</text:span></text:span><text:span text:style-name="Internet_20_link"><text:span text:style-name="T669">): Vaccination against COVID-19 in the Republic of Moldova, </text:span></text:span><text:a xlink:type="simple" xlink:href="https://www.unicef.org/moldova/en/vaccination-against-covid-19-republic-moldova" text:style-name="Internet_20_link" text:visited-style-name="Visited_20_Internet_20_Link"><text:span text:style-name="Internet_20_link"><text:span text:style-name="T295">https://www.unicef.org/moldova/en/vaccination-against-covid-19-republic-moldova</text:span></text:span></text:a><text:span text:style-name="Internet_20_link"><text:span text:style-name="T669">, </text:span></text:span><text:span text:style-name="Internet_20_link"><text:span text:style-name="T672">Zugriff 10.2.2022</text:span></text:span><text:span text:style-name="Internet_20_link"><text:span text:style-name="T669"> <text:s/></text:span></text:span></text:p>
        </text:list-item>
        <text:list-item>
          <text:p text:style-name="P166"><text:span text:style-name="Internet_20_link"><text:span text:style-name="T84">WKO</text:span></text:span><text:span text:style-name="Internet_20_link"><text:span text:style-name="T85"> – </text:span></text:span><text:span text:style-name="Internet_20_link"><text:span text:style-name="T84">Wirtschaftskammer Österreich </text:span></text:span><text:span text:style-name="Internet_20_link"><text:span text:style-name="T86">[Österreich]</text:span></text:span><text:span text:style-name="Internet_20_link"><text:span text:style-name="T85"> (</text:span></text:span><text:span text:style-name="Internet_20_link"><text:span text:style-name="T90">9.2.2022</text:span></text:span><text:span text:style-name="Internet_20_link"><text:span text:style-name="T85">): </text:span></text:span><text:bookmark text:name="site-main-header"/><text:span text:style-name="Internet_20_link"><text:span text:style-name="T85">Coronavirus: Situation in der Republik Moldau, </text:span></text:span><text:a xlink:type="simple" xlink:href="https://www.wko.at/service/aussenwirtschaft/coronavirus-situation-republik-moldau.html#neue-einreisebedingungen" text:style-name="Internet_20_link" text:visited-style-name="Visited_20_Internet_20_Link"><text:span text:style-name="Internet_20_link"><text:span text:style-name="T295">https://www.wko.</text:span></text:span></text:a><text:a xlink:type="simple" xlink:href="https://www.wko.at/service/aussenwirtschaft/coronavirus-situation-republik-moldau.html#neue-einreisebedingungen" text:style-name="Internet_20_link" text:visited-style-name="Visited_20_Internet_20_Link"><text:span text:style-name="Internet_20_link">at/service/aussenwirtschaft/coronavirus-situation-republik-moldau.html#neue-einreisebedingungen</text:span></text:a><text:span text:style-name="Internet_20_link"><text:span text:style-name="T85">, </text:span></text:span><text:span text:style-name="Internet_20_link"><text:span text:style-name="T90">Zugriff 10.2.2022</text:span></text:span></text:p>
        </text:list-item>
      </text:list>
      <text:p text:style-name="P151"/>
      <text:h text:style-name="P161" text:outline-level="1"><text:bookmark-start text:name="__RefHeading___Toc3604_297596519"/>Politische Lage<text:bookmark-end text:name="__RefHeading___Toc3604_297596519"/></text:h>
      <text:p text:style-name="P21"><text:span text:style-name="T286">Die Republik Moldau ist</text:span> eine parlamentarische Demokratie <text:span text:style-name="T287">(AA 10.2.2021</text:span><text:span text:style-name="T544">a; </text:span><text:span text:style-name="T787">vgl. ADA 9.2021, </text:span><text:span text:style-name="T788">USDOS 30.3.2021</text:span><text:span text:style-name="T287">)</text:span>. <text:span text:style-name="T293">Das moldauische Parlament ist ein Einkammerparlament </text:span><text:span text:style-name="T294">(USDOS 30.3.2021) </text:span><text:span text:style-name="T527">mit 101 Sitzen</text:span><text:span text:style-name="T349"> (AA </text:span><text:span text:style-name="T347">31.1.2022</text:span><text:span text:style-name="T349">; </text:span><text:span text:style-name="T350">vgl.</text:span><text:span text:style-name="T789"> OSZE 22.12.2021</text:span><text:span text:style-name="T527">)</text:span><text:span text:style-name="T294">. </text:span><text:span text:style-name="T528">Bei Parlamentswahlen kommt ein Verhältniswahlsystem zur Anwendung </text:span><text:span text:style-name="T529">(BAMF 6.2021</text:span><text:span text:style-name="T527">; </text:span><text:span text:style-name="T789">vgl. OSZE 22.12.2021</text:span><text:span text:style-name="T529">). </text:span><text:span text:style-name="T540">Parlamentsabgeordnete werden für eine Amtszeit von vier Jahren gewählt (FH 3.3.2021).</text:span><text:span text:style-name="T529"> </text:span><text:span text:style-name="T880">Am 11.7.2021 fanden vorgezogene Parlamentswahlen statt (OSZE 22.12.2021; </text:span><text:span text:style-name="T798">vgl. ADA 9.2021</text:span><text:span text:style-name="T880">). Die Wahlbeteiligung betrug 52,3% (OSZE 22.12.2021). </text:span><text:span text:style-name="T799">Die </text:span><text:span text:style-name="T803">pro-europäische </text:span><text:span text:style-name="T799">Partei Aktion und Solidarität (PAS) erreichte 63 Mandate bzw. Sitze. </text:span><text:span text:style-name="T803">D</text:span><text:span text:style-name="T799">er </text:span><text:span text:style-name="T803">pro-russische </text:span><text:span text:style-name="T799">Wahlblock der Kommunisten und Sozialisten (BECS) </text:span><text:span text:style-name="T803">erreichte </text:span><text:span text:style-name="T799">32 Sitze und die </text:span><text:span text:style-name="T803">pro-russische </text:span><text:span text:style-name="T799">Partei SOR 6 Sitze (</text:span><text:span text:style-name="T798">ADA 9.2021; </text:span><text:span text:style-name="T800">vgl. OSZE 22.12.2021, </text:span><text:span text:style-name="Internet_20_link"><text:span text:style-name="T126">Parlament.md </text:span></text:span><text:span text:style-name="Internet_20_link"><text:span text:style-name="T127">o.D., </text:span></text:span><text:span text:style-name="Internet_20_link"><text:span text:style-name="T129">IWPR 11.8.2021</text:span></text:span><text:span text:style-name="T880">). Der Ablauf der Parlamentswahl wurde von </text:span><text:span text:style-name="T790">der Wahlbeobachtungsmission der </text:span><text:span text:style-name="T881">Organisation für Sicherheit und Zusammenarbeit</text:span><text:span text:style-name="T790"> </text:span><text:span text:style-name="T881">(</text:span><text:span text:style-name="T790">OSZE</text:span><text:span text:style-name="T881">)</text:span><text:span text:style-name="T790"> </text:span><text:span text:style-name="T880">vorwiegend positiv bewertet (OSZE 22.12.2021).</text:span></text:p>
      <text:p text:style-name="P8"/>
      <text:p text:style-name="P16"><text:span text:style-name="T530">Präsidenten der Republik Moldau werden </text:span><text:span text:style-name="T537">für eine Amtszeit von vier Jahren </text:span><text:span text:style-name="T530">direkt gewählt </text:span><text:span text:style-name="T531">(BAMF 6.2021; </text:span><text:span text:style-name="T539">vgl. FH 3.3.2021, </text:span><text:span text:style-name="Internet_20_link"><text:span text:style-name="T122">Pres</text:span></text:span><text:span text:style-name="Internet_20_link"><text:span text:style-name="T123">edi</text:span></text:span><text:span text:style-name="Internet_20_link"><text:span text:style-name="T122">nt</text:span></text:span><text:span text:style-name="Internet_20_link"><text:span text:style-name="T123">e</text:span></text:span><text:span text:style-name="Internet_20_link"><text:span text:style-name="T122">.md </text:span></text:span><text:span text:style-name="Internet_20_link"><text:span text:style-name="T125">o.D.</text:span></text:span><text:span text:style-name="T531">)</text:span><text:span text:style-name="T530">. </text:span><text:span text:style-name="T539">Zu den Aufgaben des moldauischen Staatsoberhauptes gehört die Nominierung des Ministerpräsidenten, welcher vom Parlament bestätigt wird (FH 3.3.2021; </text:span><text:span text:style-name="T794">vgl. </text:span><text:span text:style-name="Internet_20_link"><text:span text:style-name="T122">Pres</text:span></text:span><text:span text:style-name="Internet_20_link"><text:span text:style-name="T123">edi</text:span></text:span><text:span text:style-name="Internet_20_link"><text:span text:style-name="T122">nt</text:span></text:span><text:span text:style-name="Internet_20_link"><text:span text:style-name="T123">e</text:span></text:span><text:span text:style-name="Internet_20_link"><text:span text:style-name="T122">.md </text:span></text:span><text:span text:style-name="Internet_20_link"><text:span text:style-name="T125">o.D.</text:span></text:span><text:span text:style-name="T539">). </text:span><text:span text:style-name="T792">Das Staatsoberhaupt ist Oberbefehlshaber der Streitkräfte </text:span><text:span text:style-name="T794">und </text:span><text:span text:style-name="T792">hat das Recht, Gesetze zu initiieren </text:span><text:span text:style-name="T793">und unter bestimmten Voraussetzungen das Parlament aufzulösen</text:span><text:span text:style-name="T792"> (</text:span><text:span text:style-name="Internet_20_link"><text:span text:style-name="T122">Pres</text:span></text:span><text:span text:style-name="Internet_20_link"><text:span text:style-name="T123">edi</text:span></text:span><text:span text:style-name="Internet_20_link"><text:span text:style-name="T122">nt</text:span></text:span><text:span text:style-name="Internet_20_link"><text:span text:style-name="T123">e</text:span></text:span><text:span text:style-name="Internet_20_link"><text:span text:style-name="T122">.md </text:span></text:span><text:span text:style-name="Internet_20_link"><text:span text:style-name="T125">o.D.</text:span></text:span><text:span text:style-name="T531">)</text:span><text:span text:style-name="T792">. </text:span>Zwei Runden der Präsidentschaftswahlen im Jahr 20<text:span text:style-name="T532">20</text:span> führten <text:span text:style-name="T532">mit 57,7% der abgegebenen Stimmen</text:span> zur Wahl von <text:span text:style-name="T532">Maia Sandu, welche somit das erste weibliche Staatsoberhaupt der Republik Moldau wurde </text:span><text:span text:style-name="T790">(USDOS 30.3.2021; vgl. OSZE 26.2.2021)</text:span><text:span text:style-name="T532">. </text:span><text:span text:style-name="T790">Die Wahlbeteiligung betrug in der ersten Runde 48,54% und in der zweiten Runde 58,22% (OSZE 26.2.2021).</text:span><text:span text:style-name="T532"> </text:span><text:span text:style-name="T534">Maia Sandu gilt als pro-europäisch </text:span><text:span text:style-name="T805">bzw. pro-westlich</text:span><text:span text:style-name="T533"> </text:span><text:span text:style-name="T294">(USDOS 30.3.2021; </text:span><text:span text:style-name="T805">vgl. HSS 8.7.2021</text:span><text:span text:style-name="T294">)</text:span><text:span text:style-name="T534">. </text:span><text:span text:style-name="T790">Gemäß der Wahlbeobachtungsmission der OSZE war der Wahlkampf kompetitiv, und die Wahl lief im Wesentlichen ordnungsgemäß ab (OSZE 26.2.2021). </text:span><text:soft-page-break/><text:span text:style-name="T791">Zu den von i</text:span>nternationale<text:span text:style-name="T791">n</text:span> und nationale<text:span text:style-name="T791">n</text:span> Beobachter<text:span text:style-name="T791">n festge</text:span>stellten <text:span text:style-name="T533">Unregelmäßigkeiten </text:span><text:span text:style-name="T791">zählten </text:span><text:span text:style-name="T533">Fälle von Wählerstimmenkauf in Bezug auf Wähler aus Transnistrien </text:span><text:span text:style-name="T294">(USDOS 30.3.2021). </text:span></text:p>
      <text:p text:style-name="P95"/>
      <text:p text:style-name="P10"><text:span text:style-name="T537">Die politische Verantwortlichkeit wird durch Oligarchen sowie geschäftliche Interessen untergraben, welche politische Institutionen stark beeinflussen und korrumpieren </text:span><text:span text:style-name="T538">(FH 3.3.2021)</text:span><text:span text:style-name="T537">. </text:span>Korrupte Interessen und mafiaartige Netzwerke durchziehen nach wie vor Institutionen, Behörden und Justiz <text:span text:style-name="T804">(KAS 7.2021)</text:span>. </text:p>
      <text:p text:style-name="P17"/>
      <text:p text:style-name="P18"><text:span text:style-name="T544">Im Jahr </text:span><text:span text:style-name="T802">2014 wurde zwischen der Europäischen Union (EU) und der Republik Moldau ein Assoziierungsabkommen </text:span><text:span text:style-name="T801">im Rahmen der Europäischen Nachbarschaftspolitik </text:span><text:span text:style-name="T802">unterzeichnet (BAMF 6.2021; </text:span><text:span text:style-name="T797">vgl. DEU 22.11.2021, </text:span><text:span text:style-name="T787">ADA 9.2021</text:span><text:span text:style-name="T802">). </text:span><text:span text:style-name="T795">Dieses Abkommen trat am 1.7.2016 in Kraft </text:span><text:span text:style-name="T801">(DEU 22.11.2021; vgl. </text:span><text:span text:style-name="T787">ADA 9.2021</text:span><text:span text:style-name="T801">)</text:span><text:span text:style-name="T787"> </text:span><text:span text:style-name="T795">und zielt auf eine politische und wirtschaftliche Annäherung der EU und der Republik Moldau ab </text:span><text:span text:style-name="T796">(DEU 22.11.2021).</text:span></text:p>
      <text:p text:style-name="P9"/>
      <text:p text:style-name="P87">Quellen:</text:p>
      <text:list xml:id="list233825110668251" text:continue-numbering="true" text:style-name="WW8Num3">
        <text:list-item>
          <text:p text:style-name="P258">AA – Auswärtiges Amt <text:span text:style-name="T285">[Deutschland] </text:span>(<text:span text:style-name="T285">10.2.2021</text:span>a): Republik Moldau: <text:span text:style-name="T285">Steckbrief</text:span>, <text:a xlink:type="simple" xlink:href="https://www.auswaertiges-amt.de/de/aussenpolitik/laender/moldau-node/moldau/201826" text:style-name="Internet_20_link" text:visited-style-name="Visited_20_Internet_20_Link">https://www.auswaertiges-amt.de/de/aussenpolitik/laender/moldau-node/moldau/201826</text:a>, Zugriff <text:span text:style-name="T285">27.12.2021</text:span></text:p>
        </text:list-item>
        <text:list-item>
          <text:p text:style-name="P167"><text:span text:style-name="T342">AA – Auswärtiges Amt </text:span><text:span text:style-name="T309">[Deutschland] </text:span><text:span text:style-name="T342">(</text:span><text:span text:style-name="T347">31.1.2022</text:span><text:span text:style-name="T342">): </text:span><text:span text:style-name="T296">Bericht über die asyl- und abschiebungsrelevante Lage in der Republik Moldau </text:span><text:span text:style-name="T347">(Stand: Juni 2021)</text:span><text:span text:style-name="T342">, </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T342">https://www.ecoi.net/en/file/local/2068039/Ausw%C3%A4rtiges_Amt%2C_Bericht_%C3%Bcber_die_asyl-_und_abschiebungsrelevante_Lage_in_der_Republik_Moldau_%28Stand_Juni_2021%29%2C_31.01.2022.pdf</text:span></text:a><text:span text:style-name="T342">, </text:span><text:span text:style-name="T347">Zugriff 15.2.2022</text:span><text:span text:style-name="T342"> </text:span></text:p>
        </text:list-item>
        <text:list-item>
          <text:p text:style-name="P259"><text:span text:style-name="Internet_20_link"><text:span text:style-name="T142">ADA –</text:span></text:span><text:span text:style-name="Internet_20_link"><text:span text:style-name="T211"> Austrian Development Agency</text:span></text:span><text:span text:style-name="Internet_20_link"><text:span text:style-name="T142"> [Österreich] (9.2021): Moldau: Länderinformation, </text:span></text:span><text:a xlink:type="simple" xlink:href="https://www.entwicklung.at/fileadmin/user_upload/Dokumente/Laenderinformationen/LI_Moldau_Sept2021.pdf" text:style-name="Internet_20_link" text:visited-style-name="Visited_20_Internet_20_Link"><text:span text:style-name="Internet_20_link">https://www.entwicklung.at/fileadmin/user_upload/Dokumente/Laenderinformationen/LI_Moldau_Sept2021.pdf</text:span></text:a><text:span text:style-name="Internet_20_link"><text:span text:style-name="T142">, </text:span></text:span><text:span text:style-name="Internet_20_link"><text:span text:style-name="T143">Zugriff 4.1.2022</text:span></text:span></text:p>
        </text:list-item>
        <text:list-item>
          <text:p text:style-name="P260"><text:span text:style-name="Internet_20_link"><text:span text:style-name="T139">BAMF – Bundesamt für Migration und Flüchtlinge [Deutschland] (</text:span></text:span><text:span text:style-name="Internet_20_link"><text:span text:style-name="T140">6</text:span></text:span><text:span text:style-name="Internet_20_link"><text:span text:style-name="T139">.2021): Länderreport </text:span></text:span><text:span text:style-name="Internet_20_link"><text:span text:style-name="T140">37</text:span></text:span><text:span text:style-name="Internet_20_link"><text:span text:style-name="T139">: </text:span></text:span><text:span text:style-name="Internet_20_link"><text:span text:style-name="T140">Republik Moldau</text:span></text:span><text:span text:style-name="Internet_20_link"><text:span text:style-name="T139"> (</text:span></text:span><text:span text:style-name="Internet_20_link"><text:span text:style-name="T140">Politische Situation u</text:span></text:span><text:span text:style-name="Internet_20_link"><text:span text:style-name="T139">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https://www.bamf.de/SharedDocs/Anlagen/DE/Behoerde/Informationszentrum/</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Laenderreporte/2021/laenderreport-37-Moldau.pdf?__blob=publicationFile&amp;v=2</text:span></text:a><text:span text:style-name="Internet_20_link"><text:span text:style-name="T139">, </text:span></text:span><text:span text:style-name="Internet_20_link"><text:span text:style-name="T140">Zugriff 27.12.2021</text:span></text:span><text:span text:style-name="Internet_20_link"><text:span text:style-name="T139"> <text:s/></text:span></text:span></text:p>
        </text:list-item>
        <text:list-item>
          <text:p text:style-name="P172"><text:span text:style-name="Internet_20_link"><text:span text:style-name="T139">DE</text:span></text:span><text:span text:style-name="Internet_20_link"><text:span text:style-name="T144">U – </text:span></text:span><text:span text:style-name="Internet_20_link"><text:span text:style-name="T139">Delegation </text:span></text:span><text:span text:style-name="Internet_20_link"><text:span text:style-name="T212">of the European Union to the Republic of Moldova </text:span></text:span><text:span text:style-name="Internet_20_link"><text:span text:style-name="T213">(22.11.2021):</text:span></text:span><text:span text:style-name="Internet_20_link"><text:span text:style-name="T212"> </text:span></text:span><text:bookmark text:name="page-title"/><text:span text:style-name="Internet_20_link"><text:span text:style-name="T212">The Republic of Moldova and the EU, </text:span></text:span><text:a xlink:type="simple" xlink:href="https://eeas.europa.eu/delegations/moldova/1538/republic-moldova-and-eu_en" text:style-name="Internet_20_link" text:visited-style-name="Visited_20_Internet_20_Link"><text:span text:style-name="Internet_20_link">https://eeas.europa.eu/delegations/moldova/1538/republic-moldova-and-eu_en</text:span></text:a><text:span text:style-name="Internet_20_link"><text:span text:style-name="T212">, </text:span></text:span><text:span text:style-name="Internet_20_link"><text:span text:style-name="T213">Zugriff 4.1.2022</text:span></text:span><text:span text:style-name="Internet_20_link"><text:span text:style-name="T212"> </text:span></text:span></text:p>
        </text:list-item>
        <text:list-item>
          <text:p text:style-name="P261"><text:span text:style-name="T274">FH – </text:span><text:span text:style-name="T12">Freedom House</text:span><text:span text:style-name="T274"> (</text:span><text:span text:style-name="T535">3.3.2021</text:span><text:span text:style-name="T274">): </text:span><text:span text:style-name="T12">Freedom in the World 20</text:span><text:span text:style-name="T13">21 – </text:span><text:span text:style-name="T12">Moldova</text:span><text:span text:style-name="T274">, </text:span><text:a xlink:type="simple" xlink:href="https://www.ecoi.net/de/dokument/2046529.html" text:style-name="Internet_20_link" text:visited-style-name="Visited_20_Internet_20_Link"><text:span text:style-name="T274">https://www.ecoi.net/de/dokument/2046529.html</text:span></text:a><text:span text:style-name="T274">, </text:span><text:span text:style-name="T536">Zugriff 27.12.2021 </text:span></text:p>
        </text:list-item>
        <text:list-item>
          <text:p text:style-name="P262"><text:span text:style-name="Internet_20_link"><text:span text:style-name="T41">HSS – Hanns-Seidel-Stiftung </text:span></text:span><text:span text:style-name="Internet_20_link"><text:span text:style-name="T47">(8.7.2021): Parlamentswahlen in der Republik Moldau: Ein Land zwischen Innen- und Geopolitik, </text:span></text:span><text:a xlink:type="simple" xlink:href="https://www.hss.de/news/detail/ein-land-zwischen-innen-und-geopolitik-news7830/" text:style-name="Internet_20_link" text:visited-style-name="Visited_20_Internet_20_Link"><text:span text:style-name="Internet_20_link">https://www.hss.de/news/detail/ein-land-zwischen-innen-und-geopolitik-news7830/</text:span></text:a><text:span text:style-name="Internet_20_link"><text:span text:style-name="T47">, Zugriff 4.1.2022 </text:span></text:span></text:p>
        </text:list-item>
        <text:list-item>
          <text:p text:style-name="P262"><text:span text:style-name="Internet_20_link"><text:span text:style-name="T41">IWPR – </text:span></text:span><text:span text:style-name="Internet_20_link"><text:span text:style-name="T119">Institute for War and Peace Reporting </text:span></text:span><text:span text:style-name="Internet_20_link"><text:span text:style-name="T41">(</text:span></text:span><text:span text:style-name="Internet_20_link"><text:span text:style-name="T44">11.8.2021</text:span></text:span><text:span text:style-name="Internet_20_link"><text:span text:style-name="T41">): </text:span></text:span><text:span text:style-name="Internet_20_link"><text:span text:style-name="T119">Moldova: What Next for Pro-Russian Forces?, </text:span></text:span><text:a xlink:type="simple" xlink:href="https://www.ecoi.net/de/dokument/2058222.html" text:style-name="Internet_20_link" text:visited-style-name="Visited_20_Internet_20_Link"><text:span text:style-name="Internet_20_link">https://www.ecoi.net/de/dokument/2058222.html</text:span></text:a><text:span text:style-name="Internet_20_link"><text:span text:style-name="T119">, </text:span></text:span><text:span text:style-name="Internet_20_link"><text:span text:style-name="T128">Zugriff 4.1.2022</text:span></text:span></text:p>
        </text:list-item>
        <text:list-item>
          <text:p text:style-name="P263"><text:span text:style-name="Internet_20_link"><text:span text:style-name="T45">KAS – Konrad Adenauer Stiftung / Dr. Martin Sieg (</text:span></text:span><text:span text:style-name="Internet_20_link"><text:span text:style-name="T46">7.2021</text:span></text:span><text:span text:style-name="Internet_20_link"><text:span text:style-name="T45">): </text:span></text:span><text:span text:style-name="Internet_20_link"><text:span text:style-name="T46">Länderbericht: </text:span></text:span><text:span text:style-name="Internet_20_link"><text:span text:style-name="T45"><text:s/>Parlamentswahl in der Republik Moldau am 11. Juli, </text:span></text:span><text:a xlink:type="simple" xlink:href="https://www.ecoi.net/en/file/local/2055562/Parlamentswahl+in+der+Republik+Moldau.pdf" text:style-name="Internet_20_link" text:visited-style-name="Visited_20_Internet_20_Link"><text:span text:style-name="Internet_20_link">https://www.ecoi.net/en/file/local/2055562/Parlamentswahl+in+der+Republik+Moldau.pdf</text:span></text:a><text:span text:style-name="Internet_20_link"><text:span text:style-name="T45">, </text:span></text:span><text:span text:style-name="Internet_20_link"><text:span text:style-name="T46">Zugriff 4.1.2022</text:span></text:span></text:p>
        </text:list-item>
        <text:list-item>
          <text:p text:style-name="P264"><text:soft-page-break/><text:span text:style-name="Internet_20_link"><text:span text:style-name="T41">OSZE – Organisation für Sicherheit und Zusammenarbeit in Europa (</text:span></text:span><text:span text:style-name="Internet_20_link"><text:span text:style-name="T39">22.12.2021</text:span></text:span><text:span text:style-name="Internet_20_link"><text:span text:style-name="T41">):</text:span></text:span><text:span text:style-name="Internet_20_link"><text:span text:style-name="T119"> REPUBLIC OF MOLDOVA: EARLY PARLIAMENTARY ELECTIONS 11 July 2021 – ODIHR Election Observation Mission Final Report, </text:span></text:span><text:a xlink:type="simple" xlink:href="https://www.osce.org/files/f/documents/0/5/508979.pdf" text:style-name="Internet_20_link" text:visited-style-name="Visited_20_Internet_20_Link"><text:span text:style-name="Internet_20_link">https://www.osce.org/files/f/documents/0/5/508979.pdf</text:span></text:a><text:span text:style-name="Internet_20_link"><text:span text:style-name="T119">, </text:span></text:span><text:span text:style-name="Internet_20_link"><text:span text:style-name="T120">Zugriff 4.1.2022</text:span></text:span><text:span text:style-name="Internet_20_link"><text:span text:style-name="T42"> </text:span></text:span></text:p>
        </text:list-item>
        <text:list-item>
          <text:p text:style-name="P265"><text:span text:style-name="Internet_20_link"><text:span text:style-name="T41">OSZE – Organisation für Sicherheit und Zusammenarbeit in Europa (</text:span></text:span><text:span text:style-name="Internet_20_link"><text:span text:style-name="T43">26.2.</text:span></text:span><text:span text:style-name="Internet_20_link"><text:span text:style-name="T39">2021</text:span></text:span><text:span text:style-name="Internet_20_link"><text:span text:style-name="T41">): </text:span></text:span><text:span text:style-name="Internet_20_link"><text:span text:style-name="T119">REPUBLIC OF MOLDOVA: PRESIDENTIAL ELECTION 1 and 15 November 2020 – ODIHR Limited Election Observation Mission Final Report, </text:span></text:span><text:a xlink:type="simple" xlink:href="https://www.osce.org/files/f/documents/1/5/479972.pdf" text:style-name="Internet_20_link" text:visited-style-name="Visited_20_Internet_20_Link"><text:span text:style-name="Internet_20_link">https://www.osce.org/files/f/documents/1/5/479972.pdf</text:span></text:a><text:span text:style-name="Internet_20_link"><text:span text:style-name="T119">, </text:span></text:span><text:span text:style-name="Internet_20_link"><text:span text:style-name="T121">Zugriff 4.1.202</text:span></text:span><text:span text:style-name="Internet_20_link"><text:span text:style-name="T124">2</text:span></text:span></text:p>
        </text:list-item>
        <text:list-item>
          <text:p text:style-name="P173"><text:span text:style-name="Internet_20_link"><text:span text:style-name="T126">Parlament.md – </text:span></text:span><text:span text:style-name="Internet_20_link"><text:span text:style-name="T48">Parlament der R</text:span></text:span><text:span text:style-name="Internet_20_link"><text:span text:style-name="T40">epublik Moldau [Moldau] (o.D.): </text:span></text:span><text:bookmark text:name="dnn_ctr482_dnnTITLE_lblTitle"/><text:span text:style-name="Internet_20_link"><text:span text:style-name="T131">Парламентские фракции [Parlamentsfraktionen], </text:span></text:span><text:a xlink:type="simple" xlink:href="https://www.parlament.md/StructuraParlamentului/Fracţiuniparlamentare/tabid/83/language/ru-RU/Default.aspx" text:style-name="Internet_20_link" text:visited-style-name="Visited_20_Internet_20_Link"><text:span text:style-name="Internet_20_link">https://www.parlament.md/StructuraParlamentului/Frac%C5%A3iuniparlamentare/tabid/83/language/ru-RU/Default.aspx</text:span></text:a><text:span text:style-name="Internet_20_link"><text:span text:style-name="T131">, Zugriff 4.1.2022</text:span></text:span></text:p>
        </text:list-item>
        <text:list-item>
          <text:p text:style-name="P279"><text:span text:style-name="Internet_20_link"><text:span text:style-name="T118">Pres</text:span></text:span><text:span text:style-name="Internet_20_link"><text:span text:style-name="T123">edi</text:span></text:span><text:span text:style-name="Internet_20_link"><text:span text:style-name="T118">nt</text:span></text:span><text:span text:style-name="Internet_20_link"><text:span text:style-name="T123">e</text:span></text:span><text:span text:style-name="Internet_20_link"><text:span text:style-name="T118">.md – </text:span></text:span><text:span text:style-name="Internet_20_link"><text:span text:style-name="T38">Präsidentschaft der Republik Moldau</text:span></text:span><text:span text:style-name="Internet_20_link"><text:span text:style-name="T118"> [</text:span></text:span><text:span text:style-name="Internet_20_link"><text:span text:style-name="T38">Moldau</text:span></text:span><text:span text:style-name="Internet_20_link"><text:span text:style-name="T118">] (o.D.): </text:span></text:span><text:span text:style-name="T288">Статус и полномочия президента </text:span><text:span text:style-name="T290">[Status und Vollmachten des Präsidenten], </text:span><text:a xlink:type="simple" xlink:href="https://www.presedinte.md/rus/statutul-si-atributiile" text:style-name="Internet_20_link" text:visited-style-name="Visited_20_Internet_20_Link">https://www.presedinte.md/rus/statutul-si-atributiile</text:a><text:span text:style-name="T290">, Zugriff 4.1.2022</text:span></text:p>
        </text:list-item>
        <text:list-item>
          <text:p text:style-name="P278">USDOS – <text:span text:style-name="T289">US Department of State</text:span> <text:span text:style-name="T293">[USA]</text:span> (<text:span text:style-name="T293">30.3.2021</text:span>): 2020 <text:span text:style-name="T289">Country Report on Human Rights Practices: Moldova</text:span>, <text:a xlink:type="simple" xlink:href="https://www.ecoi.net/de/dokument/2048126.html" text:style-name="Internet_20_link" text:visited-style-name="Visited_20_Internet_20_Link">https://www.ecoi.net/de/dokument/2048126.html</text:a>, <text:span text:style-name="T293">Zugriff 27.12.2021</text:span> </text:p>
          <text:p text:style-name="P168"/>
        </text:list-item>
      </text:list>
      <text:h text:style-name="P161" text:outline-level="1"><text:bookmark-start text:name="__RefHeading___Toc4086_297596519"/>Sicherheitslage<text:bookmark-end text:name="__RefHeading___Toc4086_297596519"/></text:h>
      <text:p text:style-name="P42"><text:span text:style-name="T937">Die Lage in der Republik Moldau ist derzeit stabil. Es kann insbesondere in </text:span><text:span text:style-name="T927">der Hauptstadt Chisinau</text:span><text:span text:style-name="T937"> vereinzelt zu Protesten und Demonstrationen kommen </text:span><text:span text:style-name="T927">(AA 24.1.2022)</text:span><text:span text:style-name="T937">. </text:span><text:span text:style-name="T936">Die Republik </text:span><text:span text:style-name="T937">Moldau ist </text:span><text:span text:style-name="T936">gemäß dem Artikel 11 der Verfassung </text:span><text:span text:style-name="T937">ein neutraler Staat </text:span><text:span text:style-name="T935">(BS 2020; vgl. ADA 9.2021, </text:span><text:span text:style-name="T936">VFGH 29.7.1994</text:span><text:span text:style-name="T935">), </text:span><text:span text:style-name="T937">jedoch existieren beschränkte militärische Kooperationen mit mehreren Ländern in der Region, </text:span><text:span text:style-name="T933">beispielsweise</text:span><text:span text:style-name="T937"> </text:span><text:span text:style-name="T806">mit </text:span><text:span text:style-name="T807">den Nachbarländern </text:span><text:span text:style-name="T937">Rumänien und </text:span><text:span text:style-name="T806">der </text:span><text:span text:style-name="T937">Ukraine </text:span><text:span text:style-name="T541">(BS 2020)</text:span><text:span text:style-name="T937">. </text:span><text:span text:style-name="T938">1994 trat die Republik Moldau dem Programm der NATO „Partnerschaft für den Frieden“ bei. Seit 2014 </text:span><text:span text:style-name="T939">beteiligt sich das Land mit einer kleinen Anzahl an Truppen an der NATO-Mission im Kosovo (KFOR; </text:span><text:span text:style-name="T941">Kosovo </text:span><text:span text:style-name="T20">Force</text:span><text:span text:style-name="T939">). </text:span><text:span text:style-name="Internet_20_link"><text:span text:style-name="T145">Im </text:span></text:span><text:span text:style-name="Internet_20_link"><text:span text:style-name="T149">Jahr </text:span></text:span><text:span text:style-name="Internet_20_link"><text:span text:style-name="T145">2017 eröffnete die NATO </text:span></text:span><text:span text:style-name="Internet_20_link"><text:span text:style-name="T149">auf Ersuchen der moldauischen Regierung </text:span></text:span><text:span text:style-name="Internet_20_link"><text:span text:style-name="T145">ein </text:span></text:span><text:span text:style-name="Internet_20_link"><text:span text:style-name="T149">ziviles </text:span></text:span><text:span text:style-name="Internet_20_link"><text:span text:style-name="T145">Verbindungsbüro in </text:span></text:span><text:span text:style-name="Internet_20_link"><text:span text:style-name="T149">der Republik Moldau</text:span></text:span><text:span text:style-name="T939"> </text:span><text:span text:style-name="T940">(CIA 14.1.2022)</text:span><text:span text:style-name="T939">. <text:s/></text:span><text:span text:style-name="T942">Die Republik Moldau ist einer der Teilnehmerstaaten der Organisation für Sicherheit und Zusammenarbeit in Europa (OSZE o.D.).</text:span></text:p>
      <text:p text:style-name="P40"/>
      <text:p text:style-name="P37">Der abtrünnige Landesteil Transnistrien (<text:span text:style-name="T927">die </text:span>selbst ernannte „Pridnestrowische Moldauische Republik“) befindet sich außerhalb der Kontrolle der moldauischen Regierung. Es gibt zahlreiche Kontrollpunkte entlang der Strecken, die nach oder aus Transnistrien führen <text:span text:style-name="T927">(AA 24.1.2022)</text:span>. <text:span text:style-name="T934">Eine Mission der Europäischen Union, die</text:span><text:span text:style-name="T19"> </text:span><text:span text:style-name="Internet_20_link"><text:span text:style-name="T210">European Union Border Assistance Mission to Moldova and Ukraine</text:span></text:span><text:span text:style-name="Internet_20_link"><text:span text:style-name="T141"> (EUBAM), </text:span></text:span><text:span text:style-name="Internet_20_link"><text:span text:style-name="T146">leistet Unterstützung in den Bereichen Grenzkontrollen, Zoll </text:span></text:span><text:span text:style-name="Internet_20_link"><text:span text:style-name="T147">sowie Handel (EC o.D.). </text:span></text:span><text:span text:style-name="Internet_20_link"><text:span text:style-name="T146"><text:s/></text:span></text:span><text:span text:style-name="Internet_20_link"><text:span text:style-name="T141"><text:s text:c="2"/></text:span></text:span></text:p>
      <text:p text:style-name="P39"><text:span text:style-name="Internet_20_link"><text:span text:style-name="T141"/></text:span></text:p>
      <text:p text:style-name="P86">Quellen:</text:p>
      <text:list xml:id="list233824327147814" text:continue-numbering="true" text:style-name="WW8Num3">
        <text:list-item>
          <text:p text:style-name="P280"><text:span text:style-name="Internet_20_link"><text:span text:style-name="T91">AA – Auswärtiges Amt </text:span></text:span><text:span text:style-name="Internet_20_link"><text:span text:style-name="T92">[Deutschland] </text:span></text:span><text:span text:style-name="Internet_20_link"><text:span text:style-name="T91">(</text:span></text:span><text:span text:style-name="Internet_20_link"><text:span text:style-name="T93">2</text:span></text:span><text:span text:style-name="Internet_20_link"><text:span text:style-name="T657">4</text:span></text:span><text:span text:style-name="Internet_20_link"><text:span text:style-name="T655">.</text:span></text:span><text:span text:style-name="Internet_20_link"><text:span text:style-name="T656">1</text:span></text:span><text:span text:style-name="Internet_20_link"><text:span text:style-name="T655">.202</text:span></text:span><text:span text:style-name="Internet_20_link"><text:span text:style-name="T657">2</text:span></text:span><text:span text:style-name="Internet_20_link"><text:span text:style-name="T91">): Moldau, Republik: Reise- und Sicherheitshinweise (COVID-19-bedingte Reisewarnung), </text:span></text:span><text:soft-page-break/><text:a xlink:type="simple" xlink:href="https://www.auswaertiges-amt.de/de/aussenpolitik/laender/moldau-node/moldausicherheit/201932" text:style-name="Internet_20_link" text:visited-style-name="Visited_20_Internet_20_Link"><text:span text:style-name="Internet_20_link"><text:span text:style-name="T295">https://www.auswaertiges-amt.de/de/aussenpolitik/laender/moldau-node/moldausicherheit/201932</text:span></text:span></text:a><text:span text:style-name="Internet_20_link"><text:span text:style-name="T91">, </text:span></text:span><text:span text:style-name="Internet_20_link"><text:span text:style-name="T94">Zugriff 10.2.2022</text:span></text:span></text:p>
        </text:list-item>
      </text:list>
      <text:list xml:id="list768883707" text:style-name="WW8Num2">
        <text:list-item>
          <text:p text:style-name="P276"><text:span text:style-name="Internet_20_link"><text:span text:style-name="T166">ADA –</text:span></text:span><text:span text:style-name="Internet_20_link"><text:span text:style-name="T245"> Austrian Development Agency</text:span></text:span><text:span text:style-name="Internet_20_link"><text:span text:style-name="T166"> [Österreich] (9.2021): Moldau: Länderinformation, </text:span></text:span><text:a xlink:type="simple" xlink:href="https://www.entwicklung.at/fileadmin/user_upload/Dokumente/Laenderinformationen/LI_Moldau_Sept2021.pdf" text:style-name="Internet_20_link" text:visited-style-name="Visited_20_Internet_20_Link"><text:span text:style-name="Internet_20_link"><text:span text:style-name="T297">https://www.entwicklung.at/fileadmin/user_upload/Dokumente/Laenderinformationen/LI_Moldau_Sept2021.pdf</text:span></text:span></text:a><text:span text:style-name="Internet_20_link"><text:span text:style-name="T166">, </text:span></text:span><text:span text:style-name="Internet_20_link"><text:span text:style-name="T167">Zugriff 4.1.2022</text:span></text:span></text:p>
        </text:list-item>
        <text:list-item>
          <text:p text:style-name="P246"><text:span text:style-name="Internet_20_link"><text:span text:style-name="T156">B</text:span></text:span><text:span text:style-name="Internet_20_link"><text:span text:style-name="T157">S</text:span></text:span><text:span text:style-name="Internet_20_link"><text:span text:style-name="T156"> – </text:span></text:span><text:span text:style-name="Internet_20_link"><text:span text:style-name="T158">B</text:span></text:span><text:span text:style-name="Internet_20_link"><text:span text:style-name="T156">ertelsmann Stiftung / </text:span></text:span><text:span text:style-name="Internet_20_link"><text:span text:style-name="T159">Transformationsindex</text:span></text:span><text:span text:style-name="Internet_20_link"><text:span text:style-name="T156"> (20</text:span></text:span><text:span text:style-name="Internet_20_link"><text:span text:style-name="T51">20</text:span></text:span><text:span text:style-name="Internet_20_link"><text:span text:style-name="T156">): </text:span></text:span><text:span text:style-name="Internet_20_link"><text:span text:style-name="T244">Moldova</text:span></text:span><text:span text:style-name="Internet_20_link"><text:span text:style-name="T219"> Country Report</text:span></text:span><text:span text:style-name="Internet_20_link"><text:span text:style-name="T156">, </text:span></text:span><text:a xlink:type="simple" xlink:href="https://www.ecoi.net/en/file/local/2029516/country_report_2020_MDA.pdf" text:style-name="Internet_20_link" text:visited-style-name="Visited_20_Internet_20_Link"><text:span text:style-name="Internet_20_link"><text:span text:style-name="T295">https://www.ecoi.net/en/file/local/2029516/country_report_2020_MDA.pdf</text:span></text:span></text:a><text:span text:style-name="Internet_20_link"><text:span text:style-name="T156">, </text:span></text:span><text:span text:style-name="Internet_20_link"><text:span text:style-name="T160">Zugriff 27.12.2021</text:span></text:span><text:span text:style-name="Internet_20_link"><text:span text:style-name="T156"> </text:span></text:span></text:p>
        </text:list-item>
        <text:list-item>
          <text:p text:style-name="P249"><text:span text:style-name="Internet_20_link"><text:span text:style-name="T69">CIA – </text:span></text:span><text:span text:style-name="Internet_20_link"><text:span text:style-name="T108">Central Intelligence Agency</text:span></text:span><text:span text:style-name="Internet_20_link"><text:span text:style-name="T69"> </text:span></text:span><text:span text:style-name="Internet_20_link"><text:span text:style-name="T70">[USA]</text:span></text:span><text:span text:style-name="Internet_20_link"><text:span text:style-name="T71"> </text:span></text:span><text:span text:style-name="Internet_20_link"><text:span text:style-name="T69">(</text:span></text:span><text:span text:style-name="Internet_20_link"><text:span text:style-name="T72">14.1.2022</text:span></text:span><text:span text:style-name="Internet_20_link"><text:span text:style-name="T69">): The </text:span></text:span><text:span text:style-name="Internet_20_link"><text:span text:style-name="T112">World Factbook: </text:span></text:span><text:span text:style-name="Internet_20_link"><text:span text:style-name="T113">Moldova</text:span></text:span><text:span text:style-name="Internet_20_link"><text:span text:style-name="T112">, </text:span></text:span><text:a xlink:type="simple" xlink:href="https://www.cia.gov/the-world-factbook/countries/moldova/#economy" text:style-name="Internet_20_link" text:visited-style-name="Visited_20_Internet_20_Link"><text:span text:style-name="Internet_20_link"><text:span text:style-name="T307">https://www.cia.gov/the-world-factbook/countries/moldova/#economy</text:span></text:span></text:a><text:span text:style-name="Internet_20_link"><text:span text:style-name="T112">, </text:span></text:span><text:span text:style-name="Internet_20_link"><text:span text:style-name="T113">Zugriff 21.1.2022</text:span></text:span></text:p>
        </text:list-item>
        <text:list-item>
          <text:p text:style-name="P247"><text:span text:style-name="Internet_20_link"><text:span text:style-name="T254">EC – European Commission (o.D.): Moldova,</text:span></text:span><text:span text:style-name="Internet_20_link"><text:span text:style-name="T182"> </text:span></text:span><text:a xlink:type="simple" xlink:href="https://ec.europa.eu/neighbourhood-enlargement/european-neighbourhood-policy/countries-region/moldova_en" text:style-name="Internet_20_link" text:visited-style-name="Visited_20_Internet_20_Link"><text:span text:style-name="Internet_20_link"><text:span text:style-name="T295">https://ec.europa.eu/neighbourhood-enlargement/european-neighbourhood-policy/countries-region/moldova_en</text:span></text:span></text:a><text:span text:style-name="Internet_20_link"><text:span text:style-name="T182">, Zugriff 10.2.2022</text:span></text:span></text:p>
        </text:list-item>
        <text:list-item>
          <text:p text:style-name="P277"><text:span text:style-name="Internet_20_link"><text:span text:style-name="T64">OSZE – Organisation für Sicherheit und Zusammenarbeit in Europa (</text:span></text:span><text:span text:style-name="Internet_20_link"><text:span text:style-name="T55">o.D.</text:span></text:span><text:span text:style-name="Internet_20_link"><text:span text:style-name="T64">):</text:span></text:span><text:span text:style-name="Internet_20_link"><text:span text:style-name="T99"> Participating States, </text:span></text:span><text:a xlink:type="simple" xlink:href="https://www.osce.org/participating-states" text:style-name="Internet_20_link" text:visited-style-name="Visited_20_Internet_20_Link"><text:span text:style-name="Internet_20_link"><text:span text:style-name="T295">https://www.osce.org/participating-states</text:span></text:span></text:a><text:span text:style-name="Internet_20_link"><text:span text:style-name="T99">, </text:span></text:span><text:span text:style-name="Internet_20_link"><text:span text:style-name="T106">Zugriff 10.2.2022</text:span></text:span></text:p>
        </text:list-item>
        <text:list-item>
          <text:p text:style-name="P248"><text:span text:style-name="Internet_20_link"><text:span text:style-name="T270">VFGH – Verfassungsgerichtshof [Moldau] </text:span></text:span><text:span text:style-name="Internet_20_link"><text:span text:style-name="T232">(</text:span></text:span><text:span text:style-name="Internet_20_link"><text:span text:style-name="T179">29.7.1994</text:span></text:span><text:span text:style-name="Internet_20_link"><text:span text:style-name="T180">): </text:span></text:span><text:span text:style-name="Internet_20_link"><text:span text:style-name="T263">КОНСТИТУЦИЯ РЕСПУБЛИКИ МОЛДОВА</text:span></text:span><text:span text:style-name="Internet_20_link"><text:span text:style-name="T181"> </text:span></text:span><text:span text:style-name="Internet_20_link"><text:span text:style-name="T180">[Verfassung der</text:span></text:span><text:span text:style-name="Internet_20_link"><text:span text:style-name="T148"> Republik Moldau], </text:span></text:span><text:a xlink:type="simple" xlink:href="https://www.constcourt.md/public/files/file/Baza%20legala/constitutia_ro_22.05.17_ru.pdf" text:style-name="Internet_20_link" text:visited-style-name="Visited_20_Internet_20_Link"><text:span text:style-name="Internet_20_link"><text:span text:style-name="T808">https://www.constcourt.md/public/files/file/Baza%20legala/constitutia_ro_22.05.17_ru.pdf</text:span></text:span></text:a><text:span text:style-name="Internet_20_link"><text:span text:style-name="T231">, </text:span></text:span><text:span text:style-name="Internet_20_link"><text:span text:style-name="T189">Zugriff </text:span></text:span><text:span text:style-name="Internet_20_link"><text:span text:style-name="T232">24.1.2022</text:span></text:span><text:span text:style-name="Internet_20_link"><text:span text:style-name="T231"> </text:span></text:span></text:p>
        </text:list-item>
      </text:list>
      <text:p text:style-name="P64"/>
      <text:h text:style-name="Heading_20_2" text:outline-level="2"><text:bookmark-start text:name="__RefHeading___Toc4088_297596519"/>Transnistrien<text:bookmark-end text:name="__RefHeading___Toc4088_297596519"/></text:h>
      <text:p text:style-name="P43"><text:span text:style-name="T542">Der transnistrische Landesteil liegt östlich des Flusses Nistru/Dnjestr </text:span><text:span text:style-name="T945">(AA 10.2.2021b)</text:span><text:span text:style-name="T542">. In Transnistrien leben ethnische Russen, Ukrainer </text:span><text:span text:style-name="T545">und Moldauer </text:span><text:span text:style-name="T542">(FH 4.3.2020). Bei Transnistrien handelt es sich um einen abtrünnigen Landesteil der Republik Moldau. Seit einem kurzen militärischen Konfli</text:span><text:span text:style-name="T543">kt</text:span><text:span text:style-name="T542"> im Jahr 1992 ist Transnistrien de facto unabhängig, obwohl Transnistrien von der internationalen Gemeinschaft als ein Teil der Republik Moldau betrachtet wird (FH 4.3.2020; </text:span><text:span text:style-name="T943">vgl. RFE/RL 12.12.2021</text:span><text:span text:style-name="T542">). </text:span><text:span text:style-name="T549">Die „Regierung“ und die Wirtschaft Transnistriens sind stark abhängig von russischen Hilfsgeldern </text:span><text:span text:style-name="T550">(FH 4.3.2020)</text:span><text:span text:style-name="T549">. Die Russische Föderation ist in Transnistrien militärisch präsent </text:span><text:span text:style-name="T550">(FH 4.3.2020; </text:span><text:span text:style-name="T944">vgl. RFE/RL 12.12.2021</text:span><text:span text:style-name="T550">) </text:span><text:span text:style-name="T549">und unterhält dort eine Friedenssicherungsmission </text:span><text:span text:style-name="T550">(FH 4.3.2020)</text:span><text:span text:style-name="T549">. </text:span><text:span text:style-name="T542">Die seit der Unabhängigkeit der Republik Moldau ungelöste Transnistrien-Frage beeinflusst weiterhin die Entwicklung des Landes. Die Verhandlungen im 5+2-Format (Moldau, Transnistrien; </text:span><text:span text:style-name="T546">als </text:span><text:span text:style-name="T542">Mediatoren OSZE, Russland </text:span><text:span text:style-name="T546">und</text:span><text:span text:style-name="T542"> Ukraine; </text:span><text:span text:style-name="T546">als </text:span><text:span text:style-name="T542">Beobachter USA </text:span><text:span text:style-name="T546">und</text:span><text:span text:style-name="T542"> EU) haben 2016 zur Unterzeichnung des „Berliner Protokolls“ geführt, </text:span><text:span text:style-name="T547">welche</text:span><text:span text:style-name="T542">s für konkrete Fortschritte vier </text:span><text:span text:style-name="T548">Bereiche</text:span><text:span text:style-name="T542"> der praktischen Zusammenarbeit ausmacht. 2020 gab es hier, nicht zuletzt wegen der Co</text:span><text:span text:style-name="T548">vid-</text:span><text:span text:style-name="T542">Pandemie, keine Fortschritte </text:span><text:span text:style-name="T549">(AA 10.2.2021b)</text:span><text:span text:style-name="T542">. </text:span><text:span text:style-name="T21">Zu den Zielen der </text:span><text:span text:style-name="T22">im Jahr 2005 geschaffenen </text:span><text:span text:style-name="Internet_20_link"><text:span text:style-name="T210">European Union Border Assistance Mission to Moldova and Ukraine</text:span></text:span><text:span text:style-name="Internet_20_link"><text:span text:style-name="T141"> (EUBAM) </text:span></text:span><text:span text:style-name="Internet_20_link"><text:span text:style-name="T150">gehört die aktive Unterstützung von Maßnahmen zur Lösung des Transnistrien-Konflikts </text:span></text:span><text:span text:style-name="Internet_20_link"><text:span text:style-name="T151">(DEU 22.11.2021). </text:span></text:span></text:p>
      <text:p text:style-name="P8"/>
      <text:p text:style-name="P103">Zu den schwerwiegendsten Menschenrechtsverletzungen im von Separatisten kontrollierten Transnistrien zählen: erzwungenes Verschwindenlassen sowie Folter und Misshandlungen durch „Behörden“; lebensbedrohliche Haftbedingungen; willkürliche Verhaftungen; politische Gefangene; gravierende Probleme mit der Unabhängigkeit der „Justiz“; Unterdrückung von Meinungs- und Pressefreiheit; beträchtliche Eingriffe in die Versammlungs- und <text:soft-page-break/>Vereinigungsfreiheit; Einschränkungen der Bewegungsfreiheit; Verletzung des Rechts auf freie und faire Wahlen; Korruption; Straflosigkeit bei Gewalt gegen Frauen; Gewalt gegen LGBTI-Personen und Existenz schlimmster Formen von Kinderarbeit. <text:span text:style-name="T551">Angeklagten wird das Recht auf ein faires Verfahren verweigert. Es gibt in Transnistrien keinen Mechanismus zur Untersuchung mutmaßlicher Folterungen. Die transnistrischen </text:span><text:span text:style-name="T552">D</text:span><text:span text:style-name="T551">e-facto-Behörden </text:span><text:span text:style-name="T552">setzen Mittel </text:span><text:span text:style-name="T551">unmenschlicher und erniedrigender Behandlung </text:span><text:span text:style-name="T552">ein,</text:span><text:span text:style-name="T551"> um Geständnisse zu erzwingen. </text:span><text:span text:style-name="T552">Es gibt keine öffentlichen Berichte zu etwaigen Ermittlungen oder Strafverfolgung in Bezug auf Folter oder unmenschliche Behandlung durch „Sicherheitskräfte“. Misshandlungen von Häftlingen stellen weiterhin ein großes Problem dar. Laut transnistrischen Eigenangaben waren mit Stand 1.1.2021 1.824 Personen inhaftiert. D</text:span><text:span text:style-name="T553">ie</text:span><text:span text:style-name="T552"> transnistrische „Ombuds</text:span><text:span text:style-name="T553">person</text:span><text:span text:style-name="T552">“ </text:span><text:span text:style-name="T553">erhielt 53 Beschwerden von Inhaftierten und </text:span><text:span text:style-name="T552">berichtete einen </text:span><text:span text:style-name="T553">leichten </text:span><text:span text:style-name="T552">Rückgang der Beschwerden von Häftlingen im </text:span><text:span text:style-name="T553">Jahr 2020. Die transnistrischen „Behörden“ lehnen ein </text:span><text:span text:style-name="T552">unabhängiges Monitoring der Hafteinrichtungen </text:span><text:span text:style-name="T553">weiterhin ab. Zwei Organisationen kontrollieren den transnistrischen Massenmedienmarkt: die „</text:span><text:span text:style-name="T554">Öffentliche Behörde für </text:span><text:span text:style-name="T14">Tele</text:span><text:span text:style-name="T15">k</text:span><text:span text:style-name="T14">ommuni</text:span><text:span text:style-name="T16">k</text:span><text:span text:style-name="T14">ation</text:span><text:span text:style-name="T553">“, welche die Nachrichtenagenturen, Zeitungen und einen der zwei populärsten Fernsehkanäle kontrolliert; <text:s/>und die Sheriff Holding, ein Unternehmenskonglomerat mit beträchtlichem Einfluss im transnistrischen „Obersten Sowjet“. Journalisten praktizieren Selbstzensur, um </text:span><text:span text:style-name="T555">so Vergeltungsmaßnahmen von „offizieller“ Seite zu vermeiden</text:span><text:span text:style-name="T553">. </text:span><text:span text:style-name="T555">Vereinigungsfreiheit wird nu</text:span><text:span text:style-name="T553">r </text:span><text:span text:style-name="T555">denjenigen</text:span><text:span text:style-name="T553"> Personen </text:span><text:span text:style-name="T555">zugestanden</text:span><text:span text:style-name="T553">, </text:span><text:span text:style-name="T555">welche</text:span><text:span text:style-name="T553"> als „Bürger“ von Transnistrien anerkannt sind. Alle Aktivitäten müssen </text:span><text:span text:style-name="T556">mit</text:span><text:span text:style-name="T553"> lokalen „Behörden“ koordiniert werden. Organisationen, </text:span><text:span text:style-name="T557">welche</text:span><text:span text:style-name="T553"> für </text:span><text:span text:style-name="T557">eine</text:span><text:span text:style-name="T553"> Wiedereingliederung mit Moldawien eintreten, sind </text:span><text:span text:style-name="T557">strikt </text:span><text:span text:style-name="T553">verboten. Die Aktivitäten von NGOs </text:span><text:span text:style-name="T558">im Menschenrechtsbereich</text:span><text:span text:style-name="T553"> werden eingeschränkt und überwacht </text:span>(USDOS 30.3.2021).</text:p>
      <text:p text:style-name="P8"><text:s/></text:p>
      <text:p text:style-name="P86">Quellen:</text:p>
      <text:list xml:id="list233826347547917" text:continue-list="list233824327147814" text:style-name="WW8Num3">
        <text:list-item>
          <text:p text:style-name="P174"><text:span text:style-name="T342">AA – Auswärtiges Amt </text:span><text:span text:style-name="T309">[Deutschland] </text:span><text:span text:style-name="T342">(</text:span><text:span text:style-name="T309">10.2.2021</text:span><text:span text:style-name="T342">b): Republik Moldau: Politisches Porträt, </text:span><text:a xlink:type="simple" xlink:href="https://www.auswaertiges-amt.de/de/aussenpolitik/laender/moldau-node/politisches-portrait/202838" text:style-name="Internet_20_link" text:visited-style-name="Visited_20_Internet_20_Link"><text:span text:style-name="T342">https://www.auswaertiges-amt.de/de/aussenpolitik/laender/moldau-node/politisches-portrait/202838</text:span></text:a><text:span text:style-name="T342">, Zugriff 27.12.2021 </text:span></text:p>
        </text:list-item>
        <text:list-item>
          <text:p text:style-name="P281"><text:span text:style-name="Internet_20_link"><text:span text:style-name="T161">DE</text:span></text:span><text:span text:style-name="Internet_20_link"><text:span text:style-name="T178">U – </text:span></text:span><text:span text:style-name="Internet_20_link"><text:span text:style-name="T161">Delegation </text:span></text:span><text:span text:style-name="Internet_20_link"><text:span text:style-name="T252">of the European Union to the Republic of Moldova </text:span></text:span><text:span text:style-name="Internet_20_link"><text:span text:style-name="T253">(22.11.2021):</text:span></text:span><text:span text:style-name="Internet_20_link"><text:span text:style-name="T252"> </text:span></text:span><text:bookmark text:name="page-title11"/><text:span text:style-name="Internet_20_link"><text:span text:style-name="T252">The Republic of Moldova and the EU, </text:span></text:span><text:a xlink:type="simple" xlink:href="https://eeas.europa.eu/delegations/moldova/1538/republic-moldova-and-eu_en" text:style-name="Internet_20_link" text:visited-style-name="Visited_20_Internet_20_Link"><text:span text:style-name="Internet_20_link"><text:span text:style-name="T297">https://eeas.europa.eu/delegations/moldova/1538/republic-moldova-and-eu_en</text:span></text:span></text:a><text:span text:style-name="Internet_20_link"><text:span text:style-name="T252">, </text:span></text:span><text:span text:style-name="Internet_20_link"><text:span text:style-name="T253">Zugriff 4.1.2022</text:span></text:span><text:span text:style-name="Internet_20_link"><text:span text:style-name="T252"> </text:span></text:span></text:p>
        </text:list-item>
        <text:list-item>
          <text:p text:style-name="P266"><text:span text:style-name="T343">FH – </text:span><text:span text:style-name="T24">Freedom House</text:span><text:span text:style-name="T343"> (</text:span><text:span text:style-name="T344">4</text:span><text:span text:style-name="T345">.3.20</text:span><text:span text:style-name="T344">20</text:span><text:span text:style-name="T343">): </text:span><text:span text:style-name="T24">Freedom in the World</text:span><text:span text:style-name="T343"> 2020 – </text:span><text:span text:style-name="T24">Transnistria</text:span><text:span text:style-name="T343">, </text:span><text:a xlink:type="simple" xlink:href="https://www.ecoi.net/de/dokument/2030947.html" text:style-name="Internet_20_link" text:visited-style-name="Visited_20_Internet_20_Link"><text:span text:style-name="T295">https://www.ecoi.net/de/dokument/2030947.html</text:span></text:a><text:span text:style-name="T295">, </text:span><text:span text:style-name="T344">Zugriff 27.12.2021</text:span><text:span text:style-name="T295"> </text:span><text:span text:style-name="T346"><text:s/></text:span></text:p>
        </text:list-item>
        <text:list-item>
          <text:p text:style-name="P267"><text:span text:style-name="Internet_20_link"><text:span text:style-name="T203">RFE/RL – </text:span></text:span><text:span text:style-name="Internet_20_link"><text:span text:style-name="T260">Radio Free Europe/Radio Liberty (</text:span></text:span><text:span text:style-name="Internet_20_link"><text:span text:style-name="T261">12.12.2021</text:span></text:span><text:span text:style-name="Internet_20_link"><text:span text:style-name="T260">): Breakaway Authorities Stage Vote In Moldova's Transdniester Region, </text:span></text:span><text:a xlink:type="simple" xlink:href="https://www.ecoi.net/de/dokument/2065108.html" text:style-name="Internet_20_link" text:visited-style-name="Visited_20_Internet_20_Link"><text:span text:style-name="Internet_20_link"><text:span text:style-name="T295">https://www.ecoi.net/de/dokument/2065108.html</text:span></text:span></text:a><text:span text:style-name="Internet_20_link"><text:span text:style-name="T260">, </text:span></text:span><text:span text:style-name="Internet_20_link"><text:span text:style-name="T204">Zugriff</text:span></text:span><text:span text:style-name="Internet_20_link"><text:span text:style-name="T261"> 11.2.2022</text:span></text:span></text:p>
        </text:list-item>
        <text:list-item>
          <text:p text:style-name="P268"><text:span text:style-name="T295">USDOS – </text:span><text:span text:style-name="T291">US Department of State</text:span><text:span text:style-name="T295"> </text:span><text:span text:style-name="T341">[</text:span><text:span text:style-name="T293">USA]</text:span> (<text:span text:style-name="T293">30.3.2021</text:span>): 2020 <text:span text:style-name="T289">Country Report on Human Rights Practices: Moldova</text:span>, <text:a xlink:type="simple" xlink:href="https://www.ecoi.net/de/dokument/2048126.html" text:style-name="Internet_20_link" text:visited-style-name="Visited_20_Internet_20_Link">https://www.ecoi.net/de/dokument/2048126.html</text:a>, <text:span text:style-name="T293">Zugriff 27.12.2021</text:span> </text:p>
        </text:list-item>
      </text:list>
      <text:p text:style-name="P70"/>
      <text:p text:style-name="P69"/>
      <text:h text:style-name="P161" text:outline-level="1"><text:bookmark-start text:name="__RefHeading___Toc4153_297596519"/><text:soft-page-break/>Rechtsschutz / Justizwesen<text:bookmark-end text:name="__RefHeading___Toc4153_297596519"/></text:h>
      <text:p text:style-name="P44">Gesetz<text:span text:style-name="T560">lich ist </text:span>eine unabhängige Justiz <text:span text:style-name="T560">vorgesehen </text:span><text:span text:style-name="T562">(USDOS 30.3.2021)</text:span><text:span text:style-name="T560">.</text:span> Ein großes Problem stellt <text:span text:style-name="T882">in der Praxis </text:span>die <text:span text:style-name="T559">oftmals </text:span>mangelnde Unabhängigkeit des Justiz- und Strafverfolgungswesens<text:span text:style-name="T295"> dar </text:span><text:span text:style-name="T351">(AA </text:span><text:span text:style-name="T352">31.1.2022</text:span><text:span text:style-name="T351">; </text:span><text:span text:style-name="T353">vgl. AI 16.4.2020, </text:span><text:span text:style-name="T354">FH 3.3.2021</text:span><text:span text:style-name="T351">)</text:span><text:span text:style-name="T295">. </text:span><text:span text:style-name="T308">Die Justiz ist Unternehmerkreisen und regierenden politischen Gruppen gegenüber dienstbar (BS 2020). </text:span><text:span text:style-name="T295">D</text:span><text:span text:style-name="T355">er</text:span><text:span text:style-name="T295"> Justiz</text:span><text:span text:style-name="T355">sektor</text:span><text:span text:style-name="T295"> </text:span><text:span text:style-name="T355">ist </text:span><text:span text:style-name="T295">korruptionsanfällig </text:span><text:span text:style-name="T356">(AA </text:span><text:span text:style-name="T357">31</text:span><text:span text:style-name="T356">.</text:span><text:span text:style-name="T357">1.</text:span><text:span text:style-name="T356">202</text:span><text:span text:style-name="T357">2</text:span><text:span text:style-name="T356">; </text:span><text:span text:style-name="T358">vgl. USDOS 30.3.2021, BS 2020</text:span><text:span text:style-name="T356">)</text:span><text:span text:style-name="T295">. </text:span><text:span text:style-name="T359">Selektive Justiz stellt ebenfalls ein Problem dar </text:span><text:span text:style-name="T360">(USDOS 30.3.2021)</text:span><text:span text:style-name="T359">. </text:span><text:span text:style-name="T295">Die Reform de</text:span><text:span text:style-name="T355">s</text:span><text:span text:style-name="T295"> Justiz</text:span><text:span text:style-name="T355">wesens</text:span><text:span text:style-name="T295"> der letzten Jahre wird allgemein als Misserfolg angesehen, da weder die Transparenz noch die Effizienz erhöht werden konnten </text:span><text:span text:style-name="T351">(AA </text:span><text:span text:style-name="T361">31.1.2022</text:span><text:span text:style-name="T351">; </text:span><text:span text:style-name="T356">vgl. FH 28.4.2021</text:span><text:span text:style-name="T351">)</text:span><text:span text:style-name="T295">. </text:span><text:span text:style-name="T362">Das Auswahlverfahren und die derzeitige Zusammensetzung des Obersten Richterrats entsprechen nicht europäischen Standards. </text:span><text:span text:style-name="T363">Intransparent sind Entscheid</text:span><text:span text:style-name="T811">ungen des Obersten Richterrats hinsichtlich Ernennungen, Beförderungen, Versetzungen, Evaluierungen von Richtern sowie hinsichtlich Disziplinarverfahren </text:span><text:span text:style-name="T812">gegen Richter</text:span><text:span text:style-name="T811"> </text:span><text:span text:style-name="T812">(EC 13.10.2021; </text:span><text:span text:style-name="T883">vgl. FH 3.3.2021</text:span><text:span text:style-name="T812">)</text:span><text:span text:style-name="T811">. </text:span></text:p>
      <text:p text:style-name="P22"/>
      <text:p text:style-name="P22"><text:span text:style-name="T561">Rechtsanwälte beklagen Verletzungen des Rechts auf ein faires </text:span><text:span text:style-name="T567">öffentliches</text:span><text:span text:style-name="T561"> Verfahren </text:span><text:span text:style-name="T562">(USDOS 30.3.2021; vgl. AI 7.4.2021)</text:span><text:span text:style-name="T561">, welches von der Verfassung eigentlich garantiert </text:span><text:span text:style-name="T978">ist</text:span><text:span text:style-name="T561"> </text:span><text:span text:style-name="T562">(USDOS 30.3.2021)</text:span><text:span text:style-name="T561">. </text:span>Das Recht auf ein faires Verfahren wird unter anderem <text:span text:style-name="T569">durch</text:span> Befangenheit von Richtern und <text:span text:style-name="T809">durch</text:span> Korruption in der Justiz geschmälert (BS 20<text:span text:style-name="T569">20; </text:span><text:span text:style-name="T884">vgl. FH 3.3.2021</text:span>). <text:span text:style-name="T568">Trotz der von der Regierung erklärten Null-Toleranz-Politik in Bezug auf Folter haben Folteropfer häufig keinen Zugang zu Rechtsmitteln, vor allem in Fällen von Misshandlungen in Strafanstalten. </text:span>Gesetz<text:span text:style-name="T563">liche Vorgaben</text:span> garantier<text:span text:style-name="T563">en</text:span> die Unschuldsvermutung, in der Praxis wird diese aber <text:span text:style-name="T563">gelegentlich </text:span>nicht respektiert, <text:span text:style-name="T563">wie Kommentare von Richtern zeigen (USDOS </text:span><text:span text:style-name="T567">30.3.2021</text:span><text:span text:style-name="T563">)</text:span>. Es <text:span text:style-name="T564">existiert</text:span> die gesetzliche Möglichkeit, gegen Menschenrechtsverletzungen gerichtlich vorzugehen. Die Urteile in solchen Fällen fallen aber oft bescheiden aus und werden <text:span text:style-name="T565">mangelhaft</text:span> umgesetzt. <text:span text:style-name="T566">Mit Stand Juli 2020 betrug die</text:span> <text:span text:style-name="T566">Anz</text:span>ahl der Beschwerden vor dem <text:span text:style-name="T567">Europäischen Gerichtshof für Menschenrechte (</text:span>EGMR<text:span text:style-name="T567">)</text:span>, <text:span text:style-name="T566">welche sich gegen den Staat Moldau richteten, 1.096</text:span> (USDOS <text:span text:style-name="T567">30.3.2021</text:span>). </text:p>
      <text:p text:style-name="P94"/>
      <text:p text:style-name="P105">Unter früheren Regierungen ereigneten sich politisch motivierte Strafverfolgungen, <text:span text:style-name="T979">die</text:span> folgende Gruppen ins Visier nahmen: Oppositionelle und Rechtsanwälte, <text:span text:style-name="T979">welche</text:span> Gegner der Elite verteidigten. Im Februar 2020 versprach das Büro der Generalstaatsanwaltschaft, Dutzende politisch motivierte Fälle zu untersuchen, und mehrere Fälle wurden im Oktober 2020 abgeschlossen (FH 3.3.2021).</text:p>
      <text:p text:style-name="P96"/>
      <text:p text:style-name="P89">Quellen:</text:p>
      <text:list xml:id="list233825945721786" text:continue-numbering="true" text:style-name="WW8Num3">
        <text:list-item>
          <text:p text:style-name="P169"><text:soft-page-break/><text:span text:style-name="T342">AA – Auswärtiges Amt </text:span><text:span text:style-name="T309">[Deutschland] </text:span><text:span text:style-name="T342">(</text:span><text:span text:style-name="T347">31.1.2022</text:span><text:span text:style-name="T342">): </text:span><text:span text:style-name="T296">Bericht über die asyl- und abschiebungsrelevante Lage in der Republik Moldau </text:span><text:span text:style-name="T347">(Stand: Juni 2021)</text:span><text:span text:style-name="T342">, </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T342">https://www.ecoi.net/en/file/local/2068039/Ausw%C3%A4rtiges_Amt%2C_Bericht_%C3%Bcber_die_asyl-_und_abschiebungsrelevante_Lage_in_der_Republik_Moldau_%28Stand_Juni_2021%29%2C_31.01.2022.pdf</text:span></text:a><text:span text:style-name="T342">, </text:span><text:span text:style-name="T347">Zugriff 15.2.2022</text:span></text:p>
        </text:list-item>
        <text:list-item>
          <text:p text:style-name="P175"><text:span text:style-name="Internet_20_link"><text:span text:style-name="T152">AI – Amnesty International (</text:span></text:span><text:span text:style-name="Internet_20_link"><text:span text:style-name="T50">7.4.2021</text:span></text:span><text:span text:style-name="Internet_20_link"><text:span text:style-name="T152">): Amnesty International Report 2020/21; </text:span></text:span><text:span text:style-name="Internet_20_link"><text:span text:style-name="T243">The State of the World's Human Rights; Moldova </text:span></text:span><text:span text:style-name="Internet_20_link"><text:span text:style-name="T152">2020, </text:span></text:span><text:a xlink:type="simple" xlink:href="https://www.ecoi.net/de/dokument/2048720.html" text:style-name="Internet_20_link" text:visited-style-name="Visited_20_Internet_20_Link"><text:span text:style-name="Internet_20_link">https://www.ecoi.net/de/dokument/2048720.html</text:span></text:a><text:span text:style-name="Internet_20_link"><text:span text:style-name="T152">, </text:span></text:span><text:span text:style-name="Internet_20_link"><text:span text:style-name="T155">Zugriff 28.12.2021</text:span></text:span><text:span text:style-name="Internet_20_link"><text:span text:style-name="T152"> </text:span></text:span></text:p>
        </text:list-item>
        <text:list-item>
          <text:p text:style-name="P176"><text:span text:style-name="Internet_20_link"><text:span text:style-name="T152">AI – Amnesty International (</text:span></text:span><text:span text:style-name="Internet_20_link"><text:span text:style-name="T49">16</text:span></text:span><text:span text:style-name="Internet_20_link"><text:span text:style-name="T50">.4.202</text:span></text:span><text:span text:style-name="Internet_20_link"><text:span text:style-name="T49">0</text:span></text:span><text:span text:style-name="Internet_20_link"><text:span text:style-name="T152">): </text:span></text:span><text:span text:style-name="Internet_20_link"><text:span text:style-name="T243">Human Rights in Eastern Europe and Central Asia - Review of 2019 - Moldova</text:span></text:span><text:span text:style-name="Internet_20_link"><text:span text:style-name="T152"> [EUR 01/1355/2020], </text:span></text:span><text:a xlink:type="simple" xlink:href="https://www.ecoi.net/de/dokument/2028169.html" text:style-name="Internet_20_link" text:visited-style-name="Visited_20_Internet_20_Link"><text:span text:style-name="Internet_20_link">https://www.ecoi.net/de/dokument/2028169.html</text:span></text:a><text:span text:style-name="Internet_20_link"><text:span text:style-name="T152">, </text:span></text:span><text:span text:style-name="Internet_20_link"><text:span text:style-name="T153">Zugriff 28.12.2021</text:span></text:span><text:span text:style-name="Internet_20_link"><text:span text:style-name="T152"> <text:s/></text:span></text:span></text:p>
        </text:list-item>
        <text:list-item>
          <text:p text:style-name="P177"><text:span text:style-name="Internet_20_link"><text:span text:style-name="T156">B</text:span></text:span><text:span text:style-name="Internet_20_link"><text:span text:style-name="T157">S</text:span></text:span><text:span text:style-name="Internet_20_link"><text:span text:style-name="T156"> – </text:span></text:span><text:span text:style-name="Internet_20_link"><text:span text:style-name="T158">B</text:span></text:span><text:span text:style-name="Internet_20_link"><text:span text:style-name="T156">ertelsmann Stiftung / </text:span></text:span><text:span text:style-name="Internet_20_link"><text:span text:style-name="T159">Transformationsindex</text:span></text:span><text:span text:style-name="Internet_20_link"><text:span text:style-name="T156"> (20</text:span></text:span><text:span text:style-name="Internet_20_link"><text:span text:style-name="T51">20</text:span></text:span><text:span text:style-name="Internet_20_link"><text:span text:style-name="T156">): </text:span></text:span><text:span text:style-name="Internet_20_link"><text:span text:style-name="T244">Moldova</text:span></text:span><text:span text:style-name="Internet_20_link"><text:span text:style-name="T219"> Country Report</text:span></text:span><text:span text:style-name="Internet_20_link"><text:span text:style-name="T156">, </text:span></text:span><text:a xlink:type="simple" xlink:href="https://www.ecoi.net/en/file/local/2029516/country_report_2020_MDA.pdf" text:style-name="Internet_20_link" text:visited-style-name="Visited_20_Internet_20_Link"><text:span text:style-name="Internet_20_link"><text:span text:style-name="T298">https://www.ecoi.net/en/file/local/2029516/country_report_2020_MDA.pdf</text:span></text:span></text:a><text:span text:style-name="Internet_20_link"><text:span text:style-name="T156">, </text:span></text:span><text:span text:style-name="Internet_20_link"><text:span text:style-name="T160">Zugriff 27.12.2021</text:span></text:span></text:p>
        </text:list-item>
        <text:list-item>
          <text:p text:style-name="P177">EC – <text:span text:style-name="T11">European Commission</text:span> (<text:span text:style-name="T809">1</text:span>3.<text:span text:style-name="T809">10</text:span>.20<text:span text:style-name="T809">21</text:span>): <text:span text:style-name="T18">Joint Staff Working Document: </text:span><text:span text:style-name="T11">Association Implementation Report on </text:span><text:span text:style-name="T18">the Republic of</text:span><text:span text:style-name="T11"> Moldova</text:span>, <text:a xlink:type="simple" xlink:href="https://eeas.europa.eu/sites/default/files/swd_2021_295_f1_joint_staff_working_paper_en_v2_p1_1535649.pdf" text:style-name="Internet_20_link" text:visited-style-name="Visited_20_Internet_20_Link">https://eeas.europa.eu/sites/default/files/swd_2021_295_f1_joint_staff_working_paper_en_v2_p1_1535649.pdf</text:a>, <text:span text:style-name="T810">Zugriff 7.1.2022</text:span></text:p>
        </text:list-item>
        <text:list-item>
          <text:p text:style-name="P177"><text:span text:style-name="Internet_20_link"><text:span text:style-name="T154">FH – </text:span></text:span><text:span text:style-name="Internet_20_link"><text:span text:style-name="T214">Freedom House (</text:span></text:span><text:span text:style-name="Internet_20_link"><text:span text:style-name="T215">2</text:span></text:span><text:span text:style-name="Internet_20_link"><text:span text:style-name="T97">8.4.2021</text:span></text:span><text:span text:style-name="Internet_20_link"><text:span text:style-name="T214">): Nations in Transit 2021 – Moldova, </text:span></text:span><text:a xlink:type="simple" xlink:href="https://www.ecoi.net/de/dokument/2050450.html" text:style-name="Internet_20_link" text:visited-style-name="Visited_20_Internet_20_Link"><text:span text:style-name="Internet_20_link">https://www.ecoi.net/de/dokument/2050450.html</text:span></text:a><text:span text:style-name="Internet_20_link"><text:span text:style-name="T214">, </text:span></text:span><text:span text:style-name="Internet_20_link"><text:span text:style-name="T216">Zugriff 28.12.2021</text:span></text:span></text:p>
        </text:list-item>
        <text:list-item>
          <text:p text:style-name="P269"><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https://www.ecoi.net/de/dokument/2046529.html</text:span></text:a><text:span text:style-name="Internet_20_link"><text:span text:style-name="T220">, </text:span></text:span><text:span text:style-name="Internet_20_link"><text:span text:style-name="T222">Zugriff 27.12.2021 </text:span></text:span></text:p>
        </text:list-item>
        <text:list-item>
          <text:p text:style-name="P175"><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586">https://www.ecoi.net/de/dokument/2048126.html</text:span></text:span></text:a><text:span text:style-name="Internet_20_link"><text:span text:style-name="T217">, </text:span></text:span><text:span text:style-name="Internet_20_link"><text:span text:style-name="T218">Zugriff 27.12.2021</text:span></text:span></text:p>
        </text:list-item>
      </text:list>
      <text:p text:style-name="P66"/>
      <text:p text:style-name="P66"/>
      <text:h text:style-name="P161" text:outline-level="1"><text:bookmark-start text:name="__RefHeading___Toc4155_297596519"/>Sicherheitsbehörden<text:bookmark-end text:name="__RefHeading___Toc4155_297596519"/></text:h>
      <text:p text:style-name="P11">Die <text:span text:style-name="T570">N</text:span>ational<text:span text:style-name="T570">p</text:span>olizei ist die primäre <text:span text:style-name="T570">Gesetzesvollzugs</text:span>behörde und <text:span text:style-name="T570">unter anderem </text:span>für innere Sicherheit, die öffentliche Ordnung, Verkehr, <text:span text:style-name="T570">kriminalpolizeiliche Ermittlungen,</text:span> Migration<text:span text:style-name="T571">s- und </text:span><text:span text:style-name="T570">Asyl</text:span><text:span text:style-name="T571">themen sowie</text:span> den <text:span text:style-name="T570">Grenzs</text:span>chutz <text:span text:style-name="T570">verantwortlich</text:span>. <text:span text:style-name="T571">Die Nationalpolizei </text:span>untersteht dem Innenministerium. Die Sicherheitskräfte werden effektiv von den zivilen Behörden kontrolliert. <text:span text:style-name="T571">Mitglieder der <text:s/>Sicherheitskräfte haben mehrere missbräuchliche Handlungen begangen. </text:span>Obwohl die Behörden Berichten über <text:span text:style-name="T572">Menschenrechtsverletzungen</text:span> nachgehen, werden selten Beamte wegen Menschenrechtsverletzungen <text:span text:style-name="T572">oder</text:span> Korruption angeklagt und bestraft (USDOS <text:span text:style-name="T573">30.3.2021</text:span>). </text:p>
      <text:p text:style-name="P86">Quellen:</text:p>
      <text:list xml:id="list233826379314930" text:continue-numbering="true" text:style-name="WW8Num3">
        <text:list-item>
          <text:p text:style-name="P178"><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https://www.ecoi.net/de/dokument/2048126.html</text:span></text:a><text:span text:style-name="Internet_20_link"><text:span text:style-name="T217">, </text:span></text:span><text:span text:style-name="Internet_20_link"><text:span text:style-name="T218">Zugriff 27.12.2021</text:span></text:span></text:p>
        </text:list-item>
      </text:list>
      <text:p text:style-name="P63"><text:span text:style-name="Internet_20_link"><text:span text:style-name="T218"/></text:span></text:p>
      <text:p text:style-name="P63"><text:span text:style-name="Internet_20_link"><text:span text:style-name="T218"/></text:span></text:p>
      <text:h text:style-name="P161" text:outline-level="1"><text:bookmark-start text:name="__RefHeading___Toc4157_297596519"/>Folter und unmenschliche Behandlung<text:bookmark-end text:name="__RefHeading___Toc4157_297596519"/></text:h>
      <text:p text:style-name="P45"><text:span text:style-name="T574">Die Republik Moldau hat die Europäische Konvention zu</text:span><text:span text:style-name="T364">r Bekämpfung von Folter ratifiziert (AA </text:span><text:span text:style-name="T365">31.1.2022</text:span><text:span text:style-name="T364">). </text:span><text:span text:style-name="T366">Die Verfassung (Artikel 24) untersagt die Anwendung von Folter und unmenschlicher Behandlung. Das Strafgesetzbuch sieht bis zu 15 Jahre Haft bei Folter vor (BAMF 6.2021; vgl. </text:span><text:soft-page-break/><text:span text:style-name="T366">BS 2020).</text:span><text:span text:style-name="T364"> </text:span><text:span text:style-name="T367">Es existiert ein Nationaler Präventionsmechanismus gegen Folter (USDOS 30.3.2021). </text:span><text:span text:style-name="T364">Die Anzahl der Anzeigen wegen Folter und Misshandlung in Gefängnissen ist rückläufig. Diese richteten sich sowohl gegen andere Inhaftierte als auch gegen Vollzugsbeamte. </text:span><text:span text:style-name="T368">Im Rahmen des von der EU finanzierten Projekts „Zusammen sagen wir NEIN zu Folter in Moldau: Zivilgesellschaft gegen Folter“ wurden drei Zentren in Chisinau, Comrat und Tiraspol eröffnet, welche Folteropfern rechtliche und psychologische Unterstützung sowie Rehabilitierungsmaßnahmen anbieten </text:span><text:span text:style-name="T369">(AA </text:span><text:span text:style-name="T370">31.1.2022</text:span><text:span text:style-name="T369">)</text:span><text:span text:style-name="T368">.</text:span></text:p>
      <text:p text:style-name="P107"/>
      <text:p text:style-name="P13"><text:span text:style-name="T295">Obwohl </text:span><text:span text:style-name="T371">g</text:span><text:span text:style-name="T295">esetz</text:span><text:span text:style-name="T371">liche Vorschriften</text:span><text:span text:style-name="T295"> Folter </text:span><text:span text:style-name="T371">sowie Misshandlunge</text:span><text:span text:style-name="T575">n</text:span> verbieten, gibt es Berichte über <text:s/>Misshandlung<text:span text:style-name="T575">en</text:span> und Folter, vor allem in Haftanstalten. Fälle von Misshandlung<text:span text:style-name="T577">en ereigneten sich beispielsweise</text:span> in Polizeistationen <text:span text:style-name="T578">in </text:span><text:span text:style-name="T577">Untersuchungshaftanstalten </text:span><text:span text:style-name="T579">(USDOS 30.3.2021; </text:span><text:span text:style-name="T587">vgl. FH 3.3.2021, </text:span><text:span text:style-name="T813">UNGA 10.11.2021</text:span><text:span text:style-name="T579">)</text:span><text:span text:style-name="T577">. </text:span><text:span text:style-name="T578">Weiterhin gehen Täter straflos aus </text:span><text:span text:style-name="T579">(USDOS 30.3.2021; </text:span><text:span text:style-name="T585">vgl. AI 7.4.2021, </text:span><text:span text:style-name="T588">FH 3.3.2021</text:span><text:span text:style-name="T579">)</text:span><text:span text:style-name="T578">, und die Anzahl der Strafverfolgungen wegen Foltervorwürfen ist weitaus geringer als die Anzahl der eingereichten Beschwerden.</text:span><text:span text:style-name="T577"> </text:span><text:span text:style-name="T576">Es existieren Ermittlungs- und Strafverfolgungsdefizite bzgl. Gewaltanwendung und Folter in psychiatrischen Einrichtungen. Auch mangelt es Behörden an einem Rechtsrahmen für psychologische Bewertungsmechanismen in Bezug auf Gewalt- und Misshandlungsopfer in psychiatrischen Institutionen </text:span><text:span text:style-name="T579">(USDOS 30.3.2021). </text:span>In der ersten Jahreshälfte 20<text:span text:style-name="T580">20</text:span> gingen bei der Generalstaatsanwaltschaft <text:span text:style-name="T580">262</text:span> Vorwürfe wegen Folter und Misshandlung ein, <text:span text:style-name="T580">wo</text:span>von <text:span text:style-name="T580">241 Fälle Misshandlungen, acht Fälle Folter und neun Fälle Gesetzesvollzugsorgane betrafen, welche Verdächtige oder Zeugen durch Gewalt, (Gewalt-)</text:span><text:span text:style-name="T581">D</text:span><text:span text:style-name="T580">rohungen oder Einschüchterungen zu bestimmten Aussagen zwangen. Im Vergleich </text:span><text:span text:style-name="T581">hier</text:span><text:span text:style-name="T580">zu berichteten Behörden von 456 Vorwürfen wegen Misshandlungen und Folter während des ersten Halbjahres 2019. </text:span><text:span text:style-name="T583">Gemäß einem Bericht des Komitees des Europarats für Prävention von Folter (CPT), welches im Jänner und Februar 2020 die Republik Moldau besuchte, bestehen in Haftanstalten weiterhin Probleme wie Gewalt unter Häftlingen, ein Klima der Angst und Einschüchterungen sowie mangelndes Vertrauen in die Fähigkeiten des Gefängnispersonals, für die Sicherheit der Gefängnisinsassen zu sorgen. </text:span><text:span text:style-name="T584">Das <text:s/></text:span><text:span text:style-name="T583">Komitee des Europarats für Prävention von Folter </text:span><text:span text:style-name="T584">berichtet über mehrere Vorwürfe körperlicher Misshandlungen durch Gefängnispersonal in der Haftanstalt Nr. 13 in Chisinau, übermäßige Gewaltanwendung durch Gefängnispersonal beim Versuch, aufgewühlte Häftlinge zu beruhigen (Nr. 13/Chisinau, Nr. 5/Cahul, Nr. 1/Taraclia), und zu festes Anlegen von Handschellen in den Hafteinrichtungen in Chisinau und Taraclia</text:span><text:span text:style-name="T580"> </text:span><text:span text:style-name="T582">(USDOS 30.3.2021)</text:span><text:span text:style-name="T580">. <text:s/></text:span></text:p>
      <text:p text:style-name="P12"/>
      <text:p text:style-name="P13"><text:span text:style-name="T585">Folteropfer und Familien der Opfer werden nicht voll und effektiv für den erlittenen Schaden entschädigt (AI 7.4.2021).</text:span><text:span text:style-name="T763"> </text:span><text:span text:style-name="T764">Trotz der von der Regierung erklärten Null-Toleranz-Politik in Bezug auf Folter haben Folteropfer häufig keinen Zugang zu Rechtsmitteln, vor allem in Fällen von Misshandlungen in Strafanstalten </text:span><text:span text:style-name="T765">(USDOS 30.3.2021)</text:span><text:span text:style-name="T764">. </text:span></text:p>
      <text:p text:style-name="P19"><text:soft-page-break/></text:p>
      <text:p text:style-name="P86">Quellen:</text:p>
      <text:list xml:id="list233825231485705" text:continue-numbering="true" text:style-name="WW8Num3">
        <text:list-item>
          <text:p text:style-name="P170"><text:span text:style-name="T775">AA – Auswärtiges Amt </text:span><text:span text:style-name="T774">[Deutschland] </text:span><text:span text:style-name="T775">(</text:span><text:span text:style-name="T776">31.1.2022</text:span><text:span text:style-name="T775">): </text:span><text:span text:style-name="T777">Bericht über die asyl- und abschiebungsrelevante Lage in der Republik Moldau </text:span><text:span text:style-name="T776">(Stand: Juni 2021)</text:span><text:span text:style-name="T775">,</text:span><text:span text:style-name="T26"> </text:span><text:a xlink:type="simple" xlink:href="https://www.ecoi.net/en/file/local/2068039/Auswärtiges_Amt%2C_Bericht_über_die_asyl-_und_abschiebungsrelevante_Lage_in_der_Republik_Moldau_%28Stand_Juni_2021%29%2C_31.01.2022.pdf" text:style-name="Internet_20_link" text:visited-style-name="Visited_20_Internet_20_Link">https://www.ecoi.net/en/file/local/2068039/Ausw%C3%A4rtiges_Amt%2C_Bericht_%C3%Bcber_die_asyl-_und_abschiebungsrelevante_Lage_in_der_Republik_Moldau_%28Stand_Juni_2021%29%2C_31.01.2022.pdf</text:a><text:span text:style-name="T26">, </text:span><text:span text:style-name="T27">Zugriff 15.2.2022</text:span></text:p>
        </text:list-item>
        <text:list-item>
          <text:p text:style-name="P179"><text:span text:style-name="Internet_20_link"><text:span text:style-name="T152">AI – Amnesty International (</text:span></text:span><text:span text:style-name="Internet_20_link"><text:span text:style-name="T50">7.4.2021</text:span></text:span><text:span text:style-name="Internet_20_link"><text:span text:style-name="T152">): Amnesty International Report 2020/21; </text:span></text:span><text:span text:style-name="Internet_20_link"><text:span text:style-name="T243">The State of the World's Human Rights; Moldova </text:span></text:span><text:span text:style-name="Internet_20_link"><text:span text:style-name="T152">2020, </text:span></text:span><text:a xlink:type="simple" xlink:href="https://www.ecoi.net/de/dokument/2048720.html" text:style-name="Internet_20_link" text:visited-style-name="Visited_20_Internet_20_Link"><text:span text:style-name="Internet_20_link"><text:span text:style-name="T299">https://www.ecoi.net/de/dokument/2048720.html</text:span></text:span></text:a><text:span text:style-name="Internet_20_link"><text:span text:style-name="T152">, </text:span></text:span><text:span text:style-name="Internet_20_link"><text:span text:style-name="T155">Zugriff 28.12.2021</text:span></text:span><text:span text:style-name="Internet_20_link"><text:span text:style-name="T152"> </text:span></text:span></text:p>
        </text:list-item>
        <text:list-item>
          <text:p text:style-name="P270"><text:span text:style-name="Internet_20_link"><text:span text:style-name="T161">BAMF – Bundesamt für Migration und Flüchtlinge [Deutschland] (</text:span></text:span><text:span text:style-name="Internet_20_link"><text:span text:style-name="T162">6</text:span></text:span><text:span text:style-name="Internet_20_link"><text:span text:style-name="T161">.2021): Länderreport </text:span></text:span><text:span text:style-name="Internet_20_link"><text:span text:style-name="T162">37</text:span></text:span><text:span text:style-name="Internet_20_link"><text:span text:style-name="T161">: </text:span></text:span><text:span text:style-name="Internet_20_link"><text:span text:style-name="T162">Republik Moldau</text:span></text:span><text:span text:style-name="Internet_20_link"><text:span text:style-name="T161"> (</text:span></text:span><text:span text:style-name="Internet_20_link"><text:span text:style-name="T162">Politische Situation u</text:span></text:span><text:span text:style-name="Internet_20_link"><text:span text:style-name="T161">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https://www.bamf.de/SharedDocs/Anlagen/DE/Behoerde/Informationszentrum/</text:span></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Laenderreporte/2021/laenderreport-37-Moldau.pdf?__blob=publicationFile&amp;v=2</text:span></text:span></text:a><text:span text:style-name="Internet_20_link"><text:span text:style-name="T161">, </text:span></text:span><text:span text:style-name="Internet_20_link"><text:span text:style-name="T162">Zugriff 27.12.2021</text:span></text:span><text:span text:style-name="Internet_20_link"><text:span text:style-name="T161"> <text:s/></text:span></text:span></text:p>
        </text:list-item>
        <text:list-item>
          <text:p text:style-name="P180"><text:span text:style-name="Internet_20_link"><text:span text:style-name="T156">B</text:span></text:span><text:span text:style-name="Internet_20_link"><text:span text:style-name="T157">S</text:span></text:span><text:span text:style-name="Internet_20_link"><text:span text:style-name="T156"> – </text:span></text:span><text:span text:style-name="Internet_20_link"><text:span text:style-name="T158">B</text:span></text:span><text:span text:style-name="Internet_20_link"><text:span text:style-name="T156">ertelsmann Stiftung / </text:span></text:span><text:span text:style-name="Internet_20_link"><text:span text:style-name="T159">Transformationsindex</text:span></text:span><text:span text:style-name="Internet_20_link"><text:span text:style-name="T156"> (20</text:span></text:span><text:span text:style-name="Internet_20_link"><text:span text:style-name="T51">20</text:span></text:span><text:span text:style-name="Internet_20_link"><text:span text:style-name="T156">): </text:span></text:span><text:span text:style-name="Internet_20_link"><text:span text:style-name="T244">Moldova</text:span></text:span><text:span text:style-name="Internet_20_link"><text:span text:style-name="T219"> Country Report</text:span></text:span><text:span text:style-name="Internet_20_link"><text:span text:style-name="T156">, </text:span></text:span><text:a xlink:type="simple" xlink:href="https://www.ecoi.net/en/file/local/2029516/country_report_2020_MDA.pdf" text:style-name="Internet_20_link" text:visited-style-name="Visited_20_Internet_20_Link"><text:span text:style-name="Internet_20_link"><text:span text:style-name="T298">https://www.ecoi.net/en/file/local/2029516/country_report_2020_MDA.pdf</text:span></text:span></text:a><text:span text:style-name="Internet_20_link"><text:span text:style-name="T156">, </text:span></text:span><text:span text:style-name="Internet_20_link"><text:span text:style-name="T160">Zugriff 27.12.2021</text:span></text:span><text:span text:style-name="Internet_20_link"><text:span text:style-name="T156"> </text:span></text:span></text:p>
        </text:list-item>
        <text:list-item>
          <text:p text:style-name="P181"><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text:span text:style-name="T299">https://www.ecoi.net/de/dokument/2046529.html</text:span></text:span></text:a><text:span text:style-name="Internet_20_link"><text:span text:style-name="T220">, </text:span></text:span><text:span text:style-name="Internet_20_link"><text:span text:style-name="T222">Zugriff 27.12.2021 </text:span></text:span></text:p>
        </text:list-item>
        <text:list-item>
          <text:p text:style-name="P182"><text:span text:style-name="Internet_20_link"><text:span text:style-name="T228">UNGA – United Nations General Assembly / Human Rights Council (10.11.2021): Compilation on the Republic of Moldova: Report of the Office of the United Nations High Commissioner for Human Rights (A/HRC/WG.6/40/MDA/2), </text:span></text:span><text:a xlink:type="simple" xlink:href="https://www.ecoi.net/en/file/local/2065971/A_HRC_WG.6_40_MDA_2_E.pdf" text:style-name="Internet_20_link" text:visited-style-name="Visited_20_Internet_20_Link"><text:span text:style-name="Internet_20_link">https://www.ecoi.net/en/file/local/2065971/A_HRC_WG.6_40_MDA_2_E.pdf</text:span></text:a><text:span text:style-name="Internet_20_link"><text:span text:style-name="T228">, Zugriff 19.1.2022</text:span></text:span></text:p>
        </text:list-item>
        <text:list-item>
          <text:p text:style-name="P183"><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https://www.ecoi.net/de/dokument/2048126.html</text:span></text:a><text:span text:style-name="Internet_20_link"><text:span text:style-name="T217">, </text:span></text:span><text:span text:style-name="Internet_20_link"><text:span text:style-name="T218">Zugriff 27.12.2021</text:span></text:span></text:p>
        </text:list-item>
      </text:list>
      <text:p text:style-name="P67"/>
      <text:h text:style-name="P161" text:outline-level="1"><text:bookmark-start text:name="__RefHeading___Toc4159_297596519"/>Korruption<text:bookmark-end text:name="__RefHeading___Toc4159_297596519"/></text:h>
      <text:p text:style-name="P24">Korruption <text:span text:style-name="T885">stellt</text:span><text:span text:style-name="T589"> ein ernstes</text:span> Problem <text:span text:style-name="T589">in der Republik Moldau </text:span><text:span text:style-name="T885">dar. In</text:span><text:span text:style-name="T590">nerhalb</text:span><text:span text:style-name="T885"> der Justiz und andere</text:span><text:span text:style-name="T590">r</text:span><text:span text:style-name="T885"> staatliche</text:span><text:span text:style-name="T590">r</text:span><text:span text:style-name="T885"> Strukturen </text:span><text:span text:style-name="T590">ist K</text:span><text:span text:style-name="T885">orruption </text:span><text:span text:style-name="T590">weit verbreitet</text:span><text:span text:style-name="T589"> (USDOS </text:span><text:span text:style-name="T592">30.3.2021</text:span><text:span text:style-name="T589">)</text:span>. <text:span text:style-name="T885">Die</text:span><text:span text:style-name="T886"> Bereiche Gesundheitsversorgung und Bildung sind </text:span><text:span text:style-name="T885">stark betroffen von </text:span><text:span text:style-name="T886">Bestechungen (UNGA 10.11.2021). </text:span><text:span text:style-name="T596">Die weit verbreitete Korruption beeinträchtigt den fairen Wettbewerb und Geschäftstätigkeiten </text:span><text:span text:style-name="T280">(FH </text:span><text:span text:style-name="T595">3.3.2021</text:span><text:span text:style-name="T280">)</text:span><text:span text:style-name="T596">. </text:span>Als Beispiel systemischer Korruption der jüngeren Vergangenheit gilt vor allem das Verschwinden von insgesamt rund einer Milliarde US-D<text:span text:style-name="T597">ollar, was auf</text:span> zweifelhafte Kredite an ausländische Firmen von drei moldauischen Banken im Jahr 2014 <text:span text:style-name="T597">zurückzuführen war</text:span> <text:span text:style-name="T280">(</text:span><text:span text:style-name="T597">BAMF 6.2021; vgl. </text:span><text:span text:style-name="T280">FH </text:span><text:span text:style-name="T595">3.3.2021</text:span><text:span text:style-name="T280">)</text:span>. <text:span text:style-name="T600">Es herrscht ein Mangel an Transparenz (BS 2020), </text:span><text:span text:style-name="T887">so bei der</text:span><text:span text:style-name="T885"> Einstellung öffentlich Bediensteter (FH 3.3.2021). </text:span><text:span text:style-name="T601">Während der vergangenen Jahre wurde die Antikorruptionsgesetzgebung verbessert (BS 2020). </text:span><text:span text:style-name="T595">G</text:span><text:span text:style-name="T885">eltende Antikorruptionsgesetze werden unzureichend </text:span><text:span text:style-name="T594">um</text:span><text:span text:style-name="T885">gesetzt (FH 3.3.2021). </text:span>Gesetz<text:span text:style-name="T589">liche Vorschriften</text:span> sehen strafrechtliche Sanktionen für <text:span text:style-name="T589">Behördenk</text:span>orruption vor, in der Praxis wird dies <text:span text:style-name="T589">von der Regierung jedoch</text:span> nicht effektiv umgesetzt. Beamte wenden häufig ungestraft korrupte Praktiken an. <text:span text:style-name="T592">Es gibt Berichte über Regierungsbeamte, welche Medienunternehmen verklagen, die über Korruptionsvorwürfe berichten (USDOS 30.3.2021). </text:span></text:p>
      <text:p text:style-name="P24"><text:soft-page-break/></text:p>
      <text:p text:style-name="P24"><text:span text:style-name="T816">Es existiert eine eigene Staatsanwaltschaft im Bereich Korruptionsbekämpfung (EC 13.10.2021). </text:span><text:span text:style-name="T592">Die zwei zentralen Antikorruptionsinstitutionen – die Nationale Behörde für Integrität (NIA) und die </text:span><text:span text:style-name="T593">Behörde</text:span><text:span text:style-name="T592"> für Aufdeckung kriminellen Vermögens – machen geringe Fortschritte bei Ermittlungen hinsichtlich illegaler Bereicherung und </text:span><text:span text:style-name="T593">der </text:span><text:span text:style-name="T592">Beschlagnahmung von Vermögenswerten</text:span> (USDOS <text:span text:style-name="T592">30.3.2021</text:span>). <text:span text:style-name="T602">Die Antikorruptionsinstitutionen sind hoch politisiert und zu ineffektiv, um Korruption auf oberen Ebenen erfolgreich eindämmen zu können. Antikorruptionsinstitutionen </text:span><text:span text:style-name="T603">werden von Behörden oft dazu verwendet, um Konkurrenten im Politik- und Wirtschaftsbereich zu schwächen. </text:span><text:span text:style-name="T604">Der Kampf gegen Korruption wird durch eine selektive Justiz diskreditiert</text:span><text:span text:style-name="T602"> (BS 2020). Die in der Republik Moldau überall anzutreffende große Korruptionsanfälligkeit </text:span><text:span text:style-name="T598">w</text:span><text:span text:style-name="T946">u</text:span><text:span text:style-name="T598">rd</text:span><text:span text:style-name="T946">e</text:span><text:span text:style-name="T598"> </text:span><text:span text:style-name="T946">in der Vergangenheit immer wieder </text:span><text:span text:style-name="T962">dazu </text:span><text:span text:style-name="T598">genutzt</text:span><text:span text:style-name="T602">, missliebigen Personen zu drohen, </text:span><text:span text:style-name="T598">diese</text:span><text:span text:style-name="T602"> einzuschüchtern oder </text:span><text:span text:style-name="T599">so</text:span><text:span text:style-name="T602">gar strafrechtlich zu ver</text:span><text:span text:style-name="T372">folgen </text:span><text:span text:style-name="T373">(AA </text:span><text:span text:style-name="T374">31.1.2022</text:span><text:span text:style-name="T373">)</text:span><text:span text:style-name="T372">. </text:span></text:p>
      <text:p text:style-name="P8"/>
      <text:p text:style-name="P15">Gesetzliche Vorschriften fordern von öffentlich Bediensteten, deren Vermögen offenzulegen. <text:span text:style-name="T606">Die </text:span><text:span text:style-name="T592"><text:s/>Nationale Behörde für Integrität </text:span><text:span text:style-name="T606">(</text:span>NIA<text:span text:style-name="T606">)</text:span> hat <text:span text:style-name="T606">die</text:span> rechtliche Befugnis, Strafmaßnahmen zu verhängen. Öffentlich Bedienstete können entlassen oder von <text:span text:style-name="T607">der </text:span>Bekleidung öffentlicher Ämter au<text:span text:style-name="T606">s</text:span>geschlossen werden, wenn sie ihre Vermögensoffenlegungspflichten nicht erfüllen. Gemäß <text:span text:style-name="T607">den</text:span> gesetzlichen Vorgaben müssen Leiter staatlicher Unternehmen sowie Gemeinderäte Einkommenserklärungen einreichen <text:span text:style-name="T605">(USDOS 30.3.2021)</text:span>.</text:p>
      <text:p text:style-name="P14"/>
      <text:p text:style-name="P23"><text:span text:style-name="T295">Gemäß dem </text:span><text:span text:style-name="T23">Corruption Perceptions</text:span><text:span text:style-name="T295"> Index 202</text:span><text:span text:style-name="T310">1</text:span><text:span text:style-name="T295"> von </text:span><text:span text:style-name="T23">Transparency</text:span><text:span text:style-name="T295"> International wird </text:span><text:span text:style-name="T311">die Republik Moldau</text:span><text:span text:style-name="T295"> mit </text:span><text:span text:style-name="T311">3</text:span><text:span text:style-name="T310">6</text:span><text:span text:style-name="T295"> von 100 Punkten bewertet (0=sehr korrupt, 100=sehr wenig korrupt). </text:span><text:span text:style-name="T310">Die Republik Moldau liegt gleichauf mit Peru, Panama, Ecuador und</text:span><text:span text:style-name="T295"> </text:span><text:span text:style-name="T888">Cote d'Ivoire</text:span><text:span text:style-name="T295">. (Der </text:span><text:span text:style-name="T23">Corruption Perceptions</text:span><text:span text:style-name="T295"> Index misst das von Experten und Geschäftsleuten wahrgenommene Korruptionsniveau im öffentlichen Sektor) (TI 202</text:span><text:span text:style-name="T312">2</text:span><text:span text:style-name="T295">).</text:span></text:p>
      <text:p text:style-name="P8"/>
      <text:p text:style-name="P86">Quellen:</text:p>
      <text:list xml:id="list233826066879299" text:continue-numbering="true" text:style-name="WW8Num3">
        <text:list-item>
          <text:p text:style-name="P184"><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https://www.ecoi.net/en/file/local/2068039/Ausw%C3%A4rtiges_Amt%2C_Bericht_%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185"><text:span text:style-name="Internet_20_link"><text:span text:style-name="T139">BAMF – Bundesamt für Migration und Flüchtlinge [Deutschland] (</text:span></text:span><text:span text:style-name="Internet_20_link"><text:span text:style-name="T140">6</text:span></text:span><text:span text:style-name="Internet_20_link"><text:span text:style-name="T139">.2021): Länderreport </text:span></text:span><text:span text:style-name="Internet_20_link"><text:span text:style-name="T140">37</text:span></text:span><text:span text:style-name="Internet_20_link"><text:span text:style-name="T139">: </text:span></text:span><text:span text:style-name="Internet_20_link"><text:span text:style-name="T140">Republik Moldau</text:span></text:span><text:span text:style-name="Internet_20_link"><text:span text:style-name="T139"> (</text:span></text:span><text:span text:style-name="Internet_20_link"><text:span text:style-name="T140">Politische Situation u</text:span></text:span><text:span text:style-name="Internet_20_link"><text:span text:style-name="T139">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586">https://www.bamf.de/SharedDocs/Anlagen/DE/Behoerde/Informationszentrum/</text:span></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586">Laenderreporte/2021/laenderreport-37-Moldau.pdf?__blob=publicationFile&amp;v=2</text:span></text:span></text:a><text:span text:style-name="Internet_20_link"><text:span text:style-name="T139">, </text:span></text:span><text:span text:style-name="Internet_20_link"><text:span text:style-name="T140">Zugriff 27.12.2021</text:span></text:span><text:span text:style-name="Internet_20_link"><text:span text:style-name="T139"> <text:s/></text:span></text:span></text:p>
        </text:list-item>
        <text:list-item>
          <text:p text:style-name="P186"><text:span text:style-name="Internet_20_link"><text:span text:style-name="T156">B</text:span></text:span><text:span text:style-name="Internet_20_link"><text:span text:style-name="T157">S</text:span></text:span><text:span text:style-name="Internet_20_link"><text:span text:style-name="T156"> – </text:span></text:span><text:span text:style-name="Internet_20_link"><text:span text:style-name="T158">B</text:span></text:span><text:span text:style-name="Internet_20_link"><text:span text:style-name="T156">ertelsmann Stiftung / </text:span></text:span><text:span text:style-name="Internet_20_link"><text:span text:style-name="T159">Transformationsindex</text:span></text:span><text:span text:style-name="Internet_20_link"><text:span text:style-name="T156"> (20</text:span></text:span><text:span text:style-name="Internet_20_link"><text:span text:style-name="T51">20</text:span></text:span><text:span text:style-name="Internet_20_link"><text:span text:style-name="T156">): </text:span></text:span><text:span text:style-name="Internet_20_link"><text:span text:style-name="T244">Moldova</text:span></text:span><text:span text:style-name="Internet_20_link"><text:span text:style-name="T219"> Country Report</text:span></text:span><text:span text:style-name="Internet_20_link"><text:span text:style-name="T156">, </text:span></text:span><text:a xlink:type="simple" xlink:href="https://www.ecoi.net/en/file/local/2029516/country_report_2020_MDA.pdf" text:style-name="Internet_20_link" text:visited-style-name="Visited_20_Internet_20_Link"><text:span text:style-name="Internet_20_link"><text:span text:style-name="T298">https://www.ecoi.net/en/file/local/2029516/country_report_2020_MDA.pdf</text:span></text:span></text:a><text:span text:style-name="Internet_20_link"><text:span text:style-name="T156">, </text:span></text:span><text:span text:style-name="Internet_20_link"><text:span text:style-name="T160">Zugriff 27.12.2021</text:span></text:span><text:span text:style-name="Internet_20_link"><text:span text:style-name="T156"> </text:span></text:span></text:p>
        </text:list-item>
        <text:list-item>
          <text:p text:style-name="P187"><text:span text:style-name="Internet_20_link"><text:span text:style-name="T156">EC – </text:span></text:span><text:span text:style-name="Internet_20_link"><text:span text:style-name="T239">European Commission</text:span></text:span><text:span text:style-name="Internet_20_link"><text:span text:style-name="T156"> (</text:span></text:span><text:span text:style-name="Internet_20_link"><text:span text:style-name="T164">1</text:span></text:span><text:span text:style-name="Internet_20_link"><text:span text:style-name="T156">3.</text:span></text:span><text:span text:style-name="Internet_20_link"><text:span text:style-name="T164">10</text:span></text:span><text:span text:style-name="Internet_20_link"><text:span text:style-name="T156">.20</text:span></text:span><text:span text:style-name="Internet_20_link"><text:span text:style-name="T164">21</text:span></text:span><text:span text:style-name="Internet_20_link"><text:span text:style-name="T156">): </text:span></text:span><text:span text:style-name="Internet_20_link"><text:span text:style-name="T238">Joint Staff Working Document: </text:span></text:span><text:span text:style-name="Internet_20_link"><text:span text:style-name="T239">Association Implementation Report on </text:span></text:span><text:span text:style-name="Internet_20_link"><text:span text:style-name="T238">the Republic of</text:span></text:span><text:span text:style-name="Internet_20_link"><text:span text:style-name="T239"> Moldova</text:span></text:span><text:span text:style-name="Internet_20_link"><text:span text:style-name="T156">, </text:span></text:span><text:soft-page-break/><text:a xlink:type="simple" xlink:href="https://eeas.europa.eu/sites/default/files/swd_2021_295_f1_joint_staff_working_paper_en_v2_p1_1535649.pdf" text:style-name="Internet_20_link" text:visited-style-name="Visited_20_Internet_20_Link"><text:span text:style-name="Internet_20_link">https://eeas.europa.eu/sites/default/files/swd_2021_295_f1_joint_staff_working_paper_en_v2_p1_1535649.pdf</text:span></text:a><text:span text:style-name="Internet_20_link"><text:span text:style-name="T156">, </text:span></text:span><text:span text:style-name="Internet_20_link"><text:span text:style-name="T165">Zugriff 7.1.2022</text:span></text:span></text:p>
        </text:list-item>
        <text:list-item>
          <text:p text:style-name="P188"><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text:span text:style-name="T300">https://www.ecoi.net/de/dokument/2046529.html</text:span></text:span></text:a><text:span text:style-name="Internet_20_link"><text:span text:style-name="T220">, </text:span></text:span><text:span text:style-name="Internet_20_link"><text:span text:style-name="T222">Zugriff 27.12.2021 </text:span></text:span></text:p>
        </text:list-item>
        <text:list-item>
          <text:p text:style-name="P189"><text:span text:style-name="Internet_20_link"><text:span text:style-name="T183">TI – </text:span></text:span><text:span text:style-name="Internet_20_link"><text:span text:style-name="T222">Transparency Internat</text:span></text:span><text:span text:style-name="Internet_20_link"><text:span text:style-name="T183">ional (20</text:span></text:span><text:span text:style-name="Internet_20_link"><text:span text:style-name="T184">2</text:span></text:span><text:span text:style-name="Internet_20_link"><text:span text:style-name="T190">2</text:span></text:span><text:span text:style-name="Internet_20_link"><text:span text:style-name="T183">): </text:span></text:span><text:span text:style-name="Internet_20_link"><text:span text:style-name="T222">Corruption Perceptions</text:span></text:span><text:span text:style-name="Internet_20_link"><text:span text:style-name="T183"> Index 20</text:span></text:span><text:span text:style-name="Internet_20_link"><text:span text:style-name="T648">2</text:span></text:span><text:span text:style-name="Internet_20_link"><text:span text:style-name="T649">1</text:span></text:span><text:span text:style-name="Internet_20_link"><text:span text:style-name="T183">, </text:span></text:span><text:a xlink:type="simple" xlink:href="https://images.transparencycdn.org/images/CPI2021_Report_EN-web.pdf" text:style-name="Internet_20_link" text:visited-style-name="Visited_20_Internet_20_Link"><text:span text:style-name="Internet_20_link">https://images.transparencycdn.org/images/CPI2021_Report_EN-web.pdf</text:span></text:a><text:span text:style-name="Internet_20_link"><text:span text:style-name="T183">, </text:span></text:span><text:span text:style-name="Internet_20_link"><text:span text:style-name="T191">Zugriff 2.2.2022</text:span></text:span></text:p>
        </text:list-item>
        <text:list-item>
          <text:p text:style-name="P190"><text:span text:style-name="Internet_20_link"><text:span text:style-name="T228">UNGA – United Nations General Assembly / Human Rights Council (10.11.2021): Compilation on the Republic of Moldova: Report of the Office of the United Nations High Commissioner for </text:span></text:span><text:span text:style-name="Internet_20_link"><text:span text:style-name="T98">Human Rights (A/HRC/WG.6/40/MDA/2), </text:span></text:span><text:a xlink:type="simple" xlink:href="https://www.ecoi.net/en/file/local/2065971/A_HRC_WG.6_40_MDA_2_E.pdf" text:style-name="Internet_20_link" text:visited-style-name="Visited_20_Internet_20_Link"><text:span text:style-name="Internet_20_link">https://www.ecoi.net/en/file/local/2065971/A_HRC_WG.6_40_MDA_2_E.pdf</text:span></text:a><text:span text:style-name="Internet_20_link"><text:span text:style-name="T98">, Zugriff 19.1.2022</text:span></text:span></text:p>
        </text:list-item>
        <text:list-item>
          <text:p text:style-name="P191"><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591">https://www.ecoi.net/de/dokument/2048126.html</text:span></text:span></text:a><text:span text:style-name="Internet_20_link"><text:span text:style-name="T217">, </text:span></text:span><text:span text:style-name="Internet_20_link"><text:span text:style-name="T218">Zugriff 27.12.2021</text:span></text:span></text:p>
        </text:list-item>
      </text:list>
      <text:p text:style-name="P68"><text:span text:style-name="Internet_20_link"><text:span text:style-name="T218"/></text:span></text:p>
      <text:p text:style-name="P82"/>
      <text:h text:style-name="P161" text:outline-level="1"><text:bookmark-start text:name="__RefHeading___Toc4165_297596519"/>Wehrdienst <text:span text:style-name="T762">und Rekrutierungen</text:span><text:bookmark-end text:name="__RefHeading___Toc4165_297596519"/></text:h>
      <text:p text:style-name="P152">In der Republik Moldau existiert eine allgemeine zwölfmonatige Wehrpflicht für alle männlichen Staatsbürger zwischen 18 und 27 Jahren. <text:span text:style-name="T817">Be</text:span>i einer Hochschulausbildung gilt eine verkürzte Wehrdauer von drei Monaten <text:span text:style-name="T608">(BAMF 6.2021)</text:span>. Merkmale für die Heranziehung zum Wehrdienst sind das Alte<text:span text:style-name="T295">r (18 bis 27 Jahre) sowie die Zulassung zur Eignungsprüfung für den Militärdienst (AA </text:span><text:span text:style-name="T375">31.1.2022</text:span><text:span text:style-name="T295">). </text:span><text:span text:style-name="T376">Seit mehreren Jahren wird seitens der Republik Moldau eine </text:span><text:span text:style-name="T377">Umwandlung</text:span><text:span text:style-name="T376"> der Armee angestrebt. </text:span><text:span text:style-name="T378">Die Regierung hat im Juni 2018 das Programm </text:span><text:span text:style-name="T25">„Professional Army 20</text:span><text:span text:style-name="T378">18-2021“ gebilligt, um den Verteidigungssektor zu reformieren. Ziel ist es, die Anzahl der Wehrdienstleistenden schrittweise bis hin zur vollständigen Aufgabe des Pflichtwehrdienstes zu senken</text:span><text:span text:style-name="T295"> (AA </text:span><text:span text:style-name="T375">31.1.2022</text:span><text:span text:style-name="T295">; </text:span><text:span text:style-name="T379">vgl. BAM</text:span><text:span text:style-name="T608">F 6.2021, </text:span><text:span text:style-name="T890">GS o.D.</text:span>). </text:p>
      <text:p text:style-name="P8"/>
      <text:p text:style-name="P8"><text:span text:style-name="T979">Laut Gesetz </text:span>besteht das Recht <text:span text:style-name="T609">auf</text:span> Ableistung eines zwölfmonatigen Ersatzdienstes, wenn Wehrdienstpflichtige aus religiöser Überzeugung oder wegen pazifistischer, ethischer, moralischer bzw. humanitärer Anschauung den Militärdienst nicht ableisten wollen. Für Staatsangehörige mit Hochschulausbildung beträgt die Dauer des Ersatzdienstes laut Gesetz sechs Monate <text:span text:style-name="T610">(BAMF 6.2021)</text:span>. Wer sich für den Zivildienst entscheidet, kann diesen bei öffentlichen <text:span text:style-name="T611">Institutionen</text:span> oder Unternehmen ab<text:span text:style-name="T611">leisten</text:span>, <text:span text:style-name="T611">welche</text:span> auf Bereiche wie Sozial<text:span text:style-name="T611">dienste</text:span>, Gesundheitswesen, <text:span text:style-name="T611">Gewerbe</text:span>technik, Stadtplanung, Straßenbau, Umweltschutz, Landwirtschaft, Stadt<text:span text:style-name="T611">management</text:span> und Feuerwehr spezialisiert sind. <text:span text:style-name="T612">R</text:span>eligiöse Gruppen <text:span text:style-name="T612">sind nicht pauschal vom zivilen Ersatzdienst ausgenommen, jedoch sind</text:span> höhere Geistliche, Mönche und <text:span text:style-name="T612">Studierende der Theologie</text:span> vom <text:span text:style-name="T612">Zivild</text:span>ienst befreit. Die <text:span text:style-name="T275">Verweigerung</text:span> der Zivildienst<text:span text:style-name="T612">ab</text:span>leistung <text:span text:style-name="T612">zieht </text:span>eine Geldstrafe von bis zu <text:span text:style-name="T275">32</text:span>.<text:span text:style-name="T612">5</text:span>00 L<text:span text:style-name="T981">EI</text:span> <text:span text:style-name="T889">[ca. EUR 1.606]</text:span> oder zwischen 100 und 150 Stunden gemeinnütziger Arbeit <text:span text:style-name="T612">nach sich. <text:s/></text:span><text:span text:style-name="T613">Abgestrafte müssen dennoch Zivildienst leisten</text:span> (USDOS <text:span text:style-name="T613">12.5.2021</text:span>).</text:p>
      <text:p text:style-name="P86">Quellen:</text:p>
      <text:list xml:id="list233826133581633" text:continue-numbering="true" text:style-name="WW8Num3">
        <text:list-item>
          <text:p text:style-name="P192"><text:soft-page-break/><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295">https://www.ecoi.net/en/file/local/2068039/Ausw%C3%A4rtiges_Amt%2C_Bericht_%C3%Bcber_die_asyl-_und_absch</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193"><text:span text:style-name="Internet_20_link"><text:span text:style-name="T161">BAMF – Bundesamt für Migration und Flüchtlinge [Deutschland] (</text:span></text:span><text:span text:style-name="Internet_20_link"><text:span text:style-name="T162">6</text:span></text:span><text:span text:style-name="Internet_20_link"><text:span text:style-name="T161">.2021): Länderreport </text:span></text:span><text:span text:style-name="Internet_20_link"><text:span text:style-name="T162">37</text:span></text:span><text:span text:style-name="Internet_20_link"><text:span text:style-name="T161">: </text:span></text:span><text:span text:style-name="Internet_20_link"><text:span text:style-name="T162">Republik Moldau</text:span></text:span><text:span text:style-name="Internet_20_link"><text:span text:style-name="T161"> (</text:span></text:span><text:span text:style-name="Internet_20_link"><text:span text:style-name="T162">Politische Situation u</text:span></text:span><text:span text:style-name="Internet_20_link"><text:span text:style-name="T161">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https://www.bamf.de/SharedDocs/Anlagen/DE/Behoerde/Informationszentrum/</text:span></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Laenderreporte/2021/laenderreport-37-Moldau.pdf?__blob=publicationFile&amp;v=2</text:span></text:span></text:a><text:span text:style-name="Internet_20_link"><text:span text:style-name="T161">, </text:span></text:span><text:span text:style-name="Internet_20_link"><text:span text:style-name="T162">Zugriff 27.12.2021</text:span></text:span><text:span text:style-name="Internet_20_link"><text:span text:style-name="T161"> <text:s/></text:span></text:span></text:p>
        </text:list-item>
        <text:list-item>
          <text:p text:style-name="P194"><text:span text:style-name="Internet_20_link"><text:span text:style-name="T177">GS – Global </text:span></text:span><text:span text:style-name="Internet_20_link"><text:span text:style-name="T251">Security</text:span></text:span><text:span text:style-name="Internet_20_link"><text:span text:style-name="T177"> (o.D.): Military: </text:span></text:span><text:span text:style-name="Internet_20_link"><text:span text:style-name="T251">Moldova,</text:span></text:span><text:span text:style-name="Internet_20_link"><text:span text:style-name="T177"> </text:span></text:span><text:a xlink:type="simple" xlink:href="https://www.globalsecurity.org/military/world/europe/md.htm" text:style-name="Internet_20_link" text:visited-style-name="Visited_20_Internet_20_Link"><text:span text:style-name="Internet_20_link">https://www.globalsecurity.org/military/world/europe/md.htm</text:span></text:a><text:span text:style-name="Internet_20_link"><text:span text:style-name="T177">, Zugriff 3.2.2022</text:span></text:span></text:p>
        </text:list-item>
        <text:list-item>
          <text:p text:style-name="P195"><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23">12.5</text:span></text:span><text:span text:style-name="Internet_20_link"><text:span text:style-name="T218">.2021</text:span></text:span><text:span text:style-name="Internet_20_link"><text:span text:style-name="T217">): 2020 Report on International Religious Freedom: Moldova, </text:span></text:span><text:a xlink:type="simple" xlink:href="https://www.ecoi.net/de/dokument/2051667.html" text:style-name="Internet_20_link" text:visited-style-name="Visited_20_Internet_20_Link"><text:span text:style-name="Internet_20_link">https://www.ecoi.net/de/dokument/2051667.html</text:span></text:a><text:span text:style-name="Internet_20_link"><text:span text:style-name="T217">, </text:span></text:span><text:span text:style-name="Internet_20_link"><text:span text:style-name="T223">Zugriff 28.12.2021</text:span></text:span></text:p>
        </text:list-item>
      </text:list>
      <text:p text:style-name="P65"><text:span text:style-name="Internet_20_link"><text:span text:style-name="T223"/></text:span></text:p>
      <text:h text:style-name="P161" text:outline-level="1"><text:bookmark-start text:name="__RefHeading___Toc4171_297596519"/>Allgemeine Menschenrechtslage<text:bookmark-end text:name="__RefHeading___Toc4171_297596519"/></text:h>
      <text:p text:style-name="P25"><text:span text:style-name="T627">Gemäß der NGO </text:span><text:span text:style-name="T17">Freedom House </text:span><text:span text:style-name="T627">wird die Republik Moldau als „teilweise frei“ (partly free) eingestuft (FH 3.3.2021). </text:span>Es gibt keine gezielten staatlichen Repressionsmaßnahmen, <text:span text:style-name="T614">welche</text:span> sich gegen bestimmte Personen oder Personengruppen wegen ihrer <text:span text:style-name="T615">ethnischen Zugehör</text:span><text:span text:style-name="T616">igk</text:span><text:span text:style-name="T615">eit</text:span>, Religion, Nationalität oder politischen Überzeugung<text:span text:style-name="T295"> richten </text:span><text:span text:style-name="T380">(AA </text:span><text:span text:style-name="T381">31.1.2022</text:span><text:span text:style-name="T380">)</text:span><text:span text:style-name="T295">. Auf off</text:span>izieller Ebene ist die Republik Moldau verpflichtet, Bürgerrechte zu <text:span text:style-name="T624">respektieren. Diese sind </text:span>gesetzlich kodifiziert. <text:span text:style-name="T625">Doch t</text:span>rotz positiver Entwicklungen in dieser Hinsicht <text:span text:style-name="T625">während der vergangenen Jahre</text:span> werden Grundfreiheiten noch <text:span text:style-name="T625">sehr</text:span> oft verletzt <text:span text:style-name="T891">(BS 2020)</text:span>. <text:span text:style-name="T820">Die Menschenrechtssituation ist problematisch (ADA 9.2021). </text:span>Zu den <text:span text:style-name="T617">gravierendsten</text:span> Menschenrechts<text:span text:style-name="T617">problemen</text:span> zählen: Folter; harte <text:span text:style-name="T617">und lebensbedrohliche </text:span><text:s/>Haftbedingungen; <text:span text:style-name="T617">ernste Probleme mit der Unabhängigkeit der Justiz; willkürliche oder gesetzwidrige Eingriffe in die Privatsphäre; Korruption; Ermittlungsdefizite und Straflosigkeit hinsichtlich Gewalt gegen Frauen; Gewalt oder Androhung von Gewalt gegen Menschen mit Beeinträchtigungen, gegen nationale und ethnische Minderheiten sowie gegen LGBTI-Personen; schlimmste Formen von Kinderarbeit <text:s/>(USDOS </text:span><text:span text:style-name="T620">30.3.2021</text:span><text:span text:style-name="T617">); </text:span><text:span text:style-name="T891">Fehlen fairer Verfahren; Hassreden; und Verletzung der Rechte der Roma-Gemeinschaft (BS 2020). </text:span><text:span text:style-name="T626">Menschenhandel stellt ebenfalls ein Problem dar (FH 3.3.2021; </text:span><text:span text:style-name="T818">vgl. ADA 9.2021</text:span><text:span text:style-name="T626">). </text:span><text:span text:style-name="T820">Die Medienfreiheit wird eingeschränkt (ADA 9.2021).</text:span><text:span text:style-name="T626"> </text:span></text:p>
      <text:p text:style-name="P26"/>
      <text:p text:style-name="P26">Eine Vielzahl <text:span text:style-name="T618">moldauischer</text:span> und internationaler Menschenrechtsgruppen <text:span text:style-name="T618">ist</text:span> im Allgemeinen ohne staatliche <text:span text:style-name="T618">Eins</text:span>chränkungen <text:span text:style-name="T618">tätig,</text:span> untersucht Menschenrechtsfälle und veröffentlicht ihre Ergebnisse. Regierungs<text:span text:style-name="T619">bedienstete</text:span> sind einigermaßen kooperativ und <text:span text:style-name="T619">empfänglich für die Ansichten der Menschenrechtsgruppen. </text:span><text:span text:style-name="T628">Behörden untersuchen zwar Fälle von Menschenrechtsverletzungen, jedoch bestrafen sie selten Amtsträger, welche solcher Delikte beschuldigt werden</text:span> (USDOS <text:span text:style-name="T620">30.3.2021</text:span>). <text:span text:style-name="T620">Es existieren </text:span><text:span text:style-name="T819">folgende </text:span><text:span text:style-name="T620">staatliche Menschenrechtsinstitutionen: die Ombudsstelle; Behörde für interethnische Beziehungen; und der Rat für Diskriminierungsprävention und Gleichberechtigung. <text:s/></text:span><text:span text:style-name="T621">D</text:span><text:span text:style-name="T620">ie Ombudsstelle und der Rat </text:span><text:soft-page-break/><text:span text:style-name="T620">für Diskriminierungsprävention und Gleichberechtigung </text:span><text:span text:style-name="T621">sind unabhängige Einrichtungen, welche dem Parlament gegenüber berichtspflichtig sind. </text:span><text:span text:style-name="T622">Die </text:span><text:span text:style-name="T620">Behörde für interethnische Beziehungen </text:span><text:span text:style-name="T622">ist ein Teil der Regierung </text:span><text:span text:style-name="T623">(USDOS 30.3.2021)</text:span><text:span text:style-name="T622">. </text:span><text:span text:style-name="T819">Der Nationale Menschenrechtsrat überwacht die Umsetzung des Nationalen Aktionsplans</text:span><text:span text:style-name="T622"> </text:span><text:span text:style-name="T819">für Menschenrechte (2018-2022).</text:span><text:span text:style-name="T621"> </text:span><text:span text:style-name="T819">Im Jahr 2020 stellte der Europäische Gerichtshof für Menschenrechte (EGMR) in 32 Fällen Verstöße der Republik Moldau gegen die Europäische Menschenrechtskonvention (EMRK) fest (EC 13.10.2021). </text:span><text:span text:style-name="T621"><text:s/></text:span></text:p>
      <text:p text:style-name="P148"><text:bookmark-start text:name="__RefHeading___Toc4175_297596519"/><text:bookmark-end text:name="__RefHeading___Toc4175_297596519"/></text:p>
      <text:p text:style-name="P26"><text:span text:style-name="T675">Die </text:span><text:span text:style-name="T282">Verfassung </text:span><text:span text:style-name="T675">der Republik Moldau</text:span><text:span text:style-name="T282"> </text:span><text:span text:style-name="T675">sowie</text:span><text:span text:style-name="T282"> </text:span><text:span text:style-name="T675">ge</text:span><text:span text:style-name="T282">setz</text:span><text:span text:style-name="T675">liche Vorgaben</text:span><text:span text:style-name="T282"> sehen Versammlungs- und Vereinigungsfreiheit vor, und die Regierung respektiert diese Rechte im Allgemeinen </text:span><text:span text:style-name="T894">(USDOS 30.3.2021; vgl. FH 3.3.2021)</text:span><text:span text:style-name="T282">. </text:span>Versammlungen müssen lediglich ang<text:span text:style-name="T295">emeldet werden </text:span><text:span text:style-name="T382">(AA </text:span><text:span text:style-name="T383">31.1.2022</text:span><text:span text:style-name="T382">)</text:span><text:span text:style-name="T295">. </text:span><text:span text:style-name="T384">Während der vergangenen Jahre fanden einige öffentliche Demonstrationen statt (BS 2020). </text:span><text:span text:style-name="T295"><text:s/>Friedliche Demonstrationen und Protestzüge </text:span><text:span text:style-name="T384">werden </text:span><text:span text:style-name="T295">häufig </text:span><text:span text:style-name="T384">abgehalten</text:span><text:span text:style-name="T295">, vor allem in der Hauptstadt Chi</text:span><text:span text:style-name="T385">s</text:span><text:span text:style-name="T295">in</text:span><text:span text:style-name="T385">a</text:span><text:span text:style-name="T295">u. Vereinzelt gibt es Berichte über unverhältnismäßigen Mitteleinsatz durch Polizei- und Sicherheitskräfte </text:span><text:span text:style-name="T386">(BAMF 6.2021)</text:span><text:span text:style-name="T295">. </text:span><text:span text:style-name="T387">Gesetz</text:span><text:span text:style-name="T388">lich</text:span><text:span text:style-name="T387"> </text:span><text:span text:style-name="T388">sind</text:span><text:span text:style-name="T387"> Organisationen</text:span><text:span text:style-name="T282"> </text:span><text:span text:style-name="T675">verboten</text:span><text:span text:style-name="T282">, </text:span><text:span text:style-name="T675">welche</text:span><text:span text:style-name="T282"> gegen politischen Pluralismus, </text:span><text:span text:style-name="T676">gegen </text:span><text:span text:style-name="T282">die Prinzipien der Rechtsstaatlichkeit oder die Souveränität und Unabhängigkeit oder </text:span><text:span text:style-name="T676">gegen die </text:span><text:span text:style-name="T282">territoriale Integrität des Landes </text:span><text:span text:style-name="T675">auf</text:span><text:span text:style-name="T282">treten (USDOS </text:span><text:span text:style-name="T677">30.3.2021</text:span><text:span text:style-name="T282">). </text:span><text:span text:style-name="T898">Die Tätigkeiten von Gewerkschaften werden in der Republik Moldau nicht wesentlich behindert. Jedoch sind Gewerkschaften nicht aktiv, bleiben unsichtbar und spielen keine aktive Rolle beim Schutz von Arbeitnehmern (FH 3.3.2021). </text:span></text:p>
      <text:p text:style-name="P145"><text:s/></text:p>
      <text:p text:style-name="P146">Zwischen öffentlichen Behörden und der Zivilgesellschaft findet eine sporadische Kooperation statt, welche größtenteils nicht institutionalisiert ist. Dies, obwohl für den Zeitraum 2018-2020 ein Strategie- und Aktionsplan für die Entwicklung der Zivilgesellschaft existiert <text:span text:style-name="T894">hat</text:span> (EC 13.10.2021). <text:s/><text:span text:style-name="T674">Trotz einer Verbesserung der rechtlichen Grundlagen bleibt der praktische Einfluss der Zivilgesellschaft auf politische Entscheidungsprozesse begrenzt </text:span><text:span text:style-name="T675">(BS 2020)</text:span><text:span text:style-name="T674">. </text:span><text:span text:style-name="T824">Verglichen mit dem Jahr 2019 nahmen im Jahr 2020 die Aktivitäten regionaler und lokaler </text:span><text:span text:style-name="T893">zivilgesellschaftliche</text:span><text:span text:style-name="T824">r</text:span><text:span text:style-name="T893"> Organisationen </text:span><text:span text:style-name="T824">zu. </text:span><text:span text:style-name="T893">Im Jahr 2020 entstanden mehr als 700 neue zivilgesellschaftliche Organisationen. </text:span><text:span text:style-name="T823">Insgesamt existieren nun ca. 14.000 Organisationen</text:span><text:span text:style-name="T893"> (FH 28.4.2021). </text:span></text:p>
      <text:p text:style-name="P145"/>
      <text:p text:style-name="P26"><text:span text:style-name="T896">D</text:span><text:span text:style-name="T895">as öffentliche Vertrauen in NGOs ist begrenzt. </text:span><text:span text:style-name="T897">NGO-Mitglieder beklagen regelmäßig <text:s/>mangelnden Zugang zu öffentlichen Informationen</text:span><text:span text:style-name="T895"> (BS 20</text:span><text:span text:style-name="T897">20</text:span><text:span text:style-name="T895">). </text:span>Der <text:span text:style-name="T30">NGO-</text:span>Sektor <text:span text:style-name="T30">in Moldau </text:span>ist <text:span text:style-name="T678">aktiv, wurde jedoch von legislativen Änderungen beeinflusst, welche in letzter Zeit erfolgten</text:span>. <text:span text:style-name="T679">Im Juni 2020 nahm das Parlament ein Gesetz an, welches die Registrierung von NGOs vereinfacht und diesbezügliche Gebühren aufhebt </text:span><text:span text:style-name="T899">(FH 3.3.2021)</text:span>. <text:span text:style-name="T830">Nunmehr muss die Behörde für Öffentliche Dienstleistungen innerhalb von 15 (anstatt früher 30) Tagen über die Registrierung einer NGO entscheiden (FH 28.4.2021). </text:span><text:span text:style-name="T829">Gemäß dem neuen Gesetz ist es NGOs verboten, Wahlkandidaten </text:span><text:soft-page-break/><text:span text:style-name="T829">zu unterstützen </text:span><text:span text:style-name="T30">(FH </text:span><text:span text:style-name="T680">3.3.2021</text:span><text:span text:style-name="T30">)</text:span><text:span text:style-name="T829">. </text:span><text:span text:style-name="T825">Jede NGO muss jährlich einen Tätigkeitsbericht veröffentlichen. </text:span><text:span text:style-name="T827">Auslandsfinanzierung von NGOs bleibt weiterhin erlaubt</text:span><text:span text:style-name="T825"> </text:span><text:span text:style-name="T826">(KAS 7.2020; </text:span><text:span text:style-name="T828">vgl. JM 27.7.2020</text:span><text:span text:style-name="T826">). </text:span></text:p>
      <text:p text:style-name="P147"/>
      <text:p text:style-name="P149">Oppositionsparteien berichten über weniger Vorfälle von Einschüchterung und politisch motivierten Straftaten gegen ihre Mitglieder durch Behörden (USDOS 30.3.2021).</text:p>
      <text:p text:style-name="P149"/>
      <text:p text:style-name="P85"><text:span text:style-name="T767">Die Republik Moldau ist im Jahr 2001 dem Abkommen über die Rechtsstellung ausländischer Flüchtlinge vom 28.7.1951 beigetreten. Das moldauische Asylrecht kennt folgende Schutzarten: Flüchtlingsstatus, humanitären Schutz, vorübergehenden Schutz, politisches Asyl. Für Asylantragsteller gibt es in der Hauptstadt eine geschlossene Unterkunft. Den als Flüchtlinge anerkannten Personen wird staatlicherseits keine Unterkunft zur Verfügung gestellt. Vom Büro für Migration und Flüchtlinge (dem moldauischen Innenministerium zugeordnet) erhalten sie </text:span><text:span text:style-name="T773">theoretisch </text:span><text:span text:style-name="T767">Unterstützung bei der Wohnungs- und Arbeitssuche, welche aber in der Praxis </text:span><text:span text:style-name="T773">kaum geleistet w</text:span><text:span text:style-name="T778">ird</text:span><text:span text:style-name="T779"> </text:span><text:span text:style-name="T780">(AA </text:span><text:span text:style-name="T781">31.1.2022</text:span><text:span text:style-name="T780">)</text:span><text:span text:style-name="T779">. </text:span><text:span text:style-name="T782">Die Re</text:span><text:span text:style-name="T769">gierung kooperiert mit</text:span><text:span text:style-name="T770"> </text:span><text:span text:style-name="T769">UNHCR </text:span><text:span text:style-name="T768">(USDOS 30.3.2021; </text:span><text:span text:style-name="T771">vgl. UNHCR 9.2021)</text:span><text:span text:style-name="T769"> und anderen humanitären Organisationen, um unter anderem Flüchtlingen, Asylwerbern und Staatenlosen Schutz und Unterstützung anzubieten. Das Verfahren zur Erteilung eines formalen Flüchtlingsstatus ist langsam, jedoch werden internationale und europäische Standards eingehalten </text:span><text:span text:style-name="T768">(USDOS 30.3.2021)</text:span><text:span text:style-name="T769">. UNHCR </text:span><text:span text:style-name="T770">(</text:span><text:span text:style-name="T917">United Nations High Commissioner for Refugees</text:span><text:span text:style-name="T770">)</text:span><text:span text:style-name="T769"> unterstützt Flüchtlinge finanziell </text:span><text:span text:style-name="T768">(USDOS 30.3.2021; </text:span><text:span text:style-name="T772">vgl. UNHCR 9.2021</text:span><text:span text:style-name="T768">)</text:span><text:span text:style-name="T769">. Humanitärer Schutz wird Personen gewährt, welche nicht als Flüchtlinge zu qualifizieren sind. Mit Stand Juli 2020 verfügten ca. 246 Personen über humanitären Schutz </text:span><text:span text:style-name="T768">(USDOS 30.3.2021)</text:span><text:span text:style-name="T769">. </text:span></text:p>
      <text:p text:style-name="P150"/>
      <text:p text:style-name="P86">Quellen:</text:p>
      <text:list xml:id="list233824841176880" text:continue-numbering="true" text:style-name="WW8Num3">
        <text:list-item>
          <text:p text:style-name="P271"><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text:span></text:span><text:span text:style-name="Internet_20_link"><text:span text:style-name="T205"> </text:span></text:span><text:span text:style-name="Internet_20_link"><text:span text:style-name="T197">abschiebungsrelevante Lage in der Republik Moldau </text:span></text:span><text:span text:style-name="Internet_20_link"><text:span text:style-name="T195">(Stand: Juni 2021)</text:span></text:span><text:span text:style-name="Internet_20_link"><text:span text:style-name="T196">,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786">https://www.ecoi.net/en/file/local/2068039/Ausw%C3%A4rtiges_Amt%2C_Bericht</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_</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72"><text:span text:style-name="Internet_20_link"><text:span text:style-name="T166">ADA –</text:span></text:span><text:span text:style-name="Internet_20_link"><text:span text:style-name="T245"> Austrian Development Agency</text:span></text:span><text:span text:style-name="Internet_20_link"><text:span text:style-name="T166"> [Österreich] (9.2021): Moldau: Länderinformation, </text:span></text:span><text:a xlink:type="simple" xlink:href="https://www.entwicklung.at/fileadmin/user_upload/Dokumente/Laenderinformationen/LI_Moldau_Sept2021.pdf" text:style-name="Internet_20_link" text:visited-style-name="Visited_20_Internet_20_Link"><text:span text:style-name="Internet_20_link"><text:span text:style-name="T297">https://www.entwicklung.at/fileadmin/user_upload/Dokumente/Laenderinformationen/LI_Moldau_Sept2021.pdf</text:span></text:span></text:a><text:span text:style-name="Internet_20_link"><text:span text:style-name="T166">, </text:span></text:span><text:span text:style-name="Internet_20_link"><text:span text:style-name="T167">Zugriff 4.1.2022</text:span></text:span></text:p>
        </text:list-item>
        <text:list-item>
          <text:p text:style-name="P196"><text:span text:style-name="Internet_20_link"><text:span text:style-name="T161">BAMF – Bundesamt für Migration und Flüchtlinge [Deutschland] (</text:span></text:span><text:span text:style-name="Internet_20_link"><text:span text:style-name="T162">6</text:span></text:span><text:span text:style-name="Internet_20_link"><text:span text:style-name="T161">.2021): Länderreport </text:span></text:span><text:span text:style-name="Internet_20_link"><text:span text:style-name="T162">37</text:span></text:span><text:span text:style-name="Internet_20_link"><text:span text:style-name="T161">: </text:span></text:span><text:span text:style-name="Internet_20_link"><text:span text:style-name="T162">Republik Moldau</text:span></text:span><text:span text:style-name="Internet_20_link"><text:span text:style-name="T161"> (</text:span></text:span><text:span text:style-name="Internet_20_link"><text:span text:style-name="T162">Politische Situation u</text:span></text:span><text:span text:style-name="Internet_20_link"><text:span text:style-name="T161">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https://www.bamf.de/SharedDocs/Anlagen/DE/Behoerde/Informationszentrum/</text:span></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Laenderreporte/2021/laenderreport-37-Moldau.pdf?__blob=publicationFile&amp;v=2</text:span></text:span></text:a><text:span text:style-name="Internet_20_link"><text:span text:style-name="T161">, </text:span></text:span><text:span text:style-name="Internet_20_link"><text:span text:style-name="T162">Zugriff 27.12.2021</text:span></text:span><text:span text:style-name="Internet_20_link"><text:span text:style-name="T161"> </text:span></text:span></text:p>
        </text:list-item>
        <text:list-item>
          <text:p text:style-name="P197"><text:span text:style-name="Internet_20_link"><text:span text:style-name="T156">B</text:span></text:span><text:span text:style-name="Internet_20_link"><text:span text:style-name="T157">S</text:span></text:span><text:span text:style-name="Internet_20_link"><text:span text:style-name="T156"> – </text:span></text:span><text:span text:style-name="Internet_20_link"><text:span text:style-name="T158">B</text:span></text:span><text:span text:style-name="Internet_20_link"><text:span text:style-name="T156">ertelsmann Stiftung / </text:span></text:span><text:span text:style-name="Internet_20_link"><text:span text:style-name="T159">Transformationsindex</text:span></text:span><text:span text:style-name="Internet_20_link"><text:span text:style-name="T156"> (20</text:span></text:span><text:span text:style-name="Internet_20_link"><text:span text:style-name="T51">20</text:span></text:span><text:span text:style-name="Internet_20_link"><text:span text:style-name="T156">): </text:span></text:span><text:span text:style-name="Internet_20_link"><text:span text:style-name="T244">Moldova</text:span></text:span><text:span text:style-name="Internet_20_link"><text:span text:style-name="T219"> Country Report</text:span></text:span><text:span text:style-name="Internet_20_link"><text:span text:style-name="T156">, </text:span></text:span><text:a xlink:type="simple" xlink:href="https://www.ecoi.net/en/file/local/2029516/country_report_2020_MDA.pdf" text:style-name="Internet_20_link" text:visited-style-name="Visited_20_Internet_20_Link"><text:span text:style-name="Internet_20_link"><text:span text:style-name="T298">https://www.ecoi.net/en/file/local/2029516/country_report_2020_MDA.pdf</text:span></text:span></text:a><text:span text:style-name="Internet_20_link"><text:span text:style-name="T156">, </text:span></text:span><text:span text:style-name="Internet_20_link"><text:span text:style-name="T160">Zugriff 27.12.2021</text:span></text:span><text:span text:style-name="Internet_20_link"><text:span text:style-name="T156"> </text:span></text:span></text:p>
        </text:list-item>
        <text:list-item>
          <text:p text:style-name="P198"><text:span text:style-name="Internet_20_link"><text:span text:style-name="T218">EC – </text:span></text:span><text:span text:style-name="Internet_20_link"><text:span text:style-name="T237">European Commission</text:span></text:span><text:span text:style-name="Internet_20_link"><text:span text:style-name="T218"> (</text:span></text:span><text:span text:style-name="Internet_20_link"><text:span text:style-name="T226">1</text:span></text:span><text:span text:style-name="Internet_20_link"><text:span text:style-name="T218">3.</text:span></text:span><text:span text:style-name="Internet_20_link"><text:span text:style-name="T226">10</text:span></text:span><text:span text:style-name="Internet_20_link"><text:span text:style-name="T218">.20</text:span></text:span><text:span text:style-name="Internet_20_link"><text:span text:style-name="T226">21</text:span></text:span><text:span text:style-name="Internet_20_link"><text:span text:style-name="T218">): </text:span></text:span><text:span text:style-name="Internet_20_link"><text:span text:style-name="T238">Joint Staff Working Document: </text:span></text:span><text:span text:style-name="Internet_20_link"><text:span text:style-name="T237">Association Implementation Report on </text:span></text:span><text:span text:style-name="Internet_20_link"><text:span text:style-name="T238">the Republic of</text:span></text:span><text:span text:style-name="Internet_20_link"><text:span text:style-name="T237"> Moldova</text:span></text:span><text:span text:style-name="Internet_20_link"><text:span text:style-name="T218">, </text:span></text:span><text:soft-page-break/><text:a xlink:type="simple" xlink:href="https://eeas.europa.eu/sites/default/files/swd_2021_295_f1_joint_staff_working_paper_en_v2_p1_1535649.pdf" text:style-name="Internet_20_link" text:visited-style-name="Visited_20_Internet_20_Link"><text:span text:style-name="Internet_20_link">https://eeas.europa.eu/sites/default/files/swd_2021_295_f1_joint_staff_working_paper_en_v2_p1_1535649.pdf</text:span></text:a><text:span text:style-name="Internet_20_link"><text:span text:style-name="T218">, </text:span></text:span><text:span text:style-name="Internet_20_link"><text:span text:style-name="T227">Zugriff 7.1.2022</text:span></text:span></text:p>
        </text:list-item>
        <text:list-item>
          <text:p text:style-name="P283"><text:span text:style-name="Internet_20_link"><text:span text:style-name="T154">FH – </text:span></text:span><text:span text:style-name="Internet_20_link"><text:span text:style-name="T214">Freedom House (</text:span></text:span><text:span text:style-name="Internet_20_link"><text:span text:style-name="T215">2</text:span></text:span><text:span text:style-name="Internet_20_link"><text:span text:style-name="T97">8.4.2021</text:span></text:span><text:span text:style-name="Internet_20_link"><text:span text:style-name="T214">): Nations in Transit 2021 – Moldova, </text:span></text:span><text:a xlink:type="simple" xlink:href="https://www.ecoi.net/de/dokument/2050450.html" text:style-name="Internet_20_link" text:visited-style-name="Visited_20_Internet_20_Link"><text:span text:style-name="Internet_20_link"><text:span text:style-name="T305">https://www.ecoi.net/de/dokument/2050450.html</text:span></text:span></text:a><text:span text:style-name="Internet_20_link"><text:span text:style-name="T214">, </text:span></text:span><text:span text:style-name="Internet_20_link"><text:span text:style-name="T216">Zugriff 28.12.2021</text:span></text:span></text:p>
        </text:list-item>
        <text:list-item>
          <text:p text:style-name="P199"><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text:span text:style-name="T300">https://www.ecoi.net/de/dokument/2046529.html</text:span></text:span></text:a><text:span text:style-name="Internet_20_link"><text:span text:style-name="T220">, </text:span></text:span><text:span text:style-name="Internet_20_link"><text:span text:style-name="T222">Zugriff 27.12.2021 </text:span></text:span></text:p>
        </text:list-item>
        <text:list-item>
          <text:p text:style-name="P273"><text:span text:style-name="Internet_20_link"><text:span text:style-name="T62">JM – Justizministerium [Moldau] (27.7.2020): </text:span></text:span><text:span text:style-name="Internet_20_link"><text:span text:style-name="T132">ЗАКОН № 86 от</text:span></text:span><text:span text:style-name="Internet_20_link"><text:span text:style-name="T62"> 11-06-2020 </text:span></text:span><text:span text:style-name="Internet_20_link"><text:span text:style-name="T132">о некоммерческих организациях </text:span></text:span><text:span text:style-name="Internet_20_link"><text:span text:style-name="T133">[Gesetz (Nr. 86) vom 11.6.2020 über nicht-kommerzielle Organisationen]</text:span></text:span><text:span text:style-name="Internet_20_link"><text:span text:style-name="T62">, </text:span></text:span><text:a xlink:type="simple" xlink:href="https://www.legis.md/cautare/getResults?doc_id=122391&amp;lang=ru" text:style-name="Internet_20_link" text:visited-style-name="Visited_20_Internet_20_Link"><text:span text:style-name="Internet_20_link"><text:span text:style-name="T299">https://www.legis.md/cautare/getResults?doc_id=122391&amp;lang=ru</text:span></text:span></text:a><text:span text:style-name="Internet_20_link"><text:span text:style-name="T62">, </text:span></text:span><text:span text:style-name="Internet_20_link"><text:span text:style-name="T63">Zugriff 19.1.2022</text:span></text:span></text:p>
        </text:list-item>
        <text:list-item>
          <text:p text:style-name="P273"><text:span text:style-name="Internet_20_link"><text:span text:style-name="T57">KAS – Konrad Adenauer Stiftung / </text:span></text:span><text:span text:style-name="Internet_20_link"><text:span text:style-name="T59">Stanislav Splavnic, Hartmut Rank</text:span></text:span><text:span text:style-name="Internet_20_link"><text:span text:style-name="T57"> (</text:span></text:span><text:span text:style-name="Internet_20_link"><text:span text:style-name="T58">7.202</text:span></text:span><text:span text:style-name="Internet_20_link"><text:span text:style-name="T59">0</text:span></text:span><text:span text:style-name="Internet_20_link"><text:span text:style-name="T57">): </text:span></text:span><text:span text:style-name="Internet_20_link"><text:span text:style-name="T58">Länderbericht: Umstrittenes NGO-Gesetz in der Republik Moldau verabschiedet, </text:span></text:span><text:a xlink:type="simple" xlink:href="https://www.ecoi.net/en/file/local/2033066/Umstrittenes+NGO-Gesetz+in+der+Republik+Moldau+verabschiedet.pdf" text:style-name="Internet_20_link" text:visited-style-name="Visited_20_Internet_20_Link"><text:span text:style-name="Internet_20_link"><text:span text:style-name="T297">https://www.ecoi.net/en/file/local/2033066/Umstrittenes+NGO-Gesetz+in+der+Republik+Moldau+verabschiedet.pdf</text:span></text:span></text:a><text:span text:style-name="Internet_20_link"><text:span text:style-name="T58">, </text:span></text:span><text:span text:style-name="Internet_20_link"><text:span text:style-name="T60">Zugriff 19.1.202</text:span></text:span><text:span text:style-name="Internet_20_link"><text:span text:style-name="T61">2</text:span></text:span></text:p>
        </text:list-item>
        <text:list-item>
          <text:p text:style-name="P274"><text:span text:style-name="Internet_20_link"><text:span text:style-name="T66">UNHCR –</text:span></text:span><text:span text:style-name="Internet_20_link"><text:span text:style-name="T67"> </text:span></text:span><text:span text:style-name="Internet_20_link"><text:span text:style-name="T136">United Nations High Commissioner for Refugees</text:span></text:span><text:span text:style-name="Internet_20_link"><text:span text:style-name="T67"> </text:span></text:span><text:span text:style-name="Internet_20_link"><text:span text:style-name="T68">(9.2021): </text:span></text:span><text:span text:style-name="Internet_20_link"><text:span text:style-name="T137">Moldova Fact Sheet, </text:span></text:span><text:a xlink:type="simple" xlink:href="https://www.unhcr.org/ceu/wp-content/uploads/sites/17/2021/03/Bi-annual-fact-sheet-2021-09-Moldova.pdf" text:style-name="Internet_20_link" text:visited-style-name="Visited_20_Internet_20_Link"><text:span text:style-name="Internet_20_link">https://www.unhcr.org/ceu/wp-content/uploads/sites/17/2021/03/Bi-annual-fact-sheet-2021-09-Moldova.p</text:span></text:a><text:a xlink:type="simple" xlink:href="https://www.unhcr.org/ceu/wp-content/uploads/sites/17/2021/03/Bi-annual-fact-sheet-2021-09-Moldova.pdf" text:style-name="Internet_20_link" text:visited-style-name="Visited_20_Internet_20_Link"><text:span text:style-name="Internet_20_link"><text:span text:style-name="T295">df</text:span></text:span></text:a><text:span text:style-name="Internet_20_link"><text:span text:style-name="T137">, Zugriff </text:span></text:span><text:span text:style-name="Internet_20_link"><text:span text:style-name="T138">9.2.2022</text:span></text:span></text:p>
        </text:list-item>
        <text:list-item>
          <text:p text:style-name="P200"><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591">https://www.ecoi.net/de/dokument/2048126.html</text:span></text:span></text:a><text:span text:style-name="Internet_20_link"><text:span text:style-name="T217">, </text:span></text:span><text:span text:style-name="Internet_20_link"><text:span text:style-name="T218">Zugriff 27.12.2021</text:span></text:span></text:p>
        </text:list-item>
      </text:list>
      <text:p text:style-name="P62"><text:s/></text:p>
      <text:h text:style-name="P161" text:outline-level="1"><text:bookmark-start text:name="__RefHeading___Toc4173_297596519"/>Meinungs- und Pressefreiheit<text:bookmark-end text:name="__RefHeading___Toc4173_297596519"/></text:h>
      <text:p text:style-name="P46"><text:span text:style-name="T821">Presse- und Meinungsfreiheit sind verfassungsmäßig geschützt und werden in der Praxis grundsätzlich gewährleistet </text:span><text:span text:style-name="T644">(</text:span><text:span text:style-name="T821">BAMF 6.2021</text:span><text:span text:style-name="T644">)</text:span>. <text:span text:style-name="T633">Einzelpersonen dürfen die Regierung kritisieren </text:span><text:span text:style-name="T634">(USDOS </text:span><text:span text:style-name="T643">30.3.2021</text:span><text:span text:style-name="T634">)</text:span><text:span text:style-name="T633">. </text:span>Die Pressefreiheit <text:span text:style-name="T947">verschlechtert </text:span>sich seit dem <text:span text:style-name="T295">Jahr 2016 </text:span><text:span text:style-name="T389">stetig</text:span><text:span text:style-name="T295"> </text:span><text:span text:style-name="T390">(AA </text:span><text:span text:style-name="T389">31.1.2022</text:span><text:span text:style-name="T390">; vgl. FH 28.4.2021)</text:span><text:span text:style-name="T295">. </text:span><text:span text:style-name="T391">Journalisten sind </text:span><text:span text:style-name="T392">unter anderem </text:span><text:span text:style-name="T391">Belästigungen und häufig Gerichtsverfahren ausgesetzt (USDOS </text:span><text:span text:style-name="T393">30.3.2021</text:span><text:span text:style-name="T391">). </text:span><text:span text:style-name="T394">Sie </text:span><text:span text:style-name="T295">äußern Be</text:span><text:span text:style-name="T395">sorgnis</text:span><text:span text:style-name="T295">, dass </text:span><text:span text:style-name="T395">ein G</text:span><text:span text:style-name="T295">esetz </text:span><text:span text:style-name="T395">zum Schutz persönlicher Daten</text:span><text:span text:style-name="T295"> den Zugang von Journalisten zu Informationen einschränk</text:span><text:span text:style-name="T395">t <text:s/>(USDOS </text:span><text:span text:style-name="T393">30.3.2021; </text:span><text:span text:style-name="T396">vgl. FH 3.3.2021</text:span><text:span text:style-name="T395">)</text:span><text:span text:style-name="T295">. Kritische Medienvertreter werden gelegentlich mit Gewalt bedroht. Zu beobachten sind auch Fälle politisch motivierter Einschüchterungsversuche gegen unabhängige Journalisten </text:span><text:span text:style-name="T397">(AA </text:span><text:span text:style-name="T398">31.1.2022</text:span><text:span text:style-name="T397">)</text:span><text:span text:style-name="T295">. Fast alle reichweitenstarken Medien (v</text:span><text:span text:style-name="T399">or allem</text:span><text:span text:style-name="T295"> Fernsehen) dienen als Sprachrohr politischer Parteien </text:span><text:span text:style-name="T397">(AA </text:span><text:span text:style-name="T400">31.1.2022</text:span><text:span text:style-name="T401">; </text:span><text:span text:style-name="T392">vgl. </text:span><text:span text:style-name="T892">FH 3.3.2021</text:span><text:span text:style-name="T277">)</text:span>. <text:span text:style-name="T634">Die bedeutendsten Medienunternehmen des Landes sind in den Händen mehrerer politischer Persönlichkeiten, und darüber hinaus vermindern Oligarchen die Unabhängigkeit der Presse (USDOS </text:span><text:span text:style-name="T643">30.3.2021; </text:span><text:span text:style-name="T646">vgl. FH 28.4.2021, </text:span><text:span text:style-name="T822">EC 13.10.2021, UNGA 10.11.2021</text:span><text:span text:style-name="T634">). </text:span><text:span text:style-name="T284">Oligarchen überwachen str</text:span><text:span text:style-name="T637">ikt</text:span><text:span text:style-name="T284"> redaktionelle Inhalte der</text:span><text:span text:style-name="T638">jenigen</text:span><text:span text:style-name="T284"> Medien</text:span><text:span text:style-name="T637">unternehmen, </text:span><text:span text:style-name="T638">welche sich</text:span><text:span text:style-name="T284"> in ihrem Besitz </text:span><text:span text:style-name="T637">oder unter ihrer Kontrolle </text:span><text:span text:style-name="T638">befinden</text:span><text:span text:style-name="T635">.</text:span><text:span text:style-name="T284"> </text:span><text:span text:style-name="T637">P</text:span><text:span text:style-name="T284">rominente Journalisten </text:span><text:span text:style-name="T637">haben - von Oligarchen kontrollierte - Medienunternehmen verlassen</text:span><text:span text:style-name="T284">. Einige Zeitungen praktizieren Selbstzensur und vermeiden kontrovers</text:span><text:span text:style-name="T641">i</text:span><text:span text:style-name="T284">e</text:span><text:span text:style-name="T641">lle</text:span><text:span text:style-name="T284"> Themen, um Verleumdungsklagen </text:span><text:span text:style-name="T641">seitens Regierungsbediensteter und anderer Pers</text:span><text:span text:style-name="T642">onen</text:span><text:span text:style-name="T641"> des öffentlichen Lebens zu entgehen</text:span><text:span text:style-name="T284"> (USDOS </text:span><text:span text:style-name="T643">30.3.2021</text:span><text:span text:style-name="T284">). Soziale Medien, </text:span><text:span text:style-name="T631">vor allem</text:span><text:span text:style-name="T284"> Facebook, haben große Bedeutung bei Jugendlichen und jungen Erwachsenen. Sie unterliegen </text:span><text:span text:style-name="T632">grundsätzlich </text:span><text:span text:style-name="T284">keiner Z</text:span><text:span text:style-name="T402">ensur </text:span><text:span text:style-name="T397">(AA </text:span><text:span text:style-name="T403">31.1.2022</text:span><text:span text:style-name="T397">)</text:span><text:span text:style-name="T402">. </text:span></text:p>
      <text:p text:style-name="P153"><text:soft-page-break/></text:p>
      <text:p text:style-name="P47"><text:span text:style-name="T645">Die Medienlandschaft ist vielfältig (FH 28.4.2021; </text:span><text:span text:style-name="T647">vgl. AI 7.4.2021</text:span><text:span text:style-name="T645">). </text:span><text:span text:style-name="T634">Unabhängige Medien sind aktiv und repräsentieren eine Vielzahl von Meinungen, jedoch werden sie oft von größeren Medienunternehmen an den Rand gedrängt. </text:span><text:span text:style-name="T284">Große Medien</text:span><text:span text:style-name="T635">unternehmen setzen </text:span><text:span text:style-name="T284">kleinere Medien</text:span><text:span text:style-name="T635">unternehmen unter Druck</text:span><text:span text:style-name="T284">, w</text:span><text:span text:style-name="T635">odurch</text:span><text:span text:style-name="T284"> einige </text:span><text:span text:style-name="T636">dieser Unternehmen</text:span><text:span text:style-name="T284"> wirtschaftlich </text:span><text:span text:style-name="T635">ins Straucheln gerieten</text:span><text:span text:style-name="T284"> </text:span><text:span text:style-name="T640">(USDOS </text:span><text:span text:style-name="T643">30.3.2021</text:span><text:span text:style-name="T640">)</text:span><text:span text:style-name="T639">. </text:span>Die Verbreitung russischsprachiger Medieninhalte ist aufgrund der niedrigeren Kosten und traditioneller Sehgewohnheiten weiterhin groß. Ein Mitte Februar 2018 in Kraft getretenes Gesetz verb<text:span text:style-name="T948">o</text:span>t die Übertragung von Nachrichten und Programmen mit politischem, analytischem oder militärischem Charakter aus Ländern, <text:span text:style-name="T629">welche</text:span> nicht die Europäische Konvention für grenzüberschreitendes Fernsehen unterzeichnet haben. <text:span text:style-name="T29">Dies</text:span> <text:span text:style-name="T948">war</text:span> in erster Linie gegen Russland gerichtet (sog. Anti-Propaganda-Gesetz). Das Gesetz wurde von der Venedig-Kommission <text:span text:style-name="T630">des Europarats</text:span> und <text:span text:style-name="T630">von </text:span>der E<text:span text:style-name="T630">uropäischen </text:span>U<text:span text:style-name="T630">nion</text:span> kritisiert, weil es das Grundrecht auf Information unverhältnismäßig einschränk<text:span text:style-name="T962">t</text:span>e. Ein Änderungsgesetz wurde im Dezember 2020 vom Parlament beschlossen, am 22.12.2020 vom damaligen Präsidenten Dodon unterzeichnet und trat am <text:span text:style-name="T295">selben Tag in Kraft </text:span><text:span text:style-name="T404">(AA 31.1.2022)</text:span><text:span text:style-name="T295">.</text:span></text:p>
      <text:p text:style-name="P144"/>
      <text:p text:style-name="P48"><text:span text:style-name="T209">Auf der </text:span><text:span text:style-name="T206">weltweiten </text:span><text:span text:style-name="T209">Rangliste der Pressefreiheit 202</text:span><text:span text:style-name="T95">1</text:span><text:span text:style-name="T209"> von Reporter ohne Grenzen rangiert </text:span><text:span text:style-name="T96">die Republik Moldau</text:span><text:span text:style-name="T209"> gegenwärtig auf Platz </text:span><text:span text:style-name="T96">89</text:span><text:span text:style-name="T209"> von </text:span><text:span text:style-name="T207">insgesamt </text:span><text:span text:style-name="T209">180 </text:span><text:span text:style-name="T207">Plätzen</text:span><text:span text:style-name="T209">. </text:span><text:span text:style-name="T208">Rangmäßig befindet sich </text:span><text:span text:style-name="T96">die Republik Moldau</text:span><text:span text:style-name="T208"> zwischen </text:span><text:span text:style-name="T207">Lesotho</text:span><text:span text:style-name="T208"> und </text:span><text:span text:style-name="T207">Nordmazedonien</text:span><text:span text:style-name="T208">. </text:span><text:span text:style-name="T207">D</text:span><text:span text:style-name="T96">ie Republik Moldau</text:span><text:span text:style-name="T209"> ver</text:span><text:span text:style-name="T207">besserte</text:span><text:span text:style-name="T209"> sich um </text:span><text:span text:style-name="T207">zwei Plätze</text:span><text:span text:style-name="T209"> gegenüber der Reihung des Vorjahres (ROG </text:span><text:span text:style-name="T95">o.D.</text:span><text:span text:style-name="T209">).</text:span></text:p>
      <text:p text:style-name="P128"/>
      <text:p text:style-name="P90">Quellen:</text:p>
      <text:list xml:id="list233825852080957" text:continue-numbering="true" text:style-name="WW8Num3">
        <text:list-item>
          <text:p text:style-name="P298"><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https://www.ecoi.net/en/file/local/2068039/Ausw%C3%A4rtiges_Amt%2C_Bericht_%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84"><text:span text:style-name="Internet_20_link"><text:span text:style-name="T152">AI – Amnesty International (</text:span></text:span><text:span text:style-name="Internet_20_link"><text:span text:style-name="T50">7.4.2021</text:span></text:span><text:span text:style-name="Internet_20_link"><text:span text:style-name="T152">): Amnesty International Report 2020/21; </text:span></text:span><text:span text:style-name="Internet_20_link"><text:span text:style-name="T243">The State of the World's Human Rights; Moldova </text:span></text:span><text:span text:style-name="Internet_20_link"><text:span text:style-name="T152">2020, </text:span></text:span><text:a xlink:type="simple" xlink:href="https://www.ecoi.net/de/dokument/2048720.html" text:style-name="Internet_20_link" text:visited-style-name="Visited_20_Internet_20_Link"><text:span text:style-name="Internet_20_link"><text:span text:style-name="T299">https://www.ecoi.net/de/dokument/2048720.html</text:span></text:span></text:a><text:span text:style-name="Internet_20_link"><text:span text:style-name="T152">, </text:span></text:span><text:span text:style-name="Internet_20_link"><text:span text:style-name="T155">Zugriff 28.12.2021</text:span></text:span><text:span text:style-name="Internet_20_link"><text:span text:style-name="T152"> </text:span></text:span></text:p>
        </text:list-item>
        <text:list-item>
          <text:p text:style-name="P285"><text:span text:style-name="Internet_20_link"><text:span text:style-name="T161">BAMF – Bundesamt für Migration und Flüchtlinge [Deutschland] (</text:span></text:span><text:span text:style-name="Internet_20_link"><text:span text:style-name="T162">6</text:span></text:span><text:span text:style-name="Internet_20_link"><text:span text:style-name="T161">.2021): Länderreport </text:span></text:span><text:span text:style-name="Internet_20_link"><text:span text:style-name="T162">37</text:span></text:span><text:span text:style-name="Internet_20_link"><text:span text:style-name="T161">: </text:span></text:span><text:span text:style-name="Internet_20_link"><text:span text:style-name="T162">Republik Moldau</text:span></text:span><text:span text:style-name="Internet_20_link"><text:span text:style-name="T161"> (</text:span></text:span><text:span text:style-name="Internet_20_link"><text:span text:style-name="T162">Politische Situation u</text:span></text:span><text:span text:style-name="Internet_20_link"><text:span text:style-name="T161">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https://www.bamf.de/SharedDocs/Anlagen/DE/Behoerde/Informationszentrum/</text:span></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Laenderreporte/2021/laenderreport-37-Moldau.pdf?__blob=publicationFile&amp;v=2</text:span></text:span></text:a><text:span text:style-name="Internet_20_link"><text:span text:style-name="T161">, </text:span></text:span><text:span text:style-name="Internet_20_link"><text:span text:style-name="T162">Zugriff 27.12.2021</text:span></text:span><text:span text:style-name="Internet_20_link"><text:span text:style-name="T161"> <text:s/></text:span></text:span></text:p>
        </text:list-item>
        <text:list-item>
          <text:p text:style-name="P286"><text:span text:style-name="Internet_20_link"><text:span text:style-name="T218">EC – </text:span></text:span><text:span text:style-name="Internet_20_link"><text:span text:style-name="T237">European Commission</text:span></text:span><text:span text:style-name="Internet_20_link"><text:span text:style-name="T218"> (</text:span></text:span><text:span text:style-name="Internet_20_link"><text:span text:style-name="T226">1</text:span></text:span><text:span text:style-name="Internet_20_link"><text:span text:style-name="T218">3.</text:span></text:span><text:span text:style-name="Internet_20_link"><text:span text:style-name="T226">10</text:span></text:span><text:span text:style-name="Internet_20_link"><text:span text:style-name="T218">.20</text:span></text:span><text:span text:style-name="Internet_20_link"><text:span text:style-name="T226">21</text:span></text:span><text:span text:style-name="Internet_20_link"><text:span text:style-name="T218">): </text:span></text:span><text:span text:style-name="Internet_20_link"><text:span text:style-name="T238">Joint Staff Working Document: </text:span></text:span><text:span text:style-name="Internet_20_link"><text:span text:style-name="T237">Association Implementation Report on </text:span></text:span><text:span text:style-name="Internet_20_link"><text:span text:style-name="T238">the Republic of</text:span></text:span><text:span text:style-name="Internet_20_link"><text:span text:style-name="T237"> Moldova</text:span></text:span><text:span text:style-name="Internet_20_link"><text:span text:style-name="T218">, </text:span></text:span><text:a xlink:type="simple" xlink:href="https://eeas.europa.eu/sites/default/files/swd_2021_295_f1_joint_staff_working_paper_en_v2_p1_1535649.pdf" text:style-name="Internet_20_link" text:visited-style-name="Visited_20_Internet_20_Link"><text:span text:style-name="Internet_20_link"><text:span text:style-name="T298">https://eeas.europa.eu/sites/default/files/swd_2021_295_f1_joint_staff_working_paper_en_v2_p1_1535649.pdf</text:span></text:span></text:a><text:span text:style-name="Internet_20_link"><text:span text:style-name="T218">, </text:span></text:span><text:span text:style-name="Internet_20_link"><text:span text:style-name="T227">Zugriff 7.1.2022</text:span></text:span></text:p>
        </text:list-item>
        <text:list-item>
          <text:p text:style-name="P287"><text:span text:style-name="Internet_20_link"><text:span text:style-name="T154">FH – </text:span></text:span><text:span text:style-name="Internet_20_link"><text:span text:style-name="T214">Freedom House (</text:span></text:span><text:span text:style-name="Internet_20_link"><text:span text:style-name="T215">2</text:span></text:span><text:span text:style-name="Internet_20_link"><text:span text:style-name="T97">8.4.2021</text:span></text:span><text:span text:style-name="Internet_20_link"><text:span text:style-name="T214">): Nations in Transit 2021 – Moldova, </text:span></text:span><text:a xlink:type="simple" xlink:href="https://www.ecoi.net/de/dokument/2050450.html" text:style-name="Internet_20_link" text:visited-style-name="Visited_20_Internet_20_Link"><text:span text:style-name="Internet_20_link"><text:span text:style-name="T295">https://www.ecoi.net/de/dokument/2050450.html</text:span></text:span></text:a><text:span text:style-name="Internet_20_link"><text:span text:style-name="T214">, </text:span></text:span><text:span text:style-name="Internet_20_link"><text:span text:style-name="T216">Zugriff 28.12.2021</text:span></text:span></text:p>
        </text:list-item>
        <text:list-item>
          <text:p text:style-name="P288"><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text:span text:style-name="T300">https://www.ecoi.net/de/dokument/2046529.html</text:span></text:span></text:a><text:span text:style-name="Internet_20_link"><text:span text:style-name="T220">, </text:span></text:span><text:span text:style-name="Internet_20_link"><text:span text:style-name="T222">Zugriff 27.12.2021 </text:span></text:span></text:p>
        </text:list-item>
        <text:list-item>
          <text:p text:style-name="P289"><text:soft-page-break/><text:span text:style-name="Internet_20_link"><text:span text:style-name="T183">ROG – Reporter ohne Grenzen (</text:span></text:span><text:span text:style-name="Internet_20_link"><text:span text:style-name="T185">o.D.</text:span></text:span><text:span text:style-name="Internet_20_link"><text:span text:style-name="T183">): Rangliste der Pressefreiheit 202</text:span></text:span><text:span text:style-name="Internet_20_link"><text:span text:style-name="T650">1</text:span></text:span><text:span text:style-name="Internet_20_link"><text:span text:style-name="T183">, </text:span></text:span><text:a xlink:type="simple" xlink:href="https://www.reporter-ohne-grenzen.de/fileadmin/Redaktion/Downloads/Ranglisten/Rangliste_2021/Rangliste_der_Pressefreiheit_2021_-_RSF.pdf" text:style-name="Internet_20_link" text:visited-style-name="Visited_20_Internet_20_Link"><text:span text:style-name="Internet_20_link"><text:span text:style-name="T295">https://www.reporter-ohne-grenzen.de/fileadmin/Redaktion/Downloads/Ranglisten/Rangliste_2021/Rangliste_der_Pressefreiheit_2021_-_RSF.pdf</text:span></text:span></text:a><text:span text:style-name="Internet_20_link"><text:span text:style-name="T222"> </text:span></text:span><text:span text:style-name="Internet_20_link"><text:span text:style-name="T183">, </text:span></text:span><text:span text:style-name="Internet_20_link"><text:span text:style-name="T185">Zugriff </text:span></text:span><text:span text:style-name="Internet_20_link"><text:span text:style-name="T186">1</text:span></text:span><text:span text:style-name="Internet_20_link"><text:span text:style-name="T187">9.1</text:span></text:span><text:span text:style-name="Internet_20_link"><text:span text:style-name="T185">.202</text:span></text:span><text:span text:style-name="Internet_20_link"><text:span text:style-name="T187">2</text:span></text:span><text:span text:style-name="Internet_20_link"><text:span text:style-name="T183"> </text:span></text:span></text:p>
        </text:list-item>
        <text:list-item>
          <text:p text:style-name="P201"><text:span text:style-name="Internet_20_link"><text:span text:style-name="T228">UNGA – United Nations General Assembly / Human Rights Council (10.11.2021): Compilation on the Republic of Moldova: Report of the Office of the United Nations High Commissioner for </text:span></text:span><text:span text:style-name="Internet_20_link"><text:span text:style-name="T98">Human Rights (A/HRC/WG.6/40/MDA/2), </text:span></text:span><text:a xlink:type="simple" xlink:href="https://www.ecoi.net/en/file/local/2065971/A_HRC_WG.6_40_MDA_2_E.pdf" text:style-name="Internet_20_link" text:visited-style-name="Visited_20_Internet_20_Link"><text:span text:style-name="Internet_20_link"><text:span text:style-name="T295">https://www.ecoi.net/en/file/local/2065971/A_HRC_WG.6_40_MDA_2_E.pdf</text:span></text:span></text:a><text:span text:style-name="Internet_20_link"><text:span text:style-name="T98">, Zugriff 19.1.2022</text:span></text:span></text:p>
        </text:list-item>
        <text:list-item>
          <text:p text:style-name="P202"><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313">https://</text:span></text:span></text:a><text:a xlink:type="simple" xlink:href="https://www.ecoi.net/de/dokument/2048126.html" text:style-name="Internet_20_link" text:visited-style-name="Visited_20_Internet_20_Link"><text:span text:style-name="Internet_20_link"><text:span text:style-name="T591">www.ecoi.net/de/dokument/2048126.html</text:span></text:span></text:a><text:span text:style-name="Internet_20_link"><text:span text:style-name="T217">, </text:span></text:span><text:span text:style-name="Internet_20_link"><text:span text:style-name="T218">Zugriff 27.12.2021</text:span></text:span></text:p>
          <text:p text:style-name="P203"><text:span text:style-name="Internet_20_link"><text:span text:style-name="T224"/></text:span></text:p>
        </text:list-item>
      </text:list>
      <text:h text:style-name="P161" text:outline-level="1"><text:bookmark-start text:name="__RefHeading___Toc4183_297596519"/>Haftbedingungen<text:bookmark-end text:name="__RefHeading___Toc4183_297596519"/></text:h>
      <text:p text:style-name="P49"><text:span text:style-name="T683">Die Bedingungen in den meisten Gefängnissen und Haftanstalten sind hart </text:span><text:span text:style-name="T684">(USDOS 30.3.2021)</text:span><text:span text:style-name="T683">. </text:span>Die allgemein schlechten Lebensbedingungen in der Republik Moldau spiegeln sich auch in de<text:span text:style-name="T950">n</text:span> Haftbedingungen. Die Haftanstalten stoßen allesamt an ihre Kapazitätsgrenzen. <text:span text:style-name="T683">Die Verhältnisse in den Haftanstalten sind weit entfernt von EU-Standards. </text:span><text:span text:style-name="T682">Nur drei der siebzehn Haftanstalten entsprechen den Minimalanforderungen an Haftbedingungen, nämlich die Gefängnisse Nr. 7 (Rusca), Nr. 10 (Goian) und Nr. 1 (Taraclia). </text:span><text:span text:style-name="T683">Gemessen an den allgemeinen Lebensverhältnissen und -bedingungen, insbesondere </text:span><text:span text:style-name="T949">auch </text:span><text:span text:style-name="T683">auf dem Land, müssen </text:span><text:span text:style-name="T949">die Haftbedingungen generell </text:span><text:span text:style-name="T683">aber als landestypisch bezeichnet werden. </text:span><text:span text:style-name="T950">Im </text:span>Gefängnis Nr. 13 in der Hauptstadt Chisinau, das auch als Untersuchungsgefängnis dient, ist die <text:span text:style-name="T950">Anz</text:span>ahl der Insassen im Jahresverlauf 2019 von 926 bis Mai 2021 auf 847 <text:span text:style-name="T950">ge</text:span>s<text:span text:style-name="T950">unken. D</text:span>ie auf 570 Häftlinge ausgelegte Anstalt <text:span text:style-name="T950">ist </text:span>damit <text:span text:style-name="T295">überbelegt </text:span><text:span text:style-name="T405">(AA </text:span><text:span text:style-name="T406">31.1.2022</text:span><text:span text:style-name="T405">)</text:span><text:span text:style-name="T407">.</text:span></text:p>
      <text:p text:style-name="P108"/>
      <text:p text:style-name="P50"><text:span text:style-name="T407">Haftinsassen sind Misshandlungen und Folter ausgesetzt, und die Täter werden selten belangt. </text:span><text:span text:style-name="T408">Weiters p</text:span><text:span text:style-name="T407">roblem</text:span><text:span text:style-name="T408">atisch</text:span><text:span text:style-name="T407"> in Haftanstalten </text:span><text:span text:style-name="T408">sind </text:span><text:span text:style-name="T407">Überbelegung, unmenschliche </text:span><text:span text:style-name="T683">Bedingungen, mangelhafte Gesundheitsversorgung (FH 3.3.2021; </text:span><text:span text:style-name="T688">vgl. USDOS 30.3.2021, </text:span><text:span text:style-name="T695">AI 16.4.2020, </text:span><text:span text:style-name="T814">UNGA 10.11.2021</text:span><text:span text:style-name="T683">), </text:span><text:span text:style-name="T685">schlechter Zustand der Sanitäranlagen </text:span><text:span text:style-name="T687">(USDOS 30.3.2021; </text:span><text:span text:style-name="T815">vgl. UNGA 10.11.2021</text:span><text:span text:style-name="T687">)</text:span><text:span text:style-name="T685">, fehlende Privatsphäre und fehlende Bewegungsmöglichkeiten an der frischen Luft</text:span><text:span text:style-name="T683">. </text:span><text:span text:style-name="T686">Das </text:span><text:span text:style-name="T583">Komitee des Europarats für Prävention von Folter (CPT) </text:span><text:span text:style-name="T686">weist auf Personalmangel in Gefängnissen hin. </text:span><text:span text:style-name="T688">Alternative Haftmaßnahmen (Hausarrest, Reisebeschränkungen) werden gemäß Berichten von Richtern selten angeordnet. </text:span><text:span text:style-name="T689">Temporären </text:span><text:span text:style-name="T688">Hafteinrichtungen, </text:span><text:span text:style-name="T689">welche</text:span><text:span text:style-name="T688"> sich meist</text:span><text:span text:style-name="T689">ens</text:span><text:span text:style-name="T688"> in Kellern von Polizeistationen befinden, fehl</text:span><text:span text:style-name="T691">en</text:span><text:span text:style-name="T688"> </text:span><text:span text:style-name="T690">im Allgemeinen</text:span><text:span text:style-name="T688"> Zugang zu natürlichem Licht, angemessene Belüftung und Abwasserentsorgung. Regierungsvorschriften zur Trennung von Tuberkulosekranken von den anderen </text:span><text:span text:style-name="T692">Inhaftierten</text:span><text:span text:style-name="T688"> werden nicht immer eingehalten. Den </text:span><text:span text:style-name="T692">meisten Haft</text:span><text:span text:style-name="T688">anstalten </text:span><text:span text:style-name="T692">mangelt <text:s/>es an adäquaten</text:span><text:span text:style-name="T688"> Einrichtungen für Menschen mit Be</text:span><text:span text:style-name="T692">einträchtigungen</text:span><text:span text:style-name="T688">, was zu unmenschlicher und erniedrigender Behandlung führt </text:span><text:span text:style-name="T900">(USDOS 30.3.2021)</text:span><text:span text:style-name="T688">. </text:span><text:span text:style-name="T681">Untersuchungshaft wird </text:span><text:span text:style-name="T951">offenbar </text:span><text:span text:style-name="T681">unverhältnismäßig oft angeordnet und ist unter anderem ein Grund für die Überbelegung der Haftansta</text:span><text:span text:style-name="T409">lten </text:span><text:span text:style-name="T410">(AA </text:span><text:span text:style-name="T411">31.1.2022</text:span><text:span text:style-name="T410">)</text:span><text:span text:style-name="T368">. </text:span><text:span text:style-name="T412">Die maximale Dauer einer </text:span><text:soft-page-break/><text:span text:style-name="T412">Untersuchungshaft</text:span><text:span text:style-name="T413"> </text:span><text:span text:style-name="T412">beträgt jeweils 30 Tage (in Summe nicht länger als zwölf Monate</text:span><text:span text:style-name="T414">)</text:span><text:span text:style-name="T412"> </text:span><text:span text:style-name="T415">(USDOS 30.3.2021)</text:span><text:span text:style-name="T416">. </text:span><text:span text:style-name="T417">Lange Untersuchungshaft ist üblich (FH 3.3.2021). </text:span><text:span text:style-name="T418">Zwangsarbeit gibt es im moldauischen Strafvollzug nicht. Die Inhaftierten haben ein Recht auf Arbeit im Strafvollzug, sind zur Arbeitsleistung aber nicht verpflichtet </text:span><text:span text:style-name="T410">(AA </text:span><text:span text:style-name="T419">31.1.2022</text:span><text:span text:style-name="T410">)</text:span><text:span text:style-name="T418">.</text:span></text:p>
      <text:p text:style-name="P109"/>
      <text:p text:style-name="P50"><text:span text:style-name="T413">Interne </text:span><text:span text:style-name="T420">Untersuchun</text:span><text:span text:style-name="T413">gsverfahren im Strafvollzug sind schwach </text:span><text:span text:style-name="T421">ausgeprägt</text:span><text:span text:style-name="T413">, und </text:span><text:span text:style-name="T420">Inhaftierte</text:span><text:span text:style-name="T413"> haben eingeschränkten Zugang zu Beschwerdemechanismen. Während Gefangene im Allgemeinen das Recht haben, bei </text:span><text:span text:style-name="T422">J</text:span><text:span text:style-name="T413">ustizbehörden Beschwerde</text:span><text:span text:style-name="T423">n</text:span><text:span text:style-name="T413"> einzureichen, berichten </text:span><text:span text:style-name="T422">sie von </text:span><text:span text:style-name="T413">Zensur und </text:span><text:span text:style-name="T422">Vergeltungsmaßnahmen </text:span><text:span text:style-name="T413">durch </text:span><text:span text:style-name="T422">Gefängnisp</text:span><text:span text:style-name="T413">ersonal oder </text:span><text:span text:style-name="T423">durch </text:span><text:span text:style-name="T413">andere Insassen im Zusammenhang mit Beschwerden </text:span><text:span text:style-name="T415">(USDOS 30.3.2021)</text:span><text:span text:style-name="T413">. </text:span><text:span text:style-name="T364">Die Anzahl der Anzeigen wegen Folter und Misshandlung in Gefängnissen ist rückläufig. Diese richteten sich sowohl gegen andere Inhaftierte als auch gegen Vollzugsbeamte </text:span><text:span text:style-name="T410">(AA </text:span><text:span text:style-name="T419">31.1.2022</text:span><text:span text:style-name="T410">)</text:span><text:span text:style-name="T364">. </text:span><text:span text:style-name="T424">Inhaftierte </text:span><text:span text:style-name="T694">haben ein Recht auf einen Verteidiger</text:span><text:span text:style-name="T901">. </text:span><text:span text:style-name="T688">Die Regierung erlaubt </text:span><text:span text:style-name="T693">einigermaßen</text:span><text:span text:style-name="T688"> ein unabhängige</text:span><text:span text:style-name="T693">s</text:span><text:span text:style-name="T688"> </text:span><text:span text:style-name="T693">Monitoring</text:span><text:span text:style-name="T688"> </text:span><text:span text:style-name="T693">von</text:span><text:span text:style-name="T688"> Haftbedingungen durch lokale und internationale Menschenrechtsbeobachter, und Gefängnis</text:span><text:span text:style-name="T693">personal</text:span><text:span text:style-name="T688"> gestattet Beobachtern generell private Gespräche mit Insassen </text:span><text:span text:style-name="T901">(USDOS 30.3.2021)</text:span><text:span text:style-name="T694">.</text:span><text:span text:style-name="T688"> </text:span></text:p>
      <text:p text:style-name="P50"/>
      <text:p text:style-name="P140">Haftanstalten fallen unter die <text:span text:style-name="T902">Zuständigkeit</text:span> des Ju<text:span text:style-name="T831">stizministeriums. Nach Informationen der nationalen Gefängnisverwaltung waren mit Stand 1.10.2021 insgesamt 6.429 Personen inhaftiert. <text:s/>Davon waren 16,3% Untersuchungshäftlinge, 5,7% weibliche Personen und </text:span><text:span text:style-name="T832">0,9% minderjährig (WPB o.D.).</text:span><text:span text:style-name="T831"> <text:s/></text:span></text:p>
      <text:p text:style-name="P139"/>
      <text:p text:style-name="P86">Quellen:</text:p>
      <text:list xml:id="list233825818377828" text:continue-numbering="true" text:style-name="WW8Num3">
        <text:list-item>
          <text:p text:style-name="P299"><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295">https://www.ecoi.net/en/file/local/2068039/Ausw%C3%A4rtiges_Amt%2C_Bericht_%C3%Bcber_die_asyl-_und_abschiebungsrelevante_Lage_in_der_Republik_Moldau_%28Stand_Juni_2021%29%2C_31.01.2022.pdf</text:span></text:span></text:a><text:span text:style-name="Internet_20_link"><text:span text:style-name="T255">, </text:span></text:span><text:span text:style-name="Internet_20_link"><text:span text:style-name="T256">Zugriff 15.2.2022</text:span></text:span></text:p>
        </text:list-item>
        <text:list-item>
          <text:p text:style-name="P204"><text:span text:style-name="Internet_20_link"><text:span text:style-name="T152">AI – Amnesty International (</text:span></text:span><text:span text:style-name="Internet_20_link"><text:span text:style-name="T49">16</text:span></text:span><text:span text:style-name="Internet_20_link"><text:span text:style-name="T50">.4.202</text:span></text:span><text:span text:style-name="Internet_20_link"><text:span text:style-name="T49">0</text:span></text:span><text:span text:style-name="Internet_20_link"><text:span text:style-name="T152">): </text:span></text:span><text:span text:style-name="Internet_20_link"><text:span text:style-name="T243">Human Rights in Eastern Europe and Central Asia - Review of 2019 - Moldova</text:span></text:span><text:span text:style-name="Internet_20_link"><text:span text:style-name="T152"> [EUR 01/1355/2020], </text:span></text:span><text:a xlink:type="simple" xlink:href="https://www.ecoi.net/de/dokument/2028169.html" text:style-name="Internet_20_link" text:visited-style-name="Visited_20_Internet_20_Link"><text:span text:style-name="Internet_20_link"><text:span text:style-name="T303">https://www.ecoi.net/de/dokument/2028169.html</text:span></text:span></text:a><text:span text:style-name="Internet_20_link"><text:span text:style-name="T152">, </text:span></text:span><text:span text:style-name="Internet_20_link"><text:span text:style-name="T153">Zugriff 28.12.2021</text:span></text:span><text:span text:style-name="Internet_20_link"><text:span text:style-name="T152"> <text:s/></text:span></text:span></text:p>
        </text:list-item>
        <text:list-item>
          <text:p text:style-name="P205"><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text:span text:style-name="T300">https://www.ecoi.net/de/dokument/2046529.html</text:span></text:span></text:a><text:span text:style-name="Internet_20_link"><text:span text:style-name="T220">, </text:span></text:span><text:span text:style-name="Internet_20_link"><text:span text:style-name="T222">Zugriff 27.12.2021 </text:span></text:span></text:p>
        </text:list-item>
        <text:list-item>
          <text:p text:style-name="P206"><text:span text:style-name="Internet_20_link"><text:span text:style-name="T228">UNGA – United Nations General Assembly / Human Rights Council (10.11.2021): Compilation on the Republic of Moldova: Report of the Office of the United Nations High Commissioner for Human Rights (A/HRC/WG.6/40/MDA/2), </text:span></text:span><text:a xlink:type="simple" xlink:href="https://www.ecoi.net/en/file/local/2065971/A_HRC_WG.6_40_MDA_2_E.pdf" text:style-name="Internet_20_link" text:visited-style-name="Visited_20_Internet_20_Link"><text:span text:style-name="Internet_20_link"><text:span text:style-name="T526">https://www.ecoi.net/en/file/local/2065971/A_HRC_WG.6_40_MDA_2_E.pdf</text:span></text:span></text:a><text:span text:style-name="Internet_20_link"><text:span text:style-name="T228">, Zugriff 19.1.2022</text:span></text:span></text:p>
        </text:list-item>
        <text:list-item>
          <text:p text:style-name="P290"><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302">https://www.ecoi.net/de/dokument/2048126.html</text:span></text:span></text:a><text:span text:style-name="Internet_20_link"><text:span text:style-name="T217">, </text:span></text:span><text:span text:style-name="Internet_20_link"><text:span text:style-name="T218">Zugriff 27.12.2021</text:span></text:span></text:p>
        </text:list-item>
        <text:list-item>
          <text:p text:style-name="P312"><text:span text:style-name="Internet_20_link"><text:span text:style-name="T200">WPB – </text:span></text:span><text:span text:style-name="Internet_20_link"><text:span text:style-name="T257">World Prison</text:span></text:span><text:span text:style-name="Internet_20_link"><text:span text:style-name="T200"> Brief</text:span></text:span><text:span text:style-name="Internet_20_link"><text:span text:style-name="T201"> (</text:span></text:span><text:span text:style-name="Internet_20_link"><text:span text:style-name="T200">o.D.</text:span></text:span><text:span text:style-name="Internet_20_link"><text:span text:style-name="T201">): </text:span></text:span><text:span text:style-name="Internet_20_link"><text:span text:style-name="T130">Moldova</text:span></text:span><text:span text:style-name="Internet_20_link"><text:span text:style-name="T258"> – Over</text:span></text:span><text:span text:style-name="Internet_20_link"><text:span text:style-name="T259">v</text:span></text:span><text:span text:style-name="Internet_20_link"><text:span text:style-name="T258">iew</text:span></text:span><text:span text:style-name="Internet_20_link"><text:span text:style-name="T201">, </text:span></text:span><text:a xlink:type="simple" xlink:href="https://www.prisonstudies.org/country/moldova-republic" text:style-name="Internet_20_link" text:visited-style-name="Visited_20_Internet_20_Link"><text:span text:style-name="Internet_20_link"><text:span text:style-name="T295">https://www.prisonstudies.org/country/moldova-republic</text:span></text:span></text:a><text:span text:style-name="Internet_20_link"><text:span text:style-name="T201">, </text:span></text:span><text:span text:style-name="Internet_20_link"><text:span text:style-name="T202">Zugriff 19.1.2022</text:span></text:span><text:span text:style-name="Internet_20_link"><text:span text:style-name="T201"> </text:span></text:span></text:p>
          <text:p text:style-name="P313"><text:soft-page-break/><text:span text:style-name="Internet_20_link"><text:span text:style-name="T199"/></text:span></text:p>
        </text:list-item>
      </text:list>
      <text:p text:style-name="P75"><text:span text:style-name="Internet_20_link"><text:span text:style-name="T225"/></text:span></text:p>
      <text:h text:style-name="P162" text:outline-level="1"><text:bookmark-start text:name="__RefHeading___Toc4185_297596519"/>Todesstrafe<text:bookmark-end text:name="__RefHeading___Toc4185_297596519"/></text:h>
      <text:p text:style-name="P51">Die Todesstrafe ist in <text:span text:style-name="T696">der Republik </text:span>Moldau <text:span text:style-name="T696">laut Verfassu</text:span><text:span text:style-name="T425">ng (Artikel 24)</text:span><text:span text:style-name="T295"> abgeschafft (</text:span><text:span text:style-name="T397">AA </text:span><text:span text:style-name="T419">31.1.2022</text:span><text:span text:style-name="T397">; </text:span><text:span text:style-name="T425">vgl. AI </text:span><text:span text:style-name="T426">4.2021, </text:span><text:span text:style-name="T427">WCADP o.D.</text:span><text:span text:style-name="T295">).</text:span></text:p>
      <text:p text:style-name="P110"/>
      <text:p text:style-name="P86">Quellen:</text:p>
      <text:list xml:id="list233825576376722" text:continue-numbering="true" text:style-name="WW8Num3">
        <text:list-item>
          <text:p text:style-name="P299"><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https://www.ecoi.net/en/file/local/2068039/Ausw%C3%A4rtiges_Amt%2C_Bericht_%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07"><text:span text:style-name="Internet_20_link"><text:span text:style-name="T163">AI – Amnesty International (</text:span></text:span><text:span text:style-name="Internet_20_link"><text:span text:style-name="T168">4.</text:span></text:span><text:span text:style-name="Internet_20_link"><text:span text:style-name="T169">2021</text:span></text:span><text:span text:style-name="Internet_20_link"><text:span text:style-name="T163">): </text:span></text:span><text:span text:style-name="Internet_20_link"><text:span text:style-name="T246">Death Sentences and Executions </text:span></text:span><text:span text:style-name="Internet_20_link"><text:span text:style-name="T163">20</text:span></text:span><text:span text:style-name="Internet_20_link"><text:span text:style-name="T52">20</text:span></text:span><text:span text:style-name="Internet_20_link"><text:span text:style-name="T163">, </text:span></text:span><text:a xlink:type="simple" xlink:href="https://www.amnesty.org/en/wp-content/uploads/2021/05/ACT5037602021ENGLISH.pdf" text:style-name="Internet_20_link" text:visited-style-name="Visited_20_Internet_20_Link"><text:span text:style-name="Internet_20_link"><text:span text:style-name="T304">https://www.amnesty.org/en/wp-content/uploads/2021/05/ACT5037602021ENGLISH.pdf</text:span></text:span></text:a><text:span text:style-name="Internet_20_link"><text:span text:style-name="T163">, </text:span></text:span><text:span text:style-name="Internet_20_link"><text:span text:style-name="T169">Zugriff </text:span></text:span><text:span text:style-name="Internet_20_link"><text:span text:style-name="T170">10.11</text:span></text:span><text:span text:style-name="Internet_20_link"><text:span text:style-name="T169">.2021</text:span></text:span></text:p>
        </text:list-item>
        <text:list-item>
          <text:p text:style-name="P208"><text:span text:style-name="Internet_20_link"><text:span text:style-name="T171">WCADP – </text:span></text:span><text:span text:style-name="Internet_20_link"><text:span text:style-name="T247">World Coalition Against the Death Penalty </text:span></text:span><text:span text:style-name="Internet_20_link"><text:span text:style-name="T171">(o.D.): </text:span></text:span><text:span text:style-name="Internet_20_link"><text:span text:style-name="T248">Moldova</text:span></text:span><text:span text:style-name="Internet_20_link"><text:span text:style-name="T247">,</text:span></text:span><text:span text:style-name="Internet_20_link"><text:span text:style-name="T171"> </text:span></text:span><text:a xlink:type="simple" xlink:href="https://worldcoalition.org/pays/moldova/" text:style-name="Internet_20_link" text:visited-style-name="Visited_20_Internet_20_Link"><text:span text:style-name="Internet_20_link">https://worldcoalition.org/pays/moldova/</text:span></text:a><text:span text:style-name="Internet_20_link"><text:span text:style-name="T171">, </text:span></text:span><text:span text:style-name="Internet_20_link"><text:span text:style-name="T172">Zugriff 19.1.2022</text:span></text:span></text:p>
          <text:p text:style-name="P208"><text:span text:style-name="Internet_20_link"><text:span text:style-name="T171"/></text:span></text:p>
          <text:p text:style-name="P209"/>
        </text:list-item>
      </text:list>
      <text:h text:style-name="P161" text:outline-level="1"><text:bookmark-start text:name="__RefHeading___Toc4187_297596519"/>Religionsfreiheit<text:bookmark-end text:name="__RefHeading___Toc4187_297596519"/></text:h>
      <text:p text:style-name="P28">Von den <text:span text:style-name="T697">geschätzt</text:span> 3,<text:span text:style-name="T697">4</text:span> Mi<text:span text:style-name="T697">o.</text:span> Einwohnern der Republik Moldau sind 9<text:span text:style-name="T31">0</text:span>% orthodoxe Christen: <text:span text:style-name="T697">Davon gehören rund</text:span><text:span text:style-name="T31"> 90</text:span>% der Moldauisch-Orthodoxen Kirche (MOK) an, <text:span text:style-name="T31">die restlichen 10</text:span>% der Bessarabisch-Orthodoxen Kirche (BOK). Erstere <text:span text:style-name="T698">ist </text:span>der Russisch-Orthodoxen Kirche <text:span text:style-name="T698">untergeordnet</text:span>, letztere der Rumänisch-Orthodoxen Kirche <text:span text:style-name="T904">(USDOS 12.5.2021)</text:span>. Gesetz<text:span text:style-name="T701">lich wird</text:span> <text:span text:style-name="T701">d</text:span>ie „besondere Bedeutung“ der Moldauisch-Orthodoxen Kirche <text:span text:style-name="T701">(</text:span>MOK<text:span text:style-name="T701">)</text:span> für Geschichte und Kultur <text:span text:style-name="T701">des </text:span>Land<text:span text:style-name="T701">es hervorgehoben </text:span><text:span text:style-name="T904">(USDOS 12.5.2021; </text:span><text:span text:style-name="T905">vgl. FH <text:s/>3.3.2021</text:span><text:span text:style-name="T904">)</text:span>. <text:span text:style-name="T31">7</text:span>% <text:span text:style-name="T698">der Bevölkerung </text:span><text:span text:style-name="T31">geben keine</text:span> religiöse <text:span text:style-name="T31">Bindung</text:span> an. Die größten nicht-orthodoxen Gruppen sind mit je<text:span text:style-name="T698">weils</text:span> 15.000-30.000 Anhängern <text:span text:style-name="T31">Baptisten, Zeugen Jehovas und </text:span><text:span text:style-name="T698">die </text:span>Pfingstbewegung. Schätzungen hinsichtlich der jüdischen Bevölkerung im Land klaffen weit auseinander und bewegen sich zwischen 1.600 und 30.000 Personen. <text:span text:style-name="T31">Zusammen weniger als 5% der Bevölkerung machen </text:span><text:span text:style-name="T699">unter anderem folgende religiöse Gruppen aus: </text:span><text:span text:style-name="T31">die</text:span> Siebenten-Tags-Adventisten, evangeli<text:span text:style-name="T700">sche</text:span> Christen, <text:span text:style-name="T700">römische </text:span><text:span text:style-name="T31">Katholiken,</text:span> <text:span text:style-name="T31">Lutheraner, Muslime un</text:span><text:span text:style-name="T700">d</text:span><text:span text:style-name="T31"> Atheisten. </text:span><text:span text:style-name="T700">Zu den k</text:span><text:span text:style-name="T31">leinere</text:span><text:span text:style-name="T700">n</text:span><text:span text:style-name="T31"> religiöse</text:span><text:span text:style-name="T700">n</text:span><text:span text:style-name="T31"> Gruppen </text:span><text:span text:style-name="T700">zählen </text:span><text:span text:style-name="T31">Bahais, Molokanen, Messianische Juden, Presbyterianer, </text:span><text:span text:style-name="T700">Heilsarmee, Falun Gong, Internationale Gesellschaft für Krishna-Bewusstsein usw. </text:span><text:span text:style-name="T907">(USDOS 12.5.2021).</text:span><text:span text:style-name="T700"> </text:span></text:p>
      <text:p text:style-name="P28"/>
      <text:p text:style-name="P27">Verfassung und <text:span text:style-name="T701">g</text:span>esetz<text:span text:style-name="T701">liche Vorgaben</text:span> schützen die Rechte des Einzelnen auf freie Religionsausübung. <text:span text:style-name="T701">R</text:span>eligiöse Gruppen <text:span text:style-name="T701">sind</text:span> autonom und unabhängig vom Staat (USDOS <text:span text:style-name="T704">12.5.2021; </text:span><text:span text:style-name="T903">vgl. FH 3.3.2021</text:span>). Verboten <text:span text:style-name="T701">ist</text:span> die Verbreitung von Hass und Diskriminierung <text:span text:style-name="T701">aus religiösen Gründen</text:span>. Der Antidiskriminierungsrat, eine unabhängige <text:span text:style-name="T980">und</text:span> vom Parlament besetzte <text:soft-page-break/>Institution, ist mit der Prüfung von Beschwerden wegen Diskriminierung <text:span text:style-name="T703">(</text:span>einschließlich religiöser Diskriminierung<text:span text:style-name="T703">)</text:span> befasst und kann entsprechende Fälle an die Staatsanwaltschaft weiterleiten <text:span text:style-name="T701"><text:s/></text:span><text:span text:style-name="T903">(USDOS 12.5.2021)</text:span>. </text:p>
      <text:p text:style-name="P27"/>
      <text:p text:style-name="P52"><text:span text:style-name="T701">M</text:span><text:span text:style-name="T276">oldauische Steuerzahler </text:span><text:span text:style-name="T701">dürfen </text:span><text:span text:style-name="T276">2% </text:span><text:span text:style-name="T701">ihr</text:span><text:span text:style-name="T276">er Einkommenssteuer NGOs oder Religionsgemeinschaften </text:span><text:span text:style-name="T701">zukommen lassen</text:span><text:span text:style-name="T276">. </text:span><text:span text:style-name="T702">Es herrscht keine</text:span> Registrierungspflicht <text:span text:style-name="T702">für religiöse Gruppen</text:span>. <text:span text:style-name="T703">Jedoch ist eine</text:span> Registrierung <text:span text:style-name="T703">erforderlich, damit religiöse Gruppen einen Rechtsstatus und folgende Privilegien erhalten </text:span><text:span text:style-name="T705">können</text:span><text:span text:style-name="T703">: beispielsweise Bau von Andachtsstätten, Besitz von Grundstücken </text:span><text:span text:style-name="T905">(</text:span><text:span text:style-name="T703">für </text:span><text:span text:style-name="T905">Errichtung von </text:span><text:span text:style-name="T703">Friedhöfe</text:span><text:span text:style-name="T905">n etc.)</text:span><text:span text:style-name="T703">, </text:span>Veröffentlichung <text:span text:style-name="T703">oder Import </text:span>religiöser Literatur, Eröffnung von Bankkonten, <text:span text:style-name="T703">Ein</text:span>stellung von Mitarbeitern <text:span text:style-name="T32">und </text:span><text:span text:style-name="T703">B</text:span><text:span text:style-name="T32">efrei</text:span><text:span text:style-name="T703">ung von der Grundsteuer. </text:span>Auf Antrag des <text:span text:style-name="T702">Justizm</text:span>inisteriums <text:span text:style-name="T702">dürfen </text:span>Gericht<text:span text:style-name="T702">e</text:span> <text:span text:style-name="T702">die R</text:span>egistrier<text:span text:style-name="T702">ung einer religiösen</text:span> Gruppe suspendieren, <text:span text:style-name="T702">beispielsweise </text:span>wenn <text:span text:style-name="T702">deren</text:span> Aktivitäten die Verfassung oder Gesetze verletzen, die öffentliche Sicherheit und Ordnung gefährden <text:span text:style-name="T702">oder wenn sich die Gruppe </text:span>politisch <text:span text:style-name="T702">b</text:span>etätig<text:span text:style-name="T702">t</text:span>. <text:span text:style-name="T273">20</text:span><text:span text:style-name="T703">20</text:span><text:span text:style-name="T273"> </text:span><text:span text:style-name="T703">wurden 29 </text:span><text:span text:style-name="T273">religiöse Organisationen </text:span><text:span text:style-name="T703">registriert</text:span><text:span text:style-name="T273"> </text:span><text:span text:style-name="T703">(neue</text:span><text:span text:style-name="T273"> Unterorganisationen existierender Gruppen</text:span><text:span text:style-name="T703">), und keine </text:span><text:span text:style-name="T273">Registrierung</text:span><text:span text:style-name="T703">santräge wurden</text:span><text:span text:style-name="T273"> abgelehnt </text:span><text:span text:style-name="T905">(USDOS 12.5.2021)</text:span><text:span text:style-name="T273">. </text:span>In der Republik Moldau sind <text:span text:style-name="T906">über </text:span>2.600 religiöse Organisationen registriert. Die Angehörigen religiöser Minderheiten (insbesondere <text:span text:style-name="T952">des </text:span>Juden<text:span text:style-name="T952">tums</text:span> und <text:span text:style-name="T952">des Islams</text:span>) <text:span text:style-name="T952">be</text:span><text:span text:style-name="T706">klagen Schwierigkeiten</text:span> mit kommunalen öffentlichen Behörden (<text:span text:style-name="T706">beispielsweise Probleme</text:span> bei der Durchführung von Veranstaltungen oder Schaffung von Hindernissen durch die Bürgermeister beim Bau von Gotteshäuse<text:span text:style-name="T295">rn) </text:span><text:span text:style-name="T428">(AA </text:span><text:span text:style-name="T429">31.1.2022</text:span><text:span text:style-name="T430">; </text:span><text:span text:style-name="T431">vgl. UNGA 10.11.2021</text:span><text:span text:style-name="T428">)</text:span><text:span text:style-name="T295">. </text:span><text:span text:style-name="T432">Es g</text:span><text:span text:style-name="T433">i</text:span><text:span text:style-name="T432">b</text:span><text:span text:style-name="T433">t</text:span><text:span text:style-name="T432"> Fälle von Vandalismus </text:span><text:span text:style-name="T433">und Online-Hassreden gegen religiöse Minderheiten</text:span><text:span text:style-name="T295"> (USDOS </text:span><text:span text:style-name="T433">12.5.2021</text:span><text:span text:style-name="T295">). </text:span></text:p>
      <text:p text:style-name="P111"/>
      <text:p text:style-name="P91">Quellen:</text:p>
      <text:list xml:id="list233825952262913" text:continue-numbering="true" text:style-name="WW8Num3">
        <text:list-item>
          <text:p text:style-name="P300"><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295">https://www.ecoi.net/en/file/l</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ocal/2068039/Ausw%C3%A4rtiges_Amt%2C_Bericht_</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10"><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text:span text:style-name="T300">https://www.ecoi.net/de/dokument/2046529.html</text:span></text:span></text:a><text:span text:style-name="Internet_20_link"><text:span text:style-name="T220">, </text:span></text:span><text:span text:style-name="Internet_20_link"><text:span text:style-name="T222">Zugriff 27.12.2021 </text:span></text:span></text:p>
        </text:list-item>
        <text:list-item>
          <text:p text:style-name="P211"><text:span text:style-name="Internet_20_link"><text:span text:style-name="T228">UNGA – United Nations General Assembly / Human Rights Council (10.11.2021): Compilation on the Republic of Moldova: Report of the Office of the United Nations High Commissioner for Human Rights (A/HRC/WG.6/40/MDA/2), </text:span></text:span><text:a xlink:type="simple" xlink:href="https://www.ecoi.net/en/file/local/2065971/A_HRC_WG.6_40_MDA_2_E.pdf" text:style-name="Internet_20_link" text:visited-style-name="Visited_20_Internet_20_Link"><text:span text:style-name="Internet_20_link"><text:span text:style-name="T305">https://www.ecoi.net/en/file/local/2065971/A_HRC_WG.6_40_MDA_2_E.pdf</text:span></text:span></text:a><text:span text:style-name="Internet_20_link"><text:span text:style-name="T228">, Zugriff 19.1.2022</text:span></text:span></text:p>
        </text:list-item>
        <text:list-item>
          <text:p text:style-name="P212"><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23">12.5</text:span></text:span><text:span text:style-name="Internet_20_link"><text:span text:style-name="T218">.2021</text:span></text:span><text:span text:style-name="Internet_20_link"><text:span text:style-name="T217">): 2020 Report on International Religious Freedom: Moldova, </text:span></text:span><text:a xlink:type="simple" xlink:href="https://www.ecoi.net/de/dokument/2051667.html" text:style-name="Internet_20_link" text:visited-style-name="Visited_20_Internet_20_Link"><text:span text:style-name="Internet_20_link"><text:span text:style-name="T274">https://www.ecoi.net/de/dokument/2051667.html</text:span></text:span></text:a><text:span text:style-name="Internet_20_link"><text:span text:style-name="T217">, </text:span></text:span><text:span text:style-name="Internet_20_link"><text:span text:style-name="T223">Zugriff 28.12.2021</text:span></text:span></text:p>
        </text:list-item>
      </text:list>
      <text:p text:style-name="P77"/>
      <text:p text:style-name="P77"/>
      <text:h text:style-name="P161" text:outline-level="1"><text:bookmark-start text:name="__RefHeading___Toc4195_297596519"/><text:soft-page-break/>Ethnische Minderheiten <text:bookmark-end text:name="__RefHeading___Toc4195_297596519"/></text:h>
      <text:p text:style-name="P53"><text:span text:style-name="T707">Die Republik Moldau ist ein Vielvölkerstaat, in welchem zahlreiche Volksgruppen friedlich zusammenleben. </text:span>Die nationalen Minderheiten sind durch die Verfassung geschützt und haben das Recht <text:span text:style-name="T709">auf</text:span> Aufrechterhaltung und Pflege ihrer Sprache und Kultur. Eine nach Hautfarbe, Herkunft <text:span text:style-name="T953">oder</text:span> Zugehörigkeit zu einer ethnischen Gruppe unterscheidende diskriminierende Gesetzgebung gibt es in der Republik Moldau nicht. Das im J<text:span text:style-name="T908">änner</text:span> 2013 in Kraft getretene Gleichstellungsgesetz verbietet Diskriminierungen verschiedenster Art, u<text:span text:style-name="T708">nter</text:span> a<text:span text:style-name="T708">nderem</text:span> aufgrund von Reli<text:span text:style-name="T295">gion </text:span><text:span text:style-name="T428">(AA </text:span><text:span text:style-name="T434">31.1.2022</text:span><text:span text:style-name="T428">)</text:span><text:span text:style-name="T295">. Kein Gesetz beschränkt die Teilnahme von Minderheiten am politischen Prozess, und Minderheiten nehmen in der Praxis daran teil. Gesetz</text:span><text:span text:style-name="T435">liche Vorgaben</text:span><text:span text:style-name="T295"> s</text:span><text:span text:style-name="T435">ehen</text:span><text:span text:style-name="T295"> Sanktionen gegen politische Parteien vor, </text:span><text:span text:style-name="T435">welche</text:span><text:span text:style-name="T295"> diskriminierende Botschaften </text:span><text:span text:style-name="T435">öffentlich </text:span><text:span text:style-name="T295">verbreiten </text:span><text:span text:style-name="T436">(</text:span><text:span text:style-name="T295">USDOS </text:span><text:span text:style-name="T437">30.3.2021</text:span><text:span text:style-name="T295">).</text:span><text:span text:style-name="T438"> </text:span><text:span text:style-name="T295">Im November 2017 hat die Regierung den Aktionsplan zur Strategie zur Konsolidierung der interethnischen Beziehungen für die Jahre 2017-2027 verabschiedet. Bei de</text:span><text:span text:style-name="T439">r</text:span><text:span text:style-name="T295"> Umsetzung stellt sich neben mangelndem politischen Willen vieler Ministerien die </text:span><text:span text:style-name="T439">unzureichende </text:span><text:span text:style-name="T295">Finanzierung als problematisch dar</text:span><text:span text:style-name="T428">. </text:span><text:span text:style-name="T440">Gemäß d</text:span><text:span text:style-name="T295">er </text:span><text:span text:style-name="T441">letzten </text:span><text:span text:style-name="T295">Volkszählung aus dem Jahr 2014 bezeichnen sich 75,1% der Einwohner als Moldauer, 7% als ethnische Rumänen, 6,6% als Ukrainer, 4,6% als Gagausen, 4,1% als Russen, 1,9% als Bulgaren und 0,3% als Roma. Die Minderheit der Gagausen (126.010 Personen l</text:span><text:span text:style-name="T441">aut</text:span><text:span text:style-name="T295"> Volkszählung 2014) genießt weitgehende Autonomierechte. Die Sprache der Minderheiten ist in der Regel Russisch. In den Siedlungsgebieten der Minderheiten mangelt es häufig an muttersprachlichem Unterricht, sodass Schüler, </text:span><text:span text:style-name="T441">welche</text:span><text:span text:style-name="T295"> Ukrainisch, Gagausisch oder Bulgarisch lernen möchten, russischsprachige Schulen besuchen müssen, die wiederum Kindern aus Minderheiten unzureichende Möglichkeiten bieten, die Staatssprache (Rumänisch bzw. „Moldauisch“) zu erlernen </text:span><text:span text:style-name="T428">(AA </text:span><text:span text:style-name="T439">31.1.2022</text:span><text:span text:style-name="T428">)</text:span><text:span text:style-name="T295">. </text:span><text:span text:style-name="T442">Öffentliche </text:span><text:span text:style-name="T833">Dokumente und Gesetze werden nicht regelmäßig in Minderheitensprachen übersetzt (UNGA 10.11.2021; vgl. BS 2020). </text:span></text:p>
      <text:p text:style-name="P53"/>
      <text:p text:style-name="P29">Teile der moldauischen Gruppe der Roma (9.323 Personen <text:span text:style-name="T709">gemäß der</text:span> Volkszählung 2014) zählen zu der am meisten marginalisierten gesellschaftlichen Gruppe (geringer Bildungsstand, begrenzter Zugang zu Gesundheitsversorgung, höhere offizielle Arbeitslosenrate), wobei eine gezielte Benachteiligung durch andere Bevölkerungsgruppen nicht vorl<text:span text:style-name="T295">iegt </text:span><text:span text:style-name="T443">(AA </text:span><text:span text:style-name="T444">31.1.2022</text:span><text:span text:style-name="T443">; </text:span><text:span text:style-name="T445">vgl. USDOS 30.3.2021, FH 3.3.2021</text:span><text:span text:style-name="T443">)</text:span><text:span text:style-name="T295">. </text:span><text:span text:style-name="T446">45</text:span><text:span text:style-name="T295">% der Roma </text:span><text:span text:style-name="T446">sind arbeitslos. </text:span><text:span text:style-name="T295">Nur die Hälfte der Roma-Kinder besucht die Schule, und nur jedes fünfte Roma-Kind besucht die Vorschule. </text:span><text:span text:style-name="T447">Behörden verfügen über keine effektiven Mechanismen, um an vulnerable Familien heranzutreten, deren Kinder nicht die Schule besuchen. </text:span><text:span text:style-name="T295">Roma-Frauen sind besonders anfällig für soziale Ausgrenzung und Diskriminierung</text:span><text:span text:style-name="T447"> </text:span><text:span text:style-name="T436">(</text:span><text:span text:style-name="T447">USDOS </text:span><text:span text:style-name="T437">30.3.2021</text:span><text:span text:style-name="T447">). </text:span><text:span text:style-name="T446">Ungefähr</text:span><text:span text:style-name="T295"> 60% der Roma-Familien leben in ländlichen Gebieten. Einige Roma-Gemeinschaften haben weder fließendes Wasser, noch sanitäre Anlagen und Heizungen </text:span><text:span text:style-name="T436">(</text:span><text:span text:style-name="T295">USDOS </text:span><text:span text:style-name="T437">30.3.2021; </text:span><text:span text:style-name="T448">vgl. BAMF 6.2021</text:span><text:span text:style-name="T295">). Weitere Probleme, </text:span><text:span text:style-name="T446">mit welchen</text:span><text:span text:style-name="T295"> Roma </text:span><text:span text:style-name="T446">konfrontiert sind,</text:span><text:span text:style-name="T295"> sind </text:span><text:span text:style-name="T446">ein </text:span><text:span text:style-name="T295">Mangel an medizinischen Notfalldiensten in </text:span><text:span text:style-name="T449">entl</text:span><text:span text:style-name="T295">egenen </text:span><text:span text:style-name="T449">Gegenden</text:span><text:span text:style-name="T295">, </text:span><text:soft-page-break/><text:span text:style-name="T295">ungerechte oder willkürliche Behandlung durch Gesundheitsdienstleister </text:span><text:span text:style-name="T446">und geringere</text:span><text:span text:style-name="T295"> Krankenversicherung</text:span><text:span text:style-name="T446">sraten </text:span><text:span text:style-name="T436">(</text:span><text:span text:style-name="T295">USDOS </text:span><text:span text:style-name="T437">30.3.2021</text:span><text:span text:style-name="T295">). </text:span></text:p>
      <text:p text:style-name="P112"/>
      <text:p text:style-name="P92">Quellen:</text:p>
      <text:list xml:id="list233826233252150" text:continue-numbering="true" text:style-name="WW8Num3">
        <text:list-item>
          <text:p text:style-name="P301"><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295">https://www.ecoi.net/en/file/local/2068039/Ausw%C3%A4rtiges_Amt%2C</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_Bericht_%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13"><text:span text:style-name="Internet_20_link"><text:span text:style-name="T161">BAMF – Bundesamt für Migration und Flüchtlinge [Deutschland] (</text:span></text:span><text:span text:style-name="Internet_20_link"><text:span text:style-name="T162">6</text:span></text:span><text:span text:style-name="Internet_20_link"><text:span text:style-name="T161">.2021): Länderreport </text:span></text:span><text:span text:style-name="Internet_20_link"><text:span text:style-name="T162">37</text:span></text:span><text:span text:style-name="Internet_20_link"><text:span text:style-name="T161">: </text:span></text:span><text:span text:style-name="Internet_20_link"><text:span text:style-name="T162">Republik Moldau</text:span></text:span><text:span text:style-name="Internet_20_link"><text:span text:style-name="T161"> (</text:span></text:span><text:span text:style-name="Internet_20_link"><text:span text:style-name="T162">Politische Situation u</text:span></text:span><text:span text:style-name="Internet_20_link"><text:span text:style-name="T161">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https://www.bamf.de/SharedDocs/Anlagen/DE/Behoerde/Informationszentrum/</text:span></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Laenderreporte/2021/laenderreport-37-Moldau.pdf?__blob=publicationFile&amp;v=2</text:span></text:span></text:a><text:span text:style-name="Internet_20_link"><text:span text:style-name="T161">, </text:span></text:span><text:span text:style-name="Internet_20_link"><text:span text:style-name="T162">Zugriff 27.12.2021</text:span></text:span><text:span text:style-name="Internet_20_link"><text:span text:style-name="T161"> </text:span></text:span></text:p>
        </text:list-item>
        <text:list-item>
          <text:p text:style-name="P291"><text:span text:style-name="Internet_20_link"><text:span text:style-name="T156">B</text:span></text:span><text:span text:style-name="Internet_20_link"><text:span text:style-name="T157">S</text:span></text:span><text:span text:style-name="Internet_20_link"><text:span text:style-name="T156"> – </text:span></text:span><text:span text:style-name="Internet_20_link"><text:span text:style-name="T158">B</text:span></text:span><text:span text:style-name="Internet_20_link"><text:span text:style-name="T156">ertelsmann Stiftung / </text:span></text:span><text:span text:style-name="Internet_20_link"><text:span text:style-name="T159">Transformationsindex</text:span></text:span><text:span text:style-name="Internet_20_link"><text:span text:style-name="T156"> (20</text:span></text:span><text:span text:style-name="Internet_20_link"><text:span text:style-name="T51">20</text:span></text:span><text:span text:style-name="Internet_20_link"><text:span text:style-name="T156">): </text:span></text:span><text:span text:style-name="Internet_20_link"><text:span text:style-name="T244">Moldova</text:span></text:span><text:span text:style-name="Internet_20_link"><text:span text:style-name="T219"> Country Report</text:span></text:span><text:span text:style-name="Internet_20_link"><text:span text:style-name="T156">, </text:span></text:span><text:a xlink:type="simple" xlink:href="https://www.ecoi.net/en/file/local/2029516/country_report_2020_MDA.pdf" text:style-name="Internet_20_link" text:visited-style-name="Visited_20_Internet_20_Link"><text:span text:style-name="Internet_20_link"><text:span text:style-name="T298">https://www.ecoi.net/en/file/local/2029516/country_report_2020_MDA.pdf</text:span></text:span></text:a><text:span text:style-name="Internet_20_link"><text:span text:style-name="T156">, </text:span></text:span><text:span text:style-name="Internet_20_link"><text:span text:style-name="T160">Zugriff 27.12.2021</text:span></text:span><text:span text:style-name="Internet_20_link"><text:span text:style-name="T156"> </text:span></text:span></text:p>
        </text:list-item>
        <text:list-item>
          <text:p text:style-name="P302"><text:span text:style-name="Internet_20_link"><text:span text:style-name="T173">FH – </text:span></text:span><text:span text:style-name="Internet_20_link"><text:span text:style-name="T235">Freedom House</text:span></text:span><text:span text:style-name="Internet_20_link"><text:span text:style-name="T173"> (</text:span></text:span><text:span text:style-name="Internet_20_link"><text:span text:style-name="T174">3.3.2021</text:span></text:span><text:span text:style-name="Internet_20_link"><text:span text:style-name="T173">):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173">, </text:span></text:span><text:a xlink:type="simple" xlink:href="https://www.ecoi.net/de/dokument/2046529.html" text:style-name="Internet_20_link" text:visited-style-name="Visited_20_Internet_20_Link"><text:span text:style-name="Internet_20_link"><text:span text:style-name="T295">https://www.ecoi.net/de/dokument/2046529.html</text:span></text:span></text:a><text:span text:style-name="Internet_20_link"><text:span text:style-name="T173">, </text:span></text:span><text:span text:style-name="Internet_20_link"><text:span text:style-name="T175">Zugriff 27.12.2021 </text:span></text:span></text:p>
        </text:list-item>
        <text:list-item>
          <text:p text:style-name="P214"><text:span text:style-name="Internet_20_link"><text:span text:style-name="T228">UNGA – United Nations General Assembly / Human Rights Council (10.11.2021): Compilation on the Republic of Moldova: Report of the Office of the United Nations High Commissioner for Human Rights (A/HRC/WG.6/40/MDA/2), </text:span></text:span><text:a xlink:type="simple" xlink:href="https://www.ecoi.net/en/file/local/2065971/A_HRC_WG.6_40_MDA_2_E.pdf" text:style-name="Internet_20_link" text:visited-style-name="Visited_20_Internet_20_Link"><text:span text:style-name="Internet_20_link"><text:span text:style-name="T306">https://www.ecoi.net/en/file/local/2065971/A_HRC_WG.6_40_MDA_2_E.pdf</text:span></text:span></text:a><text:span text:style-name="Internet_20_link"><text:span text:style-name="T228">, Zugriff 19.1.2022</text:span></text:span></text:p>
        </text:list-item>
        <text:list-item>
          <text:p text:style-name="P292"><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302">https://www.ecoi.net/de/dokument/2048126.html</text:span></text:span></text:a><text:span text:style-name="Internet_20_link"><text:span text:style-name="T217">, </text:span></text:span><text:span text:style-name="Internet_20_link"><text:span text:style-name="T218">Zugriff 27.12.2021</text:span></text:span></text:p>
          <text:p text:style-name="P292"><text:span text:style-name="Internet_20_link"><text:span text:style-name="T218"/></text:span></text:p>
        </text:list-item>
      </text:list>
      <text:h text:style-name="P161" text:outline-level="1"><text:bookmark-start text:name="__RefHeading___Toc4203_297596519"/>Relevante Bevölkerungsgruppen<text:bookmark-end text:name="__RefHeading___Toc4203_297596519"/></text:h>
      <text:h text:style-name="Heading_20_2" text:outline-level="2"><text:bookmark-start text:name="__RefHeading___Toc4205_297596519"/>Frauen<text:bookmark-end text:name="__RefHeading___Toc4205_297596519"/></text:h>
      <text:p text:style-name="P54">Die Gleichberechtigung von Mann und Frau ist zwar durch die Verfassung garantiert, aber nicht gesellschaftliche Re<text:span text:style-name="T295">alität </text:span><text:span text:style-name="T450">(AA </text:span><text:span text:style-name="T451">31.1.2022</text:span><text:span text:style-name="T450">)</text:span><text:span text:style-name="T295">. </text:span><text:span text:style-name="T452">Trotz rechtlicher Gleichstellung sind Frauen im öffentlichen Leben unterrepräsentiert, und die politische Kultur ist unter anderem durch den Einfluss der orthodoxen Kirche patriarchalisch geprägt (BAMF 6.2021). </text:span><text:span text:style-name="T295">Kein Gesetz beschränkt die Teilnahme von Frauen am politischen Prozess, und Frauen nehmen in der Praxis daran teil </text:span><text:span text:style-name="T453">(USDOS 30.3.2021)</text:span><text:span text:style-name="T295">. Ein im April 2016 verabschiedetes Gleichstellungsgesetz sieht die Einführung einer Frauenquote in Höhe von 40% bei Regierung und politischen Parteien vor </text:span><text:span text:style-name="T450">(AA </text:span><text:span text:style-name="T454">31.1.2022</text:span><text:span text:style-name="T450">)</text:span><text:span text:style-name="T295">. </text:span><text:span text:style-name="T455">Bei der letzten Parlamentswahl wurden 40 Frauen ins Parlament gewählt (von insgesamt 101 Parlamentssitzen) (OSZE 22.12.2021). </text:span><text:span text:style-name="T295">Frauen verdienen im Durchschnitt 14,1% weniger als Männer </text:span><text:span text:style-name="T450">(AA </text:span><text:span text:style-name="T454">31.1.2022).</text:span><text:span text:style-name="T295"> </text:span><text:span text:style-name="T452">Die Pensionsbezüge von Frauen sind beträchtlich geringer als die Pensionsbezüge von Männern </text:span><text:span text:style-name="T456">(BS 2020)</text:span><text:span text:style-name="T452">. </text:span><text:span text:style-name="T457">Der Zugang zu Bildung ist für Frauen und Mädchen im Allgemeinen gewährleistet</text:span><text:span text:style-name="T452"> (BS 2020; </text:span><text:span text:style-name="T456">vgl. ADC 1.2020</text:span><text:span text:style-name="T452">). </text:span></text:p>
      <text:p text:style-name="P113"/>
      <text:p text:style-name="P30"><text:soft-page-break/><text:span text:style-name="T456">Gewalt gegen Frauen kommt häufig vor (UNGA 10.11.2021; </text:span><text:span text:style-name="T453">vgl. UNCEDAW 10.3.2020</text:span><text:span text:style-name="T456">). <text:s/></text:span><text:span text:style-name="T295">Besonders in ländlichen Gebieten ist häusliche Gewalt ein weit verbreitetes Problem </text:span><text:span text:style-name="T458">(AA </text:span><text:span text:style-name="T454">31.1.2022</text:span><text:span text:style-name="T458">)</text:span><text:span text:style-name="T295">. Gesetz</text:span><text:span text:style-name="T459">liche Vorschriften</text:span><text:span text:style-name="T295"> definier</text:span><text:span text:style-name="T459">en</text:span><text:span text:style-name="T295"> häusliche Gewalt als Straftat und biete</text:span><text:span text:style-name="T459">n</text:span><text:span text:style-name="T295"> auch Mechanismen zur Erlangung einstweilige</text:span><text:span text:style-name="T459">r</text:span><text:span text:style-name="T295"> Verfügungen gegen Täter. Die Höchststrafe </text:span><text:span text:style-name="T459">für innerfamiliäre Gewalt</text:span><text:span text:style-name="T295"> beträgt 15 Jahre Haft </text:span><text:span text:style-name="T460">(USDOS 30.3.2021)</text:span><text:span text:style-name="T295">. </text:span><text:span text:style-name="T460">Gesetze im Bereich häuslicher und geschlechtsspezifischer Gewalt werden inadäquat </text:span><text:span text:style-name="T717">umgesetzt, und Delikte, welche zu keinen signifikanten Verletzungen führen, werden nur mit Verwaltungsstrafen abgehandelt (FH 3.3.2021). <text:s/></text:span>Gesetz<text:span text:style-name="T714">liche Vorgaben</text:span> kriminalisier<text:span text:style-name="T714">en</text:span> Vergewaltigung, <text:span text:style-name="T714">darunter auch Vergewaltigung</text:span> in der Ehe. Vergewaltigung ist weiterhin ein Problem, und es g<text:span text:style-name="T714">ibt</text:span> keine spezifischen staatlichen Präventionsmaßnahmen <text:span text:style-name="T909">(USDOS 30.3.2021)</text:span>. <text:span text:style-name="T717">Sexuelle Belästigung ist </text:span><text:span text:style-name="T719">ebenfalls ein Problem</text:span><text:span text:style-name="T717"> (</text:span><text:span text:style-name="T718">USDOS 30.3.2021; vgl. </text:span><text:span text:style-name="T717">FH 3.3.2021). </text:span>Das Gesetz sieht strafrechtliche Sanktionen für sexuelle Belästigung vor, <text:span text:style-name="T720">welche </text:span>von einer Geldstrafe bis <text:span text:style-name="T720">hin </text:span>zu einer Freiheitsstrafe von <text:span text:style-name="T720">maximal </text:span>drei Jahren reichen. NGOs zufolge haben die <text:span text:style-name="T721">Gesetzesvollzugs</text:span>behörden ihre Behandlung von Fällen sexueller Belästigung stetig verbessert. <text:span text:style-name="T715">Zwischen Jänner und September 2020</text:span> erließen die Gerichte <text:span text:style-name="T715">534</text:span> Schutzbefehle. <text:span text:style-name="T716">1.409 Fälle häuslicher Gewalt wurden innerhalb der ersten neun Monate des Jahres 2020 polizeilich registriert, darunter zehn Fälle mit Todesfolge. 3.205 einstweilige Verfügungen wurden erlassen </text:span><text:span text:style-name="T910">(USDOS 30.3.2021)</text:span><text:span text:style-name="T716">. </text:span></text:p>
      <text:p text:style-name="P31"/>
      <text:p text:style-name="P32"><text:span text:style-name="T911">Das Übereinkommen des Europarates zur Verhütung und Bekämpfung von Gewalt gegen Frauen und häuslicher Gewalt („Istanbul-Konvention“) wurde im Jahr 2017 von der Republik Moldau unterzeichnet (IWPR 14.12.2021; vgl. BAMF 6.2021) und im Jahr 2021 ratifiziert (IWPR 14.12.2021). </text:span>Im Jahr 2018 hat die Regierung die Nationale Strategie für die Vorbeugung und Bekämpfung der Gewalt gegen Frauen und in der Familie sowie einen Aktionsplan für den Zeitraum 2018-2023 beschlossen. Es gibt mehrere Hilfszentren sowohl in Chisinau als auch in anderen Städten, <text:span text:style-name="T954">wo </text:span>Frauen und <text:span text:style-name="T713">deren </text:span>Kinder Zuflucht finden und sich rechtlich beraten lassen könne<text:span text:style-name="T295">n </text:span><text:span text:style-name="T458">(AA </text:span><text:span text:style-name="T461">31.1.2022</text:span><text:span text:style-name="T458">)</text:span><text:span text:style-name="T295">. </text:span><text:span text:style-name="T462">Zehn Hilfszentren für Opfer häuslicher Gewalt und zwei zusätzliche Zentren für Beratung und Resozialisierung von Tätern sind in Betrieb </text:span><text:span text:style-name="T463">(USDOS 30.3.2021)</text:span><text:span text:style-name="T462">. </text:span><text:span text:style-name="T464">Vor allem in ländlichen Gegenden existieren zu wenige Zufluchtsstätten und Unterstützungsleistungen für Opfer geschlechtsspezifischer Gewalt (UNCEDAW 10.3.2020). Die </text:span><text:span text:style-name="T465">internationale </text:span><text:span text:style-name="T464">NGO La Strada betreibt eine Hotline </text:span><text:span text:style-name="T465">zur Meldung von Fällen</text:span><text:span text:style-name="T464"> häuslicher Gewalt </text:span><text:span text:style-name="T465">und bietet</text:span><text:span text:style-name="T464"> </text:span><text:span text:style-name="T465">unter anderem </text:span><text:span text:style-name="T464">psychologische und rechtliche Hilfe </text:span><text:span text:style-name="T465">für Opfer an </text:span><text:span text:style-name="T466">(USDOS 30.3.2021)</text:span><text:span text:style-name="T464">. </text:span></text:p>
      <text:p text:style-name="P107"/>
      <text:p text:style-name="P114"><text:span text:style-name="T955">Frauen in ländlichen Regionen, Frauen mit Beeinträchtigungen sowie weibliche Angehörige der Roma-Gemeinschaft haben eingeschränkten Zugang zu </text:span><text:span text:style-name="T914">hochwertigen</text:span><text:span text:style-name="T955"> Gesundheitsleistungen und zu Krankenversicherungen (UNCEDAW 10.3.2020).</text:span></text:p>
      <text:p text:style-name="P115"/>
      <text:p text:style-name="P115"><text:soft-page-break/>Gemäß dem <text:span text:style-name="T11">Global Gender Gap Index </text:span>202<text:span text:style-name="T834">1</text:span> des W<text:span text:style-name="T834">eltwirtschaftsforums</text:span> n<text:span text:style-name="T834">immt die Republik Moldau </text:span>Rang <text:span text:style-name="T834">28</text:span> von <text:span text:style-name="T834">insgesamt </text:span>15<text:span text:style-name="T834">6</text:span> Ländern ein. Rangmäßig befindet sich die Republik Moldau zwischen <text:span text:style-name="T834">Barbados und Dänemark</text:span> (WEF <text:span text:style-name="T835">3.2021</text:span>).</text:p>
      <text:p text:style-name="P115"/>
      <text:p text:style-name="P92">Quellen:</text:p>
      <text:list xml:id="list233826076072408" text:continue-numbering="true" text:style-name="WW8Num3">
        <text:list-item>
          <text:p text:style-name="P303"><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295">https://www.ecoi.net/en/file/local/2068039/Ausw%C3%A4rtiges_Amt%2C_Bericht_%C3%Bcber_die_asyl-_und_abschiebu</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15"><text:span text:style-name="Internet_20_link"><text:span text:style-name="T240">ADC – Anti-Discrimination Center (ADC Memorial) (1.2020): </text:span></text:span><text:span text:style-name="T23">Alternative information on Moldova’s implementation of the UN Convention on the Elimination of All Forms of Discrimination Against Women in connection with the review of the state report by the UN Committee on the Elimination of All Forms of Discrimination against Women – For the 75th Session of the CEDAW 10–28 February 2020: “Exercise of the right to labor”, </text:span><text:a xlink:type="simple" xlink:href="https://tbinternet.ohchr.org/Treaties/CEDAW/Shared%20Documents/MDA/INT_CEDAW_CSS_MDA_41084_E.docx" text:style-name="Internet_20_link" text:visited-style-name="Visited_20_Internet_20_Link"><text:span text:style-name="T295">https://tbinternet.ohchr.org/Treaties/CEDAW/Shared%20Documents/MDA/INT_CEDAW_CSS_MDA_41084_E.docx</text:span></text:a><text:span text:style-name="T295">, </text:span><text:span text:style-name="T314">Zugriff 20.1.2022</text:span></text:p>
        </text:list-item>
        <text:list-item>
          <text:p text:style-name="P216"><text:span text:style-name="Internet_20_link"><text:span text:style-name="T161">BAMF – Bundesamt für Migration und Flüchtlinge [Deutschland] (</text:span></text:span><text:span text:style-name="Internet_20_link"><text:span text:style-name="T162">6</text:span></text:span><text:span text:style-name="Internet_20_link"><text:span text:style-name="T161">.2021): Länderreport </text:span></text:span><text:span text:style-name="Internet_20_link"><text:span text:style-name="T162">37</text:span></text:span><text:span text:style-name="Internet_20_link"><text:span text:style-name="T161">: </text:span></text:span><text:span text:style-name="Internet_20_link"><text:span text:style-name="T162">Republik Moldau</text:span></text:span><text:span text:style-name="Internet_20_link"><text:span text:style-name="T161"> (</text:span></text:span><text:span text:style-name="Internet_20_link"><text:span text:style-name="T162">Politische Situation u</text:span></text:span><text:span text:style-name="Internet_20_link"><text:span text:style-name="T161">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https://www.bamf.de/SharedDocs/Anlagen/DE/Behoerde/Informationszentrum/</text:span></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Laenderreporte/2021/laenderreport-37-Moldau.pdf?__blob=publicationFile&amp;v=2</text:span></text:span></text:a><text:span text:style-name="Internet_20_link"><text:span text:style-name="T161">, </text:span></text:span><text:span text:style-name="Internet_20_link"><text:span text:style-name="T162">Zugriff 27.12.2021</text:span></text:span><text:span text:style-name="Internet_20_link"><text:span text:style-name="T161"> <text:s/></text:span></text:span></text:p>
        </text:list-item>
        <text:list-item>
          <text:p text:style-name="P217"><text:span text:style-name="Internet_20_link"><text:span text:style-name="T156">B</text:span></text:span><text:span text:style-name="Internet_20_link"><text:span text:style-name="T157">S</text:span></text:span><text:span text:style-name="Internet_20_link"><text:span text:style-name="T156"> – </text:span></text:span><text:span text:style-name="Internet_20_link"><text:span text:style-name="T158">B</text:span></text:span><text:span text:style-name="Internet_20_link"><text:span text:style-name="T156">ertelsmann Stiftung / </text:span></text:span><text:span text:style-name="Internet_20_link"><text:span text:style-name="T159">Transformationsindex</text:span></text:span><text:span text:style-name="Internet_20_link"><text:span text:style-name="T156"> (20</text:span></text:span><text:span text:style-name="Internet_20_link"><text:span text:style-name="T51">20</text:span></text:span><text:span text:style-name="Internet_20_link"><text:span text:style-name="T156">): </text:span></text:span><text:span text:style-name="Internet_20_link"><text:span text:style-name="T244">Moldova</text:span></text:span><text:span text:style-name="Internet_20_link"><text:span text:style-name="T219"> Country Report</text:span></text:span><text:span text:style-name="Internet_20_link"><text:span text:style-name="T156">, </text:span></text:span><text:a xlink:type="simple" xlink:href="https://www.ecoi.net/en/file/local/2029516/country_report_2020_MDA.pdf" text:style-name="Internet_20_link" text:visited-style-name="Visited_20_Internet_20_Link"><text:span text:style-name="Internet_20_link"><text:span text:style-name="T301">https://www.ecoi.net/en/file/local/2029516/country_report_2020_MDA.pdf</text:span></text:span></text:a><text:span text:style-name="Internet_20_link"><text:span text:style-name="T156">, </text:span></text:span><text:span text:style-name="Internet_20_link"><text:span text:style-name="T160">Zugriff 27.12.2021</text:span></text:span><text:span text:style-name="Internet_20_link"><text:span text:style-name="T156"> </text:span></text:span></text:p>
        </text:list-item>
        <text:list-item>
          <text:p text:style-name="P218"><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text:span text:style-name="T300">https://www.ecoi.net/de/dokument/2046529.html</text:span></text:span></text:a><text:span text:style-name="Internet_20_link"><text:span text:style-name="T220">, </text:span></text:span><text:span text:style-name="Internet_20_link"><text:span text:style-name="T222">Zugriff 27.12.2021 </text:span></text:span></text:p>
        </text:list-item>
        <text:list-item>
          <text:p text:style-name="P293"><text:span text:style-name="Internet_20_link"><text:span text:style-name="T229">IWPR – </text:span></text:span><text:span text:style-name="Internet_20_link"><text:span text:style-name="T217">Institute for War and Peace Reporting </text:span></text:span><text:span text:style-name="Internet_20_link"><text:span text:style-name="T229">(</text:span></text:span><text:span text:style-name="Internet_20_link"><text:span text:style-name="T230">14.12</text:span></text:span><text:span text:style-name="Internet_20_link"><text:span text:style-name="T229">.2021): </text:span></text:span><text:span text:style-name="T295">Moldova Ratifies Istanbul Convention Amid Disinformation and Opposition, </text:span><text:a xlink:type="simple" xlink:href="https://www.ecoi.net/de/dokument/2065191.html" text:style-name="Internet_20_link" text:visited-style-name="Visited_20_Internet_20_Link"><text:span text:style-name="Internet_20_link"><text:span text:style-name="T295">https://www.ecoi.net/de/dokument/2065191.html</text:span></text:span></text:a><text:span text:style-name="Internet_20_link"><text:span text:style-name="T229">, </text:span></text:span><text:span text:style-name="Internet_20_link"><text:span text:style-name="T188">Zugriff</text:span></text:span><text:span text:style-name="Internet_20_link"><text:span text:style-name="T230"> 20.1.2022</text:span></text:span><text:span text:style-name="Internet_20_link"><text:span text:style-name="T229"> <text:s text:c="4"/></text:span></text:span></text:p>
        </text:list-item>
        <text:list-item>
          <text:p text:style-name="P304"><text:span text:style-name="Internet_20_link"><text:span text:style-name="T64">OSZE – Organisation für Sicherheit und Zusammenarbeit in Europa (</text:span></text:span><text:span text:style-name="Internet_20_link"><text:span text:style-name="T53">22.12.2021</text:span></text:span><text:span text:style-name="Internet_20_link"><text:span text:style-name="T64">):</text:span></text:span><text:span text:style-name="Internet_20_link"><text:span text:style-name="T99"> REPUBLIC OF MOLDOVA: EARLY PARLIAMENTARY ELECTIONS 11 July 2021 – ODIHR Election Observation Mission Final Report, </text:span></text:span><text:a xlink:type="simple" xlink:href="https://www.osce.org/files/f/documents/0/5/508979.pdf" text:style-name="Internet_20_link" text:visited-style-name="Visited_20_Internet_20_Link"><text:span text:style-name="Internet_20_link"><text:span text:style-name="T297">https://www.osce.org/files/f/documents/0/5/508979.pdf</text:span></text:span></text:a><text:span text:style-name="Internet_20_link"><text:span text:style-name="T99">, </text:span></text:span><text:span text:style-name="Internet_20_link"><text:span text:style-name="T100">Zugriff 4.1.2022</text:span></text:span><text:span text:style-name="Internet_20_link"><text:span text:style-name="T65"> </text:span></text:span></text:p>
        </text:list-item>
        <text:list-item>
          <text:p text:style-name="P219"><text:span text:style-name="Internet_20_link"><text:span text:style-name="T233">UNCEDAW – United Nations Committee on the Elimination of Discrimination against Women (10.3.2020): Concluding observations on the sixth periodic report of the Republic of Moldova, </text:span></text:span><text:a xlink:type="simple" xlink:href="https://www.ecoi.net/en/file/local/2026586/N2006263.pdf" text:style-name="Internet_20_link" text:visited-style-name="Visited_20_Internet_20_Link"><text:span text:style-name="Internet_20_link"><text:span text:style-name="T295">https://www.ecoi.net/en/file/local/2026586/N2006263.pdf</text:span></text:span></text:a><text:span text:style-name="Internet_20_link"><text:span text:style-name="T233">, Zugriff 4.2.2022</text:span></text:span></text:p>
        </text:list-item>
        <text:list-item>
          <text:p text:style-name="P219"><text:span text:style-name="Internet_20_link"><text:span text:style-name="T228">UNGA – United Nations General Assembly / Human Rights Council (10.11.2021): Compilation on the Republic of Moldova: Report of the Office of the United Nations High Commissioner for </text:span></text:span><text:span text:style-name="Internet_20_link"><text:span text:style-name="T98">Human Rights (A/HRC/WG.6/40/MDA/2), </text:span></text:span><text:a xlink:type="simple" xlink:href="https://www.ecoi.net/en/file/local/2065971/A_HRC_WG.6_40_MDA_2_E.pdf" text:style-name="Internet_20_link" text:visited-style-name="Visited_20_Internet_20_Link"><text:span text:style-name="Internet_20_link"><text:span text:style-name="T8">https://www.ecoi.net/en/file/local/2065971/A_HRC_WG.6_40_MDA_2_E.pdf</text:span></text:span></text:a><text:span text:style-name="Internet_20_link"><text:span text:style-name="T98">, Zugriff 19.1.2022</text:span></text:span></text:p>
        </text:list-item>
        <text:list-item>
          <text:p text:style-name="P294"><text:span text:style-name="Internet_20_link"><text:span text:style-name="T104">USDOS – </text:span></text:span><text:span text:style-name="Internet_20_link"><text:span text:style-name="T134">US Department of State</text:span></text:span><text:span text:style-name="Internet_20_link"><text:span text:style-name="T104"> </text:span></text:span><text:span text:style-name="Internet_20_link"><text:span text:style-name="T105">[USA]</text:span></text:span><text:span text:style-name="Internet_20_link"><text:span text:style-name="T104"> (</text:span></text:span><text:span text:style-name="Internet_20_link"><text:span text:style-name="T105">30.3.2021</text:span></text:span><text:span text:style-name="Internet_20_link"><text:span text:style-name="T104">): 2020 </text:span></text:span><text:span text:style-name="Internet_20_link"><text:span text:style-name="T134">Country Report on Human Rights Practices: Moldova</text:span></text:span><text:span text:style-name="Internet_20_link"><text:span text:style-name="T104">, </text:span></text:span><text:a xlink:type="simple" xlink:href="https://www.ecoi.net/de/dokument/2048126.html" text:style-name="Internet_20_link" text:visited-style-name="Visited_20_Internet_20_Link"><text:span text:style-name="Internet_20_link"><text:span text:style-name="T9">https://www.ecoi.net/de/dokument/2048126.html</text:span></text:span></text:a><text:span text:style-name="Internet_20_link"><text:span text:style-name="T104">, </text:span></text:span><text:span text:style-name="Internet_20_link"><text:span text:style-name="T105">Zugriff 27.12.2021</text:span></text:span></text:p>
        </text:list-item>
        <text:list-item>
          <text:p text:style-name="P295"><text:span text:style-name="Internet_20_link"><text:span text:style-name="T98">WEF – World Economic Forum (</text:span></text:span><text:span text:style-name="Internet_20_link"><text:span text:style-name="T102">3.2021</text:span></text:span><text:span text:style-name="Internet_20_link"><text:span text:style-name="T98">): </text:span></text:span><text:span text:style-name="Internet_20_link"><text:span text:style-name="T101">Global </text:span></text:span><text:span text:style-name="Internet_20_link"><text:span text:style-name="T98">Gender Gap </text:span></text:span><text:span text:style-name="Internet_20_link"><text:span text:style-name="T101">Report 202</text:span></text:span><text:span text:style-name="Internet_20_link"><text:span text:style-name="T102">1</text:span></text:span><text:span text:style-name="Internet_20_link"><text:span text:style-name="T98">, </text:span></text:span><text:a xlink:type="simple" xlink:href="https://www3.weforum.org/docs/WEF_GGGR_2021.pdf" text:style-name="Internet_20_link" text:visited-style-name="Visited_20_Internet_20_Link"><text:span text:style-name="Internet_20_link">https://www3.weforum.org/docs/WEF_GGGR_2021.pdf</text:span></text:a><text:span text:style-name="Internet_20_link"><text:span text:style-name="T98">, </text:span></text:span><text:span text:style-name="Internet_20_link"><text:span text:style-name="T102">Zugriff 20.1.2022</text:span></text:span><text:span text:style-name="Internet_20_link"><text:span text:style-name="T98"> </text:span></text:span></text:p>
        </text:list-item>
      </text:list>
      <text:p text:style-name="P76"><text:span text:style-name="Internet_20_link"><text:span text:style-name="T98"/></text:span></text:p>
      <text:p text:style-name="P81"/>
      <text:h text:style-name="Heading_20_2" text:outline-level="2"><text:bookmark-start text:name="__RefHeading___Toc4207_297596519"/><text:soft-page-break/>Kinder<text:bookmark-end text:name="__RefHeading___Toc4207_297596519"/></text:h>
      <text:p text:style-name="P59"><text:span text:style-name="T836">Die UN-Kinderrechtskonvention wurde von der Republik Moldau ratifiziert (USDOL 29.9.2021). </text:span><text:span text:style-name="T912">Es existiert eine Ombudsperson für Kinderrechte </text:span><text:span text:style-name="T722">(BAMF 6.2021; </text:span><text:span text:style-name="T732">vgl. USDOS 30.3.2021</text:span><text:span text:style-name="T722">).</text:span><text:span text:style-name="T915"> </text:span>Die Umsetzung der gesetzlichen Regelungen zum Schutz von Kindern scheitert meist an fehlenden finanziellen Mitteln. Missbrauch von Kindern (sexueller Missbrauch, physische und psychische Gewalt, Verwahrlosung und Kinderarbeit) stellt nach wie vor ein Problem dar.<text:span text:style-name="T915"> </text:span><text:span text:style-name="T956">I</text:span><text:span text:style-name="T724">n der Republik Moldau gibt es keine gegen Kinder gerichteten staatlichen Maßnahmen wie Zwangsarbeit etc.</text:span><text:span text:style-name="T836"> </text:span><text:span text:style-name="T724">Die umfangreichen gesetzlichen Regelungen zur Kinderarbeit werden nicht ausreichend umges</text:span><text:span text:style-name="T467">etzt </text:span><text:span text:style-name="T468">(AA </text:span><text:span text:style-name="T469">31.1.2022</text:span><text:span text:style-name="T468">). </text:span><text:span text:style-name="T470">15- und 16-Jährige sollten nicht mehr als 24 Stunden pro Woche arbeiten </text:span><text:span text:style-name="T471">(USDOS 30.3.2021)</text:span><text:span text:style-name="T470">. </text:span><text:span text:style-name="T467">Zwangsrekrutierungen von Kindern (Kindersoldaten) finden nicht statt</text:span><text:span text:style-name="T470">. </text:span><text:span text:style-name="T472">Die Lebensbedingungen in der Jugendhaftanstalt Goian wurden von der Ombudsperson für Kinderrechte scharf kritisiert (Gesundheitsversorgungsmängel, </text:span><text:span text:style-name="T473">fehlender Kontakt </text:span><text:span text:style-name="T474">zu</text:span><text:span text:style-name="T473"> Familienangehörigen der Inhaftierten usw.) </text:span><text:span text:style-name="T475">(AA </text:span><text:span text:style-name="T476">31.1.2022</text:span><text:span text:style-name="T475">). </text:span><text:span text:style-name="T477">Im Jahr 2020 machte die Republik Moldau minimale Fortschritte bei der Bekämpfung der schlimmsten Formen von Kinderarbeit. Kinder in der Republik Moldau sind schlimmsten Formen von Kinderarbeit ausgesetzt, darunter kommerzieller sexueller Ausbeutung. Kinderarbeit findet auch in der Landwirtschaft statt </text:span><text:span text:style-name="T478">(USDOL 29.9.2021; </text:span><text:span text:style-name="T479">vgl. EC 13.10.2021</text:span><text:span text:style-name="T478">). </text:span><text:span text:style-name="T295">In ländlichen Gebieten, wo Kinder häufig zur Feldarbeit herangezogen werden, ist es für die staatlichen Kontrollstellen schwierig, verbotene Kinderarbeit von familiärer Hilfeleistung abzugrenzen. 201</text:span><text:span text:style-name="T480">9</text:span><text:span text:style-name="T295"> nahm die Zahl der illegal außer Landes gebrachten Kinder </text:span><text:span text:style-name="T480">gemäß dem Innenministerium von 53 auf 49 leicht ab, 2020 sank die Zahl weiter auf 23. </text:span><text:span text:style-name="T295">Die Kinder werden </text:span><text:span text:style-name="T481">entweder </text:span><text:span text:style-name="T295">zum Zweck der sexuellen Ausbeutung außer Landes geschafft, </text:span><text:span text:style-name="T481">oder </text:span><text:span text:style-name="T295">um zu betteln oder einer illegalen Erwerbstätigkeit nachzugehen. Laut Polizei lag die </text:span><text:span text:style-name="T481">Anz</text:span><text:span text:style-name="T295">ahl de</text:span><text:span text:style-name="T481">r </text:span><text:span text:style-name="T295">sexuellen Übergriffe gegen Kinder im Jahr 2020 bei 212 </text:span><text:span text:style-name="T475">(AA </text:span><text:span text:style-name="T481">31.1.2022</text:span><text:span text:style-name="T475">)</text:span><text:span text:style-name="T482">. </text:span><text:span text:style-name="T483">Im Jah</text:span><text:span text:style-name="T837">r 2020 identifizierten Behörden 23 Kinder als Opfer von Menschenhandel </text:span><text:span text:style-name="T836">(USDOL 29.9.2021). Kinderarmut ist in der Republik Moldau weit verbreitet, insbesondere in ländlichen Gebieten </text:span><text:span text:style-name="T723">(BAMF 6.2021)</text:span><text:span text:style-name="T836">. </text:span><text:span text:style-name="T913">10,1% der Kinder leiden unter extremer Armut (IOM o.D.). </text:span><text:span text:style-name="T838">Die Kindersterblichkeit ist hoch. </text:span><text:span text:style-name="T859">Sie</text:span><text:span text:style-name="T857"> betrug im Jahr 2021 1,4% bei Kindern unter fünf Jahren</text:span><text:span text:style-name="T838"> (UNGA 10.11.2021; </text:span><text:span text:style-name="T858">vgl. WHI 2021</text:span><text:span text:style-name="T838">).</text:span></text:p>
      <text:p text:style-name="P33"/>
      <text:p text:style-name="P33"><text:span text:style-name="T725">Geburtenr</text:span>egistrierung ist für alle Bürger kostenlos. Das Fehlen von Registrierungs<text:span text:style-name="T725">bescheinigungen</text:span> ist insbesondere in ländlichen Gebieten und in Roma-Familien ein Problem. Es herrscht kostenlose Schulpflicht bis zur neunten Schulstufe (USDOS <text:span text:style-name="T731">30.3.2021</text:span>). Nur die Hälfte der Roma-Kinder besuch<text:span text:style-name="T283">t</text:span> die Schule, und nur jedes fünfte <text:span text:style-name="T726">Roma-Kind</text:span> besucht die Vorschule (USDOS <text:span text:style-name="T731">30.3.2021; </text:span><text:span text:style-name="T844">vgl. UNICEF o.D.</text:span><text:span text:style-name="T932">a</text:span>). Obwohl Vernachlässigung und Misshandlung von Kindern <text:span text:style-name="T727">gesetzlich </text:span>verb<text:span text:style-name="T727">oten sind,</text:span> <text:span text:style-name="T727">stellt</text:span> Kindesmisshandlung weiterhin ein Problem <text:span text:style-name="T727">dar</text:span>. Eine <text:span text:style-name="T727">Speziale</text:span>inheit für Minderjährige in<text:span text:style-name="T727">nerhalb</text:span> der Generalstaatsanwaltschaft ist für <text:span text:style-name="T727">solche </text:span>Fälle zuständig. Nach Angaben des Bildungsministeriums wurden <text:span text:style-name="T728">während des Wintersemesters</text:span> <text:soft-page-break/>201<text:span text:style-name="T728">9</text:span>/<text:span text:style-name="T728">2020</text:span> <text:span text:style-name="T728">4</text:span>.<text:span text:style-name="T728">738</text:span> Fälle von Gewalt gegen Kinder registriert. <text:span text:style-name="T729">2.171 Kinder berichteten von physischer Gewalt, und 1.316 Kinder berichteten von</text:span> Vernachlässigung. <text:span text:style-name="T729">40 Fälle betrafen Arbeitsausbeutung, und 17 Fälle betrafen sexuellen Missbrauch.</text:span> Das gesetzliche Mindestalter für die Eheschließung beträgt 16 Jahre für <text:span text:style-name="T729">Frauen</text:span> und 18 Jahre für <text:span text:style-name="T729">Männer</text:span>. Es <text:span text:style-name="T729">existieren </text:span>keine offiziellen Statistiken über Kinderehen (USDOS <text:span text:style-name="T731">30.3.2021</text:span>). <text:span text:style-name="T733">Gemäß Berichten </text:span><text:span text:style-name="T734">kommen </text:span><text:span text:style-name="T733">Kinderehen innerhalb der Roma-Gemeinschaft </text:span><text:span text:style-name="T734">vor</text:span><text:span text:style-name="T733"> (FH </text:span><text:span text:style-name="T734">3.3.2021).</text:span> <text:span text:style-name="T915"><text:s/></text:span></text:p>
      <text:p text:style-name="P33"/>
      <text:p text:style-name="P33">Kinder in Heimen sind <text:span text:style-name="T730">in ihrem späteren Leben</text:span> einem höheren Risiko von Arbeitslosigkeit, sexueller Ausbeutung, Menschenhandel und Selbstmord ausgesetzt als <text:span text:style-name="T730">Kinder, welche</text:span> in Familien <text:span text:style-name="T730">aufwachsen</text:span>. Recht<text:span text:style-name="T731">liche S</text:span>chutzmechanismen für Straßenkinder sind nicht funktions<text:span text:style-name="T731">fähig</text:span> (USDOS <text:span text:style-name="T731">30.3.2021</text:span>). <text:span text:style-name="T839">Die in etwa 100.000 Kinder, welche von ihren ins Ausland abgewanderten Eltern zurückgelassen wurden, </text:span><text:span text:style-name="T840">sind vielfach Schulabbreche</text:span><text:span text:style-name="T841">r und </text:span><text:span text:style-name="T913">befinden sich in einem schlechten </text:span><text:span text:style-name="T840">Gesundheitszustand</text:span><text:span text:style-name="T839"> </text:span><text:span text:style-name="T838">(UNGA 10.11.2021; </text:span><text:span text:style-name="T842">vgl. Humanium o.D.</text:span><text:span text:style-name="T838">).</text:span><text:span text:style-name="T839"> </text:span></text:p>
      <text:p text:style-name="P143"/>
      <text:p text:style-name="P142"><text:span text:style-name="T842">Gemäß dem </text:span>Index der <text:span text:style-name="T913">Umsetzung</text:span> von Kinderrechten <text:span text:style-name="T842">erreicht die Republik Moldau</text:span> 8,05 <text:span text:style-name="T842">von insgesamt </text:span>10 <text:span text:style-name="T842">Punkten, was „w</text:span>ahrnehmbare Probleme“ <text:span text:style-name="T842">bedeutet (o</text:span>range Stufe<text:span text:style-name="T842">) </text:span><text:span text:style-name="T843">(Humanium o.D.)</text:span><text:span text:style-name="T842">.</text:span> </text:p>
      <text:p text:style-name="P141"/>
      <text:p text:style-name="P86">Quellen:</text:p>
      <text:list xml:id="list233824856183095" text:continue-numbering="true" text:style-name="WW8Num3">
        <text:list-item>
          <text:p text:style-name="P305"><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https://www.ecoi.net/en/file/local/2068039/Ausw%C3%A4rtiges_Amt%2C_Bericht_%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20"><text:span text:style-name="Internet_20_link"><text:span text:style-name="T161">BAMF – Bundesamt für Migration und Flüchtlinge [Deutschland] (</text:span></text:span><text:span text:style-name="Internet_20_link"><text:span text:style-name="T162">6</text:span></text:span><text:span text:style-name="Internet_20_link"><text:span text:style-name="T161">.2021): Länderreport </text:span></text:span><text:span text:style-name="Internet_20_link"><text:span text:style-name="T162">37</text:span></text:span><text:span text:style-name="Internet_20_link"><text:span text:style-name="T161">: </text:span></text:span><text:span text:style-name="Internet_20_link"><text:span text:style-name="T162">Republik Moldau</text:span></text:span><text:span text:style-name="Internet_20_link"><text:span text:style-name="T161"> (</text:span></text:span><text:span text:style-name="Internet_20_link"><text:span text:style-name="T162">Politische Situation u</text:span></text:span><text:span text:style-name="Internet_20_link"><text:span text:style-name="T161">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https://www.bamf.de/SharedDocs/Anlagen/DE/Behoerde/Informationszentrum/</text:span></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Laenderreporte/2021/laenderreport-37-Moldau.pdf?__blob=publicationFile&amp;v=2</text:span></text:span></text:a><text:span text:style-name="Internet_20_link"><text:span text:style-name="T161">, </text:span></text:span><text:span text:style-name="Internet_20_link"><text:span text:style-name="T162">Zugriff 27.12.2021</text:span></text:span><text:span text:style-name="Internet_20_link"><text:span text:style-name="T161"> <text:s/></text:span></text:span></text:p>
        </text:list-item>
        <text:list-item>
          <text:p text:style-name="P221"><text:span text:style-name="Internet_20_link"><text:span text:style-name="T218">EC – </text:span></text:span><text:span text:style-name="Internet_20_link"><text:span text:style-name="T237">European Commission</text:span></text:span><text:span text:style-name="Internet_20_link"><text:span text:style-name="T218"> (</text:span></text:span><text:span text:style-name="Internet_20_link"><text:span text:style-name="T226">1</text:span></text:span><text:span text:style-name="Internet_20_link"><text:span text:style-name="T218">3.</text:span></text:span><text:span text:style-name="Internet_20_link"><text:span text:style-name="T226">10</text:span></text:span><text:span text:style-name="Internet_20_link"><text:span text:style-name="T218">.20</text:span></text:span><text:span text:style-name="Internet_20_link"><text:span text:style-name="T226">21</text:span></text:span><text:span text:style-name="Internet_20_link"><text:span text:style-name="T218">): </text:span></text:span><text:span text:style-name="Internet_20_link"><text:span text:style-name="T238">Joint Staff Working Document: </text:span></text:span><text:span text:style-name="Internet_20_link"><text:span text:style-name="T237">Association Implementation Report on </text:span></text:span><text:span text:style-name="Internet_20_link"><text:span text:style-name="T238">the Republic of</text:span></text:span><text:span text:style-name="Internet_20_link"><text:span text:style-name="T237"> Moldova</text:span></text:span><text:span text:style-name="Internet_20_link"><text:span text:style-name="T218">, </text:span></text:span><text:a xlink:type="simple" xlink:href="https://eeas.europa.eu/sites/default/files/swd_2021_295_f1_joint_staff_working_paper_en_v2_p1_1535649.pdf" text:style-name="Internet_20_link" text:visited-style-name="Visited_20_Internet_20_Link"><text:span text:style-name="Internet_20_link"><text:span text:style-name="T298">https://eeas.europa.eu/sites/default/files/swd_2021_295_f1_joint_staff_working_paper_en_v2_p1_1535649.pdf</text:span></text:span></text:a><text:span text:style-name="Internet_20_link"><text:span text:style-name="T218">, </text:span></text:span><text:span text:style-name="Internet_20_link"><text:span text:style-name="T227">Zugriff 7.1.2022</text:span></text:span></text:p>
        </text:list-item>
        <text:list-item>
          <text:p text:style-name="P222"><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text:span text:style-name="T300">https://www.ecoi.net/de/dokument/2046529.html</text:span></text:span></text:a><text:span text:style-name="Internet_20_link"><text:span text:style-name="T220">, </text:span></text:span><text:span text:style-name="Internet_20_link"><text:span text:style-name="T222">Zugriff 27.12.2021 </text:span></text:span></text:p>
        </text:list-item>
        <text:list-item>
          <text:p text:style-name="P223"><text:span text:style-name="Internet_20_link"><text:span text:style-name="T193">Humanium (o.D.): Kinder in Moldawien: Die Verwirklichung der Kinderrechte in Moldawien, </text:span></text:span><text:a xlink:type="simple" xlink:href="https://www.humanium.org/de/moldawien/" text:style-name="Internet_20_link" text:visited-style-name="Visited_20_Internet_20_Link"><text:span text:style-name="Internet_20_link"><text:span text:style-name="T295">https://www.humanium.org/de/moldawien/</text:span></text:span></text:a><text:span text:style-name="Internet_20_link"><text:span text:style-name="T193">, </text:span></text:span><text:span text:style-name="Internet_20_link"><text:span text:style-name="T194">Zugriff 20.1.2022</text:span></text:span></text:p>
        </text:list-item>
        <text:list-item>
          <text:p text:style-name="P224"><text:span text:style-name="Internet_20_link"><text:span text:style-name="T192">IOM – Internationale Organisation für Migration (o.D.): REPUBLIK MOLDAU: LÄNDERINFORMATIONSBLATT 2021,</text:span></text:span><text:span text:style-name="Internet_20_link"><text:span text:style-name="T234"> </text:span></text:span><text:a xlink:type="simple" xlink:href="https://files.returningfromgermany.de/files/CFS_2021_Republik%20Moldau_DE.pdf" text:style-name="Internet_20_link" text:visited-style-name="Visited_20_Internet_20_Link"><text:span text:style-name="Internet_20_link"><text:span text:style-name="T295">https://files.returningfromgermany.de/files/CFS_2021_Republik%20Moldau_DE.pdf</text:span></text:span></text:a><text:span text:style-name="Internet_20_link"><text:span text:style-name="T234">, Zugriff 4.2.2022</text:span></text:span></text:p>
        </text:list-item>
        <text:list-item>
          <text:p text:style-name="P225"><text:span text:style-name="Internet_20_link"><text:span text:style-name="T228">UNGA – United Nations General Assembly / Human Rights Council (10.11.2021): Compilation on the Republic of Moldova: Report of the Office of the United Nations High Commissioner for </text:span></text:span><text:span text:style-name="Internet_20_link"><text:span text:style-name="T98">Human Rights (A/HRC/WG.6/40/MDA/2), </text:span></text:span><text:soft-page-break/><text:a xlink:type="simple" xlink:href="https://www.ecoi.net/en/file/local/2065971/A_HRC_WG.6_40_MDA_2_E.pdf" text:style-name="Internet_20_link" text:visited-style-name="Visited_20_Internet_20_Link"><text:span text:style-name="Internet_20_link"><text:span text:style-name="T8">https://www.ecoi.net/en/file/local/2065971/A_HRC_WG.6_40_MDA_2_E.pdf</text:span></text:span></text:a><text:span text:style-name="Internet_20_link"><text:span text:style-name="T98">, Zugriff 19.1.2022</text:span></text:span></text:p>
        </text:list-item>
        <text:list-item>
          <text:p text:style-name="P226"><text:span text:style-name="Internet_20_link"><text:span text:style-name="T669">UNICEF – United Nations International Children's Emergency Fund (</text:span></text:span><text:span text:style-name="Internet_20_link"><text:span text:style-name="T670">o.D.</text:span></text:span><text:span text:style-name="Internet_20_link"><text:span text:style-name="T673">a</text:span></text:span><text:span text:style-name="Internet_20_link"><text:span text:style-name="T669">): </text:span></text:span><text:span text:style-name="Internet_20_link"><text:span text:style-name="T671">Education [Moldova], </text:span></text:span><text:a xlink:type="simple" xlink:href="https://www.unicef.org/moldova/en/what-we-do/education" text:style-name="Internet_20_link" text:visited-style-name="Visited_20_Internet_20_Link"><text:span text:style-name="Internet_20_link"><text:span text:style-name="T295">https://www.unicef.org/moldova/en/what-we-do/education</text:span></text:span></text:a><text:span text:style-name="Internet_20_link"><text:span text:style-name="T653">, Zugriff 20.1.2022</text:span></text:span></text:p>
        </text:list-item>
        <text:list-item>
          <text:p text:style-name="P222"><text:span text:style-name="Internet_20_link"><text:span text:style-name="T651">U</text:span></text:span><text:span text:style-name="Internet_20_link"><text:span text:style-name="T652">SDOL – </text:span></text:span><text:span text:style-name="Internet_20_link"><text:span text:style-name="T666">US Department of Labor </text:span></text:span><text:span text:style-name="Internet_20_link"><text:span text:style-name="T667">[USA]</text:span></text:span><text:span text:style-name="Internet_20_link"><text:span text:style-name="T666"> (</text:span></text:span><text:span text:style-name="Internet_20_link"><text:span text:style-name="T668">29.9.2021</text:span></text:span><text:span text:style-name="Internet_20_link"><text:span text:style-name="T666">): 2020 Findings on the Worst Forms of Child Labor: Moldova, </text:span></text:span><text:a xlink:type="simple" xlink:href="https://www.ecoi.net/de/dokument/2061946.html" text:style-name="Internet_20_link" text:visited-style-name="Visited_20_Internet_20_Link"><text:span text:style-name="Internet_20_link"><text:span text:style-name="T295">https://www.ecoi.net/de/dokument/2061946.html</text:span></text:span></text:a><text:span text:style-name="Internet_20_link"><text:span text:style-name="T666">, </text:span></text:span><text:span text:style-name="Internet_20_link"><text:span text:style-name="T654">Zugriff </text:span></text:span><text:span text:style-name="Internet_20_link"><text:span text:style-name="T668">20.1.2022</text:span></text:span></text:p>
        </text:list-item>
        <text:list-item>
          <text:p text:style-name="P296"><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302">https://www.ecoi.net/de/dokument/2048126.html</text:span></text:span></text:a><text:span text:style-name="Internet_20_link"><text:span text:style-name="T217">, </text:span></text:span><text:span text:style-name="Internet_20_link"><text:span text:style-name="T218">Zugriff 27.12.2021</text:span></text:span></text:p>
        </text:list-item>
        <text:list-item>
          <text:p text:style-name="P297"><text:span text:style-name="Internet_20_link"><text:span text:style-name="T73">WHI – </text:span></text:span><text:span text:style-name="Internet_20_link"><text:span text:style-name="T74">Welth</text:span></text:span><text:span text:style-name="Internet_20_link"><text:span text:style-name="T73">unger-Index </text:span></text:span><text:span text:style-name="Internet_20_link"><text:span text:style-name="T78">2021</text:span></text:span><text:span text:style-name="Internet_20_link"><text:span text:style-name="T73"> (</text:span></text:span><text:span text:style-name="Internet_20_link"><text:span text:style-name="T75">2021</text:span></text:span><text:span text:style-name="Internet_20_link"><text:span text:style-name="T73">): </text:span></text:span><text:span text:style-name="Internet_20_link"><text:span text:style-name="T77">Moldau</text:span></text:span><text:span text:style-name="Internet_20_link"><text:span text:style-name="T76">, </text:span></text:span><text:a xlink:type="simple" xlink:href="https://www.globalhungerindex.org/de/moldova.html" text:style-name="Internet_20_link" text:visited-style-name="Visited_20_Internet_20_Link"><text:span text:style-name="Internet_20_link"><text:span text:style-name="T295">https://www.globalhungerindex.org/</text:span></text:span></text:a><text:a xlink:type="simple" xlink:href="https://www.globalhungerindex.org/de/moldova.html" text:style-name="Internet_20_link" text:visited-style-name="Visited_20_Internet_20_Link"><text:span text:style-name="Internet_20_link">de/moldova.html</text:span></text:a><text:span text:style-name="Internet_20_link"><text:span text:style-name="T76">, </text:span></text:span><text:span text:style-name="Internet_20_link"><text:span text:style-name="T77">Zugriff 21.1.2022</text:span></text:span></text:p>
          <text:p text:style-name="P297"><text:span text:style-name="Internet_20_link"><text:span text:style-name="T77"/></text:span></text:p>
        </text:list-item>
      </text:list>
      <text:p text:style-name="P74"><text:span text:style-name="Internet_20_link"><text:span text:style-name="T218"/></text:span></text:p>
      <text:h text:style-name="Heading_20_2" text:outline-level="2"><text:bookmark-start text:name="__RefHeading___Toc4211_297596519"/><text:span text:style-name="T735">Se</text:span>xuelle <text:span text:style-name="T735">Minderheiten</text:span><text:bookmark-end text:name="__RefHeading___Toc4211_297596519"/></text:h>
      <text:p text:style-name="P55">Homosexualität ist in der Republik Moldau nicht strafbar, <text:span text:style-name="T737">wird</text:span> <text:span text:style-name="T278">im </text:span>Alltag jedoch weitgehend tabuisiert. Das im J<text:span text:style-name="T737">änner</text:span> 2013 in Kraft getretene Gleichstellungsgesetz verbietet Diskriminierung<text:span text:style-name="T737">en</text:span> verschiedenster Art, Diskriminierung aufgrund sexueller Orientierung <text:span text:style-name="T279">ist jedoch nicht umfassend enthalten</text:span>. Effektive Mechanismen zum Schutz vor Diskriminierung aufgrund sexueller Orientierung gibt es <text:span text:style-name="T295">nicht </text:span><text:span text:style-name="T484">(AA </text:span><text:span text:style-name="T485">31.1.2022</text:span><text:span text:style-name="T484">)</text:span><text:span text:style-name="T295">. </text:span><text:span text:style-name="T486">Diskrimini</text:span><text:span text:style-name="T739">erung aufgrund sexuelle</text:span><text:span text:style-name="T741">r</text:span><text:span text:style-name="T739"> Orientierung ist im </text:span><text:span text:style-name="T744">Berufsleben</text:span><text:span text:style-name="T739"> gesetzlich verboten, jedoch gibt es in der Praxis gesellschaftliche Diskriminierung wegen sexueller Orientierung und Geschlechtsidentität </text:span><text:span text:style-name="T740">(USDOS 30.3.2021; </text:span><text:span text:style-name="T744">vgl. FH 3.3.2021,</text:span><text:span text:style-name="T916"> </text:span><text:span text:style-name="T845">UNGA 10.11.2021</text:span><text:span text:style-name="T740">)</text:span><text:span text:style-name="T739">. </text:span><text:span text:style-name="T745">Aufgrund von Schikanen wird politisches Engagement von LGBT+-Personen erschwert (FH 3.3.2021). </text:span><text:span text:style-name="T742">Die LGBTI-Gemeinschaft berichtet über verbale und körperliche Angriffe. In den meisten Fällen ist die Polizei nicht gewillt, Ermittlungen gegen die Täter einzuleiten</text:span><text:span text:style-name="T739"> </text:span><text:span text:style-name="T740">(USDOS 30.3.2021)</text:span><text:span text:style-name="T739">. Hassrede</text:span><text:span text:style-name="T738">n</text:span><text:span text:style-name="T739"> gegen LGBT-Personen </text:span><text:span text:style-name="T738">sind </text:span><text:span text:style-name="T739">verbreitet und geh</text:span><text:span text:style-name="T738">en</text:span><text:span text:style-name="T739"> nicht nur von </text:span><text:span text:style-name="T846">Religionsf</text:span><text:span text:style-name="T739">ührern aus, sondern auch von einflussreichen Politikern </text:span><text:span text:style-name="T743">(BS 2020; </text:span><text:span text:style-name="T846">vgl. EC 13.10.2021, </text:span><text:span text:style-name="T960">ILGA o.D.</text:span><text:span text:style-name="T743">)</text:span><text:span text:style-name="T739">. Hassverbrechen werden selten gemeldet und </text:span><text:span text:style-name="T738">kaum</text:span><text:span text:style-name="T739"> untersucht </text:span><text:span text:style-name="T743">(BS 2020)</text:span><text:span text:style-name="T739">. In Einzelfällen klagen Homosexuelle darüber, von der Polizei mit der Drohung der Enthüllung ihrer sexuellen Orientierung zu Geldzahlungen erpresst worden zu sein. </text:span>Seit 2013 finden jährlich unter Polizeischutz „Gay Pride Marches“ <text:span text:style-name="T295">statt </text:span><text:span text:style-name="T487">(AA </text:span><text:span text:style-name="T488">31.1.2022</text:span><text:span text:style-name="T487">)</text:span><text:span text:style-name="T295">. Die orthodoxe Kirche veranstaltet regelmäßig Gegendemonstrationen dazu, aus de</text:span><text:span text:style-name="T489">nen</text:span><text:span text:style-name="T295"> heraus die Teilnehmer der Parade mit Eiern o.ä. beworfen werden </text:span><text:span text:style-name="T487">(AA </text:span><text:span text:style-name="T489">31.1.2022</text:span><text:span text:style-name="T487">; </text:span><text:span text:style-name="T490">vgl. BS 2020</text:span><text:span text:style-name="T487">)</text:span><text:span text:style-name="T295">. Gegendemonstrationen </text:span><text:span text:style-name="T491">werden auch von konservativen politischen Parteien organisiert (BS 2020). </text:span><text:span text:style-name="T492">Bei den letzten beiden Paraden </text:span><text:span text:style-name="T489">(2018 und 2019)</text:span><text:span text:style-name="T492"> sorgte ein massives Polizeiaufgebot für die Sicherheit der Teilnehmer, sodass die Parade nicht wie in den Vorjahren abgebrochen werden musste </text:span><text:span text:style-name="T493">(AA </text:span><text:span text:style-name="T489">31.1.2022</text:span><text:span text:style-name="T493">)</text:span><text:span text:style-name="T295">. </text:span></text:p>
      <text:p text:style-name="P116"/>
      <text:p text:style-name="P117">Eingetragene gleichgeschlechtliche Partnerschaften sowie Ehen sind nicht möglich <text:span text:style-name="T736">(BAMF 6.2021).</text:span></text:p>
      <text:p text:style-name="P125"/>
      <text:p text:style-name="P92">Quellen:</text:p>
      <text:list xml:id="list233825167387569" text:continue-numbering="true" text:style-name="WW8Num3">
        <text:list-item>
          <text:p text:style-name="P306"><text:soft-page-break/><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295">https://www.ecoi.net/en/file/local/2068039/Ausw%C3%A4rtige</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s_Amt%2C_Bericht_%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27"><text:span text:style-name="Internet_20_link"><text:span text:style-name="T161">BAMF – Bundesamt für Migration und Flüchtlinge [Deutschland] (</text:span></text:span><text:span text:style-name="Internet_20_link"><text:span text:style-name="T162">6</text:span></text:span><text:span text:style-name="Internet_20_link"><text:span text:style-name="T161">.2021): Länderreport </text:span></text:span><text:span text:style-name="Internet_20_link"><text:span text:style-name="T162">37</text:span></text:span><text:span text:style-name="Internet_20_link"><text:span text:style-name="T161">: </text:span></text:span><text:span text:style-name="Internet_20_link"><text:span text:style-name="T162">Republik Moldau</text:span></text:span><text:span text:style-name="Internet_20_link"><text:span text:style-name="T161"> (</text:span></text:span><text:span text:style-name="Internet_20_link"><text:span text:style-name="T162">Politische Situation u</text:span></text:span><text:span text:style-name="Internet_20_link"><text:span text:style-name="T161">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https://www.bamf.de/SharedDocs/Anlagen/DE/Behoerde/Informationszentrum/</text:span></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Laenderreporte/2021/laenderreport-37-Moldau.pdf?__blob=publicationFile&amp;v=2</text:span></text:span></text:a><text:span text:style-name="Internet_20_link"><text:span text:style-name="T161">, </text:span></text:span><text:span text:style-name="Internet_20_link"><text:span text:style-name="T162">Zugriff 27.12.2021</text:span></text:span><text:span text:style-name="Internet_20_link"><text:span text:style-name="T161"> <text:s/></text:span></text:span></text:p>
        </text:list-item>
        <text:list-item>
          <text:p text:style-name="P228"><text:span text:style-name="Internet_20_link"><text:span text:style-name="T156">B</text:span></text:span><text:span text:style-name="Internet_20_link"><text:span text:style-name="T157">S</text:span></text:span><text:span text:style-name="Internet_20_link"><text:span text:style-name="T156"> – </text:span></text:span><text:span text:style-name="Internet_20_link"><text:span text:style-name="T158">B</text:span></text:span><text:span text:style-name="Internet_20_link"><text:span text:style-name="T156">ertelsmann Stiftung / </text:span></text:span><text:span text:style-name="Internet_20_link"><text:span text:style-name="T159">Transformationsindex</text:span></text:span><text:span text:style-name="Internet_20_link"><text:span text:style-name="T156"> (20</text:span></text:span><text:span text:style-name="Internet_20_link"><text:span text:style-name="T51">20</text:span></text:span><text:span text:style-name="Internet_20_link"><text:span text:style-name="T156">): </text:span></text:span><text:span text:style-name="Internet_20_link"><text:span text:style-name="T244">Moldova</text:span></text:span><text:span text:style-name="Internet_20_link"><text:span text:style-name="T219"> Country Report</text:span></text:span><text:span text:style-name="Internet_20_link"><text:span text:style-name="T156">, </text:span></text:span><text:a xlink:type="simple" xlink:href="https://www.ecoi.net/en/file/local/2029516/country_report_2020_MDA.pdf" text:style-name="Internet_20_link" text:visited-style-name="Visited_20_Internet_20_Link"><text:span text:style-name="Internet_20_link"><text:span text:style-name="T301">https://www.ecoi.net/en/file/local/2029516/country_report_2020_MDA.pdf</text:span></text:span></text:a><text:span text:style-name="Internet_20_link"><text:span text:style-name="T156">, </text:span></text:span><text:span text:style-name="Internet_20_link"><text:span text:style-name="T160">Zugriff 27.12.2021</text:span></text:span><text:span text:style-name="Internet_20_link"><text:span text:style-name="T156"> </text:span></text:span></text:p>
        </text:list-item>
        <text:list-item>
          <text:p text:style-name="P229"><text:span text:style-name="Internet_20_link"><text:span text:style-name="T218">EC – </text:span></text:span><text:span text:style-name="Internet_20_link"><text:span text:style-name="T237">European Commission</text:span></text:span><text:span text:style-name="Internet_20_link"><text:span text:style-name="T218"> (</text:span></text:span><text:span text:style-name="Internet_20_link"><text:span text:style-name="T226">1</text:span></text:span><text:span text:style-name="Internet_20_link"><text:span text:style-name="T218">3.</text:span></text:span><text:span text:style-name="Internet_20_link"><text:span text:style-name="T226">10</text:span></text:span><text:span text:style-name="Internet_20_link"><text:span text:style-name="T218">.20</text:span></text:span><text:span text:style-name="Internet_20_link"><text:span text:style-name="T226">21</text:span></text:span><text:span text:style-name="Internet_20_link"><text:span text:style-name="T218">): </text:span></text:span><text:span text:style-name="Internet_20_link"><text:span text:style-name="T238">Joint Staff Working Document: </text:span></text:span><text:span text:style-name="Internet_20_link"><text:span text:style-name="T237">Association Implementation Report on </text:span></text:span><text:span text:style-name="Internet_20_link"><text:span text:style-name="T238">the Republic of</text:span></text:span><text:span text:style-name="Internet_20_link"><text:span text:style-name="T237"> Moldova</text:span></text:span><text:span text:style-name="Internet_20_link"><text:span text:style-name="T218">, </text:span></text:span><text:a xlink:type="simple" xlink:href="https://eeas.europa.eu/sites/default/files/swd_2021_295_f1_joint_staff_working_paper_en_v2_p1_1535649.pdf" text:style-name="Internet_20_link" text:visited-style-name="Visited_20_Internet_20_Link"><text:span text:style-name="Internet_20_link"><text:span text:style-name="T298">https://eeas.europa.eu/sites/default/files/swd_2021_295_f1_joint_staff_working_paper_en_v2_p1_1535649.pdf</text:span></text:span></text:a><text:span text:style-name="Internet_20_link"><text:span text:style-name="T218">, </text:span></text:span><text:span text:style-name="Internet_20_link"><text:span text:style-name="T227">Zugriff 7.1.2022</text:span></text:span></text:p>
        </text:list-item>
        <text:list-item>
          <text:p text:style-name="P230"><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text:span text:style-name="T300">https://www.ecoi.net/de/dokument/2046529.html</text:span></text:span></text:a><text:span text:style-name="Internet_20_link"><text:span text:style-name="T220">, </text:span></text:span><text:span text:style-name="Internet_20_link"><text:span text:style-name="T222">Zugriff 27.12.2021 </text:span></text:span></text:p>
        </text:list-item>
        <text:list-item>
          <text:p text:style-name="P231"><text:span text:style-name="Internet_20_link"><text:span text:style-name="T54">ILGA –</text:span></text:span><text:span text:style-name="Internet_20_link"><text:span text:style-name="T103"> International Lesbian, Gay, Bisexual, Trans and Intersex Association (</text:span></text:span><text:span text:style-name="Internet_20_link"><text:span text:style-name="T107">o.D.</text:span></text:span><text:span text:style-name="Internet_20_link"><text:span text:style-name="T103">): Annual Review of the Human Rights Situation of Lesbian, Gay, Bisexual, Trans and Intersex People in Europe and Central Asia 202</text:span></text:span><text:span text:style-name="Internet_20_link"><text:span text:style-name="T107">2</text:span></text:span><text:span text:style-name="Internet_20_link"><text:span text:style-name="T54">, </text:span></text:span><text:a xlink:type="simple" xlink:href="http://www.ilga-europe.org/sites/default/files/2022/full_annual_review.pdf" text:style-name="Internet_20_link" text:visited-style-name="Visited_20_Internet_20_Link"><text:span text:style-name="Internet_20_link">http://www.ilga-europe.org/sites/default/files/2022/full_annual_review.pdf</text:span></text:a><text:span text:style-name="Internet_20_link"><text:span text:style-name="T54">, </text:span></text:span><text:span text:style-name="Internet_20_link"><text:span text:style-name="T56">Zugriff 16.2.2022</text:span></text:span></text:p>
        </text:list-item>
        <text:list-item>
          <text:p text:style-name="P232"><text:span text:style-name="Internet_20_link"><text:span text:style-name="T228">UNGA – United Nations General Assembly / Human Rights Council (10.11.2021): Compilation on the Republic of Moldova: Report of the Office of the United Nations High Commissioner for </text:span></text:span><text:span text:style-name="Internet_20_link"><text:span text:style-name="T98">Human Rights (A/HRC/WG.6/40/MDA/2), </text:span></text:span><text:a xlink:type="simple" xlink:href="https://www.ecoi.net/en/file/local/2065971/A_HRC_WG.6_40_MDA_2_E.pdf" text:style-name="Internet_20_link" text:visited-style-name="Visited_20_Internet_20_Link"><text:span text:style-name="Internet_20_link"><text:span text:style-name="T8">https://www.ecoi.net/en/file/local/2065971/A_HRC_WG.6_40_MDA_2_E.pdf</text:span></text:span></text:a><text:span text:style-name="Internet_20_link"><text:span text:style-name="T98">, Zugriff 19.1.2022</text:span></text:span></text:p>
        </text:list-item>
        <text:list-item>
          <text:p text:style-name="P233"><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302">https://www.ecoi.net/de/dokument/2048126.html</text:span></text:span></text:a><text:span text:style-name="Internet_20_link"><text:span text:style-name="T217">, </text:span></text:span><text:span text:style-name="Internet_20_link"><text:span text:style-name="T218">Zugriff 27.12.2021</text:span></text:span></text:p>
          <text:p text:style-name="P233"><text:span text:style-name="Internet_20_link"><text:span text:style-name="T218"/></text:span></text:p>
        </text:list-item>
      </text:list>
      <text:h text:style-name="P161" text:outline-level="1"><text:bookmark-start text:name="__RefHeading___Toc4213_297596519"/>Bewegungsfreiheit<text:bookmark-end text:name="__RefHeading___Toc4213_297596519"/></text:h>
      <text:p text:style-name="P20">Gesetz<text:span text:style-name="T746">lich ist</text:span> Reisefreiheit innerhalb und außerhalb des Landes garantier<text:span text:style-name="T746">t,</text:span> und die moldauischen Behörden respektieren diese Rechte <text:span text:style-name="T746">im Allgemeinen</text:span>. Obwohl die Bürger <text:span text:style-name="T746">prinzipiell</text:span> frei reisen und in <text:span text:style-name="T746">die Republik Moldau </text:span>zurückkehren <text:span text:style-name="T746">dürfen</text:span>, <text:span text:style-name="T746">existieren</text:span> einige Einschränkungen <text:span text:style-name="T746">in Bezug auf </text:span><text:s/>Auswanderung. Gesetz<text:span text:style-name="T746">liche Vorgaben fordern</text:span>, dass <text:span text:style-name="T746">vor einer Auswanderung </text:span>alle ausstehenden finanziellen Verpflichtungen beglichen werden. Die Regierung setzt diese Anforderung aber nicht <text:span text:style-name="T746">strikt um</text:span>. Gesetz<text:span text:style-name="T746">lich ist</text:span> <text:span text:style-name="T746">außerdem </text:span>vor<text:span text:style-name="T746">gesehen</text:span>, dass nahe Verwandte, <text:span text:style-name="T746">welche</text:span> finanziell von einem potenziellen Auswanderer abhängig sind, <text:span text:style-name="T746">der Auswanderung </text:span>zustimmen müssen. <text:span text:style-name="T746">D</text:span>ieses Gesetz <text:span text:style-name="T746">wird von den Behörden nicht umgesetzt</text:span> (USDOS <text:span text:style-name="T747">30.3.2021</text:span>). <text:span text:style-name="T847">Alle ausreisenden Personen werden gründlichen Kontrollen zur Person unterzo</text:span><text:span text:style-name="T494">gen (AA </text:span><text:span text:style-name="T495">31.1.2022</text:span><text:span text:style-name="T494">). Bürger der Republik Moldau profitieren seit 2014 von Visafreiheit bei Reisen in die EU und in den Schengenraum </text:span><text:span text:style-name="T496">(EC 13.10.2021)</text:span><text:span text:style-name="T494">.</text:span></text:p>
      <text:p text:style-name="P107"/>
      <text:p text:style-name="P107">Gesetz<text:span text:style-name="T748">liche Vorgaben</text:span> schütz<text:span text:style-name="T748">en</text:span> die <text:span text:style-name="T281">Personenf</text:span>reizügigkeit <text:span text:style-name="T281">im </text:span>Inland <text:span text:style-name="T748">sowie </text:span>Ausland, und die Regierung respektiert diese Rechte im Allgemeinen. Es gibt keine formellen Einschränkungen <text:span text:style-name="T748">in </text:span><text:soft-page-break/><text:span text:style-name="T748">Bezug auf</text:span> das Recht, den Arbeits- oder Ausbildungsort zu <text:span text:style-name="T281">wechseln, </text:span><text:span text:style-name="T748">jedoch ist Bestechung in Bildungseinrichtungen verbreitet</text:span><text:span text:style-name="T281"> (FH </text:span><text:span text:style-name="T848">3.3.2021</text:span><text:span text:style-name="T281">)</text:span>.</text:p>
      <text:p text:style-name="P107"/>
      <text:p text:style-name="P92">Quellen:</text:p>
      <text:list xml:id="list233826198531735" text:continue-numbering="true" text:style-name="WW8Num3">
        <text:list-item>
          <text:p text:style-name="P307"><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786">https://www.ecoi.net/en/file/local/2068039/Ausw%C3%A4rtiges_Amt%2C_Bericht</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_%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34"><text:span text:style-name="Internet_20_link"><text:span text:style-name="T218">EC – </text:span></text:span><text:span text:style-name="Internet_20_link"><text:span text:style-name="T237">European Commission</text:span></text:span><text:span text:style-name="Internet_20_link"><text:span text:style-name="T218"> (</text:span></text:span><text:span text:style-name="Internet_20_link"><text:span text:style-name="T226">1</text:span></text:span><text:span text:style-name="Internet_20_link"><text:span text:style-name="T218">3.</text:span></text:span><text:span text:style-name="Internet_20_link"><text:span text:style-name="T226">10</text:span></text:span><text:span text:style-name="Internet_20_link"><text:span text:style-name="T218">.20</text:span></text:span><text:span text:style-name="Internet_20_link"><text:span text:style-name="T226">21</text:span></text:span><text:span text:style-name="Internet_20_link"><text:span text:style-name="T218">): </text:span></text:span><text:span text:style-name="Internet_20_link"><text:span text:style-name="T238">Joint Staff Working Document: </text:span></text:span><text:span text:style-name="Internet_20_link"><text:span text:style-name="T237">Association Implementation Report on </text:span></text:span><text:span text:style-name="Internet_20_link"><text:span text:style-name="T238">the Republic of</text:span></text:span><text:span text:style-name="Internet_20_link"><text:span text:style-name="T237"> Moldova</text:span></text:span><text:span text:style-name="Internet_20_link"><text:span text:style-name="T218">, </text:span></text:span><text:a xlink:type="simple" xlink:href="https://eeas.europa.eu/sites/default/files/swd_2021_295_f1_joint_staff_working_paper_en_v2_p1_1535649.pdf" text:style-name="Internet_20_link" text:visited-style-name="Visited_20_Internet_20_Link"><text:span text:style-name="Internet_20_link"><text:span text:style-name="T298">https://eeas.europa.eu/sites/default/files/swd_2021_295_f1_joint_staff_working_paper_en_v2_p1_1535649.pdf</text:span></text:span></text:a><text:span text:style-name="Internet_20_link"><text:span text:style-name="T218">, </text:span></text:span><text:span text:style-name="Internet_20_link"><text:span text:style-name="T227">Zugriff 7.1.2022</text:span></text:span></text:p>
        </text:list-item>
        <text:list-item>
          <text:p text:style-name="P235"><text:span text:style-name="Internet_20_link"><text:span text:style-name="T220">FH – </text:span></text:span><text:span text:style-name="Internet_20_link"><text:span text:style-name="T235">Freedom House</text:span></text:span><text:span text:style-name="Internet_20_link"><text:span text:style-name="T220"> (</text:span></text:span><text:span text:style-name="Internet_20_link"><text:span text:style-name="T221">3.3.2021</text:span></text:span><text:span text:style-name="Internet_20_link"><text:span text:style-name="T220">): </text:span></text:span><text:span text:style-name="Internet_20_link"><text:span text:style-name="T235">Freedom in the World 20</text:span></text:span><text:span text:style-name="Internet_20_link"><text:span text:style-name="T236">21 – </text:span></text:span><text:span text:style-name="Internet_20_link"><text:span text:style-name="T235">Moldova</text:span></text:span><text:span text:style-name="Internet_20_link"><text:span text:style-name="T220">, </text:span></text:span><text:a xlink:type="simple" xlink:href="https://www.ecoi.net/de/dokument/2046529.html" text:style-name="Internet_20_link" text:visited-style-name="Visited_20_Internet_20_Link"><text:span text:style-name="Internet_20_link"><text:span text:style-name="T300">https://www.ecoi.net/de/dokument/2046529.html</text:span></text:span></text:a><text:span text:style-name="Internet_20_link"><text:span text:style-name="T220">, </text:span></text:span><text:span text:style-name="Internet_20_link"><text:span text:style-name="T222">Zugriff 27.12.2021 </text:span></text:span></text:p>
        </text:list-item>
        <text:list-item>
          <text:p text:style-name="P236"><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302">https://www.ecoi.net/de/dokument/2048126.html</text:span></text:span></text:a><text:span text:style-name="Internet_20_link"><text:span text:style-name="T217">, </text:span></text:span><text:span text:style-name="Internet_20_link"><text:span text:style-name="T218">Zugriff 27.12.2021</text:span></text:span></text:p>
        </text:list-item>
      </text:list>
      <text:p text:style-name="P62"/>
      <text:h text:style-name="P161" text:outline-level="1"><text:bookmark-start text:name="__RefHeading___Toc4219_297596519"/>Grundversorgung und Wirtschaft<text:bookmark-end text:name="__RefHeading___Toc4219_297596519"/></text:h>
      <text:p text:style-name="P34">Mit einem Bruttoinlandsprodukt von <text:span text:style-name="T749">ca. </text:span>11,9 Milliarden US-Dollar im Jahr 2020 ist die Republik Moldau eines der ärmsten Länder in Europa <text:span text:style-name="T749">(BAMF 6.2021)</text:span>. <text:span text:style-name="T860">Das reale Wirtschaftswachstum sank im Jahr 2020 um 7%, </text:span><text:span text:style-name="T861">und die Inflationsrate betrug 0,4%</text:span><text:span text:style-name="T860"> </text:span><text:span text:style-name="T861">(WKO 10.2021). </text:span><text:span text:style-name="T851">Die öffentliche Verschuldung stieg 2020 auf 32,9% des Bruttoinlandsprodukts (EC 13.10.2021). </text:span><text:span text:style-name="T853">Das Wirtschaftssystem der Republik Moldau ist stark vom Agrarsektor </text:span><text:span text:style-name="T855">und von Energie</text:span><text:span text:style-name="T869">i</text:span><text:span text:style-name="T855">mporten</text:span><text:span text:style-name="T853"> abhängig</text:span><text:span text:style-name="T854">, </text:span><text:span text:style-name="T869">vor allem von Erdgaslieferungen aus Russland (</text:span><text:span text:style-name="T854">CIA 14.1.2022; </text:span><text:span text:style-name="T855">vgl. </text:span><text:span text:style-name="T856">HF o.D.</text:span><text:span text:style-name="T958">a</text:span><text:span text:style-name="T856">, </text:span><text:span text:style-name="T869">WKO 10.2021)</text:span><text:span text:style-name="T854">. </text:span>Die Republik Moldau ist durch einen hohen Anteil der Schattenwirtschaft gekennzeichnet <text:span text:style-name="T868">(WKO 10.2021). </text:span><text:span text:style-name="T865">30,9% der Beschäftigten sind Schwarzarbeiter. Im Landwirtschaftssektor beträgt der Anteil der Schwarzarbeiter ca. 63% (USDOS 30.3.2021). </text:span><text:span text:style-name="T750">Die wirtschaftliche Lage wird von endemischer Korruption in allen Leben</text:span><text:span text:style-name="T497">sbereichen beeinflusst (AA </text:span><text:span text:style-name="T498">31.1.2022</text:span><text:span text:style-name="T497">; </text:span><text:span text:style-name="T499">vgl. </text:span><text:span text:style-name="T500">EC 13.10.2021, </text:span><text:span text:style-name="T501">HF o.D.</text:span><text:span text:style-name="T502">a</text:span><text:span text:style-name="T499">). </text:span><text:span text:style-name="T500">Im Jahr 2014 verschwand</text:span><text:span text:style-name="T295"> mehr als eine Milliarde Euro von nationalen Bankkonten innerhalb weniger Monate. Die Vorgänge und die Drahtzieher konnten bis dato nicht geklärt bzw. gefunden werden. Bis heute leidet die Republik </text:span><text:span text:style-name="T500">Moldau unter diesem Geldverlust</text:span><text:span text:style-name="T295">, </text:span><text:span text:style-name="T500">welcher</text:span><text:span text:style-name="T295"> vor allem die ärmsten Teile der Bevölkerung getroffen hat </text:span><text:span text:style-name="T500">(ADA 9.2021)</text:span><text:span text:style-name="T295">. </text:span><text:span text:style-name="T500">E</text:span><text:span text:style-name="T295">in großer Teil der arbeitsfähigen Bevölkerung </text:span><text:span text:style-name="T500">hat </text:span><text:span text:style-name="T295">das Lan</text:span>d verlassen <text:span text:style-name="T749">(BAMF 6.2021; </text:span><text:span text:style-name="T851">vgl. ADA 9.2021, </text:span><text:span text:style-name="T919">IOM o.D.</text:span><text:span text:style-name="T749">)</text:span>. Als Zielsektoren zur Arbeitsmigration für moldauische Staatsangehörige gelten insbesondere das Sozial- und Baugewerbe in EU-Ländern und in der Russischen Föderation <text:span text:style-name="T749">(BAMF 6.2021)</text:span>. <text:span text:style-name="T867">D</text:span>ie Überweisungen der im Ausland lebenden und arbeitenden Moldauer an ihre Familien <text:span text:style-name="T867">bilden</text:span> einen wichtigen und in vielen Fällen entscheidenden Beitrag zum Haushaltseinkommen <text:span text:style-name="T867">(WKO 10.2021; </text:span><text:span text:style-name="T959">vgl. HF o.D.b</text:span><text:span text:style-name="T867">). </text:span><text:span text:style-name="T851">Die </text:span><text:soft-page-break/><text:span text:style-name="T851">Europäische Union ist der größte Handel</text:span><text:span text:style-name="T852">s</text:span><text:span text:style-name="T851">partner </text:span><text:span text:style-name="T852">der Republik Moldau (EC 13.10.2021; </text:span><text:span text:style-name="T862">vgl. WKO 10.2021</text:span><text:span text:style-name="T852">). </text:span><text:span text:style-name="T863">Das </text:span>2014 zwischen der EU und Moldau <text:span text:style-name="T863">unterzeichnete </text:span>Assoziierungsabkommen <text:span text:style-name="T863">beinhaltet auch die Errichtung einer Freihandelszone und zielt u.a. auf eine wirtschaftliche </text:span><text:span text:style-name="T864">Annäherung</text:span><text:span text:style-name="T863"> der EU und der Republik Moldau ab (DEU 22.11.2021). <text:s/></text:span></text:p>
      <text:p text:style-name="P56"/>
      <text:p text:style-name="P57"><text:span text:style-name="T750">Das Stadt-Land-Gefälle in Hinblick auf finanzielle Armut, Zugang zu Gesundheitsversorgung, Bildung, Wasserversorgung und Abwasserentsorgung ist beträchtlich. Es gibt große Defizite im Bereich der Trinkwasserversorgung: Mehr als 40% der ländlichen Bevölkerung haben keinen Zugang zu fließendem Wasser. In den meisten Kommunen gibt es auch keine funktionierende Abwasserbehandlung. </text:span>Die Grundversorgung der Bevölkerung mit Nahrungsmitteln ist unter normalen Umständen auch ohne humanitäre Hilfe aus dem Ausland auch in ländlichen Gebieten sichergeste<text:span text:style-name="T295">llt </text:span><text:span text:style-name="T497">(AA </text:span><text:span text:style-name="T503">31.1.2022</text:span><text:span text:style-name="T497">). </text:span><text:span text:style-name="T295">Die Mietpreise sind in den Städten verhältnismäßig höher als auf dem Land. Eine durchschnittliche Ein-Zimmer-Wohnung in der Hauptstadt Chisinau kostet etwa </text:span><text:span text:style-name="T504">EUR </text:span><text:span text:style-name="T295">150-300. Die Kosten für eine Zwei- oder Drei-Zimmer-Wohnung variieren zwischen </text:span><text:span text:style-name="T504">EUR </text:span><text:span text:style-name="T295">220-400, je nach Lage des Hauses und Ausstattung. </text:span><text:span text:style-name="T505">Die Regierung führt einige Wohnungsbauprogramme durch, aber </text:span><text:span text:style-name="T295">die Mehrzahl ist auf den benachteiligten Teil der Bevölkerung ausgerichtet </text:span><text:span text:style-name="T504">(IOM o.D.)</text:span><text:span text:style-name="T295">. </text:span><text:span text:style-name="T506">Staatliche Unterstützung bei der Wohnungssuche </text:span><text:span text:style-name="T507">existiert in begrenztem Ausmaß. Berechtigte, beispielsweise alleinerziehende Mütter oder Familien mit </text:span><text:span text:style-name="T327">mindestens </text:span><text:span text:style-name="T507">drei Kindern, können sich in Wartelisten einschreiben, warten aber meist vergeblich auf die Wohnungsvermittlung. </text:span><text:span text:style-name="T326">Bedürftige können sehr geringe Zuschüsse zu den Heizkosten beantragen </text:span><text:span text:style-name="T318">(AA </text:span><text:span text:style-name="T508">31.1.2022</text:span><text:span text:style-name="T318">).</text:span></text:p>
      <text:p text:style-name="P124"/>
      <text:p text:style-name="P57"><text:span text:style-name="T751">Der gesetzlich vorgesehene Mindestlohn liegt unter der Armutsgrenze </text:span><text:span text:style-name="T865">(USDOS 30.3.2021) </text:span><text:span text:style-name="T920">und beträgt</text:span><text:span text:style-name="T751"> seit Jänner 2021 MDL 2.935 </text:span><text:span text:style-name="T866">[ca. </text:span><text:span text:style-name="T751">EUR 140</text:span><text:span text:style-name="T866">]</text:span><text:span text:style-name="T751">. Deutliche Steigerungen verzeichnete das tatsächliche durchschnittliche Einkommen der arbeitenden Bevölkerung, </text:span><text:span text:style-name="T866">welches</text:span><text:span text:style-name="T751"> </text:span><text:span text:style-name="T866">mit Ende Juni 2021</text:span><text:span text:style-name="T751"> </text:span><text:span text:style-name="T866">auf</text:span><text:span text:style-name="T751"> MDL </text:span><text:span text:style-name="T866">9.045</text:span><text:span text:style-name="T751"> </text:span><text:span text:style-name="T866">[ca.</text:span><text:span text:style-name="T751"> EU</text:span><text:span text:style-name="T315">R 4</text:span><text:span text:style-name="T316">35] anstieg </text:span><text:span text:style-name="T317">(WKO 10.2021)</text:span><text:span text:style-name="T315">. Arbeitslose können sich bei Arbeitsbörsen anmelden und erhalten </text:span><text:span text:style-name="T348">für die Dauer von </text:span><text:span text:style-name="T315">bis zu maximal 9 Monaten geringe Unterstützung </text:span><text:span text:style-name="T318">(AA </text:span><text:span text:style-name="T348">31.1.2022</text:span><text:span text:style-name="T319">; </text:span><text:span text:style-name="T320">vgl. IOM o.D.</text:span><text:span text:style-name="T318">)</text:span><text:span text:style-name="T315">. </text:span><text:span text:style-name="T321">Die Arbeitslosenrate betrug im Jahr 2020 3,8% </text:span><text:span text:style-name="T322">(WKO 10.2021), und die Jugendarbeitslosigkeit unter den 15- bis 24-Jährigen betrug 17,6% (EC 13.10.2021). </text:span><text:span text:style-name="T323">2017 wurde eine Pensionsreform eingeleitet, welche das Ziel der Anhebung des Pensionsalters auf 63 Jahre für Frauen und Männer verfolgt </text:span><text:span text:style-name="T324">(BS 2020)</text:span><text:span text:style-name="T323">. </text:span><text:span text:style-name="T324">Im Dezember 2020 erfolgte eine Senkung des Pensionsalters auf 57 (Frauen) bzw. 62 Jahre (Männer) (EC 13.10.2021). </text:span><text:span text:style-name="T322">Die Durchschnittspension liegt unter dem Existenzminimum (UNGA 10.11.2021; </text:span><text:span text:style-name="T325">vgl. IOM o.D.</text:span><text:span text:style-name="T322">). </text:span><text:span text:style-name="T325">Die durchschnittliche Alterspension beträgt umgerechnet ca. EUR 54 (IOM o.D.).</text:span><text:span text:style-name="T322"> </text:span></text:p>
      <text:p text:style-name="P126"/>
      <text:p text:style-name="P118"><text:span text:style-name="T964">Die Republik </text:span><text:span text:style-name="T965">Moldau verfügt über </text:span><text:span text:style-name="T966">ein Sozialsystem, </text:span><text:span text:style-name="T965">für </text:span><text:span text:style-name="T966">das</text:span><text:span text:style-name="T965"> alle Beschäftigten Beiträge einzahlen. Zusätzlich </text:span><text:span text:style-name="T967">gibt es eine vom Staat gewährte Komponente an Sozialhilfen. Es gibt </text:span><text:soft-page-break/><text:span text:style-name="T964">Unterstützungsleistungen</text:span><text:span text:style-name="T965"> für </text:span><text:span text:style-name="T968">beeinträchtige Personen,</text:span><text:span text:style-name="T965"> Hinterbliebene</text:span><text:span text:style-name="T969">, Leistungen für Krankheit </text:span><text:span text:style-name="T970">o.Ä.</text:span><text:span text:style-name="T969">, Mutterschaft, Pflege</text:span><text:span text:style-name="T971">leistungen</text:span><text:span text:style-name="T969">, Leistungen bei Arbeitsunfällen</text:span><text:span text:style-name="T918">,</text:span><text:span text:style-name="T969"> Familienbeihilfen </text:span><text:span text:style-name="T972">usw</text:span><text:span text:style-name="T969">. Der Zugang zu den Leistungen richtet sich </text:span><text:span text:style-name="T964">beispielsweise </text:span><text:span text:style-name="T969">nach dem Alter, </text:span><text:span text:style-name="T970">Anzahl der Arbeitsj</text:span><text:span text:style-name="T969">ahre </text:span><text:span text:style-name="T970">o</text:span><text:span text:style-name="T968">der dem</text:span><text:span text:style-name="T969"> Grad der Behinderung (SSA 9.2018). In der Republik </text:span><text:span text:style-name="T965">Moldau zeichnet sich die Sozialhilfe durch eine breite Palette von Zulagen und Ausgleichszahlungen aus, die an bedürftige Bevölkerungsgruppen vergeben werden. Ajutorul social ist das </text:span><text:span text:style-name="T973">wichtigste Sozialhilfeprogramm in der Republik Moldau. Das Programm wurde entwickelt, um ein minimales Lebenseinkommen für bedürftige Familien zu garantieren (IOM o.D.)</text:span><text:span text:style-name="T965">. Alleinerziehende (</text:span><text:span text:style-name="T974">zumeist </text:span><text:span text:style-name="T965">Mütter) können sehr geringe Zuschüsse zum Kindesunterhalt beantragen </text:span><text:span text:style-name="T975">(AA </text:span><text:span text:style-name="T974">31.1.2022</text:span><text:span text:style-name="T975">)</text:span><text:span text:style-name="T965">. </text:span><text:span text:style-name="T976">Die Effizienz des moldauischen Sozialhilfesystems ist aufgrund der schlechten finanziellen Lage des Landes sehr eingeschränkt </text:span><text:span text:style-name="T975">(BS 2020; </text:span><text:span text:style-name="T977">vgl. </text:span><text:span text:style-name="T976">UNGA 10.11.2021</text:span><text:span text:style-name="T975">)</text:span><text:span text:style-name="T976">. </text:span></text:p>
      <text:p text:style-name="P127"><text:s text:c="2"/></text:p>
      <text:p text:style-name="P92">Quellen:</text:p>
      <text:list xml:id="list233826082755315" text:continue-numbering="true" text:style-name="WW8Num3">
        <text:list-item>
          <text:p text:style-name="P308"><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295">https://www.ecoi.net/en/file/local/2068039/Ausw%C3%</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A4rtiges_Amt%2C_Bericht_</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75"><text:span text:style-name="Internet_20_link"><text:span text:style-name="T166">ADA –</text:span></text:span><text:span text:style-name="Internet_20_link"><text:span text:style-name="T245"> Austrian Development Agency</text:span></text:span><text:span text:style-name="Internet_20_link"><text:span text:style-name="T166"> [Österreich] (9.2021): Moldau: Länderinformation, </text:span></text:span><text:a xlink:type="simple" xlink:href="https://www.entwicklung.at/fileadmin/user_upload/Dokumente/Laenderinformationen/LI_Moldau_Sept2021.pdf" text:style-name="Internet_20_link" text:visited-style-name="Visited_20_Internet_20_Link"><text:span text:style-name="Internet_20_link"><text:span text:style-name="T297">https://www.entwicklung.at/fileadmin/user_upload/Dokumente/Laenderinformationen/LI_Moldau_Sept2021.pdf</text:span></text:span></text:a><text:span text:style-name="Internet_20_link"><text:span text:style-name="T166">, </text:span></text:span><text:span text:style-name="Internet_20_link"><text:span text:style-name="T167">Zugriff 4.1.2022</text:span></text:span></text:p>
        </text:list-item>
        <text:list-item>
          <text:p text:style-name="P237"><text:span text:style-name="Internet_20_link"><text:span text:style-name="T161">BAMF – Bundesamt für Migration und Flüchtlinge [Deutschland] (</text:span></text:span><text:span text:style-name="Internet_20_link"><text:span text:style-name="T162">6</text:span></text:span><text:span text:style-name="Internet_20_link"><text:span text:style-name="T161">.2021): Länderreport </text:span></text:span><text:span text:style-name="Internet_20_link"><text:span text:style-name="T162">37</text:span></text:span><text:span text:style-name="Internet_20_link"><text:span text:style-name="T161">: </text:span></text:span><text:span text:style-name="Internet_20_link"><text:span text:style-name="T162">Republik Moldau</text:span></text:span><text:span text:style-name="Internet_20_link"><text:span text:style-name="T161"> (</text:span></text:span><text:span text:style-name="Internet_20_link"><text:span text:style-name="T162">Politische Situation u</text:span></text:span><text:span text:style-name="Internet_20_link"><text:span text:style-name="T161">nd Menschenrechtslage), </text:span></text:span><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https://www.bamf.de/SharedDocs/Anlagen/DE/Behoerde/Informationszentrum/</text:span></text:span></text:a><text:a xlink:type="simple" xlink:href="https://www.bamf.de/SharedDocs/Anlagen/DE/Behoerde/Informationszentrum/Laenderreporte/2021/laenderreport-37-Moldau.pdf?__blob=publicationFile&amp;v=2" text:style-name="Internet_20_link" text:visited-style-name="Visited_20_Internet_20_Link"><text:span text:style-name="Internet_20_link"><text:span text:style-name="T299">Laenderreporte/2021/laenderreport-37-Moldau.pdf?__blob=publicationFile&amp;v=2</text:span></text:span></text:a><text:span text:style-name="Internet_20_link"><text:span text:style-name="T161">, </text:span></text:span><text:span text:style-name="Internet_20_link"><text:span text:style-name="T162">Zugriff 27.12.2021</text:span></text:span><text:span text:style-name="Internet_20_link"><text:span text:style-name="T161"> <text:s/></text:span></text:span></text:p>
        </text:list-item>
        <text:list-item>
          <text:p text:style-name="P238"><text:span text:style-name="Internet_20_link"><text:span text:style-name="T156">B</text:span></text:span><text:span text:style-name="Internet_20_link"><text:span text:style-name="T157">S</text:span></text:span><text:span text:style-name="Internet_20_link"><text:span text:style-name="T156"> – </text:span></text:span><text:span text:style-name="Internet_20_link"><text:span text:style-name="T158">B</text:span></text:span><text:span text:style-name="Internet_20_link"><text:span text:style-name="T156">ertelsmann Stiftung / </text:span></text:span><text:span text:style-name="Internet_20_link"><text:span text:style-name="T159">Transformationsindex</text:span></text:span><text:span text:style-name="Internet_20_link"><text:span text:style-name="T156"> (20</text:span></text:span><text:span text:style-name="Internet_20_link"><text:span text:style-name="T51">20</text:span></text:span><text:span text:style-name="Internet_20_link"><text:span text:style-name="T156">): </text:span></text:span><text:span text:style-name="Internet_20_link"><text:span text:style-name="T244">Moldova</text:span></text:span><text:span text:style-name="Internet_20_link"><text:span text:style-name="T219"> Country Report</text:span></text:span><text:span text:style-name="Internet_20_link"><text:span text:style-name="T156">, </text:span></text:span><text:a xlink:type="simple" xlink:href="https://www.ecoi.net/en/file/local/2029516/country_report_2020_MDA.pdf" text:style-name="Internet_20_link" text:visited-style-name="Visited_20_Internet_20_Link"><text:span text:style-name="Internet_20_link"><text:span text:style-name="T301">https://www.ecoi.net/en/file/local/2029516/country_report_2020_MDA.pdf</text:span></text:span></text:a><text:span text:style-name="Internet_20_link"><text:span text:style-name="T156">, </text:span></text:span><text:span text:style-name="Internet_20_link"><text:span text:style-name="T160">Zugriff 27.12.2021</text:span></text:span><text:span text:style-name="Internet_20_link"><text:span text:style-name="T156"> </text:span></text:span></text:p>
        </text:list-item>
        <text:list-item>
          <text:p text:style-name="P250"><text:span text:style-name="Internet_20_link"><text:span text:style-name="T69">CIA – </text:span></text:span><text:span text:style-name="Internet_20_link"><text:span text:style-name="T108">Central Intelligence Agency</text:span></text:span><text:span text:style-name="Internet_20_link"><text:span text:style-name="T69"> </text:span></text:span><text:span text:style-name="Internet_20_link"><text:span text:style-name="T70">[USA]</text:span></text:span><text:span text:style-name="Internet_20_link"><text:span text:style-name="T71"> </text:span></text:span><text:span text:style-name="Internet_20_link"><text:span text:style-name="T69">(</text:span></text:span><text:span text:style-name="Internet_20_link"><text:span text:style-name="T72">14.1.2022</text:span></text:span><text:span text:style-name="Internet_20_link"><text:span text:style-name="T69">): The </text:span></text:span><text:span text:style-name="Internet_20_link"><text:span text:style-name="T112">World Factbook: </text:span></text:span><text:span text:style-name="Internet_20_link"><text:span text:style-name="T113">Moldova</text:span></text:span><text:span text:style-name="Internet_20_link"><text:span text:style-name="T112">, </text:span></text:span><text:a xlink:type="simple" xlink:href="https://www.cia.gov/the-world-factbook/countries/moldova/#economy" text:style-name="Internet_20_link" text:visited-style-name="Visited_20_Internet_20_Link"><text:span text:style-name="Internet_20_link"><text:span text:style-name="T295">https://www.cia.gov/the-world-factbook/countries/moldova/#economy</text:span></text:span></text:a><text:span text:style-name="Internet_20_link"><text:span text:style-name="T112">, </text:span></text:span><text:span text:style-name="Internet_20_link"><text:span text:style-name="T113">Zugriff 21.1.2022</text:span></text:span></text:p>
        </text:list-item>
        <text:list-item>
          <text:p text:style-name="P239"><text:span text:style-name="Internet_20_link"><text:span text:style-name="T161">DE</text:span></text:span><text:span text:style-name="Internet_20_link"><text:span text:style-name="T178">U – </text:span></text:span><text:span text:style-name="Internet_20_link"><text:span text:style-name="T161">Delegation </text:span></text:span><text:span text:style-name="Internet_20_link"><text:span text:style-name="T252">of the European Union to the Republic of Moldova </text:span></text:span><text:span text:style-name="Internet_20_link"><text:span text:style-name="T253">(22.11.2021):</text:span></text:span><text:span text:style-name="Internet_20_link"><text:span text:style-name="T252"> </text:span></text:span><text:bookmark text:name="page-title12"/><text:span text:style-name="Internet_20_link"><text:span text:style-name="T252">The Republic of Moldova and the EU, </text:span></text:span><text:a xlink:type="simple" xlink:href="https://eeas.europa.eu/delegations/moldova/1538/republic-moldova-and-eu_en" text:style-name="Internet_20_link" text:visited-style-name="Visited_20_Internet_20_Link"><text:span text:style-name="Internet_20_link"><text:span text:style-name="T328">https://eeas.europa.eu/delegations/moldova/1538/republic-moldova-and-eu_en</text:span></text:span></text:a><text:span text:style-name="Internet_20_link"><text:span text:style-name="T252">, </text:span></text:span><text:span text:style-name="Internet_20_link"><text:span text:style-name="T253">Zugriff 4.1.2022</text:span></text:span><text:span text:style-name="Internet_20_link"><text:span text:style-name="T252"> </text:span></text:span></text:p>
        </text:list-item>
        <text:list-item>
          <text:p text:style-name="P282"><text:span text:style-name="Internet_20_link"><text:span text:style-name="T218">EC – </text:span></text:span><text:span text:style-name="Internet_20_link"><text:span text:style-name="T237">European Commission</text:span></text:span><text:span text:style-name="Internet_20_link"><text:span text:style-name="T218"> (</text:span></text:span><text:span text:style-name="Internet_20_link"><text:span text:style-name="T226">1</text:span></text:span><text:span text:style-name="Internet_20_link"><text:span text:style-name="T218">3.</text:span></text:span><text:span text:style-name="Internet_20_link"><text:span text:style-name="T226">10</text:span></text:span><text:span text:style-name="Internet_20_link"><text:span text:style-name="T218">.20</text:span></text:span><text:span text:style-name="Internet_20_link"><text:span text:style-name="T226">21</text:span></text:span><text:span text:style-name="Internet_20_link"><text:span text:style-name="T218">): </text:span></text:span><text:span text:style-name="Internet_20_link"><text:span text:style-name="T238">Joint Staff Working Document: </text:span></text:span><text:span text:style-name="Internet_20_link"><text:span text:style-name="T237">Association Implementation Report on </text:span></text:span><text:span text:style-name="Internet_20_link"><text:span text:style-name="T238">the Republic of</text:span></text:span><text:span text:style-name="Internet_20_link"><text:span text:style-name="T237"> Moldova</text:span></text:span><text:span text:style-name="Internet_20_link"><text:span text:style-name="T218">, </text:span></text:span><text:a xlink:type="simple" xlink:href="https://eeas.europa.eu/sites/default/files/swd_2021_295_f1_joint_staff_working_paper_en_v2_p1_1535649.pdf" text:style-name="Internet_20_link" text:visited-style-name="Visited_20_Internet_20_Link"><text:span text:style-name="Internet_20_link"><text:span text:style-name="T298">https://eeas.europa.eu/sites/default/files/swd_2021_295_f1_joint_staff_working_paper_en_v2_p1_1535649.pdf</text:span></text:span></text:a><text:span text:style-name="Internet_20_link"><text:span text:style-name="T218">, </text:span></text:span><text:span text:style-name="Internet_20_link"><text:span text:style-name="T227">Zugriff 7.1.2022</text:span></text:span></text:p>
        </text:list-item>
        <text:list-item>
          <text:p text:style-name="P251"><text:span text:style-name="Internet_20_link"><text:span text:style-name="T79">HF – Heritage Foundation (o.D.</text:span></text:span><text:span text:style-name="Internet_20_link"><text:span text:style-name="T81">a</text:span></text:span><text:span text:style-name="Internet_20_link"><text:span text:style-name="T79">): 2021</text:span></text:span><text:span text:style-name="Internet_20_link"><text:span text:style-name="T115"> Index of Economic Freedom: </text:span></text:span><text:span text:style-name="Internet_20_link"><text:span text:style-name="T116">Moldova</text:span></text:span><text:span text:style-name="Internet_20_link"><text:span text:style-name="T115">, </text:span></text:span><text:a xlink:type="simple" xlink:href="https://www.heritage.org/index/country/moldova" text:style-name="Internet_20_link" text:visited-style-name="Visited_20_Internet_20_Link"><text:span text:style-name="Internet_20_link"><text:span text:style-name="T10">https://www.heritage.org/index/country/moldova</text:span></text:span></text:a><text:span text:style-name="Internet_20_link"><text:span text:style-name="T115">, </text:span></text:span><text:span text:style-name="Internet_20_link"><text:span text:style-name="T79">Zugriff </text:span></text:span><text:span text:style-name="Internet_20_link"><text:span text:style-name="T80">21.1.2022</text:span></text:span><text:span text:style-name="Internet_20_link"><text:span text:style-name="T79"> </text:span></text:span></text:p>
        </text:list-item>
        <text:list-item>
          <text:p text:style-name="P251"><text:span text:style-name="Internet_20_link"><text:span text:style-name="T79">HF – Heritage Foundation (o.D.</text:span></text:span><text:span text:style-name="Internet_20_link"><text:span text:style-name="T82">b</text:span></text:span><text:span text:style-name="Internet_20_link"><text:span text:style-name="T79">): 202</text:span></text:span><text:span text:style-name="Internet_20_link"><text:span text:style-name="T82">2</text:span></text:span><text:span text:style-name="Internet_20_link"><text:span text:style-name="T115"> Index of Economic Freedom: </text:span></text:span><text:span text:style-name="Internet_20_link"><text:span text:style-name="T116">Moldova</text:span></text:span><text:span text:style-name="Internet_20_link"><text:span text:style-name="T115">, </text:span></text:span><text:a xlink:type="simple" xlink:href="https://www.heritage.org/index/country/moldova" text:style-name="Internet_20_link" text:visited-style-name="Visited_20_Internet_20_Link"><text:span text:style-name="Internet_20_link">https://www.heritage.org/index/country/moldova</text:span></text:a><text:span text:style-name="Internet_20_link"><text:span text:style-name="T115">, </text:span></text:span><text:span text:style-name="Internet_20_link"><text:span text:style-name="T117">Zugriff 16.2.2022</text:span></text:span><text:span text:style-name="Internet_20_link"><text:span text:style-name="T79"> </text:span></text:span></text:p>
        </text:list-item>
        <text:list-item>
          <text:p text:style-name="P252"><text:span text:style-name="Internet_20_link"><text:span text:style-name="T114">IOM – </text:span></text:span><text:span text:style-name="Internet_20_link"><text:span text:style-name="T83">Internationale Organisation für Migration (o.D.): REPUBLIK MOLDAU: LÄNDERINFORMATIONSBLATT 2021,</text:span></text:span><text:span text:style-name="Internet_20_link"><text:span text:style-name="T114"> </text:span></text:span><text:a xlink:type="simple" xlink:href="https://files.returningfromgermany.de/files/CFS_2021_Republik%20Moldau_DE.pdf" text:style-name="Internet_20_link" text:visited-style-name="Visited_20_Internet_20_Link"><text:span text:style-name="Internet_20_link"><text:span text:style-name="T10">https://files.returningfromgermany.de/files/CFS_2021_Republik%20Moldau_DE.pdf</text:span></text:span></text:a><text:span text:style-name="Internet_20_link"><text:span text:style-name="T114">, Zugriff 4.2.2022</text:span></text:span></text:p>
        </text:list-item>
        <text:list-item>
          <text:p text:style-name="P253"><text:span text:style-name="Internet_20_link"><text:span text:style-name="T109">SSA – Social Security Administration [USA] (</text:span></text:span><text:span text:style-name="Internet_20_link"><text:span text:style-name="T110">9.2018</text:span></text:span><text:span text:style-name="Internet_20_link"><text:span text:style-name="T109">): Social Security Programs Throughout the World: </text:span></text:span><text:span text:style-name="Internet_20_link"><text:span text:style-name="T110">Europe,</text:span></text:span><text:span text:style-name="Internet_20_link"><text:span text:style-name="T109"> 2018 – </text:span></text:span><text:span text:style-name="Internet_20_link"><text:span text:style-name="T111">Moldova</text:span></text:span><text:span text:style-name="Internet_20_link"><text:span text:style-name="T109">, </text:span></text:span><text:a xlink:type="simple" xlink:href="https://www.ecoi.net/en/file/local/1447001/1788_1539767421_moldova.pdf" text:style-name="Internet_20_link" text:visited-style-name="Visited_20_Internet_20_Link"><text:span text:style-name="Internet_20_link"><text:span text:style-name="T295">https://www.ecoi.net/en/file/local/1447001/1788_1539767421_moldova.pdf</text:span></text:span></text:a><text:span text:style-name="Internet_20_link"><text:span text:style-name="T109">, </text:span></text:span><text:span text:style-name="Internet_20_link"><text:span text:style-name="T111">Zugriff 21.1.2022</text:span></text:span></text:p>
        </text:list-item>
        <text:list-item>
          <text:p text:style-name="P240"><text:soft-page-break/><text:span text:style-name="Internet_20_link"><text:span text:style-name="T228">UNGA – United Nations General Assembly / Human Rights Council (10.11.2021): Compilation on the Republic of Moldova: Report of the Office of the United Nations High Commissioner for </text:span></text:span><text:span text:style-name="Internet_20_link"><text:span text:style-name="T98">Human Rights (A/HRC/WG.6/40/MDA/2), </text:span></text:span><text:a xlink:type="simple" xlink:href="https://www.ecoi.net/en/file/local/2065971/A_HRC_WG.6_40_MDA_2_E.pdf" text:style-name="Internet_20_link" text:visited-style-name="Visited_20_Internet_20_Link"><text:span text:style-name="Internet_20_link"><text:span text:style-name="T8">https://www.ecoi.net/en/file/local/2065971/A_HRC_WG.6_40_MDA_2_E.pdf</text:span></text:span></text:a><text:span text:style-name="Internet_20_link"><text:span text:style-name="T98">, Zugriff 19.1.2022</text:span></text:span></text:p>
        </text:list-item>
        <text:list-item>
          <text:p text:style-name="P241"><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302">https://www.ecoi.net/de/dokument/2048126.html</text:span></text:span></text:a><text:span text:style-name="Internet_20_link"><text:span text:style-name="T217">, </text:span></text:span><text:span text:style-name="Internet_20_link"><text:span text:style-name="T218">Zugriff 27.12.2021</text:span></text:span></text:p>
        </text:list-item>
        <text:list-item>
          <text:p text:style-name="P254"><text:span text:style-name="Internet_20_link"><text:span text:style-name="T84">WKO</text:span></text:span><text:span text:style-name="Internet_20_link"><text:span text:style-name="T85"> – </text:span></text:span><text:span text:style-name="Internet_20_link"><text:span text:style-name="T84">Wirtschaftskammer Österreich </text:span></text:span><text:span text:style-name="Internet_20_link"><text:span text:style-name="T86">[Österreich]</text:span></text:span><text:span text:style-name="Internet_20_link"><text:span text:style-name="T85"> (</text:span></text:span><text:span text:style-name="Internet_20_link"><text:span text:style-name="T89">10.2021</text:span></text:span><text:span text:style-name="Internet_20_link"><text:span text:style-name="T85">): </text:span></text:span><text:span text:style-name="Internet_20_link"><text:span text:style-name="T87">Wirtschaftsbericht </text:span></text:span><text:span text:style-name="Internet_20_link"><text:span text:style-name="T89">Republik Moldau</text:span></text:span><text:span text:style-name="Internet_20_link"><text:span text:style-name="T88">, </text:span></text:span><text:a xlink:type="simple" xlink:href="https://www.wko.at/service/aussenwirtschaft/moldau-wirtschaftsbericht.pdf" text:style-name="Internet_20_link" text:visited-style-name="Visited_20_Internet_20_Link"><text:span text:style-name="Internet_20_link">https://www.wko.at/service/aussenwirtschaft/moldau-wirtschaftsbericht.pdf</text:span></text:a><text:span text:style-name="Internet_20_link"><text:span text:style-name="T88">, </text:span></text:span><text:span text:style-name="Internet_20_link"><text:span text:style-name="T89">Zugriff 21.1.2022</text:span></text:span></text:p>
        </text:list-item>
      </text:list>
      <text:p text:style-name="P78"/>
      <text:h text:style-name="P161" text:outline-level="1"><text:bookmark-start text:name="__RefHeading___Toc4223_297596519"/>Medizinische Versorgung<text:bookmark-end text:name="__RefHeading___Toc4223_297596519"/></text:h>
      <text:p text:style-name="P58"><text:span text:style-name="T871">Die Verfassung von 1994 garantiert in Artikel 36 das Recht auf Gesundheit und eine kostenlose Basisbehandlung durch den Staat (VFGH 29.7.1994). Die öffentliche Gesundheitsversorgung ist </text:span><text:span text:style-name="T923">stark </text:span><text:span text:style-name="T871">unterfinanziert </text:span><text:span text:style-name="T923">(BS 2020)</text:span><text:span text:style-name="T871">. </text:span>Es gibt eine staatliche beitragsfinanzierte Pflicht-Krankenversicherung, <text:span text:style-name="T752">welche</text:span> auch (gegen Zahlung einer jährlichen Versicherungsgebühr) die Behandlung nicht erwerbstätiger Personen übernimmt. Die Dienstleistungen im staatlichen Gesundheitswesen sind grundsätzlich für <text:span text:style-name="T957">m</text:span>oldau<text:span text:style-name="T957">ische Staatsangehörige</text:span> <text:span text:style-name="T753">kostenfrei</text:span>, und jegliche Form der Bestechung ist unter Strafe gest<text:span text:style-name="T295">ellt </text:span><text:span text:style-name="T318">(AA </text:span><text:span text:style-name="T509">31.1.2022</text:span><text:span text:style-name="T318">)</text:span><text:span text:style-name="T295">. I</text:span><text:span text:style-name="T510">m</text:span><text:span text:style-name="T295"> Bereich Ges</text:span>undheitsversorgung sind Bestechungen weitverbreitet (UNGA 10.11.2021). In der Praxis sind Extrazahlungen die Regel, um <text:span text:style-name="T752">beispielsweise</text:span> Zugang zu bestimmten Untersuchungen/Eingriffen zu erhalten oder diesen Zugang zu beschleunigen. Ebenso ist die freie Arztwahl tatsächlich nur gegen entsprechende Zahlung möglich. Für derartige Zahlungen sind Quittungen natürlich nicht erhältlich. Sie sind somit auch nicht erstattungsfähig. Andere Leistungen wie z.B. zahnmedizinische Prophylaxen bzw. Behandlungen werden durch die staatliche Pflichtversicherung nicht abgedeckt. Behandlungsmöglichkeiten <text:span text:style-name="T957">in den staatlichen Krankenhäusern</text:span> sind nicht mit dem westeuropäischen Standard vergleichbar. Private Krankenhäuser sind hingegen gut ausgestattet und bieten <text:span text:style-name="T922">durchaus westeuropäischen Standard. <text:s/>In ländlichen Gebieten existiert bestenfalls eine eingeschränkte Grundversorgung. </text:span>Keine Klinik kann ein umfassendes Behandlungspaket anbieten. <text:span text:style-name="T957">A</text:span>ngeboten wird sowohl von staatlichen als auch Privatkliniken vielmehr nur in Teilbereichen Medizin auf hohem Niveau, wobei dieser Service gelegentlich an die Fachkompetenz einzelner Ärzte gebunden ist und somit nicht für die gesamte Klinik gilt. Die Versorgung mit Medikamenten ist nicht überall gesichert. Auch in der Hauptstadt kommt es gelegentlich zu Engpässen. Staatliche Preisvorgaben haben in der Vergangenheit zu einem Rückzug vieler ausländischer Arzneimittelhersteller vom moldauischen Markt geführt. Die gezielte persönliche Einfuhr von Medikamenten aus dem Ausland <text:span text:style-name="T295">ist grundsätzlich möglich </text:span><text:span text:style-name="T318">(AA </text:span><text:span text:style-name="T511">31.1.2022</text:span><text:span text:style-name="T318">)</text:span><text:span text:style-name="T295">. </text:span><text:span text:style-name="T512">Mehr als ein Drittel der Gesundheitsausgaben </text:span><text:span text:style-name="T513">gehen auf </text:span><text:span text:style-name="T783">Out-of-pocket-Zahlungen </text:span><text:span text:style-name="T784">(Barzahlungen)</text:span><text:span text:style-name="T513"> zurück. </text:span><text:span text:style-name="T512">Diese betreffen vor allem Ausgaben für Medikamente </text:span><text:span text:style-name="T514">(EOHSP o.D.)</text:span><text:span text:style-name="T512">. <text:s/></text:span></text:p>
      <text:p text:style-name="P119"/>
      <text:p text:style-name="P119"><text:soft-page-break/><text:span text:style-name="T873">Das System der primären Gesundheitsversorgung beruht </text:span><text:span text:style-name="T874">in ländlichen Gegenden auf hausärztlichen Ordinationen sowie Gesundheitszentren und im städtischen Raum auf großen Fa</text:span><text:span text:style-name="T877">m</text:span><text:span text:style-name="T874">iliengesundheitszentren. </text:span><text:span text:style-name="T875">Die stationäre Gesundheitsversorgung findet auf der Gemeinde- sowie Distriktebene (sekundäre Versorgung) und auf der nationalen Ebene statt (tertiäre Versorgung) </text:span><text:span text:style-name="T921">(</text:span><text:span text:style-name="T876">EOHSP o.D.; </text:span><text:span text:style-name="T921">vgl. IOM o.D.)</text:span><text:span text:style-name="T875">. <text:s text:c="2"/></text:span></text:p>
      <text:p text:style-name="P120"/>
      <text:p text:style-name="P121">Roma <text:span text:style-name="T754">sind mit </text:span><text:span text:style-name="T710">ein</text:span><text:span text:style-name="T754">em</text:span><text:span text:style-name="T710"> </text:span>Mangel an medizinischen Notfalldiensten in <text:span text:style-name="T755">ent</text:span>legenen <text:span text:style-name="T755">Gegenden </text:span><text:span text:style-name="T710">konfrontiert</text:span>, <text:span text:style-name="T754">mit </text:span>ungerechte<text:span text:style-name="T754">r</text:span> oder willkürliche<text:span text:style-name="T754">r</text:span> Behandlung durch Gesundheitsdienstleister <text:span text:style-name="T710">und </text:span><text:span text:style-name="T754">mit </text:span><text:span text:style-name="T710">geringere</text:span><text:span text:style-name="T754">n</text:span> Krankenversicherung<text:span text:style-name="T710">sraten </text:span><text:span text:style-name="T711">(</text:span>USDOS <text:span text:style-name="T712">30.3.2021</text:span>). </text:p>
      <text:p text:style-name="P107"/>
      <text:p text:style-name="P92">Quellen:</text:p>
      <text:list xml:id="list233825487367279" text:continue-numbering="true" text:style-name="WW8Num3">
        <text:list-item>
          <text:p text:style-name="P309"><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text:span></text:span><text:span text:style-name="Internet_20_link"><text:span text:style-name="T255">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295">https://www.ecoi.net/en/file/local/2068039/Ausw%C3%A4rtiges_Amt%2C_Bericht_%C3%Bcber_die_asyl-_und_abschiebungsrelevante_Lage_</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in_der_Republik_Moldau_%28Stand_Juni_2021%29%2C_31.01.2022.pdf</text:span></text:a><text:span text:style-name="Internet_20_link"><text:span text:style-name="T255">, </text:span></text:span><text:span text:style-name="Internet_20_link"><text:span text:style-name="T256">Zugriff 15.2.2022</text:span></text:span></text:p>
        </text:list-item>
        <text:list-item>
          <text:p text:style-name="P242"><text:span text:style-name="Internet_20_link"><text:span text:style-name="T156">B</text:span></text:span><text:span text:style-name="Internet_20_link"><text:span text:style-name="T157">S</text:span></text:span><text:span text:style-name="Internet_20_link"><text:span text:style-name="T156"> – </text:span></text:span><text:span text:style-name="Internet_20_link"><text:span text:style-name="T158">B</text:span></text:span><text:span text:style-name="Internet_20_link"><text:span text:style-name="T156">ertelsmann Stiftung / </text:span></text:span><text:span text:style-name="Internet_20_link"><text:span text:style-name="T159">Transformationsindex</text:span></text:span><text:span text:style-name="Internet_20_link"><text:span text:style-name="T156"> (20</text:span></text:span><text:span text:style-name="Internet_20_link"><text:span text:style-name="T51">20</text:span></text:span><text:span text:style-name="Internet_20_link"><text:span text:style-name="T156">): </text:span></text:span><text:span text:style-name="Internet_20_link"><text:span text:style-name="T244">Moldova</text:span></text:span><text:span text:style-name="Internet_20_link"><text:span text:style-name="T219"> Country Report</text:span></text:span><text:span text:style-name="Internet_20_link"><text:span text:style-name="T156">, </text:span></text:span><text:a xlink:type="simple" xlink:href="https://www.ecoi.net/en/file/local/2029516/country_report_2020_MDA.pdf" text:style-name="Internet_20_link" text:visited-style-name="Visited_20_Internet_20_Link"><text:span text:style-name="Internet_20_link"><text:span text:style-name="T301">https://www.ecoi.net/en/file/local/2029516/country_report_2020_MDA.pdf</text:span></text:span></text:a><text:span text:style-name="Internet_20_link"><text:span text:style-name="T156">, </text:span></text:span><text:span text:style-name="Internet_20_link"><text:span text:style-name="T160">Zugriff 27.12.2021</text:span></text:span><text:span text:style-name="Internet_20_link"><text:span text:style-name="T156"> </text:span></text:span></text:p>
        </text:list-item>
        <text:list-item>
          <text:p text:style-name="P243"><text:span text:style-name="Internet_20_link"><text:span text:style-name="T249">EOHSP – </text:span></text:span><text:span text:style-name="Internet_20_link"><text:span text:style-name="T250">European Observatory on Health Systems and Policies </text:span></text:span><text:span text:style-name="Internet_20_link"><text:span text:style-name="T249">(o.D.): Republic of Moldova: Country overview</text:span></text:span><text:span text:style-name="Internet_20_link"><text:span text:style-name="T176">, <text:s/></text:span></text:span><text:a xlink:type="simple" xlink:href="https://eurohealthobservatory.who.int/countries/republic-of-moldova/" text:style-name="Internet_20_link" text:visited-style-name="Visited_20_Internet_20_Link"><text:span text:style-name="Internet_20_link"><text:span text:style-name="T295">https://eurohealthobservatory.who.int/countries/republic-of-moldova/</text:span></text:span></text:a><text:span text:style-name="Internet_20_link"><text:span text:style-name="T176">, Zugriff 26.1.2022</text:span></text:span></text:p>
        </text:list-item>
        <text:list-item>
          <text:p text:style-name="P255"><text:span text:style-name="Internet_20_link"><text:span text:style-name="T114">IOM – </text:span></text:span><text:span text:style-name="Internet_20_link"><text:span text:style-name="T83">Internationale Organisation für Migration (o.D.): REPUBLIK MOLDAU: LÄNDERINFORMATIONSBLATT 2021,</text:span></text:span><text:span text:style-name="Internet_20_link"><text:span text:style-name="T114"> </text:span></text:span><text:a xlink:type="simple" xlink:href="https://files.returningfromgermany.de/files/CFS_2021_Republik%20Moldau_DE.pdf" text:style-name="Internet_20_link" text:visited-style-name="Visited_20_Internet_20_Link"><text:span text:style-name="Internet_20_link"><text:span text:style-name="T10">https://files.returningfromgermany.de/files/CFS_2021_Republik%20Moldau_DE.pdf</text:span></text:span></text:a><text:span text:style-name="Internet_20_link"><text:span text:style-name="T114">, Zugriff 4.2.2022</text:span></text:span></text:p>
        </text:list-item>
        <text:list-item>
          <text:p text:style-name="P243"><text:span text:style-name="T23">UNGA – United Nations General Assembly / Human Rights Council (10.11.2021): Compilation on the Republic of Moldova: Report of the Office of the United Nations High Commissioner for </text:span><text:span text:style-name="Internet_20_link"><text:span text:style-name="T241">Human Rights (A/HRC/WG.6/40/MDA/2), </text:span></text:span><text:a xlink:type="simple" xlink:href="https://www.ecoi.net/en/file/local/2065971/A_HRC_WG.6_40_MDA_2_E.pdf" text:style-name="Internet_20_link" text:visited-style-name="Visited_20_Internet_20_Link"><text:span text:style-name="Internet_20_link">https://www.ecoi.net/en/file/local/2065971/A_HRC_WG.6_40_MDA_2_E.pdf</text:span></text:a><text:span text:style-name="Internet_20_link"><text:span text:style-name="T241">, Zugriff 19.1.2022</text:span></text:span></text:p>
        </text:list-item>
        <text:list-item>
          <text:p text:style-name="P244"><text:span text:style-name="Internet_20_link"><text:span text:style-name="T217">USDOS – </text:span></text:span><text:span text:style-name="Internet_20_link"><text:span text:style-name="T262">US Department of State</text:span></text:span><text:span text:style-name="Internet_20_link"><text:span text:style-name="T217"> </text:span></text:span><text:span text:style-name="Internet_20_link"><text:span text:style-name="T218">[USA]</text:span></text:span><text:span text:style-name="Internet_20_link"><text:span text:style-name="T217"> (</text:span></text:span><text:span text:style-name="Internet_20_link"><text:span text:style-name="T218">30.3.2021</text:span></text:span><text:span text:style-name="Internet_20_link"><text:span text:style-name="T217">): 2020 </text:span></text:span><text:span text:style-name="Internet_20_link"><text:span text:style-name="T262">Country Report on Human Rights Practices: Moldova</text:span></text:span><text:span text:style-name="Internet_20_link"><text:span text:style-name="T217">, </text:span></text:span><text:a xlink:type="simple" xlink:href="https://www.ecoi.net/de/dokument/2048126.html" text:style-name="Internet_20_link" text:visited-style-name="Visited_20_Internet_20_Link"><text:span text:style-name="Internet_20_link"><text:span text:style-name="T302">https://www.ecoi.net/de/dokument/2048126.html</text:span></text:span></text:a><text:span text:style-name="Internet_20_link"><text:span text:style-name="T217">, </text:span></text:span><text:span text:style-name="Internet_20_link"><text:span text:style-name="T218">Zugriff 27.12.2021</text:span></text:span></text:p>
        </text:list-item>
        <text:list-item>
          <text:p text:style-name="P244"><text:span text:style-name="Internet_20_link"><text:span text:style-name="T267">VFGH – Verfassungsgerichtshof [Moldau] </text:span></text:span><text:span text:style-name="Internet_20_link"><text:span text:style-name="T232">(</text:span></text:span><text:span text:style-name="T268">29.</text:span><text:span text:style-name="T872">7.19</text:span><text:span text:style-name="T329">94</text:span><text:span text:style-name="T330">): </text:span><text:span text:style-name="T292">КОНСТИТУЦИЯ РЕСПУБЛИКИ МОЛДОВА</text:span><text:span text:style-name="T331"> </text:span><text:span text:style-name="T330">[Verfassung der</text:span><text:span text:style-name="T870"> Republik Moldau], </text:span><text:a xlink:type="simple" xlink:href="https://www.constcourt.md/public/files/file/Baza%20legala/constitutia_ro_22.05.17_ru.pdf" text:style-name="Internet_20_link" text:visited-style-name="Visited_20_Internet_20_Link"><text:span text:style-name="Internet_20_link">https://www.constcourt.md/public/files/file/Baza%20legala/constitutia_ro_22.05.17_ru.pdf</text:span></text:a><text:span text:style-name="Internet_20_link"><text:span text:style-name="T231">, </text:span></text:span><text:span text:style-name="Internet_20_link"><text:span text:style-name="T189">Zugriff </text:span></text:span><text:span text:style-name="Internet_20_link"><text:span text:style-name="T232">24.1.2022</text:span></text:span><text:span text:style-name="Internet_20_link"><text:span text:style-name="T231"> </text:span></text:span></text:p>
        </text:list-item>
      </text:list>
      <text:p text:style-name="P71"><text:span text:style-name="Internet_20_link"><text:span text:style-name="T231"/></text:span></text:p>
      <text:h text:style-name="P161" text:outline-level="1"><text:bookmark-start text:name="__RefHeading___Toc4229_297596519"/>Rückkehr<text:bookmark-end text:name="__RefHeading___Toc4229_297596519"/></text:h>
      <text:p text:style-name="P60">Nach vorliegenden Erkenntnissen müssen rückgeführte moldauische Staatsangehörige nicht damit rechnen, bei ihrer Rückkehr in die Republik Moldau festgenommen, misshandelt oder sonstigen staatlichen Maßnahmen ausgesetzt zu werden. Abgesehen von einem Pilotprojekt in der Hauptstadt zur Notunterbringung gibt es keine weiteren Aufnahmeeinrichtungen für Rückkehrer. Bei dem Pilotprojekt handelt es sich um einen Dienst beim Republikanischen <text:soft-page-break/>Asylheim für Be<text:span text:style-name="T961">einträchtigte</text:span> und <text:span text:style-name="T961">Pensionisten</text:span> (untergeordnet dem Ministerium für Arbeit, Familie und soziale Sicherheit – MLSPF) mit einer Kapazität von maximal zehn Betten. <text:span text:style-name="T924">Es gibt mehrere Zentren, </text:span><text:span text:style-name="T963">wo</text:span><text:span text:style-name="T924"> minderjährige Kinder aufgenommen werden können. Das größte ist das Tageszentrum des Generalkommissariats der Polizei. Neben repatriierten Kindern werden dort auch Straßenkinder und Kinder ohne elterliche Sorge und Aufsicht betreut. Das Zentrum besteht seit dem Jahr 2002 und unterstützt jährlich etwa 1.500 Kinder. Daneben gibt es noch weitere Einrichtungen zur Rehabilitierung und dem Schutz von Kindern, nicht nur in Chisinau, sondern auch in Soroca, Balti und Tar</text:span><text:span text:style-name="T515">aclia </text:span><text:span text:style-name="T516">(AA </text:span><text:span text:style-name="T517">31.1.2022</text:span><text:span text:style-name="T516">)</text:span><text:span text:style-name="T515">. </text:span><text:span text:style-name="T295">Rückkehrer haben dasselbe Anrecht auf die verfügbaren </text:span><text:span text:style-name="T518">Pensionen</text:span><text:span text:style-name="T295"> wie die allgemeine Bevölkerung. </text:span><text:span text:style-name="T518">Die</text:span><text:span text:style-name="T295"> Republik Moldau </text:span><text:span text:style-name="T518">hat </text:span><text:span text:style-name="T295">mehrere Sozialversicherungsabkommen mit 14 Zielländern molda</text:span><text:span text:style-name="T519">u</text:span><text:span text:style-name="T295">ischer Migranten </text:span><text:span text:style-name="T518">unterzeichnet.</text:span><text:span text:style-name="T295"> Wenn die Rückkehrer im Ausland formell beschäftigt war</text:span><text:span text:style-name="T520">en</text:span><text:span text:style-name="T295">, k</text:span><text:span text:style-name="T520">önnen </text:span><text:span text:style-name="T295">sie nach der Rückkehr ihre Sozialleistungen in der Republik Moldau übertragen </text:span><text:span text:style-name="T521">(IOM o.D.)</text:span><text:span text:style-name="T295">. </text:span></text:p>
      <text:p text:style-name="P122"/>
      <text:p text:style-name="P123">Am 1.<text:span text:style-name="T878">1.</text:span>2008 ist zwischen der EU und der Republik Moldau ein Rückübernahmeabkommen in Kraft getreten <text:span text:style-name="T879">(BMIH 10.2021).</text:span></text:p>
      <text:p text:style-name="P123"/>
      <text:p text:style-name="P92">Quellen:</text:p>
      <text:list xml:id="list233824885305568" text:continue-numbering="true" text:style-name="WW8Num3">
        <text:list-item>
          <text:p text:style-name="P310"><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785">https://www.ecoi.net/en/file/local/2068039/Ausw%C3%A4rtiges_Amt%2C_Bericht_%C3%Bcber_die_asyl-_und_abschiebungsrelevant</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786">e_Lage_in_der_Republik_Moldau</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_%28Stand_Juni_2021%29%2C_31.01.2022.pdf</text:span></text:a><text:span text:style-name="Internet_20_link"><text:span text:style-name="T255">, </text:span></text:span><text:span text:style-name="Internet_20_link"><text:span text:style-name="T256">Zugriff 15.2.2022</text:span></text:span></text:p>
        </text:list-item>
        <text:list-item>
          <text:p text:style-name="P245"><text:span text:style-name="T28">BMIH – </text:span>Bundesministerium des Innern und für Heimat <text:span text:style-name="T878">[Deutschland] (</text:span><text:span text:style-name="T28">10.2021): </text:span><text:span text:style-name="T766">Abkommen zur Erleichterung der Rückkehr ausreisepflichtiger Ausländer: Rückübernahmeabkommen der EU,</text:span><text:span text:style-name="T28"> <text:s text:c="5"/></text:span><text:a xlink:type="simple" xlink:href="https://www.bmi.bund.de/SharedDocs/downloads/DE/veroeffentlichungen/themen/migration/rueckkehrfluechtlinge.pdf?__blob=publicationFile&amp;v=3" text:style-name="Internet_20_link" text:visited-style-name="Visited_20_Internet_20_Link">https://www.bmi.bund.de/SharedDocs/downloads/DE/veroeffentlichungen/themen/migration/rueckkehrfluechtlinge.pdf?__blob=publicationFile&amp;v=3</text:a><text:span text:style-name="T28">, </text:span><text:span text:style-name="T766">Zugriff </text:span><text:span text:style-name="T28">26.1.2022</text:span></text:p>
        </text:list-item>
        <text:list-item>
          <text:p text:style-name="P256"><text:span text:style-name="Internet_20_link"><text:span text:style-name="T114">IOM – </text:span></text:span><text:span text:style-name="Internet_20_link"><text:span text:style-name="T83">Internationale Organisation für Migration (o.D.): REPUBLIK MOLDAU: LÄNDERINFORMATIONSBLATT 2021,</text:span></text:span><text:span text:style-name="Internet_20_link"><text:span text:style-name="T114"> </text:span></text:span><text:a xlink:type="simple" xlink:href="https://files.returningfromgermany.de/files/CFS_2021_Republik%20Moldau_DE.pdf" text:style-name="Internet_20_link" text:visited-style-name="Visited_20_Internet_20_Link"><text:span text:style-name="Internet_20_link"><text:span text:style-name="T10">https://files.returningfromgermany.de/files/CFS_2021_Republik%20Moldau_DE.pdf</text:span></text:span></text:a><text:span text:style-name="Internet_20_link"><text:span text:style-name="T114">, Zugriff 4.2.2022</text:span></text:span></text:p>
        </text:list-item>
      </text:list>
      <text:p text:style-name="P73"/>
      <text:h text:style-name="P163" text:outline-level="1"><text:bookmark-start text:name="__RefHeading___Toc24473_2326719528"/>Dokumente<text:bookmark-end text:name="__RefHeading___Toc24473_2326719528"/></text:h>
      <text:p text:style-name="P136"><text:span text:style-name="T849">Das Urkundenwesen in der Republik Moldau ist korruptionsanfällig. Insbesondere bei Gerichtsurteilen und bei Schul- und Universitätsabschlüssen kann nicht ausgeschlossen werden, dass diese durch Geldzahlungen beeinflusst wurden. Derartige (Ver-)Fälschungen können kau</text:span><text:span text:style-name="T850">m </text:span><text:span text:style-name="T849">aufgedeckt werden. Nach vorliegenden Informationen werden gefälschte Pässe und Ausweisdokumente insbesondere für Schleusungen in Fällen von Menschenhandel zur sexuellen Ausbeutung benutzt. Auch hat die Nutzung ge- und verfälschter rumänischer Dokumente (insbesondere ID-Karten) durch moldauische Staatsangehörige zur Vortäuschung der EU-</text:span><text:soft-page-break/><text:span text:style-name="T849">Staatsangehörigkeit und Begründung von Daueraufenthalten und Beschäftigungen in Deutschland erheblich zugen</text:span><text:span text:style-name="T522">ommen </text:span><text:span text:style-name="T523">(AA </text:span><text:span text:style-name="T524">31.1.2022</text:span><text:span text:style-name="T523">)</text:span><text:span text:style-name="T522">.</text:span></text:p>
      <text:p text:style-name="P137"/>
      <text:p text:style-name="P138"/>
      <text:p text:style-name="P93">Quellen:</text:p>
      <text:list xml:id="list233826699200207" text:continue-numbering="true" text:style-name="WW8Num3">
        <text:list-item>
          <text:p text:style-name="P311"><text:span text:style-name="Internet_20_link"><text:span text:style-name="T196">AA – Auswärtiges Amt </text:span></text:span><text:span text:style-name="Internet_20_link"><text:span text:style-name="T198">[Deutschland] </text:span></text:span><text:span text:style-name="Internet_20_link"><text:span text:style-name="T196">(</text:span></text:span><text:span text:style-name="Internet_20_link"><text:span text:style-name="T195">31.1.2022</text:span></text:span><text:span text:style-name="Internet_20_link"><text:span text:style-name="T196">): </text:span></text:span><text:span text:style-name="Internet_20_link"><text:span text:style-name="T197">Bericht über die asyl- und abschiebungsrelevante Lage in der Republik Moldau </text:span></text:span><text:span text:style-name="Internet_20_link"><text:span text:style-name="T195">(Stand: Juni 2021)</text:span></text:span><text:span text:style-name="Internet_20_link"><text:span text:style-name="T196">, </text:span></text:span><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text:span text:style-name="T786">https://www.ecoi.net/en/file/local/2068039/Ausw%C3%A4rtiges_Amt%2C_Bericht</text:span></text:span></text:a><text:a xlink:type="simple" xlink:href="https://www.ecoi.net/en/file/local/2068039/Auswärtiges_Amt%2C_Bericht_über_die_asyl-_und_abschiebungsrelevante_Lage_in_der_Republik_Moldau_%28Stand_Juni_2021%29%2C_31.01.2022.pdf" text:style-name="Internet_20_link" text:visited-style-name="Visited_20_Internet_20_Link"><text:span text:style-name="Internet_20_link">_%C3%Bcber_die_asyl-_und_abschiebungsrelevante_Lage_in_der_Republik_Moldau_%28Stand_Juni_2021%29%2C_31.01.2022.pdf</text:span></text:a><text:span text:style-name="Internet_20_link"><text:span text:style-name="T255">, </text:span></text:span><text:span text:style-name="Internet_20_link"><text:span text:style-name="T256">Zugriff 15.2.2022</text:span></text:span></text:p>
        </text:list-item>
      </text:list>
      <text:p text:style-name="P72"/>
      <text:p text:style-name="P72"/>
      <text:p text:style-name="P80"/>
      <text:p text:style-name="P79"/>
      <text:p text:style-name="P154"><text:span text:style-name="Internet_20_link"><text:span text:style-name="T242"/></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swiss"/>
    <style:font-face style:name="Arial1" svg:font-family="Arial" style:font-family-generic="swiss" style:font-pitch="variable"/>
    <style:font-face style:name="Calibri" svg:font-family="Calibri" style:font-family-generic="swiss" style:font-pitch="variable"/>
    <style:font-face style:name="Courier New" svg:font-family="'Courier New'" style:font-family-generic="modern"/>
    <style:font-face style:name="FreeSans" svg:font-family="FreeSans" style:font-pitch="variable"/>
    <style:font-face style:name="FreeSans1" svg:font-family="FreeSans" style:font-family-generic="swiss"/>
    <style:font-face style:name="FreeSans2" svg:font-family="FreeSans, 'Times New Roman'" style:font-pitch="variable"/>
    <style:font-face style:name="Liberation Mono" svg:font-family="'Liberation Mono', 'Courier New'" style:font-family-generic="modern"/>
    <style:font-face style:name="Liberation Sans" svg:font-family="'Liberation Sans'" style:font-family-generic="swiss"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pitch="variable"/>
    <style:font-face style:name="Noto Sans CJK SC Regular1" svg:font-family="'Noto Sans CJK SC Regular', 'Times New Roman'" style:font-pitch="variable"/>
    <style:font-face style:name="Noto Serif CJK SC" svg:font-family="'Noto Serif CJK SC'"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AT"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AT"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fo:orphans="2" fo:widows="2"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1pt" fo:language="de" fo:country="DE" style:letter-kerning="true" style:font-name-asian="Noto Sans CJK SC Regular" style:font-family-asian="'Noto Sans CJK SC Regular'" style:font-pitch-asian="variable" style:font-size-asian="11pt" style:language-asian="zh" style:country-asian="CN" style:font-name-complex="FreeSans" style:font-family-complex="Free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Noto Sans CJK SC Regular" style:font-family-asian="'Noto Sans CJK SC Regular'" style:font-pitch-asian="variable" style:font-size-asian="14pt" style:font-name-complex="FreeSans" style:font-family-complex="FreeSans" style:font-pitch-complex="variable" style:font-size-complex="14pt"/>
    </style:style>
    <style:style style:name="Text_20_body" style:display-name="Text body" style:family="paragraph" style:parent-style-name="Standard" style:class="text">
      <style:paragraph-properties fo:margin-top="0cm" fo:margin-bottom="0.3cm" style:contextual-spacing="true" fo:line-height="150%" style:writing-mode="lr-tb"/>
      <style:text-properties style:font-name="Arial1" fo:font-family="Arial" style:font-family-generic="swiss" style:font-pitch="variable" fo:font-size="11pt" style:font-size-asian="11pt" style:font-name-complex="Arial1" style:font-family-complex="Arial" style:font-family-generic-complex="swiss" style:font-pitch-complex="variable"/>
    </style:style>
    <style:style style:name="List" style:family="paragraph" style:parent-style-name="Text_20_body" style:class="list">
      <style:text-properties style:font-name-complex="FreeSans1"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FreeSans1" style:font-family-complex="FreeSans" style:font-family-generic-complex="swiss"/>
    </style:style>
    <style:style style:name="Heading_20_1" style:display-name="Heading 1" style:family="paragraph" style:parent-style-name="Heading" style:next-style-name="Text_20_body" style:default-outline-level="1" style:class="text">
      <style:paragraph-properties fo:margin-left="0cm" fo:margin-right="0.176cm" fo:margin-top="0.4cm" fo:margin-bottom="0.4cm" style:contextual-spacing="false" style:line-height-at-least="1.316cm" fo:text-align="justify" style:justify-single-word="false" fo:hyphenation-ladder-count="no-limit" fo:text-indent="0cm" style:auto-text-indent="false" style:writing-mode="lr-tb">
        <style:tab-stops>
          <style:tab-stop style:position="0.893cm"/>
        </style:tab-stops>
      </style:paragraph-properties>
      <style:text-properties fo:color="#71869b" loext:opacity="100%" style:font-name="Arial1" fo:font-family="Arial" style:font-family-generic="swiss" style:font-pitch="variable" fo:font-size="11pt" fo:language="de" fo:country="DE" fo:font-style="normal" fo:font-weight="bold" style:font-size-asian="11pt" style:font-style-asian="normal" style:font-weight-asian="bold" style:font-name-complex="Arial1" style:font-family-complex="Arial" style:font-family-generic-complex="swiss" style:font-pitch-complex="variable" style:font-size-complex="11pt" style:language-complex="de" style:country-complex="DE" style:font-style-complex="italic" style:font-weight-complex="normal" fo:hyphenate="true" fo:hyphenation-remain-char-count="2" fo:hyphenation-push-char-count="2" loext:hyphenation-no-caps="false"/>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style:contextual-spacing="false" fo:line-height="100%" fo:text-align="justify" style:justify-single-word="false" fo:hyphenation-ladder-count="no-limit" fo:text-indent="0cm" style:auto-text-indent="false" style:writing-mode="lr-tb">
        <style:tab-stops>
          <style:tab-stop style:position="2.004cm"/>
        </style:tab-stops>
      </style:paragraph-properties>
      <style:text-properties fo:color="#71869b" loext:opacity="100%" style:font-name="Arial1" fo:font-family="Arial" style:font-family-generic="swiss" style:font-pitch="variable" fo:font-size="11pt" fo:language="de" fo:country="DE" fo:font-style="normal" fo:font-weight="bold" style:font-size-asian="11pt" style:font-style-asian="normal" style:font-weight-asian="bold" style:font-name-complex="Arial1" style:font-family-complex="Arial" style:font-family-generic-complex="swiss" style:font-pitch-complex="variable" style:font-size-complex="11pt" style:language-complex="de" style:country-complex="DE" style:font-style-complex="italic" style:font-weight-complex="normal" fo:hyphenate="true" fo:hyphenation-remain-char-count="2" fo:hyphenation-push-char-count="2" loext:hyphenation-no-caps="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5pt" fo:font-style="italic" fo:font-weight="bold" style:font-size-asian="13.5pt" style:font-style-asian="italic" style:font-weight-asian="bold" style:font-size-complex="13.5pt" style:font-style-complex="italic"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Contents_20_1" style:display-name="Contents 1" style:family="paragraph" style:parent-style-name="Index" style:class="index">
      <style:paragraph-properties fo:margin-left="0cm" fo:margin-right="0cm" fo:line-height="150%" fo:text-indent="0cm" style:auto-text-indent="false" style:writing-mode="lr-tb">
        <style:tab-stops>
          <style:tab-stop style:position="17cm" style:type="right" style:leader-style="dotted" style:leader-text="."/>
        </style:tab-stops>
      </style:paragraph-properties>
      <style:text-properties style:font-name="Arial1" fo:font-family="Arial" style:font-family-generic="swiss" style:font-pitch="variable" fo:font-size="11pt" style:font-size-asian="11pt" style:font-name-complex="Arial1" style:font-family-complex="Arial" style:font-family-generic-complex="swiss" style:font-pitch-complex="variable"/>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7cm" style:type="right" style:leader-style="dotted" style:leader-text="."/>
        </style:tab-stops>
      </style:paragraph-properties>
      <style:text-properties style:font-name="Arial1" fo:font-family="Arial" style:font-family-generic="swiss" style:font-pitch="variable" fo:font-size="11pt" style:font-size-asian="11pt" style:font-name-complex="Arial1" style:font-family-complex="Arial" style:font-family-generic-complex="swiss" style:font-pitch-complex="variabl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vollständiges_20_Zitat" style:display-name="vollständiges Zitat" style:family="paragraph" style:parent-style-name="Standard">
      <style:paragraph-properties fo:line-height="100%"/>
      <style:text-properties fo:language="de" fo:country="A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Courier New'" style:font-family-generic="modern" style:font-name-asian="Courier New" style:font-family-asian="'Courier New'" style:font-family-generic-asian="modern" style:font-name-complex="Liberation Mono" style:font-family-complex="'Liberation Mono', 'Courier New'" style:font-family-generic-complex="modern"/>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WW8Num3z0" style:family="text">
      <style:text-properties fo:color="#000000" loext:opacity="100%" style:font-name="Arial1" fo:font-family="Arial" style:font-family-generic="swiss" style:font-pitch="variable" fo:language="en" fo:country="US" style:letter-kerning="false" style:font-name-asian="Times New Roman" style:font-family-asian="'Times New Roman'" style:font-family-generic-asian="roman" style:font-pitch-asian="variable" style:language-asian="de" style:country-asian="AT" style:font-name-complex="Arial1" style:font-family-complex="Arial" style:font-family-generic-complex="swiss" style:font-pitch-complex="variable" style:font-size-complex="11pt" style:language-complex="ar" style:country-complex="SA"/>
    </style:style>
    <style:style style:name="WW8Num2z0" style:family="text">
      <style:text-properties fo:color="#000000" loext:opacity="100%" style:font-name="Arial1" fo:font-family="Arial" style:font-family-generic="swiss" style:font-pitch="variable" fo:language="en" fo:country="US" style:font-name-complex="Arial1" style:font-family-complex="Arial" style:font-family-generic-complex="swiss" style:font-pitch-complex="variable" style:font-size-complex="11pt"/>
    </style:style>
    <style:style style:name="WW8Num4z0" style:family="text">
      <style:text-properties style:font-name="Arial1" fo:font-family="Arial" style:font-family-generic="swiss" style:font-pitch="variable" fo:language="en" fo:country="US" style:font-name-complex="Arial1" style:font-family-complex="Arial" style:font-family-generic-complex="swiss" style:font-pitch-complex="variable" style:font-size-complex="11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loext:num-list-format=" %1%." style:num-prefix=" " style:num-suffix="." style:num-format="1">
        <style:list-level-properties text:list-level-position-and-space-mode="label-alignment">
          <style:list-level-label-alignment text:label-followed-by="listtab"/>
        </style:list-level-properties>
      </text:outline-level-style>
      <text:outline-level-style text:level="2" text:style-name="WW8Num1z1" loext:num-list-format="%1%.%2%." style:num-suffix="." style:num-format="1" text:display-levels="2">
        <style:list-level-properties text:list-level-position-and-space-mode="label-alignment">
          <style:list-level-label-alignment text:label-followed-by="listtab"/>
        </style:list-level-properties>
      </text:outline-level-style>
      <text:outline-level-style text:level="3" text:style-name="WW8Num1z2" loext:num-list-format=" %3%)" style:num-prefix=" " style:num-suffix=")" style:num-format="a" style:num-letter-sync="true">
        <style:list-level-properties text:list-level-position-and-space-mode="label-alignment">
          <style:list-level-label-alignment text:label-followed-by="listtab"/>
        </style:list-level-properties>
      </text:outline-level-style>
      <text:outline-level-style text:level="4" text:style-name="WW8Num1z3"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 %1%." style:num-prefix=" " style:num-suffix="." style:num-format="1">
        <style:list-level-properties text:list-level-position-and-space-mode="label-alignment">
          <style:list-level-label-alignment text:label-followed-by="listtab"/>
        </style:list-level-properties>
      </text:list-level-style-number>
      <text:list-level-style-number text:level="2" text:style-name="WW8Num1z1"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z2" loext:num-list-format=" %3%)" style:num-prefix=" " style:num-suffix=")" style:num-format="a" style:num-letter-sync="true">
        <style:list-level-properties text:list-level-position-and-space-mode="label-alignment">
          <style:list-level-label-alignment text:label-followed-by="listtab"/>
        </style:list-level-properties>
      </text:list-level-style-number>
      <text:list-level-style-number text:level="4" text:style-name="WW8Num1z3" loext:num-list-format="%4%" style:num-format="">
        <style:list-level-properties text:list-level-position-and-space-mode="label-alignment">
          <style:list-level-label-alignment text:label-followed-by="nothing"/>
        </style:list-level-properties>
      </text:list-level-style-number>
      <text:list-level-style-number text:level="5" text:style-name="WW8Num1z4" loext:num-list-format="%5%" style:num-format="">
        <style:list-level-properties text:list-level-position-and-space-mode="label-alignment">
          <style:list-level-label-alignment text:label-followed-by="nothing"/>
        </style:list-level-properties>
      </text:list-level-style-number>
      <text:list-level-style-number text:level="6" text:style-name="WW8Num1z5" loext:num-list-format="%6%" style:num-format="">
        <style:list-level-properties text:list-level-position-and-space-mode="label-alignment">
          <style:list-level-label-alignment text:label-followed-by="nothing"/>
        </style:list-level-properties>
      </text:list-level-style-number>
      <text:list-level-style-number text:level="7" text:style-name="WW8Num1z6" loext:num-list-format="%7%" style:num-format="">
        <style:list-level-properties text:list-level-position-and-space-mode="label-alignment">
          <style:list-level-label-alignment text:label-followed-by="nothing"/>
        </style:list-level-properties>
      </text:list-level-style-number>
      <text:list-level-style-number text:level="8" text:style-name="WW8Num1z7" loext:num-list-format="%8%" style:num-format="">
        <style:list-level-properties text:list-level-position-and-space-mode="label-alignment">
          <style:list-level-label-alignment text:label-followed-by="nothing"/>
        </style:list-level-properties>
      </text:list-level-style-number>
      <text:list-level-style-number text:level="9" text:style-name="WW8Num1z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fo:text-indent="-0.635cm" fo:margin-left="1.27cm"/>
        </style:list-level-properties>
        <style:text-properties style:font-name="Aria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fo:text-indent="-0.635cm" fo:margin-left="1.27cm"/>
        </style:list-level-properties>
        <style:text-properties style:font-name="Aria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margin-top="0cm" fo:margin-bottom="0cm" style:contextual-spacing="false" fo:text-align="center" style:justify-single-word="false"/>
    </style:style>
    <style:style style:name="MP2" style:family="paragraph" style:parent-style-name="Footer">
      <style:paragraph-properties fo:margin-top="0cm" fo:margin-bottom="0.199cm" style:contextual-spacing="false"/>
    </style:style>
    <style:style style:name="MT1" style:family="text">
      <style:text-properties fo:color="#632423" loext:opacity="100%" style:font-name="Arial1" fo:font-size="6pt" style:font-size-asian="6pt" style:font-name-complex="Arial1" style:font-size-complex="6pt"/>
    </style:style>
    <style:style style:name="MT2" style:family="text">
      <style:text-properties fo:color="#632423" loext:opacity="100%" style:font-name="Arial1" fo:font-size="6pt" fo:font-weight="bold" style:font-size-asian="6pt" style:font-weight-asian="bold" style:font-name-complex="Arial1" style:font-size-complex="6pt" style:font-weight-complex="bold"/>
    </style:style>
    <style:style style:name="MT3" style:family="text">
      <style:text-properties style:font-name="Arial1" fo:font-size="6pt" fo:font-weight="bold" style:font-size-asian="6pt" style:font-weight-asian="bold" style:font-name-complex="Arial1" style:font-size-complex="6pt" style:font-weight-complex="bold"/>
    </style:style>
    <style:style style:name="MT4" style:family="text">
      <style:text-properties style:font-name="Arial1" fo:font-size="6pt" style:font-size-asian="6pt" style:font-name-complex="Arial1" style:font-size-complex="6pt" style:font-weight-complex="bold"/>
    </style:style>
    <style:page-layout style:name="Mpm1">
      <style:page-layout-properties fo:page-width="20.8cm" fo:page-height="29.7cm" style:num-format="1" style:print-orientation="portrait" fo:margin-top="2cm" fo:margin-bottom="2cm" fo:margin-left="2cm" fo:margin-right="2cm" fo:background-color="#ffffff" style:writing-mode="lr-tb" style:layout-grid-color="#c0c0c0" style:layout-grid-lines="24"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9cm" style:dynamic-spacing="true"/>
      </style:footer-style>
    </style:page-layout>
    <style:style style:name="Mdp1" style:family="drawing-page">
      <style:drawing-page-properties draw:fill="solid" draw:background-size="border" draw:fill-color="#ffffff" draw:opacity="100%"/>
    </style:style>
  </office:automatic-styles>
  <office:master-styles>
    <style:master-page style:name="Standard" style:page-layout-name="Mpm1" draw:style-name="Mdp1">
      <style:footer>
        <text:p text:style-name="MP1"><text:span text:style-name="MT1">.</text:span><text:span text:style-name="MT2">BFA</text:span><text:span text:style-name="MT3"> </text:span><text:span text:style-name="MT4">Bundesamt für Fremdenwesen und Asyl Seite </text:span><text:span text:style-name="MT3"><text:page-number text:select-page="current">18</text:page-number></text:span><text:span text:style-name="MT4"><text:s/>von </text:span><text:span text:style-name="MT3"><text:page-count style:num-format="1">42</text:page-count></text:span></text:p>
      </style:footer>
      <style:footer-first>
        <text:p text:style-name="MP2"/>
      </style:foot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LIB Republik Moldau</dc:title>
    <dc:subject>LIB Republik Moldau</dc:subject>
    <meta:creation-date>2018-04-27T11:42:24.001499000</meta:creation-date>
    <dc:date>2022-02-21T23:38:23.812050677</dc:date>
    <meta:editing-cycles>1077</meta:editing-cycles>
    <meta:editing-duration>P4DT20H12M28S</meta:editing-duration>
    <meta:generator>LibreOffice/7.3.0.3$Linux_X86_64 LibreOffice_project/30$Build-3</meta:generator>
    <meta:keyword>LIB Republik Moldau</meta:keyword>
    <meta:print-date>2022-02-02T15:10:21.023827296</meta:print-date>
    <meta:document-statistic meta:table-count="1" meta:image-count="2" meta:object-count="0" meta:page-count="42" meta:paragraph-count="335" meta:word-count="11858" meta:character-count="106935" meta:non-whitespace-character-count="95170"/>
    <meta:user-defined meta:name="FSC#ATPRECONFIG@1.1001:ChargePreview"/>
    <meta:user-defined meta:name="FSC#ATSTATECFG@1.1001:Agent"/>
    <meta:user-defined meta:name="FSC#ATSTATECFG@1.1001:AgentPhone"/>
    <meta:user-defined meta:name="FSC#ATSTATECFG@1.1001:ApprovedSignature"/>
    <meta:user-defined meta:name="FSC#ATSTATECFG@1.1001:BankAccount" meta:value-type="string"/>
    <meta:user-defined meta:name="FSC#ATSTATECFG@1.1001:BankAccountBIC" meta:value-type="string"/>
    <meta:user-defined meta:name="FSC#ATSTATECFG@1.1001:BankAccountIBAN" meta:value-type="string"/>
    <meta:user-defined meta:name="FSC#ATSTATECFG@1.1001:BankAccountID" meta:value-type="string"/>
    <meta:user-defined meta:name="FSC#ATSTATECFG@1.1001:BankAccountOwner" meta:value-type="string"/>
    <meta:user-defined meta:name="FSC#ATSTATECFG@1.1001:BankInstitute" meta:value-type="string"/>
    <meta:user-defined meta:name="FSC#ATSTATECFG@1.1001:BankName" meta:value-type="string"/>
    <meta:user-defined meta:name="FSC#ATSTATECFG@1.1001:Clause" meta:value-type="string"/>
    <meta:user-defined meta:name="FSC#ATSTATECFG@1.1001:DepartmentCity" meta:value-type="string"/>
    <meta:user-defined meta:name="FSC#ATSTATECFG@1.1001:DepartmentCountry" meta:value-type="string"/>
    <meta:user-defined meta:name="FSC#ATSTATECFG@1.1001:DepartmentDVR" meta:value-type="string"/>
    <meta:user-defined meta:name="FSC#ATSTATECFG@1.1001:DepartmentEmail" meta:value-type="string"/>
    <meta:user-defined meta:name="FSC#ATSTATECFG@1.1001:DepartmentFax" meta:value-type="string"/>
    <meta:user-defined meta:name="FSC#ATSTATECFG@1.1001:DepartmentStreet" meta:value-type="string"/>
    <meta:user-defined meta:name="FSC#ATSTATECFG@1.1001:DepartmentUID" meta:value-type="string"/>
    <meta:user-defined meta:name="FSC#ATSTATECFG@1.1001:DepartmentZipCode" meta:value-type="string"/>
    <meta:user-defined meta:name="FSC#ATSTATECFG@1.1001:ExternalFile" meta:value-type="string"/>
    <meta:user-defined meta:name="FSC#ATSTATECFG@1.1001:Office" meta:value-type="string"/>
    <meta:user-defined meta:name="FSC#ATSTATECFG@1.1001:SubfileDate" meta:value-type="string"/>
    <meta:user-defined meta:name="FSC#ATSTATECFG@1.1001:SubfileReference" meta:value-type="string"/>
    <meta:user-defined meta:name="FSC#ATSTATECFG@1.1001:SubfileSubject" meta:value-type="string"/>
    <meta:user-defined meta:name="FSC#COOELAK@1.1001:ApprovedAt" meta:value-type="string"/>
    <meta:user-defined meta:name="FSC#COOELAK@1.1001:ApprovedBy" meta:value-type="string"/>
    <meta:user-defined meta:name="FSC#COOELAK@1.1001:ApproverFirstName" meta:value-type="string"/>
    <meta:user-defined meta:name="FSC#COOELAK@1.1001:ApproverSurName" meta:value-type="string"/>
    <meta:user-defined meta:name="FSC#COOELAK@1.1001:ApproverTitle" meta:value-type="string"/>
    <meta:user-defined meta:name="FSC#COOELAK@1.1001:BaseNumber" meta:value-type="string">BA123001</meta:user-defined>
    <meta:user-defined meta:name="FSC#COOELAK@1.1001:CreatedAt" meta:value-type="string">29.05.2018</meta:user-defined>
    <meta:user-defined meta:name="FSC#COOELAK@1.1001:CurrentUserEmail" meta:value-type="string">Bianca.Freisleben@bmi.gv.at</meta:user-defined>
    <meta:user-defined meta:name="FSC#COOELAK@1.1001:CurrentUserRolePos" meta:value-type="string">Sachbearbeiter/in</meta:user-defined>
    <meta:user-defined meta:name="FSC#COOELAK@1.1001:Department" meta:value-type="string">BMI - BFA-B/III (Abteilung B/III)</meta:user-defined>
    <meta:user-defined meta:name="FSC#COOELAK@1.1001:DispatchedAt" meta:value-type="string"/>
    <meta:user-defined meta:name="FSC#COOELAK@1.1001:DispatchedBy" meta:value-type="string"/>
    <meta:user-defined meta:name="FSC#COOELAK@1.1001:ExternalDate" meta:value-type="string"/>
    <meta:user-defined meta:name="FSC#COOELAK@1.1001:ExternalRef" meta:value-type="string"/>
    <meta:user-defined meta:name="FSC#COOELAK@1.1001:FileRefBarCode" meta:value-type="string">*BMI-BA123001/0528-BFA-B/III/2018*</meta:user-defined>
    <meta:user-defined meta:name="FSC#COOELAK@1.1001:FileRefOU" meta:value-type="string">BFA-B/III</meta:user-defined>
    <meta:user-defined meta:name="FSC#COOELAK@1.1001:FileRefOrdinal" meta:value-type="string">528</meta:user-defined>
    <meta:user-defined meta:name="FSC#COOELAK@1.1001:FileRefYear" meta:value-type="string">2018</meta:user-defined>
    <meta:user-defined meta:name="FSC#COOELAK@1.1001:FileReference" meta:value-type="string">BMI-BA123001/0528-BFA-B/III/2018</meta:user-defined>
    <meta:user-defined meta:name="FSC#COOELAK@1.1001:IncomingNumber" meta:value-type="string"/>
    <meta:user-defined meta:name="FSC#COOELAK@1.1001:IncomingSubject" meta:value-type="string"/>
    <meta:user-defined meta:name="FSC#COOELAK@1.1001:OU" meta:value-type="string">BMI - BFA-B/III (Abteilung B/III)</meta:user-defined>
    <meta:user-defined meta:name="FSC#COOELAK@1.1001:ObjBarCode" meta:value-type="string">*COO.3000.108.6.2405395*</meta:user-defined>
    <meta:user-defined meta:name="FSC#COOELAK@1.1001:Organization" meta:value-type="string"/>
    <meta:user-defined meta:name="FSC#COOELAK@1.1001:Owner" meta:value-type="string">Mag. Thomas Schrott</meta:user-defined>
    <meta:user-defined meta:name="FSC#COOELAK@1.1001:OwnerExtension" meta:value-type="string">+43 (0) 59133 98 7091</meta:user-defined>
    <meta:user-defined meta:name="FSC#COOELAK@1.1001:OwnerFaxExtension" meta:value-type="string"/>
    <meta:user-defined meta:name="FSC#COOELAK@1.1001:Priority" meta:value-type="string"> ()</meta:user-defined>
    <meta:user-defined meta:name="FSC#COOELAK@1.1001:ProcessResponsible" meta:value-type="string">Wolkensteiner Hermann, Mag.</meta:user-defined>
    <meta:user-defined meta:name="FSC#COOELAK@1.1001:ProcessResponsibleFax" meta:value-type="string"/>
    <meta:user-defined meta:name="FSC#COOELAK@1.1001:ProcessResponsibleMail" meta:value-type="string">hermann.wolkensteiner@bmi.gv.at</meta:user-defined>
    <meta:user-defined meta:name="FSC#COOELAK@1.1001:ProcessResponsiblePhone" meta:value-type="string">+43 (0) 59133 98 7279</meta:user-defined>
    <meta:user-defined meta:name="FSC#COOELAK@1.1001:RefBarCode" meta:value-type="string"/>
    <meta:user-defined meta:name="FSC#COOELAK@1.1001:SettlementApprovedAt" meta:value-type="string"/>
    <meta:user-defined meta:name="FSC#COOELAK@1.1001:Subject" meta:value-type="string">Bundesamt für Fremdenwesen und Asyl; Recht und Internationales; Staatendokumentation; Produkte der Staatendokumentation
Moldau / Länderinformationsblatt (SHKS)_240518</meta:user-defined>
    <meta:user-defined meta:name="FSC#COOSYSTEM@1.1:Container" meta:value-type="string">COO.3000.108.6.2405395</meta:user-defined>
    <meta:user-defined meta:name="FSC#EIBPRECONFIG@1.1001:Attachments" meta:value-type="string"/>
    <meta:user-defined meta:name="FSC#EIBPRECONFIG@1.1001:Classified" meta:value-type="string"/>
    <meta:user-defined meta:name="FSC#EIBPRECONFIG@1.1001:CompletedOrdinals" meta:value-type="string"/>
    <meta:user-defined meta:name="FSC#EIBPRECONFIG@1.1001:Deadline" meta:value-type="string"/>
    <meta:user-defined meta:name="FSC#EIBPRECONFIG@1.1001:EIBApprovedAt" meta:value-type="string">29.05.2018</meta:user-defined>
    <meta:user-defined meta:name="FSC#EIBPRECONFIG@1.1001:EIBApprovedBy" meta:value-type="string">Schrott</meta:user-defined>
    <meta:user-defined meta:name="FSC#EIBPRECONFIG@1.1001:EIBApprovedByPostTitle" meta:value-type="string"/>
    <meta:user-defined meta:name="FSC#EIBPRECONFIG@1.1001:EIBApprovedBySubst" meta:value-type="string"/>
    <meta:user-defined meta:name="FSC#EIBPRECONFIG@1.1001:EIBApprovedByTitle" meta:value-type="string">Mag. Thomas Schrott</meta:user-defined>
    <meta:user-defined meta:name="FSC#EIBPRECONFIG@1.1001:EIBDepartment" meta:value-type="string">BMI - BFA-B/III (Abteilung B/III)</meta:user-defined>
    <meta:user-defined meta:name="FSC#EIBPRECONFIG@1.1001:EIBDispatchedBy" meta:value-type="string"/>
    <meta:user-defined meta:name="FSC#EIBPRECONFIG@1.1001:EIBDispatchedByPostTitle" meta:value-type="string"/>
    <meta:user-defined meta:name="FSC#EIBPRECONFIG@1.1001:EIBInternalApprovedAt" meta:value-type="string"/>
    <meta:user-defined meta:name="FSC#EIBPRECONFIG@1.1001:EIBInternalApprovedBy" meta:value-type="string"/>
    <meta:user-defined meta:name="FSC#EIBPRECONFIG@1.1001:EIBInternalApprovedByPostTitle" meta:value-type="string"/>
    <meta:user-defined meta:name="FSC#EIBPRECONFIG@1.1001:EIBProcessResponsible" meta:value-type="string">Mag. Hermann Wolkensteiner</meta:user-defined>
    <meta:user-defined meta:name="FSC#EIBPRECONFIG@1.1001:EIBProcessResponsibleFax" meta:value-type="string"/>
    <meta:user-defined meta:name="FSC#EIBPRECONFIG@1.1001:EIBProcessResponsibleMail" meta:value-type="string">hermann.wolkensteiner@bmi.gv.at</meta:user-defined>
    <meta:user-defined meta:name="FSC#EIBPRECONFIG@1.1001:EIBProcessResponsiblePhone" meta:value-type="string">+43 (0) 59133 98 7279</meta:user-defined>
    <meta:user-defined meta:name="FSC#EIBPRECONFIG@1.1001:EIBProcessResponsiblePostTitle" meta:value-type="string"/>
    <meta:user-defined meta:name="FSC#EIBPRECONFIG@1.1001:EIBSettlementApprovedBy" meta:value-type="string"/>
    <meta:user-defined meta:name="FSC#EIBPRECONFIG@1.1001:EIBSettlementApprovedByPostTitle" meta:value-type="string"/>
    <meta:user-defined meta:name="FSC#EIBPRECONFIG@1.1001:ExtRefInc" meta:value-type="string"/>
    <meta:user-defined meta:name="FSC#EIBPRECONFIG@1.1001:IncomingAddrdate" meta:value-type="string"/>
    <meta:user-defined meta:name="FSC#EIBPRECONFIG@1.1001:IncomingDelivery" meta:value-type="string"/>
    <meta:user-defined meta:name="FSC#EIBPRECONFIG@1.1001:NextFiles" meta:value-type="string"/>
    <meta:user-defined meta:name="FSC#EIBPRECONFIG@1.1001:NrAttachments" meta:value-type="string"/>
    <meta:user-defined meta:name="FSC#EIBPRECONFIG@1.1001:OUAddr" meta:value-type="string">Modecenterstraße 22, 1030 Wien</meta:user-defined>
    <meta:user-defined meta:name="FSC#EIBPRECONFIG@1.1001:OUDescr" meta:value-type="string"/>
    <meta:user-defined meta:name="FSC#EIBPRECONFIG@1.1001:OUEmail" meta:value-type="string">BFA-Staatendokumentation@bmi.gv.at</meta:user-defined>
    <meta:user-defined meta:name="FSC#EIBPRECONFIG@1.1001:OwnerEmail" meta:value-type="string">thomas.schrott@bmi.gv.at</meta:user-defined>
    <meta:user-defined meta:name="FSC#EIBPRECONFIG@1.1001:OwnerGender" meta:value-type="string"/>
    <meta:user-defined meta:name="FSC#EIBPRECONFIG@1.1001:OwnerPostTitle" meta:value-type="string"/>
    <meta:user-defined meta:name="FSC#EIBPRECONFIG@1.1001:PreviousFiles" meta:value-type="string"/>
    <meta:user-defined meta:name="FSC#EIBPRECONFIG@1.1001:Priority" meta:value-type="string">Nein</meta:user-defined>
    <meta:user-defined meta:name="FSC#EIBPRECONFIG@1.1001:Recipients" meta:value-type="string"/>
    <meta:user-defined meta:name="FSC#EIBPRECONFIG@1.1001:RelatedFiles" meta:value-type="string"/>
    <meta:user-defined meta:name="FSC#EIBPRECONFIG@1.1001:SettlementSubj" meta:value-type="string"/>
    <meta:user-defined meta:name="FSC#EIBPRECONFIG@1.1001:Signatures" meta:value-type="string">Genehmigt</meta:user-defined>
    <meta:user-defined meta:name="FSC#EIBPRECONFIG@1.1001:SubjectArea" meta:value-type="string">Produkte der Staatendokumentation</meta:user-defined>
    <meta:user-defined meta:name="FSC#EIBPRECONFIG@1.1001:currentuser" meta:value-type="string">COO.3000.100.1.553164</meta:user-defined>
    <meta:user-defined meta:name="FSC#EIBPRECONFIG@1.1001:currentuserrolegroup" meta:value-type="string">COO.3000.100.1.521953</meta:user-defined>
    <meta:user-defined meta:name="FSC#EIBPRECONFIG@1.1001:currentuserroleposition" meta:value-type="string">COO.1.1001.1.4328</meta:user-defined>
    <meta:user-defined meta:name="FSC#EIBPRECONFIG@1.1001:currentuserroot" meta:value-type="string">COO.3000.108.2.2077240</meta:user-defined>
    <meta:user-defined meta:name="FSC#EIBPRECONFIG@1.1001:objchangedat" meta:value-type="string">29.05.2018</meta:user-defined>
    <meta:user-defined meta:name="FSC#EIBPRECONFIG@1.1001:objchangedby" meta:value-type="string">Mag. Thomas Schrott</meta:user-defined>
    <meta:user-defined meta:name="FSC#EIBPRECONFIG@1.1001:objchangedbyPostTitle" meta:value-type="string"/>
    <meta:user-defined meta:name="FSC#EIBPRECONFIG@1.1001:objname" meta:value-type="string">MOLD_LIB_2018_05_25_KE</meta:user-defined>
    <meta:user-defined meta:name="FSC#EIBPRECONFIG@1.1001:toplevelobject" meta:value-type="string">COO.3000.108.7.11538641</meta:user-defined>
    <meta:user-defined meta:name="FSC#ELAKGOV@1.1001:PersonalSubjAddress" meta:value-type="string"/>
    <meta:user-defined meta:name="FSC#ELAKGOV@1.1001:PersonalSubjFirstName" meta:value-type="string"/>
    <meta:user-defined meta:name="FSC#ELAKGOV@1.1001:PersonalSubjGender" meta:value-type="string"/>
    <meta:user-defined meta:name="FSC#ELAKGOV@1.1001:PersonalSubjSalutation" meta:value-type="string"/>
    <meta:user-defined meta:name="FSC#ELAKGOV@1.1001:PersonalSubjSurName" meta:value-type="string"/>
    <meta:user-defined meta:name="FSC#FSCFOLIO@1.1001:docpropproject" meta:value-type="string"/>
  </office:meta>
</office:document-meta>
</file>