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38A000001C4A336665EFAD1B838.png" manifest:media-type="image/png"/>
  <manifest:file-entry manifest:full-path="Pictures/100000000000040E000001CFA393826E3CEA756B.jpg" manifest:media-type="image/jpe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adornments="Standard" style:font-family-generic="swiss" style:font-pitch="variable"/>
    <style:font-face style:name="Arial1" svg:font-family="Arial" style:font-family-generic="swiss" style:font-pitch="variable"/>
    <style:font-face style:name="Arial2" svg:font-family="Arial" style:font-family-generic="system" style:font-pitch="variable"/>
    <style:font-face style:name="Courier New" svg:font-family="'Courier New'" style:font-adornments="Standard" style:font-pitch="fixed"/>
    <style:font-face style:name="Courier New1" svg:font-family="'Courier New'" style:font-family-generic="modern" style:font-pitch="fixed"/>
    <style:font-face style:name="FreeSans" svg:font-family="FreeSans" style:font-family-generic="system" style:font-pitch="variable"/>
    <style:font-face style:name="FreeSans1" svg:font-family="FreeSans" style:font-family-generic="swis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line-height="150%" fo:text-align="justify" style:justify-single-word="false"/>
      <style:text-properties style:font-name="Liberation Sans" fo:font-size="11pt" fo:language="de" fo:country="DE" style:font-size-asian="11pt" style:font-size-complex="11pt" style:language-complex="de" style:country-complex="DE"/>
    </style:style>
    <style:style style:name="P4" style:family="paragraph" style:parent-style-name="Standard">
      <style:paragraph-properties fo:line-height="150%" fo:text-align="justify" style:justify-single-word="false"/>
      <style:text-properties style:font-name="Liberation Sans" fo:font-size="11pt" fo:language="de" fo:country="DE" officeooo:paragraph-rsid="005ec212" style:font-size-asian="11pt" style:font-size-complex="11pt" style:language-complex="de" style:country-complex="DE"/>
    </style:style>
    <style:style style:name="P5" style:family="paragraph" style:parent-style-name="Standard">
      <style:paragraph-properties fo:line-height="150%" fo:text-align="justify" style:justify-single-word="false"/>
      <style:text-properties style:font-name="Liberation Sans" fo:font-size="11pt" fo:language="de" fo:country="DE" officeooo:paragraph-rsid="006456fb" style:font-size-asian="11pt" style:font-size-complex="11pt" style:language-complex="de" style:country-complex="DE"/>
    </style:style>
    <style:style style:name="P6"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style:style>
    <style:style style:name="P7" style:family="paragraph" style:parent-style-name="Standard">
      <style:paragraph-properties fo:line-height="150%" fo:text-align="justify" style:justify-single-word="false"/>
      <style:text-properties style:font-name="Liberation Sans" fo:font-size="11pt" fo:language="de" fo:country="DE" fo:font-weight="bold" style:font-size-asian="11pt" style:font-weight-asian="bold" style:font-size-complex="11pt" style:language-complex="de" style:country-complex="DE" style:font-weight-complex="bold"/>
    </style:style>
    <style:style style:name="P8" style:family="paragraph" style:parent-style-name="Standard">
      <style:paragraph-properties fo:line-height="150%" fo:text-align="justify" style:justify-single-word="false"/>
      <style:text-properties style:font-name="Liberation Sans" fo:font-size="11pt" fo:language="de" fo:country="DE" fo:font-style="normal" officeooo:paragraph-rsid="005ec212" style:font-size-asian="11pt" style:font-style-asian="normal" style:font-size-complex="11pt" style:language-complex="de" style:country-complex="DE" style:font-style-complex="normal"/>
    </style:style>
    <style:style style:name="P9"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Liberation Sans" fo:font-size="11pt" fo:language="de" fo:country="DE" fo:font-style="italic" officeooo:rsid="011aa236" officeooo:paragraph-rsid="011aa236" fo:background-color="transparent" style:font-size-asian="11pt" style:font-style-asian="italic" style:font-size-complex="11pt" style:language-complex="de" style:country-complex="DE" style:font-style-complex="italic" fo:hyphenate="true" fo:hyphenation-remain-char-count="2" fo:hyphenation-push-char-count="2" loext:hyphenation-no-caps="false"/>
    </style:style>
    <style:style style:name="P10"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fo:font-size="11pt" officeooo:rsid="00109251" officeooo:paragraph-rsid="01c01718" fo:background-color="transparent" style:font-size-asian="11pt" style:font-size-complex="11pt"/>
    </style:style>
    <style:style style:name="P11"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Times New Roman" style:font-size-asian="14pt" style:font-name-complex="Arial2" style:font-size-complex="14pt" style:font-weight-complex="bold" fo:hyphenate="true" fo:hyphenation-remain-char-count="2" fo:hyphenation-push-char-count="2" loext:hyphenation-no-caps="false"/>
    </style:style>
    <style:style style:name="P12"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2" style:font-size-asian="14pt" style:font-name-complex="Arial2" style:font-size-complex="14pt" style:font-weight-complex="bold" fo:hyphenate="true" fo:hyphenation-remain-char-count="2" fo:hyphenation-push-char-count="2" loext:hyphenation-no-caps="false"/>
    </style:style>
    <style:style style:name="P1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4d3dba"/>
    </style:style>
    <style:style style:name="P14"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rsid="008b4593" officeooo:paragraph-rsid="017ede75" fo:background-color="transparent"/>
    </style:style>
    <style:style style:name="P15"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13b0bf0" fo:background-color="transparent"/>
    </style:style>
    <style:style style:name="P16"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17268fd" fo:background-color="transparent"/>
    </style:style>
    <style:style style:name="P17"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0e4092f" fo:background-color="transparent"/>
    </style:style>
    <style:style style:name="P18"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032b493" fo:background-color="transparent"/>
    </style:style>
    <style:style style:name="P19"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font-name="Liberation Sans" officeooo:paragraph-rsid="01c493b3" fo:background-color="transparent"/>
    </style:style>
    <style:style style:name="P2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10a614b" officeooo:paragraph-rsid="012e6e13" fo:background-color="transparent"/>
    </style:style>
    <style:style style:name="P2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12b3c54" officeooo:paragraph-rsid="01a73adb" fo:background-color="transparent"/>
    </style:style>
    <style:style style:name="P2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6ce07a" officeooo:paragraph-rsid="006e7dfa" fo:background-color="transparent"/>
    </style:style>
    <style:style style:name="P2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97755e" officeooo:paragraph-rsid="019611ec" fo:background-color="transparent"/>
    </style:style>
    <style:style style:name="P2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97755e" officeooo:paragraph-rsid="0097755e" fo:background-color="transparent"/>
    </style:style>
    <style:style style:name="P2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rsid="00c41aa9" officeooo:paragraph-rsid="00c41aa9" fo:background-color="transparent"/>
    </style:style>
    <style:style style:name="P2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51d80" fo:background-color="transparent"/>
    </style:style>
    <style:style style:name="P2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2a71e3" fo:background-color="transparent"/>
    </style:style>
    <style:style style:name="P2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a73adb" fo:background-color="transparent"/>
    </style:style>
    <style:style style:name="P2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a87ac1" fo:background-color="transparent"/>
    </style:style>
    <style:style style:name="P3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9bb3a5" fo:background-color="transparent"/>
    </style:style>
    <style:style style:name="P3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98776a" fo:background-color="transparent"/>
    </style:style>
    <style:style style:name="P3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935fd0" fo:background-color="transparent"/>
    </style:style>
    <style:style style:name="P3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50e54b" fo:background-color="transparent"/>
    </style:style>
    <style:style style:name="P3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6bf812" fo:background-color="transparent"/>
    </style:style>
    <style:style style:name="P3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4d3dba" fo:background-color="transparent"/>
    </style:style>
    <style:style style:name="P3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4f31af" fo:background-color="transparent"/>
    </style:style>
    <style:style style:name="P3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officeooo:paragraph-rsid="01004188" fo:background-color="transparent"/>
    </style:style>
    <style:style style:name="P38" style:family="paragraph" style:parent-style-name="Text_20_body">
      <loext:graphic-properties draw:fill-gradient-name="gradient" draw:fill-hatch-name="hatch"/>
      <style:paragraph-properties fo:margin-top="0cm" fo:margin-bottom="0.3cm" style:contextual-spacing="false" fo:text-align="justify" style:justify-single-word="false" style:writing-mode="lr-tb"/>
      <style:text-properties style:font-name="Liberation Sans" officeooo:rsid="01b1fe70" officeooo:paragraph-rsid="01004188" fo:background-color="transparent"/>
    </style:style>
    <style:style style:name="P39" style:family="paragraph" style:parent-style-name="Standard">
      <style:text-properties style:font-name="Liberation Sans" style:text-underline-style="solid" style:text-underline-width="auto" style:text-underline-color="font-color" officeooo:paragraph-rsid="005915e4" fo:background-color="transparent"/>
    </style:style>
    <style:style style:name="P40" style:family="paragraph" style:parent-style-name="Standard">
      <style:text-properties style:font-name="Liberation Sans" style:text-underline-style="solid" style:text-underline-width="auto" style:text-underline-color="font-color" officeooo:paragraph-rsid="0056fd50" fo:background-color="transparent"/>
    </style:style>
    <style:style style:name="P41" style:family="paragraph" style:parent-style-name="Standard">
      <style:text-properties style:font-name="Liberation Sans" style:text-underline-style="solid" style:text-underline-width="auto" style:text-underline-color="font-color" officeooo:paragraph-rsid="005857c9" fo:background-color="transparent"/>
    </style:style>
    <style:style style:name="P4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language="de" fo:country="DE" officeooo:paragraph-rsid="01b4235a" fo:background-color="transparent"/>
    </style:style>
    <style:style style:name="P4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font-name="Liberation Sans" fo:language="de" fo:country="DE" officeooo:paragraph-rsid="00921bb2" fo:background-color="transparent"/>
    </style:style>
    <style:style style:name="P44" style:family="paragraph" style:parent-style-name="Standard">
      <style:paragraph-properties fo:line-height="150%" fo:text-align="start" style:justify-single-word="false"/>
      <style:text-properties fo:color="#b2b2b2" loext:opacity="100%" style:font-name="Arial1" fo:font-size="11pt" fo:font-weight="normal" officeooo:rsid="0002c024" officeooo:paragraph-rsid="0002c024" style:font-size-asian="11pt" style:font-weight-asian="normal" style:font-size-complex="11pt" style:font-weight-complex="normal"/>
    </style:style>
    <style:style style:name="P45"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46"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47"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1"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48" style:family="paragraph" style:parent-style-name="Standard">
      <style:paragraph-properties fo:line-height="100%" fo:text-align="center" style:justify-single-word="false"/>
      <style:text-properties fo:color="#71869b" loext:opacity="100%" style:font-name="Arial1" fo:font-size="28pt" fo:font-weight="bold" officeooo:rsid="0002c024" officeooo:paragraph-rsid="006b2459" style:font-size-asian="28pt" style:font-weight-asian="bold" style:font-size-complex="28pt" style:font-weight-complex="bold"/>
    </style:style>
    <style:style style:name="P49" style:family="paragraph" style:parent-style-name="Standard">
      <style:paragraph-properties fo:margin-top="0cm" fo:margin-bottom="0.099cm" style:contextual-spacing="false" fo:line-height="100%" fo:text-align="center" style:justify-single-word="false"/>
      <style:text-properties fo:color="#71869b" loext:opacity="100%" fo:font-size="33pt" fo:letter-spacing="-0.009cm" fo:language="de" fo:country="AT" fo:font-weight="bold" officeooo:paragraph-rsid="006b2459" style:font-name-asian="Arial2" style:font-size-asian="33pt" style:font-weight-asian="bold" style:font-name-complex="Arial2" style:font-size-complex="33pt"/>
    </style:style>
    <style:style style:name="P50"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51" style:family="paragraph" style:parent-style-name="Text_20_body">
      <style:paragraph-properties fo:line-height="150%"/>
      <style:text-properties fo:color="#000000" loext:opacity="100%" style:font-name="Liberation Sans" fo:font-size="11pt" fo:font-style="italic" fo:font-weight="bold" officeooo:paragraph-rsid="00529a55" fo:background-color="transparent"/>
    </style:style>
    <style:style style:name="P52"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style:style>
    <style:style style:name="P5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54" style:family="paragraph" style:parent-style-name="Text_20_body">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529a55"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style:style>
    <style:style style:name="P55" style:family="paragraph" style:parent-style-name="Text_20_body">
      <style:paragraph-properties fo:line-height="150%"/>
      <style:text-properties officeooo:paragraph-rsid="00529a55"/>
    </style:style>
    <style:style style:name="P56"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57"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58"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officeooo:paragraph-rsid="01c01718" fo:background-color="transparent"/>
    </style:style>
    <style:style style:name="P59"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officeooo:paragraph-rsid="018609a7" fo:background-color="transparent"/>
    </style:style>
    <style:style style:name="P60" style:family="paragraph" style:parent-style-name="Standard">
      <loext:graphic-properties draw:fill-gradient-name="gradient" draw:fill-hatch-name="hatch"/>
      <style:paragraph-properties fo:margin-top="0cm" fo:margin-bottom="0.3cm" style:contextual-spacing="false" fo:line-height="150%" fo:text-align="justify" style:justify-single-word="false"/>
      <style:text-properties officeooo:paragraph-rsid="0150e54b" fo:background-color="transparent"/>
    </style:style>
    <style:style style:name="P6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10a614b" officeooo:paragraph-rsid="012a71e3" fo:background-color="transparent"/>
    </style:style>
    <style:style style:name="P6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06cad14" officeooo:paragraph-rsid="007f6239" fo:background-color="transparent"/>
    </style:style>
    <style:style style:name="P6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06cad14" officeooo:paragraph-rsid="01a27ffd" fo:background-color="transparent"/>
    </style:style>
    <style:style style:name="P6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06cad14" officeooo:paragraph-rsid="01a47cf1" fo:background-color="transparent"/>
    </style:style>
    <style:style style:name="P6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0a33cb1" officeooo:paragraph-rsid="0197401e" fo:background-color="transparent"/>
    </style:style>
    <style:style style:name="P6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083e5ed" officeooo:paragraph-rsid="0085aa64" fo:background-color="transparent"/>
    </style:style>
    <style:style style:name="P6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7a63b5" fo:background-color="transparent"/>
    </style:style>
    <style:style style:name="P6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004188" fo:background-color="transparent"/>
    </style:style>
    <style:style style:name="P6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8a9366" fo:background-color="transparent"/>
    </style:style>
    <style:style style:name="P7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b003c2" fo:background-color="transparent"/>
    </style:style>
    <style:style style:name="P7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2ba19c" fo:background-color="transparent"/>
    </style:style>
    <style:style style:name="P7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0cc00d" fo:background-color="transparent"/>
    </style:style>
    <style:style style:name="P7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a62c1b" fo:background-color="transparent"/>
    </style:style>
    <style:style style:name="P7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a47cf1" fo:background-color="transparent"/>
    </style:style>
    <style:style style:name="P7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a110a2" fo:background-color="transparent"/>
    </style:style>
    <style:style style:name="P7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9bb3a5" fo:background-color="transparent"/>
    </style:style>
    <style:style style:name="P7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95cf21" fo:background-color="transparent"/>
    </style:style>
    <style:style style:name="P7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98776a" fo:background-color="transparent"/>
    </style:style>
    <style:style style:name="P7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983a8c" fo:background-color="transparent"/>
    </style:style>
    <style:style style:name="P8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96099d" fo:background-color="transparent"/>
    </style:style>
    <style:style style:name="P8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81de41" fo:background-color="transparent"/>
    </style:style>
    <style:style style:name="P8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80865b" fo:background-color="transparent"/>
    </style:style>
    <style:style style:name="P8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352dd3" fo:background-color="transparent"/>
    </style:style>
    <style:style style:name="P8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802928" fo:background-color="transparent"/>
    </style:style>
    <style:style style:name="P8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8556c8" fo:background-color="transparent"/>
    </style:style>
    <style:style style:name="P8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77a4b7" fo:background-color="transparent"/>
    </style:style>
    <style:style style:name="P8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793752" fo:background-color="transparent"/>
    </style:style>
    <style:style style:name="P8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73fe1d" fo:background-color="transparent"/>
    </style:style>
    <style:style style:name="P8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d42989" fo:background-color="transparent"/>
    </style:style>
    <style:style style:name="P9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6863e3" fo:background-color="transparent"/>
    </style:style>
    <style:style style:name="P9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6935d1" fo:background-color="transparent"/>
    </style:style>
    <style:style style:name="P9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6a254e" fo:background-color="transparent"/>
    </style:style>
    <style:style style:name="P9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ee41ea" fo:background-color="transparent"/>
    </style:style>
    <style:style style:name="P9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644bf2" fo:background-color="transparent"/>
    </style:style>
    <style:style style:name="P9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62b87a" fo:background-color="transparent"/>
    </style:style>
    <style:style style:name="P96"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50e54b" fo:background-color="transparent"/>
    </style:style>
    <style:style style:name="P97"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585cd3" fo:background-color="transparent"/>
    </style:style>
    <style:style style:name="P98"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5ad68c" fo:background-color="transparent"/>
    </style:style>
    <style:style style:name="P9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5a246c" fo:background-color="transparent"/>
    </style:style>
    <style:style style:name="P10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55ea51" fo:background-color="transparent"/>
    </style:style>
    <style:style style:name="P101"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4d3dba" fo:background-color="transparent"/>
    </style:style>
    <style:style style:name="P102"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0fe5210" fo:background-color="transparent"/>
    </style:style>
    <style:style style:name="P103"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paragraph-rsid="01c3120d" fo:background-color="transparent"/>
    </style:style>
    <style:style style:name="P104"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0ddc43c" officeooo:paragraph-rsid="017268fd" fo:background-color="transparent"/>
    </style:style>
    <style:style style:name="P105"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officeooo:rsid="016dfcbb" officeooo:paragraph-rsid="01b1b40f" fo:background-color="transparent"/>
    </style:style>
    <style:style style:name="P106" style:family="paragraph" style:parent-style-name="Text_20_body">
      <loext:graphic-properties draw:fill-gradient-name="gradient" draw:fill-hatch-name="hatch"/>
      <style:paragraph-properties fo:margin-top="0cm" fo:margin-bottom="0.3cm" style:contextual-spacing="false" fo:text-align="justify" style:justify-single-word="false" style:writing-mode="lr-tb"/>
      <style:text-properties officeooo:rsid="01b1fe70" officeooo:paragraph-rsid="01b35c00" fo:background-color="transparent"/>
    </style:style>
    <style:style style:name="P107"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use-window-font-color="true" loext:opacity="0%" style:font-name="Liberation Sans" fo:font-size="11pt" officeooo:rsid="00bc2791" officeooo:paragraph-rsid="018609a7" fo:background-color="transparent" style:font-size-asian="11pt" style:font-size-complex="11pt"/>
    </style:style>
    <style:style style:name="P108" style:family="paragraph" style:parent-style-name="Text_20_body">
      <loext:graphic-properties draw:fill-gradient-name="gradient" draw:fill-hatch-name="hatch"/>
      <style:paragraph-properties fo:margin-top="0cm" fo:margin-bottom="0.3cm" style:contextual-spacing="false" fo:line-height="150%" fo:text-align="justify" style:justify-single-word="false"/>
      <style:text-properties style:use-window-font-color="true" loext:opacity="0%" style:font-name="Liberation Sans" fo:font-size="11pt" officeooo:rsid="00bc2791" officeooo:paragraph-rsid="01c01718" fo:background-color="transparent" style:font-size-asian="11pt" style:font-size-complex="11pt"/>
    </style:style>
    <style:style style:name="P109"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style:use-window-font-color="true" loext:opacity="0%" officeooo:rsid="00a4e9f1" officeooo:paragraph-rsid="01983a8c" fo:background-color="transparent"/>
    </style:style>
    <style:style style:name="P110" style:family="paragraph" style:parent-style-name="Text_20_body">
      <loext:graphic-properties draw:fill-gradient-name="gradient" draw:fill-hatch-name="hatch"/>
      <style:paragraph-properties fo:margin-top="0cm" fo:margin-bottom="0.3cm" style:contextual-spacing="false" fo:text-align="justify" style:justify-single-word="false"/>
      <style:text-properties fo:font-style="normal" officeooo:paragraph-rsid="019611ec" fo:background-color="transparent" style:font-style-asian="normal" style:font-style-complex="normal"/>
    </style:style>
    <style:style style:name="P111"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112"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113" style:family="paragraph" style:parent-style-name="Heading_20_1">
      <style:paragraph-properties fo:line-height="100%">
        <style:tab-stops>
          <style:tab-stop style:position="0.893cm"/>
        </style:tab-stops>
      </style:paragraph-properties>
      <style:text-properties style:font-name="Liberation Sans"/>
    </style:style>
    <style:style style:name="P114" style:family="paragraph" style:parent-style-name="Heading_20_1">
      <loext:graphic-properties draw:fill-gradient-name="gradient" draw:fill-hatch-name="hatch"/>
      <style:paragraph-properties fo:margin-top="0.6cm" fo:margin-bottom="0.3cm" style:contextual-spacing="false" fo:line-height="100%" fo:break-before="page"/>
      <style:text-properties style:font-name="Liberation Sans" officeooo:rsid="0056fd50" officeooo:paragraph-rsid="0056fd50" fo:background-color="transparent"/>
    </style:style>
    <style:style style:name="P115"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fo:background-color="transparent"/>
    </style:style>
    <style:style style:name="P116"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paragraph-rsid="0032b493" fo:background-color="transparent"/>
    </style:style>
    <style:style style:name="P117"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rsid="002d934d" officeooo:paragraph-rsid="002d934d" fo:background-color="transparent"/>
    </style:style>
    <style:style style:name="P118"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rsid="002f5430" officeooo:paragraph-rsid="002f5430" fo:background-color="transparent"/>
    </style:style>
    <style:style style:name="P119" style:family="paragraph" style:parent-style-name="Heading_20_1">
      <loext:graphic-properties draw:fill-gradient-name="gradient" draw:fill-hatch-name="hatch"/>
      <style:paragraph-properties fo:margin-top="0.6cm" fo:margin-bottom="0.3cm" style:contextual-spacing="false" fo:line-height="100%"/>
      <style:text-properties style:font-name="Liberation Sans" officeooo:rsid="0032b493" officeooo:paragraph-rsid="0032b493" fo:background-color="transparent"/>
    </style:style>
    <style:style style:name="P120" style:family="paragraph" style:parent-style-name="Heading_20_2">
      <loext:graphic-properties draw:fill-gradient-name="gradient" draw:fill-hatch-name="hatch"/>
      <style:paragraph-properties fo:margin-top="0.6cm" fo:margin-bottom="0.3cm" style:contextual-spacing="false"/>
      <style:text-properties style:font-name="Liberation Sans" officeooo:rsid="0034baee" officeooo:paragraph-rsid="0034baee" fo:background-color="transparent"/>
    </style:style>
    <style:style style:name="P121" style:family="paragraph" style:parent-style-name="Heading_20_2">
      <loext:graphic-properties draw:fill-hatch-name="hatch"/>
      <style:paragraph-properties fo:margin-top="0.3cm" fo:margin-bottom="0.3cm" style:contextual-spacing="false"/>
      <style:text-properties style:font-name="Liberation Sans" officeooo:paragraph-rsid="0034baee" fo:background-color="transparent"/>
    </style:style>
    <style:style style:name="P122" style:family="paragraph" style:parent-style-name="Heading_20_2">
      <loext:graphic-properties draw:fill-gradient-name="gradient" draw:fill-hatch-name="hatch"/>
      <style:paragraph-properties fo:margin-top="0.6cm" fo:margin-bottom="0.3cm" style:contextual-spacing="false"/>
      <style:text-properties style:font-name="Liberation Sans" officeooo:rsid="00369d44" officeooo:paragraph-rsid="00369d44" fo:background-color="transparent"/>
    </style:style>
    <style:style style:name="P123" style:family="paragraph" style:parent-style-name="Heading_20_2">
      <loext:graphic-properties draw:fill-gradient-name="gradient" draw:fill-hatch-name="hatch"/>
      <style:paragraph-properties fo:margin-top="0.6cm" fo:margin-bottom="0.3cm" style:contextual-spacing="false"/>
      <style:text-properties style:font-name="Liberation Sans" officeooo:rsid="01553688" officeooo:paragraph-rsid="00369d44" fo:background-color="transparent"/>
    </style:style>
    <style:style style:name="P124" style:family="paragraph" style:parent-style-name="Standard" style:list-style-name="WWNum2" style:master-page-name="">
      <loext:graphic-properties draw:fill="none"/>
      <style:paragraph-properties fo:margin-left="0.6cm" fo:margin-right="0cm" fo:margin-top="0cm" fo:margin-bottom="0.199cm" style:contextual-spacing="false" fo:line-height="100%" fo:text-indent="-0.6cm" style:auto-text-indent="false" style:page-number="auto" fo:background-color="transparent" style:writing-mode="lr-tb">
        <style:tab-stops/>
      </style:paragraph-properties>
      <style:text-properties officeooo:paragraph-rsid="00d8b3db"/>
    </style:style>
    <style:style style:name="P12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officeooo:paragraph-rsid="01093597"/>
    </style:style>
    <style:style style:name="P12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12a71e3"/>
    </style:style>
    <style:style style:name="P12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06ce07a"/>
    </style:style>
    <style:style style:name="P128"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officeooo:paragraph-rsid="010ca180"/>
    </style:style>
    <style:style style:name="P12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128606f"/>
    </style:style>
    <style:style style:name="P13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0af3e1c"/>
    </style:style>
    <style:style style:name="P13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14334e4"/>
    </style:style>
    <style:style style:name="P13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paragraph-rsid="0106e379"/>
    </style:style>
    <style:style style:name="P133" style:family="paragraph" style:parent-style-name="Text_20_body" style:list-style-name="WWNum2" style:master-page-name="">
      <loext:graphic-properties draw:fill="none"/>
      <style:paragraph-properties fo:margin-left="0.499cm" fo:margin-right="0cm" fo:margin-top="0cm" fo:margin-bottom="0.199cm" style:contextual-spacing="true" fo:line-height="100%" fo:text-align="start" style:justify-single-word="false" fo:text-indent="-0.499cm" style:auto-text-indent="false" style:page-number="auto" fo:background-color="transparent" style:writing-mode="lr-tb">
        <style:tab-stops>
          <style:tab-stop style:position="0.088cm"/>
        </style:tab-stops>
      </style:paragraph-properties>
      <style:text-properties officeooo:paragraph-rsid="01093597"/>
    </style:style>
    <style:style style:name="P13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style:text-underline-style="none" officeooo:rsid="010899c3" officeooo:paragraph-rsid="01093597"/>
    </style:style>
    <style:style style:name="P135" style:family="paragraph" style:parent-style-name="Text_20_body" style:list-style-name="WWNum2">
      <loext:graphic-properties draw:fill="none"/>
      <style:paragraph-properties fo:margin-left="0.499cm" fo:margin-right="0cm" fo:margin-top="0cm" fo:margin-bottom="0.199cm" style:contextual-spacing="true" fo:line-height="100%" fo:text-align="start" style:justify-single-word="false" fo:text-indent="-0.499cm" style:auto-text-indent="false" fo:background-color="transparent" style:writing-mode="lr-tb">
        <style:tab-stops>
          <style:tab-stop style:position="0.088cm"/>
        </style:tab-stops>
      </style:paragraph-properties>
      <style:text-properties style:font-name="Liberation Sans" style:text-underline-style="none" officeooo:rsid="010899c3" officeooo:paragraph-rsid="010899c3"/>
    </style:style>
    <style:style style:name="P13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10899c3" officeooo:paragraph-rsid="01093597" fo:background-color="transparent" style:font-size-asian="11pt" style:font-size-complex="11pt"/>
    </style:style>
    <style:style style:name="P13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10899c3" officeooo:paragraph-rsid="010ca180" fo:background-color="transparent" style:font-size-asian="11pt" style:font-size-complex="11pt"/>
    </style:style>
    <style:style style:name="P138" style:family="paragraph" style:parent-style-name="Text_20_body" style:list-style-name="WWNum2">
      <loext:graphic-properties draw:fill="none"/>
      <style:paragraph-properties fo:margin-left="0.499cm" fo:margin-right="0cm" fo:margin-top="0cm" fo:margin-bottom="0.199cm" style:contextual-spacing="true" fo:line-height="100%" fo:text-align="start" style:justify-single-word="false" fo:text-indent="-0.499cm" style:auto-text-indent="false" fo:background-color="transparent" style:writing-mode="lr-tb">
        <style:tab-stops>
          <style:tab-stop style:position="0.088cm"/>
        </style:tab-stops>
      </style:paragraph-properties>
      <style:text-properties style:font-name="Liberation Sans" fo:font-size="11pt" fo:language="en" fo:country="US" style:text-underline-style="none" officeooo:rsid="010899c3" officeooo:paragraph-rsid="010899c3" fo:background-color="transparent" style:font-size-asian="11pt" style:font-size-complex="11pt"/>
    </style:style>
    <style:style style:name="P139"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paragraph-rsid="010f100c" fo:background-color="transparent" style:font-size-asian="11pt" style:font-size-complex="11pt"/>
    </style:style>
    <style:style style:name="P14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paragraph-rsid="0133afa6" fo:background-color="transparent" style:font-size-asian="11pt" style:font-size-complex="11pt"/>
    </style:style>
    <style:style style:name="P14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118ce0" fo:background-color="transparent" style:font-size-asian="11pt" style:font-size-complex="11pt"/>
    </style:style>
    <style:style style:name="P14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0ca180" fo:background-color="transparent" style:font-size-asian="11pt" style:font-size-complex="11pt"/>
    </style:style>
    <style:style style:name="P143"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1e84f6" officeooo:paragraph-rsid="00799ce8" fo:background-color="transparent" style:font-size-asian="11pt" style:font-size-complex="11pt"/>
    </style:style>
    <style:style style:name="P14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799ce8" fo:background-color="transparent" style:font-size-asian="11pt" style:font-size-complex="11pt"/>
    </style:style>
    <style:style style:name="P14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253532" fo:background-color="transparent" style:font-size-asian="11pt" style:font-size-complex="11pt"/>
    </style:style>
    <style:style style:name="P146"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1e84f6" officeooo:paragraph-rsid="00a4e9f1" fo:background-color="transparent" style:font-size-asian="11pt" style:font-size-complex="11pt"/>
    </style:style>
    <style:style style:name="P14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a4e9f1" fo:background-color="transparent" style:font-size-asian="11pt" style:font-size-complex="11pt"/>
    </style:style>
    <style:style style:name="P14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97755e" fo:background-color="transparent" style:font-size-asian="11pt" style:font-size-complex="11pt"/>
    </style:style>
    <style:style style:name="P14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862b91" fo:background-color="transparent" style:font-size-asian="11pt" style:font-size-complex="11pt"/>
    </style:style>
    <style:style style:name="P15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18f1e1" fo:background-color="transparent" style:font-size-asian="11pt" style:font-size-complex="11pt"/>
    </style:style>
    <style:style style:name="P15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85aa64" fo:background-color="transparent" style:font-size-asian="11pt" style:font-size-complex="11pt"/>
    </style:style>
    <style:style style:name="P15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b783f8" fo:background-color="transparent" style:font-size-asian="11pt" style:font-size-complex="11pt"/>
    </style:style>
    <style:style style:name="P15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c4d550" fo:background-color="transparent" style:font-size-asian="11pt" style:font-size-complex="11pt"/>
    </style:style>
    <style:style style:name="P15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6c8fec" fo:background-color="transparent" style:font-size-asian="11pt" style:font-size-complex="11pt"/>
    </style:style>
    <style:style style:name="P15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d269d7" fo:background-color="transparent" style:font-size-asian="11pt" style:font-size-complex="11pt"/>
    </style:style>
    <style:style style:name="P15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d61198" fo:background-color="transparent" style:font-size-asian="11pt" style:font-size-complex="11pt"/>
    </style:style>
    <style:style style:name="P157"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3b5ac8" fo:background-color="transparent" style:font-size-asian="11pt" style:font-size-complex="11pt"/>
    </style:style>
    <style:style style:name="P15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e16ab2" fo:background-color="transparent" style:font-size-asian="11pt" style:font-size-complex="11pt"/>
    </style:style>
    <style:style style:name="P159"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1e84f6" officeooo:paragraph-rsid="017268fd" fo:background-color="transparent" style:font-size-asian="11pt" style:font-size-complex="11pt"/>
    </style:style>
    <style:style style:name="P16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7268fd" fo:background-color="transparent" style:font-size-asian="11pt" style:font-size-complex="11pt"/>
    </style:style>
    <style:style style:name="P16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6e5d5f" fo:background-color="transparent" style:font-size-asian="11pt" style:font-size-complex="11pt"/>
    </style:style>
    <style:style style:name="P16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5ff992" fo:background-color="transparent" style:font-size-asian="11pt" style:font-size-complex="11pt"/>
    </style:style>
    <style:style style:name="P163"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eea6c1" fo:background-color="transparent" style:font-size-asian="11pt" style:font-size-complex="11pt"/>
    </style:style>
    <style:style style:name="P16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0f8332f" fo:background-color="transparent" style:font-size-asian="11pt" style:font-size-complex="11pt"/>
    </style:style>
    <style:style style:name="P16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1e84f6" officeooo:paragraph-rsid="01004188" fo:background-color="transparent" style:font-size-asian="11pt" style:font-size-complex="11pt"/>
    </style:style>
    <style:style style:name="P166"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1e84f6" officeooo:paragraph-rsid="01004188" fo:background-color="transparent" style:font-size-asian="11pt" style:font-size-complex="11pt"/>
    </style:style>
    <style:style style:name="P167"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12e99c" fo:background-color="transparent" style:font-size-asian="11pt" style:font-size-complex="11pt"/>
    </style:style>
    <style:style style:name="P168"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253532" fo:background-color="transparent" style:font-size-asian="11pt" style:font-size-complex="11pt"/>
    </style:style>
    <style:style style:name="P16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2d934d" officeooo:paragraph-rsid="01253532" fo:background-color="transparent" style:font-size-asian="11pt" style:font-size-complex="11pt"/>
    </style:style>
    <style:style style:name="P170"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146e05" fo:background-color="transparent" style:font-size-asian="11pt" style:font-size-complex="11pt"/>
    </style:style>
    <style:style style:name="P171"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16a3c8" fo:background-color="transparent" style:font-size-asian="11pt" style:font-size-complex="11pt"/>
    </style:style>
    <style:style style:name="P17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2d934d" officeooo:paragraph-rsid="0133afa6" fo:background-color="transparent" style:font-size-asian="11pt" style:font-size-complex="11pt"/>
    </style:style>
    <style:style style:name="P173"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18f1e1" fo:background-color="transparent" style:font-size-asian="11pt" style:font-size-complex="11pt"/>
    </style:style>
    <style:style style:name="P174"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8ad312" fo:background-color="transparent" style:font-size-asian="11pt" style:font-size-complex="11pt"/>
    </style:style>
    <style:style style:name="P175"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2d934d" officeooo:paragraph-rsid="018ad312" fo:background-color="transparent" style:font-size-asian="11pt" style:font-size-complex="11pt"/>
    </style:style>
    <style:style style:name="P176"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c6b119" fo:background-color="transparent" style:font-size-asian="11pt" style:font-size-complex="11pt"/>
    </style:style>
    <style:style style:name="P177"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d269d7" fo:background-color="transparent" style:font-size-asian="11pt" style:font-size-complex="11pt"/>
    </style:style>
    <style:style style:name="P178"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3b5ac8" fo:background-color="transparent" style:font-size-asian="11pt" style:font-size-complex="11pt"/>
    </style:style>
    <style:style style:name="P17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2d934d" officeooo:paragraph-rsid="00d61198" fo:background-color="transparent" style:font-size-asian="11pt" style:font-size-complex="11pt"/>
    </style:style>
    <style:style style:name="P180"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6c8fec" fo:background-color="transparent" style:font-size-asian="11pt" style:font-size-complex="11pt"/>
    </style:style>
    <style:style style:name="P181"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eb7de7" fo:background-color="transparent" style:font-size-asian="11pt" style:font-size-complex="11pt"/>
    </style:style>
    <style:style style:name="P182"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ee41ea" fo:background-color="transparent" style:font-size-asian="11pt" style:font-size-complex="11pt"/>
    </style:style>
    <style:style style:name="P183"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f8332f" fo:background-color="transparent" style:font-size-asian="11pt" style:font-size-complex="11pt"/>
    </style:style>
    <style:style style:name="P184"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05915e4" fo:background-color="transparent" style:font-size-asian="11pt" style:font-size-complex="11pt"/>
    </style:style>
    <style:style style:name="P185"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004188" fo:background-color="transparent" style:font-size-asian="11pt" style:font-size-complex="11pt"/>
    </style:style>
    <style:style style:name="P186" style:family="paragraph" style:parent-style-name="Text_20_body" style:list-style-name="WWNum2" style:master-page-name="">
      <loext:graphic-properties draw:fill="none"/>
      <style:paragraph-properties fo:margin-left="0.6cm" fo:margin-right="0cm" fo:margin-top="0cm" fo:margin-bottom="0.199cm" style:contextual-spacing="true" fo:line-height="100%" fo:text-align="start" style:justify-single-word="false" fo:text-indent="-0.6cm" style:auto-text-indent="false" style:page-number="auto" fo:background-color="transparent" style:writing-mode="lr-tb">
        <style:tab-stops/>
      </style:paragraph-properties>
      <style:text-properties style:font-name="Liberation Sans" fo:font-size="11pt" fo:language="en" fo:country="US" style:text-underline-style="none" officeooo:rsid="002d934d" officeooo:paragraph-rsid="013f29af" fo:background-color="transparent" style:font-size-asian="11pt" style:font-size-complex="11pt"/>
    </style:style>
    <style:style style:name="P187" style:family="paragraph" style:parent-style-name="Text_20_body" style:list-style-name="WWNum2" style:master-page-name="">
      <loext:graphic-properties draw:fill="none"/>
      <style:paragraph-properties fo:margin-left="0.499cm" fo:margin-right="0cm" fo:margin-top="0cm" fo:margin-bottom="0.199cm" style:contextual-spacing="true" fo:line-height="100%" fo:text-align="start" style:justify-single-word="false" fo:text-indent="-0.499cm" style:auto-text-indent="false" style:page-number="auto" fo:background-color="transparent" style:writing-mode="lr-tb">
        <style:tab-stops>
          <style:tab-stop style:position="0.088cm"/>
        </style:tab-stops>
      </style:paragraph-properties>
      <style:text-properties style:font-name="Liberation Sans" fo:font-size="11pt" fo:language="en" fo:country="US" style:text-underline-style="none" officeooo:rsid="002d934d" officeooo:paragraph-rsid="014c48f3" fo:background-color="transparent" style:font-size-asian="11pt" style:font-size-complex="11pt"/>
    </style:style>
    <style:style style:name="P188"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915243" officeooo:paragraph-rsid="00915243" fo:background-color="transparent" style:font-size-asian="11pt" style:font-size-complex="11pt"/>
    </style:style>
    <style:style style:name="P189"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915243" officeooo:paragraph-rsid="0097755e" fo:background-color="transparent" style:font-size-asian="11pt" style:font-size-complex="11pt"/>
    </style:style>
    <style:style style:name="P190"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13b0bf0" officeooo:paragraph-rsid="013b0bf0" fo:background-color="transparent" style:font-size-asian="11pt" style:font-size-complex="11pt"/>
    </style:style>
    <style:style style:name="P191"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ec559b" officeooo:paragraph-rsid="013b5ac8" fo:background-color="transparent" style:font-size-asian="11pt" style:font-size-complex="11pt"/>
    </style:style>
    <style:style style:name="P192"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style:font-name="Liberation Sans" fo:font-size="11pt" fo:language="en" fo:country="US" style:text-underline-style="none" officeooo:rsid="00ec559b" officeooo:paragraph-rsid="014334e4" fo:background-color="transparent" style:font-size-asian="11pt" style:font-size-complex="11pt"/>
    </style:style>
    <style:style style:name="P193" style:family="paragraph" style:parent-style-name="Text_20_body">
      <style:paragraph-properties fo:line-height="150%"/>
      <style:text-properties style:font-name="Liberation Sans" officeooo:paragraph-rsid="00306151"/>
    </style:style>
    <style:style style:name="P194" style:family="paragraph" style:parent-style-name="Text_20_body" style:list-style-name="WWNum2">
      <loext:graphic-properties draw:fill="none"/>
      <style:paragraph-properties fo:margin-left="0.6cm" fo:margin-right="0cm" fo:margin-top="0cm" fo:margin-bottom="0.199cm" style:contextual-spacing="true" fo:line-height="100%" fo:text-align="start" style:justify-single-word="false" fo:text-indent="-0.6cm" style:auto-text-indent="false" fo:background-color="transparent" style:writing-mode="lr-tb">
        <style:tab-stops/>
      </style:paragraph-properties>
      <style:text-properties officeooo:rsid="001e84f6" officeooo:paragraph-rsid="016c8fec"/>
    </style:style>
    <style:style style:name="P195"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style:font-name-asian="Noto Sans CJK SC Regular" style:font-size-asian="11pt" style:font-style-asian="italic" style:font-weight-asian="bold" style:font-name-complex="FreeSans"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style:font-name-asian="Noto Sans CJK SC Regular" style:font-size-asian="11pt" style:font-style-asian="italic" style:font-weight-asian="bold" style:font-name-complex="FreeSans" style:font-size-complex="11pt" style:language-complex="de" style:country-complex="DE" style:font-style-complex="italic" style:font-weight-complex="normal"/>
    </style:style>
    <style:style style:name="T7" style:family="text">
      <style:text-properties fo:font-size="6pt" fo:background-color="transparent" loext:char-shading-value="0" style:font-size-asian="6pt" style:font-size-complex="6pt" style:font-weight-complex="bold"/>
    </style:style>
    <style:style style:name="T8" style:family="text">
      <style:text-properties fo:font-size="6pt" fo:font-weight="bold" fo:background-color="transparent" loext:char-shading-value="0" style:font-size-asian="6pt" style:font-weight-asian="bold" style:font-size-complex="6pt" style:font-weight-complex="bold"/>
    </style:style>
    <style:style style:name="T9" style:family="text">
      <style:text-properties fo:font-style="italic" fo:font-weight="bold" officeooo:rsid="00064771" style:font-style-asian="italic" style:font-weight-asian="bold" style:font-style-complex="italic" style:font-weight-complex="bold"/>
    </style:style>
    <style:style style:name="T10" style:family="text">
      <style:text-properties fo:font-style="italic" fo:font-weight="bold" officeooo:rsid="0007d159" style:font-style-asian="italic" style:font-weight-asian="bold" style:font-style-complex="italic" style:font-weight-complex="bold"/>
    </style:style>
    <style:style style:name="T11" style:family="text">
      <style:text-properties officeooo:rsid="0043118f"/>
    </style:style>
    <style:style style:name="T12" style:family="text">
      <style:text-properties officeooo:rsid="004c66b8"/>
    </style:style>
    <style:style style:name="T13" style:family="text">
      <style:text-properties fo:color="#000000" loext:opacity="100%"/>
    </style:style>
    <style:style style:name="T14" style:family="text">
      <style:text-properties fo:color="#000000" loext:opacity="100%" style:font-name="Liberation Sans" fo:font-size="11pt" fo:font-style="italic" fo:font-weight="bold"/>
    </style:style>
    <style:style style:name="T15" style:family="text">
      <style:text-properties fo:color="#000000" loext:opacity="100%" style:font-name="Liberation Sans" fo:font-size="11pt" fo:font-style="italic" fo:font-weight="bold" officeooo:rsid="005c9471"/>
    </style:style>
    <style:style style:name="T16" style:family="text">
      <style:text-properties fo:color="#000000" loext:opacity="100%" officeooo:rsid="01a87ac1"/>
    </style:style>
    <style:style style:name="T17" style:family="text">
      <style:text-properties fo:color="#000000" loext:opacity="100%" officeooo:rsid="006ce07a"/>
    </style:style>
    <style:style style:name="T18" style:family="text">
      <style:text-properties style:text-underline-style="solid" style:text-underline-width="auto" style:text-underline-color="font-color" fo:font-weight="bold" style:font-weight-asian="bold" style:font-weight-complex="bold"/>
    </style:style>
    <style:style style:name="T19" style:family="text">
      <style:text-properties officeooo:rsid="0053a2bc"/>
    </style:style>
    <style:style style:name="T20" style:family="text">
      <style:text-properties style:font-size-asian="10.5pt"/>
    </style:style>
    <style:style style:name="T21" style:family="text">
      <style:text-properties officeooo:rsid="0053a2bc" style:font-size-asian="10.5pt"/>
    </style:style>
    <style:style style:name="T22" style:family="text">
      <style:text-properties officeooo:rsid="005fdd6d"/>
    </style:style>
    <style:style style:name="T23" style:family="text">
      <style:text-properties fo:font-size="17pt" fo:letter-spacing="-0.007cm" fo:font-weight="bold" style:letter-kerning="false" fo:background-color="transparent" loext:char-shading-value="0" style:font-name-asian="Arial2" style:font-size-asian="17pt" style:font-weight-asian="bold" style:font-name-complex="Arial2" style:font-size-complex="17pt" style:font-weight-complex="bold"/>
    </style:style>
    <style:style style:name="T24" style:family="text">
      <style:text-properties fo:font-size="17pt" fo:letter-spacing="-0.011cm" fo:font-weight="bold" style:letter-kerning="false" fo:background-color="transparent" loext:char-shading-value="0" style:font-name-asian="Arial2" style:font-size-asian="17pt" style:font-weight-asian="bold" style:font-name-complex="Arial2" style:font-size-complex="17pt" style:font-weight-complex="bold"/>
    </style:style>
    <style:style style:name="T25" style:family="text">
      <style:text-properties fo:font-size="17pt" fo:letter-spacing="-0.011cm" officeooo:rsid="014a2cca" style:letter-kerning="false" fo:background-color="transparent" loext:char-shading-value="0" style:font-name-asian="Arial2" style:font-size-asian="17pt" style:font-name-complex="Arial2" style:font-size-complex="17pt"/>
    </style:style>
    <style:style style:name="T26" style:family="text">
      <style:text-properties fo:font-size="11pt" fo:language="en" fo:country="US" style:text-underline-style="none" officeooo:rsid="01093597" style:font-size-asian="11pt" style:font-size-complex="11pt"/>
    </style:style>
    <style:style style:name="T27" style:family="text">
      <style:text-properties fo:font-size="11pt" fo:language="en" fo:country="US" style:text-underline-style="none" officeooo:rsid="0033b60f" style:font-size-asian="11pt" style:font-size-complex="11pt"/>
    </style:style>
    <style:style style:name="T28" style:family="text">
      <style:text-properties fo:font-size="11pt" fo:language="en" fo:country="US" style:text-underline-style="none" officeooo:rsid="012a71e3" style:font-size-asian="11pt" style:font-size-complex="11pt"/>
    </style:style>
    <style:style style:name="T29" style:family="text">
      <style:text-properties fo:font-size="11pt" fo:language="fr" fo:country="FR" style:font-size-asian="10.5pt"/>
    </style:style>
    <style:style style:name="T30" style:family="text">
      <style:text-properties fo:font-size="11pt" style:font-size-asian="11pt" style:font-size-complex="11pt"/>
    </style:style>
    <style:style style:name="T31" style:family="text">
      <style:text-properties fo:font-size="11pt" officeooo:rsid="0020452b" style:font-size-asian="11pt" style:font-size-complex="11pt"/>
    </style:style>
    <style:style style:name="T32" style:family="text">
      <style:text-properties fo:font-size="11pt" officeooo:rsid="017268fd" style:font-size-asian="11pt" style:font-size-complex="11pt"/>
    </style:style>
    <style:style style:name="T33" style:family="text">
      <style:text-properties fo:font-size="11pt" officeooo:rsid="01bdbf9a" style:font-size-asian="11pt" style:font-size-complex="11pt"/>
    </style:style>
    <style:style style:name="T34" style:family="text">
      <style:text-properties fo:font-size="11pt" officeooo:rsid="01bedfef" style:font-size-asian="11pt" style:font-size-complex="11pt"/>
    </style:style>
    <style:style style:name="T35" style:family="text">
      <style:text-properties fo:font-size="11pt" officeooo:rsid="013b0bf0" style:font-size-asian="11pt" style:font-size-complex="11pt"/>
    </style:style>
    <style:style style:name="T36" style:family="text">
      <style:text-properties fo:font-size="11pt" fo:background-color="transparent" loext:char-shading-value="0" style:font-size-asian="10.5pt"/>
    </style:style>
    <style:style style:name="T37" style:family="text">
      <style:text-properties style:font-name="Liberation Sans"/>
    </style:style>
    <style:style style:name="T38" style:family="text">
      <style:text-properties style:font-name="Liberation Sans" fo:font-size="11pt" fo:language="en" fo:country="US" style:text-underline-style="none" fo:background-color="transparent" loext:char-shading-value="0" style:font-size-asian="11pt" style:font-size-complex="11pt"/>
    </style:style>
    <style:style style:name="T39" style:family="text">
      <style:text-properties style:font-name="Liberation Sans" fo:font-size="11pt" fo:language="en" fo:country="US" style:text-underline-style="none" officeooo:rsid="006ce07a" fo:background-color="transparent" loext:char-shading-value="0" style:font-size-asian="11pt" style:font-size-complex="11pt"/>
    </style:style>
    <style:style style:name="T40" style:family="text">
      <style:text-properties style:font-name="Liberation Sans" fo:font-size="11pt" fo:language="en" fo:country="US" style:text-underline-style="none" officeooo:rsid="002d934d" fo:background-color="transparent" loext:char-shading-value="0" style:font-size-asian="11pt" style:font-size-complex="11pt"/>
    </style:style>
    <style:style style:name="T41" style:family="text">
      <style:text-properties style:font-name="Liberation Sans" fo:font-size="11pt" fo:language="en" fo:country="US" style:text-underline-style="none" officeooo:rsid="01093597" fo:background-color="transparent" loext:char-shading-value="0" style:font-size-asian="11pt" style:font-size-complex="11pt"/>
    </style:style>
    <style:style style:name="T42" style:family="text">
      <style:text-properties style:font-name="Liberation Sans" fo:font-size="11pt" fo:language="en" fo:country="US" style:text-underline-style="none" officeooo:rsid="0033b60f" fo:background-color="transparent" loext:char-shading-value="0" style:font-size-asian="11pt" style:font-size-complex="11pt"/>
    </style:style>
    <style:style style:name="T43" style:family="text">
      <style:text-properties style:font-name="Liberation Sans" fo:font-size="11pt" fo:language="en" fo:country="US" style:text-underline-style="none" officeooo:rsid="0128606f" fo:background-color="transparent" loext:char-shading-value="0" style:font-size-asian="11pt" style:font-size-complex="11pt"/>
    </style:style>
    <style:style style:name="T44" style:family="text">
      <style:text-properties style:font-name="Liberation Sans" fo:font-size="11pt" fo:language="en" fo:country="US" style:text-underline-style="none" officeooo:rsid="0106e379" fo:background-color="transparent" loext:char-shading-value="0" style:font-size-asian="11pt" style:font-size-complex="11pt"/>
    </style:style>
    <style:style style:name="T45" style:family="text">
      <style:text-properties style:font-name="Liberation Sans" fo:font-size="11pt" fo:language="en" fo:country="US" style:text-underline-style="none" officeooo:rsid="003a7f84" fo:background-color="transparent" loext:char-shading-value="0" style:font-size-asian="11pt" style:font-size-complex="11pt"/>
    </style:style>
    <style:style style:name="T46" style:family="text">
      <style:text-properties style:font-name="Liberation Sans" fo:font-size="11pt" fo:language="en" fo:country="US" style:text-underline-style="none" officeooo:rsid="013425ca" fo:background-color="transparent" loext:char-shading-value="0" style:font-size-asian="11pt" style:font-size-complex="11pt"/>
    </style:style>
    <style:style style:name="T47" style:family="text">
      <style:text-properties style:font-name="Liberation Sans" fo:font-size="11pt" fo:language="en" fo:country="US" style:text-underline-style="none" officeooo:rsid="00af3e1c" fo:background-color="transparent" loext:char-shading-value="0" style:font-size-asian="11pt" style:font-size-complex="11pt"/>
    </style:style>
    <style:style style:name="T48" style:family="text">
      <style:text-properties style:font-name="Liberation Sans" fo:font-size="11pt" fo:language="en" fo:country="US" style:text-underline-style="none" officeooo:rsid="00648870" fo:background-color="transparent" loext:char-shading-value="0" style:font-size-asian="11pt" style:font-size-complex="11pt"/>
    </style:style>
    <style:style style:name="T49" style:family="text">
      <style:text-properties style:font-name="Liberation Sans" fo:font-size="11pt" fo:language="en" fo:country="US" style:text-underline-style="none" officeooo:rsid="00ec559b" fo:background-color="transparent" loext:char-shading-value="0" style:font-size-asian="11pt" style:font-size-complex="11pt"/>
    </style:style>
    <style:style style:name="T50" style:family="text">
      <style:text-properties style:font-name="Liberation Sans" fo:font-size="11pt" fo:language="en" fo:country="US" style:text-underline-style="none" officeooo:rsid="01113799" fo:background-color="transparent" loext:char-shading-value="0" style:font-size-asian="11pt" style:font-size-complex="11pt"/>
    </style:style>
    <style:style style:name="T51" style:family="text">
      <style:text-properties style:font-name="Liberation Sans" fo:font-size="11pt" fo:language="en" fo:country="US" style:text-underline-style="none" officeooo:rsid="012be9ea" fo:background-color="transparent" loext:char-shading-value="0" style:font-size-asian="11pt" style:font-size-complex="11pt"/>
    </style:style>
    <style:style style:name="T52" style:family="text">
      <style:text-properties style:font-name="Liberation Sans" fo:font-size="11pt" fo:language="en" fo:country="US" style:text-underline-style="none" officeooo:rsid="001e84f6" fo:background-color="transparent" loext:char-shading-value="0" style:font-size-asian="11pt" style:font-size-complex="11pt"/>
    </style:style>
    <style:style style:name="T53" style:family="text">
      <style:text-properties style:font-name="Liberation Sans" fo:font-size="11pt" fo:language="en" fo:country="US" style:text-underline-style="none" officeooo:rsid="016bf812" fo:background-color="transparent" loext:char-shading-value="0" style:font-size-asian="11pt" style:font-size-complex="11pt"/>
    </style:style>
    <style:style style:name="T54" style:family="text">
      <style:text-properties style:font-name="Liberation Sans" fo:font-size="11pt" fo:language="en" fo:country="US" style:text-underline-style="none" fo:font-weight="normal" officeooo:rsid="01093597" style:font-size-asian="11pt" style:font-weight-asian="normal" style:font-size-complex="11pt" style:font-weight-complex="normal"/>
    </style:style>
    <style:style style:name="T55" style:family="text">
      <style:text-properties style:font-name="Liberation Sans" fo:font-size="11pt" fo:language="en" fo:country="US" style:text-underline-style="none" fo:font-weight="normal" officeooo:rsid="0033b60f" style:font-size-asian="11pt" style:font-weight-asian="normal" style:font-size-complex="11pt" style:font-weight-complex="normal"/>
    </style:style>
    <style:style style:name="T56" style:family="text">
      <style:text-properties style:font-name="Liberation Sans" fo:font-size="11pt" fo:language="en" fo:country="US" style:text-underline-style="none" officeooo:rsid="010899c3" style:font-size-asian="11pt" style:font-size-complex="11pt"/>
    </style:style>
    <style:style style:name="T57" style:family="text">
      <style:text-properties style:font-name="Liberation Sans" fo:font-size="11pt" fo:language="en" fo:country="US" style:text-underline-style="none" officeooo:rsid="0033b60f" style:font-size-asian="11pt" style:font-size-complex="11pt"/>
    </style:style>
    <style:style style:name="T58" style:family="text">
      <style:text-properties style:font-name="Liberation Sans" fo:font-size="11pt" fo:language="en" fo:country="US" style:text-underline-style="none" officeooo:rsid="01093597" style:font-size-asian="11pt" style:font-size-complex="11pt"/>
    </style:style>
    <style:style style:name="T59" style:family="text">
      <style:text-properties style:font-name="Liberation Sans" fo:font-size="11pt" style:text-underline-style="none" officeooo:rsid="0020d2c8" style:font-size-asian="11pt" style:font-size-complex="11pt"/>
    </style:style>
    <style:style style:name="T60" style:family="text">
      <style:text-properties style:font-name="Liberation Sans" fo:font-size="11pt" style:text-underline-style="none" fo:background-color="transparent" loext:char-shading-value="0" style:font-size-asian="11pt" style:font-size-complex="11pt"/>
    </style:style>
    <style:style style:name="T61" style:family="text">
      <style:text-properties style:font-name="Liberation Sans" fo:font-size="11pt" style:font-size-asian="11pt" style:font-size-complex="11pt"/>
    </style:style>
    <style:style style:name="T62" style:family="text">
      <style:text-properties style:font-name="Liberation Sans" fo:font-size="11pt" officeooo:rsid="001221e1" style:font-size-asian="11pt" style:font-size-complex="11pt"/>
    </style:style>
    <style:style style:name="T63" style:family="text">
      <style:text-properties style:font-name="Liberation Sans" fo:font-size="11pt" officeooo:rsid="00cf99cd" style:font-size-asian="11pt" style:font-size-complex="11pt"/>
    </style:style>
    <style:style style:name="T64" style:family="text">
      <style:text-properties style:font-name="Liberation Sans" fo:font-size="11pt" officeooo:rsid="00d0ccfd" style:font-size-asian="11pt" style:font-size-complex="11pt"/>
    </style:style>
    <style:style style:name="T65" style:family="text">
      <style:text-properties style:font-name="Liberation Sans" fo:font-size="11pt" officeooo:rsid="0025022d" style:font-size-asian="11pt" style:font-size-complex="11pt"/>
    </style:style>
    <style:style style:name="T66" style:family="text">
      <style:text-properties style:font-name="Liberation Sans" fo:font-size="11pt" officeooo:rsid="0036aba1" style:font-size-asian="11pt" style:font-size-complex="11pt"/>
    </style:style>
    <style:style style:name="T67" style:family="text">
      <style:text-properties style:font-name="Liberation Sans" fo:font-size="11pt" officeooo:rsid="00ce5090" style:font-size-asian="11pt" style:font-size-complex="11pt"/>
    </style:style>
    <style:style style:name="T68" style:family="text">
      <style:text-properties style:font-name="Liberation Sans" fo:font-size="11pt" officeooo:rsid="015ff992" style:font-size-asian="11pt" style:font-size-complex="11pt"/>
    </style:style>
    <style:style style:name="T69" style:family="text">
      <style:text-properties style:font-name="Liberation Sans" fo:font-size="11pt" officeooo:rsid="00f5b546" style:font-size-asian="11pt" style:font-size-complex="11pt"/>
    </style:style>
    <style:style style:name="T70" style:family="text">
      <style:text-properties style:font-name="Liberation Sans" fo:font-size="11pt" officeooo:rsid="00f68d87" style:font-size-asian="11pt" style:font-size-complex="11pt"/>
    </style:style>
    <style:style style:name="T71" style:family="text">
      <style:text-properties style:font-name="Liberation Sans" fo:font-size="11pt" officeooo:rsid="016863e3" style:font-size-asian="11pt" style:font-size-complex="11pt"/>
    </style:style>
    <style:style style:name="T72" style:family="text">
      <style:text-properties style:font-name="Liberation Sans" fo:font-size="11pt" officeooo:rsid="0167d72b" style:font-size-asian="11pt" style:font-size-complex="11pt"/>
    </style:style>
    <style:style style:name="T73" style:family="text">
      <style:text-properties style:font-name="Liberation Sans" fo:font-size="11pt" officeooo:rsid="002aafd1" style:font-size-asian="11pt" style:font-size-complex="11pt"/>
    </style:style>
    <style:style style:name="T74" style:family="text">
      <style:text-properties style:font-name="Liberation Sans" fo:font-size="11pt" officeooo:rsid="00f37375" style:font-size-asian="11pt" style:font-size-complex="11pt"/>
    </style:style>
    <style:style style:name="T75" style:family="text">
      <style:text-properties style:font-name="Liberation Sans" fo:font-size="11pt" officeooo:rsid="016a254e" style:font-size-asian="11pt" style:font-size-complex="11pt"/>
    </style:style>
    <style:style style:name="T76" style:family="text">
      <style:text-properties style:font-name="Liberation Sans" fo:font-size="11pt" officeooo:rsid="00f1b216" style:font-size-asian="11pt" style:font-size-complex="11pt"/>
    </style:style>
    <style:style style:name="T77" style:family="text">
      <style:text-properties style:font-name="Liberation Sans" fo:font-size="11pt" officeooo:rsid="0121f6d9" style:font-size-asian="11pt" style:font-size-complex="11pt"/>
    </style:style>
    <style:style style:name="T78" style:family="text">
      <style:text-properties style:font-name="Liberation Sans" fo:font-size="11pt" officeooo:rsid="0020452b" style:font-size-asian="11pt" style:font-size-complex="11pt"/>
    </style:style>
    <style:style style:name="T79" style:family="text">
      <style:text-properties style:font-name="Liberation Sans" fo:font-size="11pt" officeooo:rsid="00df3486" style:font-size-asian="11pt" style:font-size-complex="11pt"/>
    </style:style>
    <style:style style:name="T80" style:family="text">
      <style:text-properties style:font-name="Liberation Sans" fo:font-size="11pt" officeooo:rsid="00d708b7" style:font-size-asian="11pt" style:font-size-complex="11pt"/>
    </style:style>
    <style:style style:name="T81" style:family="text">
      <style:text-properties style:font-name="Liberation Sans" fo:font-size="11pt" officeooo:rsid="01730343" style:font-size-asian="11pt" style:font-size-complex="11pt"/>
    </style:style>
    <style:style style:name="T82" style:family="text">
      <style:text-properties style:font-name="Liberation Sans" fo:font-size="11pt" officeooo:rsid="00d770fd" style:font-size-asian="11pt" style:font-size-complex="11pt"/>
    </style:style>
    <style:style style:name="T83" style:family="text">
      <style:text-properties style:font-name="Liberation Sans" fo:font-size="11pt" officeooo:rsid="014f31af" style:font-size-asian="11pt" style:font-size-complex="11pt"/>
    </style:style>
    <style:style style:name="T84" style:family="text">
      <style:text-properties style:font-name="Liberation Sans" fo:font-size="11pt" officeooo:rsid="01793752" style:font-size-asian="11pt" style:font-size-complex="11pt"/>
    </style:style>
    <style:style style:name="T85" style:family="text">
      <style:text-properties style:font-name="Liberation Sans" fo:font-size="11pt" officeooo:rsid="0177a4b7" style:font-size-asian="11pt" style:font-size-complex="11pt"/>
    </style:style>
    <style:style style:name="T86" style:family="text">
      <style:text-properties style:font-name="Liberation Sans" fo:font-size="11pt" officeooo:rsid="0173fe1d" style:font-size-asian="11pt" style:font-size-complex="11pt"/>
    </style:style>
    <style:style style:name="T87" style:family="text">
      <style:text-properties style:font-name="Liberation Sans" fo:font-size="11pt" officeooo:rsid="0153dfe0" style:font-size-asian="11pt" style:font-size-complex="11pt"/>
    </style:style>
    <style:style style:name="T88" style:family="text">
      <style:text-properties style:font-name="Liberation Sans" fo:font-size="11pt" officeooo:rsid="01bdbf9a" style:font-size-asian="11pt" style:font-size-complex="11pt"/>
    </style:style>
    <style:style style:name="T89" style:family="text">
      <style:text-properties style:font-name="Liberation Sans" fo:font-size="11pt" officeooo:rsid="00109251" style:font-size-asian="11pt" style:font-size-complex="11pt"/>
    </style:style>
    <style:style style:name="T90" style:family="text">
      <style:text-properties style:font-name="Liberation Sans" fo:font-size="11pt" officeooo:rsid="000f9052" style:font-size-asian="11pt" style:font-size-complex="11pt"/>
    </style:style>
    <style:style style:name="T91" style:family="text">
      <style:text-properties style:font-name="Liberation Sans" fo:font-size="11pt" officeooo:rsid="00c24e18" style:font-size-asian="11pt" style:font-size-complex="11pt"/>
    </style:style>
    <style:style style:name="T92" style:family="text">
      <style:text-properties style:font-name="Liberation Sans" fo:font-size="11pt" officeooo:rsid="01ba9060" style:font-size-asian="11pt" style:font-size-complex="11pt"/>
    </style:style>
    <style:style style:name="T93" style:family="text">
      <style:text-properties style:font-name="Liberation Sans" fo:font-size="11pt" fo:language="de" fo:country="DE" officeooo:rsid="00b59ad0" style:font-size-asian="11pt" style:font-size-complex="11pt"/>
    </style:style>
    <style:style style:name="T94" style:family="text">
      <style:text-properties style:font-name="Liberation Sans" fo:font-size="11pt" fo:language="de" fo:country="DE" officeooo:rsid="000f9052" style:font-size-asian="11pt" style:font-size-complex="11pt"/>
    </style:style>
    <style:style style:name="T95" style:family="text">
      <style:text-properties style:font-name="Liberation Sans" fo:font-size="11pt" fo:language="de" fo:country="DE" officeooo:rsid="01352dd3" style:font-size-asian="11pt" style:font-size-complex="11pt"/>
    </style:style>
    <style:style style:name="T96" style:family="text">
      <style:text-properties style:font-name="Liberation Sans" fo:font-size="11pt" fo:language="de" fo:country="DE" officeooo:rsid="017ec65f" style:font-size-asian="11pt" style:font-size-complex="11pt"/>
    </style:style>
    <style:style style:name="T97" style:family="text">
      <style:text-properties style:font-name="Liberation Sans" fo:font-size="11pt" fo:language="de" fo:country="DE" style:text-underline-style="none" officeooo:rsid="001e84f6" style:font-size-asian="11pt" style:font-size-complex="11pt"/>
    </style:style>
    <style:style style:name="T98" style:family="text">
      <style:text-properties style:font-name="Liberation Sans" fo:font-size="11pt" fo:language="fr" fo:country="FR" officeooo:rsid="01b00ba5" style:font-size-asian="10.5pt"/>
    </style:style>
    <style:style style:name="T99" style:family="text">
      <style:text-properties style:font-name="Liberation Sans" fo:font-size="11pt" fo:language="fr" fo:country="FR" officeooo:rsid="014f31af" style:font-size-asian="10.5pt"/>
    </style:style>
    <style:style style:name="T100" style:family="text">
      <style:text-properties style:font-name="Liberation Sans" fo:font-size="11pt" fo:language="fr" fo:country="FR" style:text-underline-style="none" fo:background-color="transparent" loext:char-shading-value="0" style:font-size-asian="11pt" style:font-size-complex="11pt"/>
    </style:style>
    <style:style style:name="T101" style:family="text">
      <style:text-properties style:font-name="Liberation Sans" fo:font-size="11pt" fo:language="fr" fo:country="FR" style:text-underline-style="none" officeooo:rsid="002d934d" fo:background-color="transparent" loext:char-shading-value="0" style:font-size-asian="11pt" style:font-size-complex="11pt"/>
    </style:style>
    <style:style style:name="T102" style:family="text">
      <style:text-properties style:font-name="Liberation Sans" fo:font-size="11pt" fo:language="fr" fo:country="FR" style:text-underline-style="none" officeooo:rsid="001e84f6" fo:background-color="transparent" loext:char-shading-value="0" style:font-size-asian="11pt" style:font-size-complex="11pt"/>
    </style:style>
    <style:style style:name="T103" style:family="text">
      <style:text-properties style:font-name="Liberation Sans" fo:font-size="11pt" fo:language="fr" fo:country="FR" style:text-underline-style="none" style:font-size-complex="11pt"/>
    </style:style>
    <style:style style:name="T104" style:family="text">
      <style:text-properties style:font-name="Liberation Sans" fo:font-size="11pt" fo:language="fr" fo:country="FR" style:text-underline-style="none" officeooo:rsid="011eec1c" style:font-size-complex="11pt"/>
    </style:style>
    <style:style style:name="T105" style:family="text">
      <style:text-properties style:font-name="Liberation Sans" fo:font-size="11pt" fo:language="fr" fo:country="FR" style:text-underline-style="none" officeooo:rsid="014f31af" style:font-size-complex="11pt"/>
    </style:style>
    <style:style style:name="T106" style:family="text">
      <style:text-properties style:font-name="Liberation Sans" fo:font-size="11pt" fo:language="fr" fo:country="FR" style:text-underline-style="none" officeooo:rsid="001e84f6" style:font-size-asian="11pt" style:font-size-complex="11pt"/>
    </style:style>
    <style:style style:name="T107" style:family="text">
      <style:text-properties style:font-name="Liberation Sans" fo:font-size="11pt" fo:language="de" fo:country="AT" style:text-underline-style="none" officeooo:rsid="01093597" fo:background-color="transparent" loext:char-shading-value="0" style:font-size-asian="11pt" style:font-size-complex="11pt"/>
    </style:style>
    <style:style style:name="T108" style:family="text">
      <style:text-properties style:font-name="Liberation Sans" fo:font-size="11pt" fo:language="de" fo:country="AT" style:text-underline-style="none" officeooo:rsid="002d934d" fo:background-color="transparent" loext:char-shading-value="0" style:font-size-asian="11pt" style:font-size-complex="11pt"/>
    </style:style>
    <style:style style:name="T109" style:family="text">
      <style:text-properties style:font-name="Liberation Sans" fo:font-size="11pt" fo:language="de" fo:country="AT" style:text-underline-style="none" officeooo:rsid="0033b60f" fo:background-color="transparent" loext:char-shading-value="0" style:font-size-asian="11pt" style:font-size-complex="11pt"/>
    </style:style>
    <style:style style:name="T110" style:family="text">
      <style:text-properties style:font-name="Liberation Sans" fo:font-size="11pt" fo:language="de" fo:country="AT" style:text-underline-style="none" officeooo:rsid="001e84f6" fo:background-color="transparent" loext:char-shading-value="0" style:font-size-asian="11pt" style:font-size-complex="11pt"/>
    </style:style>
    <style:style style:name="T111" style:family="text">
      <style:text-properties style:font-name="Liberation Sans" fo:font-size="11pt" fo:language="de" fo:country="AT" style:text-underline-style="none" officeooo:rsid="012be9ea" fo:background-color="transparent" loext:char-shading-value="0" style:font-size-asian="11pt" style:font-size-complex="11pt"/>
    </style:style>
    <style:style style:name="T112" style:family="text">
      <style:text-properties style:font-name="Liberation Sans" fo:font-size="11pt" fo:font-weight="normal" officeooo:rsid="012d5487" style:font-size-asian="11pt" style:font-weight-asian="normal" style:font-size-complex="11pt" style:font-weight-complex="normal"/>
    </style:style>
    <style:style style:name="T113" style:family="text">
      <style:text-properties style:font-name="Liberation Sans" fo:font-size="11pt" fo:font-weight="normal" officeooo:rsid="00059a63" style:font-size-asian="11pt" style:font-weight-asian="normal" style:font-size-complex="11pt" style:font-weight-complex="normal"/>
    </style:style>
    <style:style style:name="T114" style:family="text">
      <style:text-properties style:font-name="Liberation Sans" fo:font-size="11pt" fo:font-weight="normal" officeooo:rsid="016a254e" style:font-size-asian="11pt" style:font-weight-asian="normal" style:font-size-complex="11pt" style:font-weight-complex="normal"/>
    </style:style>
    <style:style style:name="T115" style:family="text">
      <style:text-properties style:font-name="Liberation Sans" fo:font-size="11pt" fo:font-weight="normal" officeooo:rsid="0025022d" style:font-size-asian="11pt" style:font-weight-asian="normal" style:font-size-complex="11pt" style:font-weight-complex="normal"/>
    </style:style>
    <style:style style:name="T116" style:family="text">
      <style:text-properties style:font-name="Liberation Sans" fo:font-size="11pt" fo:background-color="transparent" loext:char-shading-value="0" style:font-size-asian="11pt" style:font-size-complex="11pt"/>
    </style:style>
    <style:style style:name="T117" style:family="text">
      <style:text-properties style:font-name="Liberation Sans" officeooo:rsid="012951f1"/>
    </style:style>
    <style:style style:name="T118" style:family="text">
      <style:text-properties style:font-name="Liberation Sans" fo:font-weight="normal" style:font-weight-asian="normal" style:font-weight-complex="normal"/>
    </style:style>
    <style:style style:name="T119" style:family="text">
      <style:text-properties style:font-name="Liberation Sans" fo:font-weight="normal" officeooo:rsid="01093597" style:font-weight-asian="normal" style:font-weight-complex="normal"/>
    </style:style>
    <style:style style:name="T120" style:family="text">
      <style:text-properties style:font-name="Liberation Sans" fo:font-weight="normal" officeooo:rsid="0123dd81" style:font-weight-asian="normal" style:font-weight-complex="normal"/>
    </style:style>
    <style:style style:name="T121" style:family="text">
      <style:text-properties style:font-name="Liberation Sans" fo:font-weight="normal" officeooo:rsid="010a614b" style:font-weight-asian="normal" style:font-weight-complex="normal"/>
    </style:style>
    <style:style style:name="T122" style:family="text">
      <style:text-properties style:font-name="Liberation Sans" fo:font-weight="normal" officeooo:rsid="012a71e3" style:font-weight-asian="normal" style:font-weight-complex="normal"/>
    </style:style>
    <style:style style:name="T123" style:family="text">
      <style:text-properties style:font-name="Liberation Sans" fo:font-weight="normal" officeooo:rsid="013fd75d" style:font-weight-asian="normal" style:font-weight-complex="normal"/>
    </style:style>
    <style:style style:name="T124" style:family="text">
      <style:text-properties style:font-name="Liberation Sans" fo:font-weight="normal" officeooo:rsid="01ab6762" style:font-weight-asian="normal" style:font-weight-complex="normal"/>
    </style:style>
    <style:style style:name="T125" style:family="text">
      <style:text-properties style:font-name="Liberation Sans" officeooo:rsid="00570a83"/>
    </style:style>
    <style:style style:name="T126" style:family="text">
      <style:text-properties style:font-name="Liberation Sans" officeooo:rsid="010899c3"/>
    </style:style>
    <style:style style:name="T127" style:family="text">
      <style:text-properties style:font-name="Liberation Sans" officeooo:rsid="01093597"/>
    </style:style>
    <style:style style:name="T128" style:family="text">
      <style:text-properties style:font-name="Liberation Sans" officeooo:rsid="010a614b"/>
    </style:style>
    <style:style style:name="T129" style:family="text">
      <style:text-properties style:font-name="Liberation Sans" officeooo:rsid="010bbcdb"/>
    </style:style>
    <style:style style:name="T130" style:family="text">
      <style:text-properties style:font-name="Liberation Sans" officeooo:rsid="011a24ed"/>
    </style:style>
    <style:style style:name="T131" style:family="text">
      <style:text-properties style:font-name="Liberation Sans" fo:language="en" fo:country="US" style:text-underline-style="none" officeooo:rsid="012a71e3" fo:background-color="transparent" loext:char-shading-value="0"/>
    </style:style>
    <style:style style:name="T132" style:family="text">
      <style:text-properties style:font-name="Liberation Sans" fo:language="en" fo:country="US" officeooo:rsid="012db14f"/>
    </style:style>
    <style:style style:name="T133" style:family="text">
      <style:text-properties style:font-name="Liberation Sans" fo:language="en" fo:country="US" officeooo:rsid="01b1fe70"/>
    </style:style>
    <style:style style:name="T134" style:family="text">
      <style:text-properties style:font-name="Liberation Sans" officeooo:rsid="01336874"/>
    </style:style>
    <style:style style:name="T135" style:family="text">
      <style:text-properties style:font-name="Liberation Sans" officeooo:rsid="010e17b3"/>
    </style:style>
    <style:style style:name="T136" style:family="text">
      <style:text-properties style:font-name="Liberation Sans" officeooo:rsid="00681399"/>
    </style:style>
    <style:style style:name="T137" style:family="text">
      <style:text-properties style:font-name="Liberation Sans" fo:language="fr" fo:country="FR" fo:font-weight="normal" officeooo:rsid="01093597" style:font-weight-asian="normal" style:font-weight-complex="normal"/>
    </style:style>
    <style:style style:name="T138" style:family="text">
      <style:text-properties style:font-name="Liberation Sans" fo:language="fr" fo:country="FR" fo:font-weight="normal" officeooo:rsid="012a71e3" style:font-weight-asian="normal" style:font-weight-complex="normal"/>
    </style:style>
    <style:style style:name="T139" style:family="text">
      <style:text-properties style:font-name="Liberation Sans" fo:language="fr" fo:country="FR" fo:font-weight="normal" officeooo:rsid="012e6e13" style:font-weight-asian="normal" style:font-weight-complex="normal"/>
    </style:style>
    <style:style style:name="T140" style:family="text">
      <style:text-properties style:font-name="Liberation Sans" fo:language="fr" fo:country="FR" officeooo:rsid="014f31af"/>
    </style:style>
    <style:style style:name="T141" style:family="text">
      <style:text-properties style:font-name="Liberation Sans" fo:language="fr" fo:country="FR" fo:background-color="transparent" loext:char-shading-value="0"/>
    </style:style>
    <style:style style:name="T142" style:family="text">
      <style:text-properties style:font-name="Liberation Sans" officeooo:rsid="0128606f"/>
    </style:style>
    <style:style style:name="T143" style:family="text">
      <style:text-properties style:font-name="Liberation Sans" officeooo:rsid="0106e379"/>
    </style:style>
    <style:style style:name="T144" style:family="text">
      <style:text-properties style:font-name="Liberation Sans" officeooo:rsid="00029104"/>
    </style:style>
    <style:style style:name="T145" style:family="text">
      <style:text-properties style:font-name="Liberation Sans" officeooo:rsid="00043a1e"/>
    </style:style>
    <style:style style:name="T146" style:family="text">
      <style:text-properties style:font-name="Liberation Sans" fo:background-color="transparent" loext:char-shading-value="0"/>
    </style:style>
    <style:style style:name="T147" style:family="text">
      <style:text-properties style:font-name="Liberation Sans" officeooo:rsid="0128606f" fo:background-color="transparent" loext:char-shading-value="0"/>
    </style:style>
    <style:style style:name="T148" style:family="text">
      <style:text-properties style:font-name="Liberation Sans" officeooo:rsid="0106e379" fo:background-color="transparent" loext:char-shading-value="0"/>
    </style:style>
    <style:style style:name="T149" style:family="text">
      <style:text-properties style:font-name="Liberation Sans" officeooo:rsid="00ceac75"/>
    </style:style>
    <style:style style:name="T150" style:family="text">
      <style:text-properties style:font-name="Liberation Sans" officeooo:rsid="008a9366"/>
    </style:style>
    <style:style style:name="T151" style:family="text">
      <style:text-properties style:font-name="Liberation Sans" officeooo:rsid="00648870"/>
    </style:style>
    <style:style style:name="T152" style:family="text">
      <style:text-properties style:font-name="Liberation Sans" officeooo:rsid="014d3dba"/>
    </style:style>
    <style:style style:name="T153" style:family="text">
      <style:text-properties style:font-name="Liberation Sans" officeooo:rsid="014b84e9"/>
    </style:style>
    <style:style style:name="T154" style:family="text">
      <style:text-properties style:font-name="Liberation Sans" officeooo:rsid="0152c5f3"/>
    </style:style>
    <style:style style:name="T155" style:family="text">
      <style:text-properties style:font-name="Liberation Sans" officeooo:rsid="0164e0fb"/>
    </style:style>
    <style:style style:name="T156" style:family="text">
      <style:text-properties style:font-name="Liberation Sans" officeooo:rsid="00f8332f"/>
    </style:style>
    <style:style style:name="T157" style:family="text">
      <style:text-properties style:font-name="Liberation Sans" officeooo:rsid="01023667"/>
    </style:style>
    <style:style style:name="T158" style:family="text">
      <style:text-properties style:font-name="Liberation Sans" officeooo:rsid="00d61198"/>
    </style:style>
    <style:style style:name="T159" style:family="text">
      <style:text-properties style:font-name="Liberation Sans" officeooo:rsid="0179b2f0"/>
    </style:style>
    <style:style style:name="T160" style:family="text">
      <style:text-properties style:font-name="Liberation Sans" officeooo:rsid="018d5800"/>
    </style:style>
    <style:style style:name="T161" style:family="text">
      <style:text-properties style:font-name="Liberation Sans" officeooo:rsid="0172cddf"/>
    </style:style>
    <style:style style:name="T162" style:family="text">
      <style:text-properties style:font-name="Liberation Sans" officeooo:rsid="00801cb5"/>
    </style:style>
    <style:style style:name="T163" style:family="text">
      <style:text-properties style:font-name="Liberation Sans" officeooo:rsid="011ea65c"/>
    </style:style>
    <style:style style:name="T164" style:family="text">
      <style:text-properties style:font-name="Liberation Sans" officeooo:rsid="00901ae3"/>
    </style:style>
    <style:style style:name="T165" style:family="text">
      <style:text-properties style:font-name="Liberation Sans" officeooo:rsid="0196099d"/>
    </style:style>
    <style:style style:name="T166" style:family="text">
      <style:text-properties style:font-name="Liberation Sans" officeooo:rsid="00973695"/>
    </style:style>
    <style:style style:name="T167" style:family="text">
      <style:text-properties style:font-name="Liberation Sans" officeooo:rsid="01983a8c"/>
    </style:style>
    <style:style style:name="T168" style:family="text">
      <style:text-properties style:font-name="Liberation Sans" officeooo:rsid="019b3ea8"/>
    </style:style>
    <style:style style:name="T169" style:family="text">
      <style:text-properties style:font-name="Liberation Sans" fo:language="de" fo:country="DE"/>
    </style:style>
    <style:style style:name="T170" style:family="text">
      <style:text-properties style:font-name="Liberation Sans" fo:language="de" fo:country="DE" officeooo:rsid="0184b134"/>
    </style:style>
    <style:style style:name="T171" style:family="text">
      <style:text-properties style:font-name="Liberation Sans" fo:language="de" fo:country="DE" officeooo:rsid="018b9fca"/>
    </style:style>
    <style:style style:name="T172" style:family="text">
      <style:text-properties style:font-name="Liberation Sans" fo:language="de" fo:country="DE" officeooo:rsid="0092543d"/>
    </style:style>
    <style:style style:name="T173" style:family="text">
      <style:text-properties style:font-name="Liberation Sans" fo:language="de" fo:country="DE" officeooo:rsid="0092a78a"/>
    </style:style>
    <style:style style:name="T174" style:family="text">
      <style:text-properties style:font-name="Liberation Sans" fo:language="de" fo:country="DE" officeooo:rsid="0152c5f3"/>
    </style:style>
    <style:style style:name="T175" style:family="text">
      <style:text-properties style:font-name="Liberation Sans" fo:language="de" fo:country="DE" officeooo:rsid="011ea65c"/>
    </style:style>
    <style:style style:name="T176" style:family="text">
      <style:text-properties style:font-name="Liberation Sans" fo:language="de" fo:country="DE" officeooo:rsid="00915243"/>
    </style:style>
    <style:style style:name="T177" style:family="text">
      <style:text-properties style:font-name="Liberation Sans" fo:language="de" fo:country="DE" officeooo:rsid="00921bb2"/>
    </style:style>
    <style:style style:name="T178" style:family="text">
      <style:text-properties style:font-name="Liberation Sans" fo:language="de" fo:country="DE" officeooo:rsid="0091d470"/>
    </style:style>
    <style:style style:name="T179" style:family="text">
      <style:text-properties style:font-name="Liberation Sans" officeooo:rsid="012db14f"/>
    </style:style>
    <style:style style:name="T180" style:family="text">
      <style:text-properties style:font-name="Liberation Sans" officeooo:rsid="01b1fe70"/>
    </style:style>
    <style:style style:name="T181" style:family="text">
      <style:text-properties style:font-name="Liberation Sans" officeooo:rsid="01b56083"/>
    </style:style>
    <style:style style:name="T182" style:family="text">
      <style:text-properties style:font-name="Liberation Sans" officeooo:rsid="01b65938"/>
    </style:style>
    <style:style style:name="T183" style:family="text">
      <style:text-properties style:font-name="Liberation Sans" officeooo:rsid="01b00ba5"/>
    </style:style>
    <style:style style:name="T184" style:family="text">
      <style:text-properties style:font-name="Liberation Sans" officeooo:rsid="014f31af"/>
    </style:style>
    <style:style style:name="T185" style:family="text">
      <style:text-properties style:font-name="Liberation Sans" officeooo:rsid="01083a1d"/>
    </style:style>
    <style:style style:name="T186" style:family="text">
      <style:text-properties style:font-name="Liberation Sans" officeooo:rsid="01b1b40f"/>
    </style:style>
    <style:style style:name="T187" style:family="text">
      <style:text-properties style:font-name="Liberation Sans" officeooo:rsid="012987dd"/>
    </style:style>
    <style:style style:name="T188" style:family="text">
      <style:text-properties style:font-name="Liberation Sans" officeooo:rsid="01b35c00"/>
    </style:style>
    <style:style style:name="T189" style:family="text">
      <style:text-properties style:font-name="Liberation Sans" officeooo:rsid="01b4235a"/>
    </style:style>
    <style:style style:name="T190" style:family="text">
      <style:text-properties style:text-position="-2% 100%" fo:font-size="33pt" fo:letter-spacing="-0.009cm" fo:language="de" fo:country="AT" style:font-name-asian="Arial2" style:font-size-asian="33pt" style:font-name-complex="Arial2" style:font-size-complex="33pt"/>
    </style:style>
    <style:style style:name="T191" style:family="text">
      <style:text-properties fo:font-size="33pt" fo:letter-spacing="-0.009cm" style:font-name-asian="Arial2" style:font-size-asian="33pt" style:font-name-complex="Arial2" style:font-size-complex="33pt"/>
    </style:style>
    <style:style style:name="T192" style:family="text">
      <style:text-properties officeooo:rsid="006ce07a"/>
    </style:style>
    <style:style style:name="T193" style:family="text">
      <style:text-properties fo:language="fr" fo:country="FR"/>
    </style:style>
    <style:style style:name="T194" style:family="text">
      <style:text-properties fo:language="fr" fo:country="FR" officeooo:rsid="01b1fe70" style:font-size-asian="10.5pt"/>
    </style:style>
    <style:style style:name="T195" style:family="text">
      <style:text-properties fo:language="fr" fo:country="FR" officeooo:rsid="001e84f6"/>
    </style:style>
    <style:style style:name="T196" style:family="text">
      <style:text-properties fo:language="fr" fo:country="FR" officeooo:rsid="002d934d"/>
    </style:style>
    <style:style style:name="T197" style:family="text">
      <style:text-properties fo:language="fr" fo:country="FR" officeooo:rsid="00ae42c3"/>
    </style:style>
    <style:style style:name="T198" style:family="text">
      <style:text-properties fo:language="fr" fo:country="FR" officeooo:rsid="012f1e68"/>
    </style:style>
    <style:style style:name="T199" style:family="text">
      <style:text-properties fo:language="fr" fo:country="FR" officeooo:rsid="013b5ac8"/>
    </style:style>
    <style:style style:name="T200" style:family="text">
      <style:text-properties fo:language="fr" fo:country="FR" officeooo:rsid="014f31af"/>
    </style:style>
    <style:style style:name="T201" style:family="text">
      <style:text-properties fo:language="fr" fo:country="FR" officeooo:rsid="0167d72b"/>
    </style:style>
    <style:style style:name="T202" style:family="text">
      <style:text-properties fo:language="fr" fo:country="FR" officeooo:rsid="01983a8c"/>
    </style:style>
    <style:style style:name="T203" style:family="text">
      <style:text-properties fo:language="fr" fo:country="FR" officeooo:rsid="006cad14"/>
    </style:style>
    <style:style style:name="T204" style:family="text">
      <style:text-properties fo:language="fr" fo:country="FR" officeooo:rsid="01a73adb"/>
    </style:style>
    <style:style style:name="T205" style:family="text">
      <style:text-properties fo:language="fr" fo:country="FR" fo:background-color="transparent" loext:char-shading-value="0"/>
    </style:style>
    <style:style style:name="T206" style:family="text">
      <style:text-properties officeooo:rsid="012b3c54"/>
    </style:style>
    <style:style style:name="T207" style:family="text">
      <style:text-properties fo:background-color="transparent" loext:char-shading-value="0"/>
    </style:style>
    <style:style style:name="T208" style:family="text">
      <style:text-properties officeooo:rsid="01093597" fo:background-color="transparent" loext:char-shading-value="0"/>
    </style:style>
    <style:style style:name="T209" style:family="text">
      <style:text-properties officeooo:rsid="012a71e3" fo:background-color="transparent" loext:char-shading-value="0"/>
    </style:style>
    <style:style style:name="T210" style:family="text">
      <style:text-properties officeooo:rsid="006ce07a" fo:background-color="transparent" loext:char-shading-value="0"/>
    </style:style>
    <style:style style:name="T211" style:family="text">
      <style:text-properties officeooo:rsid="00af3e1c" fo:background-color="transparent" loext:char-shading-value="0"/>
    </style:style>
    <style:style style:name="T212" style:family="text">
      <style:text-properties officeooo:rsid="008f0370" fo:background-color="transparent" loext:char-shading-value="0"/>
    </style:style>
    <style:style style:name="T213" style:family="text">
      <style:text-properties officeooo:rsid="00648870" fo:background-color="transparent" loext:char-shading-value="0"/>
    </style:style>
    <style:style style:name="T214" style:family="text">
      <style:text-properties officeooo:rsid="016c8fec" fo:background-color="transparent" loext:char-shading-value="0"/>
    </style:style>
    <style:style style:name="T215" style:family="text">
      <style:text-properties officeooo:rsid="00614129" fo:background-color="transparent" loext:char-shading-value="0"/>
    </style:style>
    <style:style style:name="T216" style:family="text">
      <style:text-properties officeooo:rsid="00570a83" fo:background-color="transparent" loext:char-shading-value="0"/>
    </style:style>
    <style:style style:name="T217" style:family="text">
      <style:text-properties officeooo:rsid="010899c3" fo:background-color="transparent" loext:char-shading-value="0"/>
    </style:style>
    <style:style style:name="T218" style:family="text">
      <style:text-properties officeooo:rsid="00ba9870"/>
    </style:style>
    <style:style style:name="T219" style:family="text">
      <style:text-properties officeooo:rsid="0072c0c0"/>
    </style:style>
    <style:style style:name="T220" style:family="text">
      <style:text-properties officeooo:rsid="007394fb"/>
    </style:style>
    <style:style style:name="T221" style:family="text">
      <style:text-properties fo:language="de" fo:country="DE"/>
    </style:style>
    <style:style style:name="T222" style:family="text">
      <style:text-properties fo:language="de" fo:country="DE" officeooo:rsid="00b59ad0"/>
    </style:style>
    <style:style style:name="T223" style:family="text">
      <style:text-properties fo:language="de" fo:country="DE" officeooo:rsid="0087c6cd"/>
    </style:style>
    <style:style style:name="T224" style:family="text">
      <style:text-properties fo:language="de" fo:country="DE" officeooo:rsid="008b4593"/>
    </style:style>
    <style:style style:name="T225" style:family="text">
      <style:text-properties fo:language="de" fo:country="DE" officeooo:rsid="01e91e14"/>
    </style:style>
    <style:style style:name="T226" style:family="text">
      <style:text-properties fo:language="de" fo:country="DE" officeooo:rsid="017b56a9"/>
    </style:style>
    <style:style style:name="T227" style:family="text">
      <style:text-properties fo:language="de" fo:country="DE" officeooo:rsid="017b65e3"/>
    </style:style>
    <style:style style:name="T228" style:family="text">
      <style:text-properties fo:language="de" fo:country="DE" officeooo:rsid="017d5722"/>
    </style:style>
    <style:style style:name="T229" style:family="text">
      <style:text-properties fo:language="de" fo:country="DE" officeooo:rsid="00c41aa9"/>
    </style:style>
    <style:style style:name="T230" style:family="text">
      <style:text-properties fo:language="de" fo:country="DE" officeooo:rsid="006cad14"/>
    </style:style>
    <style:style style:name="T231" style:family="text">
      <style:text-properties fo:language="de" fo:country="DE" officeooo:rsid="0112acb0"/>
    </style:style>
    <style:style style:name="T232" style:family="text">
      <style:text-properties fo:language="de" fo:country="DE" officeooo:rsid="01716987" style:font-size-asian="10.5pt"/>
    </style:style>
    <style:style style:name="T233" style:family="text">
      <style:text-properties fo:language="de" fo:country="DE" officeooo:rsid="0033b60f"/>
    </style:style>
    <style:style style:name="T234" style:family="text">
      <style:text-properties fo:language="de" fo:country="DE" officeooo:rsid="015cee46"/>
    </style:style>
    <style:style style:name="T235" style:family="text">
      <style:text-properties fo:language="de" fo:country="DE" officeooo:rsid="011ea65c"/>
    </style:style>
    <style:style style:name="T236" style:family="text">
      <style:text-properties fo:language="de" fo:country="DE" officeooo:rsid="01716987"/>
    </style:style>
    <style:style style:name="T237" style:family="text">
      <style:text-properties fo:language="de" fo:country="DE" officeooo:rsid="00915243"/>
    </style:style>
    <style:style style:name="T238" style:family="text">
      <style:text-properties fo:language="de" fo:country="DE" officeooo:rsid="015c217c"/>
    </style:style>
    <style:style style:name="T239" style:family="text">
      <style:text-properties fo:language="de" fo:country="DE" officeooo:rsid="01113799"/>
    </style:style>
    <style:style style:name="T240" style:family="text">
      <style:text-properties officeooo:rsid="0075774a"/>
    </style:style>
    <style:style style:name="T241" style:family="text">
      <style:text-properties officeooo:rsid="0079055b"/>
    </style:style>
    <style:style style:name="T242" style:family="text">
      <style:text-properties officeooo:rsid="007c296c"/>
    </style:style>
    <style:style style:name="T243" style:family="text">
      <style:text-properties officeooo:rsid="007f6239"/>
    </style:style>
    <style:style style:name="T244" style:family="text">
      <style:text-properties officeooo:rsid="006ebaa9"/>
    </style:style>
    <style:style style:name="T245" style:family="text">
      <style:text-properties officeooo:rsid="0081de41"/>
    </style:style>
    <style:style style:name="T246" style:family="text">
      <style:text-properties officeooo:rsid="0086a606"/>
    </style:style>
    <style:style style:name="T247" style:family="text">
      <style:text-properties officeooo:rsid="00887a98"/>
    </style:style>
    <style:style style:name="T248" style:family="text">
      <style:text-properties officeooo:rsid="008c9225"/>
    </style:style>
    <style:style style:name="T249" style:family="text">
      <style:text-properties officeooo:rsid="008ccf4e"/>
    </style:style>
    <style:style style:name="T250" style:family="text">
      <style:text-properties style:font-name="Arial" fo:font-size="11pt" officeooo:rsid="0094d335" style:font-size-asian="10.5pt"/>
    </style:style>
    <style:style style:name="T251" style:family="text">
      <style:text-properties style:font-name="Arial" fo:font-size="11pt" officeooo:rsid="01c6ea8e" style:font-size-asian="10.5pt"/>
    </style:style>
    <style:style style:name="T252" style:family="text">
      <style:text-properties style:font-name="Arial" fo:font-size="11pt" officeooo:rsid="007edcc3" style:font-size-asian="10.5pt"/>
    </style:style>
    <style:style style:name="T253" style:family="text">
      <style:text-properties style:font-name="Arial" fo:font-size="11pt" officeooo:rsid="01c7b225" style:font-size-asian="10.5pt"/>
    </style:style>
    <style:style style:name="T254" style:family="text">
      <style:text-properties style:font-name="Arial" fo:font-size="11pt" officeooo:rsid="01c805b8" style:font-size-asian="10.5pt"/>
    </style:style>
    <style:style style:name="T255" style:family="text">
      <style:text-properties style:font-name="Arial" fo:font-size="11pt" officeooo:rsid="01df8f6a" style:font-size-asian="10.5pt"/>
    </style:style>
    <style:style style:name="T256" style:family="text">
      <style:text-properties style:font-name="Arial" fo:font-size="11pt" officeooo:rsid="00cb229a" style:font-size-asian="10.5pt"/>
    </style:style>
    <style:style style:name="T257" style:family="text">
      <style:text-properties style:font-name="Arial" fo:font-size="11pt" officeooo:rsid="01b00ba5" style:font-size-asian="10.5pt"/>
    </style:style>
    <style:style style:name="T258" style:family="text">
      <style:text-properties style:font-name="Arial" fo:font-size="11pt" fo:language="fr" fo:country="FR" style:font-size-asian="10.5pt"/>
    </style:style>
    <style:style style:name="T259" style:family="text">
      <style:text-properties style:font-name="Arial" fo:font-size="11pt" fo:language="fr" fo:country="FR" officeooo:rsid="006cad14" style:font-size-asian="10.5pt"/>
    </style:style>
    <style:style style:name="T260" style:family="text">
      <style:text-properties style:font-name="Arial" fo:font-size="11pt" fo:language="fr" fo:country="FR" style:text-underline-style="none" officeooo:rsid="0055dc0b" fo:background-color="transparent" loext:char-shading-value="0" style:font-size-asian="10.5pt" style:font-size-complex="11pt"/>
    </style:style>
    <style:style style:name="T261" style:family="text">
      <style:text-properties style:font-name="Arial" fo:font-size="11pt" fo:language="fr" fo:country="FR" officeooo:rsid="0055dc0b" fo:background-color="transparent" loext:char-shading-value="0" style:font-size-asian="10.5pt"/>
    </style:style>
    <style:style style:name="T262" style:family="text">
      <style:text-properties style:font-name="Arial" fo:font-size="11pt" fo:language="en" fo:country="US" style:text-underline-style="none" officeooo:rsid="014c38aa" fo:background-color="transparent" loext:char-shading-value="0" style:font-size-asian="10.5pt" style:font-size-complex="11pt"/>
    </style:style>
    <style:style style:name="T263" style:family="text">
      <style:text-properties style:font-name="Arial" fo:font-size="11pt" fo:language="en" fo:country="US" style:text-underline-style="none" officeooo:rsid="016c8fec" fo:background-color="transparent" loext:char-shading-value="0" style:font-size-asian="10.5pt" style:font-size-complex="11pt"/>
    </style:style>
    <style:style style:name="T264" style:family="text">
      <style:text-properties style:font-name="Arial" fo:font-size="11pt" fo:language="de" fo:country="DE" officeooo:rsid="018b9fca" style:font-size-asian="10.5pt"/>
    </style:style>
    <style:style style:name="T265" style:family="text">
      <style:text-properties style:font-name="Arial" fo:font-size="11pt" officeooo:rsid="0055dc0b" fo:background-color="transparent" loext:char-shading-value="0" style:font-size-asian="10.5pt"/>
    </style:style>
    <style:style style:name="T266" style:family="text">
      <style:text-properties style:font-name="Arial" fo:font-size="11pt" officeooo:rsid="0123dd81" fo:background-color="transparent" loext:char-shading-value="0" style:font-size-asian="10.5pt"/>
    </style:style>
    <style:style style:name="T267" style:family="text">
      <style:text-properties style:font-name="Arial" fo:font-size="11pt" officeooo:rsid="01253532" fo:background-color="transparent" loext:char-shading-value="0" style:font-size-asian="10.5pt"/>
    </style:style>
    <style:style style:name="T268" style:family="text">
      <style:text-properties style:font-name="Arial" fo:font-size="11pt" officeooo:rsid="00568f5a" fo:background-color="transparent" loext:char-shading-value="0" style:font-size-asian="10.5pt"/>
    </style:style>
    <style:style style:name="T269" style:family="text">
      <style:text-properties style:font-name="Arial" fo:font-size="11pt" officeooo:rsid="0059db1d" fo:background-color="transparent" loext:char-shading-value="0" style:font-size-asian="10.5pt"/>
    </style:style>
    <style:style style:name="T270" style:family="text">
      <style:text-properties style:font-name="Arial" style:font-size-asian="10.5pt"/>
    </style:style>
    <style:style style:name="T271" style:family="text">
      <style:text-properties style:font-name="Arial" officeooo:rsid="006016d3" style:font-size-asian="10.5pt"/>
    </style:style>
    <style:style style:name="T272" style:family="text">
      <style:text-properties style:font-name="Arial" officeooo:rsid="01093597" style:font-size-asian="10.5pt"/>
    </style:style>
    <style:style style:name="T273" style:family="text">
      <style:text-properties style:font-name="Arial" officeooo:rsid="01c19c02" style:font-size-asian="10.5pt"/>
    </style:style>
    <style:style style:name="T274" style:family="text">
      <style:text-properties style:font-name="Arial" officeooo:rsid="014c38aa" style:font-size-asian="10.5pt"/>
    </style:style>
    <style:style style:name="T275" style:family="text">
      <style:text-properties style:font-name="Arial" officeooo:rsid="016c8fec" style:font-size-asian="10.5pt"/>
    </style:style>
    <style:style style:name="T276" style:family="text">
      <style:text-properties style:font-name="Arial" officeooo:rsid="010ca180" style:font-size-asian="10.5pt"/>
    </style:style>
    <style:style style:name="T277" style:family="text">
      <style:text-properties style:font-name="Arial" officeooo:rsid="0055dc0b" style:font-size-asian="10.5pt"/>
    </style:style>
    <style:style style:name="T278" style:family="text">
      <style:text-properties style:font-name="Arial" officeooo:rsid="00568f5a" style:font-size-asian="10.5pt"/>
    </style:style>
    <style:style style:name="T279" style:family="text">
      <style:text-properties style:font-name="Arial" officeooo:rsid="003843cf" style:font-size-asian="10.5pt"/>
    </style:style>
    <style:style style:name="T280" style:family="text">
      <style:text-properties style:font-name="Arial" fo:language="fr" fo:country="FR" officeooo:rsid="0055dc0b" style:font-size-asian="10.5pt"/>
    </style:style>
    <style:style style:name="T281" style:family="text">
      <style:text-properties style:font-name="Arial" fo:language="fr" fo:country="FR" officeooo:rsid="014c38aa" style:font-size-asian="10.5pt"/>
    </style:style>
    <style:style style:name="T282" style:family="text">
      <style:text-properties style:font-name="Arial" fo:language="fr" fo:country="FR" officeooo:rsid="011eec1c" style:font-size-asian="10.5pt"/>
    </style:style>
    <style:style style:name="T283" style:family="text">
      <style:text-properties style:font-name="Arial" fo:language="de" fo:country="AT" style:font-size-asian="10.5pt"/>
    </style:style>
    <style:style style:name="T284" style:family="text">
      <style:text-properties style:font-name="Arial" fo:language="de" fo:country="AT" officeooo:rsid="006016d3" style:font-size-asian="10.5pt"/>
    </style:style>
    <style:style style:name="T285" style:family="text">
      <style:text-properties style:font-name="Arial" fo:language="de" fo:country="AT" officeooo:rsid="01253532" style:font-size-asian="10.5pt"/>
    </style:style>
    <style:style style:name="T286" style:family="text">
      <style:text-properties style:font-name="Arial" fo:language="de" fo:country="AT" officeooo:rsid="0055dc0b" style:font-size-asian="10.5pt"/>
    </style:style>
    <style:style style:name="T287" style:family="text">
      <style:text-properties officeooo:rsid="00a13619"/>
    </style:style>
    <style:style style:name="T288" style:family="text">
      <style:text-properties officeooo:rsid="00833373"/>
    </style:style>
    <style:style style:name="T289" style:family="text">
      <style:text-properties officeooo:rsid="0095cf21"/>
    </style:style>
    <style:style style:name="T290" style:family="text">
      <style:text-properties officeooo:rsid="0098a089"/>
    </style:style>
    <style:style style:name="T291" style:family="text">
      <style:text-properties officeooo:rsid="009a16f1"/>
    </style:style>
    <style:style style:name="T292" style:family="text">
      <style:text-properties officeooo:rsid="009b594d"/>
    </style:style>
    <style:style style:name="T293" style:family="text">
      <style:text-properties officeooo:rsid="0032b493"/>
    </style:style>
    <style:style style:name="T294" style:family="text">
      <style:text-properties style:use-window-font-color="true" loext:opacity="0%"/>
    </style:style>
    <style:style style:name="T295" style:family="text">
      <style:text-properties style:use-window-font-color="true" loext:opacity="0%" officeooo:rsid="00e2e3d5"/>
    </style:style>
    <style:style style:name="T296" style:family="text">
      <style:text-properties style:use-window-font-color="true" loext:opacity="0%" style:font-name="Arial" fo:font-size="11pt" officeooo:rsid="008e9c44" style:font-size-asian="10.5pt"/>
    </style:style>
    <style:style style:name="T297" style:family="text">
      <style:text-properties style:use-window-font-color="true" loext:opacity="0%" style:font-name="Arial" fo:font-size="11pt" officeooo:rsid="00af3e1c" style:font-size-asian="10.5pt"/>
    </style:style>
    <style:style style:name="T298" style:family="text">
      <style:text-properties style:use-window-font-color="true" loext:opacity="0%" style:font-name="Arial" officeooo:rsid="00953608" style:font-size-asian="10.5pt"/>
    </style:style>
    <style:style style:name="T299" style:family="text">
      <style:text-properties style:use-window-font-color="true" loext:opacity="0%" officeooo:rsid="00a4e9f1"/>
    </style:style>
    <style:style style:name="T300" style:family="text">
      <style:text-properties style:use-window-font-color="true" loext:opacity="0%" officeooo:rsid="00a8e1f2"/>
    </style:style>
    <style:style style:name="T301" style:family="text">
      <style:text-properties style:use-window-font-color="true" loext:opacity="0%" officeooo:rsid="008b4593"/>
    </style:style>
    <style:style style:name="T302" style:family="text">
      <style:text-properties style:use-window-font-color="true" loext:opacity="0%" officeooo:rsid="008e9c44"/>
    </style:style>
    <style:style style:name="T303" style:family="text">
      <style:text-properties style:use-window-font-color="true" loext:opacity="0%" officeooo:rsid="008f0370"/>
    </style:style>
    <style:style style:name="T304" style:family="text">
      <style:text-properties style:use-window-font-color="true" loext:opacity="0%" officeooo:rsid="0090a899"/>
    </style:style>
    <style:style style:name="T305" style:family="text">
      <style:text-properties style:use-window-font-color="true" loext:opacity="0%" officeooo:rsid="00af3e1c"/>
    </style:style>
    <style:style style:name="T306" style:family="text">
      <style:text-properties style:use-window-font-color="true" loext:opacity="0%" officeooo:rsid="01359b91"/>
    </style:style>
    <style:style style:name="T307" style:family="text">
      <style:text-properties style:use-window-font-color="true" loext:opacity="0%" officeooo:rsid="00aef69f"/>
    </style:style>
    <style:style style:name="T308" style:family="text">
      <style:text-properties style:use-window-font-color="true" loext:opacity="0%" officeooo:rsid="010f0440"/>
    </style:style>
    <style:style style:name="T309" style:family="text">
      <style:text-properties style:use-window-font-color="true" loext:opacity="0%" officeooo:rsid="01b13c9a"/>
    </style:style>
    <style:style style:name="T310" style:family="text">
      <style:text-properties style:use-window-font-color="true" loext:opacity="0%" fo:language="en" fo:country="US" officeooo:rsid="00e2e3d5"/>
    </style:style>
    <style:style style:name="T311" style:family="text">
      <style:text-properties style:use-window-font-color="true" loext:opacity="0%" fo:font-size="11pt" style:font-size-asian="11pt" style:font-size-complex="11pt"/>
    </style:style>
    <style:style style:name="T312" style:family="text">
      <style:text-properties style:use-window-font-color="true" loext:opacity="0%" fo:font-size="11pt" officeooo:rsid="017ede75" style:font-size-asian="11pt" style:font-size-complex="11pt"/>
    </style:style>
    <style:style style:name="T313" style:family="text">
      <style:text-properties style:use-window-font-color="true" loext:opacity="0%" officeooo:rsid="017ff81c"/>
    </style:style>
    <style:style style:name="T314" style:family="text">
      <style:text-properties style:use-window-font-color="true" loext:opacity="0%" officeooo:rsid="01802928"/>
    </style:style>
    <style:style style:name="T315" style:family="text">
      <style:text-properties style:use-window-font-color="true" loext:opacity="0%" style:font-name="Liberation Sans" fo:font-size="11pt" officeooo:rsid="00aef69f" style:font-size-asian="11pt" style:font-size-complex="11pt"/>
    </style:style>
    <style:style style:name="T316" style:family="text">
      <style:text-properties style:use-window-font-color="true" loext:opacity="0%" style:font-name="Liberation Sans" fo:font-size="11pt" officeooo:rsid="00bef815" style:font-size-asian="11pt" style:font-size-complex="11pt"/>
    </style:style>
    <style:style style:name="T317" style:family="text">
      <style:text-properties style:use-window-font-color="true" loext:opacity="0%" style:font-name="Liberation Sans" fo:font-size="11pt" officeooo:rsid="01802928" style:font-size-asian="11pt" style:font-size-complex="11pt"/>
    </style:style>
    <style:style style:name="T318" style:family="text">
      <style:text-properties style:use-window-font-color="true" loext:opacity="0%" style:font-name="Liberation Sans" fo:font-size="11pt" officeooo:rsid="00109251" style:font-size-asian="11pt" style:font-size-complex="11pt"/>
    </style:style>
    <style:style style:name="T319" style:family="text">
      <style:text-properties style:use-window-font-color="true" loext:opacity="0%" style:font-name="Liberation Sans" fo:font-size="11pt" officeooo:rsid="00bc2791" style:font-size-asian="11pt" style:font-size-complex="11pt"/>
    </style:style>
    <style:style style:name="T320" style:family="text">
      <style:text-properties style:use-window-font-color="true" loext:opacity="0%" style:font-name="Liberation Sans" fo:font-size="11pt" officeooo:rsid="001221e1" style:font-size-asian="11pt" style:font-size-complex="11pt"/>
    </style:style>
    <style:style style:name="T321" style:family="text">
      <style:text-properties style:use-window-font-color="true" loext:opacity="0%" style:font-name="Liberation Sans" fo:font-size="11pt" officeooo:rsid="0180b33b" style:font-size-asian="11pt" style:font-size-complex="11pt"/>
    </style:style>
    <style:style style:name="T322" style:family="text">
      <style:text-properties style:use-window-font-color="true" loext:opacity="0%" style:font-name="Liberation Sans" fo:font-size="11pt" officeooo:rsid="01359b91" style:font-size-asian="11pt" style:font-size-complex="11pt"/>
    </style:style>
    <style:style style:name="T323" style:family="text">
      <style:text-properties style:use-window-font-color="true" loext:opacity="0%" style:font-name="Liberation Sans" fo:font-size="11pt" officeooo:rsid="00bd2dc1" style:font-size-asian="11pt" style:font-size-complex="11pt"/>
    </style:style>
    <style:style style:name="T324" style:family="text">
      <style:text-properties style:use-window-font-color="true" loext:opacity="0%" style:font-name="Liberation Sans" fo:font-size="11pt" officeooo:rsid="018609a7" style:font-size-asian="11pt" style:font-size-complex="11pt"/>
    </style:style>
    <style:style style:name="T325" style:family="text">
      <style:text-properties style:use-window-font-color="true" loext:opacity="0%" style:font-name="Liberation Sans" fo:font-size="11pt" officeooo:rsid="01872fe2" style:font-size-asian="11pt" style:font-size-complex="11pt"/>
    </style:style>
    <style:style style:name="T326" style:family="text">
      <style:text-properties style:use-window-font-color="true" loext:opacity="0%" style:font-name="Liberation Sans" fo:font-size="11pt" officeooo:rsid="01850dea" style:font-size-asian="11pt" style:font-size-complex="11pt"/>
    </style:style>
    <style:style style:name="T327" style:family="text">
      <style:text-properties style:use-window-font-color="true" loext:opacity="0%" style:font-name="Liberation Sans" fo:font-size="11pt" officeooo:rsid="018556c8" style:font-size-asian="11pt" style:font-size-complex="11pt"/>
    </style:style>
    <style:style style:name="T328" style:family="text">
      <style:text-properties style:use-window-font-color="true" loext:opacity="0%" style:font-name="Liberation Sans" fo:font-size="11pt" officeooo:rsid="01892805" style:font-size-asian="11pt" style:font-size-complex="11pt"/>
    </style:style>
    <style:style style:name="T329" style:family="text">
      <style:text-properties style:use-window-font-color="true" loext:opacity="0%" officeooo:rsid="019706f6"/>
    </style:style>
    <style:style style:name="T330" style:family="text">
      <style:text-properties style:use-window-font-color="true" loext:opacity="0%" officeooo:rsid="0197401e"/>
    </style:style>
    <style:style style:name="T331" style:family="text">
      <style:text-properties style:use-window-font-color="true" loext:opacity="0%" officeooo:rsid="01983a8c"/>
    </style:style>
    <style:style style:name="T332" style:family="text">
      <style:text-properties style:use-window-font-color="true" loext:opacity="0%" officeooo:rsid="00a33cb1"/>
    </style:style>
    <style:style style:name="T333" style:family="text">
      <style:text-properties style:use-window-font-color="true" loext:opacity="0%" officeooo:rsid="01c1cfb7"/>
    </style:style>
    <style:style style:name="T334" style:family="text">
      <style:text-properties officeooo:rsid="0094d335"/>
    </style:style>
    <style:style style:name="T335" style:family="text">
      <style:text-properties officeooo:rsid="00958773"/>
    </style:style>
    <style:style style:name="T336" style:family="text">
      <style:text-properties officeooo:rsid="019ad695"/>
    </style:style>
    <style:style style:name="T337" style:family="text">
      <style:text-properties officeooo:rsid="008d05d6"/>
    </style:style>
    <style:style style:name="T338" style:family="text">
      <style:text-properties officeooo:rsid="00b97e8a"/>
    </style:style>
    <style:style style:name="T339" style:family="text">
      <style:text-properties officeooo:rsid="00862b91"/>
    </style:style>
    <style:style style:name="T340" style:family="text">
      <style:text-properties officeooo:rsid="002d934d"/>
    </style:style>
    <style:style style:name="T341" style:family="text">
      <style:text-properties officeooo:rsid="002e523f"/>
    </style:style>
    <style:style style:name="T342" style:family="text">
      <style:text-properties officeooo:rsid="001221e1"/>
    </style:style>
    <style:style style:name="T343" style:family="text">
      <style:text-properties officeooo:rsid="00c4bcfa"/>
    </style:style>
    <style:style style:name="T344" style:family="text">
      <style:text-properties officeooo:rsid="00c4d550"/>
    </style:style>
    <style:style style:name="T345" style:family="text">
      <style:text-properties officeooo:rsid="00c5a86d"/>
    </style:style>
    <style:style style:name="T346" style:family="text">
      <style:text-properties officeooo:rsid="00c84c5a"/>
    </style:style>
    <style:style style:name="T347" style:family="text">
      <style:text-properties officeooo:rsid="00cf99cd"/>
    </style:style>
    <style:style style:name="T348" style:family="text">
      <style:text-properties officeooo:rsid="00d0ccfd"/>
    </style:style>
    <style:style style:name="T349" style:family="text">
      <style:text-properties officeooo:rsid="00d1f466"/>
    </style:style>
    <style:style style:name="T350" style:family="text">
      <style:text-properties officeooo:rsid="01110825"/>
    </style:style>
    <style:style style:name="T351" style:family="text">
      <style:text-properties officeooo:rsid="00ae42c3"/>
    </style:style>
    <style:style style:name="T352" style:family="text">
      <style:text-properties officeooo:rsid="00a46d88"/>
    </style:style>
    <style:style style:name="T353" style:family="text">
      <style:text-properties officeooo:rsid="00d708b7"/>
    </style:style>
    <style:style style:name="T354" style:family="text">
      <style:text-properties officeooo:rsid="00648870"/>
    </style:style>
    <style:style style:name="T355" style:family="text">
      <style:text-properties officeooo:rsid="006575a0"/>
    </style:style>
    <style:style style:name="T356" style:family="text">
      <style:text-properties officeooo:rsid="00df3486"/>
    </style:style>
    <style:style style:name="T357" style:family="text">
      <style:text-properties style:text-line-through-style="none" style:text-line-through-type="none"/>
    </style:style>
    <style:style style:name="T358" style:family="text">
      <style:text-properties style:text-line-through-style="none" style:text-line-through-type="none" style:font-name="Liberation Sans" fo:font-size="11pt" officeooo:rsid="0020452b" style:font-size-asian="11pt" style:font-size-complex="11pt"/>
    </style:style>
    <style:style style:name="T359" style:family="text">
      <style:text-properties style:text-line-through-style="none" style:text-line-through-type="none" style:font-name="Liberation Sans" fo:font-size="11pt" officeooo:rsid="0170ba3d" style:font-size-asian="11pt" style:font-size-complex="11pt"/>
    </style:style>
    <style:style style:name="T360" style:family="text">
      <style:text-properties style:text-line-through-style="none" style:text-line-through-type="none" style:font-name="Liberation Sans" fo:font-size="11pt" officeooo:rsid="0170dded" style:font-size-asian="11pt" style:font-size-complex="11pt"/>
    </style:style>
    <style:style style:name="T361" style:family="text">
      <style:text-properties style:text-line-through-style="none" style:text-line-through-type="none" style:font-name="Liberation Sans" fo:font-size="11pt" officeooo:rsid="00e111b8" style:font-size-asian="11pt" style:font-size-complex="11pt"/>
    </style:style>
    <style:style style:name="T362" style:family="text">
      <style:text-properties style:text-line-through-style="none" style:text-line-through-type="none" style:font-name="Liberation Sans" fo:font-size="11pt" officeooo:rsid="00dbd850" style:font-size-asian="11pt" style:font-size-complex="11pt"/>
    </style:style>
    <style:style style:name="T363" style:family="text">
      <style:text-properties style:text-line-through-style="none" style:text-line-through-type="none" style:font-name="Liberation Sans" fo:font-size="11pt" officeooo:rsid="011ea65c" style:font-size-asian="11pt" style:font-size-complex="11pt"/>
    </style:style>
    <style:style style:name="T364" style:family="text">
      <style:text-properties style:text-line-through-style="none" style:text-line-through-type="none" style:font-name="Liberation Sans" fo:font-size="11pt" officeooo:rsid="001221e1" style:font-size-asian="11pt" style:font-size-complex="11pt"/>
    </style:style>
    <style:style style:name="T365" style:family="text">
      <style:text-properties style:text-line-through-style="none" style:text-line-through-type="none" style:font-name="Liberation Sans" fo:font-size="11pt" officeooo:rsid="009b7434" style:font-size-asian="11pt" style:font-size-complex="11pt"/>
    </style:style>
    <style:style style:name="T366" style:family="text">
      <style:text-properties style:text-line-through-style="none" style:text-line-through-type="none" officeooo:rsid="01110825"/>
    </style:style>
    <style:style style:name="T367" style:family="text">
      <style:text-properties style:text-line-through-style="none" style:text-line-through-type="none" fo:font-size="11pt" officeooo:rsid="012006e8" style:font-size-asian="11pt" style:font-size-complex="11pt"/>
    </style:style>
    <style:style style:name="T368" style:family="text">
      <style:text-properties style:text-line-through-style="none" style:text-line-through-type="none" officeooo:rsid="013b5ac8"/>
    </style:style>
    <style:style style:name="T369" style:family="text">
      <style:text-properties style:text-line-through-style="none" style:text-line-through-type="none" officeooo:rsid="00b97e8a"/>
    </style:style>
    <style:style style:name="T370" style:family="text">
      <style:text-properties officeooo:rsid="00e4092f"/>
    </style:style>
    <style:style style:name="T371" style:family="text">
      <style:text-properties officeooo:rsid="00e5182e"/>
    </style:style>
    <style:style style:name="T372" style:family="text">
      <style:text-properties officeooo:rsid="007d65c0"/>
    </style:style>
    <style:style style:name="T373" style:family="text">
      <style:text-properties officeooo:rsid="019c53ec"/>
    </style:style>
    <style:style style:name="T374" style:family="text">
      <style:text-properties officeooo:rsid="0033b60f"/>
    </style:style>
    <style:style style:name="T375" style:family="text">
      <style:text-properties officeooo:rsid="019e7421"/>
    </style:style>
    <style:style style:name="T376" style:family="text">
      <style:text-properties officeooo:rsid="012356d4"/>
    </style:style>
    <style:style style:name="T377" style:family="text">
      <style:text-properties officeooo:rsid="01593b11"/>
    </style:style>
    <style:style style:name="T378" style:family="text">
      <style:text-properties officeooo:rsid="00f1b216"/>
    </style:style>
    <style:style style:name="T379" style:family="text">
      <style:text-properties style:text-underline-style="none" officeooo:rsid="01553688"/>
    </style:style>
    <style:style style:name="T380" style:family="text">
      <style:text-properties style:text-underline-style="none" officeooo:rsid="007d65c0"/>
    </style:style>
    <style:style style:name="T381" style:family="text">
      <style:text-properties style:text-underline-style="none" officeooo:rsid="016935d1"/>
    </style:style>
    <style:style style:name="T382" style:family="text">
      <style:text-properties officeooo:rsid="00f4ec79"/>
    </style:style>
    <style:style style:name="T383" style:family="text">
      <style:text-properties officeooo:rsid="01a0e344"/>
    </style:style>
    <style:style style:name="T384" style:family="text">
      <style:text-properties officeooo:rsid="00d86365"/>
    </style:style>
    <style:style style:name="T385" style:family="text">
      <style:text-properties officeooo:rsid="00d8e25c"/>
    </style:style>
    <style:style style:name="T386" style:family="text">
      <style:text-properties officeooo:rsid="00da9ae7"/>
    </style:style>
    <style:style style:name="T387" style:family="text">
      <style:text-properties officeooo:rsid="00fc84e0"/>
    </style:style>
    <style:style style:name="T388" style:family="text">
      <style:text-properties officeooo:rsid="00ffa57f"/>
    </style:style>
    <style:style style:name="T389" style:family="text">
      <style:text-properties officeooo:rsid="00f9c164"/>
    </style:style>
    <style:style style:name="T390" style:family="text">
      <style:text-properties officeooo:rsid="010e408c"/>
    </style:style>
    <style:style style:name="T391" style:family="text">
      <style:text-properties officeooo:rsid="014a9332"/>
    </style:style>
    <style:style style:name="T392" style:family="text">
      <style:text-properties officeooo:rsid="00fe193e"/>
    </style:style>
    <style:style style:name="T393" style:family="text">
      <style:text-properties officeooo:rsid="0076e89a"/>
    </style:style>
    <style:style style:name="T394" style:family="text">
      <style:text-properties officeooo:rsid="00eea6c1"/>
    </style:style>
    <style:style style:name="T395" style:family="text">
      <style:text-properties officeooo:rsid="00f0b5d4"/>
    </style:style>
    <style:style style:name="T396" style:family="text">
      <style:text-properties officeooo:rsid="00f28a0d"/>
    </style:style>
    <style:style style:name="T397" style:family="text">
      <style:text-properties officeooo:rsid="00f37375"/>
    </style:style>
    <style:style style:name="T398" style:family="text">
      <style:text-properties officeooo:rsid="00f3e4ca"/>
    </style:style>
    <style:style style:name="T399" style:family="text">
      <style:text-properties officeooo:rsid="00f510dd"/>
    </style:style>
    <style:style style:name="T400" style:family="text">
      <style:text-properties officeooo:rsid="00f5b546"/>
    </style:style>
    <style:style style:name="T401" style:family="text">
      <style:text-properties officeooo:rsid="014020d4"/>
    </style:style>
    <style:style style:name="T402" style:family="text">
      <style:text-properties officeooo:rsid="0080fe7a"/>
    </style:style>
    <style:style style:name="T403" style:family="text">
      <style:text-properties officeooo:rsid="01c7b225"/>
    </style:style>
    <style:style style:name="T404" style:family="text">
      <style:text-properties officeooo:rsid="007e5ffe"/>
    </style:style>
    <style:style style:name="T405" style:family="text">
      <style:text-properties officeooo:rsid="010a0171"/>
    </style:style>
    <style:style style:name="T406" style:family="text">
      <style:text-properties officeooo:rsid="00fb173c"/>
    </style:style>
    <style:style style:name="T407" style:family="text">
      <style:text-properties officeooo:rsid="00fdf45d"/>
    </style:style>
    <style:style style:name="T408" style:family="text">
      <style:text-properties officeooo:rsid="00681399"/>
    </style:style>
    <style:style style:name="T409" style:family="text">
      <style:text-properties officeooo:rsid="01ca57f4"/>
    </style:style>
    <style:style style:name="T410" style:family="text">
      <style:text-properties officeooo:rsid="006630fd"/>
    </style:style>
    <style:style style:name="T411" style:family="text">
      <style:text-properties officeooo:rsid="010cd1a0"/>
    </style:style>
    <style:style style:name="T412" style:family="text">
      <style:text-properties officeooo:rsid="01c805b8"/>
    </style:style>
    <style:style style:name="T413" style:family="text">
      <style:text-properties officeooo:rsid="0065ecd2"/>
    </style:style>
    <style:style style:name="T414" style:family="text">
      <style:text-properties officeooo:rsid="01435434"/>
    </style:style>
    <style:style style:name="T415" style:family="text">
      <style:text-properties officeooo:rsid="00ca0606"/>
    </style:style>
    <style:style style:name="T416" style:family="text">
      <style:text-properties officeooo:rsid="00cb229a"/>
    </style:style>
    <style:style style:name="T417" style:family="text">
      <style:text-properties officeooo:rsid="010219f4"/>
    </style:style>
    <style:style style:name="T418" style:family="text">
      <style:text-properties officeooo:rsid="01051d80"/>
    </style:style>
    <style:style style:name="T419" style:family="text">
      <style:text-properties officeooo:rsid="01055b94"/>
    </style:style>
    <style:style style:name="T420" style:family="text">
      <style:text-properties fo:font-weight="normal" fo:background-color="transparent" loext:char-shading-value="0" style:font-weight-asian="normal" style:font-weight-complex="normal"/>
    </style:style>
    <style:style style:name="T421" style:family="text">
      <style:text-properties officeooo:rsid="01093597"/>
    </style:style>
    <style:style style:name="T422" style:family="text">
      <style:text-properties officeooo:rsid="010a614b"/>
    </style:style>
    <style:style style:name="T423" style:family="text">
      <style:text-properties officeooo:rsid="0055dc0b"/>
    </style:style>
    <style:style style:name="T424" style:family="text">
      <style:text-properties officeooo:rsid="005f3350"/>
    </style:style>
    <style:style style:name="T425" style:family="text">
      <style:text-properties officeooo:rsid="005b9094"/>
    </style:style>
    <style:style style:name="T426" style:family="text">
      <style:text-properties officeooo:rsid="005d3728"/>
    </style:style>
    <style:style style:name="T427" style:family="text">
      <style:text-properties officeooo:rsid="009d21a5"/>
    </style:style>
    <style:style style:name="T428" style:family="text">
      <style:text-properties officeooo:rsid="010cc00d"/>
    </style:style>
    <style:style style:name="T429" style:family="text">
      <style:text-properties officeooo:rsid="010e17b3"/>
    </style:style>
    <style:style style:name="T430" style:family="text">
      <style:text-properties officeooo:rsid="010f100c"/>
    </style:style>
    <style:style style:name="T431" style:family="text">
      <style:text-properties officeooo:rsid="003a7f84"/>
    </style:style>
    <style:style style:name="T432" style:family="text">
      <style:text-properties officeooo:rsid="01102408"/>
    </style:style>
    <style:style style:name="T433" style:family="text">
      <style:text-properties officeooo:rsid="01146e05"/>
    </style:style>
    <style:style style:name="T434" style:family="text">
      <style:text-properties officeooo:rsid="01176cb8"/>
    </style:style>
    <style:style style:name="T435" style:family="text">
      <style:text-properties officeooo:rsid="011bf12c"/>
    </style:style>
    <style:style style:name="T436" style:family="text">
      <style:text-properties fo:language="en" fo:country="US"/>
    </style:style>
    <style:style style:name="T437" style:family="text">
      <style:text-properties fo:language="en" fo:country="US" fo:background-color="transparent" loext:char-shading-value="0"/>
    </style:style>
    <style:style style:name="T438" style:family="text">
      <style:text-properties fo:language="en" fo:country="US" officeooo:rsid="006ce07a" fo:background-color="transparent" loext:char-shading-value="0"/>
    </style:style>
    <style:style style:name="T439" style:family="text">
      <style:text-properties fo:language="de" fo:country="AT"/>
    </style:style>
    <style:style style:name="T440" style:family="text">
      <style:text-properties fo:language="de" fo:country="AT" style:font-size-asian="10.5pt"/>
    </style:style>
    <style:style style:name="T441" style:family="text">
      <style:text-properties fo:language="de" fo:country="AT" officeooo:rsid="0097755e" style:font-size-asian="10.5pt"/>
    </style:style>
    <style:style style:name="T442" style:family="text">
      <style:text-properties fo:language="de" fo:country="AT" officeooo:rsid="002d934d" style:font-size-asian="10.5pt"/>
    </style:style>
    <style:style style:name="T443" style:family="text">
      <style:text-properties fo:language="de" fo:country="AT" officeooo:rsid="002d934d"/>
    </style:style>
    <style:style style:name="T444" style:family="text">
      <style:text-properties fo:language="de" fo:country="AT" officeooo:rsid="010f100c"/>
    </style:style>
    <style:style style:name="T445" style:family="text">
      <style:text-properties fo:language="de" fo:country="AT" officeooo:rsid="0033b60f"/>
    </style:style>
    <style:style style:name="T446" style:family="text">
      <style:text-properties fo:language="de" fo:country="AT" officeooo:rsid="001e84f6"/>
    </style:style>
    <style:style style:name="T447" style:family="text">
      <style:text-properties fo:language="de" fo:country="AT" officeooo:rsid="006ce07a"/>
    </style:style>
    <style:style style:name="T448" style:family="text">
      <style:text-properties fo:language="de" fo:country="AT" officeooo:rsid="01113799"/>
    </style:style>
    <style:style style:name="T449" style:family="text">
      <style:text-properties fo:language="de" fo:country="AT" officeooo:rsid="0133afa6"/>
    </style:style>
    <style:style style:name="T450" style:family="text">
      <style:text-properties fo:language="de" fo:country="AT" officeooo:rsid="015cee46"/>
    </style:style>
    <style:style style:name="T451" style:family="text">
      <style:text-properties fo:language="de" fo:country="AT" officeooo:rsid="01934b19"/>
    </style:style>
    <style:style style:name="T452" style:family="text">
      <style:text-properties fo:language="de" fo:country="AT" officeooo:rsid="01716987"/>
    </style:style>
    <style:style style:name="T453" style:family="text">
      <style:text-properties fo:language="de" fo:country="AT" officeooo:rsid="012be9ea"/>
    </style:style>
    <style:style style:name="T454" style:family="text">
      <style:text-properties fo:language="de" fo:country="AT" officeooo:rsid="015c217c"/>
    </style:style>
    <style:style style:name="T455" style:family="text">
      <style:text-properties fo:language="de" fo:country="AT" officeooo:rsid="0142b149"/>
    </style:style>
    <style:style style:name="T456" style:family="text">
      <style:text-properties fo:language="de" fo:country="AT" fo:background-color="transparent" loext:char-shading-value="0"/>
    </style:style>
    <style:style style:name="T457" style:family="text">
      <style:text-properties officeooo:rsid="012f1e68"/>
    </style:style>
    <style:style style:name="T458" style:family="text">
      <style:text-properties officeooo:rsid="01311c1d"/>
    </style:style>
    <style:style style:name="T459" style:family="text">
      <style:text-properties officeooo:rsid="0133afa6"/>
    </style:style>
    <style:style style:name="T460" style:family="text">
      <style:text-properties officeooo:rsid="0136be15"/>
    </style:style>
    <style:style style:name="T461" style:family="text">
      <style:text-properties officeooo:rsid="01380e2d"/>
    </style:style>
    <style:style style:name="T462" style:family="text">
      <style:text-properties officeooo:rsid="013b0bf0"/>
    </style:style>
    <style:style style:name="T463" style:family="text">
      <style:text-properties officeooo:rsid="013b5ac8"/>
    </style:style>
    <style:style style:name="T464" style:family="text">
      <style:text-properties officeooo:rsid="013f29af"/>
    </style:style>
    <style:style style:name="T465" style:family="text">
      <style:text-properties officeooo:rsid="00ce362f"/>
    </style:style>
    <style:style style:name="T466" style:family="text">
      <style:text-properties officeooo:rsid="014a2cca"/>
    </style:style>
    <style:style style:name="T467" style:family="text">
      <style:text-properties officeooo:rsid="014b6354"/>
    </style:style>
    <style:style style:name="T468" style:family="text">
      <style:text-properties officeooo:rsid="014d3dba"/>
    </style:style>
    <style:style style:name="T469" style:family="text">
      <style:text-properties officeooo:rsid="014f31af"/>
    </style:style>
    <style:style style:name="T470" style:family="text">
      <style:text-properties officeooo:rsid="0150e54b"/>
    </style:style>
    <style:style style:name="T471" style:family="text">
      <style:text-properties officeooo:rsid="0153dfe0"/>
    </style:style>
    <style:style style:name="T472" style:family="text">
      <style:text-properties officeooo:rsid="0155ea51"/>
    </style:style>
    <style:style style:name="T473" style:family="text">
      <style:text-properties officeooo:rsid="01571aca"/>
    </style:style>
    <style:style style:name="T474" style:family="text">
      <style:text-properties officeooo:rsid="01585cd3"/>
    </style:style>
    <style:style style:name="T475" style:family="text">
      <style:text-properties officeooo:rsid="015998d3"/>
    </style:style>
    <style:style style:name="T476" style:family="text">
      <style:text-properties officeooo:rsid="015a246c"/>
    </style:style>
    <style:style style:name="T477" style:family="text">
      <style:text-properties officeooo:rsid="015ad68c"/>
    </style:style>
    <style:style style:name="T478" style:family="text">
      <style:text-properties officeooo:rsid="015cee46"/>
    </style:style>
    <style:style style:name="T479" style:family="text">
      <style:text-properties officeooo:rsid="015d6518"/>
    </style:style>
    <style:style style:name="T480" style:family="text">
      <style:text-properties officeooo:rsid="015ded14"/>
    </style:style>
    <style:style style:name="T481" style:family="text">
      <style:text-properties officeooo:rsid="015ebb75"/>
    </style:style>
    <style:style style:name="T482" style:family="text">
      <style:text-properties officeooo:rsid="015f06f7"/>
    </style:style>
    <style:style style:name="T483" style:family="text">
      <style:text-properties officeooo:rsid="015f2626"/>
    </style:style>
    <style:style style:name="T484" style:family="text">
      <style:text-properties officeooo:rsid="0161c5fb"/>
    </style:style>
    <style:style style:name="T485" style:family="text">
      <style:text-properties officeooo:rsid="0162b87a"/>
    </style:style>
    <style:style style:name="T486" style:family="text">
      <style:text-properties officeooo:rsid="01644bf2"/>
    </style:style>
    <style:style style:name="T487" style:family="text">
      <style:text-properties officeooo:rsid="0100366d"/>
    </style:style>
    <style:style style:name="T488" style:family="text">
      <style:text-properties officeooo:rsid="0165b5d8"/>
    </style:style>
    <style:style style:name="T489" style:family="text">
      <style:text-properties officeooo:rsid="0167d72b"/>
    </style:style>
    <style:style style:name="T490" style:family="text">
      <style:text-properties officeooo:rsid="016935d1"/>
    </style:style>
    <style:style style:name="T491" style:family="text">
      <style:text-properties officeooo:rsid="016a254e"/>
    </style:style>
    <style:style style:name="T492" style:family="text">
      <style:text-properties officeooo:rsid="016bf812"/>
    </style:style>
    <style:style style:name="T493" style:family="text">
      <style:text-properties officeooo:rsid="016defc0"/>
    </style:style>
    <style:style style:name="T494" style:family="text">
      <style:text-properties officeooo:rsid="016e5d5f"/>
    </style:style>
    <style:style style:name="T495" style:family="text">
      <style:text-properties officeooo:rsid="01702d2a"/>
    </style:style>
    <style:style style:name="T496" style:family="text">
      <style:text-properties officeooo:rsid="017268fd"/>
    </style:style>
    <style:style style:name="T497" style:family="text">
      <style:text-properties officeooo:rsid="01730343"/>
    </style:style>
    <style:style style:name="T498" style:family="text">
      <style:text-properties officeooo:rsid="0173fe1d"/>
    </style:style>
    <style:style style:name="T499" style:family="text">
      <style:text-properties officeooo:rsid="017453d4"/>
    </style:style>
    <style:style style:name="T500" style:family="text">
      <style:text-properties officeooo:rsid="01760772"/>
    </style:style>
    <style:style style:name="T501" style:family="text">
      <style:text-properties officeooo:rsid="01793752"/>
    </style:style>
    <style:style style:name="T502" style:family="text">
      <style:text-properties officeooo:rsid="017a63b5"/>
    </style:style>
    <style:style style:name="T503" style:family="text">
      <style:text-properties officeooo:rsid="017b56a9"/>
    </style:style>
    <style:style style:name="T504" style:family="text">
      <style:text-properties officeooo:rsid="017d5722"/>
    </style:style>
    <style:style style:name="T505" style:family="text">
      <style:text-properties officeooo:rsid="00c41aa9"/>
    </style:style>
    <style:style style:name="T506" style:family="text">
      <style:text-properties officeooo:rsid="017ff81c"/>
    </style:style>
    <style:style style:name="T507" style:family="text">
      <style:text-properties officeooo:rsid="0180b33b"/>
    </style:style>
    <style:style style:name="T508" style:family="text">
      <style:text-properties officeooo:rsid="01359b91"/>
    </style:style>
    <style:style style:name="T509" style:family="text">
      <style:text-properties officeooo:rsid="00aef69f"/>
    </style:style>
    <style:style style:name="T510" style:family="text">
      <style:text-properties officeooo:rsid="0182b00f"/>
    </style:style>
    <style:style style:name="T511" style:family="text">
      <style:text-properties officeooo:rsid="01843242"/>
    </style:style>
    <style:style style:name="T512" style:family="text">
      <style:text-properties officeooo:rsid="01850dea"/>
    </style:style>
    <style:style style:name="T513" style:family="text">
      <style:text-properties officeooo:rsid="018556c8"/>
    </style:style>
    <style:style style:name="T514" style:family="text">
      <style:text-properties officeooo:rsid="0187447f"/>
    </style:style>
    <style:style style:name="T515" style:family="text">
      <style:text-properties officeooo:rsid="01892805"/>
    </style:style>
    <style:style style:name="T516" style:family="text">
      <style:text-properties officeooo:rsid="018ad713"/>
    </style:style>
    <style:style style:name="T517" style:family="text">
      <style:text-properties officeooo:rsid="018b3b28"/>
    </style:style>
    <style:style style:name="T518" style:family="text">
      <style:text-properties officeooo:rsid="018b74b4"/>
    </style:style>
    <style:style style:name="T519" style:family="text">
      <style:text-properties officeooo:rsid="018f5400"/>
    </style:style>
    <style:style style:name="T520" style:family="text">
      <style:text-properties officeooo:rsid="01907167"/>
    </style:style>
    <style:style style:name="T521" style:family="text">
      <style:text-properties officeooo:rsid="0191c803"/>
    </style:style>
    <style:style style:name="T522" style:family="text">
      <style:text-properties officeooo:rsid="01935fd0"/>
    </style:style>
    <style:style style:name="T523" style:family="text">
      <style:text-properties officeooo:rsid="0196099d"/>
    </style:style>
    <style:style style:name="T524" style:family="text">
      <style:text-properties fo:font-style="normal" style:font-style-asian="normal" style:font-style-complex="normal"/>
    </style:style>
    <style:style style:name="T525" style:family="text">
      <style:text-properties fo:font-style="normal" officeooo:rsid="006ebaa9" style:font-style-asian="normal" style:font-style-complex="normal"/>
    </style:style>
    <style:style style:name="T526" style:family="text">
      <style:text-properties officeooo:rsid="019611ec"/>
    </style:style>
    <style:style style:name="T527" style:family="text">
      <style:text-properties officeooo:rsid="019706f6"/>
    </style:style>
    <style:style style:name="T528" style:family="text">
      <style:text-properties officeooo:rsid="0153c255"/>
    </style:style>
    <style:style style:name="T529" style:family="text">
      <style:text-properties officeooo:rsid="0155917d"/>
    </style:style>
    <style:style style:name="T530" style:family="text">
      <style:text-properties officeooo:rsid="019d5a19"/>
    </style:style>
    <style:style style:name="T531" style:family="text">
      <style:text-properties officeooo:rsid="019ddc6a"/>
    </style:style>
    <style:style style:name="T532" style:family="text">
      <style:text-properties officeooo:rsid="019fbac6"/>
    </style:style>
    <style:style style:name="T533" style:family="text">
      <style:text-properties officeooo:rsid="01a110a2"/>
    </style:style>
    <style:style style:name="T534" style:family="text">
      <style:text-properties officeooo:rsid="006cad14"/>
    </style:style>
    <style:style style:name="T535" style:family="text">
      <style:text-properties officeooo:rsid="01a47cf1"/>
    </style:style>
    <style:style style:name="T536" style:family="text">
      <style:text-properties officeooo:rsid="01a4b30b"/>
    </style:style>
    <style:style style:name="T537" style:family="text">
      <style:text-properties officeooo:rsid="01a62c1b"/>
    </style:style>
    <style:style style:name="T538" style:family="text">
      <style:text-properties officeooo:rsid="01a73adb"/>
    </style:style>
    <style:style style:name="T539" style:family="text">
      <style:text-properties officeooo:rsid="01a87ac1"/>
    </style:style>
    <style:style style:name="T540" style:family="text">
      <style:text-properties officeooo:rsid="01a99212"/>
    </style:style>
    <style:style style:name="T541" style:family="text">
      <style:text-properties officeooo:rsid="006e7dfa"/>
    </style:style>
    <style:style style:name="T542" style:family="text">
      <style:text-properties officeooo:rsid="01af7984"/>
    </style:style>
    <style:style style:name="T543" style:family="text">
      <style:text-properties officeooo:rsid="01b003c2"/>
    </style:style>
    <style:style style:name="T544" style:family="text">
      <style:text-properties officeooo:rsid="01b00ba5"/>
    </style:style>
    <style:style style:name="T545" style:family="text">
      <style:text-properties officeooo:rsid="01b363d9"/>
    </style:style>
    <style:style style:name="T546" style:family="text">
      <style:text-properties officeooo:rsid="01b4235a"/>
    </style:style>
    <style:style style:name="T547" style:family="text">
      <style:text-properties officeooo:rsid="01b61ff0"/>
    </style:style>
    <style:style style:name="T548" style:family="text">
      <style:text-properties officeooo:rsid="01b80682"/>
    </style:style>
    <style:style style:name="T549" style:family="text">
      <style:text-properties officeooo:rsid="01bbe430"/>
    </style:style>
    <style:style style:name="T550" style:family="text">
      <style:text-properties officeooo:rsid="00ce5090"/>
    </style:style>
    <style:style style:name="T551" style:family="text">
      <style:text-properties officeooo:rsid="01bdbf9a"/>
    </style:style>
    <style:style style:name="T552" style:family="text">
      <style:text-properties officeooo:rsid="01bedfef"/>
    </style:style>
    <style:style style:name="T553" style:family="text">
      <style:text-properties officeooo:rsid="01c01718"/>
    </style:style>
    <style:style style:name="T554" style:family="text">
      <style:text-properties officeooo:rsid="01253532"/>
    </style:style>
    <style:style style:name="T555" style:family="text">
      <style:text-properties officeooo:rsid="0020d2c8"/>
    </style:style>
    <style:style style:name="T556" style:family="text">
      <style:text-properties officeooo:rsid="01716987"/>
    </style:style>
    <style:style style:name="T557" style:family="text">
      <style:text-properties officeooo:rsid="00801cb5"/>
    </style:style>
    <style:style style:name="T558" style:family="text">
      <style:text-properties officeooo:rsid="011ea65c"/>
    </style:style>
    <style:style style:name="T559" style:family="text">
      <style:text-properties officeooo:rsid="0172cddf"/>
    </style:style>
    <style:style style:name="T560" style:family="text">
      <style:text-properties officeooo:rsid="00901ae3"/>
    </style:style>
    <style:style style:name="T561" style:family="text">
      <style:text-properties officeooo:rsid="001e84f6"/>
    </style:style>
    <style:style style:name="T562" style:family="text">
      <style:text-properties officeooo:rsid="01113799"/>
    </style:style>
    <style:style style:name="T563" style:family="text">
      <style:text-properties officeooo:rsid="0091bc0e"/>
    </style:style>
    <style:style style:name="T564" style:family="text">
      <style:text-properties officeooo:rsid="002b285d"/>
    </style:style>
    <style:style style:name="T565" style:family="text">
      <style:text-properties officeooo:rsid="004050ba"/>
    </style:style>
    <style:style style:name="T566" style:family="text">
      <style:text-properties officeooo:rsid="0118f1e1"/>
    </style:style>
    <style:style style:name="T567" style:family="text">
      <style:text-properties officeooo:rsid="01934b19"/>
    </style:style>
    <style:style style:name="T568" style:family="text">
      <style:text-properties officeooo:rsid="01947481"/>
    </style:style>
    <style:style style:name="T569" style:family="text">
      <style:text-properties officeooo:rsid="00ec559b"/>
    </style:style>
    <style:style style:name="T570" style:family="text">
      <style:text-properties officeooo:rsid="002ffeef"/>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5"><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45"/>
      <text:p text:style-name="P44"><draw:line text:anchor-type="paragraph" draw:z-index="0" draw:name="Form1" draw:style-name="gr1" draw:text-style-name="P195" svg:x1="-2.575cm" svg:y1="-0.314cm" svg:x2="18.997cm" svg:y2="-0.279cm"><text:p/></draw:line></text:p>
      <text:p text:style-name="P44"/>
      <text:p text:style-name="P46">Länderinformationsblatt</text:p>
      <text:p text:style-name="P46">der Staatendokumentation</text:p>
      <text:p text:style-name="P2"/>
      <text:p text:style-name="P2"/>
      <text:p text:style-name="P2"><draw:frame draw:style-name="fr1" draw:name="Bild2" text:anchor-type="paragraph" svg:width="16.2cm" svg:height="8.082cm" draw:z-index="1"><draw:image xlink:href="Pictures/100000000000038A000001C4A336665EFAD1B838.png" xlink:type="simple" xlink:show="embed" xlink:actuate="onLoad" draw:mime-type="image/png"/></draw:frame></text:p>
      <text:p text:style-name="P49">ELFENBEINKÜSTE </text:p>
      <text:p text:style-name="P48"><text:span text:style-name="T190">(</text:span><text:span text:style-name="T191">Côte d’Ivoire)</text:span></text:p>
      <text:p text:style-name="P50"><text:span text:style-name="T23">Gesamtaktualisierung am</text:span><text:span text:style-name="T24"> </text:span><text:span text:style-name="T25">28.1.2022</text:span></text:p>
      <text:p text:style-name="P11">Aktualität überprüft am <text:span text:style-name="T466">XX.XX.XXXX</text:span></text:p>
      <text:p text:style-name="P12"><text:tab/>letzte Kurzinformation eingefügt am XX.XX.XXXX</text:p>
      <table:table table:name="Tabelle1" table:style-name="Tabelle1">
        <table:table-column table:style-name="Tabelle1.A"/>
        <table:table-row table:style-name="TableLine94394630367680">
          <table:table-cell table:style-name="Tabelle1.A1" office:value-type="string">
            <text:p text:style-name="P3">Das gegenständliche Produkt der Staatendokumentation des Bundesamtes für Fremdenwesen und Asyl wurde gemäß den vom Staatendokumentationsbeirat beschlossenen Standards und der Methodologie der Staatendokumentation erstellt.</text:p>
            <text:p text:style-name="P3">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8">einzelfallunabhängige Darstellung</text:span> über die Lage betreffend relevanter Tatsachen in Herkunftsländern bzw. in EU-Mitgliedsstaaten.</text:p>
            <text:p text:style-name="P3">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3">Wie bereits erwähnt, ist dieses Produkt 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5">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5">Zugunsten der besseren Les- und Verwendbarkeit wird im vorliegenden Produkt auf eine genderneutrale Schreibweise verzichtet. So nicht explizit angemerkt, sind immer alle Geschlechter gemeint.</text:p>
            <text:p text:style-name="P7">Qualitäts- und Aktualisierungshinweis</text:p>
            <text:p text:style-name="P8">Das LIB beinhaltet Arbeitsübersetzungen fremdsprachiger Quellen. Auswahl, Verwertung und Verwendung von Informationen <text:span text:style-name="T22">im vorliegenden Produkt </text:span>unterliegen dem Qualitätsmanagement der Staatendokumentation.</text:p>
            <text:p text:style-name="P4">Dieses LIB wird mittels Einbezug relevanter Kurzinformationen der Staatendokumentation auf <text:soft-page-break/>aktuellem Stand gehalten. Eine Gesamtaktualisierung des LIB erfolgt bei gegebenem Bedarf.</text:p>
            <text:p text:style-name="P3">Die Aktualität der verwendeten Quellen wird seitens der Staatendokumentation überprüft. Daher können auch im LIB verwendete Quellen älteren Datums als inhaltlich aktuell erachtet werden.</text:p>
          </table:table-cell>
        </table:table-row>
      </table:table>
      <text:p text:style-name="P52"/>
      <text:p text:style-name="P6"><text:span text:style-name="T9">Länder</text:span><text:span text:style-name="T10">spezifische Anmerkungen</text:span></text:p>
      <text:p text:style-name="P9">keine</text:p>
      <text:p text:style-name="P53"/>
      <text:p text:style-name="P53">Hinweis:</text:p>
      <text:p text:style-name="P51">Das Länderinformationsblatt geht nur eingeschränkt auf die Auswirkungen der COVID-19-Pandemie sowie auf eventuelle Maßnahmen gegen diese ein - wie etwa Einstellungen des Reiseverkehrs in oder aus einem Land oder Bewegungseinschränkungen im Land. Dies betrifft insbesondere auch Auswirkungen auf die Gesundheitsversorgung, die Möglichkeiten zur Selbst-Quarantäne, die Versorgungslage, wirtschaftliche, politische und andere Folgen, die derzeit nicht absehbar sind. <text:span text:style-name="T19">Diese Informationen werden in einem eigenen Kapitel zur Verfügung gestellt, sind jedoch aufgrund der </text:span><text:span text:style-name="T21">Möglichkeit schneller Änderungen im Land als Momentaufnahme zu sehen</text:span><text:span text:style-name="T19">.</text:span></text:p>
      <text:p text:style-name="P55"><text:span text:style-name="T14">Zur aktuellen Anzahl der Krankheits- und Todesfälle in den einzelnen Ländern empfiehlt die Staatendokumentation bei Interesse/Bedarf folgende Websites der WHO: </text:span><text:a xlink:type="simple" xlink:href="https://www.who.int/emergencies/diseases/novel-coronavirus-2019/situation-reports" text:style-name="Internet_20_link" text:visited-style-name="Visited_20_Internet_20_Link"><text:span text:style-name="T37">https://www.who.int/emergencies/diseases/novel-coronavirus-2019/situation-reports</text:span></text:a><text:span text:style-name="T14"> oder der John</text:span><text:span text:style-name="T15">s-</text:span><text:span text:style-name="T14">Hopkins-Universität:</text:span></text:p>
      <text:p text:style-name="P55"><text:a xlink:type="simple" xlink:href="https://gisanddata.maps.arcgis.com/apps/opsdashboard/index.html#/bda7594740fd40299423467b48e9ecf6" text:style-name="Internet_20_link" text:visited-style-name="Visited_20_Internet_20_Link"><text:span text:style-name="T37">https://gisanddata.maps.arcgis.com/apps/opsdashboard/index.html#/bda7594740fd40299423467b48e9ecf6</text:span></text:a><text:span text:style-name="T14"> </text:span></text:p>
      <text:p text:style-name="P54">mit täglich aktualisierten Zahlen zu kontaktieren.</text:p>
      <text:p text:style-name="P47">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56"><text:a xlink:type="simple" xlink:href="#__RefHeading___Toc732_869923921" text:style-name="Index_20_Link" text:visited-style-name="Index_20_Link"><text:s/>1. <text:tab/></text:a><text:a xlink:type="simple" xlink:href="#__RefHeading___Toc732_869923921" text:style-name="Index_20_Link" text:visited-style-name="Index_20_Link"><text:span text:style-name="T524">N</text:span></text:a><text:a xlink:type="simple" xlink:href="#__RefHeading___Toc732_869923921" text:style-name="Index_20_Link" text:visited-style-name="Index_20_Link"><text:span text:style-name="T524">eueste Ereignisse – Integrierte Kurzinformationen</text:span></text:a><text:a xlink:type="simple" xlink:href="#__RefHeading___Toc732_869923921" text:style-name="Index_20_Link" text:visited-style-name="Index_20_Link"><text:tab/>6</text:a></text:p>
          <text:p text:style-name="P56"><text:a xlink:type="simple" xlink:href="#__RefHeading___Toc28323_2332640943" text:style-name="Index_20_Link" text:visited-style-name="Index_20_Link"><text:s/>2. <text:tab/>COVID-19<text:tab/>7</text:a></text:p>
          <text:p text:style-name="P56"><text:a xlink:type="simple" xlink:href="#__RefHeading___Toc3604_297596519" text:style-name="Index_20_Link" text:visited-style-name="Index_20_Link"><text:s/>3. <text:tab/>Politische Lage<text:tab/>8</text:a></text:p>
          <text:p text:style-name="P56"><text:a xlink:type="simple" xlink:href="#__RefHeading___Toc4086_297596519" text:style-name="Index_20_Link" text:visited-style-name="Index_20_Link"><text:s/>4. <text:tab/>Sicherheitslage<text:tab/>9</text:a></text:p>
          <text:p text:style-name="P56"><text:a xlink:type="simple" xlink:href="#__RefHeading___Toc4153_297596519" text:style-name="Index_20_Link" text:visited-style-name="Index_20_Link"><text:s/>5. <text:tab/>Rechtsschutz / Justizwesen<text:tab/>10</text:a></text:p>
          <text:p text:style-name="P56"><text:a xlink:type="simple" xlink:href="#__RefHeading___Toc4155_297596519" text:style-name="Index_20_Link" text:visited-style-name="Index_20_Link"><text:s/>6. <text:tab/>Sicherheitsbehörden<text:tab/>11</text:a></text:p>
          <text:p text:style-name="P56"><text:a xlink:type="simple" xlink:href="#__RefHeading___Toc4157_297596519" text:style-name="Index_20_Link" text:visited-style-name="Index_20_Link"><text:s/>7. <text:tab/>Folter und unmenschliche Behandlung<text:tab/>12</text:a></text:p>
          <text:p text:style-name="P56"><text:a xlink:type="simple" xlink:href="#__RefHeading___Toc4159_297596519" text:style-name="Index_20_Link" text:visited-style-name="Index_20_Link"><text:s/>8. <text:tab/>Korruption<text:tab/>13</text:a></text:p>
          <text:p text:style-name="P56"><text:a xlink:type="simple" xlink:href="#__RefHeading___Toc4161_297596519" text:style-name="Index_20_Link" text:visited-style-name="Index_20_Link"><text:s/>9. <text:tab/>NGOs und Menschenrechtsaktivisten<text:tab/>14</text:a></text:p>
          <text:p text:style-name="P56"><text:a xlink:type="simple" xlink:href="#__RefHeading___Toc4165_297596519" text:style-name="Index_20_Link" text:visited-style-name="Index_20_Link"><text:s/>10. <text:tab/>Wehrdienst und Rekrutierungen<text:tab/>14</text:a></text:p>
          <text:p text:style-name="P56"><text:a xlink:type="simple" xlink:href="#__RefHeading___Toc4171_297596519" text:style-name="Index_20_Link" text:visited-style-name="Index_20_Link"><text:s/>11. <text:tab/>Allgemeine Menschenrechtslage<text:tab/>15</text:a></text:p>
          <text:p text:style-name="P56"><text:a xlink:type="simple" xlink:href="#__RefHeading___Toc4173_297596519" text:style-name="Index_20_Link" text:visited-style-name="Index_20_Link"><text:s/>12. <text:tab/>Meinungs- und Pressefreiheit<text:tab/>16</text:a></text:p>
          <text:p text:style-name="P56"><text:a xlink:type="simple" xlink:href="#__RefHeading___Toc4175_297596519" text:style-name="Index_20_Link" text:visited-style-name="Index_20_Link"><text:s/>13. <text:tab/>Versammlungs- und Vereinigungsfreiheit, Opposition<text:tab/>19</text:a></text:p>
          <text:p text:style-name="P57"><text:a xlink:type="simple" xlink:href="#__RefHeading___Toc4181_297596519" text:style-name="Index_20_Link" text:visited-style-name="Index_20_Link">13.1. <text:tab/>Opposition<text:tab/>19</text:a></text:p>
          <text:p text:style-name="P56"><text:a xlink:type="simple" xlink:href="#__RefHeading___Toc4183_297596519" text:style-name="Index_20_Link" text:visited-style-name="Index_20_Link"><text:s/>14. <text:tab/>Haftbedingungen<text:tab/>21</text:a></text:p>
          <text:p text:style-name="P56"><text:a xlink:type="simple" xlink:href="#__RefHeading___Toc4185_297596519" text:style-name="Index_20_Link" text:visited-style-name="Index_20_Link"><text:s/>15. <text:tab/>Todesstrafe<text:tab/>23</text:a></text:p>
          <text:p text:style-name="P56"><text:a xlink:type="simple" xlink:href="#__RefHeading___Toc4187_297596519" text:style-name="Index_20_Link" text:visited-style-name="Index_20_Link"><text:s/>16. <text:tab/>Religionsfreiheit<text:tab/>23</text:a></text:p>
          <text:p text:style-name="P56"><text:a xlink:type="simple" xlink:href="#__RefHeading___Toc4195_297596519" text:style-name="Index_20_Link" text:visited-style-name="Index_20_Link"><text:s/>17. <text:tab/>Minderheiten<text:tab/>24</text:a></text:p>
          <text:p text:style-name="P56"><text:a xlink:type="simple" xlink:href="#__RefHeading___Toc4203_297596519" text:style-name="Index_20_Link" text:visited-style-name="Index_20_Link"><text:s/>18. <text:tab/>Relevante Bevölkerungsgruppen<text:tab/>25</text:a></text:p>
          <text:p text:style-name="P57"><text:a xlink:type="simple" xlink:href="#__RefHeading___Toc4205_297596519" text:style-name="Index_20_Link" text:visited-style-name="Index_20_Link">18.1. <text:tab/></text:a><text:a xlink:type="simple" xlink:href="#__RefHeading___Toc4205_297596519" text:style-name="Index_20_Link" text:visited-style-name="Index_20_Link">F</text:a><text:a xlink:type="simple" xlink:href="#__RefHeading___Toc4205_297596519" text:style-name="Index_20_Link" text:visited-style-name="Index_20_Link">rauen</text:a><text:a xlink:type="simple" xlink:href="#__RefHeading___Toc4205_297596519" text:style-name="Index_20_Link" text:visited-style-name="Index_20_Link"><text:tab/>25</text:a></text:p>
          <text:p text:style-name="P57"><text:a xlink:type="simple" xlink:href="#__RefHeading___Toc4207_297596519" text:style-name="Index_20_Link" text:visited-style-name="Index_20_Link">18.2. <text:tab/>Kinder<text:tab/>27</text:a></text:p>
          <text:p text:style-name="P57"><text:a xlink:type="simple" xlink:href="#__RefHeading___Toc4211_297596519" text:style-name="Index_20_Link" text:visited-style-name="Index_20_Link">18.3. <text:tab/>Angehörige sexueller Minderheiten<text:tab/>28</text:a></text:p>
          <text:p text:style-name="P56"><text:a xlink:type="simple" xlink:href="#__RefHeading___Toc4213_297596519" text:style-name="Index_20_Link" text:visited-style-name="Index_20_Link"><text:s/>19. <text:tab/>Bewegungsfreiheit<text:tab/>30</text:a></text:p>
          <text:p text:style-name="P56"><text:a xlink:type="simple" xlink:href="#__RefHeading___Toc4217_297596519" text:style-name="Index_20_Link" text:visited-style-name="Index_20_Link"><text:s/>20. <text:tab/>IDPs und Flüchtlinge<text:tab/>30</text:a></text:p>
          <text:p text:style-name="P56"><text:a xlink:type="simple" xlink:href="#__RefHeading___Toc4219_297596519" text:style-name="Index_20_Link" text:visited-style-name="Index_20_Link"><text:s/>21. <text:tab/>Grundversorgung und Wirtschaft<text:tab/>31</text:a></text:p>
          <text:p text:style-name="P56"><text:a xlink:type="simple" xlink:href="#__RefHeading___Toc4223_297596519" text:style-name="Index_20_Link" text:visited-style-name="Index_20_Link"><text:s/>22. <text:tab/>Medizinische Versorgung<text:tab/>32</text:a></text:p>
          <text:p text:style-name="P56"><text:a xlink:type="simple" xlink:href="#__RefHeading___Toc4229_297596519" text:style-name="Index_20_Link" text:visited-style-name="Index_20_Link"><text:s/>23. <text:tab/>Rückkehr<text:tab/>33</text:a></text:p>
          <text:p text:style-name="P56"><text:a xlink:type="simple" xlink:href="#__RefHeading___Toc4233_297596519" text:style-name="Index_20_Link" text:visited-style-name="Index_20_Link"><text:s/>24. <text:tab/>Dokumente<text:tab/>34</text:a></text:p>
        </text:index-body>
      </text:table-of-content>
      <text:h text:style-name="P113" text:outline-level="1"><text:bookmark-start text:name="__RefHeading___Toc732_869923921"/><text:soft-page-break/><text:span text:style-name="T4">N</text:span><text:span text:style-name="T3">eueste Ereignisse – Integrierte Kurzinformationen</text:span><text:bookmark-end text:name="__RefHeading___Toc732_869923921"/></text:h>
      <text:p text:style-name="P193">Keine aktuellen Kurzinformationen vorhanden.</text:p>
      <text:h text:style-name="P114" text:outline-level="1"><text:bookmark-start text:name="__RefHeading___Toc28323_2332640943"/>COVID-19<text:bookmark-end text:name="__RefHeading___Toc28323_2332640943"/></text:h>
      <text:p text:style-name="P71"><text:span text:style-name="T118">Mit Einschränkungen im Flug- und Reiseverkehr und weitgehenden Einschränkungen im öffentlichen Leben ist zu rechnen </text:span><text:span text:style-name="T127">(BMEIA 2</text:span><text:span text:style-name="T130">6</text:span><text:span text:style-name="T127">.1.2022; </text:span><text:span text:style-name="T128">vgl. AA </text:span><text:span text:style-name="T58">26</text:span><text:span text:style-name="T57">.1.202</text:span><text:span text:style-name="T58">2</text:span><text:span text:style-name="T128">, EDA </text:span><text:span text:style-name="T58">26</text:span><text:span text:style-name="T57">.1.202</text:span><text:span text:style-name="T58">2</text:span><text:span text:style-name="T127">).</text:span><text:span text:style-name="T37"> Berichten zufolge sind </text:span><text:span text:style-name="T145">auch </text:span><text:span text:style-name="T37">die Seegrenzen für den regulären kommerziellen Personenverkehr geschlossen, der Fracht- und Güterverkehr ist <text:s/>weiterhin möglich </text:span><text:span text:style-name="T145">(Crisis24 14.1.2022)</text:span><text:span text:style-name="T37">. </text:span><text:span text:style-name="T119">Bei der Ein- und Ausreise muss ein ausgedruckter negativer PCR-Test vorgelegt werden, welcher nicht älter als 72 Stunden sein darf </text:span><text:span text:style-name="T122">(BMEIA 26.1.2022; vgl. AA 26.1.2022) bzw. nicht länger als 48 Stunden vor der Abreise durchgeführt wurde (Crisis24 14.1.2022).</text:span><text:span text:style-name="T119"> Zudem muss vor Reiseantritt (Ein- und Ausreise) eine Online-Registrierung - </text:span><text:span text:style-name="T137">D</text:span><text:span text:style-name="T138">é</text:span><text:span text:style-name="T137">claration de D</text:span><text:span text:style-name="T138">é</text:span><text:span text:style-name="T137">placement par Voie A</text:span><text:span text:style-name="T138">é</text:span><text:span text:style-name="T137">rienne </text:span><text:span text:style-name="T139">(</text:span><text:span text:style-name="T137">DDVA</text:span><text:span text:style-name="T139">)</text:span><text:span text:style-name="T119"> </text:span><text:span text:style-name="T122">- </text:span><text:span text:style-name="T119">vorgenommen und hierfür eine Gebühr </text:span><text:span text:style-name="T124">von</text:span><text:span text:style-name="T119"> 2.000 </text:span><text:span text:style-name="T123">Franc </text:span><text:span text:style-name="T119">CFA </text:span><text:span text:style-name="T123">(ca. </text:span><text:span text:style-name="T120">3,05 €) </text:span><text:span text:style-name="T124">be</text:span><text:span text:style-name="T119">zahlt werden (BMEIA </text:span><text:span text:style-name="T54">26</text:span><text:span text:style-name="T55">.1.202</text:span><text:span text:style-name="T54">2</text:span><text:span text:style-name="T119">; </text:span><text:span text:style-name="T121">vgl. AA 26.1.2022, </text:span><text:span text:style-name="T122">Crisis24 14.1.2022</text:span><text:span text:style-name="T119">). Am Flughafen werden Temperaturkontrollen durchgeführt. Bei erhöhter Temperatur werden Reisende auf C</text:span><text:span text:style-name="T124">ovid</text:span><text:span text:style-name="T119">-19 getestet. Bis das Resultat vorliegt, verbleiben Reisende in einer staatlichen Quarantäneeinrichtung. Die Kosten für Test und Unterbringung müssen von den Reisenden selbst getragen werden. Fällt der Test negativ aus, wird eine 14-tägige Heimquarantäne angeordnet. Fällt der Test positiv aus, erfolgt die Überstellung an den „</text:span><text:span text:style-name="T137">Service des Maladies Infectieuses et Tropicales du Centre Hospitalier et Universitaire (CHU) de Treichville</text:span><text:span text:style-name="T119">“ in Abidjan </text:span><text:span text:style-name="T127">(BMEIA </text:span><text:span text:style-name="T58">26</text:span><text:span text:style-name="T57">.1.202</text:span><text:span text:style-name="T58">2</text:span><text:span text:style-name="T127">; </text:span><text:span text:style-name="T128">vgl. AA 26.1.2022</text:span><text:span text:style-name="T127">).</text:span></text:p>
      <text:p text:style-name="P61"><text:span text:style-name="T127">Der Ausnahmezustand ist weiterhin aufrecht </text:span><text:span text:style-name="T129">und e</text:span><text:span text:style-name="T127">s gilt</text:span><text:span text:style-name="T129"> </text:span><text:span text:style-name="T127">eine allgemeine Schutzmaskenpflicht in der Öffentlichkeit (</text:span><text:span text:style-name="T37">BMEIA 2</text:span><text:span text:style-name="T130">6</text:span><text:span text:style-name="T37">.1.2022). Die Behörden setzen Hygiene- und soziale </text:span><text:span text:style-name="T179">Abstandsbestimmungen (</text:span><text:span text:style-name="T132">social distancing</text:span><text:span text:style-name="T179">)</text:span><text:span text:style-name="T37"> durch, einschließlich der Vorschrift, an öffentlichen Orten und in öffentlichen Verkehrsmitteln einen Mundschutz zu tragen. Die meisten Geschäfte, darunter Hotels, Bars und andere Unterhaltungseinrichtungen, sind geöffnet. Große Versammlungen wurden mit Genehmigung der örtlichen Behörden wieder aufgenommen. Ungeimpfte Personen und Personen ohne Nachweis eines negativen Tests dürfen je nach Infektionslage/epidemiologischer Lage bestimmte öffentliche und private Einrichtungen nicht betreten; ob die Behörden diese Maßnahme durchsetzen, ist unklar </text:span><text:span text:style-name="T144">(Crisis24 14.1.2022)</text:span><text:span text:style-name="T37">.</text:span></text:p>
      <text:p text:style-name="P27"><text:span text:style-name="T422">Allerdings können sich die aktuellen Regelungen jederzeit ändern; </text:span><text:span text:style-name="T128">Je nach Krankheitsaktivität in den kommenden Wochen können die Behörden die Beschränkungen kurzfristig wieder einführen, verlängern, weiter lockern oder anderweitig ändern</text:span><text:span text:style-name="T422"> (AA </text:span><text:span text:style-name="T26">26</text:span><text:span text:style-name="T27">.1.202</text:span><text:span text:style-name="T26">2; </text:span><text:span text:style-name="T28">vgl. Crisis24 14.1.2022</text:span><text:span text:style-name="T422">).</text:span></text:p>
      <text:p text:style-name="P20">Im Laufe des Jahres <text:span text:style-name="T192">2020 </text:span>erkrankten in <text:span text:style-name="T421">der </text:span><text:span text:style-name="T469">Elfenbeinküste</text:span> rund 22.000 Menschen an C<text:span text:style-name="T469">ovid</text:span>-19 und 130 Menschen <text:span text:style-name="T192">ver</text:span>starben <text:span text:style-name="T192">(FH 3.3.2021).</text:span></text:p>
      <text:p text:style-name="P40">Quellen:</text:p>
      <text:list xml:id="list3897559307" text:style-name="WWNum2">
        <text:list-item>
          <text:p text:style-name="P125"><text:span text:style-name="T107">AA - </text:span><text:span text:style-name="T108">Auswärtiges Amt </text:span><text:span text:style-name="T109">[</text:span><text:span text:style-name="T108">Deutschland</text:span><text:span text:style-name="T109">] </text:span><text:span text:style-name="T42">(</text:span><text:span text:style-name="T41">26</text:span><text:span text:style-name="T42">.1.202</text:span><text:span text:style-name="T41">2</text:span><text:span text:style-name="T40">):</text:span><text:span text:style-name="T101"> </text:span><text:span text:style-name="T205">Côte d'Ivoire</text:span><text:span text:style-name="T207">: Reise- und Sicherheitshinweise (Teilreisewarnung), </text:span><text:soft-page-break/><text:a xlink:type="simple" xlink:href="https://www.auswaertiges-amt.de/de/ReiseUndSicherheit/cotedivoiresicherheit/209460" text:style-name="Internet_20_link" text:visited-style-name="Visited_20_Internet_20_Link"><text:span text:style-name="T207">https://www.auswaertiges-amt.de/de/ReiseUndSicherheit/cotedivoiresicherheit/209460</text:span></text:a><text:span text:style-name="T207">, </text:span><text:span text:style-name="T208">Zugriff 26.1.2022</text:span></text:p>
        </text:list-item>
        <text:list-item>
          <text:p text:style-name="P134"><text:span text:style-name="T207">BMEIA - </text:span><text:span text:style-name="T265">Bundesministerium für europäische und international Angelegenheiten </text:span><text:span text:style-name="T266">[</text:span><text:span text:style-name="T267">Österreich</text:span><text:span text:style-name="T266">] </text:span><text:span text:style-name="T265">(</text:span><text:span text:style-name="T36">26.1.2022</text:span><text:span text:style-name="T265">): </text:span><text:span text:style-name="T261">Côte d'Ivoire</text:span><text:span text:style-name="T265">, </text:span><text:span text:style-name="T268">Reise und Aufenthalt, </text:span><text:span text:style-name="T269">Gesundheit und Impfungen,</text:span><text:span text:style-name="T268"> </text:span><text:a xlink:type="simple" xlink:href="https://www.bmeia.gv.at/reise-services/reiseinformation/land/cote-divoire/" text:style-name="Internet_20_link" text:visited-style-name="Visited_20_Internet_20_Link"><text:span text:style-name="T207">https://www.bmeia.gv.at/re</text:span></text:a><text:a xlink:type="simple" xlink:href="https://www.bmeia.gv.at/reise-services/reiseinformation/land/cote-divoire/" text:style-name="Internet_20_link" text:visited-style-name="Visited_20_Internet_20_Link"><text:span text:style-name="T207">ise-services/reiseinformation/land/cote-divoire/</text:span></text:a><text:span text:style-name="T437">, </text:span><text:span text:style-name="T456">Zugriff</text:span><text:span text:style-name="T437"> 26.1.2022</text:span></text:p>
        </text:list-item>
        <text:list-item>
          <text:p text:style-name="P126"><text:span text:style-name="T131">Crisis24 (14.1.2022): </text:span><text:span text:style-name="T437">Cote </text:span><text:span text:style-name="T205">d'Ivoire</text:span><text:span text:style-name="T437"> maintains COVID-19-related domestic measures and international travel restrictions as of Jan. 14.</text:span><text:span text:style-name="T207">, </text:span><text:a xlink:type="simple" xlink:href="https://crisis24.garda.com/alerts/2022/01/cote-divoire-authorities-maintain-covid-19-restrictions-unchanged-as-of-jan-14-update-32" text:style-name="Internet_20_link" text:visited-style-name="Visited_20_Internet_20_Link"><text:span text:style-name="T207">https://crisis24.garda.com/alerts/2022/01/cote-divoire-authorities-maintain-covid-19-restrictions-unchanged-as-of-jan-14-update-32</text:span></text:a><text:span text:style-name="T207">. </text:span><text:span text:style-name="T209">Zugriff 28.1.2022</text:span></text:p>
        </text:list-item>
        <text:list-item>
          <text:p text:style-name="P136"><text:span text:style-name="T439">EDA</text:span><text:span text:style-name="T284"> - Eidgenössisches Departement für auswärtige Angelegenheiten </text:span><text:span text:style-name="T285">[Schweiz]</text:span><text:span text:style-name="T284"> </text:span><text:span text:style-name="T283">(</text:span><text:span text:style-name="T272">26.1.2022</text:span><text:span text:style-name="T270">): </text:span><text:span text:style-name="T280">Côte d’Ivoire,</text:span><text:span text:style-name="T271"> </text:span><text:a xlink:type="simple" xlink:href="https://www.eda.admin.ch/eda/de/home/vertretungen-und-reisehinweise/cote-d-ivoire/reisehinweise-fuercotedivoire.html#par_textimage_5" text:style-name="Internet_20_link" text:visited-style-name="Visited_20_Internet_20_Link"><text:span text:style-name="T271">https://www.eda.admin.ch/eda/de/home/vertretungen-und-reisehinweise/cote-d-ivoire/reisehinweise-fuercotedivoire.html#par_textimage_5</text:span></text:a><text:span text:style-name="T271">, </text:span><text:span text:style-name="T20"><text:s/></text:span><text:span text:style-name="T440">Zugriff</text:span><text:span text:style-name="T20"> 26.1.2022</text:span></text:p>
        </text:list-item>
        <text:list-item>
          <text:p text:style-name="P127"><text:span text:style-name="T39">FH - </text:span><text:span text:style-name="T437">Freedom House </text:span><text:span text:style-name="T438">(3.3.2021)</text:span><text:span text:style-name="T437">: Freedom in the World</text:span><text:span text:style-name="T207"> 2021 - </text:span><text:span text:style-name="T260">Côte d'Ivoire,</text:span><text:span text:style-name="T207"><text:line-break/></text:span><text:a xlink:type="simple" xlink:href="https://www.ecoi.net/de/dokument/2046505.html" text:style-name="Internet_20_link" text:visited-style-name="Visited_20_Internet_20_Link"><text:span text:style-name="T207">https://www.ecoi.net/de/dokument/2046505.html</text:span></text:a><text:span text:style-name="T207">, </text:span><text:span text:style-name="T210">Zugriff 29.12.2021</text:span></text:p>
        </text:list-item>
      </text:list>
      <text:h text:style-name="P115" text:outline-level="1"><text:bookmark-start text:name="__RefHeading___Toc3604_297596519"/>Politische Lage<text:bookmark-end text:name="__RefHeading___Toc3604_297596519"/></text:h>
      <text:p text:style-name="P28"><text:span text:style-name="T198">Die </text:span><text:span text:style-name="T200">Elfenbeinküste </text:span><text:span text:style-name="T204">(Côte d'Ivoire)</text:span> ist eine Präsidialdemokratie, in der dem Staatspräsidenten große exekutive Machtkompetenzen zufallen. Der Staatsaufbau richtet sich nach dem französischen Muster <text:span text:style-name="T206">(AA 23.11.2020). Der Präsident wird direkt für eine Amtszeit von fünf Jahren gewählt und unterliegt nach der Wahl 2020 einer Begrenzung auf zwei Amtszeiten. Der Premierminister ist Regierungschef, wird vom Präsidenten ernannt und ist für die Ernennung </text:span><text:span text:style-name="T435">d</text:span><text:span text:style-name="T206">es Kabinetts verantwortlich, das vom Präsidenten bestätigt wird (FH 3.3.2021). </text:span></text:p>
      <text:p text:style-name="P21">Das Zweikammerparlament besteht aus einem 255 Sitze umfassenden Unterhaus, der Nationalversammlung, und einem 99 Sitze umfassenden Senat, der in der Verfassung von 2016 vorgesehen ist und im März 2018 eingesetzt wurde. Die Mitglieder der Nationalversammlung werden direkt für eine Amtszeit von fünf Jahren gewählt. Von den 99 Sitzen des Senats werden 66 indirekt von der Nationalversammlung und den Mitgliedern verschiedener lokaler Räte gewählt, und 33 Mitglieder werden vom Präsidenten ernannt; alle Mitglieder haben eine fünfjährige Amtszeit (FH 3.3.2021).</text:p>
      <text:p text:style-name="P22"><text:span text:style-name="T13">Der ehemalige Premierminister und Präsidentschaftskandidat der Rassemblement des Houphouétistes pour la Démocratie et la Paix (RHDP), Amadou Gon Coulibaly, starb im Juli 2020 unerwartet. Präsident Alassane Ouattara, der zwei fünfjährige Amtszeiten hinter sich hatte, machte seine frühere Entscheidung, nicht zu kandidieren, rückgängig und wurde im August von der R</text:span><text:span text:style-name="T16">H</text:span><text:span text:style-name="T13">D</text:span>P nominiert. <text:span text:style-name="T539">Die Partei</text:span> <text:span text:style-name="T539">erklärte,</text:span> dass Ouattara für zwei weitere Amtszeiten in Frage käme, da die in der Verfassung von 2016 vorgesehene Begrenzung auf zwei Amtszeiten erst nach Ouattaras zweiter Wahl verabschiedet <text:span text:style-name="T539">worden war.</text:span> <text:span text:style-name="T539">E</text:span>inige Kritiker warfen Ouattara vor, die neue Verfassung vorangebracht zu haben, um seine dritte Amtszeit zu ermöglichen. Seine Nominierung stieß auf große Proteste der Oppositionsparteien (FH 3.3.2021).</text:p>
      <text:p text:style-name="P29"><text:span text:style-name="T17">Die Präsidentschaftswahlen im Oktober 2020 waren weder frei noch fair. </text:span><text:span text:style-name="T541">Die Opposition boykottierte die Wahlen im Oktober </text:span><text:span text:style-name="T457">2020 </text:span><text:span text:style-name="T541">gänzlich, und viele potenzielle Wähler wurden aufgrund </text:span><text:soft-page-break/><text:span text:style-name="T541">von Sicherheitsbedenken an der Stimmabgabe gehindert. Nach Angaben der Regierung, die die Wahlbeteiligung auf 54 </text:span><text:span text:style-name="T435">Prozent</text:span><text:span text:style-name="T541"> bezifferte, gewann Ouattara die Wahl mit 94 </text:span><text:span text:style-name="T435">Prozent</text:span><text:span text:style-name="T541"> der Stimmen. Diese Zahlen wurden von unabhängigen Beobachtern des Electoral Institute for Sustainable Democracy in Africa (EISA) angefochten. </text:span><text:span text:style-name="T540">Das Institut</text:span><text:span text:style-name="T541"> berichtete, dass nur 54 </text:span><text:span text:style-name="T435">Prozent</text:span><text:span text:style-name="T541"> der Wahllokale geöffnet waren und nur 41 </text:span><text:span text:style-name="T435">Prozent</text:span><text:span text:style-name="T541"> der Wählerkarten vor der Abstimmung verteilt wurden. </text:span><text:span text:style-name="T540">Außerdem wurde darauf hingewiesen</text:span><text:span text:style-name="T541">, dass das Wählerverzeichnis Probleme </text:span><text:span text:style-name="T540">hinsichtlich</text:span><text:span text:style-name="T541"> Vollständigkeit aufwies und eine große Zahl verstorbener Personen enthielt, und dass es der Wahlkommission an Transparenz mangelte und sie die Regierungspartei bei der Durchführung der Wahl stark begünstigte (FH 3.3.2021).</text:span></text:p>
      <text:p text:style-name="P41">Quellen:</text:p>
      <text:list xml:id="list134935971361306" text:continue-numbering="true" text:style-name="WWNum2">
        <text:list-item>
          <text:p text:style-name="P139"><text:span text:style-name="T340">AA - </text:span><text:span text:style-name="T443">Auswärtiges Amt </text:span><text:span text:style-name="T445">[</text:span><text:span text:style-name="T443">Deutschland</text:span><text:span text:style-name="T445">] </text:span><text:span text:style-name="T374">(</text:span><text:span text:style-name="T431">2</text:span><text:span text:style-name="T430">3</text:span><text:span text:style-name="T431">.</text:span><text:span text:style-name="T374">1</text:span><text:span text:style-name="T430">1</text:span><text:span text:style-name="T374">.202</text:span><text:span text:style-name="T432">0</text:span><text:span text:style-name="T340">): </text:span><text:span text:style-name="T195">Côte d'Ivoire</text:span><text:span text:style-name="T340">: </text:span><text:span text:style-name="T444">Politisches Porträt</text:span><text:span text:style-name="T439">,</text:span> <text:a xlink:type="simple" xlink:href="https://www.auswaertiges-amt.de/de/aussenpolitik/laender/cotedivoire-node/politisches-portraet/209484" text:style-name="Internet_20_link" text:visited-style-name="Visited_20_Internet_20_Link">https://www.auswaertiges-amt.de/de/aussenpolitik/laender/cotedivoire-node/politisches-portraet/209484</text:a>, <text:span text:style-name="T444">Zugriff</text:span><text:span text:style-name="T430"> 27.1.2022</text:span></text:p>
        </text:list-item>
        <text:list-item>
          <text:p text:style-name="P141">FH - Freedom House (3.3.2021): Freedom in the World 2021 - <text:span text:style-name="T193">Côte d'Ivoire, </text:span><text:line-break/><text:a xlink:type="simple" xlink:href="https://www.ecoi.net/de/dokument/2046505.html" text:style-name="Internet_20_link" text:visited-style-name="Visited_20_Internet_20_Link">https://www.ecoi.net/de/dokument/2046505.html</text:a>, <text:span text:style-name="T439">Zugriff</text:span> 29.12.2021</text:p>
        </text:list-item>
      </text:list>
      <text:h text:style-name="P117" text:outline-level="1"><text:bookmark-start text:name="__RefHeading___Toc4086_297596519"/>Sicherheitslage<text:bookmark-end text:name="__RefHeading___Toc4086_297596519"/></text:h>
      <text:p text:style-name="P72">Die Kriminalität ist vor allem in den nordwestlichen und westlichen Landesteilen (Grenzgebiete zu Liberia, Guinea und Mali) <text:span text:style-name="T423">hoch (</text:span><text:span text:style-name="T56">BMEIA</text:span><text:span text:style-name="T423"> 2</text:span><text:span text:style-name="T428">6</text:span><text:span text:style-name="T423">.1.202</text:span><text:span text:style-name="T428">2</text:span><text:span text:style-name="T423">; </text:span><text:span text:style-name="T424">vgl. EDA</text:span><text:span text:style-name="T423"> 2</text:span><text:span text:style-name="T428">6</text:span><text:span text:style-name="T423">.1.202</text:span><text:span text:style-name="T428">2</text:span><text:span text:style-name="T423">). </text:span><text:span text:style-name="T537">Zudem genießen n</text:span><text:span text:style-name="T37">ichtstaatliche bewaffnete Akteure und ehemalige Rebellen vor allem im Norden und Westen des Landes erheblichen Einfluss </text:span><text:span text:style-name="T134">(FH </text:span><text:span text:style-name="T135">3</text:span><text:span text:style-name="T134">.3.202</text:span><text:span text:style-name="T135">1</text:span><text:span text:style-name="T134">). </text:span></text:p>
      <text:p text:style-name="P73"><text:span text:style-name="T142">Die Hauptbedrohung für die Sicherheit ist nicht mehr die politische Instabilität, sondern die Anschläge in den nördlichen Grenzregionen durch militante Islamisten, die hauptsächlich in Mali und Burkina Faso stationiert sind (GW 5.1.2022). </text:span>Für das gesamte Grenzgebiet zu Burkina Faso und Mali, und insbesondere die Grenzregion im Nordosten des Landes, besteht ein hohes Entführungsrisiko. Angesichts der Entwicklungen im Sahel und insbesondere der Sicherheitslage in Burkina Faso und in Mali besteht auch in <text:span text:style-name="T457">der </text:span><text:span text:style-name="T140">Elfenbeinküste</text:span> ein latentes Risiko terroristischer Anschläge <text:span text:style-name="T425">(AA </text:span><text:span text:style-name="T426">2</text:span><text:span text:style-name="T428">6</text:span><text:span text:style-name="T426">.1.202</text:span><text:span text:style-name="T428">2</text:span><text:span text:style-name="T426">). </text:span>Zum Beispiel wurden im Juni 2021 bei der Explosion eines Sprengsatzes bei Tehini im Grenzgebiet zu Burkina Faso mehrere Sicherheitskräfte getötet oder verletzt. <text:span text:style-name="T457">I</text:span>m März und April 2021 <text:span text:style-name="T457">kam es zu Terrorangriffen mit islamistischem Hintergrund</text:span> auf Sicherheitsposten der in Kafolo an der Grenze zu Burkina Faso. <text:span text:style-name="T536">Me</text:span>hrere Soldaten <text:span text:style-name="T536">kamen dabei </text:span>ums Leben <text:span text:style-name="T428">(EDA 26.1.2022; vgl. BMEIA 26.1.2022, AA 26.1.2022). </text:span>Zudem kam es im April 2021 in der Nähe von Kafolo zu einem Anschlag mit einem improvisierten Sprengsatz auf ein ziviles Kraftfahrzeug. Trotz verstärkter Sicherheitsmaßnahmen durch die Behörden besteht die latente terroristische Bedrohung fort <text:span text:style-name="T457">(AA 26.1.2022).</text:span></text:p>
      <text:p text:style-name="P41">Quellen:</text:p>
      <text:list xml:id="list134935376180139" text:continue-numbering="true" text:style-name="WWNum2">
        <text:list-item>
          <text:p text:style-name="P128"><text:soft-page-break/><text:span text:style-name="T40">AA - </text:span><text:span text:style-name="T108">A</text:span><text:span text:style-name="T110">uswärtiges Amt [Deutschland]</text:span><text:span text:style-name="T42"> (</text:span><text:span text:style-name="T45">26.</text:span><text:span text:style-name="T42">1.202</text:span><text:span text:style-name="T45">2</text:span><text:span text:style-name="T40">): </text:span><text:span text:style-name="T101">Côte d'Ivoire</text:span><text:span text:style-name="T40">: </text:span><text:span text:style-name="T108">Reise- und Sicherheitshinweise (Teilreisewarnung),</text:span><text:span text:style-name="T40"> </text:span><text:a xlink:type="simple" xlink:href="https://www.auswaertiges-amt.de/de/ReiseUndSicherheit/cotedivoiresicherheit/209460" text:style-name="Internet_20_link" text:visited-style-name="Visited_20_Internet_20_Link"><text:span text:style-name="T207">https://www.auswaertiges-amt.de/de/ReiseUndSicherheit/cotedivoiresicherheit/209460</text:span></text:a><text:span text:style-name="T40">, </text:span><text:span text:style-name="T110">Zugriff</text:span><text:span text:style-name="T40"> 26.1.2022</text:span></text:p>
        </text:list-item>
        <text:list-item>
          <text:p text:style-name="P137">BMEIA - <text:span text:style-name="T286">B</text:span><text:span text:style-name="T443">undesministerium für europäische und international Angelegenheiten [Österreich]</text:span><text:span text:style-name="T276"> </text:span><text:span text:style-name="T277">(</text:span><text:span text:style-name="T20">26.1.2022</text:span><text:span text:style-name="T277">): </text:span><text:span text:style-name="T280">Côte d'Ivoire</text:span><text:span text:style-name="T277">, </text:span><text:span text:style-name="T443">Reise und Aufenthalt, Gesundheit und Impfungen,</text:span><text:span text:style-name="T278"> </text:span><text:a xlink:type="simple" xlink:href="https://www.bmeia.gv.at/reise-services/reiseinformation/land/cote-divoire/" text:style-name="Internet_20_link" text:visited-style-name="Visited_20_Internet_20_Link">https://www.bmeia.gv.at/reise-services/reiseinformation/land/cote-divoire/</text:a>, <text:span text:style-name="T446">Zugriff</text:span> 26.1.2022</text:p>
        </text:list-item>
        <text:list-item>
          <text:p text:style-name="P137">EDA<text:span text:style-name="T271"> - </text:span><text:span text:style-name="T443">Eidgenössisches Departement für auswärtige Angelegenheiten [Schweiz] (26.1.2022): </text:span><text:span text:style-name="T196">Côte d’Ivoire</text:span><text:span text:style-name="T271">, </text:span><text:a xlink:type="simple" xlink:href="https://www.eda.admin.ch/eda/de/home/vertretungen-und-reisehinweise/cote-d-ivoire/reisehinweise-fuercotedivoire.html#par_textimage_5" text:style-name="Internet_20_link" text:visited-style-name="Visited_20_Internet_20_Link"><text:span text:style-name="T271">https://www.eda.admin.ch/eda/de/home/vertretungen-und-reisehinweise/cote-d-ivoire/reisehinweise-fuercotedivoire.html#par_textimage_5</text:span></text:a><text:span text:style-name="T271">, </text:span><text:span text:style-name="T446">Zugriff</text:span><text:span text:style-name="T20"> 26.1.2022</text:span></text:p>
        </text:list-item>
        <text:list-item>
          <text:p text:style-name="P142">FH - Freedom House (3.3.2021): Freedom in the World 2021 - <text:span text:style-name="T193">Côte d'Ivoire</text:span>, <text:line-break/><text:a xlink:type="simple" xlink:href="https://www.ecoi.net/de/dokument/2046505.html" text:style-name="Internet_20_link" text:visited-style-name="Visited_20_Internet_20_Link">https://www.ecoi.net/de/dokument/2046505.html</text:a>, <text:span text:style-name="T439">Zugriff</text:span> 29.12.2021</text:p>
        </text:list-item>
        <text:list-item>
          <text:p text:style-name="P129"><text:span text:style-name="T46">GW - </text:span><text:span text:style-name="T43">Garda World (5.1.2022): </text:span><text:span text:style-name="T205">Côte d'Ivoire</text:span><text:span text:style-name="T207"> - </text:span><text:span text:style-name="T437">Country</text:span><text:span text:style-name="T207"> Report, </text:span><text:a xlink:type="simple" xlink:href="https://www.garda.com/crisis24/country-reports/cote-divoire" text:style-name="Internet_20_link" text:visited-style-name="Visited_20_Internet_20_Link"><text:span text:style-name="T207">https://www.garda.com/crisis24/country-reports/cote-divoire</text:span></text:a><text:span text:style-name="T43">, </text:span><text:span text:style-name="T110">Zugriff</text:span><text:span text:style-name="T43"> 28.1.2022</text:span></text:p>
        </text:list-item>
      </text:list>
      <text:h text:style-name="P118" text:outline-level="1"><text:bookmark-start text:name="__RefHeading___Toc4153_297596519"/>Rechtsschutz / Justizwesen<text:bookmark-end text:name="__RefHeading___Toc4153_297596519"/></text:h>
      <text:p text:style-name="P74"><text:span text:style-name="T219">Die Verfassung und das Gesetz sehen eine unabhängige Justiz vor, und obwohl die Justiz in gewöhnlichen Strafsachen im Allgemeinen unabhängig </text:span><text:span text:style-name="T241">ist</text:span><text:span text:style-name="T219">, respektiert die Regierung die Unabhängigkeit der Justiz häufig nicht </text:span><text:span text:style-name="T240">(USDOS 30.3.2021). </text:span><text:span text:style-name="T531">Nach anderen Angaben ist die Justiz nicht unabhängig. </text:span><text:span text:style-name="T240">Richter sind anfällig für externe Einflussnahme, Korruption und Bestechung sind innerhalb der Justiz </text:span><text:span text:style-name="T531">nach wie vor endemisch</text:span><text:span text:style-name="T240"> (FH 3.3.2021). </text:span><text:span text:style-name="T219">Im J</text:span><text:span text:style-name="T240">ä</text:span><text:span text:style-name="T219">n</text:span><text:span text:style-name="T240">ne</text:span><text:span text:style-name="T219">r </text:span><text:span text:style-name="T532">2020 </text:span><text:span text:style-name="T219">beklagten verschiedene Berufsverbände und Organisationen der Zivilgesellschaft die fortwährende Beeinträchtigung des Justizwesens durch die Exekutive und die Weigerung der Regierung, mehrere Gerichtsentscheidungen umzusetzen. </text:span><text:span text:style-name="T534">Menschenrechtsorganisationen und politische Parteien behaupteten, die Regierung nutze das Justizsystem, um </text:span><text:span text:style-name="T535">unterschiedliche</text:span><text:span text:style-name="T534"> Oppositionelle zu marginalisieren </text:span><text:span text:style-name="T458">(USDOS 30.3.2021)</text:span><text:span text:style-name="T534">. </text:span><text:span text:style-name="T230">Die Justiz wurde </text:span><text:span text:style-name="T231">vollständig</text:span><text:span text:style-name="T230"> mobilisiert, um die dritte Amtszeit von Präsident Ouattara zu unterstützen (FH 3.3.2021).</text:span></text:p>
      <text:p text:style-name="P75"><text:span text:style-name="T219">In der Vergangenheit traten die </text:span><text:span text:style-name="T242">Schwurgerichte</text:span><text:span text:style-name="T219"> (Sondergerichte, die bei Bedarf zur Verhandlung von Strafsachen mit Verbrechen einberufen werden) nur selten zusammen. Im Laufe des Jahres </text:span><text:span text:style-name="T533">2020 nahmen </text:span><text:span text:style-name="T219">die ständigen Strafgerichte, die als Ersatz für die </text:span><text:span text:style-name="T242">Schwurgerichte</text:span><text:span text:style-name="T219"> eingerichtet w</text:span><text:span text:style-name="T533">orden waren</text:span><text:span text:style-name="T219">, um den Rückstau an Fällen zu beseitigen, </text:span><text:span text:style-name="T533">ihre Arbeit auf</text:span><text:span text:style-name="T219"> (</text:span><text:span text:style-name="T220">USDOS </text:span><text:span text:style-name="T59">30.3.2021</text:span><text:span text:style-name="T219">). </text:span><text:span text:style-name="T534">Im März </text:span><text:span text:style-name="T458">2020 </text:span><text:span text:style-name="T534">billigte das Parlament Verfassungsänderungen, durch die der Oberste Gerichtshof abgeschafft und drei bestehende Gerichte als letzte Instanz eingesetzt wurden: der Kassationshof (Berufungsgericht), der Staatsrat (</text:span><text:span text:style-name="T259">Conseil d'Etat</text:span><text:span text:style-name="T534">) und der Rechnungshof (</text:span><text:span text:style-name="T259">Cour des Comptes</text:span><text:span text:style-name="T534">). Diese Gerichte sind für verschiedene Arten von Rechtsangelegenheiten zuständig. Der </text:span><text:span text:style-name="T259">Cour de Cassation</text:span><text:span text:style-name="T534"> ist das höchste Berufungsgericht für Straf- und Zivilsachen. Der </text:span><text:span text:style-name="T259">Conseil d'Etat</text:span><text:span text:style-name="T534"> ist das höchste Berufungsgericht für Verwaltungsstreitigkeiten. Der </text:span><text:span text:style-name="T259">Cour des Comptes</text:span><text:span text:style-name="T534"> ist das oberste Rechnungsprüfungsorgan, das für die Überwachung der öffentlichen Finanzen und Konten zuständig ist. Zusätzlich zu diesen drei Gerichten entscheidet der </text:span><text:span text:style-name="T203">Conseil Constitutionnel</text:span><text:span text:style-name="T534"> (Verfassungsrat) über die Wählbarkeit von Parlaments- und Präsidentschaftskandidaten, </text:span><text:soft-page-break/><text:span text:style-name="T534">entscheidet über Streitigkeiten bei Wahlen, bestätigt Wahlergebnisse und urteilt über die Verfassungsmäßigkeit von Gesetzen und Verträgen </text:span><text:span text:style-name="T218">(USDOS </text:span><text:span text:style-name="T243">30</text:span><text:span text:style-name="T218">.3.202</text:span><text:span text:style-name="T243">1</text:span><text:span text:style-name="T218">).</text:span></text:p>
      <text:p text:style-name="P62">Berichten zufolge gewähren die Militärgerichte den Angeklagten nicht die gleichen Rechte wie zivile Strafgerichte. Menschenrechtsorganisationen berichteten, <text:span text:style-name="T458">dass es zu </text:span>keine<text:span text:style-name="T458">n</text:span> Prozesse<text:span text:style-name="T458">n</text:span> gegen Zivilisten vor Militärgerichten <text:span text:style-name="T458">gekommen ist</text:span> <text:span text:style-name="T218">(USDOS </text:span><text:span text:style-name="T243">30</text:span><text:span text:style-name="T218">.3.202</text:span><text:span text:style-name="T243">1</text:span><text:span text:style-name="T218">).</text:span></text:p>
      <text:p text:style-name="P63"><text:span text:style-name="T219">Die Verfassung und das Gesetz sehen das Recht auf ein faires und öffentliches Verfahren vor, aber die Justiz setzte dieses Recht manchmal nicht durch. Obwohl das Gesetz die Unschuldsvermutung und das Recht auf unverzügliche und ausführliche Unterrichtung über die Anklagepunkte vorsieht, wurde dies nicht immer eingehalten. </text:span>Verurteilte ha<text:span text:style-name="T458">b</text:span>en Zugang zu Berufungsgerichten, aber höhere Gerichte hoben die Urteile nur selten auf<text:span text:style-name="T219"> (</text:span><text:span text:style-name="T220">USDOS </text:span><text:span text:style-name="T59">30.3.2021</text:span><text:span text:style-name="T219">)</text:span>. </text:p>
      <text:p text:style-name="P64">Der relative Mangel an ausgebildeten Richtern und Anwälten führte zu einem eingeschränkten Zugang zu wirksamen Gerichtsverfahren, insbesondere außerhalb der Großstädte. Die Regierung <text:span text:style-name="T535">nennt eine Zahl v</text:span>on 450 Richtern für eine Bevölkerung von <text:span text:style-name="T535">schätzungsweise </text:span>27,5 Millionen <text:span text:style-name="T218">(USDOS </text:span><text:span text:style-name="T243">30</text:span><text:span text:style-name="T218">.3.202</text:span><text:span text:style-name="T243">1</text:span><text:span text:style-name="T218">)</text:span>.</text:p>
      <text:p text:style-name="P64">In ländlichen Gebieten w<text:span text:style-name="T535">i</text:span>rd die Justiz häufig von traditionellen Institutionen auf Dorfebene ausgeübt, die häusliche Streitigkeiten und kleinere Landfragen nach dem Gewohnheitsrecht regeln. Die Streitbeilegung erfolgt durch ausführliche Debatten. Es wurden keine Fälle von körperlicher Bestrafung nach solchen, <text:span text:style-name="T535">nach traditionellem Recht geführten</text:span> Verfahren gemeldet. Das Gesetz sieht ausdrücklich einen <text:span text:style-name="T535">sogenannten „</text:span>großen Vermittler“ vor, der vom Präsidenten ernannt wird und eine Brücke zwischen traditionellen und modernen Methoden der Streitbeilegung schlagen soll <text:span text:style-name="T218">(USDOS </text:span><text:span text:style-name="T243">30</text:span><text:span text:style-name="T218">.3.202</text:span><text:span text:style-name="T243">1</text:span><text:span text:style-name="T218">).</text:span></text:p>
      <text:p text:style-name="P41">Quellen:</text:p>
      <text:list xml:id="list134935302347974" text:continue-numbering="true" text:style-name="WWNum2">
        <text:list-item>
          <text:p text:style-name="P143"><text:span text:style-name="T192">FH - </text:span>Freedom House <text:span text:style-name="T192">(3.3.2021)</text:span>: Freedom in the World 2021 - <text:span text:style-name="T193">Côte d'Ivoire</text:span>, <text:line-break/><text:a xlink:type="simple" xlink:href="https://www.ecoi.net/de/dokument/2046505.html" text:style-name="Internet_20_link" text:visited-style-name="Visited_20_Internet_20_Link">https://www.ecoi.net/de/dokument/2046505.html</text:a>, <text:span text:style-name="T447">Zugriff</text:span><text:span text:style-name="T192"> 29.12.2021</text:span></text:p>
        </text:list-item>
        <text:list-item>
          <text:p text:style-name="P144"><text:span text:style-name="T192">USDOS - US Department of State </text:span><text:span text:style-name="T554">[USA] </text:span><text:span text:style-name="T555">(30.3.2021)</text:span><text:span text:style-name="T192">: 2020 Country Reports on Human Rights Practices:</text:span><text:span text:style-name="T193"> Côte d’Ivoire</text:span><text:span text:style-name="T192">, </text:span><text:a xlink:type="simple" xlink:href="https://www.ecoi.net/de/dokument/2048151.html" text:style-name="Internet_20_link" text:visited-style-name="Visited_20_Internet_20_Link"><text:span text:style-name="T192">https://www.ecoi.net/de/dokument/2048151.html</text:span></text:a><text:span text:style-name="T192">, </text:span><text:span text:style-name="T447">Zugriff</text:span><text:span text:style-name="T555"> 30.12.2021</text:span></text:p>
        </text:list-item>
      </text:list>
      <text:h text:style-name="P119" text:outline-level="1"><text:bookmark-start text:name="__RefHeading___Toc4155_297596519"/>Sicherheitsbehörden<text:bookmark-end text:name="__RefHeading___Toc4155_297596519"/></text:h>
      <text:p text:style-name="P76"><text:span text:style-name="T37">Die Nationale Polizei, die dem Ministerium für Inneres und Sicherheit untersteht, und die Nationale Gendarmerie, die dem Verteidigungsministerium untersteht, sind für die Strafverfolgung im Inland zuständig. Das Koordinationszentrum für operative Entscheidungen, eine gemischte Einheit aus Polizei, Gendarmerie und </text:span><text:span text:style-name="T168">Armee</text:span><text:span text:style-name="T37">, unterstützt die Polizei bei der Gewährleistung der Sicherheit in einigen Großstädten. Die Streitkräfte, die dem Verteidigungsministerium unterstellt sind, sind für die Landesverteidigung zuständig (USDOS 30.3.2021). </text:span><text:span text:style-name="T264">Die </text:span><text:span text:style-name="T170">Streitkräfte der Elfenbeinküste </text:span><text:span text:style-name="T106">(Forces Armées de Côte d'Ivoire, FAC</text:span><text:span text:style-name="T169">I; </text:span><text:span text:style-name="T170">auch bekannt als Republikanische Streitkräfte /</text:span><text:span text:style-name="T106"> Forces républicaines de Côte d'Ivoire, FRCI)</text:span><text:span text:style-name="T169">, </text:span><text:span text:style-name="T171">bestehen aus dem</text:span><text:span text:style-name="T170"> Heer</text:span><text:span text:style-name="T169"> Armee (</text:span><text:span text:style-name="T106">Armée de Terre</text:span><text:span text:style-name="T169">), </text:span><text:span text:style-name="T172">der </text:span><text:soft-page-break/><text:span text:style-name="T169">Marine (Marine Nationale), </text:span><text:span text:style-name="T173">der Luftwaffe</text:span><text:span text:style-name="T169"> (</text:span><text:span text:style-name="T106">Force Aérienne</text:span><text:span text:style-name="T169"> </text:span><text:span text:style-name="T106">Côte</text:span><text:span text:style-name="T169">), </text:span><text:span text:style-name="T173">und den </text:span><text:span text:style-name="T169">Spezial</text:span><text:span text:style-name="T174">kräften</text:span><text:span text:style-name="T169"> (</text:span><text:span text:style-name="T106">Forces Spéciale</text:span><text:span text:style-name="T169">) (2021) (CIA </text:span><text:span text:style-name="T175">18</text:span><text:span text:style-name="T169">.</text:span><text:span text:style-name="T176">1</text:span><text:span text:style-name="T169">.202</text:span><text:span text:style-name="T175">2</text:span><text:span text:style-name="T169">). Die dem Ministerium für Sicherheit und Katastrophenschutz unterstellte Direktion für territoriale Überwachung </text:span><text:span text:style-name="T177">(</text:span><text:span text:style-name="T106">DTS)</text:span><text:span text:style-name="T178"> </text:span><text:span text:style-name="T169">ist für die Abwehr interner Bedrohungen zuständig (USDOS 30.3.2021). Nichtstaatliche bewaffnete Akteure und ehemalige Rebellen verfügen über erheblichen Einfluss, insbesondere im Norden und Westen (FH 3.3.2021).</text:span></text:p>
      <text:p text:style-name="P76"><text:span text:style-name="T37">Den zivilen Behörden gelang es zeitweise nicht, die Sicherheitskräfte wirksam zu kontrollieren (USDOS 30.3.2021). </text:span><text:span text:style-name="T169">Obwohl die Verteidigungs- und Sicherheitskräfte nominell unter ziviler Kontrolle stehen, gibt es nach wie vor erhebliche Probleme mit parallelen Kommando- und Kontrollsystemen innerhalb der </text:span><text:span text:style-name="T106">FRCI</text:span><text:span text:style-name="T97"> (FH 3.3.2021)</text:span><text:span text:style-name="T169">. </text:span></text:p>
      <text:p text:style-name="P30">Angehörige der Sicherheitskräfte begingen einige Übergriffe (USDOS 30.3.2021). </text:p>
      <text:p text:style-name="P43">Die Militärpolizei und das Militärgericht sind für die Untersuchung und strafrechtliche Verfolgung mutmaßlicher Übergriffe durch Angehörige der Sicherheitsdienste zuständig. Die Regierung <text:span text:style-name="T530">berichtet über</text:span> <text:span text:style-name="T530">gesetzte </text:span>Schritte, <text:span text:style-name="T530">mit denen u.a. </text:span>Sicherheits<text:span text:style-name="T530">beamte</text:span>, die des Missbrauchs beschuldigt w<text:span text:style-name="T530">e</text:span>rden, strafrechtlich verfolg<text:span text:style-name="T530">t werden könn</text:span>en. Opfer gemeldete<text:span text:style-name="T530">r</text:span> Übergriffe be<text:span text:style-name="T530">richten allerdings</text:span>, dass Täter nicht <text:span text:style-name="T530">bestraft</text:span> wurden (USDOS 30.3.2021).</text:p>
      <text:p text:style-name="P41">Quellen:</text:p>
      <text:list xml:id="list134935967918147" text:continue-numbering="true" text:style-name="WWNum2">
        <text:list-item>
          <text:p text:style-name="P167"><text:span text:style-name="T556">CIA - Central Intelligence Agency </text:span><text:span text:style-name="T554">[USA]</text:span><text:span text:style-name="T556"> (</text:span><text:span text:style-name="T557">1</text:span><text:span text:style-name="T558">8</text:span><text:span text:style-name="T559">.</text:span><text:span text:style-name="T560">1</text:span><text:span text:style-name="T559">.202</text:span><text:span text:style-name="T558">2</text:span><text:span text:style-name="T556">): The World Factbook, </text:span><text:span text:style-name="T195">Côte d'Ivoire</text:span><text:span text:style-name="T556">, Military and Security, </text:span><text:a xlink:type="simple" xlink:href="https://www.cia.gov/the-world-factbook/countries/cote-divoire/#military-and-security" text:style-name="Internet_20_link" text:visited-style-name="Visited_20_Internet_20_Link"><text:span text:style-name="T556">https://www.cia.gov/the-world-factbook/countries/cote-divoire/#military-and-security</text:span></text:a><text:span text:style-name="T556">, </text:span><text:span text:style-name="T232">Zugriff</text:span><text:span text:style-name="T556"> </text:span><text:span text:style-name="T558">27</text:span><text:span text:style-name="T556">.</text:span><text:span text:style-name="T557">1</text:span><text:span text:style-name="T556">.20</text:span><text:span text:style-name="T557">2</text:span><text:span text:style-name="T556">2</text:span></text:p>
        </text:list-item>
        <text:list-item>
          <text:p text:style-name="P188">FH<text:span text:style-name="T561"> - Freedom House (3.3.2021): Freedom in the World 2021 - </text:span><text:span text:style-name="T195">Côte d'Ivoire</text:span><text:span text:style-name="T561">,<text:line-break/></text:span><text:a xlink:type="simple" xlink:href="https://www.ecoi.net/de/dokument/2046505.html" text:style-name="Internet_20_link" text:visited-style-name="Visited_20_Internet_20_Link"><text:span text:style-name="T561">https://www.ecoi.net/de/dokument/2046505.html</text:span></text:a><text:span text:style-name="T561">, Zugriff 29.12.2021</text:span></text:p>
        </text:list-item>
        <text:list-item>
          <text:p text:style-name="P145">USDOS - US Department of State<text:span text:style-name="T556"> </text:span><text:span text:style-name="T554">[USA]</text:span> (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232">Zugriff</text:span> 30.12.2021</text:p>
        </text:list-item>
      </text:list>
      <text:h text:style-name="P119" text:outline-level="1"><text:bookmark-start text:name="__RefHeading___Toc4157_297596519"/>Folter und unmenschliche Behandlung<text:bookmark-end text:name="__RefHeading___Toc4157_297596519"/></text:h>
      <text:p text:style-name="P77">Die Verfassung und das Gesetz verbieten Folter und unmenschliche Behandlung <text:span text:style-name="T287">(USDOS </text:span><text:span text:style-name="T289">30</text:span><text:span text:style-name="T287">.3.202</text:span><text:span text:style-name="T289">1</text:span><text:span text:style-name="T287">) </text:span><text:span text:style-name="T528">und die Regierung verabschiedete Gesetze, die Folter als eigenständiges Verbrechen definierten (HRW </text:span><text:span text:style-name="T529">14.1.2020).</text:span></text:p>
      <text:p text:style-name="P78">Es liegen keine Erkenntnisse vor, <text:span text:style-name="T470">wonach</text:span> Folter durch staatliche Stellen praktiziert wird. Eine widerstreitende Meinung vertritt die N<text:span text:style-name="T459">G</text:span>O <text:span text:style-name="T193">Fédération</text:span> internationale de <text:span text:style-name="T193">l’Action des </text:span><text:span text:style-name="T202">C</text:span><text:span text:style-name="T193">hrétiens </text:span>(FIACAT), welche in den Zuständen der Gefängnisse sowie in der teilweise langwierigen Verfahrensdauer eine Form der Misshandlung der Häftlinge und damit der Folter sieht <text:span text:style-name="T288">(AA 9.10.2020). </text:span><text:span text:style-name="T37">Menschenrechtsorganisationen berichten über Misshandlungen von Häftlingen zwischen Festnahme und Einlieferung in das Gefängnis, </text:span><text:span text:style-name="T166">und</text:span><text:span text:style-name="T37"> dass Gefangene </text:span><text:span text:style-name="T167">mitunter </text:span><text:span text:style-name="T37">Gewalt und Missbrauch, einschließlich Schlägen und Erpressung, durch Gefängnisbeamte ausgesetzt </text:span><text:span text:style-name="T167">sind</text:span><text:span text:style-name="T37">. </text:span><text:span text:style-name="T166">Auch die Strafvollzugsbehörden räumen ein, dass es zu Misshandlungen kommen kann, die nicht gemeldet werden, da die Gefangenen Repressalien fürchten (USDOS 30.3.2021). </text:span></text:p>
      <text:p text:style-name="P31"><text:soft-page-break/>Straflosigkeit war bei den Sicherheitskräften kein nennenswertes Problem, obwohl Berichten zufolge Angehörige der Sicherheitskräfte vereinzelte Übergriffe begangen haben, ohne bestraft zu werden. Die Regierung setzte die Militärpolizei und das Militärtribunal ein, um Übergriffe zu untersuchen (USDOS 30.3.2021).</text:p>
      <text:p text:style-name="P41">Quellen:</text:p>
      <text:list xml:id="list134936690675333" text:continue-numbering="true" text:style-name="WWNum2">
        <text:list-item>
          <text:p text:style-name="P168">AA - <text:span text:style-name="T221">Auswärtiges Amt </text:span><text:span text:style-name="T233">[</text:span><text:span text:style-name="T221">Deutschland</text:span><text:span text:style-name="T233">] (9.10.202</text:span><text:span text:style-name="T234">0</text:span><text:span text:style-name="T221">): Bericht über die asyl- und abschiebungsrelevante Lage</text:span> in <text:span text:style-name="T195">Côte d‘Ivoire</text:span> (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39">Zugriff</text:span> 20.<text:span text:style-name="T374">1.</text:span>2022</text:p>
        </text:list-item>
        <text:list-item>
          <text:p text:style-name="P140"><text:span text:style-name="T562">HRW - Human Rights Watch (14.1.2020): </text:span>World Report 2020 - <text:span text:style-name="T193">Côte d’Ivoire,</text:span> <text:a xlink:type="simple" xlink:href="https://www.ecoi.net/de/dokument/2022702.html" text:style-name="Internet_20_link" text:visited-style-name="Visited_20_Internet_20_Link">https://www.ecoi.net/de/dokument/2022702.html</text:a>, <text:span text:style-name="T448">Zugriff </text:span><text:span text:style-name="T449">27.1.2022</text:span></text:p>
        </text:list-item>
        <text:list-item>
          <text:p text:style-name="P145">USDOS - US Department of State <text:span text:style-name="T554">[USA] </text:span>(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43">Zugriff</text:span> 30.12.2021</text:p>
        </text:list-item>
      </text:list>
      <text:h text:style-name="P119" text:outline-level="1"><text:bookmark-start text:name="__RefHeading___Toc4159_297596519"/>Korruption<text:bookmark-end text:name="__RefHeading___Toc4159_297596519"/></text:h>
      <text:p text:style-name="P79"><text:span text:style-name="T299">Das Gesetz sieht strafrechtliche Sanktionen für Korruption durch Beamte vor, aber die Regierung setzt d</text:span><text:span text:style-name="T329">ieses</text:span><text:span text:style-name="T299"> Gesetz nicht wirksam um. </text:span><text:span text:style-name="T329">Es wird</text:span><text:span text:style-name="T299"> berichtet, dass Beamte sich häufig ungestraft an korrupten Praktiken beteiligen (USDOS 30.3.2021). </text:span><text:span text:style-name="T332">Korruption und Bestechung sind nach wie vor weit verbreitet und betreffen vor allem die Justiz, die Polizei </text:span><text:span text:style-name="T331">(FH 3.3.2021; vgl. USDOS 30.3.2021)</text:span><text:span text:style-name="T332"> und das öffentliche Auftragswesen. </text:span><text:span text:style-name="T295">Geringfügige Bestechung behindert auch den Zugang der Bürger zu </text:span><text:span text:style-name="T329">öffentlichen </text:span><text:span text:style-name="T295">Dienstleistungen, von der Erlangung einer Geburtsurkunde bis </text:span><text:span text:style-name="T329">hin</text:span><text:span text:style-name="T295"> zur Zollabfertigung </text:span><text:span text:style-name="T300">(FH 3.3.2021)</text:span><text:span text:style-name="T295">.</text:span></text:p>
      <text:p text:style-name="P65"><text:span text:style-name="T295">Eine öffentliche Antikorruptionsbehörde, die </text:span><text:span text:style-name="T310">High Authority for Good Governance (HABG)</text:span><text:span text:style-name="T295">, wurde 2013 eingerichtet, gilt aber als ineffektiv.</text:span><text:span text:style-name="T294"> </text:span><text:span text:style-name="T300">Das HABG verpflichtet Beamte zur Abgabe von Vermögenserklärungen, doch wird dies nicht ausreichend durchgesetzt. </text:span><text:span text:style-name="T294">Täter auf allen Ebenen werden nur selten strafrechtlich verfolgt (FH 3.3.2021).</text:span><text:span text:style-name="T299"> Die HABG kann Empfehlungen aussprechen, aber die Staatsanwaltschaft muss entscheiden, ob sie einen Fall aufgreift. </text:span><text:span text:style-name="T330">Z</text:span><text:span text:style-name="T299">ivilgesellschaftliche Gruppen und Regierungsbeamte </text:span><text:span text:style-name="T330">berichten</text:span><text:span text:style-name="T299">, </text:span><text:span text:style-name="T300">dass </text:span><text:span text:style-name="T299">die HABG nicht befugt </text:span><text:span text:style-name="T330">ist</text:span><text:span text:style-name="T299">, unabhängig zu handeln oder entscheidende Maßnahmen zu ergreifen. D</text:span><text:span text:style-name="T330">er</text:span><text:span text:style-name="T299"> verfassungsmäßig vorgesehene Oberste Gerichtshof, der Regierungsmitglieder – </text:span><text:span text:style-name="T330">e</text:span><text:span text:style-name="T299">inschließlich des Präsidenten und des Vizepräsidenten – </text:span><text:span text:style-name="T330">w</text:span><text:span text:style-name="T299">egen Straftaten in Ausübung ihres Amtes verurteilen </text:span><text:span text:style-name="T330">kann</text:span><text:span text:style-name="T299">, </text:span><text:span text:style-name="T330">ist noch </text:span><text:span text:style-name="T299">nicht eingerichtet </text:span><text:span text:style-name="T330">worden</text:span><text:span text:style-name="T299"> </text:span><text:span text:style-name="T300">(USDOS 30.3.2021). </text:span></text:p>
      <text:p text:style-name="P109">Auf dem Korruptionswahrnehmungsindex 20<text:span text:style-name="T334">20</text:span> von <text:span text:style-name="T436">Transparency</text:span> International belegte <text:span text:style-name="T250">die Elfenbeinküste</text:span> Rang <text:span text:style-name="T250">104 </text:span>von 180 untersuchten Ländern (TI <text:span text:style-name="T335">1.2021</text:span>).</text:p>
      <text:p text:style-name="P41">Quellen:</text:p>
      <text:list xml:id="list134935741277374" text:continue-numbering="true" text:style-name="WWNum2">
        <text:list-item>
          <text:p text:style-name="P146">FH - Freedom House (3.3.2021): Freedom in the World 2021 - <text:span text:style-name="T193">Côte d'Ivoire, </text:span><text:line-break/><text:a xlink:type="simple" xlink:href="https://www.ecoi.net/de/dokument/2046505.html" text:style-name="Internet_20_link" text:visited-style-name="Visited_20_Internet_20_Link">https://www.ecoi.net/de/dokument/2046505.html</text:a>, <text:span text:style-name="T439">Zugriff</text:span> 29.12.2021</text:p>
        </text:list-item>
        <text:list-item>
          <text:p text:style-name="P169"><text:soft-page-break/>TI - Transparency International (<text:span text:style-name="T335">1.</text:span><text:span text:style-name="T298">2021</text:span>): Corruption Perceptions Index 20<text:span text:style-name="T563">20, </text:span><text:span text:style-name="T195">Côte d'Ivoire, </text:span><text:span text:style-name="T563"><text:s/></text:span><text:a xlink:type="simple" xlink:href="https://images.transparencycdn.org/images/2020_Report_CPI_EN.pdf" text:style-name="Internet_20_link" text:visited-style-name="Visited_20_Internet_20_Link"><text:span text:style-name="T563">https://images.transparencycdn.org/images/2020_Report_CPI_EN.pdf</text:span></text:a><text:span text:style-name="T563">, </text:span><text:span text:style-name="T446">Zugriff</text:span><text:span text:style-name="T563"> </text:span><text:span text:style-name="T564">12.1.2022</text:span></text:p>
        </text:list-item>
        <text:list-item>
          <text:p text:style-name="P147">USDOS - US Department of State <text:span text:style-name="T554">[USA] </text:span>(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39">Zugriff</text:span> 30.12.2021</text:p>
        </text:list-item>
      </text:list>
      <text:h text:style-name="P116" text:outline-level="1"><text:bookmark-start text:name="__RefHeading___Toc4161_297596519"/><text:span text:style-name="T293">NGOs und Mensch</text:span><text:span text:style-name="T11">en</text:span><text:span text:style-name="T293">rechtsakt</text:span><text:span text:style-name="T11">i</text:span><text:span text:style-name="T293">visten</text:span><text:bookmark-end text:name="__RefHeading___Toc4161_297596519"/></text:h>
      <text:p text:style-name="P23">Eine Reihe <text:span text:style-name="T292">l</text:span>okale<text:span text:style-name="T292">r</text:span> und internationale<text:span text:style-name="T292">r</text:span> N<text:span text:style-name="T290">G</text:span>O<text:span text:style-name="T526">s</text:span> können im Allgemeinen frei arbeiten <text:span text:style-name="T292">(FH 3.3.2021; vgl. USDOS 30.3.2021)</text:span> und untersuche<text:span text:style-name="T459">n</text:span> und veröffentliche<text:span text:style-name="T459">n</text:span> ihre Erkenntnisse über Menschenrechtsfälle <text:span text:style-name="T526">(USDOS 30.3.2021)</text:span>. Die schlechten Sicherheitsbedingungen - vor allem im Norden und Westen des Landes - stellen jedoch für einige Organisationen eine Einschränkung dar (FH 3.3.2021).</text:p>
      <text:p text:style-name="P23">Regierungsvertreter tr<text:span text:style-name="T526">effen </text:span>sich mit einigen dieser Gruppen. Während die Regierung je nach Thema oder Fall einigermaßen kooperativ <text:span text:style-name="T526">ist</text:span> und auf Ansichten <text:span text:style-name="T526">von NGOs</text:span> eing<text:span text:style-name="T526">eht, ist </text:span>sie bei heikleren Themen defensiv <text:span text:style-name="T292">(USDOS 30.3.2021). </text:span></text:p>
      <text:p text:style-name="P24">Im Jahr 2020 <text:span text:style-name="T291">wurden </text:span>zahlreiche Aktivisten verhaftete<text:span text:style-name="T291">t,</text:span> darunter mehrere bekannte <text:span text:style-name="T291">Anf</text:span>ührer der Alternative <text:span text:style-name="T193">Citoyenne Ivoirienne</text:span> (ACI). <text:span text:style-name="T527">Als Grund dafür wurden mehrere</text:span> unrechtmäßige Anschuldigungen <text:span text:style-name="T527">genannt, von</text:span> „Untergrabung der öffentlichen Ordnung“ bis <text:span text:style-name="T527">hin</text:span> zur „Untergrabung der nationalen Verteidigung“. Die Verhafteten hatten sich kritisch zur Präsidentschaftskandidatur Ouattaras geäußert (FH 3.3.2021; <text:span text:style-name="T433">vgl. AI 7.4.2021</text:span>).</text:p>
      <text:p text:style-name="P41">Quellen:</text:p>
      <text:list xml:id="list134935737625297" text:continue-numbering="true" text:style-name="WWNum2">
        <text:list-item>
          <text:p text:style-name="P170">AI - Amnesty International <text:span text:style-name="T341">(7.4.2021):</text:span> Amnesty International Report 2020/21; The State of the World's Human Rights; <text:span text:style-name="T193">Côte d'Ivoire</text:span> 2020, <text:a xlink:type="simple" xlink:href="https://www.ecoi.net/de/dokument/2048661.html" text:style-name="Internet_20_link" text:visited-style-name="Visited_20_Internet_20_Link">https://www.ecoi.net/de/dokument/2048661.html</text:a>, <text:span text:style-name="T441">Zugriff</text:span> <text:span text:style-name="T341">13.1.2022</text:span></text:p>
        </text:list-item>
        <text:list-item>
          <text:p text:style-name="P189">FH<text:span text:style-name="T561"> - Freedom House (3.3.2021): Freedom in the World 2021 - </text:span><text:span text:style-name="T196">Côte d'Ivoire</text:span><text:span text:style-name="T561">, <text:line-break/></text:span><text:a xlink:type="simple" xlink:href="https://www.ecoi.net/de/dokument/2046505.html" text:style-name="Internet_20_link" text:visited-style-name="Visited_20_Internet_20_Link"><text:span text:style-name="T561">https://www.ecoi.net/de/dokument/2046505.html</text:span></text:a><text:span text:style-name="T561">, </text:span><text:span text:style-name="T441">Zugriff</text:span><text:span text:style-name="T561"> 29.12.2021</text:span></text:p>
        </text:list-item>
        <text:list-item>
          <text:p text:style-name="P148">USDOS - US Department of State <text:span text:style-name="T554">[USA]</text:span> (30.3.2021): 2020 Country Reports on Human Rights Practices: <text:span text:style-name="T196">Côte d’Ivoire</text:span>, <text:a xlink:type="simple" xlink:href="https://www.ecoi.net/de/dokument/2048151.html" text:style-name="Internet_20_link" text:visited-style-name="Visited_20_Internet_20_Link">https://www.ecoi.net/de/dokument/2048151.html</text:a>, <text:span text:style-name="T441">Zugriff</text:span> 30.12.2021</text:p>
        </text:list-item>
      </text:list>
      <text:h text:style-name="P119" text:outline-level="1"><text:bookmark-start text:name="__RefHeading___Toc4165_297596519"/>Wehrdienst und Rekrutierungen<text:bookmark-end text:name="__RefHeading___Toc4165_297596519"/></text:h>
      <text:p text:style-name="P110">Auf dem Papier existiert zwar eine Wehrpflicht, diese wird jedoch seit 1995 nicht mehr umgesetzt <text:span text:style-name="T523">(AA 9.10.2020; vgl. CIA 18.1.2022).</text:span> Der Eintritt in den Militärdienst erfolgt freiwillig <text:span text:style-name="T523">(AA 9.10.2020)</text:span>. <text:span text:style-name="T161">Das Alter für den obligatorischen und freiwilligen Militärdienst beträgt </text:span><text:span text:style-name="T165">für Männer und Frauen</text:span><text:span text:style-name="T161"> 18-25 Jahre. </text:span><text:span text:style-name="T165">Eine</text:span><text:span text:style-name="T161"> freiwillige Rekrutierung ehemaliger Rebellen ist auf </text:span><text:span text:style-name="T165">das Alter von </text:span><text:span text:style-name="T161">22-29 Jahre</text:span><text:span text:style-name="T165">n</text:span><text:span text:style-name="T161"> beschränkt (CIA </text:span><text:span text:style-name="T162">1</text:span><text:span text:style-name="T163">8</text:span><text:span text:style-name="T161">.</text:span><text:span text:style-name="T164">1</text:span><text:span text:style-name="T161">.202</text:span><text:span text:style-name="T163">2</text:span><text:span text:style-name="T161">). </text:span>Die Heranziehung zum Militärdienst ist heute nicht mehr an Merkmale wie Rasse, Religion, Zugehörigkeit zu einer bestimmten sozialen Gruppe oder politische Überzeugung gebunden <text:span text:style-name="T244">(AA 9.10.2020)</text:span>. </text:p>
      <text:p text:style-name="P80"><text:span text:style-name="T524">Für unterschiedliche Gruppen von Deserteuren gibt es unterschiedlich harte Strafen, welche im militärischen Strafgesetzbuch geregelt sind. Hier wird einerseits eine Unterscheidung zwischen </text:span><text:soft-page-break/><text:span text:style-name="T524">Desertion in Friedens- bzw. Kriegszeiten getroffen sowie zwischen Desertion im Inland oder ins Ausland, bewaffneter Fahnenflucht oder Fahnenflucht und Übertritt zum Feind. Je nach Straftatbestand beläuft sich das Strafmaß auf ein Jahr bis hin zu zwanzig Jahren Haft. Die Entlassung aus dem Militär kann ebenfalls erfolgen </text:span><text:span text:style-name="T525">(AA 9.10.2020).</text:span></text:p>
      <text:p text:style-name="P41">Quellen:</text:p>
      <text:list xml:id="list134935530732859" text:continue-numbering="true" text:style-name="WWNum2">
        <text:list-item>
          <text:p text:style-name="P171">AA - <text:span text:style-name="T439">Auswärtiges Amt </text:span><text:span text:style-name="T445">[</text:span><text:span text:style-name="T439">Deutschland</text:span><text:span text:style-name="T445">] (9.10.202</text:span><text:span text:style-name="T450">0</text:span><text:span text:style-name="T439">): Bericht über die asyl- und abschiebungsrelevante Lage</text:span> in <text:span text:style-name="T193">Côte d‘Ivoire</text:span> (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41">Zugriff</text:span> 20.<text:span text:style-name="T374">1.</text:span>2022</text:p>
        </text:list-item>
        <text:list-item>
          <text:p text:style-name="P172"><text:span text:style-name="T556">CIA - Central Intelligence Agency </text:span><text:span text:style-name="T554">[USA] </text:span><text:span text:style-name="T556">(</text:span><text:span text:style-name="T235">18</text:span><text:span text:style-name="T236">.</text:span><text:span text:style-name="T237">1</text:span><text:span text:style-name="T236">.202</text:span><text:span text:style-name="T235">2</text:span><text:span text:style-name="T556">): The World Factbook, </text:span><text:span text:style-name="T193">Côte d‘Ivoire</text:span><text:span text:style-name="T556">, Military and Security, </text:span><text:a xlink:type="simple" xlink:href="https://www.cia.gov/the-world-factbook/countries/cote-divoire/#military-and-security" text:style-name="Internet_20_link" text:visited-style-name="Visited_20_Internet_20_Link"><text:span text:style-name="T556">https://www.cia.gov/the-world-factbook/countries/cote-divoire/#military-and-security</text:span></text:a><text:span text:style-name="T556">, </text:span><text:span text:style-name="T441">Zugriff</text:span><text:span text:style-name="T556"> </text:span><text:span text:style-name="T565">27</text:span><text:span text:style-name="T556">.</text:span><text:span text:style-name="T557">1</text:span><text:span text:style-name="T556">.20</text:span><text:span text:style-name="T557">2</text:span><text:span text:style-name="T556">2</text:span></text:p>
        </text:list-item>
      </text:list>
      <text:h text:style-name="P119" text:outline-level="1"><text:bookmark-start text:name="__RefHeading___Toc4171_297596519"/>Allgemeine Menschenrechtslage<text:bookmark-end text:name="__RefHeading___Toc4171_297596519"/></text:h>
      <text:p text:style-name="P73">Es g<text:span text:style-name="T538">ibt keine</text:span> Berichte <text:span text:style-name="T538">darüber</text:span>, dass die Regierung <text:span text:style-name="T538">w</text:span>illkürliche oder ungesetzliche Tötungen be<text:span text:style-name="T538">gangen hat</text:span> <text:span text:style-name="T427">(USDOS </text:span><text:span text:style-name="T429">30</text:span><text:span text:style-name="T427">.3.202</text:span><text:span text:style-name="T429">1</text:span><text:span text:style-name="T427">).</text:span></text:p>
      <text:p text:style-name="P81">Zu den wichtigsten Menschenrechtsproblemen gehören vorübergehendes Verschwindenlassen durch die Regierung; harte und lebensbedrohliche Haftbedingungen; <text:span text:style-name="T245">willkürliche Verhaftungen oder Inhaftierungen durch die Streitkräfte; politisch motivierte Repressalien gegen Personen, die sich außerhalb des Landes aufhalten; </text:span><text:span text:style-name="T516">p</text:span><text:span text:style-name="T245">olitische Gefangene oder Inhaftierte; mangelnde Unabhängigkeit der Justiz; Einschränkungen der Meinungs-, Presse- und Internetfreiheit; Behinderungen des Rechts auf friedliche Versammlung und Vereinigung; Gewaltverbrechen gegen Frauen und Mädchen, </text:span><text:span text:style-name="T517">welche</text:span><text:span text:style-name="T245"> die Regierung kaum strafrechtlich verfolgt; Gewaltverbrechen gegen </text:span><text:span text:style-name="T471">Angehörige sexueller Minderheiten</text:span><text:span text:style-name="T245">. Die Regierung </text:span><text:span text:style-name="T517">hat über</text:span><text:span text:style-name="T245"> Schritte </text:span><text:span text:style-name="T517">berichtet</text:span><text:span text:style-name="T245">, um Beamte der Sicherheits- </text:span><text:span text:style-name="T517">und anderer Behörden</text:span><text:span text:style-name="T245">, die des Missbrauchs beschuldigt wurden, strafrechtlich zu verfolgen. </text:span><text:span text:style-name="T517">Opfer g</text:span><text:span text:style-name="T245">emeldete</text:span><text:span text:style-name="T517">r</text:span><text:span text:style-name="T245"> Übergriffe </text:span><text:span text:style-name="T517">erklären hingegen,</text:span><text:span text:style-name="T245"> dass Täter nicht verfolgt wurden (USDOS 30.3.2021).</text:span></text:p>
      <text:p text:style-name="P66">Das Ministerium für Justiz und Menschenrechte ist für die Umsetzung der Menschenrechtspolitik der Regierung zuständig. Im J<text:span text:style-name="T434">änne</text:span>r 2019 wurde die Nationale Menschenrechtskommission in den Nationalen Rat für Menschenrechte umbenannt. Die Änderung sollte dem Rat <text:span text:style-name="T518">eigentlich </text:span>mehr finanzielle und operative Autonomie verschaffen. Die Organisation blieb jedoch weiterhin vollständig von der Finanzierung durch die Regierung <text:span text:style-name="T518">und</text:span> Geber <text:span text:style-name="T518">abhängig. Dementsprechend stellen</text:span> Menschenrechtsorganisationen ihre Unabhängigkeit und Wirksamkeit weiterhin in Frage. Die zivil kontrollierte Sonderermittlungszelle des Ministeriums für Justiz und Menschenrechte ermittelt gegen Personen, die für Menschenrechtsverletzungen während der Krise nach den Wahlen von 2010/11 verantwortlich <text:span text:style-name="T518">waren</text:span> (USDOS 30.3.2021).</text:p>
      <text:p text:style-name="P82"><text:soft-page-break/><text:span text:style-name="T37">Eine Reihe von Gesetzesreformen führte zu Verbesserungen beim Schutz der Menschenrechte. Die Regierung verabschiedete Gesetze, die Folter als eigenständiges Verbrechen definieren. </text:span><text:span text:style-name="T160">Zudem wurden</text:span><text:span text:style-name="T37"> Maßnahmen </text:span><text:span text:style-name="T160">gesetzt, um</text:span><text:span text:style-name="T37"> den Rückgriff auf die Untersuchungshaft </text:span><text:span text:style-name="T160">zu </text:span><text:span text:style-name="T37">verringern. Einige Bestimmungen der neuen Gesetze können jedoch zur Einschränkung der Versammlungs- und Meinungsfreiheit genutzt werden </text:span><text:span text:style-name="T117">(HRW 14.1.2020).</text:span></text:p>
      <text:p text:style-name="P32"><text:span text:style-name="T522">Und d</text:span><text:span text:style-name="T339">ie Behörden schränkten das Recht auf freie Meinungsäußerung und friedliche Versammlung </text:span><text:span text:style-name="T522">auch schon</text:span><text:span text:style-name="T339"> ein (AI 7.4.2021). Obwohl sich die Bevölkerung im Allgemeinen frei an politischen Diskussionen und Debatten <text:s/>beteiligen k</text:span><text:span text:style-name="T519">ann</text:span><text:span text:style-name="T339">, w</text:span><text:span text:style-name="T520">urden Politik und Regierungsparteien </text:span><text:span text:style-name="T521">im Umfeld der Wahlen 2020</text:span><text:span text:style-name="T520"> zu gefährlichen Themen</text:span><text:span text:style-name="T339">. Einzelpersonen </text:span><text:span text:style-name="T521">waren</text:span><text:span text:style-name="T339"> Einschüchterungen, Drohungen und physischer Gewalt ausgesetzt. Während und nach den Wahlen griffen Milizen und unbekannte Akteure Anhänger der Opposition an, die sich während des Wahlboykotts versammelt und demonstriert </text:span><text:span text:style-name="T520">hatt</text:span><text:span text:style-name="T339">en. In Abidjan und mindestens acht weiteren Städten gingen Oppositions- und Regierungsanhänger mit Macheten, Knüppeln und Jagdgewehren auf die Straße. Mehr als 50 Menschen wurden von Mitgliedern der Milizen getötet (FH 3.3.2021). </text:span><text:span text:style-name="T522">Nach offiziellen Angaben lautete die Bilanz zwischen 10. und 14.8.2020: Fünf Tote, 104 Verletzte und 68 Festnahmen von Personen, die der "Störung der öffentlichen Ordnung, der Anstiftung zum Aufruhr, der Gewalt gegen Beamte und der Zerstörung von Eigentum" beschuldigt wurden (AI 7.4.2021)</text:span></text:p>
      <text:p text:style-name="P32"><text:span text:style-name="T522">Auch </text:span><text:span text:style-name="T339">Sicherheitskräfte gingen ungestraft mit exzessiver Gewalt gegen friedliche Demonstranten vor (AI 7.4.2021). </text:span><text:span text:style-name="T522">Zudem haben sie bei</text:span><text:span text:style-name="T339"> Gewalt gegen Oppositionsanhänger </text:span><text:span text:style-name="T246">nicht ein</text:span><text:span text:style-name="T522">gegriffen</text:span><text:span text:style-name="T246">. </text:span><text:span text:style-name="T521">Dies hat Menschen davon abgehalten</text:span><text:span text:style-name="T339">, ihre politischen Ansichten offen zu äußern (FH 3.3.2021). </text:span></text:p>
      <text:p text:style-name="P41">Quellen:</text:p>
      <text:list xml:id="list134935948126900" text:continue-numbering="true" text:style-name="WWNum2">
        <text:list-item>
          <text:p text:style-name="P173">AI - Amnesty International <text:span text:style-name="T341">(7.4.2021):</text:span> Amnesty International Report 2020/21; The State of the World's Human Rights; <text:span text:style-name="T195">Côte d'Ivoire</text:span> 2020, <text:a xlink:type="simple" xlink:href="https://www.ecoi.net/de/dokument/2048661.html" text:style-name="Internet_20_link" text:visited-style-name="Visited_20_Internet_20_Link">https://www.ecoi.net/de/dokument/2048661.html</text:a>, <text:span text:style-name="T440">Zugriff</text:span> <text:span text:style-name="T341">13.1.2022</text:span></text:p>
        </text:list-item>
        <text:list-item>
          <text:p text:style-name="P149">FH - Freedom House (3.3.2021): Freedom in the World 2021 - <text:span text:style-name="T193">Côte d'Ivoire</text:span>, <text:line-break/><text:a xlink:type="simple" xlink:href="https://www.ecoi.net/de/dokument/2046505.html" text:style-name="Internet_20_link" text:visited-style-name="Visited_20_Internet_20_Link">https://www.ecoi.net/de/dokument/2046505.html</text:a>, <text:span text:style-name="T442">Zugriff</text:span> 29.12.2021</text:p>
        </text:list-item>
        <text:list-item>
          <text:p text:style-name="P150"><text:span text:style-name="T562">HRW - Human Rights Watch (14.1.2020): </text:span>World Report 2020 - <text:span text:style-name="T193">Côte d’Ivoire</text:span>, <text:a xlink:type="simple" xlink:href="https://www.ecoi.net/de/dokument/2022702.html" text:style-name="Internet_20_link" text:visited-style-name="Visited_20_Internet_20_Link">https://www.ecoi.net/de/dokument/2022702.html</text:a>, <text:span text:style-name="T442">Zugriff</text:span><text:span text:style-name="T562"> </text:span><text:span text:style-name="T566">27.1.2022</text:span></text:p>
        </text:list-item>
        <text:list-item>
          <text:p text:style-name="P151">USDOS - US Department of State <text:span text:style-name="T554">[USA] </text:span>(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42">Zugriff</text:span> 30.12.2021</text:p>
        </text:list-item>
      </text:list>
      <text:h text:style-name="P119" text:outline-level="1"><text:bookmark-start text:name="__RefHeading___Toc4173_297596519"/>Meinungs- und Pressefreiheit<text:bookmark-end text:name="__RefHeading___Toc4173_297596519"/></text:h>
      <text:p text:style-name="P83"><text:span text:style-name="T222">Sowohl die Verfassung als auch internationale und regionale Menschenrechtsinstrumente, die von </text:span><text:span text:style-name="T228">der Elfenbeinküste </text:span><text:span text:style-name="T222">ratifiziert wurden, stützen das Recht auf Meinungs</text:span><text:span text:style-name="T223">freiheit</text:span><text:span text:style-name="T222">. Meinungs- und Pressefreiheit </text:span><text:span text:style-name="T228">sind – b</text:span><text:span text:style-name="T222">is auf einige Einschränkungen – meist gewährleistet </text:span><text:span text:style-name="T224">(AA 9.10.2020; </text:span><text:span text:style-name="T225">vgl. USDOS 30.3.2021</text:span><text:span text:style-name="T224">).</text:span><text:span text:style-name="T222"> </text:span><text:span text:style-name="T93">Das Gesetz verbietet A</text:span><text:span text:style-name="T95">nstift</text:span><text:span text:style-name="T93">ung zu Gewalt, ethnischem Hass und Rebellion, sowie die Beleidigung des Staatschefs oder anderer hochrangiger Mitglieder der Regierung. Manchmal untern</text:span><text:span text:style-name="T96">immt </text:span><text:span text:style-name="T93">die Regierung Schritte, um solche Inhalte aus den sozialen Medien zu </text:span><text:soft-page-break/><text:span text:style-name="T93">entfernen – </text:span><text:span text:style-name="T96">s</text:span><text:span text:style-name="T93">o </text:span><text:span text:style-name="T96">z.B.</text:span><text:span text:style-name="T93"> im </text:span><text:span text:style-name="T94">Jänner 2020</text:span><text:span text:style-name="T93">, als ein anonymer Facebook-Nutzer zu tödlicher Gewalt gegen römisch-katholische Christen auf</text:span><text:span text:style-name="T96">gerufen hatte</text:span><text:span text:style-name="T93">. In anderen Fällen warf die praktische Anwendung dieses Gesetzes Fragen der politischen Einflussnahme auf (USDOS 30.3.2021).</text:span><text:span text:style-name="T222"> </text:span></text:p>
      <text:p text:style-name="P107"><text:span text:style-name="T514">Andererseits bleiben d</text:span>ie öffentlichen Medien fest unter der Kontrolle der Regierung. <text:span text:style-name="T514">Zusätzlich gibt es</text:span> aber eine Fülle von privaten Medien, <text:span text:style-name="T514">welche</text:span> die Regierung offen kritisieren. Der Nationale Kommunikationsrat setzt sich stärker für oppositionelle Zeitungen ein als für regierungsnahe <text:span text:style-name="T336">(BTI 2020). </text:span>Unabhängige Medien <text:span text:style-name="T507">sind aktiv und bringen </text:span>ein breites Spektrum an Meinungen zum Ausdruck. <text:span text:style-name="T512">Es gibt zahlreiche unabhängige Radiosender</text:span> <text:span text:style-name="T342">(USDOS 30.3.2021)</text:span>. <text:span text:style-name="T508">Die meisten nationalen Medien – </text:span><text:span text:style-name="T506">v.a. </text:span><text:span text:style-name="T508">Zeitungen – </text:span><text:span text:style-name="T506">s</text:span><text:span text:style-name="T508">ind in ihrer Berichterstattung </text:span><text:span text:style-name="T514">allerdings </text:span><text:span text:style-name="T508">parteiisch und bevorzugen entweder die Regierung oder die Opposition </text:span><text:span text:style-name="T509">(FH 3.3.2021)</text:span><text:span text:style-name="T508">. </text:span>Daneben gibt es Printerzeugnisse verschiedener Positionen. Eine parteineutrale Berichterstattung gibt es allerdings selten. Der Einfluss von oppositionellen Printmedien im Gegensatz zu den staatlichen TV-Sendern ist durch die niedrige Alphabetisierungsrate und der geringen Auflage eingeschränkt. N<text:span text:style-name="T273">GOs</text:span> werfen dem unabhängigen <text:span text:style-name="T514">Nationalen Presserat (</text:span>CNP) vor, Suspendierungen und Sanktionen unverhältnismäßig häufig gegen Oppositionsmedien zu verwenden <text:span text:style-name="T337">(AA 9.10.2020).</text:span></text:p>
      <text:p text:style-name="P108"><text:span text:style-name="T511">Trotzdem veröffentlichen </text:span>Zeitungen, die politisch der Opposition nahestehen, häufig Leitartikel, in denen die Regierung verurteilt w<text:span text:style-name="T510">ird</text:span> oder <text:span text:style-name="T552">aber sie</text:span> fabrizierten Geschichten, um politische Gegner zu diffamieren. Die journalistischen Standards w<text:span text:style-name="T510">e</text:span>rden sowohl von regierungs- als auch von oppositionsnahen Medien missachtet. <text:span text:style-name="T510">Dies führt </text:span>mitunter zu Verleumdungsvorwürfen <text:span text:style-name="T510">und in der Folge zu Klagen, wonach</text:span> oppositionelle Medien eher wegen dieses Delikts angeklagt w<text:span text:style-name="T510">erden w</text:span>ürden <text:span text:style-name="T342">(USDOS 30.3.2021)</text:span>. <text:span text:style-name="T513">Nach anderen Angaben sind o</text:span><text:span text:style-name="T508">ppositionelle Medien</text:span><text:span text:style-name="T336"> </text:span><text:span text:style-name="T508">weiterhin Drohungen und Druck seitens der Regierung ausgesetzt – </text:span><text:span text:style-name="T515">i</text:span><text:span text:style-name="T508">nsbesondere während des Wahlkampfs. Die verfassungsrechtlichen Bestimmungen zur freien Meinungsäußerung werden somit in der Praxis nur teilweise eingehalten (BTI 2020).</text:span></text:p>
      <text:p text:style-name="P84"><text:span text:style-name="T306">Die Situation der Presse hat sich seit dem Ende des Konflikts in den Jahren 2010/11 verbessert, und es kommt nur noch selten zu schweren Gewalttaten gegen Journalisten. Allerdings sind Journalisten im Zusammenhang mit ihrer Arbeit Einschüchterungen und gelegentlicher Gewalt durch Sicherheitskräfte ausgesetzt </text:span><text:span text:style-name="T307">(FH 3.3.2021)</text:span><text:span text:style-name="T306">. </text:span><text:span text:style-name="T319">Sowohl unabhängige Journalisten als auch </text:span><text:span text:style-name="T328">solche</text:span><text:span text:style-name="T319">, die den staatlichen Medien angehören, g</text:span><text:span text:style-name="T324">e</text:span><text:span text:style-name="T319">ben an, dass sie regelmäßig Selbstzensur ausüben, um Sanktionen oder Repressalien zu vermeiden. </text:span><text:span text:style-name="T325">D</text:span><text:span text:style-name="T319">ie </text:span><text:span text:style-name="T328">CNP</text:span><text:span text:style-name="T319"> suspendiert oder verwarnt kurzzeitig Zeitungen und Journalisten wegen Äußerungen, die ihrer Meinung nach falsch oder verleumderisch </text:span><text:span text:style-name="T325">sind </text:span><text:span text:style-name="T319">oder zu Fremdenfeindlichkeit und Hass aufstacheln</text:span><text:span text:style-name="T323">. </text:span><text:span text:style-name="T325">Dabei werden</text:span><text:span text:style-name="T323"> </text:span><text:span text:style-name="T315">Verleumdungen, die das nationale Interesse bedrohen, mit sechs Monaten bis fünf Jahren Gefängnis und hohen Geldstrafen </text:span><text:span text:style-name="T325">bedroht</text:span><text:span text:style-name="T315"> </text:span><text:span text:style-name="T316">(USDOS 30.3.2021). </text:span><text:span text:style-name="T317">P</text:span><text:span text:style-name="T318">olitische Aktivisten, Journalisten </text:span><text:soft-page-break/><text:span text:style-name="T318">und andere Personen, die sich abweichend äußerten, wurden schikaniert und willkürlich verhaftet (AI 7.4.2021). </text:span></text:p>
      <text:p text:style-name="P85"><text:span text:style-name="T319">Das Gesetz verbietet „die Inhaftierung von Journalisten in Polizeigewahrsam, die Präventivhaft und die Inhaftierung von Journalisten wegen Straftaten, die durch die Presse oder durch andere Publikationsmittel begangen wurden“. Das Gesetz sieht jedoch hohe Geldstrafen für alle vor, die sich der Begehung von Straftaten durch die Presse oder andere Publikationsmittel schuldig gemacht haben. </text:span><text:span text:style-name="T321">Zudem werden </text:span><text:span text:style-name="T319">Journalisten aufgrund ihrer Berichterstattung manchmal von den Behörden mit Gewalt, Schikanen oder Einschüchterungen konfrontiert </text:span><text:span text:style-name="T320">(USDOS 30.3.2021)</text:span><text:span text:style-name="T319">. </text:span><text:span text:style-name="T322">Journalisten bleiben prinzipiell anfällig für Missbrauch durch die Polizei (BTI 2020). </text:span><text:span text:style-name="T321">Einige</text:span><text:span text:style-name="T306"> w</text:span><text:span text:style-name="T314">u</text:span><text:span text:style-name="T306">rden</text:span><text:span text:style-name="T313"> </text:span><text:span text:style-name="T306">von der Polizei festgenommen, inhaftiert und geschlagen, als sie über Proteste und Gewalt während und nach den Wahlen 2020 berichteten </text:span><text:span text:style-name="T307">(FH 3.3.2021). </text:span><text:span text:style-name="T301">I</text:span><text:span text:style-name="T296">n der Rangliste der Pressefreiheit 202</text:span><text:span text:style-name="T297">1</text:span><text:span text:style-name="T296"> von </text:span><text:span text:style-name="T301">Reporter ohne Grenzen </text:span><text:span text:style-name="T302">befindet sich die Elfenbeinküste auf Platz 6</text:span><text:span text:style-name="T305">6</text:span><text:span text:style-name="T302"> von </text:span><text:span text:style-name="T303">180 gelisteten Ländern (RSF </text:span><text:span text:style-name="T305">2021</text:span><text:span text:style-name="T304">).</text:span></text:p>
      <text:p text:style-name="P59"><text:span text:style-name="T318">Das Gesetz verbietet </text:span><text:span text:style-name="T326">Radiosendern</text:span><text:span text:style-name="T318"> die Ausstrahlung politischer Kommentare durch kommunale Radiosender, aber die Regulierungsbehörde erlaubt kommunalen Radiosendern die Ausstrahlung politischer Programme, wenn sie professionelle Journalisten beschäftigen. Die Eigentümer berichten jedoch, dass sie sich häufig selbst zensieren und die Ausstrahlung politischer Inhalte </text:span><text:span text:style-name="T326">vermeiden</text:span><text:span text:style-name="T318">, weil sie </text:span><text:span text:style-name="T326">Sanktionen oder eine Abschaltung durch die</text:span><text:span text:style-name="T318"> Kommunikationsbehörde </text:span><text:span text:style-name="T326">befürchten</text:span><text:span text:style-name="T318">. </text:span><text:span text:style-name="T327">Insgesamt nimmt d</text:span><text:span text:style-name="T319">ie Regierung </text:span><text:span text:style-name="T327">sowohl</text:span><text:span text:style-name="T319"> auf die Berichterstattung und die Programminhalte der Fernsehsender </text:span><text:span text:style-name="T327">als auch auf jene</text:span><text:span text:style-name="T319"> öffentliche</text:span><text:span text:style-name="T327">r</text:span><text:span text:style-name="T319"> und private</text:span><text:span text:style-name="T327">r</text:span><text:span text:style-name="T319"> Radiosender </text:span><text:span text:style-name="T327">Einfluss</text:span><text:span text:style-name="T323">.</text:span><text:span text:style-name="T319"> Die Kontrolle der Regierung über die wichtigsten staatlichen Fernsehsender </text:span><text:span text:style-name="T323">wird von der Opposition und der Zivilgesellschaft stark kritisiert (USDOS 30.3.2021). </text:span></text:p>
      <text:p text:style-name="P41">Quellen:</text:p>
      <text:list xml:id="list134936120219629" text:continue-numbering="true" text:style-name="WWNum2">
        <text:list-item>
          <text:p text:style-name="P174"><text:span text:style-name="T221">AA - Auswärtiges Amt </text:span><text:span text:style-name="T233">[</text:span><text:span text:style-name="T221">Deutschland</text:span><text:span text:style-name="T233">] (9.10.202</text:span><text:span text:style-name="T238">0</text:span><text:span text:style-name="T221">): Bericht über die asyl- und abschiebungsrelevante Lage in</text:span><text:span text:style-name="T193"> Côte d‘Ivoire </text:span><text:span text:style-name="T221">(Stand: Juni 2020),<text:line-break/></text:span><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text:span text:style-name="T221">, Zugriff 20.</text:span><text:span text:style-name="T233">1.</text:span><text:span text:style-name="T221">2022</text:span></text:p>
        </text:list-item>
        <text:list-item>
          <text:p text:style-name="P175">AI - Amnesty International <text:span text:style-name="T341">(7.4.2021):</text:span> Amnesty International Report 2020/21; The State of the World's Human Rights; <text:span text:style-name="T193">Côte d'Ivoire</text:span> 2020, <text:a xlink:type="simple" xlink:href="https://www.ecoi.net/de/dokument/2048661.html" text:style-name="Internet_20_link" text:visited-style-name="Visited_20_Internet_20_Link">https://www.ecoi.net/de/dokument/2048661.html</text:a>, <text:span text:style-name="T439">Zugriff</text:span> <text:span text:style-name="T341">13.1.2022</text:span></text:p>
        </text:list-item>
        <text:list-item>
          <text:p text:style-name="P190">BTI - <text:span text:style-name="T567">Bertelsmann Transformation Index (</text:span><text:span text:style-name="T568">ohne Datum</text:span><text:span text:style-name="T567">): BTI 2020</text:span><text:span text:style-name="T561"> </text:span><text:span text:style-name="T195">Côte d'Ivoire</text:span><text:span text:style-name="T567">, </text:span><text:a xlink:type="simple" xlink:href="https://www.bti-project.org/content/en/downloads/reports/country_report_2020_CIV.pdf" text:style-name="Internet_20_link" text:visited-style-name="Visited_20_Internet_20_Link"><text:span text:style-name="T567">https://www.bti-project.org/content/en/downloads/reports/country_report_2020_CIV.pdf</text:span></text:a><text:span text:style-name="T567">, </text:span><text:span text:style-name="T451">Zugriff</text:span><text:span text:style-name="T567"> </text:span><text:span text:style-name="T569">20.1.2022</text:span></text:p>
        </text:list-item>
        <text:list-item>
          <text:p text:style-name="P152">FH - Freedom House (3.3.2021): Freedom in the World 2021 - <text:span text:style-name="T193">Côte d'Ivoire,</text:span><text:line-break/><text:a xlink:type="simple" xlink:href="https://www.ecoi.net/de/dokument/2046505.html" text:style-name="Internet_20_link" text:visited-style-name="Visited_20_Internet_20_Link">https://www.ecoi.net/de/dokument/2046505.html</text:a>, <text:span text:style-name="T439">Zugriff</text:span> 29.12.2021</text:p>
        </text:list-item>
        <text:list-item>
          <text:p text:style-name="P130"><text:span text:style-name="T47">RSF - </text:span><text:span text:style-name="T102">Reporters Sans Frontières</text:span><text:span text:style-name="T207"> </text:span><text:span text:style-name="T211">(2021): </text:span><text:span text:style-name="T212">Rangliste der Pressefreiheit 2020, </text:span><text:span text:style-name="T102">Côte d’Ivoire,</text:span><text:span text:style-name="T207"> </text:span><text:a xlink:type="simple" xlink:href="https://rsf.org/en/ranking/2021" text:style-name="Internet_20_link" text:visited-style-name="Visited_20_Internet_20_Link"><text:span text:style-name="T207">https://rsf.org/en/ranking/2021</text:span></text:a><text:span text:style-name="T207">#, </text:span><text:span text:style-name="T211">Zugriff 12.1.2022</text:span></text:p>
        </text:list-item>
        <text:list-item>
          <text:p text:style-name="P194"><text:span text:style-name="T38">USDOS - US Department of State</text:span><text:span text:style-name="T262"> </text:span><text:span text:style-name="T263">[USA]</text:span><text:span text:style-name="T38"> (30.3.2021): 2020 Country Reports on Human Rights Practices:</text:span><text:span text:style-name="T60"> </text:span><text:span text:style-name="T100">Côte d’Ivoire</text:span><text:span text:style-name="T60">, </text:span><text:a xlink:type="simple" xlink:href="https://www.ecoi.net/de/dokument/2048151.html" text:style-name="Internet_20_link" text:visited-style-name="Visited_20_Internet_20_Link"><text:span text:style-name="T116">https://www.ecoi.net/de/dokument/2048151.html</text:span></text:a><text:span text:style-name="T60">, Zugriff 30.12.2021</text:span></text:p>
        </text:list-item>
      </text:list>
      <text:h text:style-name="P119" text:outline-level="1"><text:bookmark-start text:name="__RefHeading___Toc4175_297596519"/><text:soft-page-break/>Versammlungs- und Vereinigungsfreiheit, Opposition<text:bookmark-end text:name="__RefHeading___Toc4175_297596519"/></text:h>
      <text:p text:style-name="P25">Das Gesetz sieht <text:span text:style-name="T504">Vereinigungs- und</text:span> Versammlungsfreiheit vor, aber die Regierung respektiert dieses Recht nicht immer. Das Gesetz schreibt vor, dass Gruppen, die Demonstrationen oder Kundgebungen in Stadien oder anderen geschlossenen Räumen abhalten wollen, mindestens drei Tage vor der geplanten Veranstaltung eine schriftliche Anmeldung bei der Regierung einreichen müssen. Die Organisatoren müssen die Genehmigung der Regierung einholen, um die Veranstaltung durchführen zu können (USDOS 30.3.2021). <text:span text:style-name="T343">Die Versammlungsfreiheit wurde bereits mit der Revision des Strafgesetzbuches vom Juni 2019 eingeschränkt. </text:span><text:span text:style-name="T503">Im Falle von nicht angemeldeten oder verbotenen Versammlungen </text:span><text:span text:style-name="T343">kann </text:span><text:span text:style-name="T503">es</text:span><text:span text:style-name="T343"> zu</text:span><text:span text:style-name="T503">r Verhängung von</text:span><text:span text:style-name="T343"> ein- bis dreijährigen Haftstrafen kommen (FH 3.3.2021).</text:span></text:p>
      <text:p text:style-name="P14"><text:span text:style-name="T311">Im August 2020 wurden politische Aktivisten, Vertreter der Zivilgesellschaft und andere, die zu Demonstrationen aufgerufen oder an friedlichen Protesten gegen die Kandidatur des Präsidenten teilgenommen hatten, willkürlich verhaftet (AI 7.4.2021). </text:span><text:span text:style-name="T312">Damals</text:span><text:span text:style-name="T344"> </text:span><text:span text:style-name="T505">wurden mehrere von der Opposition organisierte Demonstrationen gewaltsam aufgelöst. </text:span><text:span text:style-name="T503">Zwischen 10. und 14.8.2020 gab es dabei laut offiziellen Angaben</text:span><text:span text:style-name="T344"> fünf To</text:span><text:span text:style-name="T503">desopfer</text:span><text:span text:style-name="T344">, 104 Verletzte und 68 Festnahmen von Personen, die der „Störung der öffentlichen Ordnung, der Anstiftung zum Aufruhr, der Gewalt gegen Ordnungskräfte und der Zerstörung von Eigentum“ beschuldigt wurden. Am 19.</text:span><text:span text:style-name="T345">8.202</text:span><text:span text:style-name="T503">0 wurden vom Ministerrat </text:span><text:span text:style-name="T344">alle öffentlichen Proteste </text:span><text:span text:style-name="T503">verboten. Dieses </text:span><text:span text:style-name="T344">Verbot wurde bis Dezember </text:span><text:span text:style-name="T460">2020 </text:span><text:span text:style-name="T344">mehrmals verlängert. Wahlkampfveranstaltungen waren erlaubt</text:span><text:span text:style-name="T505"> (AI 7.4.2021). </text:span><text:span text:style-name="T229">Präsident Ouattara verbot </text:span><text:span text:style-name="T226">demnach</text:span><text:span text:style-name="T229"> während der gesamten Wahlperiode 2020 öffentliche Demonstrationen und Proteste. Die Polizei löste Proteste und andere Akte des zivilen Ungehorsams, die auf den Wahlboykott der Opposition zurückzuführen waren, gewaltsam auf. Bewaffnete Milizen griffen unbewaffnete Demonstranten während des gesamten Wahlzeitraums ungestraft brutal an. Häufig kam es zu Zusammenstößen zwischen regierungsnahen Gruppen und Anhängern der Opposition. </text:span><text:span text:style-name="T227">Insgesamt wurden ü</text:span><text:span text:style-name="T229">ber 50 Menschen bei Demonstrationen getötet (FH 3.3.2021).</text:span></text:p>
      <text:p text:style-name="P41">Quellen:</text:p>
      <text:list xml:id="list134936344515594" text:continue-numbering="true" text:style-name="WWNum2">
        <text:list-item>
          <text:p text:style-name="P176">AI - Amnesty International <text:span text:style-name="T341">(7.4.2021):</text:span> Amnesty International Report 2020/21; The State of the World's Human Rights; <text:span text:style-name="T193">Côte d'Ivoir</text:span>e 2020, <text:a xlink:type="simple" xlink:href="https://www.ecoi.net/de/dokument/2048661.html" text:style-name="Internet_20_link" text:visited-style-name="Visited_20_Internet_20_Link">https://www.ecoi.net/de/dokument/2048661.html</text:a>, <text:span text:style-name="T439">Zugriff</text:span> <text:span text:style-name="T341">13.1.2022</text:span></text:p>
        </text:list-item>
        <text:list-item>
          <text:p text:style-name="P153">FH - Freedom House (3.3.2021): Freedom in the World 2021 - <text:span text:style-name="T196">Côte d'Ivoire</text:span>,<text:line-break/><text:a xlink:type="simple" xlink:href="https://www.ecoi.net/de/dokument/2046505.html" text:style-name="Internet_20_link" text:visited-style-name="Visited_20_Internet_20_Link">https://www.ecoi.net/de/dokument/2046505.html</text:a>, Zugriff 29.12.2021</text:p>
        </text:list-item>
        <text:list-item>
          <text:p text:style-name="P154">USDOS - US Department of State<text:span text:style-name="T274"> </text:span><text:span text:style-name="T275">[USA]</text:span> (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43">Zugriff</text:span> 30.12.2021</text:p>
        </text:list-item>
      </text:list>
      <text:h text:style-name="P120" text:outline-level="2"><text:bookmark-start text:name="__RefHeading___Toc4181_297596519"/>Opposition<text:bookmark-end text:name="__RefHeading___Toc4181_297596519"/></text:h>
      <text:p text:style-name="P67"><text:span text:style-name="T346">D</text:span>as Gesetz verbietet die Bildung politischer Parteien entlang ethnischer oder religiöser Linien. <text:span text:style-name="T346">I</text:span>n der Vergangenheit <text:span text:style-name="T346">gab es </text:span><text:span text:style-name="T502">derartige</text:span><text:span text:style-name="T346"> </text:span>Verbindungen zwischen ethnischen Gruppen und bestimmten politischen Parteien (USDOS 30.3.2021).</text:p>
      <text:p text:style-name="P10"><text:soft-page-break/>Oppositionelle politische Gruppen berichten immer wieder <text:span text:style-name="T553">über die</text:span> Ablehnung ihrer Anträge auf Abhaltung politischer Versammlungen und über angeblich uneinheitliche Standards bei der Erteilung von Genehmigungen für öffentliche Versammlungen (<text:span text:style-name="T357">BTI 2020; </text:span><text:span text:style-name="T368">vgl.</text:span><text:span text:style-name="T357"> </text:span><text:span text:style-name="T369">U</text:span><text:span text:style-name="T338">SDOS </text:span><text:span text:style-name="T349">30</text:span><text:span text:style-name="T338">.3.202</text:span><text:span text:style-name="T349">1</text:span>). Nach der Regierungsverordnung vom August <text:span text:style-name="T553">2020</text:span>, <text:span text:style-name="T553">mit welcher</text:span> Demonstrationen auf öffentlichen Straßen verbot<text:span text:style-name="T553">en wurden</text:span>, und den anschließenden Verhaftungen von Oppositionsanhängern, die an nicht genehmigten Demonstrationen teilnahmen, berichteten die Medien über Bilder von Anhängern der Regierungskoalition, die auf dem Weg zur offiziellen Nominierung von Präsident Ouattara als Präsidentschaftskandidat ungehindert durch die Straßen marschierten (USDOS 30.3.2021).</text:p>
      <text:p text:style-name="P58"><text:span text:style-name="T61">Im August </text:span><text:span text:style-name="T90">2020</text:span><text:span text:style-name="T61"> rief</text:span><text:span text:style-name="T91">en</text:span><text:span text:style-name="T61"> </text:span><text:span text:style-name="T91">m</text:span><text:span text:style-name="T61">ehrere Oppositionsparteien und Einzelpersonen, </text:span><text:span text:style-name="T91">sowie auch </text:span><text:span text:style-name="T61">eine zivilgesellschaftliche Organisation, über soziale Medien zu Demonstrationen gegen die Absicht von Präsident Ouattara auf, eine dritte Amtszeit anzustreben. </text:span><text:span text:style-name="T91">I</text:span><text:span text:style-name="T61">m ganzen Land </text:span><text:span text:style-name="T91">fanden </text:span><text:span text:style-name="T61">mehrere Demonstrationen statt, von denen einige in Ausschreitungen ausarteten. </text:span><text:span text:style-name="T91">Es kam zu V</text:span><text:span text:style-name="T61">erhaft</text:span><text:span text:style-name="T91">ungen</text:span><text:span text:style-name="T61"> und </text:span><text:span text:style-name="T91">zu Anklagen</text:span><text:span text:style-name="T61"> wegen Anstiftung zu Unruhen, Störung der öffentlichen Ordnung, Aufruf zum Aufruhr, Gewalt und Körperverletzung sowie Zerstörung von öffentlichem und privatem Eigentum <text:s/></text:span><text:span text:style-name="T62">(USDOS 30.3.2021)</text:span><text:span text:style-name="T61">. </text:span><text:span text:style-name="T92">B</text:span><text:span text:style-name="T465">ei den Präsidentschaftswahlen 2020 kam es zu Einschüchterungen, Drohungen und körperlicher Gewalt. Die Oppositionsparteien boykottierten die Wahlen und veranstalteten im Vorfeld des Wahltages im Oktober zahlreiche Protestmärsche, Sitzstreiks und Demonstrationen, obwohl die Regierung von August bis Oktober alle Proteste verboten hatte. Anhänger der Opposition sahen sich Drohungen von Polizei und Militär ausgesetzt, die es zudem versäumten, die Sicherheit der Bürger während und nach dem Wahltag zu gewährleisten. Die Sicherheitskräfte gingen mit Gewalt gegen die Demonstranten vor und töteten mehrere Demonstranten während des Wahlkampfes.</text:span><text:span text:style-name="T67"> </text:span><text:span text:style-name="T88">Auch b</text:span><text:span text:style-name="T67">ewaffnete Milizen griffen unbewaffnete Demonstranten während der gesamten Wahlperiode brutal und ungestraft an. </text:span><text:span text:style-name="T465">Mehr als 50 Menschen wurden von Milizionären getötet, </text:span><text:span text:style-name="T549">Täter blieben</text:span><text:span text:style-name="T461"> </text:span><text:span text:style-name="T465">ungestraft. Oppositions- und Regierungsanhänger gingen in Abidjan und </text:span><text:span text:style-name="T461">in </text:span><text:span text:style-name="T465">mindestens acht weiteren Städten mit Macheten, Knüppeln und Jagdgewehren auf die Straße. </text:span><text:span text:style-name="T550">Die Sicherheitskräfte sahen über die Gewalt gegen Oppositionsanhänger weitgehend hinweg</text:span><text:span text:style-name="T465"> (FH 3.3.2021),</text:span><text:span text:style-name="T550"> </text:span><text:span text:style-name="T462">und es kam zu</text:span><text:span text:style-name="T347"> einer Reihe von </text:span><text:span text:style-name="T63">willkürlich</text:span><text:span text:style-name="T64">en</text:span><text:span text:style-name="T63"> </text:span><text:span text:style-name="T347">Verhaftungen von politischen Aktivisten, Vertretern der Zivilgesellschaft </text:span><text:span text:style-name="T348">und weiteren </text:span><text:span text:style-name="T551">Personen,</text:span><text:span text:style-name="T348"> die zu Demonstrationen aufgerufen bzw. an friedlichen Protesten gegen die </text:span><text:span text:style-name="T64">Präsidentschaftskandidatur </text:span><text:span text:style-name="T348">teilgenommen hatten</text:span><text:span text:style-name="T550">. </text:span><text:span text:style-name="T89">Mehrere Oppositionelle wurden im November 2020 de facto unter Hausarrest gestellt, nachdem sie den Nationalen Übergangsrat gegründet hatten (AI 7.4.2021).</text:span></text:p>
      <text:p text:style-name="P15"><text:span text:style-name="T30">Menschenrechtsorganisationen und politische Parteien behaupten, </text:span><text:span text:style-name="T33">dass </text:span><text:span text:style-name="T30">die Regierung </text:span><text:span text:style-name="T33">die Justiz dazu nutze, </text:span><text:span text:style-name="T30">Oppositionelle zu marginalisieren. Die Regierung leugnet, dass es politische Gefangene gibt, doch wurden Ende 2019 und im Laufe des Jahres mehrere Mitglieder von </text:span><text:soft-page-break/><text:span text:style-name="T30">Oppositionsparteien aufgrund verschiedener strafrechtlicher Anschuldigungen verhaftet (USDOS 30.3.2021). </text:span><text:span text:style-name="T35">B</text:span><text:span text:style-name="T30">ei mehreren Gelegenheiten haben Polizei oder Gendarmerie Oppositionspolitiker und Aktivisten der Zivilgesellschaft, die regierungsfeindliche Demonstrationen organisiert haben, festgenommen und kurzzeitig inhaftiert </text:span><text:span text:style-name="T367">(HRW 14.1.2020). </text:span><text:span text:style-name="T30">Berichten zufolge gewähren Beamte </text:span><text:span text:style-name="T34">inhaftierten </text:span><text:span text:style-name="T30">Mitglieder</text:span><text:span text:style-name="T34">n</text:span><text:span text:style-name="T30"> von Oppositionsparteien den gleichen Schutz wie anderen Gefangenen (USDOS 30.3.2021).</text:span></text:p>
      <text:p text:style-name="P39">Quellen:</text:p>
      <text:list xml:id="list134937302798415" text:continue-numbering="true" text:style-name="WWNum2">
        <text:list-item>
          <text:p text:style-name="P177">AI - Amnesty International <text:span text:style-name="T341">(7.4.2021):</text:span> Amnesty International Report 2020/21; The State of the World's Human Rights; <text:span text:style-name="T193">Côte d'Ivoire</text:span> 2020, <text:a xlink:type="simple" xlink:href="https://www.ecoi.net/de/dokument/2048661.html" text:style-name="Internet_20_link" text:visited-style-name="Visited_20_Internet_20_Link">https://www.ecoi.net/de/dokument/2048661.html</text:a>, <text:span text:style-name="T439">Zugriff</text:span> <text:span text:style-name="T341">13.1.2022</text:span></text:p>
        </text:list-item>
        <text:list-item>
          <text:p text:style-name="P191">BTI - Bertelsmann <text:span text:style-name="T439">Stiftung</text:span> (2020): BTI 2020 Country Report — <text:span text:style-name="T193">Côte d’Ivoire,</text:span> <text:a xlink:type="simple" xlink:href="https://www.bti-project.org/content/en/downloads/reports/country_report_2020_CIV.pdf" text:style-name="Internet_20_link" text:visited-style-name="Visited_20_Internet_20_Link">https://www.bti-project.org/content/en/downloads/reports/country_report_2020_CIV.pdf</text:a>, <text:span text:style-name="T439">Zugriff</text:span> 20.1.2022</text:p>
        </text:list-item>
        <text:list-item>
          <text:p text:style-name="P155">FH - Freedom House (3.3.2021): Freedom in the World 2021 - <text:span text:style-name="T196">Côte d'Ivoire,</text:span><text:line-break/><text:a xlink:type="simple" xlink:href="https://www.ecoi.net/de/dokument/2046505.html" text:style-name="Internet_20_link" text:visited-style-name="Visited_20_Internet_20_Link">https://www.ecoi.net/de/dokument/2046505.html</text:a>, <text:span text:style-name="T439">Zugriff</text:span> 29.12.2021</text:p>
        </text:list-item>
        <text:list-item>
          <text:p text:style-name="P154">USDOS - US Department of State<text:span text:style-name="T274"> </text:span><text:span text:style-name="T275">[USA]</text:span> (30.3.2021): 2020 Country Reports on Human Rights Practices: <text:span text:style-name="T196">Côte d’Ivoire</text:span>, <text:a xlink:type="simple" xlink:href="https://www.ecoi.net/de/dokument/2048151.html" text:style-name="Internet_20_link" text:visited-style-name="Visited_20_Internet_20_Link">https://www.ecoi.net/de/dokument/2048151.html</text:a>, <text:span text:style-name="T439">Zugriff</text:span> 30.12.2021</text:p>
        </text:list-item>
      </text:list>
      <text:h text:style-name="P119" text:outline-level="1"><text:bookmark-start text:name="__RefHeading___Toc4183_297596519"/>Haftbedingungen<text:bookmark-end text:name="__RefHeading___Toc4183_297596519"/></text:h>
      <text:p text:style-name="P86">Die Haftbedingungen <text:span text:style-name="T497">sind</text:span> aufgrund unzureichender Verpflegung <text:span text:style-name="T497">und sanitärer Bedingungen</text:span>, grober Überbelegung, und fehlender medizinischer Versorgung hart und ungesund <text:span text:style-name="T350">(USDOS </text:span><text:span text:style-name="T353">30</text:span><text:span text:style-name="T350">.3.202</text:span><text:span text:style-name="T353">1</text:span><text:span text:style-name="T350">;</text:span><text:span text:style-name="T366"> vgl. HRW 14.1.2020</text:span><text:span text:style-name="T350">).</text:span> <text:span text:style-name="T62">Die Überbelegung der Gefängnisse </text:span><text:span text:style-name="T80">stellt weiterhin </text:span><text:span text:style-name="T62">ein Problem dar. </text:span><text:span text:style-name="T81">Die Haftanstalten sind für maximal</text:span><text:span text:style-name="T62"> 8.000 Gefangene </text:span><text:span text:style-name="T81">ausgelegt, die Anzahl an Häftlingen betrug aber Ende August 2020 insgesamt</text:span><text:span text:style-name="T62"> 21.430. In mindestens einem Gefängnis schl</text:span><text:span text:style-name="T81">ie</text:span><text:span text:style-name="T62">fen die Häftlinge Berichten zufolge dicht gedrängt auf dem Boden </text:span><text:span text:style-name="T80">(USDOS 30.3.2021)</text:span><text:span text:style-name="T62">. Am 8.</text:span><text:span text:style-name="T82">4.2021</text:span><text:span text:style-name="T62"> ließen die Behörden mehr als 2.000 Gefangene frei, um die Überlastung der Gefängnisse zu verringern und damit die Verbreitung von C</text:span><text:span text:style-name="T83">ovid</text:span><text:span text:style-name="T62">-19 einzudämmen (AI 7.4.2021).</text:span></text:p>
      <text:p text:style-name="P86"><text:span text:style-name="T84">Eine </text:span><text:span text:style-name="T158">lange Untersuchungshaft ist sowohl für Erwachsene als auch für Minderjährige ein ernstes Problem, wobei einige Häftlinge jahrelang ohne Gerichtsverfahren im Gefängnis sitzen. Ende 2018 verabschiedete das Unterhaus eine neue Strafprozessordnung, die </text:span><text:span text:style-name="T159">Änderungen bei den </text:span><text:span text:style-name="T158">Strafgerichten vorsieht, um den Rückstau zu beseitigen (FH 3.3.2021).</text:span></text:p>
      <text:p text:style-name="P87">In einigen Gefängnissen <text:span text:style-name="T498">sind</text:span> Jugendliche zusammen mit Erwachsenen untergebracht <text:span text:style-name="T501">(USDOS 30.3.2021; vgl. FH 3.3.2021). </text:span>In den meisten Gefängnissen <text:span text:style-name="T498">sind</text:span> Männer und Frauen in getrennten Gefängnis<text:span text:style-name="T498">bereichen</text:span> untergebracht. Untersuchungshäftlinge <text:span text:style-name="T501">werden häufig</text:span> zusammen mit verurteilten Gefangenen untergebracht. Die Kinder weiblicher Insassen leben häufig <text:span text:style-name="T498">bei</text:span> ihren Müttern im Gefängnis<text:span text:style-name="T62"> </text:span><text:span text:style-name="T80">(USDOS 30.3.2021)</text:span>. </text:p>
      <text:p text:style-name="P86"><text:span text:style-name="T364">Korruption unter den Gefängniswärtern sorgt für eine bessere Behandlung derer, die es sich leisten können, während diejenigen Gefangenen mit wenig oder gar keinen finanziellen Mitteln in sehr beengten, schmutzigen Zellen einsitzen. Auch das Besuchsrecht von Familienmitgliedern </text:span><text:soft-page-break/><text:span text:style-name="T364">hängt häufig von Bezahlung ab </text:span><text:span text:style-name="T365">(AA 9.10.2020)</text:span><text:span text:style-name="T364">. </text:span><text:span text:style-name="T62">Menschenrechtsorganisationen berichten, dass </text:span><text:span text:style-name="T85">auch </text:span><text:span text:style-name="T62">prominente oder politisch aktive Gefangene manchmal etwas bessere Lebensbedingungen ha</text:span><text:span text:style-name="T86">be</text:span><text:span text:style-name="T62">n als andere Gefangene, während ärmere Gefangene </text:span><text:span text:style-name="T86">nur unr</text:span><text:span text:style-name="T62">egelmäßig ausreichend Nahrung erh</text:span><text:span text:style-name="T86">a</text:span><text:span text:style-name="T62">lten. Familien ergänzen routinemäßig die Rationen von Verwandten im Gefängnis, wenn sie die Mittel dazu ha</text:span><text:span text:style-name="T86">b</text:span><text:span text:style-name="T62">en. Nach Beschwerden verbesserten einige Gefängnisse Hygiene und Ernährung </text:span><text:span text:style-name="T80">(USDOS 30.3.2021)</text:span><text:span text:style-name="T62">. </text:span></text:p>
      <text:p text:style-name="P88"><text:span text:style-name="T62">Unter bestimmten Umständen gestattete die Regierung N</text:span><text:span text:style-name="T80">G</text:span><text:span text:style-name="T62">O</text:span><text:span text:style-name="T87">s</text:span><text:span text:style-name="T62">, Gefangene mit Nahrungsmitteln und anderen Gütern zu versorgen, darunter auch mit Gegenständen zur Verhinderung der Ausbreitung von C</text:span><text:span text:style-name="T83">ovid</text:span><text:span text:style-name="T62">-19 – </text:span><text:span text:style-name="T86">w</text:span><text:span text:style-name="T62">ie Masken, Isolierzelten und Hygienekits </text:span><text:span text:style-name="T80">(USDOS 30.3.2021)</text:span><text:span text:style-name="T62">.</text:span> </text:p>
      <text:p text:style-name="P103"><text:span text:style-name="T364">Gewalt unter den Insassen wird mit Gewalt durch Gefängniswärter beantwortet </text:span><text:span text:style-name="T365">(AA 9.10.2020). </text:span>Die Gefängnisbehörden räumen ein, dass es zu Misshandlungen kommen k<text:span text:style-name="T499">ann, und dass Häftlinge derartige Vorfälle aus Angst vor Repressalien nicht melden</text:span>. <text:span text:style-name="T499">Theoretisch können sich </text:span>Insassen bei der Gefängnisleitung über Misshandlungen beschweren; der Regierung waren jedoch <text:span text:style-name="T499">für das gesamte Jahr 2020</text:span> keine derartigen Fälle bekannt <text:span text:style-name="T352">(USDOS </text:span><text:span text:style-name="T80">30.3.2021</text:span><text:span text:style-name="T352">)</text:span>. </text:p>
      <text:p text:style-name="P103">Die Regierung gewährt den Vereinten Nationen sowie lokalen und internationalen NGOs im Allgemeinen angemessenen Zugang zu den Gefängnissen, nicht aber zu den vo<text:span text:style-name="T499">n der</text:span> <text:span text:style-name="T193">DS</text:span><text:span text:style-name="T199">T (</text:span><text:span text:style-name="T197">Direction de la surveillance du territoire)</text:span><text:span text:style-name="T351"> </text:span>betriebenen Haftanstalten. <text:span text:style-name="T500">Dort mangelt es Gefangenen Berichten zufolge am</text:span> Zugang zu Anwälten und Familien <text:span text:style-name="T352">(USDOS </text:span><text:span text:style-name="T80">30.3.2021</text:span><text:span text:style-name="T352">).</text:span></text:p>
      <text:p text:style-name="P89"><text:span text:style-name="T308">Berichten zufolge gewähren die Behörden den politischen Gefangenen den gleichen Schutz wie anderen Gefangenen, einschließlich des Zugangs durch das Internationale Komitee vom Roten Kreuz </text:span><text:span text:style-name="T309">(USDOS </text:span><text:span text:style-name="T333">30</text:span><text:span text:style-name="T309">.3.202</text:span><text:span text:style-name="T333">1</text:span><text:span text:style-name="T309">).</text:span></text:p>
      <text:p text:style-name="P39">Quellen:</text:p>
      <text:list xml:id="list134936009565449" text:continue-numbering="true" text:style-name="WWNum2">
        <text:list-item>
          <text:p text:style-name="P178"><text:span text:style-name="T221">AA - Auswärtiges Amt </text:span><text:span text:style-name="T233">[</text:span><text:span text:style-name="T221">Deutschland</text:span><text:span text:style-name="T233">] (9.10.202</text:span><text:span text:style-name="T238">0</text:span><text:span text:style-name="T221">): Bericht über die asyl- und abschiebungsrelevante Lage in</text:span><text:span text:style-name="T193"> Côte d‘Ivoire </text:span><text:span text:style-name="T221">(Stand: Juni 2020),<text:line-break/></text:span><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text:span text:style-name="T221">, Zugriff 20.</text:span><text:span text:style-name="T233">1.</text:span><text:span text:style-name="T221">2022</text:span></text:p>
        </text:list-item>
        <text:list-item>
          <text:p text:style-name="P179">AI - Amnesty International <text:span text:style-name="T341">(7.4.2021):</text:span> Amnesty International Report 2020/21; The State of the World's Human Rights; <text:span text:style-name="T195">Côte d'Ivoire</text:span> 2020, <text:a xlink:type="simple" xlink:href="https://www.ecoi.net/de/dokument/2048661.html" text:style-name="Internet_20_link" text:visited-style-name="Visited_20_Internet_20_Link">https://www.ecoi.net/de/dokument/2048661.html</text:a>, <text:span text:style-name="T439">Zugriff</text:span> <text:span text:style-name="T341">13.1.2022</text:span></text:p>
        </text:list-item>
        <text:list-item>
          <text:p text:style-name="P156">FH - Freedom House (3.3.2021): Freedom in the World 2021 - <text:span text:style-name="T193">Côte d'Ivoire</text:span>,<text:line-break/><text:a xlink:type="simple" xlink:href="https://www.ecoi.net/de/dokument/2046505.html" text:style-name="Internet_20_link" text:visited-style-name="Visited_20_Internet_20_Link">https://www.ecoi.net/de/dokument/2046505.html</text:a>, <text:span text:style-name="T443">Zugriff</text:span> 29.12.2021</text:p>
        </text:list-item>
        <text:list-item>
          <text:p text:style-name="P157"><text:span text:style-name="T562">HRW - Human Rights Watch (14.1.2020): </text:span>World Report 2020 -<text:span text:style-name="T193"> Côte d’Ivoire,</text:span> <text:a xlink:type="simple" xlink:href="https://www.ecoi.net/de/dokument/2022702.html" text:style-name="Internet_20_link" text:visited-style-name="Visited_20_Internet_20_Link">https://www.ecoi.net/de/dokument/2022702.html</text:a>, <text:span text:style-name="T239">Zugriff</text:span><text:span text:style-name="T562"> </text:span><text:span text:style-name="T566">27.1.2022</text:span></text:p>
        </text:list-item>
        <text:list-item>
          <text:p text:style-name="P154">USDOS - US Department of State<text:span text:style-name="T274"> </text:span><text:span text:style-name="T275">[USA]</text:span> (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39">Zugriff</text:span> 30.12.2021</text:p>
        </text:list-item>
      </text:list>
      <text:h text:style-name="P119" text:outline-level="1"><text:bookmark-start text:name="__RefHeading___Toc4185_297596519"/><text:soft-page-break/>Todesstrafe<text:bookmark-end text:name="__RefHeading___Toc4185_297596519"/></text:h>
      <text:p text:style-name="P33">Seit der Unabhängigkeit <text:span text:style-name="T463">der </text:span><text:span text:style-name="T200">Elfenbeinküste</text:span> 1960 wurde die Todesstrafe nicht vollstreckt. Das ivorische Parlament hat 2015 das in Art. 2 Abs. 2 der Verfassung aus dem Jahre 2000 geregelte Verbot von Strafen, die den Entzug des Lebens nach sich ziehen, durch Änderung des materiellen Strafrechts umgesetzt. Durch ein Änderungsgesetz vom 2.3.2015 zum Strafgesetzbuch wurde die Strafandrohung der Todesstrafe für Mord aus dem Strafgesetzbuch gestrichen. Die Verfassung von 2016 erhebt in Art. 3 Abs. 3 die Abschaffung der Todesstrafe nun auch explizit auf Verfassungsrang <text:span text:style-name="T355">(AA 9.10.2020).</text:span></text:p>
      <text:p text:style-name="P39">Quellen:</text:p>
      <text:list xml:id="list134935535705472" text:continue-numbering="true" text:style-name="WWNum2">
        <text:list-item>
          <text:p text:style-name="P124"><text:span text:style-name="T213">AA - Auswärtiges Amt </text:span><text:span text:style-name="T214">[Deutschland] </text:span><text:span text:style-name="T213">(9.10.2020): Bericht über die asyl- und abschiebungsrelevante Lage in </text:span><text:span text:style-name="T38">Côte d‘Ivoire, </text:span><text:a xlink:type="simple" xlink:href="https://www.ecoi.net/en/file/local/2040690/Auswärtiges_Amt%2C_Bericht_über_die_asyl-_und_abschiebungsrelevante_Lage_in_Côte_d_Ivoire_%28Stand_Juni_2020%29%2C_09.10.2020.pdf" text:style-name="Internet_20_link" text:visited-style-name="Visited_20_Internet_20_Link"><text:span text:style-name="T207">https://www.ecoi.net/en/file/local/2040690/Ausw%C3%A4rtiges_Amt%2C_Bericht_%C3%Bcber_die_asyl-_und_abschiebungsrelevante_Lage_in_C%C3%B4te_d_Ivoire_%28Stand_Juni_2020%29%2C_09.10.2020.pdf</text:span></text:a><text:span text:style-name="T38">, </text:span><text:span text:style-name="T48">Zugriff 29.1.2021</text:span><text:span text:style-name="T38"> </text:span></text:p>
        </text:list-item>
      </text:list>
      <text:h text:style-name="P119" text:outline-level="1"><text:bookmark-start text:name="__RefHeading___Toc4187_297596519"/>Religionsfreiheit<text:bookmark-end text:name="__RefHeading___Toc4187_297596519"/></text:h>
      <text:p text:style-name="P104"><text:span text:style-name="T358">Laut der letzten Volkszählung </text:span><text:span text:style-name="T359">aus dem Jahr</text:span><text:span text:style-name="T358"> 2014 sind 42,9 Prozent der Bevölkerung Muslime, 33,9 Prozent Christen </text:span><text:span text:style-name="T360">(17</text:span><text:span text:style-name="T361">,2 Prozent</text:span><text:span text:style-name="T358"> </text:span><text:span text:style-name="T359">K</text:span><text:span text:style-name="T362">atholiken, </text:span><text:span text:style-name="T361">11,8 Prozent </text:span><text:span text:style-name="T360">Evangelikale</text:span><text:span text:style-name="T361">, 1,7 Prozent Methodisten, </text:span><text:span text:style-name="T360">3,2 Prozent andere) </text:span><text:span text:style-name="T358">und 3,6 Prozent Anhänger indigener Religionen (USDOS 12.5.2021; </text:span><text:span text:style-name="T361">vgl. CIA 1</text:span><text:span text:style-name="T363">8</text:span><text:span text:style-name="T361">.1.202</text:span><text:span text:style-name="T363">2</text:span><text:span text:style-name="T358">). Viele Menschen, die sich als Christen oder Muslime bezeichnen, praktizieren auch einige Aspekte indigener religiöser Überzeugungen. </text:span><text:span text:style-name="T361">I</text:span><text:span text:style-name="T78">m Norden des Landes sind die Muslime in der Mehrheit, im Süden sind die Christen in der Mehrheit. Angehörige beider Gruppen sowie anderer religiöser Gruppen sind im ganzen Land ansässig</text:span><text:span text:style-name="T358"> (USDOS 12.5.2021).</text:span></text:p>
      <text:p text:style-name="P104"><text:span text:style-name="T78">Die Verfassung schreibt einen säkularen Staat vor, der alle Glaubensrichtungen respektiert und alle Menschen vor dem Gesetz gleich behandelt, unabhängig von ihrer Religion </text:span>(USDOS 1<text:span text:style-name="T356">2</text:span>.5.2021), <text:span text:style-name="T356">und diese gesetzlichen Garantien werden auch in de Regel eingehalten </text:span><text:span text:style-name="T78">und </text:span><text:span text:style-name="T79">je</text:span><text:span text:style-name="T78">de </text:span><text:span text:style-name="T79">Person</text:span><text:span text:style-name="T78"> kann </text:span><text:span text:style-name="T79">ihren</text:span><text:span text:style-name="T78"> Glauben in der Öffentlichkeit und im Privatleben frei ausüben </text:span><text:span text:style-name="T356">(FH 3.3.2021). Die Verfassung </text:span><text:span text:style-name="T78">verbietet ausdrücklich religiöse Diskriminierung in der Arbeitswelt und sieht die Gewissens-, Glaubens- und Kultusfreiheit im Einklang mit dem Gesetz, den Rechten anderer, der nationalen Sicherheit und der öffentlichen Ordnung vor. "Propaganda", die zu religiösem Hass aufruft ist verboten </text:span><text:span text:style-name="T356">(USDOS 12.5.2021).</text:span></text:p>
      <text:p text:style-name="P60"><text:span text:style-name="T78">Die muslimisch-christliche Nord-Süd-Spaltung ist seit Jahrzehnten ein hervorstechendes Merkmal des Lebens und wurde durch die Krise von 2002 bis 2011 noch verschärft</text:span><text:span text:style-name="T358">, aber die Spannungen haben sich weitgehend abgebaut. </text:span><text:span text:style-name="T78">Seitdem hat sich die Spaltung verringert, und die derzeitige Regierungskoalition umfasst Muslime und Christen (FH 3.3.2021).</text:span></text:p>
      <text:p text:style-name="P39">Quellen:</text:p>
      <text:list xml:id="list134935744597438" text:continue-numbering="true" text:style-name="WWNum2">
        <text:list-item>
          <text:p text:style-name="P180"><text:soft-page-break/><text:span text:style-name="T556">CIA - Central Intelligence Agency</text:span><text:span text:style-name="T274"> </text:span><text:span text:style-name="T275">[USA]</text:span><text:span text:style-name="T556"> (</text:span><text:span text:style-name="T235">18</text:span><text:span text:style-name="T236">.</text:span><text:span text:style-name="T237">1</text:span><text:span text:style-name="T236">.202</text:span><text:span text:style-name="T235">2</text:span><text:span text:style-name="T556">): The World Factbook, </text:span><text:span text:style-name="T195">Côte d'Ivoire</text:span><text:span text:style-name="T556">, </text:span><text:span text:style-name="T558">Religions</text:span><text:span text:style-name="T556">, </text:span><text:a xlink:type="simple" xlink:href="https://www.cia.gov/the-world-factbook/countries/cote-divoire/#military-and-security" text:style-name="Internet_20_link" text:visited-style-name="Visited_20_Internet_20_Link"><text:span text:style-name="T556">https://www.cia.gov/the-world-factbook/countries/cote-divoire/#military-and-security</text:span></text:a><text:span text:style-name="T556">, </text:span><text:span text:style-name="T452">Zugriff</text:span><text:span text:style-name="T556"> </text:span><text:span text:style-name="T565">27</text:span><text:span text:style-name="T556">.</text:span><text:span text:style-name="T557">1</text:span><text:span text:style-name="T556">.20</text:span><text:span text:style-name="T557">2</text:span><text:span text:style-name="T556">2</text:span></text:p>
        </text:list-item>
        <text:list-item>
          <text:p text:style-name="P158">FH - Freedom House (3.3.2021): Freedom in the World 2021 - <text:span text:style-name="T193">Côte d'Ivoire</text:span>,<text:line-break/><text:a xlink:type="simple" xlink:href="https://www.ecoi.net/de/dokument/2046505.html" text:style-name="Internet_20_link" text:visited-style-name="Visited_20_Internet_20_Link">https://www.ecoi.net/de/dokument/2046505.html</text:a>, <text:span text:style-name="T452">Zugriff</text:span> 29.12.2021</text:p>
        </text:list-item>
        <text:list-item>
          <text:p text:style-name="P154">USDOS - US Department of State<text:span text:style-name="T274"> </text:span><text:span text:style-name="T275">[USA]</text:span> <text:span text:style-name="T570">(12.5.2021)</text:span>: 2020 Report on International Religious Freedom: <text:span text:style-name="T193">Côte d'Ivoire</text:span>, <text:a xlink:type="simple" xlink:href="https://www.ecoi.net/de/dokument/2051537.html" text:style-name="Internet_20_link" text:visited-style-name="Visited_20_Internet_20_Link">https://www.ecoi.net/de/dokument/2051537.html</text:a>, <text:span text:style-name="T452">Zugriff</text:span> <text:span text:style-name="T570">18.1.2022</text:span></text:p>
        </text:list-item>
      </text:list>
      <text:h text:style-name="P119" text:outline-level="1"><text:bookmark-start text:name="__RefHeading___Toc4195_297596519"/>Minderheiten<text:bookmark-end text:name="__RefHeading___Toc4195_297596519"/></text:h>
      <text:p text:style-name="P19">In dem Land gibt es mehr als 60 ethnische Gruppen (USDOS 30.3.2021; <text:span text:style-name="T496">vgl. </text:span><text:span text:style-name="T31">FH 3.3.2021</text:span>), <text:span text:style-name="T494">darunter Akan (28,9 Prozent), Volta/Gur (16,1 Prozent), Nord-Mande (14,5 Prozent), Kru (8,5 Prozent) und Süd-Mande (6,9 Prozent) (CIA 18.1.2022).</text:span> Die Behörden betrachten etwa 25 <text:span text:style-name="T493">Prozent</text:span> der Bevölkerung als Ausländer, obwohl viele in dieser Kategorie in der zweiten oder dritten Generation ansässig <text:span text:style-name="T493">sind </text:span><text:span text:style-name="T494">(USDOS 30.3.2021; vgl. CIA 18.1.2022).</text:span></text:p>
      <text:p text:style-name="P16"><text:span text:style-name="T31">Die politischen Parteien sind ethnisch nicht homogen </text:span><text:span text:style-name="T32">o</text:span><text:span text:style-name="T31">bwohl jede von ihnen tendenziell von bestimmten ethnischen Gruppen dominiert wird (FH 3.3.2021). </text:span>Das Gesetz verbietet Fremdenfeindlichkeit, Rassismus und Stammesdenken und macht diese Formen der Intoleranz mit fünf bis zehn Jahren Haft strafbar. <text:span text:style-name="T495">Allerdings berichten </text:span>Menschenrechtsorganisationen, dass ethnische Diskriminierung ein Problem darstellt. Die Gesetze zum Landbesitz sind nach wie vor unklar und werden nicht angew<text:span text:style-name="T493">endet</text:span>, was zu Konflikten zwischen der einheimischen Bevölkerung und anderen Gruppen führt (USDOS 30.3.2021). </text:p>
      <text:p text:style-name="P17"><text:span text:style-name="T495">Im Umfeld</text:span> der Präsidentschaftswahlen kam es zu zahlreichen inter-ethnischen Zusammenstößen. Bei einem besonders gewalttätigen Zusammenstoß in Dabou zwischen den Malinke und den Adjoukrou gab es 16 To<text:span text:style-name="T495">desopfer</text:span> und 67 Verletzte. Regierungsbeamte stellten fest, dass die Gewalt von <text:span text:style-name="T495">unbekannten</text:span> externen Akteuren angezettelt w<text:span text:style-name="T370">u</text:span>rde, die den Konflikt möglicherweise zu politischen Zwecken anheizen wollten. Die Sicherheitskräfte blieben mehrere Tage lang vor Ort (USDOS 30.3.2021).</text:p>
      <text:p text:style-name="P18">Im November <text:span text:style-name="T371">2020 </text:span>brachen in den ländlichen Städten im Landesinneren, in Daoukro, zwischen Baoule und Malinke, und in M'Batto, zwischen Agni und Malinke, brutale Konflikte zwischen den Gemeinden aus. Die Regierung meldete sechs Tote in Daoukro und drei Tote in M'Batto, darunter zwei Verbrennungen und eine Enthauptung. <text:span text:style-name="T495">E</text:span>ine Oppositionspartei behauptete, <text:span text:style-name="T495">dass </text:span>die tatsächliche Zahl der Todesopfer viel höher <text:span text:style-name="T495">liegt</text:span> (USDOS 30.3.2021).</text:p>
      <text:p text:style-name="P39">Quellen:</text:p>
      <text:list xml:id="list134936568061027" text:continue-numbering="true" text:style-name="WWNum2">
        <text:list-item>
          <text:p text:style-name="P159"><text:span text:style-name="T556">CIA - Central Intelligence Agency</text:span><text:span text:style-name="T274"> </text:span><text:span text:style-name="T275">[USA]</text:span><text:span text:style-name="T556"> (</text:span><text:span text:style-name="T235">18</text:span><text:span text:style-name="T236">.</text:span><text:span text:style-name="T237">1</text:span><text:span text:style-name="T236">.202</text:span><text:span text:style-name="T235">2</text:span><text:span text:style-name="T556">): The World Factbook, </text:span><text:span text:style-name="T193">Côte d'Ivoire</text:span><text:span text:style-name="T556">, </text:span><text:span text:style-name="T558">Religions</text:span><text:span text:style-name="T556">, </text:span><text:a xlink:type="simple" xlink:href="https://www.cia.gov/the-world-factbook/countries/cote-divoire/#military-and-security" text:style-name="Internet_20_link" text:visited-style-name="Visited_20_Internet_20_Link"><text:span text:style-name="T556">https://www.cia.gov/the-world-factbook/countries/cote-divoire/#military-and-security</text:span></text:a><text:span text:style-name="T556">, </text:span><text:span text:style-name="T452">Zugriff</text:span><text:span text:style-name="T556"> </text:span><text:span text:style-name="T565">27</text:span><text:span text:style-name="T556">.</text:span><text:span text:style-name="T557">1</text:span><text:span text:style-name="T556">.20</text:span><text:span text:style-name="T557">2</text:span><text:span text:style-name="T556">2</text:span></text:p>
        </text:list-item>
        <text:list-item>
          <text:p text:style-name="P160">FH - Freedom House (3.3.2021): Freedom in the World 2021 - <text:span text:style-name="T193">Côte d'Ivoire</text:span>,<text:line-break/><text:a xlink:type="simple" xlink:href="https://www.ecoi.net/de/dokument/2046505.html" text:style-name="Internet_20_link" text:visited-style-name="Visited_20_Internet_20_Link">https://www.ecoi.net/de/dokument/2046505.html</text:a>, <text:span text:style-name="T452">Zugriff</text:span> 29.12.2021</text:p>
        </text:list-item>
        <text:list-item>
          <text:p text:style-name="P161"><text:soft-page-break/>USDOS - US Department of State<text:span text:style-name="T274"> </text:span><text:span text:style-name="T275">[USA]</text:span> (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39">Zugriff</text:span> 30.12.2021</text:p>
        </text:list-item>
      </text:list>
      <text:h text:style-name="P119" text:outline-level="1"><text:bookmark-start text:name="__RefHeading___Toc4203_297596519"/>Relevante Bevölkerungsgruppen<text:bookmark-end text:name="__RefHeading___Toc4203_297596519"/></text:h>
      <text:h text:style-name="P121" text:outline-level="2"><text:bookmark-start text:name="__RefHeading___Toc4205_297596519"/><text:span text:style-name="T5">F</text:span><text:span text:style-name="T6">rauen</text:span><text:bookmark-end text:name="__RefHeading___Toc4205_297596519"/></text:h>
      <text:p text:style-name="P34">Frauen und Männer sind rechtlich gleichgestellt. Die Verfassung enthält in Art. 36 und 37 zwei Bestimmungen zum Schutz und zur Förderung der Rechte der Frauen sowie zur Gleichstellung <text:span text:style-name="T372">(AA 9.10.2020).</text:span> <text:span text:style-name="T488">Allerdings ist d</text:span>as traditionelle Bild der Frau als Mutter und Hausfra<text:span text:style-name="T488">u</text:span> in der Gesellschaft fest verankert <text:span text:style-name="T372">(AA 9.10.2020; </text:span><text:span text:style-name="T373">vgl. BTI 2020</text:span><text:span text:style-name="T372">)</text:span>. Frauen <text:span text:style-name="T488">werden</text:span> in allen Aspekten des Lebens schlechter behandelt als Männer. Frauen haben keinen angemessenen Zugang zu öffentlichen Ämtern und Bildungseinrichtungen, wie der geringe Anteil von Frauen im Parlament und eine deutlich niedrigere Alphabetisierungsrate von Frauen <text:span text:style-name="T375">zeigt (BTI 2020). Es gibt keine Gesetze, die die Beteiligung von Frauen und Angehörigen von Minderheiten am politischen Prozess einschränken, und sie </text:span><text:span text:style-name="T491">beteiligen sich auch daran</text:span><text:span text:style-name="T375"> </text:span><text:span text:style-name="T384">(USDOS </text:span><text:span text:style-name="T397">30</text:span><text:span text:style-name="T384">.3.202</text:span><text:span text:style-name="T397">1</text:span><text:span text:style-name="T384">). In der Politik sind Frauen </text:span><text:span text:style-name="T491">allerdings</text:span><text:span text:style-name="T384"> unterrepräsentiert; es sind aber Fortschritte zu verzeichnen </text:span><text:span text:style-name="T385">(AA 9.10.2020). Von den 253 Mitgliedern der Nationalversammlung </text:span><text:span text:style-name="T492">sind</text:span><text:span text:style-name="T385"> 29 Frauen. Von den 99 Mitgliedern des Senats </text:span><text:span text:style-name="T492">sind es</text:span><text:span text:style-name="T385"> 19 </text:span><text:span text:style-name="T386">(USDOS </text:span><text:span text:style-name="T398">30</text:span><text:span text:style-name="T386">.3.202</text:span><text:span text:style-name="T398">1</text:span><text:span text:style-name="T386">).</text:span></text:p>
      <text:p text:style-name="P90">Gewalt gegen Frauen bleibt ein Alltagsproblem. Es werden sowohl von staatlicher als auch von Nicht-Regierungsseite Anstrengungen unternommen, Institutionen zum Schutz von Frauen zu schaffen <text:span text:style-name="T372">(AA 9.10.2020). </text:span><text:span text:style-name="T65">Der gesetzliche Schutz vor geschlechtsspezifischer Gewalt ist </text:span><text:span text:style-name="T71">allerdings </text:span><text:span text:style-name="T65">schwach und wird oft ignoriert (FH 3.3.2021). </text:span></text:p>
      <text:p text:style-name="P90"><text:span text:style-name="T372">Ehebruch gilt nach wie vor als Straftat, ist nun aber für beide Ehepartner in gleicher Weise strafbar. </text:span>Das neue Strafrecht führte im Juni 2019 erstmals eine Legaldefinition von Vergewaltigung ein <text:span text:style-name="T376">(AA 9.10.2020; vgl. HRW 14.1.2020)</text:span>. Das Gesetz verbietet Vergewaltigung und sieht Gefängnisstrafen von fünf bis 20 Jahren vor<text:span text:style-name="T377">. </text:span><text:span text:style-name="T489">Es</text:span><text:span text:style-name="T377"> bestraft Vergewaltigung in der Ehe </text:span><text:span text:style-name="T489">allerdings</text:span><text:span text:style-name="T377"> nicht speziell.</text:span><text:span text:style-name="T65"> </text:span><text:span text:style-name="T72">Opfer</text:span><text:span text:style-name="T396"> werden häufig</text:span><text:span text:style-name="T377"> </text:span><text:span text:style-name="T65">davon abgehalten, ein Strafverfahren anzustrengen, wobei ihre Familien oft eine Entschädigungszahlung akzeptieren. Es g</text:span><text:span text:style-name="T72">ibt </text:span><text:span text:style-name="T65">mindestens einen Bericht über das Eingreifen von Sicherheitskräften, die eine Familie dazu überreden wollten, Strafanzeige zu erstatten, anstatt eine private Entschädigung für einen sexuellen Übergriff auf ihr minderjähriges Kind zu akzeptieren </text:span><text:span text:style-name="T378">(USDOS </text:span><text:span text:style-name="T396">30</text:span><text:span text:style-name="T378">.3.202</text:span><text:span text:style-name="T396">1</text:span><text:span text:style-name="T378">). </text:span><text:span text:style-name="T65">Straffreiheit für die Täter </text:span><text:span text:style-name="T73">stellt</text:span><text:span text:style-name="T65"> nach wie vor ein Problem </text:span><text:span text:style-name="T73">dar. W</text:span><text:span text:style-name="T65">enn es zu einer strafrechtlichen Verfolgung kommt, wird Vergewaltigung routinemäßig als unsittliche Körperverletzung eingestuft.</text:span><text:span text:style-name="T71"> K</text:span><text:span text:style-name="T65">ostspielige ärztliche Atteste </text:span><text:span text:style-name="T71">sind</text:span><text:span text:style-name="T65"> für </text:span><text:span text:style-name="T73">di</text:span><text:span text:style-name="T65">e </text:span><text:span text:style-name="T73">Opfer meist nicht leistbar</text:span><text:span text:style-name="T65"> (FH 3.3.2021), </text:span><text:span text:style-name="T71">und o</text:span><text:span text:style-name="T65">bwohl </text:span><text:span text:style-name="T71">sie</text:span><text:span text:style-name="T65"> nicht mehr gesetzlich verpflichtet sind, ein ärztliches Attest einzuholen, berichten einige Menschenrechtsorganisationen, dass Opfer, die dies nicht taten, Schwierigkeiten hatten, ihre Fälle voranzubringen </text:span><text:span text:style-name="T74">(USDOS 30.3.2021).</text:span></text:p>
      <text:p text:style-name="P91"><text:soft-page-break/>Seit Mai 2013 gibt es in sechs größeren Städten Anlaufstellen („<text:span text:style-name="T193">Cliniques Juridiques“</text:span>), in denen Opfer sexueller Gewalt kostenlos Rechtsberatung erhalten können. Frauen, die als Prostituierte arbeiten, sind besonders gefährdet, Opfer von Gewalt zu werden. Häufig werden sie von ihren Freiern misshandelt. Es kann aber auch zu Misshandlungen durch die Polizei oder aber die eigene Familie kommen. Zu Fällen von Zwangsprostitution kommt es eher selten. Es gibt einige nationale und internationale N<text:span text:style-name="T251">G</text:span>O<text:span text:style-name="T251">s</text:span>, die sich um die Belange von Frauen, die als Prostituierte arbeiten, kümmern. Durch sie wurde auch ein Netzwerk von Ansprechpartnern in diversen Polizeidienststellen geschaffen, an welche sich betroffene Frauen bei Problemen wenden können <text:span text:style-name="T372">(AA 9.10.2020)</text:span>. </text:p>
      <text:p text:style-name="P91">Das Gesetz N° 98-757 vom 23.12.1998 zur Unterdrückung bestimmter Formen von Gewalt gegen Frauen erklärte die weibliche Genitalverstümmelung (FGM/<text:span text:style-name="T490">C</text:span>) bereits für strafbar. Mit dem neuen Strafgesetzbuch<text:span text:style-name="T193">, </text:span><text:span text:style-name="T201">Gesetz</text:span><text:span text:style-name="T193"> </text:span>N° 2019-574 vom 18.6.2019, w<text:span text:style-name="T489">urde</text:span><text:span text:style-name="T252"> weibliche Genitalverstümmelung</text:span> nun auch als eigener Straftatbestand eingeführt <text:span text:style-name="T372">(AA 9.10.2020). Das Gesetz verbiete</text:span><text:span text:style-name="T380">t </text:span><text:span text:style-name="T381">also ausdrücklich </text:span><text:span text:style-name="T379">FGM/C</text:span><text:span text:style-name="T372"> und sieht Strafen für Praktizierende </text:span><text:span text:style-name="T382">vor, dennoch bl</text:span><text:span text:style-name="T490">eibt FGM/C</text:span><text:span text:style-name="T382"> ein ernstes Problem (USDOS </text:span><text:span text:style-name="T397">30.3.2021</text:span><text:span text:style-name="T382">; </text:span><text:span text:style-name="T383">vgl. BTI 2020</text:span><text:span text:style-name="T382">).</text:span></text:p>
      <text:p text:style-name="P92">Das Gesetz sieht <text:span text:style-name="T490">im Arbeitsrecht</text:span> für Frauen den gleichen rechtlichen Status und die gleichen Rechte wie für Männer vor<text:span text:style-name="T65">. Ein Gesetz aus dem Jahr 2019 sieht vor, dass Witwen nach dem Tod ihres Mannes genauso viel erben können wie die Kinder des Verstorbenen (USDOS 30.3.2021). </text:span><text:span text:style-name="T75">Mit dem Ehegesetz vom </text:span><text:span text:style-name="T76">Juli 2019 </text:span><text:span text:style-name="T75">haben</text:span><text:span text:style-name="T76"> Frauen</text:span><text:span text:style-name="T77"> </text:span><text:span text:style-name="T76">das Recht, geerbtes Eigentum als Sicherheit für Kredite zu verwenden (FH 3.3.2021).</text:span><text:span text:style-name="T65"> </text:span><text:span text:style-name="T112">Allerdings gilt das Gesetz</text:span><text:span text:style-name="T113"> nicht für nicht registrierte </text:span><text:span text:style-name="T114">traditionelle</text:span><text:span text:style-name="T113"> und religiöse Ehen und räumt </text:span><text:span text:style-name="T112">selbst </text:span><text:span text:style-name="T113">langjährigen Lebensgefährten keine Rechtsansprüche ein </text:span><text:span text:style-name="T112">(HRW 24.7.2019)</text:span><text:span text:style-name="T115">. </text:span><text:span text:style-name="T65">Menschenrechtsorganisationen berichten, dass viele religiöse und traditionelle Autoritäten Gesetze ablehnen, </text:span><text:span text:style-name="T75">welche</text:span><text:span text:style-name="T65"> die geschlechtsspezifische Ungleichheit bei Entscheidungen im Haushalt verringern sollen (USDOS 30.3.2021).</text:span></text:p>
      <text:p text:style-name="P39">Quellen:</text:p>
      <text:list xml:id="list134935961014060" text:continue-numbering="true" text:style-name="WWNum2">
        <text:list-item>
          <text:p text:style-name="P181">AA - <text:span text:style-name="T453">Auswärtiges Amt [Deutschland] (9.10.202</text:span><text:span text:style-name="T454">0</text:span><text:span text:style-name="T453">): Bericht über die asyl- und abschiebungsrelevante Lage </text:span>in <text:span text:style-name="T193">Côte d‘Ivoire</text:span> (Stand: <text:span text:style-name="T453">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53">Zugriff</text:span> 20.<text:span text:style-name="T374">1.</text:span>2022</text:p>
        </text:list-item>
        <text:list-item>
          <text:p text:style-name="P192">BTI - Bertelsmann Stiftung (2020): BTI 2020 Country Report - <text:span text:style-name="T193">Côte d’Ivoire</text:span>, <text:a xlink:type="simple" xlink:href="https://www.bti-project.org/content/en/downloads/reports/country_report_2020_CIV.pdf" text:style-name="Internet_20_link" text:visited-style-name="Visited_20_Internet_20_Link">https://www.bti-project.org/content/en/downloads/reports/country_report_2020_CIV.pdf</text:a>, <text:span text:style-name="T453">Zugriff</text:span> 20.1.2022</text:p>
        </text:list-item>
        <text:list-item>
          <text:p text:style-name="P192"><text:span text:style-name="T561">FH - Freedom House (3.3.2021): Freedom in the World 2021 - </text:span><text:span text:style-name="T195">Côte d'Ivoire</text:span><text:span text:style-name="T561">,<text:line-break/></text:span><text:a xlink:type="simple" xlink:href="https://www.ecoi.net/de/dokument/2046505.html" text:style-name="Internet_20_link" text:visited-style-name="Visited_20_Internet_20_Link"><text:span text:style-name="T561">https://www.ecoi.net/de/dokument/2046505.html</text:span></text:a><text:span text:style-name="T561">, </text:span><text:span text:style-name="T453">Zugriff</text:span><text:span text:style-name="T561"> 29.12.2021</text:span></text:p>
        </text:list-item>
        <text:list-item>
          <text:p text:style-name="P131"><text:span text:style-name="T102">HRW - Human Rights Watch (14.1.2020): World Report 2020 - Côte d’Ivoire,</text:span><text:span text:style-name="T49"> </text:span><text:a xlink:type="simple" xlink:href="https://www.ecoi.net/de/dokument/2022702.html" text:style-name="Internet_20_link" text:visited-style-name="Visited_20_Internet_20_Link"><text:span text:style-name="T207">https://www.ecoi.net/de/dokument/2022702.html</text:span></text:a><text:span text:style-name="T49">, </text:span><text:span text:style-name="T111">Zugriff</text:span><text:span text:style-name="T50"> </text:span><text:span text:style-name="T49">20.1.2022</text:span></text:p>
        </text:list-item>
        <text:list-item>
          <text:p text:style-name="P131"><text:span text:style-name="T51">HRW - Human Rights Watch (24.7.2019): </text:span><text:bookmark text:name="5242"/><text:span text:style-name="T205">Côte d’Ivoire</text:span><text:span text:style-name="T207"> </text:span><text:span text:style-name="T437">Marriage Reform a Step for Women Law Could Spur Change Throughout Africa</text:span><text:span text:style-name="T207">, </text:span><text:a xlink:type="simple" xlink:href="https://www.hrw.org/news/2019/07/24/cote-divoire-marriage-reform-step-women" text:style-name="Internet_20_link" text:visited-style-name="Visited_20_Internet_20_Link"><text:span text:style-name="T207">https://www.hrw.org/news/2019/07/24/cote-divoire-marriage-reform-step-women</text:span></text:a><text:span text:style-name="T49">, </text:span><text:span text:style-name="T111">Zugriff</text:span><text:span text:style-name="T51"> 28.1.2022</text:span></text:p>
        </text:list-item>
        <text:list-item>
          <text:p text:style-name="P131"><text:soft-page-break/><text:span text:style-name="T52">USDOS - US Department of State </text:span><text:span text:style-name="T53">[USA]</text:span><text:span text:style-name="T52"> (30.3.2021): 2020 Country Reports on Human Rights Practices: </text:span><text:span text:style-name="T102">Côte d’Ivoire</text:span><text:span text:style-name="T52">, </text:span><text:a xlink:type="simple" xlink:href="https://www.ecoi.net/de/dokument/2048151.html" text:style-name="Internet_20_link" text:visited-style-name="Visited_20_Internet_20_Link"><text:span text:style-name="T207">https://www.ecoi.net/de/dokument/2048151.html</text:span></text:a><text:span text:style-name="T52">, </text:span><text:span text:style-name="T111">Zugriff</text:span><text:span text:style-name="T52"> 30.12.2021</text:span></text:p>
        </text:list-item>
      </text:list>
      <text:h text:style-name="P122" text:outline-level="2"><text:bookmark-start text:name="__RefHeading___Toc4207_297596519"/>Kinder<text:bookmark-end text:name="__RefHeading___Toc4207_297596519"/></text:h>
      <text:p text:style-name="P93">Der Grundschulbesuch ist obligatorisch, kostenlos und für alle zugänglich. <text:span text:style-name="T479">Der Schulbesuch ist damit dem Schein nach für Sechs- bis Sechzehnjährige verpflichtend und gratis. </text:span>Familien berichten <text:span text:style-name="T479">allerdings,</text:span> dass sie <text:span text:style-name="T479">zur Zahlung von Schulgebühren </text:span>aufgefordert w<text:span text:style-name="T479">e</text:span>rden, entweder, um Zeugnisse zu erhalten, oder <text:span text:style-name="T479">aber, </text:span>für Schulmaterial. <text:span text:style-name="T480">Nicht alle halten sich an die Schulpflicht. </text:span>Obwohl die Einschulungsrate von Mädchen höher <text:span text:style-name="T480">ist, als jene der Buben, sinkt der Anteil an Mädchen später unter jenen der Buben. Kulturell bedingt gibt es eine Tendenz, </text:span>Mädchen <text:span text:style-name="T480">eher</text:span> zu Hause <text:span text:style-name="T480">zu behalten</text:span>, <text:span text:style-name="T481">damit diese</text:span> Hausarbeit verrichten oder sich um jüngere Geschwister <text:span text:style-name="T481">kümmern zu können. Ein anderer Grund ist, dass</text:span> sexuelle Belästigung von Schülerinnen durch Lehrer und anderes Personal weit verbreitet <text:span text:style-name="T481">ist</text:span>. Im April <text:span text:style-name="T399">2019 </text:span>wurde eine neue Gender-Einheit innerhalb des Ministeriums für nationale Bildung geschaffen. <text:span text:style-name="T481">Diese soll sich</text:span> auf die Verbesserung der Bildung und Ausbildung von Mädchen und Frauen konzentrieren <text:span text:style-name="T387">(USDOS </text:span><text:span text:style-name="T399">30</text:span><text:span text:style-name="T387">.3.202</text:span><text:span text:style-name="T399">1</text:span><text:span text:style-name="T387">).</text:span></text:p>
      <text:p text:style-name="P93">Gewalt gegen Kinder und deren Missbrauch sind verbreitet – <text:span text:style-name="T481">b</text:span>esonders in Schulen. Die körperliche Züchtigung von Kindern in Bildungseinrichtungen ist an der Tagesordnung und gesetzlich weder verboten noch eingeschränkt <text:span text:style-name="T387">(AA 9.10.2020).</text:span></text:p>
      <text:p text:style-name="P94"><text:span text:style-name="T482">Im Jahr 2019 wurde</text:span> das <text:span text:style-name="T482">Alter</text:span> für Frauen und Männer bei der Heirat <text:span text:style-name="T482">gesetzlich </text:span>mit 18 Jahren <text:span text:style-name="T482">festgelegt</text:span>. Das Gesetz verbietet, <text:span text:style-name="T482">dass Mädchen und Buben unter diesem Alter ohne Zustimmung der Eltern heiraten</text:span>. Das Gesetz bestraft ausdrücklich jeden, der einen Minderjährigen unter 18 Jahren zwingt, eine religiöse oder <text:span text:style-name="T482">traditionelle</text:span> Ehe einzugehen. Dennoch g<text:span text:style-name="T482">ibt</text:span> es immer wieder Berichte über traditionelle Ehen, an denen mindestens ein minderjähriger Ehepartner beteiligt <text:span text:style-name="T482">ist</text:span> <text:span text:style-name="T388">(USDOS </text:span><text:span text:style-name="T399">30</text:span><text:span text:style-name="T387">.3.202</text:span><text:span text:style-name="T399">1</text:span><text:span text:style-name="T388">, vgl. AA 9.10.2020). Sex mit Minderjährigen unter 15 Jahren wird vom Gesetz als Vergewaltigung definiert </text:span><text:span text:style-name="T393">(AA 9.10.2020). Das Mindestalter für einvernehmlichen Sex </text:span><text:span text:style-name="T486">beträgt</text:span><text:span text:style-name="T393"> 18 Jahre </text:span><text:span text:style-name="T487">(USDOS </text:span><text:span text:style-name="T400">30</text:span><text:span text:style-name="T487">.3.202</text:span><text:span text:style-name="T400">1</text:span><text:span text:style-name="T487">).</text:span></text:p>
      <text:p text:style-name="P93">Kindersoldaten haben – <text:span text:style-name="T482">a</text:span>uch während der Krisenjahre – <text:span text:style-name="T482">k</text:span>eine nennenswerte Rolle gespielt. Fortschritte wurden für den Schutz von Kindern und Jugendlichen in Strafverfahren gemacht. Bei den Gerichten erster Instanz in Abidjan sowie in Man und Bouaké wurden „<text:span text:style-name="T258">Services de la</text:span> <text:span text:style-name="T193">Protection Judiciaire de l’Enfance et de la Jeunesse“</text:span> <text:span text:style-name="T483">(Rechtsschutzdienste für Kinder und Jugendliche) </text:span>geschaffen, <text:span text:style-name="T483">welche</text:span> die Richter beraten und unterstützen <text:span text:style-name="T389">(AA 9.10.2020).</text:span></text:p>
      <text:p text:style-name="P95">Die Verfassung verbietet ausdrücklich den Menschenhandel, einschließlich Zwangs- und Kinderarbeit<text:span text:style-name="T390">. Das Mindestalter für </text:span><text:span text:style-name="T483">eine</text:span><text:span text:style-name="T390"> Beschäftigung beträgt 16 Jahre, für Lehrstellen 14 Jahre. Das Mindestalter für gefährliche Arbeiten </text:span><text:span text:style-name="T483">liegt bei</text:span><text:span text:style-name="T390"> 18 Jahre</text:span><text:span text:style-name="T483">n</text:span><text:span text:style-name="T390"> (USDOS </text:span><text:span text:style-name="T400">30</text:span><text:span text:style-name="T390">.3.202</text:span><text:span text:style-name="T400">1</text:span><text:span text:style-name="T390">). </text:span><text:span text:style-name="T485">Trotzdem spielt Kinderarbeit traditionell im informellen Sektor – allen voran in der Landwirtschaft – weiterhin eine </text:span><text:soft-page-break/><text:span text:style-name="T485">Rolle. Andere Sektoren sind der Bergbau, das Baugewerbe, häusliche Dienstleistungen oder die Gastronomie </text:span><text:span text:style-name="T392">(AA 9.10.2020) </text:span><text:span text:style-name="T485">und insbesondere die Kakaoproduktion. </text:span><text:span text:style-name="T486">T</text:span><text:span text:style-name="T65">rotz der </text:span><text:span text:style-name="T68">in den letzten Jahren gemachten </text:span><text:span text:style-name="T65">Bemühungen </text:span><text:span text:style-name="T68">von</text:span><text:span text:style-name="T65"> Regierung und internationale</text:span><text:span text:style-name="T68">n</text:span><text:span text:style-name="T65"> </text:span><text:span text:style-name="T68">Konzernen</text:span><text:span text:style-name="T65">, d</text:span><text:span text:style-name="T68">ies</text:span><text:span text:style-name="T65">em Phänomen entgegenzuwirken, </text:span><text:span text:style-name="T66">bleibt</text:span><text:span text:style-name="T65"> Kinderarbeit ein Problem </text:span><text:span text:style-name="T69"><text:s/></text:span><text:span text:style-name="T70">(FH 3.3.2021)</text:span>. Die effektive Bekämpfung der Kinderarbeit über das Justizsystem ist aufgrund beschränkter Ressourcen und Personal begrenzt <text:span text:style-name="T392">(AA 9.10.2020).</text:span></text:p>
      <text:p text:style-name="P96"><text:span text:style-name="T391">Die Regierung der </text:span><text:span text:style-name="T140">Elfenbeinküste</text:span><text:span text:style-name="T391"> erfüllt die Mindeststandards für die Beseitigung des Menschenhandels nicht vollständig. </text:span><text:span text:style-name="T484">Allerdings werden diesbezüglich </text:span><text:span text:style-name="T391">Anstrengungen unternommen, </text:span><text:span text:style-name="T395">wie etwa</text:span><text:span text:style-name="T391"> die Einrichtung neuer spezialisierter Polizeieinheiten zur Untersuchung von Kinderarbeit und Kinderhandel im ganzen Land, die Schulung von Strafverfolgungs- und Justizbeamten, die Überweisung identifizierter Opfer an eine Betreuungseinrichtung, die Aufstockung finanzielle</text:span><text:span text:style-name="T395">r</text:span><text:span text:style-name="T391"> Unterstützung und der Sachleistungen für </text:span><text:span text:style-name="T395">NGOs</text:span><text:span text:style-name="T391">, die Dienste für Opfer des Menschenhandels anbieten </text:span><text:span text:style-name="T394">(USDOS 1.7.2021).</text:span></text:p>
      <text:p text:style-name="P93"><text:span text:style-name="T37">Menschenrechtsorganisationen berichteten, dass landesweit Tausende von Kindern auf der Straße leben, und dass </text:span><text:span text:style-name="T155">diese</text:span><text:span text:style-name="T37"> häufig Gegenstand von Strafverfolgungsmaßnahmen </text:span><text:span text:style-name="T155">werden </text:span><text:span text:style-name="T156">oder Schikanen durch die Behörden ausgesetzt </text:span><text:span text:style-name="T155">sind</text:span><text:span text:style-name="T37">. </text:span><text:span text:style-name="T155">Berichten zufolge betriebt d</text:span><text:span text:style-name="T37">ie Regierung </text:span><text:span text:style-name="T155">e</text:span><text:span text:style-name="T37">in Programm zur Verringerung der Zahl obdachloser Minderjähriger. Beamte des Jugendministeriums eröffneten Berichten zufolge </text:span><text:span text:style-name="T155">in einigen Städten</text:span><text:span text:style-name="T37"> Zentren, </text:span><text:span text:style-name="T155">wo</text:span><text:span text:style-name="T37"> gefährdete Jugendliche leben und eine Ausbildung erhalten </text:span><text:span text:style-name="T155">können</text:span><text:span text:style-name="T37"> </text:span><text:span text:style-name="T157">(USDOS </text:span><text:span text:style-name="T156">30</text:span><text:span text:style-name="T157">.3.202</text:span><text:span text:style-name="T156">1</text:span><text:span text:style-name="T157">).</text:span></text:p>
      <text:p text:style-name="P39">Quellen:</text:p>
      <text:list xml:id="list134935336952889" text:continue-numbering="true" text:style-name="WWNum2">
        <text:list-item>
          <text:p text:style-name="P182">AA - <text:span text:style-name="T439">Auswärtiges Amt </text:span><text:span text:style-name="T445">[</text:span><text:span text:style-name="T439">Deutschland</text:span><text:span text:style-name="T445">] (9.10.202</text:span><text:span text:style-name="T450">0</text:span><text:span text:style-name="T439">): Bericht über die asyl- und abschiebungsrelevante Lage</text:span> in <text:span text:style-name="T193">Côte d‘Ivoire</text:span> (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39">Zugriff</text:span> 20.<text:span text:style-name="T374">1.</text:span>2022</text:p>
        </text:list-item>
        <text:list-item>
          <text:p text:style-name="P162">FH - Freedom House (3.3.2021): Freedom in the World 2021 - <text:span text:style-name="T193">Côte d'Ivoire</text:span>,<text:line-break/><text:a xlink:type="simple" xlink:href="https://www.ecoi.net/de/dokument/2046505.html" text:style-name="Internet_20_link" text:visited-style-name="Visited_20_Internet_20_Link">https://www.ecoi.net/de/dokument/2046505.html</text:a>, <text:span text:style-name="T453">Zugriff</text:span> 29.12.2021</text:p>
        </text:list-item>
        <text:list-item>
          <text:p text:style-name="P162">USDOS - US Department of State (30.3.2021): 2020 Country Reports on Human Rights Practices: <text:span text:style-name="T193">Côte d’Ivoire</text:span>, <text:a xlink:type="simple" xlink:href="https://www.ecoi.net/de/dokument/2048151.html" text:style-name="Internet_20_link" text:visited-style-name="Visited_20_Internet_20_Link">https://www.ecoi.net/de/dokument/2048151.html</text:a>, <text:span text:style-name="T443">Zugriff</text:span> 30.12.2021</text:p>
        </text:list-item>
        <text:list-item>
          <text:p text:style-name="P163"><text:span text:style-name="T274">USDOS - US Department of State </text:span><text:span text:style-name="T275">[USA] </text:span><text:span text:style-name="T279">(1.7.2021)</text:span><text:span text:style-name="T274">: 2021 Trafficking in Persons Report: </text:span><text:span text:style-name="T281">C</text:span><text:span text:style-name="T282">ô</text:span><text:span text:style-name="T281">te d'Ivoire</text:span><text:span text:style-name="T274">, </text:span><text:a xlink:type="simple" xlink:href="https://www.ecoi.net/de/dokument/2055168.html" text:style-name="Internet_20_link" text:visited-style-name="Visited_20_Internet_20_Link"><text:span text:style-name="T274">https://www.ecoi.net/de/dokument/2055168.html</text:span></text:a><text:span text:style-name="T274">, </text:span><text:span text:style-name="T443">Zugriff</text:span><text:span text:style-name="T274"> 25.</text:span><text:span text:style-name="T279">1.</text:span><text:span text:style-name="T274">2022</text:span></text:p>
        </text:list-item>
      </text:list>
      <text:h text:style-name="P123" text:outline-level="2"><text:bookmark-start text:name="__RefHeading___Toc4211_297596519"/>Angehörige sexueller Minderheiten<text:bookmark-end text:name="__RefHeading___Toc4211_297596519"/></text:h>
      <text:p text:style-name="P97"><text:span text:style-name="T104">Die </text:span><text:span text:style-name="T105">Elfenbeinküste</text:span><text:span text:style-name="T103"> </text:span>gilt in der Region von Westafrika als vergleichsweise sicherer Hafen für Homosexuelle. Homosexualität bildet keinen Straftatbestand <text:span text:style-name="T401">(AA 9.10.2020; vgl. FH </text:span><text:span text:style-name="T406">3</text:span><text:span text:style-name="T401">.3.202</text:span><text:span text:style-name="T406">1</text:span><text:span text:style-name="T401">)</text:span>. <text:span text:style-name="T473">Generell gilt sowohl für hetero- als auch für g</text:span>leichgeschlechtliche sexuelle Aktivitäten <text:span text:style-name="T473">in der Öffentlichkeit, dass sie als unsittlich gewertet und mit </text:span>einer Strafe von bis zu zwei Jahren Gefängnis geahndet <text:span text:style-name="T473">werden </text:span><text:span text:style-name="T405">(USDOS </text:span><text:span text:style-name="T407">30</text:span><text:span text:style-name="T405">.3.202</text:span><text:span text:style-name="T407">1</text:span><text:span text:style-name="T405">)</text:span><text:span text:style-name="T473">. </text:span></text:p>
      <text:p text:style-name="P98"><text:soft-page-break/><text:span text:style-name="T474">Es</text:span><text:span text:style-name="T472"> gibt</text:span> kein Verbot der Diskriminierung aufgrund sexueller Orientierung, geschlechtlicher Identität oder Intersexualität. Somit besteht kein rechtlicher Schutz gegen Diskriminierung im Alltag. <text:span text:style-name="T472">In diesem Sinne kommt es auch zu</text:span> Einschränkungen hinsichtlich der Teilnahme <text:span text:style-name="T472">Homosexueller </text:span>am gesellschaftlichen Leben, da Homosexualität gesellschaftlich nicht akzeptiert, sondern allenfalls geduldet <text:span text:style-name="T472">wird</text:span>. In der Gesellschaft wird Homosexualität, vor allem unter Männern, oft als Sünde oder Verbrechen angesehen <text:span text:style-name="T401">(AA 9.10.2020; vgl. FH </text:span><text:span text:style-name="T406">3</text:span><text:span text:style-name="T401">.3.202</text:span><text:span text:style-name="T406">1</text:span><text:span text:style-name="T401">)</text:span>. <text:span text:style-name="T476">Es wird berichtet, dass Angehörige sexueller Minderheiten</text:span> von Vermietern oder <text:span text:style-name="T476">von den eigenen</text:span> Familien aus ihren Häusern vertrieben w<text:span text:style-name="T476">u</text:span>rden. Die familiäre Ablehnung von <text:span text:style-name="T476">jugendlichen Angehörigen sexueller Minderheiten</text:span> führe häufig dazu, dass <text:span text:style-name="T477">diese</text:span> obdachlos w<text:span text:style-name="T477">e</text:span>rden und die Schule abbr<text:span text:style-name="T477">e</text:span>chen. <text:span text:style-name="T477">Angehörige sexueller Minderheiten berichten zudem</text:span> über Diskriminierung beim Zugang zur Gesundheitsversorgung <text:span text:style-name="T405">(USDOS </text:span><text:span text:style-name="T407">30</text:span><text:span text:style-name="T405">.3.202</text:span><text:span text:style-name="T407">1</text:span><text:span text:style-name="T405">).</text:span></text:p>
      <text:p text:style-name="P99">Menschenrechtsorganisationen berichteten, dass <text:span text:style-name="T475">Angehörige sexueller Minderheiten </text:span>weiterhin mit Diskriminierung aufgrund der sexuellen Orientierung sowie mit Gewaltakten konfrontiert <text:span text:style-name="T475">sind</text:span> <text:span text:style-name="T405">(USDOS </text:span><text:span text:style-name="T407">30</text:span><text:span text:style-name="T405">.3.202</text:span><text:span text:style-name="T407">1; </text:span><text:span text:style-name="T475">vgl. </text:span><text:span text:style-name="T401">AA 9.10.2020, FH </text:span><text:span text:style-name="T406">3</text:span><text:span text:style-name="T401">.3.202</text:span><text:span text:style-name="T406">1</text:span><text:span text:style-name="T405">)</text:span>. Die Strafverfolgungsbehörden reagieren bisweilen langsam und ineffektiv auf gesellschaftliche Gewalt, die sich gegen <text:span text:style-name="T475">Angehörige sexueller Minderheiten</text:span> richtet <text:span text:style-name="T405">(USDOS </text:span><text:span text:style-name="T407">30</text:span><text:span text:style-name="T405">.3.202</text:span><text:span text:style-name="T407">1</text:span><text:span text:style-name="T405">)</text:span>. <text:span text:style-name="T472">In Abidjan ist d</text:span>as Verhalten gegenüber <text:span text:style-name="T472">Angehörigen sexueller Minderheiten</text:span> aufgeschlossener als in ländlichen Regionen <text:span text:style-name="T472">(AA 9.10.2020).</text:span> </text:p>
      <text:p text:style-name="P100">In<text:span text:style-name="T406"> </text:span>Abidjan gibt es ein gutes Netzwerk von Organisationen, in welchem man sowohl drei nationale als auch mehrere internationale Organisationen findet. <text:span text:style-name="T472">Diese</text:span> unterstützen und stärken <text:span text:style-name="T472">Angehörige sexueller Minderheiten</text:span>. Durch d<text:span text:style-name="T472">ieses Netzwerk</text:span> ist zumindest Hilfe möglich, z.B. durch die Begleitung zu Behörden und <text:span text:style-name="T472">zur</text:span> Polizei im Fall von physischer Gewalt bei Übergriffen. <text:span text:style-name="T402">V</text:span>on staatlicher Seite <text:span text:style-name="T403">wurde</text:span> <text:span text:style-name="T472">im ganzen Land </text:span>ein Netzwerk <text:span text:style-name="T253">mit</text:span> speziellen Ansprechpartnern <text:span text:style-name="T472">auf</text:span> Polizeirevieren geschaffen, bei denen <text:span text:style-name="T472">sich Opfer</text:span> melden können. <text:span text:style-name="T472">Allerdings gibt es solche </text:span>Ansprechpartner nicht in jeder Polizeistation <text:span text:style-name="T404">(AA 9.10.2020).</text:span></text:p>
      <text:p text:style-name="P39">Quellen:</text:p>
      <text:list xml:id="list134935808176807" text:continue-numbering="true" text:style-name="WWNum2">
        <text:list-item>
          <text:p text:style-name="P183"><text:span text:style-name="T439">AA - Auswärtiges Amt </text:span><text:span text:style-name="T445">[</text:span><text:span text:style-name="T439">Deutschland</text:span><text:span text:style-name="T445">] (9.10.202</text:span><text:span text:style-name="T450">0</text:span><text:span text:style-name="T439">): Bericht über die asyl- und abschiebungsrelevante Lage </text:span>in <text:span text:style-name="T194">Côte d‘Ivoire</text:span> (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39">Zugriff</text:span> 20.<text:span text:style-name="T374">1.</text:span>2022</text:p>
        </text:list-item>
        <text:list-item>
          <text:p text:style-name="P164">FH - Freedom House (3.3.2021): Freedom in the World 2021 - <text:span text:style-name="T194">Côte d'Ivoire,</text:span><text:line-break/><text:a xlink:type="simple" xlink:href="https://www.ecoi.net/de/dokument/2046505.html" text:style-name="Internet_20_link" text:visited-style-name="Visited_20_Internet_20_Link">https://www.ecoi.net/de/dokument/2046505.html</text:a>, <text:span text:style-name="T443">Zugriff</text:span> 29.12.2021</text:p>
        </text:list-item>
        <text:list-item>
          <text:p text:style-name="P164"><text:span text:style-name="T562">HRW - Human Rights Watch (14.1.2020): </text:span>World Report 2020 - <text:span text:style-name="T194">Côte d’Ivoire,</text:span> <text:a xlink:type="simple" xlink:href="https://www.ecoi.net/de/dokument/2022702.html" text:style-name="Internet_20_link" text:visited-style-name="Visited_20_Internet_20_Link">https://www.ecoi.net/de/dokument/2022702.html</text:a>, <text:span text:style-name="T443">Zugriff</text:span><text:span text:style-name="T562"> 1.2.2021</text:span></text:p>
        </text:list-item>
        <text:list-item>
          <text:p text:style-name="P154">USDOS - US Department of State<text:span text:style-name="T274"> </text:span><text:span text:style-name="T275">[USA]</text:span> (30.3.2021): 2020 Country Reports on Human Rights Practices: <text:span text:style-name="T194">Côte d’Ivoire</text:span>, <text:a xlink:type="simple" xlink:href="https://www.ecoi.net/de/dokument/2048151.html" text:style-name="Internet_20_link" text:visited-style-name="Visited_20_Internet_20_Link">https://www.ecoi.net/de/dokument/2048151.html</text:a>, <text:span text:style-name="T443">Zugriff</text:span> 30.12.2021</text:p>
        </text:list-item>
      </text:list>
      <text:h text:style-name="P119" text:outline-level="1"><text:bookmark-start text:name="__RefHeading___Toc4213_297596519"/><text:soft-page-break/>Bewegungsfreiheit<text:bookmark-end text:name="__RefHeading___Toc4213_297596519"/></text:h>
      <text:p text:style-name="P68">Die Verfassung und das Gesetz sehen nicht ausdrücklich <text:span text:style-name="T547">das Recht auf</text:span><text:span text:style-name="T415"> </text:span><text:span text:style-name="T256">Bewegungsfreiheit,</text:span><text:span text:style-name="T415"> </text:span>Auslandsreisen, Auswanderung oder Rück<text:span text:style-name="T547">kehr</text:span> vor. <text:span text:style-name="T547">Trotzdem respektiert</text:span> die Regierung diese Rechte im Allgemeinen<text:span text:style-name="T416"> (USDOS </text:span><text:span text:style-name="T417">30</text:span><text:span text:style-name="T416">.3.202</text:span><text:span text:style-name="T417">1</text:span><text:span text:style-name="T416">).</text:span></text:p>
      <text:p text:style-name="P26"><text:span text:style-name="T547">Die Möglichkeiten zur Bewegungsfreiheit haben sich seit 2011 verbessert. </text:span>Allerdings gibt es in einigen Gebieten weiterhin irreguläre Kontrollpunkte und Erpressungen, insbesondere im Westen und Norden sowie in der Nähe von Gold- und Diamanten-Fördergebieten. Frauen wird im Allgemeinen gleiche Bewegungsfreiheit gewährt. <text:span text:style-name="T548">Allerdings wird diese durch </text:span>Sicherheitsrisiken und <text:span text:style-name="T548">das Risiko</text:span> sexueller Gewalt in der Praxis behinder<text:span text:style-name="T548">t</text:span> <text:span text:style-name="T414">(FH </text:span><text:span text:style-name="T418">3</text:span><text:span text:style-name="T414">.3.202</text:span><text:span text:style-name="T418">1</text:span><text:span text:style-name="T414">).</text:span></text:p>
      <text:p text:style-name="P39">Quellen:</text:p>
      <text:list xml:id="list134936661347168" text:continue-numbering="true" text:style-name="WWNum2">
        <text:list-item>
          <text:p text:style-name="P165">FH - Freedom House (3.3.2021): Freedom in the World 2021 - <text:span text:style-name="T194">Côte d'Ivoire</text:span>,<text:line-break/><text:a xlink:type="simple" xlink:href="https://www.ecoi.net/de/dokument/2046505.html" text:style-name="Internet_20_link" text:visited-style-name="Visited_20_Internet_20_Link">https://www.ecoi.net/de/dokument/2046505.html</text:a>, <text:span text:style-name="T443">Zugriff</text:span> 29.12.2021</text:p>
        </text:list-item>
        <text:list-item>
          <text:p text:style-name="P166">USDOS - US Department of State <text:span text:style-name="T548">[USA] </text:span>(30.3.2021): 2020 Country Reports on Human Rights Practices: <text:span text:style-name="T194">Côte d’Ivoire</text:span>, <text:a xlink:type="simple" xlink:href="https://www.ecoi.net/de/dokument/2048151.html" text:style-name="Internet_20_link" text:visited-style-name="Visited_20_Internet_20_Link">https://www.ecoi.net/de/dokument/2048151.html</text:a>, <text:span text:style-name="T443">Zugriff</text:span> 30.12.2021</text:p>
        </text:list-item>
      </text:list>
      <text:h text:style-name="P119" text:outline-level="1"><text:bookmark-start text:name="__RefHeading___Toc4217_297596519"/>IDPs und Flüchtlinge<text:bookmark-end text:name="__RefHeading___Toc4217_297596519"/></text:h>
      <text:p text:style-name="P42"><text:span text:style-name="T545">Es gibt</text:span><text:span text:style-name="T249"> keine nationale, systematische Erhebung von Daten über Binnenvertriebene / </text:span><text:span text:style-name="T545">IDPs</text:span><text:span text:style-name="T249"> (IDMC 12.2021). </text:span>Laut Schätzungen internationaler Organisationen und der Regierung gab es Mitte Dezember <text:span text:style-name="T545">2020</text:span> aufgrund der befürchteten oder erlebten Gewalt im Zusammenhang mit den Präsidentschaftswahlen <text:span text:style-name="T545">(</text:span>31.<text:span text:style-name="T248">10.2020</text:span><text:span text:style-name="T545">)</text:span> etwa 3.000<text:span text:style-name="T249"> </text:span><text:span text:style-name="T546">oder auch bis zu</text:span> 5.530 <text:span text:style-name="T546">IDPs. </text:span>Ende November und Anfang Dezember <text:span text:style-name="T248">2020 </text:span><text:span text:style-name="T546">kehrten diese Menschen </text:span>freiwillig nach Hause zurück. Die Regierung koordinierte aktiv mit internationalen Organisationen die Registrierung und Erbringung von Dienstleistungen für <text:span text:style-name="T546">IDPs</text:span> (USDOS 30.3.2021; <text:span text:style-name="T546">vgl. </text:span><text:span text:style-name="T249">IDMC 12.2021</text:span>). </text:p>
      <text:p text:style-name="P69"><text:span text:style-name="T37">Die Regierung arbeitete mit dem UNHCR und anderen humanitären Organisationen zusammen, um Flüchtlingen, zurückkehrenden Flüchtlingen, Asylwerbern, Staatenlosen und anderen betroffenen Personen Schutz und Hilfe zu gewähren. Die Verfassung und das Gesetz sehen die Gewährung von Asyl oder Flüchtlingsstatus vor, und die Regierung hat ein System zum Schutz von Flüchtlingen eingerichtet. Flüchtlingsdokumente erlauben es Flüchtlingen, sich frei im Land zu bewegen. Flüchtlinge ha</text:span><text:span text:style-name="T189">b</text:span><text:span text:style-name="T37">en auch Zugang zur Einbürgerung. Die Regierung gewährt auch </text:span><text:span text:style-name="T189">jenen Personen</text:span><text:span text:style-name="T37"> vorübergehenden Schutz, die nach den einschlägigen UN-Konventionen nicht mehr als Flüchtlinge gelten </text:span><text:span text:style-name="T149">(USDOS </text:span><text:span text:style-name="T150">30</text:span><text:span text:style-name="T149">.3.202</text:span><text:span text:style-name="T150">1</text:span><text:span text:style-name="T149">).</text:span></text:p>
      <text:p text:style-name="P39">Quellen:</text:p>
      <text:list xml:id="list134936484111473" text:continue-numbering="true" text:style-name="WWNum2">
        <text:list-item>
          <text:p text:style-name="P184">IDMC - Internal Displacement Monitoring Centre (formerly Global IDP Project) <text:span text:style-name="T247">(12.2021)</text:span>: 2021 Internal Displacement Index report, <text:a xlink:type="simple" xlink:href="https://www.internal-displacement.org/sites/default/files/publications/documents/IDMC_Internal_Displacement_Index_Report_2021.pdf" text:style-name="Internet_20_link" text:visited-style-name="Visited_20_Internet_20_Link">https://www.internal-displacement.org/sites/default/files/publications/documents/IDMC_Internal_Displacement_Index_Report_2021.pdf</text:a>, <text:span text:style-name="T439">Zugriff</text:span><text:span text:style-name="T247"> 4.12.2022</text:span></text:p>
        </text:list-item>
        <text:list-item>
          <text:p text:style-name="P154">USDOS - US Department of State<text:span text:style-name="T274"> </text:span><text:span text:style-name="T275">[USA]</text:span> (30.3.2021): 2020 Country Reports on Human Rights Practices: <text:span text:style-name="T194">Côte d’Ivoire</text:span>, <text:a xlink:type="simple" xlink:href="https://www.ecoi.net/de/dokument/2048151.html" text:style-name="Internet_20_link" text:visited-style-name="Visited_20_Internet_20_Link">https://www.ecoi.net/de/dokument/2048151.html</text:a>, <text:span text:style-name="T443">Zugriff</text:span> 30.12.2021</text:p>
        </text:list-item>
      </text:list>
      <text:h text:style-name="P119" text:outline-level="1"><text:bookmark-start text:name="__RefHeading___Toc4219_297596519"/><text:soft-page-break/>Grundversorgung <text:span text:style-name="T12">und Wirtschaft</text:span><text:bookmark-end text:name="__RefHeading___Toc4219_297596519"/></text:h>
      <text:p text:style-name="P68">Eine staatliche Gewährleistung der Grundversorgung der Bevölkerung gibt es nicht. Zwar gewährleistet die tropische Landwirtschaft in manchen Gebieten eine ausreichende Versorgung der Menschen auf Subsistenzbasis, aber vor allem in den ländlichen Regionen im Norden und Westen des Landes besteht <text:span text:style-name="T542">eine große Unsicherheit bei der </text:span>Nahrungsmittel<text:span text:style-name="T542">versorgung</text:span>. Betroffen sind insbesondere von Frauen geführte Haushalte <text:span text:style-name="T411">(AA 9.10.2020).</text:span></text:p>
      <text:p text:style-name="P70"><text:span text:style-name="T542">Es existiert</text:span> kein Sozialversicherungssystem, <text:span text:style-name="T543">keine Sozialhilfe </text:span>und staatliche Hilfen sind praktisch nicht vorhanden. Staatliche Aufnahmeeinrichtungen oder andere Hilfen, die über das hinausgehen, was der restlichen Bevölkerung zur Verfügung steht, gibt es nicht. Bedürftige sind ausschließlich auf die Unterstützung von <text:span text:style-name="T542">Familienangehörigen,</text:span> N<text:span text:style-name="T254">G</text:span>O<text:span text:style-name="T412">s</text:span>, Kirchen <text:span text:style-name="T542">oder </text:span>Privatpersonen angewiesen. Die meisten dieser Anlauflaufstellen sind jedoch nicht in der Lage, regelmäßige Unterstützung zu leisten. Es werden häufig nur einmalige Verteilaktionen in verschiedenen Regionen des Landes organisiert. Auch internationale Organisationen wie das Welternährungsprogramm WFP bieten Hilfeleistungen an. WFP setzt hier den Schwerpunkt auf die Versorgung von Kindern und Frauen durch Lebensmittel und Geldleistungen <text:span text:style-name="T413">(AA 9.10.2020).</text:span></text:p>
      <text:p text:style-name="P105">Die Arbeitslosenquote <text:span text:style-name="T544">wird mit</text:span><text:span text:style-name="T419"> </text:span>3,<text:span text:style-name="T419">5</text:span> <text:span text:style-name="T255">Prozent,</text:span> die Inflationsrate <text:span text:style-name="T544">mit </text:span><text:span text:style-name="T419">2</text:span>,<text:span text:style-name="T419">43</text:span> <text:span text:style-name="T255">Prozent </text:span><text:span text:style-name="T257">angegeben</text:span> (laenderdaten.info o.D.<text:span text:style-name="T419">)</text:span>. <text:span text:style-name="T180">Im Human </text:span><text:span text:style-name="T133">Development</text:span><text:span text:style-name="T180"> Index (HDI) der Vereinigten Nationen </text:span><text:span text:style-name="T181">für 2020 </text:span><text:span text:style-name="T180">belegt </text:span><text:span text:style-name="T98">das Land</text:span><text:span text:style-name="T180"> Rang 162 von 189 gelisteten Staaten (HDI </text:span><text:span text:style-name="T182">o.D.). </text:span><text:span text:style-name="T183">Dabei erfreut sich d</text:span><text:span text:style-name="T143">ie </text:span><text:span text:style-name="T140">Elfenbeinküste</text:span><text:span text:style-name="T180"> seit 2012 eines dynamischen, robusten und stabilen Wirtschaftswachstums, das sich jedoch 2020 aufgrund der C</text:span><text:span text:style-name="T184">ovid</text:span><text:span text:style-name="T180">-19-Krise verlangsamt hat. </text:span><text:span text:style-name="T186">Dennoch hat sich d</text:span><text:span text:style-name="T180">er Wert auf dem Humankapitalindex der Weltbank </text:span><text:span text:style-name="T186">im Jahr</text:span><text:span text:style-name="T180"> 2020 im Vergleich zu 2019 leicht verbessert. Die Armut ist von 46,3 </text:span><text:span text:style-name="T185">Prozent</text:span><text:span text:style-name="T180"> im Jahr 2015 auf 39,4 </text:span><text:span text:style-name="T185">Prozent</text:span><text:span text:style-name="T180"> im Jahr 2020 stark zurückgegangen, aber dieser Rückgang beschränkte sich auf die städtischen Gebiete, da die Armut auf dem Land im gleichen Zeitraum um 2,4 </text:span><text:span text:style-name="T185">Prozent</text:span><text:span text:style-name="T180"> zunahm (WB 3.5.2021). </text:span></text:p>
      <text:p text:style-name="P106"><text:span text:style-name="T37">Vor de</text:span><text:span text:style-name="T187">r</text:span><text:span text:style-name="T37"> durch die Pandemie ausgelösten globalen </text:span><text:span text:style-name="T187">Krise,</text:span><text:span text:style-name="T37"> verfügte </text:span><text:span text:style-name="T187">die</text:span><text:span text:style-name="T37"> </text:span><text:span text:style-name="T99">Elfenbeinküste</text:span><text:span text:style-name="T37"> über eine der robustesten Volkswirtschaften Afrikas und der Welt und wuchs seit 2012 mit einer durchschnittlichen jährlichen Rate von 8 </text:span><text:span text:style-name="T185">Prozent</text:span><text:span text:style-name="T37">. Die globale Gesundheitssituation wirkte sich jedoch negativ auf Haushalte und Unternehmen aus und verlangsamte die Wachstumsrate auf 1,8 </text:span><text:span text:style-name="T185">Prozent</text:span><text:span text:style-name="T37"> im Jahr 2020. Es wird erwartet, dass die robuste Inlandsnachfrage und stabile Exporte die wirtschaftliche Erholung des Landes im Jahr 2021 vorantreiben werden (WB 3.5.2021). </text:span><text:span text:style-name="T188">Eine andere Quelle geht davon aus, dass sich die Elfenbeinküste bereits </text:span><text:span text:style-name="T142">von der durch </text:span><text:span text:style-name="T184">die Covid-19-Pandemie</text:span><text:span text:style-name="T142"> verursachten Rezession </text:span><text:span text:style-name="T188">und den damit verbundenen,</text:span><text:span text:style-name="T142"> spürbar negative</text:span><text:span text:style-name="T187">n</text:span><text:span text:style-name="T142"> Auswirkungen auf das robuste Wirtschaftswachstum erhol</text:span><text:span text:style-name="T187">en </text:span><text:span text:style-name="T188">konnte</text:span><text:span text:style-name="T187">. </text:span><text:span text:style-name="T188">Diese Erholung beruht</text:span><text:span text:style-name="T142"> wiederum auf einer günstigen Produktion und </text:span><text:span text:style-name="T187">den </text:span><text:span text:style-name="T142">relativ hohen Preisen für d</text:span><text:span text:style-name="T188">as wichtigste Exportprodukt K</text:span><text:span text:style-name="T142">akao (GW </text:span><text:soft-page-break/><text:span text:style-name="T142">5.1.2022). </text:span><text:span text:style-name="T186">Die Elfenbeinküste bleibt</text:span><text:span text:style-name="T37"> das wirtschaftliche Zentrum des frankophonen Westafrikas und übt erheblichen Einfluss in der Region aus (WB 3.5.2021).</text:span></text:p>
      <text:p text:style-name="P38">Während 2019 der Bausektor und die öffentlichen Investitionen die wichtigsten Wachstumsmotoren waren, dürften 2021 das verarbeitende Gewerbe, der Dienstleistungssektor und die Exporte den wirtschaftlichen Umschwung unterstützen. Die größte Herausforderung bleibt die Umsetzung einer Reformagenda, die eine nachhaltige wirtschaftliche Erholung und ein inklusiveres Wachstum durch die Förderung des Privatsektors fördert (WB 3.5.2021).</text:p>
      <text:p text:style-name="P39">Quellen:</text:p>
      <text:list xml:id="list134936164541145" text:continue-numbering="true" text:style-name="WWNum2">
        <text:list-item>
          <text:p text:style-name="P185">AA - Auswärtiges Amt <text:span text:style-name="T374">[</text:span>Deutschland<text:span text:style-name="T374">] (9.10.202</text:span><text:span text:style-name="T478">0</text:span>): Bericht über die asyl- und abschiebungsrelevante Lage in Côte d‘Ivoire (Stand: Juni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Zugriff 20.<text:span text:style-name="T374">1.</text:span>2022</text:p>
        </text:list-item>
        <text:list-item>
          <text:p text:style-name="P129"><text:span text:style-name="T43">GW - Garda World (5.1.2022): </text:span><text:span text:style-name="T141">Côte d'Ivoire - </text:span><text:span text:style-name="T146">Country Report, </text:span><text:a xlink:type="simple" xlink:href="https://www.garda.com/crisis24/country-reports/cote-divoire" text:style-name="Internet_20_link" text:visited-style-name="Visited_20_Internet_20_Link"><text:span text:style-name="T146">https://www.garda.com/crisis24/country-reports/cote-divoire</text:span></text:a><text:span text:style-name="T146">, </text:span><text:span text:style-name="T147">Zugriff 28.1.2022</text:span></text:p>
        </text:list-item>
        <text:list-item>
          <text:p text:style-name="P129"><text:span text:style-name="T147">laenderdaten.info (ohne Datum): Elfenbeinküste, </text:span><text:a xlink:type="simple" xlink:href="https://www.laenderdaten.info/Afrika/Elfenbeinkueste/index.php" text:style-name="Internet_20_link" text:visited-style-name="Visited_20_Internet_20_Link"><text:span text:style-name="T147">https://www.laenderdaten.info/Afrika/Elfenbeinkueste/index.php</text:span></text:a><text:span text:style-name="T147">, Zugriff 28.1.2022</text:span></text:p>
        </text:list-item>
        <text:list-item>
          <text:p text:style-name="P132"><text:span text:style-name="T44">WB - Worldbank (3.5.2021): </text:span><text:span text:style-name="T146">The World Bank in Côte d’Ivoire, </text:span><text:a xlink:type="simple" xlink:href="https://www.worldbank.org/en/country/cotedivoire/overview#1" text:style-name="Internet_20_link" text:visited-style-name="Visited_20_Internet_20_Link"><text:span text:style-name="T146">https://www.worldbank.org/en/country/cotedivoire/overview#1</text:span></text:a><text:span text:style-name="T146">, </text:span><text:span text:style-name="T148">Zugriff 26.1.2022</text:span></text:p>
        </text:list-item>
      </text:list>
      <text:h text:style-name="P119" text:outline-level="1"><text:bookmark-start text:name="__RefHeading___Toc4223_297596519"/>Medizinische Versorgung<text:bookmark-end text:name="__RefHeading___Toc4223_297596519"/></text:h>
      <text:p text:style-name="P101"><text:span text:style-name="T154">Es gibt eine </text:span><text:span text:style-name="T37">medizinische Infrastruktur, </text:span><text:span text:style-name="T154">darunter</text:span><text:span text:style-name="T37"> zahlreiche private Kliniken sowie einige größere staatliche Krankenhäuser, welche sich jedoch zum größten Teil in Abidjan befinden. In ländlicheren Regionen gibt es kleinere Kliniken und Praxen, die aber für Behandlungen komplizierterer Erkrankungen nicht ausgestattet sind </text:span><text:span text:style-name="T151">(AA 9.10.2020)</text:span><text:span text:style-name="T37">. </text:span><text:span text:style-name="T152">Es gibt </text:span><text:span text:style-name="T37">einige gute Privatkliniken mit einem großen Spektrum an Fachärzten. </text:span><text:span text:style-name="T152">Dort können </text:span><text:span text:style-name="T37">auch Notfalloperationen durchgeführt werden </text:span><text:span text:style-name="T127">(AA 29.1.2022). </text:span><text:span text:style-name="T37">Die öffentlichen Krankenhäuser entsprechen nicht dem europäischen Standard. </text:span><text:span text:style-name="T153">Es herrschen </text:span><text:span text:style-name="T37">schlechte hygienische Verhältnisse, </text:span><text:span text:style-name="T153">ein</text:span><text:span text:style-name="T37"> Mangel an Fachpersonal </text:span><text:span text:style-name="T153">und – v.a. im Landesinneren – eine </text:span><text:span text:style-name="T37">unzureichende Versorgung mit Medikamenten </text:span><text:span text:style-name="T125">(</text:span><text:span text:style-name="T126">BMEIA</text:span><text:span text:style-name="T125"> 2</text:span><text:span text:style-name="T126">6</text:span><text:span text:style-name="T125">.1.202</text:span><text:span text:style-name="T126">2</text:span><text:span text:style-name="T125">).</text:span></text:p>
      <text:p text:style-name="P13"><text:span text:style-name="T207">Außerhalb von Abidjan ist die medizinische Grundversorgung nur teilweise gewährleistet. Krankenhäuser verlangen eine</text:span><text:span text:style-name="T420"> </text:span><text:span text:style-name="Strong_20_Emphasis"><text:span text:style-name="T420">Vorschusszahlung</text:span></text:span><text:span text:style-name="T420"> </text:span><text:span text:style-name="T207">(Bargeld) bevor sie Patienten behandeln </text:span><text:span text:style-name="T215">(EDA </text:span><text:span text:style-name="T216">2</text:span><text:span text:style-name="T217">6</text:span><text:span text:style-name="T216">.1.202</text:span><text:span text:style-name="T217">2; </text:span><text:span text:style-name="T208">vgl. AA 29.1.2022</text:span><text:span text:style-name="T215">). </text:span><text:span text:style-name="T207">Grundsätzlich hängen Qualität und Möglichkeiten der Behandlung in erheblichem Maße von den verfügbaren finanziellen Mitteln des Patienten ab. Häufig stellt bereits der Transport eines Patienten in das nächstgelegene Krankenhaus eine finanzielle Hürde dar. Die Behandlung selbst ist in staatlichen Krankenhäusern kostenlos, jedoch müssen erforderliche Medikamente und Behandlungsmaterialien wie Handschuhe, Verbände etc. vorab selbst gekauft werden. Es gibt in manchen Krankenhäusern eine Art Sozialdienst, der im Notfall einspringen kann. Wartezeiten und Ausstattung öffentlicher Krankenhäuser sind wesentlich schlechter als bei Privatkliniken. Die stationäre Aufnahme im Krankenhaus erfolgt nur gegen </text:span><text:soft-page-break/><text:span text:style-name="T207">vorherige Zahlung eines geringen Tagesgeldsatzes. Es werden immer wieder Fälle bekannt, in denen auch in Notfällen die medizinische Grundversorgung nicht (oder nur nach Zahlung eines Bestechungsgelds) gewährt wird </text:span><text:span text:style-name="T213">(AA 9.10.2020)</text:span><text:span text:style-name="T207">. </text:span></text:p>
      <text:p text:style-name="P35">Chronische, verbreitete Erkrankungen wie HIV/A<text:span text:style-name="T468">IDS</text:span> können im Rahmen einer retroviralen Therapie behandelt werden. Die Medikamente hierfür werden kostenfrei ausgegeben. Fachwissen für Diagnostik und Behandlung anderer Krankheiten ist überwiegend im privaten Gesundheitssektor vorhanden, jedoch mit entsprechend hohen Kosten verbunden <text:span text:style-name="T354">(AA 9.10.2020)</text:span>. </text:p>
      <text:p text:style-name="P36">Die Dichte an Apotheken ist in den größeren Städten hoch. Sie sind gut ausgestattet und verkaufen gängige Medikamente aller Art – <text:span text:style-name="T468">m</text:span>eist sogar rezeptfrei. Viele Medikamente werden zudem staatlich subventioniert, sodass diese auch für finanziell schlechter gestellte Patienten zugänglich sind. Insbesondere in den ländlichen Teilen der <text:span text:style-name="T200">Elfenbeinküste</text:span> können sich viele Patienten allerdings dennoch notwendige Medikamente nicht leisten <text:span text:style-name="T354">(AA 9.10.2020)</text:span>. </text:p>
      <text:p text:style-name="P36">Die Regierung treibt seit 2016 den Aufbau eines universellen Krankenversicherungssystems voran. Die <text:span text:style-name="T29">Couverture Maladie</text:span> Universelle kostet 1.000 F<text:span text:style-name="T464">ranc </text:span>CFA (ca. 1,50€) im Monat. Bisher steht die Krankenversicherung nur einem kleinen Teil der im formellen Sektor Beschäftigten zur Verfügung. Die Prozedur der Registrierung aller Berechtigten ist noch nicht abgeschlossen <text:span text:style-name="T354">(AA 9.10.2020).</text:span></text:p>
      <text:p text:style-name="P39">Quellen:</text:p>
      <text:list xml:id="list134937164069028" text:continue-numbering="true" text:style-name="WWNum2">
        <text:list-item>
          <text:p text:style-name="P133"><text:span text:style-name="T41">AA -</text:span><text:span text:style-name="T107"> </text:span><text:span text:style-name="T108">Auswärtiges Amt </text:span><text:span text:style-name="T109">[</text:span><text:span text:style-name="T108">Deutschland</text:span><text:span text:style-name="T109">] (</text:span><text:span text:style-name="T107">26</text:span><text:span text:style-name="T109">.1.202</text:span><text:span text:style-name="T107">2</text:span><text:span text:style-name="T108">): </text:span><text:span text:style-name="T205">Côte d'Ivoire:</text:span><text:span text:style-name="T207"> Reise- und Sicherheitshinweise (Teilreisewarnung), </text:span><text:a xlink:type="simple" xlink:href="https://www.auswaertiges-amt.de/de/ReiseUndSicherheit/cotedivoiresicherheit/209460" text:style-name="Internet_20_link" text:visited-style-name="Visited_20_Internet_20_Link"><text:span text:style-name="T207">https://www.auswaertiges-amt.de/de/ReiseUndSicherheit/cotedivoiresicherheit/209460</text:span></text:a><text:span text:style-name="T207">, </text:span><text:span text:style-name="T208">Zugriff 26.1.2022</text:span></text:p>
        </text:list-item>
        <text:list-item>
          <text:p text:style-name="P187"><text:span text:style-name="T439">AA - Auswärtiges Amt </text:span><text:span text:style-name="T445">[</text:span><text:span text:style-name="T439">Deutschland</text:span><text:span text:style-name="T445">] (9.10.202</text:span><text:span text:style-name="T455">0</text:span><text:span text:style-name="T439">): Bericht über die asyl- und abschiebungsrelevante Lage in </text:span><text:span text:style-name="T193">Côte d‘Ivoire </text:span>(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39">Zugriff</text:span> 20.<text:span text:style-name="T374">1.</text:span>2022</text:p>
        </text:list-item>
        <text:list-item>
          <text:p text:style-name="P135"><text:span text:style-name="T207">BMEIA - </text:span><text:span text:style-name="T265">Bundesministerium für europäische und international Angelegenheiten (</text:span><text:span text:style-name="T36">26.1.2022</text:span><text:span text:style-name="T265">): </text:span><text:span text:style-name="T261">Côte d'Ivoire</text:span><text:span text:style-name="T265">, </text:span><text:span text:style-name="T268">Reise und Aufenthalt, </text:span><text:span text:style-name="T269">Gesundheit und Impfungen,</text:span><text:span text:style-name="T268"> </text:span><text:a xlink:type="simple" xlink:href="https://www.bmeia.gv.at/reise-services/reiseinformation/land/cote-divoire/" text:style-name="Internet_20_link" text:visited-style-name="Visited_20_Internet_20_Link"><text:span text:style-name="T207">https://www.bmeia.gv.at/reise-services/reiseinformation/land/cote-divoire/</text:span></text:a><text:span text:style-name="T207">, Zugriff 26.1.2022</text:span></text:p>
        </text:list-item>
        <text:list-item>
          <text:p text:style-name="P138">EDA<text:span text:style-name="T271"> - </text:span><text:span text:style-name="T443">Eidgenössisches Departement für auswärtige Angelegenheiten </text:span><text:span text:style-name="T270">(</text:span><text:span text:style-name="T272">26.1.2022</text:span><text:span text:style-name="T270">): </text:span><text:span text:style-name="T280">Côte d’Ivoire</text:span><text:span text:style-name="T271">, </text:span><text:a xlink:type="simple" xlink:href="https://www.eda.admin.ch/eda/de/home/vertretungen-und-reisehinweise/cote-d-ivoire/reisehinweise-fuercotedivoire.html#par_textimage_5" text:style-name="Internet_20_link" text:visited-style-name="Visited_20_Internet_20_Link"><text:span text:style-name="T271">https://www.eda.admin.ch/eda/de/home/vertretungen-und-reisehinweise/cote-d-ivoire/reisehinweise-fuercotedivoire.html#par_textimage_5</text:span></text:a><text:span text:style-name="T271">, </text:span><text:span text:style-name="T20"><text:s/></text:span><text:span text:style-name="T443">Zugriff</text:span><text:span text:style-name="T20"> 26.1.2022</text:span></text:p>
        </text:list-item>
      </text:list>
      <text:h text:style-name="P119" text:outline-level="1"><text:bookmark-start text:name="__RefHeading___Toc4229_297596519"/>Rückkehr<text:bookmark-end text:name="__RefHeading___Toc4229_297596519"/></text:h>
      <text:p text:style-name="P37">Das Hauptproblem von rückgeführten Staatsangehörigen ist der Gesichtsverlust, der mit einem gescheiterten Auswanderungsversuch einhergeht. Häufig hat die gesamte Familie für die Ausreise zusammengelegt, weshalb die Scham bei den Betroffenen groß ist, wenn sie es nicht schaffen, im Zielland ihrer Ausreise Fuß zu fassen. Rückgeführte fürchten daher oft die Begegnung mit ihrer Familie. Bei freiwilligen Rückkehrern sieht die Situation oftmals anders aus und eine Reintegration verläuft meist problemlos. Politische oder staatliche Repression bzw. strafrechtliche Verfolgung <text:soft-page-break/>haben Rückkehrer nicht zu fürchten. Ein soziales Auffangnetz für Rückkehrer gibt es nicht. Unbegleitete Minderjährige, die rückgeführt werden und keine Familie haben, die sie aufnimmt, können bis zu einem Alter von ca. 12 Jahren möglicherweise in einem Heim oder einem SOS-Kinderdorf untergebracht werden. Ein verlässliches System für die Betreuung dieser Personengruppe gibt es aber nicht <text:span text:style-name="T410">(AA 9.10.2020).</text:span></text:p>
      <text:p text:style-name="P39">Quellen:</text:p>
      <text:list xml:id="list134936281341633" text:continue-numbering="true" text:style-name="WWNum2">
        <text:list-item>
          <text:p text:style-name="P186"><text:span text:style-name="T439">AA - Auswärtiges Amt </text:span><text:span text:style-name="T445">[</text:span><text:span text:style-name="T439">Deutschland</text:span><text:span text:style-name="T445">] (9.10.202</text:span><text:span text:style-name="T455">0</text:span><text:span text:style-name="T439">): Bericht über die asyl- und abschiebungsrelevante Lage in </text:span><text:span text:style-name="T193">Côte d‘Ivoire </text:span>(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39">Zugriff</text:span> 20.<text:span text:style-name="T374">1.</text:span>2022</text:p>
        </text:list-item>
      </text:list>
      <text:h text:style-name="P119" text:outline-level="1"><text:bookmark-start text:name="__RefHeading___Toc4233_297596519"/>Dokumente<text:bookmark-end text:name="__RefHeading___Toc4233_297596519"/></text:h>
      <text:p text:style-name="P102"><text:span text:style-name="T409">Die </text:span><text:span text:style-name="T467">Elfenbeinküste</text:span> verfügt über <text:span text:style-name="T408">k</text:span>ein zuverlässiges Urkund<text:span text:style-name="T408">en</text:span>wesen. Die Beschaffung von echten Dokumenten unwahren Inhaltes oder aber von Fälschungen ist problemlos möglich, wobei insbesondere erstere häufig verwendet werden. Auch der Diebstahl von Identitäten, z. B. von verstorbenen Personen, ist an der Tagesordnung. Insbesondere Geburtsurkunden enthalten oft falsche Angaben zu Geburtsdatum oder Abstammung. Ein Geburtenregistereintrag nebst zugehöriger Geburtsurkunde beliebigen Inhaltes kann durch ein Nachbeurkundungsurteil, welches man durch Vorsprache beim Gericht erwirken kann, ganz legal und ordentlich nachbeurkundet werden. Generell gestaltet sich der Zugang zu Fälschungen oder aber zu echten Urkunden unwahren Inhalts recht einfach. In einem Verwaltungsapparat, in welchem Korruption weitverbreitet ist, kann bereits durch die Zahlung geringer Beträge eine Vielfalt an Urkunden erworben werden. Insbesondere im Bereich der Schengenvisaanträge werden oft Fälschungen vorgelegt, die sich ohne Zutun von Behörden erlangen lassen. Gefälscht werden meistens Einladungsschreiben oder Kontoauszüge. Im Bereich der nationalen Visa sind Personenstandsurkunden häufig <text:span text:style-name="T37">gefälscht </text:span><text:span text:style-name="T136">(AA 9.10.2020).</text:span></text:p>
      <text:p text:style-name="P39">Quellen:</text:p>
      <text:list xml:id="list134936244212038" text:continue-numbering="true" text:style-name="WWNum2">
        <text:list-item>
          <text:p text:style-name="P186"><text:span text:style-name="T439">AA - Auswärtiges Amt </text:span><text:span text:style-name="T445">[</text:span><text:span text:style-name="T439">Deutschland</text:span><text:span text:style-name="T445">] (9.10.202</text:span><text:span text:style-name="T455">0</text:span><text:span text:style-name="T439">): Bericht über die asyl- und abschiebungsrelevante Lage in </text:span><text:span text:style-name="T193">Côte d‘Ivoire </text:span>(Stand: <text:span text:style-name="T439">Juni</text:span> 2020),<text:line-break/><text:a xlink:type="simple" xlink:href="https://www.ecoi.net/en/file/local/2040690/Auswärtiges_Amt%2C_Bericht_über_die_asyl-_und_abschiebungsrelevante_Lage_in_Côte_d_Ivoire_%28Stand_Juni_2020%29%2C_09.10.2020.pdf" text:style-name="Internet_20_link" text:visited-style-name="Visited_20_Internet_20_Link">https://www.ecoi.net/en/file/local/2040690/Ausw%C3%A4rtiges_Amt%2C_Bericht_%C3%Bcber_die_asyl-_und_abschiebungsrelevante_Lage_in_C%C3%B4te_d_Ivoire_%28Stand_Juni_2020%29%2C_09.10.2020.pdf</text:a>, <text:span text:style-name="T439">Zugriff</text:span> 20.<text:span text:style-name="T374">1.</text:span>2022</text:p>
        </text:list-item>
      </text:list>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adornments="Standard" style:font-family-generic="swiss" style:font-pitch="variable"/>
    <style:font-face style:name="Arial1" svg:font-family="Arial" style:font-family-generic="swiss" style:font-pitch="variable"/>
    <style:font-face style:name="Arial2" svg:font-family="Arial" style:font-family-generic="system" style:font-pitch="variable"/>
    <style:font-face style:name="Courier New" svg:font-family="'Courier New'" style:font-adornments="Standard" style:font-pitch="fixed"/>
    <style:font-face style:name="Courier New1" svg:font-family="'Courier New'" style:font-family-generic="modern" style:font-pitch="fixed"/>
    <style:font-face style:name="FreeSans" svg:font-family="FreeSans" style:font-family-generic="system" style:font-pitch="variable"/>
    <style:font-face style:name="FreeSans1" svg:font-family="FreeSans" style:font-family-generic="swis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1"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1"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1"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34</text:page-number></text:span><text:span text:style-name="MT3"><text:s/>von </text:span><text:span text:style-name="MT4"><text:page-count>34</text:page-count></text:span></text:p>
      </style:footer>
      <style:footer-first>
        <text:p text:style-name="Footer"/>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12-29T07:50:34.182048770</meta:creation-date>
    <meta:editing-duration>P2DT7H26M1S</meta:editing-duration>
    <meta:editing-cycles>81</meta:editing-cycles>
    <meta:generator>LibreOffice/7.2.5.2$Linux_X86_64 LibreOffice_project/20$Build-2</meta:generator>
    <dc:subject>ELFE_LIB_2022_01_28</dc:subject>
    <dc:title>ELFE_LIB_2022_01_28</dc:title>
    <meta:keyword>Länderinformationen Staatendokumentation</meta:keyword>
    <meta:keyword>LIB</meta:keyword>
    <meta:keyword>Länderinformationsblatt</meta:keyword>
    <dc:date>2022-02-03T13:49:34.940684722</dc:date>
    <meta:print-date>2022-01-14T11:43:48.553838636</meta:print-date>
    <dc:creator>thomas schrott</dc:creator>
    <meta:document-statistic meta:table-count="1" meta:image-count="2" meta:object-count="0" meta:page-count="34" meta:paragraph-count="292" meta:word-count="10414" meta:character-count="86162" meta:non-whitespace-character-count="76011"/>
    <meta:user-defined meta:name="Herausgeber">https://staatendokumentation.at</meta:user-defined>
  </office:meta>
</office:document-meta>
</file>