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Pictures/100000000000038A000001C4779AF3A8F07683DA.png" manifest:media-type="image/png"/>
  <manifest:file-entry manifest:full-path="Pictures/100000000000040E000001CFFAA80DBD194F58FB.jpg" manifest:media-type="image/jpeg"/>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OpenSymbol" svg:font-family="OpenSymbol" style:font-charset="x-symbol"/>
    <style:font-face style:name="Symbol" svg:font-family="Symbol" style:font-charset="x-symbol"/>
    <style:font-face style:name="Wingdings" svg:font-family="Wingdings" style:font-charset="x-symbol"/>
    <style:font-face style:name="FreeSans1" svg:font-family="FreeSans" style:font-family-generic="swiss"/>
    <style:font-face style:name="Courier New" svg:font-family="'Courier New'" style:font-adornments="Standard" style:font-pitch="fixed"/>
    <style:font-face style:name="Courier New1" svg:font-family="'Courier New'" style:font-family-generic="modern" style:font-pitch="fixed"/>
    <style:font-face style:name="Liberation Mono" svg:font-family="'Liberation Mono'" style:font-family-generic="modern" style:font-pitch="fixed"/>
    <style:font-face style:name="Liberation Serif" svg:font-family="'Liberation Serif'"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Liberation Sans" svg:font-family="'Liberation Sans'" style:font-family-generic="swiss" style:font-pitch="variable"/>
    <style:font-face style:name="Arial2" svg:font-family="Arial" style:font-family-generic="system" style:font-pitch="variable"/>
    <style:font-face style:name="FreeSans" svg:font-family="FreeSans" style:font-family-generic="system" style:font-pitch="variable"/>
    <style:font-face style:name="Noto Sans CJK SC Regular" svg:font-family="'Noto Sans CJK SC Regular'" style:font-family-generic="system" style:font-pitch="variable"/>
    <style:font-face style:name="Times New Roman" svg:font-family="'Times New Roman'" style:font-family-generic="system" style:font-pitch="variable"/>
  </office:font-face-decls>
  <office:automatic-styles>
    <style:style style:name="Tabelle1" style:family="table">
      <style:table-properties style:width="17cm" table:align="margins" style:writing-mode="lr-tb"/>
    </style:style>
    <style:style style:name="Tabelle1.A" style:family="table-column">
      <style:table-column-properties style:column-width="17cm" style:rel-column-width="65535*"/>
    </style:style>
    <style:style style:name="Tabelle1.A1" style:family="table-cell">
      <style:table-cell-properties fo:background-color="#dddddd" fo:padding="0.097cm" fo:border="0.05pt solid #000000">
        <style:background-image/>
      </style:table-cell-properties>
    </style:style>
    <style:style style:name="P1" style:family="paragraph" style:parent-style-name="Standard">
      <style:paragraph-properties fo:margin-top="0cm" fo:margin-bottom="0cm" style:contextual-spacing="false" fo:text-align="center" style:justify-single-word="false"/>
      <style:text-properties style:font-name="Liberation Sans"/>
    </style:style>
    <style:style style:name="P2" style:family="paragraph" style:parent-style-name="Standard">
      <style:paragraph-properties fo:line-height="150%" fo:text-align="start" style:justify-single-word="false"/>
      <style:text-properties fo:color="#b2b2b2" loext:opacity="100%" style:font-name="Arial1" fo:font-size="11pt" fo:font-weight="normal" officeooo:rsid="0002c024" officeooo:paragraph-rsid="0002c024" style:font-size-asian="11pt" style:font-weight-asian="normal" style:font-size-complex="11pt" style:font-weight-complex="normal"/>
    </style:style>
    <style:style style:name="P3" style:family="paragraph" style:parent-style-name="Standard">
      <style:paragraph-properties fo:line-height="150%" fo:text-align="start" style:justify-single-word="false"/>
      <style:text-properties fo:color="#b2b2b2" loext:opacity="100%" style:font-name="Liberation Sans" fo:font-size="11pt" fo:font-weight="normal" officeooo:rsid="0002c024" officeooo:paragraph-rsid="0002c024" style:font-size-asian="11pt" style:font-weight-asian="normal" style:font-size-complex="11pt" style:font-weight-complex="normal"/>
    </style:style>
    <style:style style:name="P4" style:family="paragraph" style:parent-style-name="Standard">
      <style:paragraph-properties fo:line-height="150%" fo:text-align="center" style:justify-single-word="false"/>
      <style:text-properties fo:color="#71869b" loext:opacity="100%" style:font-name="Liberation Sans" fo:font-size="28pt" fo:font-weight="bold" officeooo:rsid="0002c024" officeooo:paragraph-rsid="0002c024" style:font-size-asian="28pt" style:font-weight-asian="bold" style:font-size-complex="28pt" style:font-weight-complex="bold"/>
    </style:style>
    <style:style style:name="P5" style:family="paragraph" style:parent-style-name="Standard">
      <style:paragraph-properties fo:line-height="150%" fo:text-align="center" style:justify-single-word="false"/>
      <style:text-properties fo:color="#71869b" loext:opacity="100%" style:font-name="Liberation Sans" fo:font-size="28pt" fo:font-weight="bold" officeooo:rsid="006a4568" officeooo:paragraph-rsid="006a4568" style:font-size-asian="28pt" style:font-weight-asian="bold" style:font-size-complex="28pt" style:font-weight-complex="bold"/>
    </style:style>
    <style:style style:name="P6" style:family="paragraph" style:parent-style-name="Standard">
      <style:paragraph-properties fo:line-height="150%" fo:text-align="center" style:justify-single-word="false"/>
      <style:text-properties style:font-name="Liberation Sans" fo:font-size="11pt" fo:font-weight="bold" officeooo:rsid="0002c024" officeooo:paragraph-rsid="0002c024" style:font-size-asian="11pt" style:font-weight-asian="bold" style:font-size-complex="11pt" style:font-weight-complex="bold"/>
    </style:style>
    <style:style style:name="P7" style:family="paragraph" style:parent-style-name="Standard">
      <style:paragraph-properties fo:line-height="150%" fo:text-align="justify" style:justify-single-word="false"/>
      <style:text-properties style:font-name="Liberation Sans" fo:font-size="11pt" fo:language="de" fo:country="DE" style:font-size-asian="11pt" style:font-size-complex="11pt" style:language-complex="de" style:country-complex="DE"/>
    </style:style>
    <style:style style:name="P8" style:family="paragraph" style:parent-style-name="Standard">
      <style:paragraph-properties fo:line-height="150%" fo:text-align="justify" style:justify-single-word="false"/>
      <style:text-properties style:font-name="Liberation Sans" fo:font-size="11pt" fo:language="de" fo:country="DE" officeooo:paragraph-rsid="005ec212" style:font-size-asian="11pt" style:font-size-complex="11pt" style:language-complex="de" style:country-complex="DE"/>
    </style:style>
    <style:style style:name="P9" style:family="paragraph" style:parent-style-name="Standard">
      <style:paragraph-properties fo:line-height="150%" fo:text-align="justify" style:justify-single-word="false"/>
      <style:text-properties style:font-name="Liberation Sans" fo:font-size="11pt" fo:language="de" fo:country="DE" officeooo:paragraph-rsid="006456fb" style:font-size-asian="11pt" style:font-size-complex="11pt" style:language-complex="de" style:country-complex="DE"/>
    </style:style>
    <style:style style:name="P10" style:family="paragraph" style:parent-style-name="Standard">
      <style:paragraph-properties fo:line-height="150%" fo:text-align="justify" style:justify-single-word="false"/>
      <style:text-properties style:font-name="Liberation Sans" fo:font-size="11pt" fo:language="de" fo:country="DE" fo:font-weight="bold" style:font-size-asian="11pt" style:font-weight-asian="bold" style:font-size-complex="11pt" style:language-complex="de" style:country-complex="DE" style:font-weight-complex="bold"/>
    </style:style>
    <style:style style:name="P11" style:family="paragraph" style:parent-style-name="Standard">
      <style:paragraph-properties fo:line-height="150%" fo:text-align="justify" style:justify-single-word="false"/>
      <style:text-properties style:font-name="Liberation Sans" fo:font-size="11pt" fo:language="de" fo:country="DE" fo:font-style="normal" officeooo:paragraph-rsid="005ec212" style:font-size-asian="11pt" style:font-style-asian="normal" style:font-size-complex="11pt" style:language-complex="de" style:country-complex="DE" style:font-style-complex="normal"/>
    </style:style>
    <style:style style:name="P12" style:family="paragraph" style:parent-style-name="Standard">
      <style:text-properties style:font-name="Liberation Sans" style:text-underline-style="solid" style:text-underline-width="auto" style:text-underline-color="font-color" officeooo:paragraph-rsid="005857c9"/>
    </style:style>
    <style:style style:name="P13" style:family="paragraph" style:parent-style-name="Standard">
      <style:text-properties style:font-name="Liberation Sans" style:text-underline-style="solid" style:text-underline-width="auto" style:text-underline-color="font-color" officeooo:paragraph-rsid="005915e4"/>
    </style:style>
    <style:style style:name="P14" style:family="paragraph" style:parent-style-name="Standard">
      <style:text-properties style:font-name="Liberation Sans" style:text-underline-style="solid" style:text-underline-width="auto" style:text-underline-color="font-color" officeooo:paragraph-rsid="006ef47a"/>
    </style:style>
    <style:style style:name="P15" style:family="paragraph" style:parent-style-name="Standard">
      <style:text-properties style:font-name="Liberation Sans" style:text-underline-style="solid" style:text-underline-width="auto" style:text-underline-color="font-color" officeooo:paragraph-rsid="0056fd50"/>
    </style:style>
    <style:style style:name="P16" style:family="paragraph" style:parent-style-name="Standard">
      <style:paragraph-properties fo:line-height="150%" fo:text-align="end" style:justify-single-word="false"/>
      <style:text-properties fo:color="#000000" loext:opacity="100%" style:font-name="Liberation Sans" fo:font-size="11pt" fo:font-weight="bold" officeooo:rsid="0002c024" officeooo:paragraph-rsid="0002c024" style:font-size-asian="9.60000038146973pt" style:font-weight-asian="bold" style:font-size-complex="11pt" style:font-weight-complex="bold"/>
    </style:style>
    <style:style style:name="P17"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style:font-name="Arial1" fo:font-size="11pt" fo:language="de" fo:country="DE" fo:font-style="normal" officeooo:rsid="000c2ff0" officeooo:paragraph-rsid="000c2ff0" fo:background-color="transparent" style:font-size-asian="11pt" style:font-style-asian="normal" style:font-size-complex="11pt" style:language-complex="de" style:country-complex="DE" style:font-style-complex="normal" fo:hyphenate="true" fo:hyphenation-remain-char-count="2" fo:hyphenation-push-char-count="2" loext:hyphenation-no-caps="false"/>
    </style:style>
    <style:style style:name="P18"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style:font-name="Arial1" fo:font-size="11pt" fo:language="de" fo:country="DE" fo:font-style="italic" fo:font-weight="bold" officeooo:rsid="00064771" officeooo:paragraph-rsid="00064771" style:font-size-asian="11pt" style:font-style-asian="italic" style:font-weight-asian="bold" style:font-size-complex="11pt" style:language-complex="de" style:country-complex="DE" style:font-style-complex="italic" style:font-weight-complex="bold" fo:hyphenate="true" fo:hyphenation-remain-char-count="2" fo:hyphenation-push-char-count="2" loext:hyphenation-no-caps="false"/>
    </style:style>
    <style:style style:name="P19" style:family="paragraph" style:parent-style-name="Standard">
      <style:paragraph-properties fo:margin-left="0cm" fo:margin-right="0.176cm" fo:margin-top="0.028cm" fo:margin-bottom="0cm" style:contextual-spacing="false" fo:line-height="150%" fo:text-align="end" style:justify-single-word="false" fo:hyphenation-ladder-count="no-limit" fo:text-indent="0cm" style:auto-text-indent="false" style:writing-mode="lr-tb"/>
      <style:text-properties style:font-name="Liberation Sans" fo:font-size="14pt" officeooo:paragraph-rsid="0017cd82" style:letter-kerning="false" fo:background-color="transparent" style:font-name-asian="Times New Roman" style:font-size-asian="14pt" style:font-name-complex="Arial2" style:font-size-complex="14pt" style:font-weight-complex="bold" fo:hyphenate="true" fo:hyphenation-remain-char-count="2" fo:hyphenation-push-char-count="2" loext:hyphenation-no-caps="false"/>
    </style:style>
    <style:style style:name="P20" style:family="paragraph" style:parent-style-name="Standard">
      <style:paragraph-properties fo:margin-left="0cm" fo:margin-right="0.176cm" fo:margin-top="0.028cm" fo:margin-bottom="0cm" style:contextual-spacing="false" fo:line-height="150%" fo:text-align="end" style:justify-single-word="false" fo:hyphenation-ladder-count="no-limit" fo:text-indent="0cm" style:auto-text-indent="false" style:writing-mode="lr-tb"/>
      <style:text-properties style:font-name="Liberation Sans" fo:font-size="14pt" officeooo:paragraph-rsid="0017cd82" style:letter-kerning="false" fo:background-color="transparent" style:font-name-asian="Arial2" style:font-size-asian="14pt" style:font-name-complex="Arial2" style:font-size-complex="14pt" style:font-weight-complex="bold" fo:hyphenate="true" fo:hyphenation-remain-char-count="2" fo:hyphenation-push-char-count="2" loext:hyphenation-no-caps="false"/>
    </style:style>
    <style:style style:name="P21"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style:font-name="Liberation Sans" fo:font-size="11pt" fo:language="de" fo:country="DE" fo:font-style="normal" officeooo:rsid="000e43ae" officeooo:paragraph-rsid="000e43ae" fo:background-color="transparent" style:font-size-asian="11pt" style:font-style-asian="normal" style:font-size-complex="11pt" style:language-complex="de" style:country-complex="DE" style:font-style-complex="normal" fo:hyphenate="true" fo:hyphenation-remain-char-count="2" fo:hyphenation-push-char-count="2" loext:hyphenation-no-caps="false"/>
    </style:style>
    <style:style style:name="P22"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style:font-name="Liberation Sans" fo:font-size="11pt" fo:language="de" fo:country="DE" fo:font-style="italic" officeooo:rsid="006a4568" officeooo:paragraph-rsid="006a4568" fo:background-color="transparent" style:font-size-asian="11pt" style:font-style-asian="italic" style:font-size-complex="11pt" style:language-complex="de" style:country-complex="DE" style:font-style-complex="italic" fo:hyphenate="true" fo:hyphenation-remain-char-count="2" fo:hyphenation-push-char-count="2" loext:hyphenation-no-caps="false"/>
    </style:style>
    <style:style style:name="P23"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fo:font-variant="normal" fo:text-transform="none" fo:color="#000000" loext:opacity="100%" style:text-line-through-style="none" style:text-line-through-type="none" style:font-name="Liberation Sans" fo:font-size="11pt" fo:language="de" fo:country="DE" fo:font-style="normal" style:text-underline-style="none" fo:font-weight="bold" officeooo:rsid="00154296" officeooo:paragraph-rsid="00154296" style:text-blinking="false"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loext:hyphenation-no-caps="false"/>
    </style:style>
    <style:style style:name="P24" style:family="paragraph" style:parent-style-name="Text_20_body">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fo:font-variant="normal" fo:text-transform="none" fo:color="#000000" loext:opacity="100%" style:text-line-through-style="none" style:text-line-through-type="none" style:font-name="Liberation Sans" fo:font-size="11pt" fo:language="de" fo:country="DE" fo:font-style="italic" style:text-underline-style="none" fo:font-weight="bold" officeooo:rsid="00154296" officeooo:paragraph-rsid="00529a55" style:text-blinking="false"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loext:hyphenation-no-caps="false"/>
    </style:style>
    <style:style style:name="P25"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fo:break-before="page" style:writing-mode="lr-tb"/>
      <style:text-properties fo:color="#71869b" loext:opacity="100%" style:font-name="Arial1" fo:font-size="11pt" fo:language="de" fo:country="DE" fo:font-style="normal" fo:font-weight="bold" officeooo:rsid="00154296" officeooo:paragraph-rsid="00154296"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loext:hyphenation-no-caps="false"/>
    </style:style>
    <style:style style:name="P26"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fo:break-before="page" style:writing-mode="lr-tb"/>
      <style:text-properties style:font-name="Liberation Sans" fo:font-size="11pt" fo:language="de" fo:country="DE" officeooo:paragraph-rsid="00064771" style:font-size-asian="11pt" style:font-size-complex="11pt" style:language-complex="de" style:country-complex="DE" fo:hyphenate="true" fo:hyphenation-remain-char-count="2" fo:hyphenation-push-char-count="2" loext:hyphenation-no-caps="false"/>
    </style:style>
    <style:style style:name="P27" style:family="paragraph" style:parent-style-name="Text_20_body">
      <style:paragraph-properties fo:line-height="150%"/>
      <style:text-properties officeooo:paragraph-rsid="00529a55"/>
    </style:style>
    <style:style style:name="P28" style:family="paragraph" style:parent-style-name="Text_20_body">
      <style:paragraph-properties fo:line-height="150%"/>
      <style:text-properties style:font-name="Liberation Sans" officeooo:paragraph-rsid="00306151"/>
    </style:style>
    <style:style style:name="P29" style:family="paragraph" style:parent-style-name="Text_20_body">
      <style:text-properties style:font-name="Liberation Sans" officeooo:paragraph-rsid="0032b493"/>
    </style:style>
    <style:style style:name="P30" style:family="paragraph" style:parent-style-name="Text_20_body">
      <style:paragraph-properties fo:line-height="100%"/>
      <style:text-properties style:font-name="Liberation Sans" fo:font-size="11pt" fo:language="en" fo:country="US" style:text-underline-style="none" fo:background-color="transparent" style:font-size-asian="11pt" style:font-size-complex="11pt"/>
    </style:style>
    <style:style style:name="P31" style:family="paragraph" style:parent-style-name="Text_20_body">
      <style:text-properties style:font-name="Liberation Sans" fo:font-size="11pt" officeooo:rsid="0081e513" officeooo:paragraph-rsid="0032b493" style:font-size-asian="10.5pt"/>
    </style:style>
    <style:style style:name="P32" style:family="paragraph" style:parent-style-name="Text_20_body">
      <style:text-properties style:font-name="Liberation Sans" fo:font-size="11pt" officeooo:rsid="007d0ce2" officeooo:paragraph-rsid="0056fd50" style:font-size-asian="10.5pt"/>
    </style:style>
    <style:style style:name="P33" style:family="paragraph" style:parent-style-name="Text_20_body">
      <style:text-properties style:font-name="Liberation Sans" fo:font-size="11pt" officeooo:rsid="007d0ce2" officeooo:paragraph-rsid="008ad081" style:font-size-asian="10.5pt"/>
    </style:style>
    <style:style style:name="P34" style:family="paragraph" style:parent-style-name="Text_20_body">
      <style:text-properties style:font-name="Liberation Sans" fo:font-size="11pt" officeooo:rsid="008be1d8" officeooo:paragraph-rsid="008be1d8" style:font-size-asian="10.5pt"/>
    </style:style>
    <style:style style:name="P35" style:family="paragraph" style:parent-style-name="Text_20_body">
      <style:text-properties style:font-name="Liberation Sans" fo:font-size="11pt" officeooo:rsid="008d7644" officeooo:paragraph-rsid="008d7644" style:font-size-asian="10.5pt"/>
    </style:style>
    <style:style style:name="P36" style:family="paragraph" style:parent-style-name="Text_20_body">
      <style:text-properties style:font-name="Liberation Sans" fo:font-size="11pt" fo:language="de" fo:country="AT" fo:font-style="normal" style:text-underline-style="none" officeooo:rsid="006ef47a" officeooo:paragraph-rsid="0032b493" fo:background-color="transparent" style:font-size-asian="10.5pt" style:font-style-asian="normal" style:font-size-complex="11pt" style:font-style-complex="normal"/>
    </style:style>
    <style:style style:name="P37" style:family="paragraph" style:parent-style-name="Text_20_body">
      <style:text-properties style:font-name="Liberation Sans" officeooo:paragraph-rsid="006a4568"/>
    </style:style>
    <style:style style:name="P38" style:family="paragraph" style:parent-style-name="Text_20_body">
      <style:text-properties style:font-name="Liberation Sans" officeooo:paragraph-rsid="006f389a"/>
    </style:style>
    <style:style style:name="P39" style:family="paragraph" style:parent-style-name="Text_20_body">
      <style:text-properties style:font-name="Liberation Sans" officeooo:paragraph-rsid="00703e6c"/>
    </style:style>
    <style:style style:name="P40" style:family="paragraph" style:parent-style-name="Text_20_body">
      <style:text-properties style:font-name="Liberation Sans" officeooo:paragraph-rsid="0034baee"/>
    </style:style>
    <style:style style:name="P41" style:family="paragraph" style:parent-style-name="Text_20_body">
      <style:text-properties style:font-name="Liberation Sans" officeooo:paragraph-rsid="007446a9"/>
    </style:style>
    <style:style style:name="P42" style:family="paragraph" style:parent-style-name="Text_20_body">
      <style:text-properties style:font-name="Liberation Sans" officeooo:paragraph-rsid="0076e4c6"/>
    </style:style>
    <style:style style:name="P43" style:family="paragraph" style:parent-style-name="Text_20_body">
      <style:text-properties style:font-name="Liberation Sans" officeooo:paragraph-rsid="007b9173"/>
    </style:style>
    <style:style style:name="P44" style:family="paragraph" style:parent-style-name="Text_20_body">
      <style:text-properties style:font-name="Liberation Sans" officeooo:paragraph-rsid="0056fd50"/>
    </style:style>
    <style:style style:name="P45" style:family="paragraph" style:parent-style-name="Text_20_body">
      <style:text-properties style:font-name="Liberation Sans" officeooo:paragraph-rsid="00853275"/>
    </style:style>
    <style:style style:name="P46" style:family="paragraph" style:parent-style-name="Text_20_body">
      <style:text-properties style:font-name="Liberation Sans" officeooo:paragraph-rsid="008ad081"/>
    </style:style>
    <style:style style:name="P47" style:family="paragraph" style:parent-style-name="Text_20_body">
      <style:text-properties style:font-name="Liberation Sans" officeooo:rsid="008be1d8" officeooo:paragraph-rsid="008be1d8"/>
    </style:style>
    <style:style style:name="P48" style:family="paragraph" style:parent-style-name="Text_20_body">
      <style:text-properties style:font-name="Liberation Sans" officeooo:rsid="008d7644" officeooo:paragraph-rsid="008d7644"/>
    </style:style>
    <style:style style:name="P49" style:family="paragraph" style:parent-style-name="Text_20_body">
      <style:text-properties style:font-name="Liberation Sans" officeooo:rsid="008d7644" officeooo:paragraph-rsid="008dc3d8"/>
    </style:style>
    <style:style style:name="P50" style:family="paragraph" style:parent-style-name="Text_20_body">
      <style:text-properties style:font-name="Liberation Sans" officeooo:paragraph-rsid="006c4108"/>
    </style:style>
    <style:style style:name="P51" style:family="paragraph" style:parent-style-name="Text_20_body">
      <style:text-properties style:font-name="Liberation Sans" fo:language="de" fo:country="AT" officeooo:paragraph-rsid="00946b6b"/>
    </style:style>
    <style:style style:name="P52" style:family="paragraph" style:parent-style-name="Text_20_body">
      <style:text-properties style:font-name="Liberation Sans" officeooo:paragraph-rsid="00958fb7"/>
    </style:style>
    <style:style style:name="P53" style:family="paragraph" style:parent-style-name="Text_20_body">
      <style:paragraph-properties fo:line-height="150%"/>
      <style:text-properties fo:color="#000000" loext:opacity="100%" style:font-name="Liberation Sans" fo:font-size="11pt" fo:font-style="italic" fo:font-weight="bold" officeooo:paragraph-rsid="00529a55" fo:background-color="transparent"/>
    </style:style>
    <style:style style:name="P54" style:family="paragraph" style:parent-style-name="Text_20_body">
      <style:text-properties officeooo:paragraph-rsid="006a4568"/>
    </style:style>
    <style:style style:name="P55" style:family="paragraph" style:parent-style-name="Contents_20_1">
      <style:paragraph-properties>
        <style:tab-stops>
          <style:tab-stop style:position="1cm"/>
          <style:tab-stop style:position="17cm" style:type="right" style:leader-style="dotted" style:leader-text="."/>
        </style:tab-stops>
      </style:paragraph-properties>
    </style:style>
    <style:style style:name="P56" style:family="paragraph" style:parent-style-name="Contents_20_2">
      <style:paragraph-properties>
        <style:tab-stops>
          <style:tab-stop style:position="1cm"/>
          <style:tab-stop style:position="16.501cm" style:type="right" style:leader-style="dotted" style:leader-text="."/>
        </style:tab-stops>
      </style:paragraph-properties>
    </style:style>
    <style:style style:name="P57" style:family="paragraph" style:parent-style-name="Heading_20_1">
      <style:paragraph-properties fo:line-height="100%"/>
      <style:text-properties style:font-name="Liberation Sans" officeooo:paragraph-rsid="007defc1"/>
    </style:style>
    <style:style style:name="P58" style:family="paragraph" style:parent-style-name="Heading_20_1">
      <style:paragraph-properties fo:line-height="100%"/>
      <style:text-properties style:font-name="Liberation Sans" officeooo:rsid="002d934d" officeooo:paragraph-rsid="002d934d"/>
    </style:style>
    <style:style style:name="P59" style:family="paragraph" style:parent-style-name="Heading_20_1">
      <style:paragraph-properties fo:line-height="100%"/>
      <style:text-properties style:font-name="Liberation Sans" officeooo:rsid="002f5430" officeooo:paragraph-rsid="002f5430"/>
    </style:style>
    <style:style style:name="P60" style:family="paragraph" style:parent-style-name="Heading_20_1">
      <style:paragraph-properties fo:line-height="100%"/>
      <style:text-properties style:font-name="Liberation Sans" officeooo:rsid="0032b493" officeooo:paragraph-rsid="0032b493"/>
    </style:style>
    <style:style style:name="P61" style:family="paragraph" style:parent-style-name="Heading_20_1">
      <style:paragraph-properties fo:line-height="100%" fo:break-before="page">
        <style:tab-stops>
          <style:tab-stop style:position="0.893cm"/>
        </style:tab-stops>
      </style:paragraph-properties>
      <style:text-properties style:font-name="Liberation Sans"/>
    </style:style>
    <style:style style:name="P62" style:family="paragraph" style:parent-style-name="Heading_20_1">
      <style:paragraph-properties fo:line-height="100%" fo:break-before="page"/>
      <style:text-properties style:font-name="Liberation Sans" officeooo:rsid="0056fd50" officeooo:paragraph-rsid="0056fd50"/>
    </style:style>
    <style:style style:name="P63" style:family="paragraph" style:parent-style-name="Heading_20_2">
      <style:text-properties style:font-name="Liberation Sans" officeooo:paragraph-rsid="0034baee"/>
    </style:style>
    <style:style style:name="P64" style:family="paragraph" style:parent-style-name="Heading_20_2">
      <style:text-properties style:font-name="Liberation Sans" officeooo:rsid="00369d44" officeooo:paragraph-rsid="00369d44"/>
    </style:style>
    <style:style style:name="P65" style:family="paragraph" style:parent-style-name="Text_20_body">
      <style:text-properties style:font-name="Liberation Sans" fo:font-size="11pt" officeooo:rsid="007d0ce2" officeooo:paragraph-rsid="008ad081" style:font-size-asian="10.5pt"/>
    </style:style>
    <style:style style:name="P66" style:family="paragraph" style:parent-style-name="Text_20_body" style:list-style-name="WWNum2">
      <style:paragraph-properties fo:margin-left="0.199cm" fo:margin-right="0cm" fo:margin-top="0cm" fo:margin-bottom="0.199cm" style:contextual-spacing="true" fo:line-height="100%" fo:text-align="start" style:justify-single-word="false" fo:text-indent="-0.199cm" style:auto-text-indent="false">
        <style:tab-stops/>
      </style:paragraph-properties>
      <style:text-properties style:font-name="Liberation Sans" fo:font-size="11pt" fo:language="en" fo:country="US" style:text-underline-style="none" officeooo:paragraph-rsid="00770954" fo:background-color="transparent" style:font-size-asian="11pt" style:font-size-complex="11pt"/>
    </style:style>
    <style:style style:name="P67" style:family="paragraph" style:parent-style-name="Text_20_body" style:list-style-name="WWNum2">
      <style:paragraph-properties fo:margin-left="0.199cm" fo:margin-right="0cm" fo:margin-top="0cm" fo:margin-bottom="0.199cm" style:contextual-spacing="true" fo:line-height="100%" fo:text-align="start" style:justify-single-word="false" fo:text-indent="-0.199cm" style:auto-text-indent="false">
        <style:tab-stops/>
      </style:paragraph-properties>
      <style:text-properties style:font-name="Liberation Sans" fo:font-size="11pt" fo:language="en" fo:country="US" style:text-underline-style="none" officeooo:paragraph-rsid="00853275" fo:background-color="transparent" style:font-size-asian="11pt" style:font-size-complex="11pt"/>
    </style:style>
    <style:style style:name="P68"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05915e4" fo:background-color="transparent" style:font-size-asian="11pt" style:font-size-complex="11pt"/>
    </style:style>
    <style:style style:name="P69"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081e513" officeooo:paragraph-rsid="0081e513" fo:background-color="transparent" style:font-size-asian="11pt" style:font-size-complex="11pt"/>
    </style:style>
    <style:style style:name="P70"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08373fa" officeooo:paragraph-rsid="008373fa" fo:background-color="transparent" style:font-size-asian="11pt" style:font-size-complex="11pt"/>
    </style:style>
    <style:style style:name="P71"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0853275" officeooo:paragraph-rsid="0086e74e" fo:background-color="transparent" style:font-size-asian="11pt" style:font-size-complex="11pt"/>
    </style:style>
    <style:style style:name="P72"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087fa42" officeooo:paragraph-rsid="008ad081" fo:background-color="transparent" style:font-size-asian="11pt" style:font-size-complex="11pt"/>
    </style:style>
    <style:style style:name="P73"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08ad081" officeooo:paragraph-rsid="008ad081" fo:background-color="transparent" style:font-size-asian="11pt" style:font-size-complex="11pt"/>
    </style:style>
    <style:style style:name="P74"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officeooo:paragraph-rsid="00853275"/>
    </style:style>
    <style:style style:name="P75" style:family="paragraph" style:parent-style-name="Zitat_20_Originalquelle" style:list-style-name="WWNum2">
      <style:paragraph-properties fo:margin-left="0.199cm" fo:margin-right="0cm" fo:margin-top="0cm" fo:margin-bottom="0.199cm" style:contextual-spacing="true" fo:line-height="100%" fo:text-align="start" style:justify-single-word="false" fo:text-indent="-0.199cm" style:auto-text-indent="false">
        <style:tab-stops/>
      </style:paragraph-properties>
      <style:text-properties style:font-name="Liberation Sans" fo:font-size="11pt" fo:language="en" fo:country="US" fo:font-style="italic" style:text-underline-style="none" officeooo:rsid="006808b2" officeooo:paragraph-rsid="006c4108" fo:background-color="transparent" style:font-size-asian="10.5pt" style:font-style-asian="italic" style:font-size-complex="11pt" style:font-style-complex="italic"/>
    </style:style>
    <style:style style:name="P76" style:family="paragraph" style:parent-style-name="Zitat_20_Originalquelle" style:list-style-name="WWNum2">
      <style:paragraph-properties fo:margin-left="0.199cm" fo:margin-right="0cm" fo:margin-top="0cm" fo:margin-bottom="0.199cm" style:contextual-spacing="true" fo:line-height="100%" fo:text-align="start" style:justify-single-word="false" fo:text-indent="-0.199cm" style:auto-text-indent="false">
        <style:tab-stops/>
      </style:paragraph-properties>
      <style:text-properties style:font-name="Liberation Sans" fo:font-size="11pt" fo:language="en" fo:country="US" fo:font-style="italic" style:text-underline-style="none" officeooo:rsid="006808b2" officeooo:paragraph-rsid="008dc3d8" fo:background-color="transparent" style:font-size-asian="10.5pt" style:font-style-asian="italic" style:font-size-complex="11pt" style:font-style-complex="italic"/>
    </style:style>
    <style:style style:name="P77" style:family="paragraph" style:parent-style-name="Zitat_20_Originalquelle" style:list-style-name="WWNum2">
      <style:paragraph-properties fo:margin-left="0.199cm" fo:margin-right="0cm" fo:margin-top="0cm" fo:margin-bottom="0.199cm" style:contextual-spacing="true" fo:line-height="100%" fo:text-align="start" style:justify-single-word="false" fo:text-indent="-0.199cm" style:auto-text-indent="false">
        <style:tab-stops/>
      </style:paragraph-properties>
      <style:text-properties style:font-name="Liberation Sans" fo:font-size="11pt" fo:language="en" fo:country="US" fo:font-style="italic" style:text-underline-style="none" officeooo:rsid="006808b2" officeooo:paragraph-rsid="006a546c" fo:background-color="transparent" style:font-size-asian="10.5pt" style:font-style-asian="italic" style:font-size-complex="11pt" style:font-style-complex="italic"/>
    </style:style>
    <style:style style:name="P78" style:family="paragraph" style:parent-style-name="Zitat_20_Originalquelle" style:list-style-name="WWNum2">
      <style:paragraph-properties fo:margin-left="0.199cm" fo:margin-right="0cm" fo:margin-top="0cm" fo:margin-bottom="0.199cm" style:contextual-spacing="true" fo:line-height="100%" fo:text-align="start" style:justify-single-word="false" fo:text-indent="-0.199cm" style:auto-text-indent="false">
        <style:tab-stops/>
      </style:paragraph-properties>
      <style:text-properties style:font-name="Liberation Sans" fo:font-size="11pt" fo:language="en" fo:country="US" fo:font-style="italic" style:text-underline-style="none" officeooo:rsid="006808b2" officeooo:paragraph-rsid="008f3c73" fo:background-color="transparent" style:font-size-asian="10.5pt" style:font-style-asian="italic" style:font-size-complex="11pt" style:font-style-complex="italic"/>
    </style:style>
    <style:style style:name="P79" style:family="paragraph" style:parent-style-name="Zitat_20_Originalquelle" style:list-style-name="WWNum2">
      <style:paragraph-properties fo:margin-left="0.199cm" fo:margin-right="0cm" fo:margin-top="0cm" fo:margin-bottom="0.199cm" style:contextual-spacing="true" fo:line-height="100%" fo:text-align="start" style:justify-single-word="false" fo:text-indent="-0.199cm" style:auto-text-indent="false">
        <style:tab-stops/>
      </style:paragraph-properties>
      <style:text-properties style:font-name="Liberation Sans" fo:font-size="11pt" fo:language="en" fo:country="US" fo:font-style="italic" style:text-underline-style="none" officeooo:rsid="006808b2" officeooo:paragraph-rsid="007a5232" fo:background-color="transparent" style:font-size-asian="10.5pt" style:font-style-asian="italic" style:font-size-complex="11pt" style:font-style-complex="italic"/>
    </style:style>
    <style:style style:name="P80" style:family="paragraph" style:parent-style-name="Zitat_20_Originalquelle" style:list-style-name="WWNum2">
      <style:paragraph-properties fo:margin-left="0.199cm" fo:margin-right="0cm" fo:margin-top="0cm" fo:margin-bottom="0.199cm" style:contextual-spacing="true" fo:line-height="100%" fo:text-align="start" style:justify-single-word="false" fo:text-indent="-0.199cm" style:auto-text-indent="false">
        <style:tab-stops/>
      </style:paragraph-properties>
      <style:text-properties style:font-name="Liberation Sans" fo:font-size="11pt" fo:language="en" fo:country="US" fo:font-style="italic" style:text-underline-style="none" officeooo:rsid="006808b2" officeooo:paragraph-rsid="006f389a" fo:background-color="transparent" style:font-size-asian="10.5pt" style:font-style-asian="italic" style:font-size-complex="11pt" style:font-style-complex="italic"/>
    </style:style>
    <style:style style:name="P81" style:family="paragraph" style:parent-style-name="Zitat_20_Originalquelle" style:list-style-name="WWNum2">
      <style:paragraph-properties fo:margin-left="0.199cm" fo:margin-right="0cm" fo:margin-top="0cm" fo:margin-bottom="0.199cm" style:contextual-spacing="true" fo:line-height="100%" fo:text-align="start" style:justify-single-word="false" fo:text-indent="-0.199cm" style:auto-text-indent="false">
        <style:tab-stops/>
      </style:paragraph-properties>
      <style:text-properties style:font-name="Liberation Sans" fo:font-size="11pt" fo:language="en" fo:country="US" fo:font-style="italic" style:text-underline-style="none" officeooo:rsid="006808b2" officeooo:paragraph-rsid="00928f79" fo:background-color="transparent" style:font-size-asian="10.5pt" style:font-style-asian="italic" style:font-size-complex="11pt" style:font-style-complex="italic"/>
    </style:style>
    <style:style style:name="P82" style:family="paragraph" style:parent-style-name="Zitat_20_Originalquelle" style:list-style-name="WWNum2">
      <style:paragraph-properties fo:margin-left="0.199cm" fo:margin-right="0cm" fo:margin-top="0cm" fo:margin-bottom="0.199cm" style:contextual-spacing="true" fo:line-height="100%" fo:text-align="start" style:justify-single-word="false" fo:text-indent="-0.199cm" style:auto-text-indent="false">
        <style:tab-stops/>
      </style:paragraph-properties>
      <style:text-properties style:font-name="Liberation Sans" fo:font-size="11pt" fo:language="en" fo:country="US" fo:font-style="italic" style:text-underline-style="none" officeooo:rsid="006808b2" officeooo:paragraph-rsid="00778e53" fo:background-color="transparent" style:font-size-asian="10.5pt" style:font-style-asian="italic" style:font-size-complex="11pt" style:font-style-complex="italic"/>
    </style:style>
    <style:style style:name="P83" style:family="paragraph" style:parent-style-name="Zitat_20_Originalquelle" style:list-style-name="WWNum2">
      <style:paragraph-properties fo:margin-left="0.199cm" fo:margin-right="0cm" fo:margin-top="0cm" fo:margin-bottom="0.199cm" style:contextual-spacing="true" fo:line-height="100%" fo:text-align="start" style:justify-single-word="false" fo:text-indent="-0.199cm" style:auto-text-indent="false">
        <style:tab-stops/>
      </style:paragraph-properties>
      <style:text-properties style:font-name="Liberation Sans" fo:font-size="11pt" fo:language="en" fo:country="US" fo:font-style="italic" style:text-underline-style="none" officeooo:rsid="006808b2" officeooo:paragraph-rsid="00703e6c" fo:background-color="transparent" style:font-size-asian="10.5pt" style:font-style-asian="italic" style:font-size-complex="11pt" style:font-style-complex="italic"/>
    </style:style>
    <style:style style:name="P84" style:family="paragraph" style:parent-style-name="Zitat_20_Originalquelle" style:list-style-name="WWNum2">
      <style:paragraph-properties fo:margin-left="0.199cm" fo:margin-right="0cm" fo:margin-top="0cm" fo:margin-bottom="0.199cm" style:contextual-spacing="true" fo:line-height="100%" fo:text-align="start" style:justify-single-word="false" fo:text-indent="-0.199cm" style:auto-text-indent="false">
        <style:tab-stops/>
      </style:paragraph-properties>
      <style:text-properties style:font-name="Liberation Sans" fo:font-size="11pt" fo:language="en" fo:country="US" style:text-underline-style="none" officeooo:paragraph-rsid="008be1d8" fo:background-color="transparent" style:font-size-asian="11pt" style:font-size-complex="11pt"/>
    </style:style>
    <style:style style:name="P85" style:family="paragraph" style:parent-style-name="Zitat_20_Originalquelle" style:list-style-name="WWNum2">
      <style:paragraph-properties fo:margin-left="0.199cm" fo:margin-right="0cm" fo:margin-top="0cm" fo:margin-bottom="0.199cm" style:contextual-spacing="true" fo:line-height="100%" fo:text-align="start" style:justify-single-word="false" fo:text-indent="-0.199cm" style:auto-text-indent="false">
        <style:tab-stops/>
      </style:paragraph-properties>
      <style:text-properties style:font-name="Liberation Sans" fo:font-size="11pt" fo:language="en" fo:country="US" style:text-underline-style="none" officeooo:rsid="008d7644" officeooo:paragraph-rsid="008d7644" fo:background-color="transparent" style:font-size-asian="11pt" style:font-size-complex="11pt"/>
    </style:style>
    <style:style style:name="P86" style:family="paragraph" style:parent-style-name="Zitat_20_Originalquelle" style:list-style-name="WWNum2">
      <style:paragraph-properties fo:margin-left="0.199cm" fo:margin-right="0cm" fo:margin-top="0cm" fo:margin-bottom="0.199cm" style:contextual-spacing="true" fo:line-height="100%" fo:text-align="start" style:justify-single-word="false" fo:text-indent="-0.199cm" style:auto-text-indent="false">
        <style:tab-stops/>
      </style:paragraph-properties>
      <style:text-properties style:font-name="Liberation Sans" fo:font-size="11pt" fo:language="en" fo:country="US" style:text-underline-style="none" officeooo:rsid="0087fa42" officeooo:paragraph-rsid="00960557" fo:background-color="transparent" style:font-size-asian="11pt" style:font-size-complex="11pt"/>
    </style:style>
    <style:style style:name="P87" style:family="paragraph" style:parent-style-name="Zitat_20_Originalquelle" style:list-style-name="WWNum2">
      <style:paragraph-properties fo:margin-left="0.199cm" fo:margin-right="0cm" fo:margin-top="0cm" fo:margin-bottom="0.199cm" style:contextual-spacing="true" fo:line-height="100%" fo:text-align="start" style:justify-single-word="false" fo:text-indent="-0.199cm" style:auto-text-indent="false">
        <style:tab-stops/>
      </style:paragraph-properties>
      <style:text-properties style:font-name="Liberation Sans" fo:font-size="11pt" fo:language="en" fo:country="US" style:text-underline-style="none" officeooo:paragraph-rsid="006c4108" fo:background-color="transparent" style:font-size-asian="10.5pt" style:font-size-complex="11pt"/>
    </style:style>
    <style:style style:name="P88" style:family="paragraph" style:parent-style-name="Zitat_20_Originalquelle" style:list-style-name="WWNum2">
      <style:paragraph-properties fo:margin-left="0.199cm" fo:margin-right="0cm" fo:margin-top="0cm" fo:margin-bottom="0.199cm" style:contextual-spacing="true" fo:line-height="100%" fo:text-align="start" style:justify-single-word="false" fo:text-indent="-0.199cm" style:auto-text-indent="false">
        <style:tab-stops/>
      </style:paragraph-properties>
      <style:text-properties style:font-name="Liberation Sans" fo:font-size="11pt" fo:language="en" fo:country="US" style:text-underline-style="none" officeooo:paragraph-rsid="006ef47a" fo:background-color="transparent" style:font-size-asian="10.5pt" style:font-size-complex="11pt"/>
    </style:style>
    <style:style style:name="P89" style:family="paragraph" style:parent-style-name="Zitat_20_Originalquelle" style:list-style-name="WWNum2">
      <style:paragraph-properties fo:margin-left="0.199cm" fo:margin-right="0cm" fo:margin-top="0cm" fo:margin-bottom="0.199cm" style:contextual-spacing="true" fo:line-height="100%" fo:text-align="start" style:justify-single-word="false" fo:text-indent="-0.199cm" style:auto-text-indent="false">
        <style:tab-stops/>
      </style:paragraph-properties>
      <style:text-properties style:font-name="Liberation Sans" fo:font-size="11pt" fo:language="en" fo:country="US" style:text-underline-style="none" officeooo:paragraph-rsid="006ddb66" fo:background-color="transparent" style:font-size-asian="10.5pt" style:font-size-complex="11pt"/>
    </style:style>
    <style:style style:name="P90" style:family="paragraph">
      <loext:graphic-properties draw:opacity="0%"/>
      <style:paragraph-properties fo:text-align="center"/>
      <style:text-properties fo:font-size="12pt"/>
    </style:style>
    <style:style style:name="T1" style:family="text">
      <style:text-properties fo:color="#71869b" loext:opacity="100%" fo:font-size="6pt" fo:background-color="transparent" loext:char-shading-value="0" style:font-size-asian="6pt" style:font-size-complex="6pt"/>
    </style:style>
    <style:style style:name="T2" style:family="text">
      <style:text-properties fo:color="#71869b" loext:opacity="100%" fo:font-size="6pt" fo:font-weight="bold" fo:background-color="transparent" loext:char-shading-value="0" style:font-size-asian="6pt" style:font-weight-asian="bold" style:font-size-complex="6pt" style:font-weight-complex="bold"/>
    </style:style>
    <style:style style:name="T3" style:family="text">
      <style:text-properties fo:color="#71869b" loext:opacity="100%" fo:font-style="normal" style:font-style-asian="normal" style:font-style-complex="normal"/>
    </style:style>
    <style:style style:name="T4" style:family="text">
      <style:text-properties fo:color="#71869b" loext:opacity="100%" fo:font-style="normal" officeooo:rsid="002d934d" style:font-style-asian="normal" style:font-style-complex="normal"/>
    </style:style>
    <style:style style:name="T5" style:family="text">
      <style:text-properties fo:color="#71869b" loext:opacity="100%" fo:font-size="11pt" fo:language="de" fo:country="DE" fo:font-style="normal" fo:font-weight="bold" officeooo:rsid="00113f35" fo:background-color="transparent" loext:char-shading-value="0" style:font-name-asian="Noto Sans CJK SC Regular" style:font-size-asian="11pt" style:font-style-asian="italic" style:font-weight-asian="bold" style:font-name-complex="FreeSans" style:font-size-complex="11pt" style:language-complex="de" style:country-complex="DE" style:font-style-complex="italic" style:font-weight-complex="normal"/>
    </style:style>
    <style:style style:name="T6" style:family="text">
      <style:text-properties fo:color="#71869b" loext:opacity="100%" fo:font-size="11pt" fo:language="de" fo:country="DE" fo:font-style="normal" fo:font-weight="bold" officeooo:rsid="004ab481" fo:background-color="transparent" loext:char-shading-value="0" style:font-name-asian="Noto Sans CJK SC Regular" style:font-size-asian="11pt" style:font-style-asian="italic" style:font-weight-asian="bold" style:font-name-complex="FreeSans" style:font-size-complex="11pt" style:language-complex="de" style:country-complex="DE" style:font-style-complex="italic" style:font-weight-complex="normal"/>
    </style:style>
    <style:style style:name="T7" style:family="text">
      <style:text-properties fo:font-size="6pt" fo:background-color="transparent" loext:char-shading-value="0" style:font-size-asian="6pt" style:font-size-complex="6pt" style:font-weight-complex="bold"/>
    </style:style>
    <style:style style:name="T8" style:family="text">
      <style:text-properties fo:font-size="6pt" fo:font-weight="bold" fo:background-color="transparent" loext:char-shading-value="0" style:font-size-asian="6pt" style:font-weight-asian="bold" style:font-size-complex="6pt" style:font-weight-complex="bold"/>
    </style:style>
    <style:style style:name="T9" style:family="text">
      <style:text-properties fo:font-style="italic" fo:font-weight="bold" officeooo:rsid="00064771" style:font-style-asian="italic" style:font-weight-asian="bold" style:font-style-complex="italic" style:font-weight-complex="bold"/>
    </style:style>
    <style:style style:name="T10" style:family="text">
      <style:text-properties fo:font-style="italic" fo:font-weight="bold" officeooo:rsid="0007d159" style:font-style-asian="italic" style:font-weight-asian="bold" style:font-style-complex="italic" style:font-weight-complex="bold"/>
    </style:style>
    <style:style style:name="T11" style:family="text">
      <style:text-properties officeooo:rsid="004c66b8"/>
    </style:style>
    <style:style style:name="T12" style:family="text">
      <style:text-properties fo:color="#000000" loext:opacity="100%" style:font-name="Liberation Sans" fo:font-size="11pt" fo:font-style="italic" fo:font-weight="bold"/>
    </style:style>
    <style:style style:name="T13" style:family="text">
      <style:text-properties fo:color="#000000" loext:opacity="100%" style:font-name="Liberation Sans" fo:font-size="11pt" fo:font-style="italic" fo:font-weight="bold" officeooo:rsid="005c9471"/>
    </style:style>
    <style:style style:name="T14" style:family="text">
      <style:text-properties style:text-underline-style="solid" style:text-underline-width="auto" style:text-underline-color="font-color" fo:font-weight="bold" style:font-weight-asian="bold" style:font-weight-complex="bold"/>
    </style:style>
    <style:style style:name="T15" style:family="text">
      <style:text-properties officeooo:rsid="0053a2bc"/>
    </style:style>
    <style:style style:name="T16" style:family="text">
      <style:text-properties officeooo:rsid="0053a2bc" style:font-size-asian="10.5pt"/>
    </style:style>
    <style:style style:name="T17" style:family="text">
      <style:text-properties officeooo:rsid="005fdd6d"/>
    </style:style>
    <style:style style:name="T18" style:family="text">
      <style:text-properties fo:font-size="17pt" fo:letter-spacing="-0.007cm" fo:font-weight="bold" style:letter-kerning="false" fo:background-color="transparent" loext:char-shading-value="0" style:font-name-asian="Arial2" style:font-size-asian="17pt" style:font-weight-asian="bold" style:font-name-complex="Arial2" style:font-size-complex="17pt" style:font-weight-complex="bold"/>
    </style:style>
    <style:style style:name="T19" style:family="text">
      <style:text-properties fo:font-size="17pt" fo:letter-spacing="-0.011cm" fo:font-weight="bold" style:letter-kerning="false" fo:background-color="transparent" loext:char-shading-value="0" style:font-name-asian="Arial2" style:font-size-asian="17pt" style:font-weight-asian="bold" style:font-name-complex="Arial2" style:font-size-complex="17pt" style:font-weight-complex="bold"/>
    </style:style>
    <style:style style:name="T20" style:family="text">
      <style:text-properties fo:font-size="17pt" fo:letter-spacing="-0.011cm" officeooo:rsid="006a4568" style:letter-kerning="false" fo:background-color="transparent" loext:char-shading-value="0" style:font-name-asian="Arial2" style:font-size-asian="17pt" style:font-name-complex="Arial2" style:font-size-complex="17pt"/>
    </style:style>
    <style:style style:name="T21" style:family="text">
      <style:text-properties fo:font-size="17pt" fo:letter-spacing="-0.011cm" officeooo:rsid="0096b1ab" style:letter-kerning="false" fo:background-color="transparent" loext:char-shading-value="0" style:font-name-asian="Arial2" style:font-size-asian="17pt" style:font-name-complex="Arial2" style:font-size-complex="17pt"/>
    </style:style>
    <style:style style:name="T22" style:family="text">
      <style:text-properties fo:font-size="11pt" style:font-size-asian="10.5pt"/>
    </style:style>
    <style:style style:name="T23" style:family="text">
      <style:text-properties fo:font-size="11pt" officeooo:rsid="006ddb66" style:font-size-asian="10.5pt"/>
    </style:style>
    <style:style style:name="T24" style:family="text">
      <style:text-properties fo:font-size="11pt" officeooo:rsid="006ef47a" style:font-size-asian="10.5pt"/>
    </style:style>
    <style:style style:name="T25" style:family="text">
      <style:text-properties fo:font-size="11pt" officeooo:rsid="006f389a" style:font-size-asian="10.5pt"/>
    </style:style>
    <style:style style:name="T26" style:family="text">
      <style:text-properties fo:font-size="11pt" officeooo:rsid="006fd090" style:font-size-asian="10.5pt"/>
    </style:style>
    <style:style style:name="T27" style:family="text">
      <style:text-properties fo:font-size="11pt" officeooo:rsid="00703e6c" style:font-size-asian="10.5pt"/>
    </style:style>
    <style:style style:name="T28" style:family="text">
      <style:text-properties fo:font-size="11pt" officeooo:rsid="00720210" style:font-size-asian="10.5pt"/>
    </style:style>
    <style:style style:name="T29" style:family="text">
      <style:text-properties fo:font-size="11pt" officeooo:rsid="00737caa" style:font-size-asian="10.5pt"/>
    </style:style>
    <style:style style:name="T30" style:family="text">
      <style:text-properties fo:font-size="11pt" officeooo:rsid="00742f06" style:font-size-asian="10.5pt"/>
    </style:style>
    <style:style style:name="T31" style:family="text">
      <style:text-properties fo:font-size="11pt" officeooo:rsid="007446a9" style:font-size-asian="10.5pt"/>
    </style:style>
    <style:style style:name="T32" style:family="text">
      <style:text-properties fo:font-size="11pt" officeooo:rsid="0075dbac" style:font-size-asian="10.5pt"/>
    </style:style>
    <style:style style:name="T33" style:family="text">
      <style:text-properties fo:font-size="11pt" officeooo:rsid="0076e4c6" style:font-size-asian="10.5pt"/>
    </style:style>
    <style:style style:name="T34" style:family="text">
      <style:text-properties fo:font-size="11pt" officeooo:rsid="00778e53" style:font-size-asian="10.5pt"/>
    </style:style>
    <style:style style:name="T35" style:family="text">
      <style:text-properties fo:font-size="11pt" officeooo:rsid="0078d73f" style:font-size-asian="10.5pt"/>
    </style:style>
    <style:style style:name="T36" style:family="text">
      <style:text-properties fo:font-size="11pt" officeooo:rsid="007a5232" style:font-size-asian="10.5pt"/>
    </style:style>
    <style:style style:name="T37" style:family="text">
      <style:text-properties fo:font-size="11pt" officeooo:rsid="007b9173" style:font-size-asian="10.5pt"/>
    </style:style>
    <style:style style:name="T38" style:family="text">
      <style:text-properties fo:font-size="11pt" officeooo:rsid="007c84c8" style:font-size-asian="10.5pt"/>
    </style:style>
    <style:style style:name="T39" style:family="text">
      <style:text-properties fo:font-size="11pt" officeooo:rsid="007d0ce2" style:font-size-asian="10.5pt"/>
    </style:style>
    <style:style style:name="T40" style:family="text">
      <style:text-properties fo:font-size="11pt" officeooo:rsid="0080746a" style:font-size-asian="10.5pt"/>
    </style:style>
    <style:style style:name="T41" style:family="text">
      <style:text-properties fo:font-size="11pt" officeooo:rsid="0081e513" style:font-size-asian="10.5pt"/>
    </style:style>
    <style:style style:name="T42" style:family="text">
      <style:text-properties fo:font-size="11pt" officeooo:rsid="008373fa" style:font-size-asian="10.5pt"/>
    </style:style>
    <style:style style:name="T43" style:family="text">
      <style:text-properties fo:font-size="11pt" officeooo:rsid="00892428" style:font-size-asian="10.5pt"/>
    </style:style>
    <style:style style:name="T44" style:family="text">
      <style:text-properties fo:font-size="11pt" officeooo:rsid="008dc3d8" style:font-size-asian="10.5pt"/>
    </style:style>
    <style:style style:name="T45" style:family="text">
      <style:text-properties fo:font-size="11pt" officeooo:rsid="008f3c73" style:font-size-asian="10.5pt"/>
    </style:style>
    <style:style style:name="T46" style:family="text">
      <style:text-properties fo:font-size="11pt" officeooo:rsid="00946b6b" style:font-size-asian="10.5pt"/>
    </style:style>
    <style:style style:name="T47" style:family="text">
      <style:text-properties fo:font-size="11pt" officeooo:rsid="00958fb7" style:font-size-asian="10.5pt"/>
    </style:style>
    <style:style style:name="T48" style:family="text">
      <style:text-properties fo:font-size="11pt" officeooo:rsid="00960557" style:font-size-asian="10.5pt"/>
    </style:style>
    <style:style style:name="T49" style:family="text">
      <style:text-properties fo:font-size="11pt" officeooo:rsid="0098b818" style:font-size-asian="10.5pt"/>
    </style:style>
    <style:style style:name="T50" style:family="text">
      <style:text-properties fo:font-size="11pt" fo:language="en" fo:country="US" fo:font-style="normal" style:text-underline-style="none" officeooo:rsid="006ef47a" fo:background-color="transparent" loext:char-shading-value="0" style:font-size-asian="10.5pt" style:font-style-asian="normal" style:font-size-complex="11pt" style:font-style-complex="normal"/>
    </style:style>
    <style:style style:name="T51" style:family="text">
      <style:text-properties fo:font-size="11pt" fo:font-style="normal" style:text-underline-style="none" officeooo:rsid="006ef47a" fo:background-color="transparent" loext:char-shading-value="0" style:font-size-asian="10.5pt" style:font-style-asian="normal" style:font-size-complex="11pt" style:font-style-complex="normal"/>
    </style:style>
    <style:style style:name="T52" style:family="text">
      <style:text-properties fo:font-size="11pt" fo:font-style="normal" style:text-underline-style="none" officeooo:rsid="0078d73f" fo:background-color="transparent" loext:char-shading-value="0" style:font-size-asian="10.5pt" style:font-style-asian="normal" style:font-size-complex="11pt" style:font-style-complex="normal"/>
    </style:style>
    <style:style style:name="T53" style:family="text">
      <style:text-properties fo:font-size="11pt" fo:font-style="normal" style:text-underline-style="none" officeooo:rsid="00946b6b" fo:background-color="transparent" loext:char-shading-value="0" style:font-size-asian="10.5pt" style:font-style-asian="normal" style:font-size-complex="11pt" style:font-style-complex="normal"/>
    </style:style>
    <style:style style:name="T54" style:family="text">
      <style:text-properties fo:font-size="11pt" fo:font-style="normal" style:text-underline-style="none" officeooo:rsid="0098b818" fo:background-color="transparent" loext:char-shading-value="0" style:font-size-asian="10.5pt" style:font-style-asian="normal" style:font-size-complex="11pt" style:font-style-complex="normal"/>
    </style:style>
    <style:style style:name="T55" style:family="text">
      <style:text-properties style:font-name="Liberation Sans"/>
    </style:style>
    <style:style style:name="T56" style:family="text">
      <style:text-properties style:font-name="Liberation Sans" fo:font-size="11pt" fo:font-style="normal" officeooo:rsid="006d2c92" style:font-size-asian="10.5pt" style:font-style-asian="normal" style:font-style-complex="normal"/>
    </style:style>
    <style:style style:name="T57" style:family="text">
      <style:text-properties style:font-name="Liberation Sans" fo:font-size="11pt" fo:font-style="normal" style:text-underline-style="none" officeooo:rsid="006808b2" style:font-size-asian="10.5pt" style:font-style-asian="normal" style:font-style-complex="normal"/>
    </style:style>
    <style:style style:name="T58" style:family="text">
      <style:text-properties style:font-name="Liberation Sans" fo:font-size="11pt" fo:font-style="normal" style:text-underline-style="none" officeooo:rsid="006a4568" style:font-size-asian="10.5pt" style:font-style-asian="normal" style:font-style-complex="normal"/>
    </style:style>
    <style:style style:name="T59" style:family="text">
      <style:text-properties style:font-name="Liberation Sans" fo:font-style="normal" style:font-style-asian="normal" style:font-style-complex="normal"/>
    </style:style>
    <style:style style:name="T60" style:family="text">
      <style:text-properties style:font-name="Liberation Sans" fo:font-style="normal" officeooo:rsid="006a4568" style:font-style-asian="normal" style:font-style-complex="normal"/>
    </style:style>
    <style:style style:name="T61" style:family="text">
      <style:text-properties style:font-name="Liberation Sans" fo:font-style="normal" officeooo:rsid="006d2c92" style:font-style-asian="normal" style:font-style-complex="normal"/>
    </style:style>
    <style:style style:name="T62" style:family="text">
      <style:text-properties style:font-name="Liberation Sans" fo:font-style="normal" officeooo:rsid="0076cda5" style:font-style-asian="normal" style:font-style-complex="normal"/>
    </style:style>
    <style:style style:name="T63" style:family="text">
      <style:text-properties style:font-name="Liberation Sans" fo:font-style="normal" officeooo:rsid="0098b818" style:font-style-asian="normal" style:font-style-complex="normal"/>
    </style:style>
    <style:style style:name="T64" style:family="text">
      <style:text-properties officeooo:rsid="006a546c"/>
    </style:style>
    <style:style style:name="T65" style:family="text">
      <style:text-properties fo:font-style="normal" style:font-style-asian="normal" style:font-style-complex="normal"/>
    </style:style>
    <style:style style:name="T66" style:family="text">
      <style:text-properties fo:font-style="normal" officeooo:rsid="00683457" style:font-style-asian="normal" style:font-style-complex="normal"/>
    </style:style>
    <style:style style:name="T67" style:family="text">
      <style:text-properties fo:font-style="normal" officeooo:rsid="006c4108" style:font-style-asian="normal" style:font-style-complex="normal"/>
    </style:style>
    <style:style style:name="T68" style:family="text">
      <style:text-properties fo:font-style="normal" officeooo:rsid="006d2c92" style:font-style-asian="normal" style:font-style-complex="normal"/>
    </style:style>
    <style:style style:name="T69" style:family="text">
      <style:text-properties fo:font-style="normal" officeooo:rsid="006ef47a" style:font-style-asian="normal" style:font-style-complex="normal"/>
    </style:style>
    <style:style style:name="T70" style:family="text">
      <style:text-properties fo:font-style="normal" officeooo:rsid="0076cda5" style:font-style-asian="normal" style:font-style-complex="normal"/>
    </style:style>
    <style:style style:name="T71" style:family="text">
      <style:text-properties fo:font-style="normal" officeooo:rsid="007c84c8" style:font-style-asian="normal" style:font-style-complex="normal"/>
    </style:style>
    <style:style style:name="T72" style:family="text">
      <style:text-properties fo:font-style="normal" officeooo:rsid="0086e74e" style:font-style-asian="normal" style:font-style-complex="normal"/>
    </style:style>
    <style:style style:name="T73" style:family="text">
      <style:text-properties fo:font-style="normal" officeooo:rsid="00853275" style:font-style-asian="normal" style:font-style-complex="normal"/>
    </style:style>
    <style:style style:name="T74" style:family="text">
      <style:text-properties fo:font-style="normal" officeooo:rsid="007defc1" style:font-style-asian="normal" style:font-style-complex="normal"/>
    </style:style>
    <style:style style:name="T75" style:family="text">
      <style:text-properties fo:font-style="normal" officeooo:rsid="008be1d8" style:font-style-asian="normal" style:font-style-complex="normal"/>
    </style:style>
    <style:style style:name="T76" style:family="text">
      <style:text-properties fo:font-style="normal" officeooo:rsid="006808b2" style:font-style-asian="normal" style:font-style-complex="normal"/>
    </style:style>
    <style:style style:name="T77" style:family="text">
      <style:text-properties fo:font-style="normal" officeooo:rsid="00946b6b" style:font-style-asian="normal" style:font-style-complex="normal"/>
    </style:style>
    <style:style style:name="T78" style:family="text">
      <style:text-properties fo:font-style="normal" officeooo:rsid="0076cda5" style:font-size-asian="10.5pt" style:font-style-asian="normal" style:font-style-complex="normal"/>
    </style:style>
    <style:style style:name="T79" style:family="text">
      <style:text-properties fo:font-style="normal" officeooo:rsid="006808b2" style:font-size-asian="10.5pt" style:font-style-asian="normal" style:font-style-complex="normal"/>
    </style:style>
    <style:style style:name="T80" style:family="text">
      <style:text-properties fo:font-style="normal" officeooo:rsid="006d2c92" style:font-size-asian="10.5pt" style:font-style-asian="normal" style:font-style-complex="normal"/>
    </style:style>
    <style:style style:name="T81" style:family="text">
      <style:text-properties fo:font-style="normal" officeooo:rsid="0080746a" style:font-size-asian="10.5pt" style:font-style-asian="normal" style:font-style-complex="normal"/>
    </style:style>
    <style:style style:name="T82" style:family="text">
      <style:text-properties fo:font-style="normal" officeooo:rsid="006c4108" style:font-size-asian="10.5pt" style:font-style-asian="normal" style:font-style-complex="normal"/>
    </style:style>
    <style:style style:name="T83" style:family="text">
      <style:text-properties officeooo:rsid="006c4108"/>
    </style:style>
    <style:style style:name="T84" style:family="text">
      <style:text-properties officeooo:rsid="006ca3b4"/>
    </style:style>
    <style:style style:name="T85" style:family="text">
      <style:text-properties officeooo:rsid="006ddb66"/>
    </style:style>
    <style:style style:name="T86" style:family="text">
      <style:text-properties officeooo:rsid="006ef47a"/>
    </style:style>
    <style:style style:name="T87" style:family="text">
      <style:text-properties officeooo:rsid="006f389a"/>
    </style:style>
    <style:style style:name="T88" style:family="text">
      <style:text-properties officeooo:rsid="006fd090"/>
    </style:style>
    <style:style style:name="T89" style:family="text">
      <style:text-properties officeooo:rsid="00703e6c"/>
    </style:style>
    <style:style style:name="T90" style:family="text">
      <style:text-properties officeooo:rsid="00720210"/>
    </style:style>
    <style:style style:name="T91" style:family="text">
      <style:text-properties officeooo:rsid="00737caa"/>
    </style:style>
    <style:style style:name="T92" style:family="text">
      <style:text-properties officeooo:rsid="00742f06"/>
    </style:style>
    <style:style style:name="T93" style:family="text">
      <style:text-properties officeooo:rsid="007446a9"/>
    </style:style>
    <style:style style:name="T94" style:family="text">
      <style:text-properties officeooo:rsid="0075dbac"/>
    </style:style>
    <style:style style:name="T95" style:family="text">
      <style:text-properties officeooo:rsid="0076cda5"/>
    </style:style>
    <style:style style:name="T96" style:family="text">
      <style:text-properties officeooo:rsid="0076e4c6"/>
    </style:style>
    <style:style style:name="T97" style:family="text">
      <style:text-properties officeooo:rsid="00770954"/>
    </style:style>
    <style:style style:name="T98" style:family="text">
      <style:text-properties officeooo:rsid="00778e53"/>
    </style:style>
    <style:style style:name="T99" style:family="text">
      <style:text-properties officeooo:rsid="0078d73f"/>
    </style:style>
    <style:style style:name="T100" style:family="text">
      <style:text-properties officeooo:rsid="007a5232"/>
    </style:style>
    <style:style style:name="T101" style:family="text">
      <style:text-properties officeooo:rsid="007c84c8"/>
    </style:style>
    <style:style style:name="T102" style:family="text">
      <style:text-properties officeooo:rsid="007d0ce2"/>
    </style:style>
    <style:style style:name="T103" style:family="text">
      <style:text-properties officeooo:rsid="007defc1"/>
    </style:style>
    <style:style style:name="T104" style:family="text">
      <style:text-properties officeooo:rsid="007f9881"/>
    </style:style>
    <style:style style:name="T105" style:family="text">
      <style:text-properties officeooo:rsid="0080746a"/>
    </style:style>
    <style:style style:name="T106" style:family="text">
      <style:text-properties officeooo:rsid="0081e513"/>
    </style:style>
    <style:style style:name="T107" style:family="text">
      <style:text-properties officeooo:rsid="00853275"/>
    </style:style>
    <style:style style:name="T108" style:family="text">
      <style:text-properties fo:language="en" fo:country="US" fo:font-style="normal" style:text-underline-style="none" officeooo:rsid="00853275" fo:background-color="transparent" loext:char-shading-value="0" style:font-size-asian="11pt" style:font-style-asian="normal" style:font-size-complex="11pt" style:font-style-complex="normal"/>
    </style:style>
    <style:style style:name="T109" style:family="text">
      <style:text-properties fo:language="en" fo:country="US" style:text-underline-style="none" officeooo:rsid="00853275" fo:background-color="transparent" loext:char-shading-value="0" style:font-size-asian="11pt" style:font-size-complex="11pt"/>
    </style:style>
    <style:style style:name="T110" style:family="text">
      <style:text-properties officeooo:rsid="0086e74e"/>
    </style:style>
    <style:style style:name="T111" style:family="text">
      <style:text-properties officeooo:rsid="0087fa42"/>
    </style:style>
    <style:style style:name="T112" style:family="text">
      <style:text-properties officeooo:rsid="00892428"/>
    </style:style>
    <style:style style:name="T113" style:family="text">
      <style:text-properties officeooo:rsid="008a8428"/>
    </style:style>
    <style:style style:name="T114" style:family="text">
      <style:text-properties officeooo:rsid="008ad081"/>
    </style:style>
    <style:style style:name="T115" style:family="text">
      <style:text-properties officeooo:rsid="008dc3d8"/>
    </style:style>
    <style:style style:name="T116" style:family="text">
      <style:text-properties officeooo:rsid="008f3c73"/>
    </style:style>
    <style:style style:name="T117" style:family="text">
      <style:text-properties officeooo:rsid="00928f79"/>
    </style:style>
    <style:style style:name="T118" style:family="text">
      <style:text-properties officeooo:rsid="00958fb7"/>
    </style:style>
    <style:style style:name="T119" style:family="text">
      <style:text-properties officeooo:rsid="00960557"/>
    </style:style>
    <style:style style:name="T120" style:family="text">
      <style:text-properties officeooo:rsid="0098b818"/>
    </style:style>
    <style:style style:name="fr1"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gr1" style:family="graphic">
      <style:graphic-properties svg:stroke-color="#990000" draw:opacity="0%" draw:textarea-horizontal-align="center" draw:textarea-vertical-align="middl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draw:frame draw:style-name="fr2" draw:name="Bild3" text:anchor-type="paragraph" svg:x="-0.318cm" svg:y="-0.309cm" svg:width="3.244cm" svg:height="1.448cm" draw:z-index="2"><draw:image xlink:href="Pictures/100000000000040E000001CFFAA80DBD194F58FB.jpg" xlink:type="simple" xlink:show="embed" xlink:actuate="onLoad" draw:mime-type="image/jpeg"/></draw:frame></text:p>
      <text:p text:style-name="P3"/>
      <text:p text:style-name="P2"><draw:line text:anchor-type="paragraph" draw:z-index="0" draw:name="Form1" draw:style-name="gr1" draw:text-style-name="P90" svg:x1="-2.575cm" svg:y1="-0.314cm" svg:x2="18.997cm" svg:y2="-0.279cm"><text:p/></draw:line></text:p>
      <text:p text:style-name="P2"/>
      <text:p text:style-name="P2"/>
      <text:p text:style-name="P2"/>
      <text:p text:style-name="P4">Länderinformationsblatt</text:p>
      <text:p text:style-name="P4">der Staatendokumentation</text:p>
      <text:p text:style-name="P6"/>
      <text:p text:style-name="P6"/>
      <text:p text:style-name="P6"><draw:frame draw:style-name="fr1" draw:name="Bild2" text:anchor-type="paragraph" svg:width="16.2cm" svg:height="8.082cm" draw:z-index="1"><draw:image xlink:href="Pictures/100000000000038A000001C4779AF3A8F07683DA.png" xlink:type="simple" xlink:show="embed" xlink:actuate="onLoad" draw:mime-type="image/png"/></draw:frame></text:p>
      <text:p text:style-name="P5">Guatemala</text:p>
      <text:p text:style-name="P16"><text:span text:style-name="T18">Gesamtaktualisierung am</text:span><text:span text:style-name="T19"> </text:span><text:span text:style-name="T20">2</text:span><text:span text:style-name="T21">7</text:span><text:span text:style-name="T20">.08.2021</text:span></text:p>
      <text:p text:style-name="P19">Aktualität überprüft am XX.XX.XXXX</text:p>
      <text:p text:style-name="P20"><text:tab/>letzte Kurzinformation eingefügt am XX.XX.XXXX</text:p>
      <table:table table:name="Tabelle1" table:style-name="Tabelle1">
        <table:table-column table:style-name="Tabelle1.A"/>
        <table:table-row table:style-name="TableLine94601057067632">
          <table:table-cell table:style-name="Tabelle1.A1" office:value-type="string">
            <text:p text:style-name="P7">Das gegenständliche Produkt der Staatendokumentation des Bundesamtes für Fremdenwesen und Asyl wurde gemäß den vom Staatendokumentationsbeirat beschlossenen Standards und der Methodologie der Staatendokumentation erstellt.</text:p>
            <text:p text:style-name="P7">Ein Länderinformationsblatt (LIB) der Staatendokumentation ist ein COI-Dokument, das beruhend auf den Bedürfnissen in Verfahren des Asyl- und Fremdenwesens (RD, EASt, ASt, BVwG) mittels Recherche von vorhandenen, vertrauenswürdigen und vorrangig öffentlichen Informationen gemäß den Standards der Staatendokumentation erstellt wird. Ein LIB gibt eine <text:span text:style-name="T14">einzelfallunabhängige Darstellung</text:span> über die Lage betreffend relevanter Tatsachen in Herkunftsländern bzw. in EU-Mitgliedsstaaten.</text:p>
            <text:p text:style-name="P7">Die LIB dienen den Bedarfsträgern der Instanzen des Asyl- und Fremdenwesens. Für sie gilt § 5 Abs. 5 letzter Satz BFA-G, d.h. sie sind als solche nicht Teil der allgemein zugänglichen, öffentlichen Staatendokumentation. Sie werden aber durch Verwendung im Verfahren (Parteiengehör, Verwendung im Bescheid) der jeweiligen Partei zugänglich und durch Verwendung im Bescheid öffentlich gemacht.</text:p>
            <text:p text:style-name="P7">Wie bereits erwähnt, ist dieses Produkt als Arbeitsbehelf für österreichische Behörden und Gerichte entworfen worden. In diesem Sinne stehen Lesbarkeit, flexible Nutzbarkeit und einfache Verwertbarkeit in Entscheidungen im Vordergrund. Grundsätzlich wird jede Information mit mindestens einer Quelle belegt; aus vorgenannten Gründen wird jedoch auf die Hervorhebung von Originalzitaten verzichtet – nicht zuletzt auch deshalb, weil sich daraus für die Entscheidungsfindung kein Mehrwert ergibt.</text:p>
            <text:p text:style-name="P9">Das gegenständliche Produkt erhebt bezüglich der zur Verfügung gestellten Informationen keinen Anspruch auf Vollständigkeit. Aus dem vorliegenden Produkt ergeben sich keine Schlussfolgerungen für die rechtliche Beurteilung eines konkreten Verfahrens. Das LIB stellt keine allgemeine oder individuelle Entscheidungsvorgabe dar. Das vorliegende Dokument kann insbesondere auch nicht als politische Stellungnahme seitens der Staatendokumentation oder des Bundesamtes für Fremdenwesen und Asyl gewertet werden. </text:p>
            <text:p text:style-name="P9">Zugunsten der besseren Les- und Verwendbarkeit wird im vorliegenden Produkt auf eine genderneutrale Schreibweise verzichtet. So nicht explizit angemerkt, sind immer alle Geschlechter gemeint.</text:p>
            <text:p text:style-name="P10">Qualitäts- und Aktualisierungshinweis</text:p>
            <text:p text:style-name="P11">Das LIB beinhaltet Arbeitsübersetzungen fremdsprachiger Quellen. Auswahl, Verwertung und Verwendung von Informationen <text:span text:style-name="T17">im vorliegenden Produkt </text:span>unterliegen dem Qualitätsmanagement der Staatendokumentation.</text:p>
            <text:p text:style-name="P8">Dieses LIB wird mittels Einbezug relevanter Kurzinformationen der Staatendokumentation auf <text:soft-page-break/>aktuellem Stand gehalten. Eine Gesamtaktualisierung des LIB erfolgt bei gegebenem Bedarf.</text:p>
            <text:p text:style-name="P7">Die Aktualität der verwendeten Quellen wird seitens der Staatendokumentation überprüft. Daher können auch im LIB verwendete Quellen älteren Datums als inhaltlich aktuell erachtet werden.</text:p>
          </table:table-cell>
        </table:table-row>
      </table:table>
      <text:p text:style-name="P18"/>
      <text:p text:style-name="P26"><text:span text:style-name="T9">Länder</text:span><text:span text:style-name="T10">spezifische Anmerkungen</text:span></text:p>
      <text:p text:style-name="P22">Keine</text:p>
      <text:p text:style-name="P23"/>
      <text:p text:style-name="P23">Hinweis:</text:p>
      <text:p text:style-name="P53">Das Länderinformationsblatt geht nur eingeschränkt auf die Auswirkungen der COVID-19-Pandemie sowie auf eventuelle Maßnahmen gegen diese ein - wie etwa Einstellungen des Reiseverkehrs in oder aus einem Land oder Bewegungseinschränkungen im Land. Dies betrifft insbesondere auch Auswirkungen auf die Gesundheitsversorgung, die Möglichkeiten zur Selbst-Quarantäne, die Versorgungslage, wirtschaftliche, politische und andere Folgen, die derzeit nicht absehbar sind. <text:span text:style-name="T15">Diese Informationen werden in einem eigenen Kapitel zur Verfügung gestellt, sind jedoch aufgrund der </text:span><text:span text:style-name="T16">Möglichkeit schneller Änderungen im Land als Momentaufnahme zu sehen</text:span><text:span text:style-name="T15">.</text:span></text:p>
      <text:p text:style-name="P27"><text:span text:style-name="T12">Zur aktuellen Anzahl der Krankheits- und Todesfälle in den einzelnen Ländern empfiehlt die Staatendokumentation bei Interesse/Bedarf folgende Websites der WHO: </text:span><text:a xlink:type="simple" xlink:href="https://www.who.int/emergencies/diseases/novel-coronavirus-2019/situation-reports" text:style-name="Internet_20_link" text:visited-style-name="Visited_20_Internet_20_Link"><text:span text:style-name="T55">https://www.who.int/emergencies/diseases/novel-coronavirus-2019/situation-reports</text:span></text:a><text:span text:style-name="T12"> oder der John</text:span><text:span text:style-name="T13">s-</text:span><text:span text:style-name="T12">Hopkins-Universität:</text:span></text:p>
      <text:p text:style-name="P27"><text:a xlink:type="simple" xlink:href="https://gisanddata.maps.arcgis.com/apps/opsdashboard/index.html#/bda7594740fd40299423467b48e9ecf6" text:style-name="Internet_20_link" text:visited-style-name="Visited_20_Internet_20_Link"><text:span text:style-name="T55">https://gisanddata.maps.arcgis.com/apps/opsdashboard/index.html#/bda7594740fd40299423467b48e9ecf6</text:span></text:a><text:span text:style-name="T12"> </text:span></text:p>
      <text:p text:style-name="P24">mit täglich aktualisierten Zahlen zu kontaktieren.</text:p>
      <text:p text:style-name="P25">Inhaltsverzeichnis</text:p>
      <text:table-of-content text:style-name="Sect1" text:protected="true" text:name="Inhaltsverzeichnis1">
        <text:table-of-content-source text:outline-level="10">
          <text:index-title-template text:style-name="Contents_20_Heading"/>
          <text:table-of-content-entry-template text:outline-level="1" text:style-name="Contents_20_1">
            <text:index-entry-link-start text:style-name="Index_20_Link"/>
            <text:index-entry-chapter/>
            <text:index-entry-tab-stop style:type="left" style:position="1cm" style:leader-char=" "/>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ab-stop style:type="left" style:position="1cm" style:leader-char=" "/>
            <text:index-entry-text/>
            <text:index-entry-tab-stop style:type="right" style:leader-char="."/>
            <text:index-entry-page-number/>
            <text:index-entry-link-end/>
          </text:table-of-content-entry-template>
          <text:table-of-content-entry-template text:outline-level="3" text:style-name="Contents_20_3">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4" text:style-name="Contents_20_4">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5" text:style-name="Contents_20_5">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6" text:style-name="Contents_20_6">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7" text:style-name="Contents_20_7">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8" text:style-name="Contents_20_8">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9" text:style-name="Contents_20_9">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10" text:style-name="Contents_20_10">
            <text:index-entry-chapter/>
            <text:index-entry-tab-stop style:type="left" style:position="0cm" style:leader-char=" "/>
            <text:index-entry-text text:style-name="User_20_Entry"/>
            <text:index-entry-tab-stop style:type="right" style:leader-char=" "/>
            <text:index-entry-page-number/>
          </text:table-of-content-entry-template>
        </text:table-of-content-source>
        <text:index-body>
          <text:p text:style-name="P55"><text:a xlink:type="simple" xlink:href="#__RefHeading___Toc732_869923921" text:style-name="Index_20_Link" text:visited-style-name="Index_20_Link"><text:s/>1. <text:tab/></text:a><text:a xlink:type="simple" xlink:href="#__RefHeading___Toc732_869923921" text:style-name="Index_20_Link" text:visited-style-name="Index_20_Link"><text:span text:style-name="T65">N</text:span></text:a><text:a xlink:type="simple" xlink:href="#__RefHeading___Toc732_869923921" text:style-name="Index_20_Link" text:visited-style-name="Index_20_Link"><text:span text:style-name="T65">eueste Ereignisse – Integrierte Kurzinformationen</text:span></text:a><text:a xlink:type="simple" xlink:href="#__RefHeading___Toc732_869923921" text:style-name="Index_20_Link" text:visited-style-name="Index_20_Link"><text:tab/>6</text:a></text:p>
          <text:p text:style-name="P55"><text:a xlink:type="simple" xlink:href="#__RefHeading___Toc28323_2332640943" text:style-name="Index_20_Link" text:visited-style-name="Index_20_Link"><text:s/>2. <text:tab/>COVID-19<text:tab/>7</text:a></text:p>
          <text:p text:style-name="P55"><text:a xlink:type="simple" xlink:href="#__RefHeading___Toc3604_297596519" text:style-name="Index_20_Link" text:visited-style-name="Index_20_Link"><text:s/>3. <text:tab/>Politische Lage<text:tab/>8</text:a></text:p>
          <text:p text:style-name="P55"><text:a xlink:type="simple" xlink:href="#__RefHeading___Toc4086_297596519" text:style-name="Index_20_Link" text:visited-style-name="Index_20_Link"><text:s/>4. <text:tab/>Sicherheitslage<text:tab/>9</text:a></text:p>
          <text:p text:style-name="P55"><text:a xlink:type="simple" xlink:href="#__RefHeading___Toc4153_297596519" text:style-name="Index_20_Link" text:visited-style-name="Index_20_Link"><text:s/>5. <text:tab/>Rechtsschutz / Justizwesen<text:tab/>9</text:a></text:p>
          <text:p text:style-name="P55"><text:a xlink:type="simple" xlink:href="#__RefHeading___Toc4155_297596519" text:style-name="Index_20_Link" text:visited-style-name="Index_20_Link"><text:s/>6. <text:tab/>Sicherheitsbehörden<text:tab/>11</text:a></text:p>
          <text:p text:style-name="P55"><text:a xlink:type="simple" xlink:href="#__RefHeading___Toc4157_297596519" text:style-name="Index_20_Link" text:visited-style-name="Index_20_Link"><text:s/>7. <text:tab/>Folter und unmenschliche Behandlung<text:tab/>11</text:a></text:p>
          <text:p text:style-name="P55"><text:a xlink:type="simple" xlink:href="#__RefHeading___Toc4159_297596519" text:style-name="Index_20_Link" text:visited-style-name="Index_20_Link"><text:s/>8. <text:tab/>Korruption<text:tab/>12</text:a></text:p>
          <text:p text:style-name="P55"><text:a xlink:type="simple" xlink:href="#__RefHeading___Toc4171_297596519" text:style-name="Index_20_Link" text:visited-style-name="Index_20_Link"><text:s/>9. <text:tab/>Allgemeine Menschenrechtslage<text:tab/>13</text:a></text:p>
          <text:p text:style-name="P55"><text:a xlink:type="simple" xlink:href="#__RefHeading___Toc4185_297596519" text:style-name="Index_20_Link" text:visited-style-name="Index_20_Link"><text:s/>10. <text:tab/>Todesstrafe<text:tab/>15</text:a></text:p>
          <text:p text:style-name="P55"><text:a xlink:type="simple" xlink:href="#__RefHeading___Toc4203_297596519" text:style-name="Index_20_Link" text:visited-style-name="Index_20_Link"><text:s/>11. <text:tab/>Relevante Bevölkerungsgruppen<text:tab/>16</text:a></text:p>
          <text:p text:style-name="P56"><text:a xlink:type="simple" xlink:href="#__RefHeading___Toc4205_297596519" text:style-name="Index_20_Link" text:visited-style-name="Index_20_Link">11.1. <text:tab/></text:a><text:a xlink:type="simple" xlink:href="#__RefHeading___Toc4205_297596519" text:style-name="Index_20_Link" text:visited-style-name="Index_20_Link">F</text:a><text:a xlink:type="simple" xlink:href="#__RefHeading___Toc4205_297596519" text:style-name="Index_20_Link" text:visited-style-name="Index_20_Link">rauen</text:a><text:a xlink:type="simple" xlink:href="#__RefHeading___Toc4205_297596519" text:style-name="Index_20_Link" text:visited-style-name="Index_20_Link"><text:tab/>16</text:a></text:p>
          <text:p text:style-name="P56"><text:a xlink:type="simple" xlink:href="#__RefHeading___Toc4207_297596519" text:style-name="Index_20_Link" text:visited-style-name="Index_20_Link">11.2. <text:tab/>Kinder<text:tab/>17</text:a></text:p>
          <text:p text:style-name="P55"><text:a xlink:type="simple" xlink:href="#__RefHeading___Toc4219_297596519" text:style-name="Index_20_Link" text:visited-style-name="Index_20_Link"><text:s/>12. <text:tab/>Grundversorgung und Wirtschaft<text:tab/>18</text:a></text:p>
          <text:p text:style-name="P55"><text:a xlink:type="simple" xlink:href="#__RefHeading___Toc4223_297596519" text:style-name="Index_20_Link" text:visited-style-name="Index_20_Link"><text:s/>13. <text:tab/>Medizinische Versorgung<text:tab/>19</text:a></text:p>
          <text:p text:style-name="P55"><text:a xlink:type="simple" xlink:href="#__RefHeading___Toc4229_297596519" text:style-name="Index_20_Link" text:visited-style-name="Index_20_Link"><text:s/>14. <text:tab/>Rückkehr<text:tab/>20</text:a></text:p>
        </text:index-body>
      </text:table-of-content>
      <text:p text:style-name="P17"/>
      <text:h text:style-name="P61" text:outline-level="1"><text:bookmark-start text:name="__RefHeading___Toc732_869923921"/><text:span text:style-name="T4">N</text:span><text:span text:style-name="T3">eueste Ereignisse – Integrierte Kurzinformationen</text:span><text:bookmark-end text:name="__RefHeading___Toc732_869923921"/></text:h>
      <text:p text:style-name="P28">Keine aktuellen Kurzinformationen vorhanden.</text:p>
      <text:p text:style-name="P28"/>
      <text:p text:style-name="P30"/>
      <text:p text:style-name="P21"/>
      <text:h text:style-name="P62" text:outline-level="1"><text:bookmark-start text:name="__RefHeading___Toc28323_2332640943"/>COVID-19<text:bookmark-end text:name="__RefHeading___Toc28323_2332640943"/></text:h>
      <text:p text:style-name="P44">Guatemala ist weiterhin von COVID-19 betroffen. Regionaler Schwerpunkt ist die Region um die Hauptstadt Guatemala-Stadt. Seit dem 13. August 2021 gilt für 30 Tage die erste Stufe des Ausnahmezustandes (estado de calamidad). Es besteht eine tägliche Ausgangssperre zwischen 22 Uhr und 4 Uhr. Öffentliche Events, Versammlungen oder Veranstaltungen mit Menschenansammlungen sind verboten. Sollte <text:span text:style-name="T49">eine</text:span> Landung/Abflug in Guatemala in die Zeit der Ausgangssperre fallen, ist es möglich einen Passierschein zu erlangen. Behörden, Kirchen, Institutionen, Geschäfte und Märkte arbeiten zum Teil mit beschränkter Kapazität und Öffnungszeiten <text:span text:style-name="T83">(AA 20.8.2021)</text:span>.</text:p>
      <text:p text:style-name="P44"/>
      <text:p text:style-name="P44">Guatemala verzeichnete vom 13. bis 19. Juli <text:span text:style-name="T102">2021 mit 20.170 neue Fällen </text:span>die höchste <text:span text:style-name="T102">Zahl</text:span> wöchentliche<text:span text:style-name="T102">r</text:span> COVID-19-<text:span text:style-name="T39">Erkrankungen</text:span> seit Beginn de<text:span text:style-name="T102">r </text:span>Pandemie. Insgesamt wurden bis <text:span text:style-name="T39">dahin</text:span> fast 352.100 COVID-19-Fälle im Land gemeldet, mit 10.100 Todesfällen. Die COVID-19-Impfrate in Guatemala ist nach wie vor eine der niedrigsten in Lateinamerika und <text:span text:style-name="T102">der </text:span>Karibik. <text:span text:style-name="T39">S</text:span>chätzungsweise 8% der Bevölkerung <text:span text:style-name="T102">haben </text:span>mindestens eine Impfdosis <text:span text:style-name="T102">erhalten. </text:span>Am 20. Juli <text:span text:style-name="T102">2021 </text:span>erhielt Guatemala 3 Millionen Dosen des Impfstoffs Moderna als Spende <text:span text:style-name="T39">der USA (USAID 29.7.2021).</text:span></text:p>
      <text:p text:style-name="P32"/>
      <text:p text:style-name="P47"><text:span text:style-name="T39">M</text:span><text:span text:style-name="T22">it Stand 25.8.2021 gab es in Guatemala etwa 53.371 aktive COVID-19-Fälle. Insgesamt wurden bis dahin 455.263 Fälle registriert, mit 11.694 Todesfällen (Gob 25.8.2021).</text:span></text:p>
      <text:p text:style-name="P34"/>
      <text:p text:style-name="P48"><text:span text:style-name="T22">Die genauen aktuellen Einreisebestimmungen für Guatemalteken und Ausländer finden sich hier: </text:span><text:a xlink:type="simple" xlink:href="https://igm.gob.gt/protocolo-de-ingreso-al-pais-covid19/" text:style-name="Internet_20_link" text:visited-style-name="Visited_20_Internet_20_Link"><text:span text:style-name="T22">https://igm.gob.gt/protocolo-de-ingreso-al-pais-covid19/</text:span></text:a><text:span text:style-name="T22"> (IGM o.D.).</text:span></text:p>
      <text:p text:style-name="P35"/>
      <text:p text:style-name="P49"><text:span text:style-name="T22">Die Regierung macht</text:span><text:span text:style-name="T27">e</text:span><text:span text:style-name="T22"> </text:span><text:span text:style-name="T44">seit Beginn der Pandemie</text:span><text:span text:style-name="T27"> </text:span><text:span text:style-name="T22">ausgiebig Gebrauch </text:span><text:span text:style-name="T27">von der Verhängung von Ausnahmezuständen in verschiedenen Departements des Landes. Diese Ausnahmezustände schränken bestimmte verfassungsmäßige Rechte ein, einschließlich der Vereinigungs-, Versammlungs- und Bewegungsfreiheit. </text:span><text:span text:style-name="T30">Während der</text:span><text:span text:style-name="T27"> COVID-19-</text:span><text:span text:style-name="T30">Pandemie gab es einen Anstieg von</text:span><text:span text:style-name="T27"> häuslicher Gewalt und Gewalt gegen Frauen</text:span><text:span text:style-name="T22"> </text:span><text:span text:style-name="T26">(USDOS 30.3.2021)</text:span><text:span text:style-name="T22">.</text:span></text:p>
      <text:p text:style-name="P15">Quellen:</text:p>
      <text:list xml:id="list2753936819" text:style-name="WWNum2">
        <text:list-item>
          <text:p text:style-name="P75"><text:span text:style-name="T65">AA – Auswärtiges Amt [Deutschland] (</text:span><text:span text:style-name="T67">20.8.2021</text:span><text:span text:style-name="T65">): Guatemala: Reise- und Sicherheitshinweise, </text:span><text:a xlink:type="simple" xlink:href="https://www.auswaertiges-amt.de/de/aussenpolitik/laender/guatemala-node/guatemalasicherheit/221882" text:style-name="Internet_20_link" text:visited-style-name="Visited_20_Internet_20_Link"><text:span text:style-name="T65">https://www.auswaertiges-amt.de/de/aussenpolitik/laender/guatemala-node/guatemalasicherheit/221882</text:span></text:a><text:span text:style-name="T65">, Zugriff 2</text:span><text:span text:style-name="T67">6</text:span><text:span text:style-name="T65">.8.2021</text:span></text:p>
        </text:list-item>
        <text:list-item>
          <text:p text:style-name="P84"><text:span text:style-name="T75">Gob – Gobierno de Guatemala [Guatemala] (25.8.2021): Situación de COVID-19 en Guatemala, </text:span><text:a xlink:type="simple" xlink:href="https://tablerocovid.mspas.gob.gt/" text:style-name="Internet_20_link" text:visited-style-name="Visited_20_Internet_20_Link"><text:span text:style-name="T75">https://tablerocovid.mspas.gob.gt/</text:span></text:a><text:span text:style-name="T75">, Zugriff 27.8.2021</text:span></text:p>
        </text:list-item>
        <text:list-item>
          <text:p text:style-name="P85"><text:span text:style-name="T75">I</text:span><text:span text:style-name="T65">GM – Instituto Guatemalteco de Migracion </text:span><text:span text:style-name="T77">[Guatemala] (o.D.):</text:span><text:span text:style-name="T65"> Protocolo De Ingreso Al País COVID19, </text:span><text:a xlink:type="simple" xlink:href="https://igm.gob.gt/protocolo-de-ingreso-al-pais-covid19/" text:style-name="Internet_20_link" text:visited-style-name="Visited_20_Internet_20_Link"><text:span text:style-name="T65">https://igm.gob.gt/protocolo-de-ingreso-al-pais-covid19/</text:span></text:a><text:span text:style-name="T65">, </text:span><text:span text:style-name="T75">Zugriff 27.8.2021</text:span></text:p>
        </text:list-item>
        <text:list-item>
          <text:p text:style-name="P84"><text:soft-page-break/><text:span text:style-name="T65">USAID – US Agency for International Development [USA] </text:span><text:span text:style-name="T74">(</text:span><text:span text:style-name="T65">29.</text:span><text:span text:style-name="T74">7.</text:span><text:span text:style-name="T65">2021</text:span><text:span text:style-name="T74">)</text:span><text:span text:style-name="T65">: El Salvador, Guatemala, and Honduras – Regional Response, Fact Sheet #8 Fiscal Year 2021, </text:span><text:a xlink:type="simple" xlink:href="https://www.ecoi.net/en/file/local/2056945/2021_07_29_El_Salvador_Guatemala_and_Honduras_Regional_Response_Fact_Sheet_8.pdf" text:style-name="Internet_20_link" text:visited-style-name="Visited_20_Internet_20_Link"><text:span text:style-name="T65">https://www.ecoi.net/en/file/local/2056945/2021_07_29_El_Salvador_Guatemala_and_Honduras_Regional_Response_Fact_Sheet_8.pdf</text:span></text:a><text:span text:style-name="T65">, Zugriff </text:span><text:span text:style-name="T74">26.8.2021</text:span></text:p>
        </text:list-item>
        <text:list-item>
          <text:p text:style-name="P76"><text:span text:style-name="T74">USDOS – US Department of State [USA] </text:span><text:span text:style-name="T68">(30.3.2021)</text:span><text:span text:style-name="T74">: 2020 Country Reports on Human Rights Practices: Guatemala, </text:span><text:a xlink:type="simple" xlink:href="https://www.ecoi.net/de/dokument/2048157.html" text:style-name="Internet_20_link" text:visited-style-name="Visited_20_Internet_20_Link"><text:span text:style-name="T74">https://www.ecoi.net/de/dokument/2048157.html</text:span></text:a><text:span text:style-name="T74">, Zugriff </text:span><text:span text:style-name="T68">26.8.2021</text:span></text:p>
        </text:list-item>
      </text:list>
      <text:h text:style-name="P57" text:outline-level="1"><text:bookmark-start text:name="__RefHeading___Toc3604_297596519"/>Politische Lage<text:bookmark-end text:name="__RefHeading___Toc3604_297596519"/></text:h>
      <text:p text:style-name="P54"><text:span text:style-name="T60">Guatemala ist eine Präsidialrepublik. </text:span><text:span text:style-name="T59">Staatsoberhaupt und Regierungschef </text:span><text:span text:style-name="T60">ist</text:span><text:span text:style-name="T59"> </text:span><text:span text:style-name="T60">seit </text:span><text:span text:style-name="T59">14.01.2020 Alejandro Giammattei (rechtskonservativ, „Vamos“-Partei). Verfassungsgemäß ist keine Wiederwahl möglich </text:span><text:span text:style-name="T60">(</text:span><text:span text:style-name="T57">AA 9.3.2021a</text:span><text:span text:style-name="T58">)</text:span><text:span text:style-name="T59">. Internationale Beobachter bewerteten die Präsidentschaftswahlen 2019 als </text:span><text:span text:style-name="T56">generell</text:span><text:span text:style-name="T59"> frei und fair </text:span><text:span text:style-name="T61">(USDOS 30.3.2021), </text:span><text:span text:style-name="T62">wobei von Unregelmäßigkeiten berichtet wurde, wie Störung der Wahl, </text:span><text:span text:style-name="T63">v</text:span><text:span text:style-name="T62">erbrannte Stimmzettel, Einschüchterung von Wählern und Gewaltanwendung (FH 3.3.2021)</text:span><text:span text:style-name="T59">.</text:span></text:p>
      <text:p text:style-name="P37"/>
      <text:p text:style-name="P42">Mit 16,3 Millionen Einwohnern ist Guatemala das bevölkerungsreichste Land Zentralamerikas. Nach dem über 30-jährigen Bürgerkrieg (1960-1996) sind noch nicht alle Wunden verheilt. Die hohe soziale Ungleichheit und die weitverbreitete Armut auf dem Land bestehen in vielen Teilen fort. Auch dadurch gibt es eine starke Polarisierung der Gesellschaft. Die Verfassung von 1986 gibt dem Land eine präsidentiell-demokratische Ordnung, in der der Staatspräsident Regierungschef und Staatsoberhaupt ist. Der Kongress fungiert als Legislative und wird wie der Präsident alle vier Jahre gewählt. Er setzt sich aus 160 gewählten Abgeordneten aus derzeit 19 Parteien zusammen <text:span text:style-name="T64">(</text:span>AA 9.3.2021b). </text:p>
      <text:p text:style-name="P37"/>
      <text:p text:style-name="P37">Im Juni 2019 wurden zeitgleich mit der ersten Runde der Präsidentschaftswahlen und 340 Bürgermeisterwahlen die Abgeordneten <text:span text:style-name="T95">der Legislative </text:span>gewählt. Die UNE gewann 53 Sitze, während die Vamos-Partei von Präsident Giammattei 16 Sitze gewann. Die UCN gewann 12, und die verbleibenden 79 Sitze wurden auf 16 Parteien aufgeteilt, von denen keine mehr als 10 Sitze gewann. Die Wahlergebnisse von 2019 wurden als glaubwürdig erachtet, Beobachter stellten jedoch Unregelmäßigkeiten, Unruhen und Gewaltandrohungen fest. Mehrere lokale <text:span text:style-name="T33">Wahlen</text:span> wurden vom Obersten Wahlgericht (TSE) aufgrund von Morddrohungen gegen Wahlbeamte und gewalttätigen Vorfällen annulliert oder verschoben. Wahlbeobachter erhielten Beschwerden von weiblichen Amtsträgern und Kandidaten, die über Diskriminierung berichteten <text:span text:style-name="T96">(FH 3.3.2021)</text:span>.</text:p>
      <text:p text:style-name="P12">Quellen:</text:p>
      <text:list xml:id="list144534806658178" text:continue-numbering="true" text:style-name="WWNum2">
        <text:list-item>
          <text:p text:style-name="P77"><text:span text:style-name="T65">AA – Auswärtiges Amt [Deutschland] (9.3.2021a): Guatemala: Steckbrief, </text:span><text:a xlink:type="simple" xlink:href="https://www.auswaertiges-amt.de/de/aussenpolitik/laender/guatemala-node/guatemala/221880" text:style-name="Internet_20_link" text:visited-style-name="Visited_20_Internet_20_Link"><text:span text:style-name="T65">https://www.auswaertiges-amt.de/de/aussenpolitik/laender/guatemala-node/guatemala/221880</text:span></text:a><text:span text:style-name="T65">, Zugriff 25.8.2021</text:span></text:p>
        </text:list-item>
        <text:list-item>
          <text:p text:style-name="P77"><text:span text:style-name="T65">AA – Auswärtiges Amt [Deutschland] (9.3.2021</text:span><text:span text:style-name="T66">b</text:span><text:span text:style-name="T65">): Guatemala: Politisches Porträt, </text:span><text:a xlink:type="simple" xlink:href="https://www.auswaertiges-amt.de/de/aussenpolitik/laender/guatemala-node/politisches-portraet/221918" text:style-name="Internet_20_link" text:visited-style-name="Visited_20_Internet_20_Link"><text:span text:style-name="T65">https://www.auswaertiges-amt.de/de/aussenpolitik/laender/guatemala-node/politisches-portraet/221918</text:span></text:a><text:span text:style-name="T65">, Zugriff 25.8.2021</text:span></text:p>
        </text:list-item>
        <text:list-item>
          <text:p text:style-name="P77"><text:soft-page-break/><text:span text:style-name="T70">FH - </text:span><text:span text:style-name="T65">Freedom House </text:span><text:span text:style-name="T70">(3.3.2021)</text:span><text:span text:style-name="T65">: Freedom in the World 2021 - Guatemala, </text:span><text:a xlink:type="simple" xlink:href="https://www.ecoi.net/de/dokument/2052762.html" text:style-name="Internet_20_link" text:visited-style-name="Visited_20_Internet_20_Link"><text:span text:style-name="T65">https://www.ecoi.net/de/dokument/2052762.html</text:span></text:a><text:span text:style-name="T65">, Zugriff </text:span><text:span text:style-name="T70">26.8.2021</text:span></text:p>
        </text:list-item>
        <text:list-item>
          <text:p text:style-name="P77"><text:span text:style-name="T65">USDOS – US Department of State [USA] </text:span><text:span text:style-name="T68">(30.3.2021)</text:span><text:span text:style-name="T65">: 2020 Country Reports on Human Rights Practices: Guatemala, </text:span><text:a xlink:type="simple" xlink:href="https://www.ecoi.net/de/dokument/2048157.html" text:style-name="Internet_20_link" text:visited-style-name="Visited_20_Internet_20_Link"><text:span text:style-name="T65">https://www.ecoi.net/de/dokument/2048157.html</text:span></text:a><text:span text:style-name="T65">, Zugriff </text:span><text:span text:style-name="T68">26.8.2021</text:span></text:p>
        </text:list-item>
      </text:list>
      <text:h text:style-name="P58" text:outline-level="1"><text:bookmark-start text:name="__RefHeading___Toc4086_297596519"/>Sicherheitslage<text:bookmark-end text:name="__RefHeading___Toc4086_297596519"/></text:h>
      <text:p text:style-name="P50">Guatemala verzeichnet eine hohe Kriminalitätsrate. Neben der allgemeinen Straßenkriminalität ist Guatemala auch Schauplatz von Auseinandersetzungen im Bereich der Bandenkriminalität. Die Hemmschwelle beim Einsatz von Gewalt <text:span text:style-name="T120">ist </text:span>niedrig <text:span text:style-name="T83">(AA 20.8.2021)</text:span>.</text:p>
      <text:p text:style-name="P50"/>
      <text:p text:style-name="P50">Gewalt, Entführungen und Erpressung durch Polizei, Drogenhändler und Straßengangs sind weiterhin <text:span text:style-name="T45">präsent und beeinträchtigen </text:span>das Leben der <text:span text:style-name="T45">Bevölkerung</text:span>. Verbindungen zwischen Staat, Politikern, Militär und illegalen Akteuren erschweren eine kohärente Reaktion auf die Sicherheitsherausforderungen des Landes. Trotz dieser Herausforderungen sank <text:span text:style-name="T116">2020 </text:span>die Mordrate das elfte Jahr in Folge. Die Gefängnisse sind stark überfüllt und voller Banden- und Drogengewalt und Korruption. Gefängnisaufstände sind weit verbreitet und oft tödlich. Seit ihrem Amtsantritt hat die Regierung Giammattei in acht <text:span text:style-name="T45">Gebieten den</text:span> Belagerungszust<text:span text:style-name="T116">and</text:span> ausgerufen, <text:span text:style-name="T116">womit eine Einschränkung der </text:span>verfassung<text:span text:style-name="T116">mäßigen Rechte verbunden ist und was den </text:span>Einsatz von Sicherheitskräften ermöglich<text:span text:style-name="T116">t</text:span>. Die Behörden begründeten die Maßnahmen mit der Präsenz bewaffneter Gruppen und der Notwendigkeit, die Ordnung wiederherzustellen. NGOs und indigene Gruppen äußerten Bedenken, dass die<text:span text:style-name="T116">se Maßnahmen </text:span><text:span text:style-name="T45">Bau</text:span>projekte in den betroffenen Gebieten <text:span text:style-name="T116">erleichtern </text:span>sollten. In einigen Gebieten führten die Maßnahmen zur rechtswidrigen Inhaftierung von Gemeindevorstehern <text:span text:style-name="T116">(FH 3.3.2021)</text:span>.</text:p>
      <text:p text:style-name="P12">Quellen:</text:p>
      <text:list xml:id="list144534450547404" text:continue-numbering="true" text:style-name="WWNum2">
        <text:list-item>
          <text:p text:style-name="P87"><text:span text:style-name="T76">AA – Auswärtiges Amt [Deutschland] (</text:span><text:span text:style-name="T67">20.8.2021</text:span><text:span text:style-name="T76">): Guatemala: Reise- und Sicherheitshinweise, </text:span><text:a xlink:type="simple" xlink:href="https://www.auswaertiges-amt.de/de/aussenpolitik/laender/guatemala-node/guatemalasicherheit/221882" text:style-name="Internet_20_link" text:visited-style-name="Visited_20_Internet_20_Link"><text:span text:style-name="T76">https://www.auswaertiges-amt.de/de/aussenpolitik/laender/guatemala-node/guatemalasicherheit/221882</text:span></text:a><text:span text:style-name="T76">, Zugriff 2</text:span><text:span text:style-name="T67">6</text:span><text:span text:style-name="T76">.8.2021</text:span></text:p>
        </text:list-item>
        <text:list-item>
          <text:p text:style-name="P78"><text:span text:style-name="T70">FH - </text:span><text:span text:style-name="T65">Freedom House </text:span><text:span text:style-name="T70">(3.3.2021)</text:span><text:span text:style-name="T65">: Freedom in the World 2021 - Guatemala, </text:span><text:a xlink:type="simple" xlink:href="https://www.ecoi.net/de/dokument/2052762.html" text:style-name="Internet_20_link" text:visited-style-name="Visited_20_Internet_20_Link"><text:span text:style-name="T65">https://www.ecoi.net/de/dokument/2052762.html</text:span></text:a><text:span text:style-name="T65">, Zugriff </text:span><text:span text:style-name="T70">26.8.2021</text:span></text:p>
        </text:list-item>
      </text:list>
      <text:h text:style-name="P59" text:outline-level="1"><text:bookmark-start text:name="__RefHeading___Toc4153_297596519"/>Rechtsschutz / Justizwesen<text:bookmark-end text:name="__RefHeading___Toc4153_297596519"/></text:h>
      <text:p text:style-name="P38">Das Gesetz sieht eine unabhängige Justiz vor. Aufgrund von Ineffizienz, Korruption und Einschüchterung von Richtern, Staatsanwälten und Zeugen, <text:span text:style-name="T86">kann </text:span>im Allgemeinen <text:span text:style-name="T86">aber nicht von </text:span>fairen Verfahren <text:span text:style-name="T86">gesprochen werden</text:span>. Richter, Staatsanwälte, Kläger und Zeugen berichten weiterhin von Drohungen, Einschüchterungen und Überwachung, meist <text:span text:style-name="T24">durch</text:span> Drogenhandelsorganisationen. Von Januar bis 11. Dezember <text:span text:style-name="T86">2020 </text:span>gingen bei der Sonderstaatsanwaltschaft für Verbrechen gegen Justizangestellte und Gewerkschafter 194 Anzeigen wegen Drohungen oder Aggressionen gegen Justizangestellte ein, verglichen mit 70 von Januar bis August 2019. Das bestehende Auswahlverfahren für die Wahl von Richtern des <text:soft-page-break/>Obersten Gerichtshofs und <text:span text:style-name="T86">der</text:span> Berufungsgerichte <text:span text:style-name="T86">wird</text:span> durch Politiker, Justizbeamte und andere einflussreiche <text:span text:style-name="T86">Akteure weit verbreitet </text:span>manipuliert, was zu einer nicht vollständigen Unabhängigkeit der Justiz führt. Die Verfassung sieht <text:span text:style-name="T86">u.a. </text:span>das Recht auf ein faires und öffentliches Verfahren, die Unschuldsvermutung und das Recht auf Rechtsbeistand vor. Das Gesetz schreibt kostenlose Sprachübersetzung für diejenigen vor, die dies benötigen. Dolmetscher <text:span text:style-name="T24">stehen</text:span> jedoch nicht immer zur Verfügung, auch <text:span text:style-name="T87">nicht </text:span>für <text:span text:style-name="T87">I</text:span>ndigene. Beamte führen Prozesse in der Amtssprache Spanisch, obwohl viele Bürger nur eine der <text:span text:style-name="T118">23</text:span> offiziell anerkannten indigenen Sprachen sprechen. <text:span text:style-name="T25">Es besteht</text:span> Zugang zu verwaltungsrechtlichen und gerichtlichen Rechtsbehelfen, um Klagen auf Schadensersatz wegen einer Menschenrechtsverletzung oder eines anderen mutmaßlichen Unrechts zu erheben. Während die Justiz in Zivilsachen im Allgemeinen unparteiisch und unabhängig <text:span text:style-name="T25">ist</text:span>, <text:span text:style-name="T25">leidet</text:span> sie unter Ineffizienz und einem Rechtssystem, das häufig Scheinbeschwerden zulässt. Internationale und inländische Beobachter h<text:span text:style-name="T87">a</text:span>lten die Zahl der Richter für unzureichend. <text:span text:style-name="T87">Es gibt keine Berichte über politische Gefangene</text:span> <text:span text:style-name="T87">(USDOS 30.3.2021)</text:span>. </text:p>
      <text:p text:style-name="P38"/>
      <text:p text:style-name="P43">Die Justiz wird durch Korruption, Ineffizienz, Unfähigkeit und Einschüchterung von Richtern, Staatsanwälten und Zeugen sowohl durch externe Akteure als auch durch einflussreiche Persönlichkeiten innerhalb der Justiz behindert. Das Verfassungsgericht demonstrierte im Jahr 2020 in mehreren Urteilen seine Unabhängigkeit. Die fortgesetzten Versuche, Richter <text:span text:style-name="T100">desselben </text:span>abzusetzen und öffentliche Angriffe gegen sie sowie die konsequente Weigerung des Kongresses und des Obersten Gerichtshofs, den Urteilen des Verfassungsgericht<text:span text:style-name="T100">s</text:span> Folge zu leisten, g<text:span text:style-name="T36">e</text:span>ben Anlass zu ernsthafter Besorgnis über die Schwächung der Unabhängigkeit der Justiz. Korruption wirkt sich auch auf das Verfahren zur Auswahl neuer Richter des Obersten Gerichtshofs und des Berufungsgerichts aus. <text:span text:style-name="T36">Das Verfassungsgericht erließ</text:span> ein Urteil mit klaren Richtlinien für die Auswahl von Richtern an den Obersten Gerichten. Zum Jahresende <text:span text:style-name="T100">2020 </text:span>hatte sich der Kongress jedoch geweigert, sich an das Urteil zu halten und das Auswahlverfahren durchzuführen. Das Recht auf ein ordnungsgemäßes Verfahren ist in der Verfassung garantiert, aber diese Rechte werden uneinheitlich aufrechterhalten, teilweise aufgrund von Korruption in der Justiz und einer ineffektiven Polizei, in der viele Beamte routinemäßig Gesetze und Bürgerrechte verletzen. Der Zugang zur Justiz bleibt schwierig, insbesondere für die indigene Gemeinschaft. Die Verurteilungsraten sind niedrig. In den letzten Jahren haben Richter und Staatsanwälte Drohungen und Belästigungen gemeldet, wurden Ziel von Verleumdungskampagnen und böswilligen Straf- und Disziplinarbeschwerden als offensichtliche Vergeltung für ihre Arbeit in sensiblen Fällen im Zusammenhang mit Korruption und Menschenrechtsverletzungen <text:span text:style-name="T100">(FH 3.3.2021)</text:span>. </text:p>
      <text:p text:style-name="P12">Quellen:</text:p>
      <text:list xml:id="list144534830709778" text:continue-numbering="true" text:style-name="WWNum2">
        <text:list-item>
          <text:p text:style-name="P79"><text:span text:style-name="T70">FH - </text:span><text:span text:style-name="T65">Freedom House </text:span><text:span text:style-name="T70">(3.3.2021)</text:span><text:span text:style-name="T65">: Freedom in the World 2021 - Guatemala, </text:span><text:a xlink:type="simple" xlink:href="https://www.ecoi.net/de/dokument/2052762.html" text:style-name="Internet_20_link" text:visited-style-name="Visited_20_Internet_20_Link"><text:span text:style-name="T65">https://www.ecoi.net/de/dokument/2052762.html</text:span></text:a><text:span text:style-name="T65">, Zugriff </text:span><text:span text:style-name="T70">26.8.2021</text:span></text:p>
        </text:list-item>
        <text:list-item>
          <text:p text:style-name="P80"><text:soft-page-break/><text:span text:style-name="T69">USDOS – US Department of State [USA] </text:span><text:span text:style-name="T68">(30.3.2021)</text:span><text:span text:style-name="T69">: 2020 Country Reports on Human Rights Practices: Guatemala, </text:span><text:a xlink:type="simple" xlink:href="https://www.ecoi.net/de/dokument/2048157.html" text:style-name="Internet_20_link" text:visited-style-name="Visited_20_Internet_20_Link"><text:span text:style-name="T69">https://www.ecoi.net/de/dokument/2048157.html</text:span></text:a><text:span text:style-name="T69">, Zugriff </text:span><text:span text:style-name="T68">26.8.2021</text:span></text:p>
        </text:list-item>
      </text:list>
      <text:h text:style-name="P60" text:outline-level="1"><text:bookmark-start text:name="__RefHeading___Toc4155_297596519"/>Sicherheitsbehörden<text:bookmark-end text:name="__RefHeading___Toc4155_297596519"/></text:h>
      <text:p text:style-name="P29">Die Nationale <text:span text:style-name="T44">P</text:span>olizei <text:span text:style-name="T115">untersteht dem </text:span>Regierungsministerium <text:span text:style-name="T115">unter einem </text:span>vom Minister ernannten Generaldirektor. Das Ministerium für Nationale Verteidigung beaufsichtigt das Militär, das sich in erster Linie auf Operationen zur Verteidigung des Landes konzentriert, aber die Regierung setzt die Armee auch ein, um die <text:span text:style-name="T115">P</text:span>olizei bei Operationen der inneren Sicherheit zu unterstützen, wie dies in der Verfassung zulässig ist. <text:span text:style-name="T115">Zeitweise hatten die z</text:span>ivile<text:span text:style-name="T115">n</text:span> Behörden <text:span text:style-name="T115">keine </text:span>wirksame Kontrolle über die Sicherheitskräfte <text:span text:style-name="T115">und </text:span><text:span text:style-name="T120">deren </text:span>Angehörige <text:s/>haben <text:span text:style-name="T115">auch </text:span><text:span text:style-name="T44">Fehlverhalten gezeigt</text:span>. Straflosigkeit innerhalb der <text:span text:style-name="T23">Polizei</text:span> <text:span text:style-name="T85">ist </text:span>kein allgegenwärtiges <text:span text:style-name="T46">oder</text:span> systemisches Problem. <text:span text:style-name="T23">Nicht erfolgende</text:span> Strafverfolgung für schwere Verbrechen innerhalb der <text:span text:style-name="T85">Polizei</text:span> ist seit mehr als einem Jahrzehnt im Allgemeinen rückläufig. <text:span text:style-name="T85">Es gab m</text:span>ehrere hochkarätige Verurteilungen von <text:span text:style-name="T85">Polizeib</text:span>eamten zu Haftstrafen. Gering<text:span text:style-name="T120">ere</text:span><text:span text:style-name="T85"> Vergehen</text:span> der Fahrlässigkeit und Bestech<text:span text:style-name="T23">lichkeit</text:span> <text:span text:style-name="T23">kommen weiterhin vor und es kommt nur zu wenigen Verurteilungen. </text:span>Fahrlässigkeit <text:span text:style-name="T24">ist oft</text:span> auf eine unzureichende Ausbildung zurückzuführen. <text:span text:style-name="T86">Geringe </text:span>Gehälter schaffen einen Anreiz <text:span text:style-name="T86">für Bestechlichkeit. </text:span>Eine große Anzahl von <text:span text:style-name="T86">Polizisten </text:span>wurde in den letzten drei Jahren aufgrund von Bestechungsvorwürfen aus der Truppe entfernt <text:span text:style-name="T86">(U</text:span><text:span text:style-name="T50">SDOS 30.3.2021).</text:span></text:p>
      <text:p text:style-name="P36"/>
      <text:p text:style-name="P51"><text:span text:style-name="T53">Die</text:span><text:span text:style-name="T51"> Polizei </text:span><text:span text:style-name="T53">ist </text:span><text:span text:style-name="T54">i</text:span><text:span text:style-name="T51">neffektiv </text:span><text:span text:style-name="T53">und </text:span><text:span text:style-name="T51">viele Beamte verletzen routinemäßig Gesetze und Bürgerrechte. Die Polizei droht häufig mit Gewalt und wendet manchmal Gewalt gegen Demonstranten an </text:span><text:span text:style-name="T52">(FH 3.3.2021)</text:span><text:span text:style-name="T51">. </text:span></text:p>
      <text:p text:style-name="P14">Quellen:</text:p>
      <text:list xml:id="list144534253864771" text:continue-numbering="true" text:style-name="WWNum2">
        <text:list-item>
          <text:p text:style-name="P81"><text:span text:style-name="T70">FH - </text:span><text:span text:style-name="T69">Freedom House </text:span><text:span text:style-name="T70">(3.3.2021)</text:span><text:span text:style-name="T69">: Freedom in the World 2021 - Guatemala, </text:span><text:a xlink:type="simple" xlink:href="https://www.ecoi.net/de/dokument/2052762.html" text:style-name="Internet_20_link" text:visited-style-name="Visited_20_Internet_20_Link"><text:span text:style-name="T69">https://www.ecoi.net/de/dokument/2052762.html</text:span></text:a><text:span text:style-name="T69">, Zugriff </text:span><text:span text:style-name="T70">26.8.2021</text:span></text:p>
        </text:list-item>
        <text:list-item>
          <text:p text:style-name="P88"><text:span text:style-name="T69">USDOS – US Department of State [USA] </text:span><text:span text:style-name="T68">(30.3.2021)</text:span><text:span text:style-name="T69">: 2020 Country Reports on Human Rights Practices: Guatemala, </text:span><text:a xlink:type="simple" xlink:href="https://www.ecoi.net/de/dokument/2048157.html" text:style-name="Internet_20_link" text:visited-style-name="Visited_20_Internet_20_Link"><text:span text:style-name="T69">https://www.ecoi.net/de/dokument/2048157.html</text:span></text:a><text:span text:style-name="T69">, Zugriff </text:span><text:span text:style-name="T68">26.8.2021</text:span></text:p>
        </text:list-item>
      </text:list>
      <text:h text:style-name="P60" text:outline-level="1"><text:bookmark-start text:name="__RefHeading___Toc4157_297596519"/>Folter und unmenschliche Behandlung<text:bookmark-end text:name="__RefHeading___Toc4157_297596519"/></text:h>
      <text:p text:style-name="P29">Das Gesetz verbietet Folter und andere grausame, unmenschliche oder erniedrigende Behandlung oder Strafe, aber Berichten zufolge <text:span text:style-name="T23">werden diese Praktiken </text:span>im Nationalkrankenhaus Federico Mora für psychische Gesundheit <text:span text:style-name="T85">angewendet</text:span>. <text:span text:style-name="T23">D</text:span>ie Dokumentations- und Meldemechanismen für Folter und andere grausame, unmenschliche oder erniedrigende Behandlung oder Strafe <text:span text:style-name="T85">sind </text:span>nach wie vor schwach <text:span text:style-name="T85">ausgeprägt (USDOS 30.3.2021)</text:span>.</text:p>
      <text:p text:style-name="P12">Quellen:</text:p>
      <text:list xml:id="list144534458211934" text:continue-numbering="true" text:style-name="WWNum2">
        <text:list-item>
          <text:p text:style-name="P89"><text:span text:style-name="T76">USDOS – US Department of State [USA] </text:span><text:span text:style-name="T68">(30.3.2021)</text:span><text:span text:style-name="T76">: 2020 Country Reports on Human Rights Practices: Guatemala, </text:span><text:a xlink:type="simple" xlink:href="https://www.ecoi.net/de/dokument/2048157.html" text:style-name="Internet_20_link" text:visited-style-name="Visited_20_Internet_20_Link"><text:span text:style-name="T76">https://www.ecoi.net/de/dokument/2048157.html</text:span></text:a><text:span text:style-name="T76">, Zugriff </text:span><text:span text:style-name="T68">26.8.2021</text:span></text:p>
        </text:list-item>
      </text:list>
      <text:h text:style-name="P60" text:outline-level="1"><text:bookmark-start text:name="__RefHeading___Toc4159_297596519"/><text:soft-page-break/>Korruption<text:bookmark-end text:name="__RefHeading___Toc4159_297596519"/></text:h>
      <text:p text:style-name="P29">Das Gesetz sieht strafrechtliche Sanktionen für Amtskorruption vor, aber Beamte <text:span text:style-name="T90">sind</text:span> häufig ungestraft korrupt. <text:span text:style-name="T90">2020 </text:span>gab es zahlreiche Berichte über Korruption in der Regierung, darunter Geldwäsche, illegale Parteienfinanzierung und Bestechung, von denen viele untersucht und strafrechtlich verfolgt wurden. <text:span text:style-name="T90">A</text:span>m 22. Januar <text:span text:style-name="T90">2020 wurde eine </text:span>Präsidialkommission <text:span text:style-name="T28">zur Bekämpfung von</text:span> Korruption <text:span text:style-name="T90">geschaffen</text:span>, <text:span text:style-name="T28">aber die Zivilgesellschaft kritisierte deren wahrgenommenen</text:span> Mangel an Unabhängigkeit von der Giammattei-Regierung. Beamte, die mehr als 8.000 Quetzals ($1.030) pro Monat verdienen oder öffentliche Gelder verwalten, unterliegen den Gesetzen zur finanziellen Offenlegung. Die Finanzinformationen wurden der Öffentlichkeit auf Anfrage zugänglich gemacht. Bei unzureichender oder gefälschter Offenlegung von Vermögenswerten werden verwaltungs- und strafrechtliche Sanktionen verhängt <text:span text:style-name="T90">(USDOS 30.3.2021)</text:span>.</text:p>
      <text:p text:style-name="P29"/>
      <text:p text:style-name="P29">Korruption, die oft mit organisierter Kriminalität in Verbindung <text:span text:style-name="T34">steht</text:span>, bleibt ein ernstes Problem. Behörden und Gesetzgeber <text:span text:style-name="T98">behindern immer wieder </text:span>den Kampf gegen Korruption, die Strafverfolgung ist ins Stocken geraten. Die Sonderstaatsanwaltschaft gegen Straflosigkeit (FECI) hat die Ermittlungen gegen hochrangige Beamte vorangetrieben. Die mangelnde Unterstützung für FECI durch die Generalstaatsanwaltschaft hat jedoch die Bemühungen zur Eindämmung der Korruption weiter geschwächt. Die COVID-19-Pandemie bot Möglichkeiten für Korruption aufgrund der Lockerung der Vorschriften für die Auftragsvergabe und des eingeschränkten Zugangs zu Regierungsinformationen. Im April wurden zwei stellvertretende Gesundheitsminister entlassen und <text:span text:style-name="T98">gegen sie wird </text:span>wegen angeblicher Beteiligung an pandemiebedingte<text:span text:style-name="T98">r Korruption ermittelt (FH 3.3.2021)</text:span>.</text:p>
      <text:p text:style-name="P29"/>
      <text:p text:style-name="P29"><text:span text:style-name="T38">Der n</text:span>ationale Antikorruptionsstaatsanwalt und Direktor der Sonderstaatsanwaltschaft gegen die Straflosigkeit (FECI), Juan Francisco Sandoval, <text:span text:style-name="T101">wurde Ende Juli 2021 abgesetzt, wegen angeblichen „Missbrauchs der Institutionalität“, was </text:span>Demonstrationen im ganzen Land aus<text:span text:style-name="T101">löste</text:span> <text:span text:style-name="T101">(ACLED 5.8.2021)</text:span>. </text:p>
      <text:p text:style-name="P12">Quellen:</text:p>
      <text:list xml:id="list144534027387545" text:continue-numbering="true" text:style-name="WWNum2">
        <text:list-item>
          <text:p text:style-name="P82"><text:span text:style-name="T70">ACLED – Armed Conflict Location &amp; Event Data Project: Regional Overview </text:span><text:span text:style-name="T71">(5.8.2021)</text:span><text:span text:style-name="T70">: Mexico, Central America, and the Caribbean; 24-30 July 2021, </text:span><text:a xlink:type="simple" xlink:href="https://acleddata.com/2021/08/05/regional-overview-mexico-central-america-and-the-caribbean24-30-july-2021/" text:style-name="Internet_20_link" text:visited-style-name="Visited_20_Internet_20_Link"><text:span text:style-name="T70">https://acleddata.com/2021/08/05/regional-overview-mexico-central-america-and-the-caribbean24-30-july-2021/</text:span></text:a><text:span text:style-name="T70">, Zugriff </text:span><text:span text:style-name="T71">26.8.2021</text:span></text:p>
        </text:list-item>
        <text:list-item>
          <text:p text:style-name="P82"><text:span text:style-name="T70">FH - </text:span><text:span text:style-name="T65">Freedom House </text:span><text:span text:style-name="T70">(3.3.2021)</text:span><text:span text:style-name="T65">: Freedom in the World 2021 - Guatemala, </text:span><text:a xlink:type="simple" xlink:href="https://www.ecoi.net/de/dokument/2052762.html" text:style-name="Internet_20_link" text:visited-style-name="Visited_20_Internet_20_Link"><text:span text:style-name="T65">https://www.ecoi.net/de/dokument/2052762.html</text:span></text:a><text:span text:style-name="T65">, Zugriff </text:span><text:span text:style-name="T70">26.8.2021</text:span></text:p>
        </text:list-item>
        <text:list-item>
          <text:p text:style-name="P83"><text:span text:style-name="T65">USDOS – US Department of State [USA] </text:span><text:span text:style-name="T68">(30.3.2021)</text:span><text:span text:style-name="T65">: 2020 Country Reports on Human Rights Practices: Guatemala, </text:span><text:a xlink:type="simple" xlink:href="https://www.ecoi.net/de/dokument/2048157.html" text:style-name="Internet_20_link" text:visited-style-name="Visited_20_Internet_20_Link"><text:span text:style-name="T65">https://www.ecoi.net/de/dokument/2048157.html</text:span></text:a><text:span text:style-name="T65">, Zugriff </text:span><text:span text:style-name="T68">26.8.2021</text:span></text:p>
        </text:list-item>
      </text:list>
      <text:h text:style-name="P60" text:outline-level="1"><text:bookmark-start text:name="__RefHeading___Toc4171_297596519"/><text:soft-page-break/>Allgemeine Menschenrechtslage<text:bookmark-end text:name="__RefHeading___Toc4171_297596519"/></text:h>
      <text:p text:style-name="P29">Politische Gruppen und Organisationen agieren in der Regel ohne rechtliche Beschränkungen. Allerdings müssen sich neue Gruppen manchmal mit bürokratischen Verzögerungen beim Versuch der Registrierung auseinandersetzen. Wahlen auf nationaler und lokaler Ebene sind wettbewerbsfähig, und neue Parteien gewinnen routinemäßig erhebliche Machtquoten. Die guatemaltekische Politik ist instabil und die Macht wechselt häufig zwischen den Parteien. Die zivilgesellschaftliche Organisation Electoral Watch berichtete, dass während der Wahlperiode 2019 mindestens 10 Kandidaten getötet wurden. Verbale Belästigungen und körperliche Gewalt gegen Wähler sind bei Wahlen an der Tagesordnung und können die politische Beteiligung abschrecken. Auch der direkte Stimmenkauf ist üblich <text:span text:style-name="T97">(FH 3.3.2021)</text:span>.</text:p>
      <text:p text:style-name="P29"/>
      <text:p text:style-name="P29">Das Gesetz sieht <text:span text:style-name="T26">Freiheit der</text:span> Meinungsäußerung <text:span text:style-name="T88">und der </text:span>Presse vor, und die Regierung respektiert dieses Recht im Allgemeinen. Unabhängige Medien <text:span text:style-name="T26">sind</text:span> aktiv und äußern unterschiedliche Ansichten. Nichtsdestotrotz räumen Reporter, die über organisierte Kriminalität, einschließlich ihrer Verbindungen zu korrupten Beamten berichten, Selbstzensur aufgrund der Gefahr für sie und ihre Familien <text:span text:style-name="T26">ein. </text:span>Pressevertreter berichten von Druck, Drohungen und Vergeltungsmaßnahmen von Amtsträgern und kriminellen Organisationen in Bezug auf den Inhalt ihrer Berichterstattung. <text:span text:style-name="T26">V</text:span>on Januar bis August <text:span text:style-name="T88">2020 wurden </text:span>73 Beschwerden über Angriffe oder Drohungen gegen Journalisten, <text:span text:style-name="T88">darunter ein Mord,</text:span> <text:span text:style-name="T88">gemeldet</text:span>, verglichen mit 51 <text:span text:style-name="T88">Angriffen</text:span> im gleichen Zeitraum 2019. <text:span text:style-name="T88">Der</text:span> Zugang zum Internet <text:span text:style-name="T88">wird </text:span>nicht eingeschränkt. Menschenrechtsverteidiger, Journalisten sowie Richter und Anwälte in hochkarätigen Fällen berichte<text:span text:style-name="T118">n</text:span> von Angriffen auf soziale Medien, einschließlich des Hackens ihrer privaten Social-Media-Konten, der Veröffentlichung gestohlener oder gefälschter personenbezogener Daten, der Veröffentlichung von fotografische<text:span text:style-name="T47">r</text:span> Überwachung von ihnen und ihren Familienmitgliedern , sowie Online-Diffamierung und Hassrede. Die Regierung hat wenig unternommen, um diese Personen zu schützen <text:span text:style-name="T88">(USDOS 30.3.2021)</text:span>.</text:p>
      <text:p text:style-name="P29">Aufgrund der hohen Unsicherheit im Land treffen viele Guatemalteken Vorsichtsmaßnahmen, wenn sie außerhalb ihres Zuhauses über soziale und politische Themen sprechen. Journalisten und Menschenrechtsverteidiger berichteten im Jahr 2020 über Vorfälle von Belästigung und Überwachung. Diese verstärkte Überwachung hat zusammen mit zunehmende<text:span text:style-name="T118">r</text:span> Einschüchterung und Belästigung vermeintlicher Regierungsgegner zu einer stärkeren Selbstzensur unter normalen Bürgern geführt. Regelmäßig kommt es zu körperlichen Angriffen auf Journalisten. Der Verband guatemaltekischer Journalisten registrierte im Jahr 2020 Dutzende von Einschüchterungsaktionen, Drohungen und Übergriffen, und mindestens zwei Journalisten wurden im Laufe des Jahres getötet. Journalisten forderten die Regierung auf, ein 2012 vereinbartes Schutzprogramm umzusetzen, aber es wurden nur geringe Fortschritte erzielt. Auch der Medienbesitz ist stark <text:soft-page-break/>konzentriert. Die Gesetze des Landes zur Cyberkriminalität, <text:span text:style-name="T98">schützen </text:span><text:span text:style-name="T34">Medien</text:span> und Reporter <text:span text:style-name="T98">nicht </text:span>vor Belästigung durch Trolle <text:span text:style-name="T99">(FH 3.3.2021)</text:span>. </text:p>
      <text:p text:style-name="P29"/>
      <text:p text:style-name="P39">Die Verfassung sieht die Freiheit der friedlichen Versammlung und Vereinigung vor, und die Regierung respektiert diese Rechte im Allgemeinen. Die Regierung Giammattei macht<text:span text:style-name="T89">e</text:span> <text:span text:style-name="T89">jedoch </text:span>ausgiebig Gebrauch <text:span text:style-name="T89">von der Verhängung von Ausnahmezuständen in verschiedenen Departements des Landes. </text:span><text:span text:style-name="T27">Diese Ausnahmezustände</text:span><text:span text:style-name="T89"> schränken bestimmte verfassungsmäßige Rechte ein, einschließlich der Vereinigungs-, Versammlungs- und Bewegungsfreiheit. </text:span>Als Gründe <text:span text:style-name="T89">hierfür wurden </text:span>die Bekämpfung bewaffneter Gruppen, die Verhinderung von Gewalt, die Lösung von Landkonflikten und die Kontrolle einer „Migrantenkarawane“ aus Honduras genannt <text:span text:style-name="T88">(USDOS 30.3.2021)</text:span>.</text:p>
      <text:p text:style-name="P39">Die Polizei droht häufig mit Gewalt und wendet manchmal Gewalt gegen Demonstranten an. Proteste im Zusammenhang mit Umweltproblemen oder indigenen Rechten <text:span text:style-name="T35">stoßen</text:span> auf harten Widerstand der Polizei und bewaffneter Gruppen. <text:span text:style-name="T35">Während der</text:span> COVID-19-Ausgangssperren <text:span text:style-name="T99">und </text:span>Einschränkungen für Versammlung<text:span text:style-name="T99">sfreiheit hat die Polizei zwischen März und </text:span>September <text:span text:style-name="T99">2020 </text:span>mehr als 40.000 Menschen wegen Verstoßes gegen die Ausgangsbeschränkungen festgenommen. <text:span text:style-name="T35">E</text:span>ine Vielzahl von NGOs <text:span text:style-name="T99">ist</text:span> <text:span text:style-name="T99">im Land </text:span>tätig. Gruppen, die mit Menschenrechten, Rechten <text:span text:style-name="T118">Indigener</text:span> und Umweltrechten in Verbindung stehen, sehen sich jedoch zunehmender Gewalt und Kriminalisierung ihrer Arbeit ausgesetzt. NGO<text:span text:style-name="T99">s</text:span> dokumentierte<text:span text:style-name="T99">n</text:span> im Jahr 2020 15 Tötungen und 22 Attentate sowie Hunderte weniger schwerwiegende Vorfälle <text:span text:style-name="T99">(FH 3.3.2021)</text:span>. </text:p>
      <text:p text:style-name="P39">Guatemalas umstrittenes neues <text:span text:style-name="T104">NGO-</text:span>Gesetz verstößt <text:span text:style-name="T104">laut Expertenmeinungen </text:span>gegen internationale Menschenrechtsstandards, insbesondere <text:span text:style-name="T40">gegen das </text:span>Recht auf friedliche Versammlungs-, Vereinigungs- und Meinungsfreiheit, und könnte Menschenrechtsverteidiger und die Zivilgesellschaft im Allgemeinen kriminalisieren. <text:span text:style-name="T104">Das Gesetz gibt </text:span>der Regierung einen weiten Spielraum <text:span text:style-name="T104">um</text:span> NGOs zu kontrollieren, ihre Finanzierung zu überwachen und sie unter Umständen sogar aufzulösen. Das Gesetz trat am 21. Juni 2021 in Kraft <text:span text:style-name="T105">(OHCHR/OAS 1.7.2021)</text:span>. </text:p>
      <text:p text:style-name="P39"/>
      <text:p text:style-name="P52">Mit 16,3 Millionen Einwohnern ist Guatemala das bevölkerungsreichste Land Zentralamerikas. Das Land ist durch diverse Bevölkerungsgruppen geprägt, darunter Ladinos, Mestizen mit europäischer und indigener Abstammung, Maya, Xinka, Personen mit afrikanischer Abstammung, Garífuna. Neben der Amtssprache Spanisch werden allein 22 Maya-Sprachen gesprochen. Die indigene Bevölkerung ist nach wie vor in Politik, den staatlichen Institutionen und der Wirtschaft stark unterrepräsentiert <text:span text:style-name="T64">(AA 9.3.2021b)</text:span>. <text:span text:style-name="T31">Es wird ge</text:span>schätzt, dass indigene Personen aus 24 ethnischen Gruppen 44% der Bevölkerung ausmachen. Das Gesetz sieht gleiche Rechte für indigene Personen vor und verpflichtet die Regierung, die Lebensweise, Bräuche, Traditionen, soziale Organisation und die Kleidung der <text:span text:style-name="T118">In</text:span>digenen anzuerkennen, zu respektieren und zu fördern. Die Regierung erkennt jedoch bestimmten indigenen Gruppen keinen besonderen rechtlichen Status <text:soft-page-break/><text:span text:style-name="T32">zu</text:span>. Indigene <text:span text:style-name="T94">sind</text:span> in der nationalen Politik unterrepräsentiert und bl<text:span text:style-name="T94">ei</text:span>ben weitgehend außerhalb des politischen, wirtschaftlichen, sozialen und kulturellen Mainstreams. <text:span text:style-name="T32">B</text:span>egrenzte Bildungsmöglichkeiten, begrenzte Kommunikation über ihre Rechte und weit verbreitete Diskriminierung <text:span text:style-name="T94">sind ein Problem. </text:span>Indigene Vertreter behaupteten, Akteure in einer Reihe von regionalen Entwicklungsprojekten hätten es versäumt, sich sinnvoll mit den lokalen Gemeinschaften zu beraten. In einigen Fällen waren indigene Gemeinschaften nicht in der Lage, an Entscheidungen teilzunehmen, <text:span text:style-name="T47">welche</text:span> die Ausbeutung von Ressourcen in ihren Gemeinschaften beeinflussen. Auch fehlen ihnen wirksame Mechanismen für den Dialog mit dem Staat zur Konfliktlösung <text:span text:style-name="T94">(USDOS 30.3.2021)</text:span>. </text:p>
      <text:p text:style-name="P52">Angehörige ethnischer und anderer Minderheiten haben Mühe, ihre politischen Rechte vollständig auszuüben, und es gibt keine positiven Maßnahmen, um die Wahl von Vertretern indigener Völker zu fördern. Keine indigenen Personen oder Afro-Guatemaler bekleiden Kabinettspositionen. Gleiche Rechte sind in der Verfassung garantiert, aber Minderheiten sind weiterhin mit Ungleichbehandlung konfrontiert. Indigene Gemeinschaften leiden unter hoher Armut, Analphabetismus und Kindersterblichkeit. Indigene Frauen werden besonders ausgegrenzt <text:span text:style-name="T97">(FH 3.3.2021)</text:span>. </text:p>
      <text:p text:style-name="P12">Quellen:</text:p>
      <text:list xml:id="list144533649323239" text:continue-numbering="true" text:style-name="WWNum2">
        <text:list-item>
          <text:p text:style-name="P66">AA – Auswärtiges Amt [Deutschland] (9.3.2021b): Guatemala: Politisches Porträt, <text:a xlink:type="simple" xlink:href="https://www.auswaertiges-amt.de/de/aussenpolitik/laender/guatemala-node/politisches-portraet/221918" text:style-name="Internet_20_link" text:visited-style-name="Visited_20_Internet_20_Link">https://www.auswaertiges-amt.de/de/aussenpolitik/laender/guatemala-node/politisches-portraet/221918</text:a>, Zugriff 25.8.2021</text:p>
        </text:list-item>
        <text:list-item>
          <text:p text:style-name="P66"><text:span text:style-name="T78">FH - </text:span><text:span text:style-name="T79">Freedom House </text:span><text:span text:style-name="T78">(3.3.2021)</text:span><text:span text:style-name="T79">: Freedom in the World 2021 - Guatemala, </text:span><text:a xlink:type="simple" xlink:href="https://www.ecoi.net/de/dokument/2052762.html" text:style-name="Internet_20_link" text:visited-style-name="Visited_20_Internet_20_Link"><text:span text:style-name="T79">https://www.ecoi.net/de/dokument/2052762.html</text:span></text:a><text:span text:style-name="T79">, Zugriff </text:span><text:span text:style-name="T78">26.8.2021</text:span></text:p>
        </text:list-item>
        <text:list-item>
          <text:p text:style-name="P66"><text:span text:style-name="T78">OHCHR/</text:span><text:span text:style-name="T81">OAS</text:span><text:span text:style-name="T78"> – UN Office of the High Commissioner for Human Rights / Organization of American States (</text:span><text:span text:style-name="T81">1.7.2021</text:span><text:span text:style-name="T78">): Guatemala: UN and OAS experts sound alarm about ‘choking’ NGO law, </text:span><text:a xlink:type="simple" xlink:href="https://www.ohchr.org/EN/NewsEvents/Pages/DisplayNews.aspx?NewsID=27248&amp;amp;LangID=E" text:style-name="Internet_20_link" text:visited-style-name="Visited_20_Internet_20_Link"><text:span text:style-name="T78">https://www.ohchr.org/EN/NewsEvents/Pages/DisplayNews.aspx?NewsID=27248&amp;amp;LangID=E</text:span></text:a><text:span text:style-name="T78">, Zugriff </text:span><text:span text:style-name="T81">26.8.2021</text:span></text:p>
        </text:list-item>
        <text:list-item>
          <text:p text:style-name="P66"><text:span text:style-name="T79">USDOS – US Department of State [USA] </text:span><text:span text:style-name="T80">(30.3.2021)</text:span><text:span text:style-name="T79">: 2020 Country Reports on Human Rights Practices: Guatemala, </text:span><text:a xlink:type="simple" xlink:href="https://www.ecoi.net/de/dokument/2048157.html" text:style-name="Internet_20_link" text:visited-style-name="Visited_20_Internet_20_Link"><text:span text:style-name="T79">https://www.ecoi.net/de/dokument/2048157.html</text:span></text:a><text:span text:style-name="T79">, Zugriff </text:span><text:span text:style-name="T80">26.8.2021</text:span></text:p>
        </text:list-item>
      </text:list>
      <text:h text:style-name="P60" text:outline-level="1"><text:bookmark-start text:name="__RefHeading___Toc4185_297596519"/>Todesstrafe<text:bookmark-end text:name="__RefHeading___Toc4185_297596519"/></text:h>
      <text:p text:style-name="P29">Am 24. Oktober 2017 erklärte das Verfassungsgericht von Guatemala Artikel im Strafgesetzbuch und <text:span text:style-name="T106">im</text:span> Antibetäubungsmittelgesetz <text:span text:style-name="T106">für </text:span>verfassungswidrig, <text:span text:style-name="T41">welche</text:span> die Verhängung der Todesstrafe ermöglicht<text:span text:style-name="T106">en. </text:span>Als Ergebnis der Entscheidung kann die Todesstrafe <text:span text:style-name="T106">nach einfachen Gesetzen </text:span><text:span text:style-name="T41">nicht mehr verhängt werden (AI 7.11.2017).</text:span></text:p>
      <text:p text:style-name="P31"/>
      <text:p text:style-name="P31">Die Todesstrafe ist in dem mittelamerikanischen Staat bereits seit mehreren Jahren nicht mehr angewendet worden. Zumindest auf dem Papier gültig bleibt sie jedoch im Militärjustizwesen Guatemalas (TA 27.10.2017).</text:p>
      <text:p text:style-name="P13">Quellen:</text:p>
      <text:list xml:id="list144534569362443" text:continue-numbering="true" text:style-name="WWNum2">
        <text:list-item>
          <text:p text:style-name="P69"><text:soft-page-break/>AI – Amnesty International (7.11.2017): Guatemala: court decision ruling death penalty unconstitutional for most crimes is a key step on path to full abolition, <text:a xlink:type="simple" xlink:href="https://www.amnesty.org/en/wp-content/uploads/2021/05/ACT5074122017ENGLISH.pdf" text:style-name="Internet_20_link" text:visited-style-name="Visited_20_Internet_20_Link">https://www.amnesty.org/en/wp-content/uploads/2021/05/ACT5074122017ENGLISH.pdf</text:a>, Zugriff 26.8.2021</text:p>
        </text:list-item>
        <text:list-item>
          <text:p text:style-name="P70">TA – Tagesanzeiger (27.10.2017): Guatemala schafft die Todesstrafe ab, <text:a xlink:type="simple" xlink:href="https://www.tagesanzeiger.ch/ausland/amerika/guatemala-schafft-die-todesstrafe-ab/story/15234944" text:style-name="Internet_20_link" text:visited-style-name="Visited_20_Internet_20_Link">https://www.tagesanzeiger.ch/ausland/amerika/guatemala-schafft-die-todesstrafe-ab/story/15234944</text:a>, Zugriff 26.8.2021</text:p>
        </text:list-item>
      </text:list>
      <text:h text:style-name="P60" text:outline-level="1"><text:bookmark-start text:name="__RefHeading___Toc4203_297596519"/>Relevante Bevölkerungsgruppen<text:bookmark-end text:name="__RefHeading___Toc4203_297596519"/></text:h>
      <text:h text:style-name="P63" text:outline-level="2"><text:bookmark-start text:name="__RefHeading___Toc4205_297596519"/><text:span text:style-name="T5">F</text:span><text:span text:style-name="T6">rauen</text:span><text:bookmark-end text:name="__RefHeading___Toc4205_297596519"/></text:h>
      <text:p text:style-name="P40">Das Gesetz kriminalisiert Vergewaltigung, einschließlich Vergewaltigung von Ehepartnern, und sieht Strafen zwischen fünf und 50 Jahren Gefängnis vor, <text:span text:style-name="T91">aber</text:span> die Regierung setzt das Gesetz nicht wirksam durch. Die Polizei verfügt nur über eine minimale Ausbildung <text:span text:style-name="T29">zur Untersuchung von </text:span>Sexualverbrechen <text:span text:style-name="T91">oder </text:span><text:span text:style-name="T29">um Opfern</text:span> solcher Verbrechen zu helfen. Die Regierung unternahm Schritte zur Bekämpfung von Femizid und Gewalt gegen Frauen. Die Justiz unterh<text:span text:style-name="T91">ält</text:span> weiterhin ein rund um die Uhr geöffnetes Gericht in Guatemala-Stadt, um Dienste im Zusammenhang mit Gewalt gegen Frauen anzubieten. Die Justiz unterh<text:span text:style-name="T91">ä</text:span>lt auch im ganzen Land spezialisierte Gerichte für Gewalt gegen Frauen, jedoch nicht in allen <text:span text:style-name="T29">Departements</text:span>. <text:span text:style-name="T91">Es gibt ein staatliches </text:span>24-Stunden-Opfer-Service-Center, um den Opfern medizinische, psychosoziale und rechtliche Unterstützung zu bieten, einschließlich einstweiliger Verfügungen zu ihrem sofortigen Schutz. <text:span text:style-name="T91">Auch gibt es ein </text:span>nationales Warnsystem für die Suche nach verschwundenen Frauen. Trotz dieser Fortschritte <text:span text:style-name="T29">bleibt</text:span> sexuelle Gewalt weit verbreitet. <text:span text:style-name="T29">V</text:span>on Januar bis August <text:span text:style-name="T91">2020 gab es </text:span>3.684 <text:span text:style-name="T91">weibliche </text:span>Opfer von Vergewaltigungen, verglichen mit 6.231 Frauen im <text:span text:style-name="T91">Jahr davor</text:span>. NGOs führen die<text:span text:style-name="T91">sen Rückgang </text:span>teilweise auf <text:span text:style-name="T91">Schwierigkeiten </text:span>beim Zugang zu <text:span text:style-name="T91">den Behörden </text:span>während der COVID-19-Pandemie zurück. Das Gesetz sieht Strafen für Frauenmorde von 25 bis 50 Jahren Gefängnis ohne die Möglichkeit einer Strafminderung vor; Femizid <text:span text:style-name="T29">bleibt</text:span> jedoch ein bedeutendes Problem. <text:span text:style-name="T29">NGOs</text:span> berichte<text:span text:style-name="T91">n</text:span>, dass von Januar bis August <text:span text:style-name="T91">2020 </text:span>302 Frauen getötet wurden, verglichen mit 477 im gleichen Zeitraum 2019. <text:span text:style-name="T29">V</text:span>on Januar bis November <text:span text:style-name="T91">2020 wurden </text:span>34 Personen wegen Femizids verurteilt. Gewalt gegen Frauen, einschließlich sexueller und häuslicher Gewalt, <text:span text:style-name="T48">ist</text:span> nach wie vor weit verbreitet und schwerwiegend. Das Gesetz sieht Strafen von fünf bis acht Jahren für körperliche, wirtschaftliche und psychische Gewalt gegen Frauen aufgrund ihres Geschlechts vor. <text:span text:style-name="T30">Während der</text:span> COVID-19-<text:span text:style-name="T92">Pandemie gab es einen Anstieg von</text:span> häuslicher Gewalt und Gewalt gegen Frauen. Obwohl sich mehrere Gesetze auf sexuelle Belästigung beziehen, wird sie in keinem einzigen Gesetz direkt angesprochen. Menschenrechtsorganisationen berichten, dass sexuelle Belästigung weit verbreitet <text:span text:style-name="T30">ist</text:span>. Obwohl das Gesetz den Grundsatz der Gleichstellung der Geschlechter festlegt, w<text:span text:style-name="T30">e</text:span>rden Frauen, insbesondere indigene Frauen, diskriminiert und <text:span text:style-name="T30">sind</text:span> seltener in Führungspositionen <text:span text:style-name="T92">(USDOS 30.3.2021)</text:span>.</text:p>
      <text:p text:style-name="P40"/>
      <text:p text:style-name="P43"><text:soft-page-break/>Frauen sind in der Politik unterrepräsentiert, obwohl kleine Frauenrechtsgruppen, vor allem solche, die sich mit Gewalt gegen Frauen befassen, in der Politik eine gewisse Sichtbarkeit haben. Präsident Giammattei hat drei Ministerinnen in sein Kabinett berufen. Nur 19% des Kongresses sind weiblich. Die Verfassung verbietet Diskriminierung aufgrund des Geschlechts, aber Frauen sind weiterhin mit geschlechtsspezifischer Ungleichheit konfrontiert; Frauen werden für ihre Arbeit in der Regel <text:span text:style-name="T37">schlechter</text:span> bezahlt als Männer, und sexuelle Belästigung am Arbeitsplatz wird nicht bestraft <text:span text:style-name="T97">(FH 3.3.2021)</text:span>.</text:p>
      <text:p text:style-name="P13">Quellen:</text:p>
      <text:list xml:id="list144533993738445" text:continue-numbering="true" text:style-name="WWNum2">
        <text:list-item>
          <text:p text:style-name="P66"><text:span text:style-name="T78">FH - </text:span><text:span text:style-name="T79">Freedom House </text:span><text:span text:style-name="T78">(3.3.2021)</text:span><text:span text:style-name="T79">: Freedom in the World 2021 - Guatemala, </text:span><text:a xlink:type="simple" xlink:href="https://www.ecoi.net/de/dokument/2052762.html" text:style-name="Internet_20_link" text:visited-style-name="Visited_20_Internet_20_Link"><text:span text:style-name="T79">https://www.ecoi.net/de/dokument/2052762.html</text:span></text:a><text:span text:style-name="T79">, Zugriff </text:span><text:span text:style-name="T78">26.8.2021</text:span></text:p>
        </text:list-item>
        <text:list-item>
          <text:p text:style-name="P66"><text:span text:style-name="T79">USDOS – US Department of State [USA] </text:span><text:span text:style-name="T80">(30.3.2021)</text:span><text:span text:style-name="T79">: 2020 Country Reports on Human Rights Practices: Guatemala, </text:span><text:a xlink:type="simple" xlink:href="https://www.ecoi.net/de/dokument/2048157.html" text:style-name="Internet_20_link" text:visited-style-name="Visited_20_Internet_20_Link"><text:span text:style-name="T79">https://www.ecoi.net/de/dokument/2048157.html</text:span></text:a><text:span text:style-name="T79">, Zugriff </text:span><text:span text:style-name="T80">26.8.2021</text:span></text:p>
        </text:list-item>
      </text:list>
      <text:h text:style-name="P64" text:outline-level="2"><text:bookmark-start text:name="__RefHeading___Toc4207_297596519"/>Kinder<text:bookmark-end text:name="__RefHeading___Toc4207_297596519"/></text:h>
      <text:p text:style-name="P41">Kinder erhalten die Staatsbürgerschaft durch Geburt im Land oder von ihren Eltern, <text:span text:style-name="T92">die </text:span>niedrige <text:span text:style-name="T92">Rate der Registrierung von </text:span>Geburten <text:span text:style-name="T92">ist jedoch ein </text:span>Problem, <text:span text:style-name="T92">insbesondere </text:span><text:span text:style-name="T30">bei Indigenen. </text:span>Das Fehlen einer Registrierung schränkt den Zugang von Kindern zu einigen öffentlichen Dienstleistungen ein und sch<text:span text:style-name="T30">afft</text:span> Bedingungen, die zu Staatenlosigkeit führen könnten. Während die Grundschulbildung bis zum Alter von 15 Jahren kostenlos und obligatorisch ist, <text:span text:style-name="T30">ist</text:span> der Zugang <text:span text:style-name="T92">dazu</text:span> in vielen ländlichen Gebieten begrenzt; Bildung bis zur Sekundarstufe ist nicht <text:span text:style-name="T30">verpflichtend</text:span>. Kindesmissbrauch <text:span text:style-name="T31">bleibt</text:span> ein ernstes Problem. Eine Abteilung der Sonderstaatsanwaltschaft für Verbrechen gegen Kinder und Jugendliche befasst sich mit Fällen von Kindesmissbrauch. <text:span text:style-name="T31">Es wurde</text:span> ein integriertes 24-Stunden-Betreuungsmodell eingeführt, das Kindern und Jugendlichen, die von Gewalt betroffen sind, medizinische, psychosoziale und rechtliche Unterstützung bietet. Das Ministerium meldete 4.001 Fälle von Missbrauch von Minderjährigen aller Art, etwa 3.000 weniger als 2019. Das Ministerium meldete von Januar bis August <text:span text:style-name="T93">2020 </text:span>14 Verurteilungen wegen Kindesmissbrauchs, verglichen mit 54 im gleichen Zeitraum im Jahr 2019. <text:span text:style-name="T93">Dafür war auch die </text:span>Schließung der Gerichte wegen COVID-19 <text:span text:style-name="T93">verantwortlich</text:span>. Das gesetzliche Mindestalter für die Eheschließung beträgt 18 Jahre. Es <text:span text:style-name="T31">gibt</text:span> weiterhin Berichte über Früh- und Zwangsheiraten in einigen ländlichen indigenen Gemeinschaften und in der religiösen Gemeinschaft von Lev Tahor, aber das Nationale Personenregister meldete keinen Versuch der Registrierung von <text:span text:style-name="T31">Frühehen</text:span>. Das Gesetz sieht <text:span text:style-name="T93">bei </text:span>Sex mit Minderjährigen je nach Alter des Opfers Freiheitsstrafen zwischen 13 und 24 Jahren vor. Das Mindestalter für einvernehmlichen Sex beträgt 18 Jahre. Das Gesetz verbietet Kinderpornografie und sieht Strafen von sechs bis zehn Jahren Gefängnis für die Herstellung, Förderung und den Verkauf von Kinderpornografie sowie zwei bis vier Jahre Haft für de<text:span text:style-name="T93">re</text:span>n Besitz vor. Die kommerzielle sexuelle Ausbeutung von Kindern, einschließlich des Kindersextourismus, <text:span text:style-name="T31">bleibt jedoch</text:span> ein Problem, auch in privat geführten Waisenhäusern. Kriminelle und Banden rekrutieren häufig Straßenkinder, von denen viele Opfer häuslicher Gewalt waren, <text:soft-page-break/>zum Zwecke des Diebstahls, der Erpressung, der Prostitution, des Transports von Schmuggelware und der Durchführung illegaler Drogenaktivitäten <text:span text:style-name="T93">(USDOS 30.3.2021)</text:span>. </text:p>
      <text:p text:style-name="P41"/>
      <text:p text:style-name="P45">Indigene Gemeinschaften leiden unter hoher Kindersterblichkeit <text:span text:style-name="T97">(FH 3.3.2021)</text:span>. </text:p>
      <text:p text:style-name="P45"/>
      <text:p text:style-name="P45">In Guatemala ist fast jedes zweite Kind chronisch unterernährt oder wird mangelhaft ausgewogen ernährt. Die Fälle akuter Unterernährung haben sich 2020 gegenüber 2019 auf 27.913 verdoppelt. Dafür ist die Zahl der Todesfälle wegen Unterernährung bei Kindern unter fünf Jahren zurückgegangen <text:span text:style-name="T84">(TNH 15.7.2021)</text:span>.</text:p>
      <text:p text:style-name="P13">Quellen:</text:p>
      <text:list xml:id="list144533824163126" text:continue-numbering="true" text:style-name="WWNum2">
        <text:list-item>
          <text:p text:style-name="P67"><text:span text:style-name="T78">FH - </text:span><text:span text:style-name="T79">Freedom House </text:span><text:span text:style-name="T78">(3.3.2021)</text:span><text:span text:style-name="T79">: Freedom in the World 2021 - Guatemala, </text:span><text:a xlink:type="simple" xlink:href="https://www.ecoi.net/de/dokument/2052762.html" text:style-name="Internet_20_link" text:visited-style-name="Visited_20_Internet_20_Link"><text:span text:style-name="T79">https://www.ecoi.net/de/dokument/2052762.html</text:span></text:a><text:span text:style-name="T79">, Zugriff </text:span><text:span text:style-name="T78">26.8.2021</text:span></text:p>
        </text:list-item>
        <text:list-item>
          <text:p text:style-name="P67"><text:span text:style-name="T78">TNH – The New Humanitarian (15.7.2021): How COVID-19 and climate shocks are hurting children’s health in Guatemala, </text:span><text:a xlink:type="simple" xlink:href="https://www.thenewhumanitarian.org/news-feature/2021/7/15/how-covid-19-and-climate-shocks-are-hurting-childrens-health-in-guatemala" text:style-name="Internet_20_link" text:visited-style-name="Visited_20_Internet_20_Link"><text:span text:style-name="T78">https://www.thenewhumanitarian.org/news-feature/2021/7/15/how-covid-19-and-climate-shocks-are-hurting-childrens-health-in-guatemala</text:span></text:a><text:span text:style-name="T78">, Zugriff 25.8.2021</text:span></text:p>
        </text:list-item>
        <text:list-item>
          <text:p text:style-name="P67"><text:span text:style-name="T79">USDOS – US Department of State [USA] </text:span><text:span text:style-name="T80">(30.3.2021)</text:span><text:span text:style-name="T79">: 2020 Country Reports on Human Rights Practices: Guatemala, </text:span><text:a xlink:type="simple" xlink:href="https://www.ecoi.net/de/dokument/2048157.html" text:style-name="Internet_20_link" text:visited-style-name="Visited_20_Internet_20_Link"><text:span text:style-name="T79">https://www.ecoi.net/de/dokument/2048157.html</text:span></text:a><text:span text:style-name="T79">, Zugriff </text:span><text:span text:style-name="T80">26.8.2021</text:span></text:p>
        </text:list-item>
      </text:list>
      <text:h text:style-name="P60" text:outline-level="1"><text:bookmark-start text:name="__RefHeading___Toc4219_297596519"/>Grundversorgung <text:span text:style-name="T11">und Wirtschaft</text:span><text:bookmark-end text:name="__RefHeading___Toc4219_297596519"/></text:h>
      <text:p text:style-name="P29">2019 konnte ein BIP-Wachstumsplus von + 3,8% verzeichnet werden. 2020 könnte es nach ersten Schätzungen aufgrund der Coronavirus-Krise sowie des damit verbundenen Wirtschaftseinbruchs beim Haupthandelspartner und -investor, den USA vorübergehend um -2,2% sinken. Am orthodoxen Wirtschaftskurs des Landes wird sich auch unter der neuen Regierung von Präsident Alejandro Giammattei, welche am 14. Januar 2020 angetreten ist, kaum etwas ändern. Mittelfristig werden die Prioritäten im Regierungsprogramm weiterhin bei erforderlichen Strukturreformen inkl. der Verbesserung des Ausbildungsniveaus bei Arbeitskräften, der Verbesserung der institutionellen Rahmenbedingungen und beim Abbau der Bürokratie sowie bei der Infrastrukturverbesserung, insbesondere auf dem Energiesektor liegen. Laut Einschätzung des Präsidenten der guatemaltekischen Zentralbank werde die wirtschaftliche Erholung Guatemalas nach der Coronavirus-Krise relativ rasch erfolgen und es könnte 2021 unter der Voraussetzung eines weltweiten Abklingens der Krise in der zweiten Jahreshälfte 2020 möglicherweise wieder das Wachstumsniveau von 2019 erreicht werden <text:span text:style-name="T107">(WKO 20.7.2021)</text:span>. <text:span text:style-name="T110">Die Arbeitslosenquote lag 2020 bei 4,7%, während es 2019 noch 2,4% gewesen waren (WKO 8.2021). </text:span></text:p>
      <text:p text:style-name="P13">Quellen:</text:p>
      <text:list xml:id="list144534285259488" text:continue-numbering="true" text:style-name="WWNum2">
        <text:list-item>
          <text:p text:style-name="P74"><text:span text:style-name="T109">WKO – Wirtschaftskammer Österreich (20.7.2021): Guatemala: Informationen zu Wirtschaft, Recht und Steuern sowie Reisen, </text:span><text:a xlink:type="simple" xlink:href="https://www.wko.at/service/aussenwirtschaft/guatemala-wirtschaft-recht-steuern-reisen.html" text:style-name="Internet_20_link" text:visited-style-name="Visited_20_Internet_20_Link">https://www.wko.at/service/aussenwirtschaft/guatemala-wirtschaft-recht-steuern-reisen.html</text:a><text:span text:style-name="T109">, </text:span><text:span text:style-name="T108">Zugriff 26.8.2021</text:span></text:p>
        </text:list-item>
        <text:list-item>
          <text:p text:style-name="P71"><text:span text:style-name="T65">WKO – Wirtschaftskammer Österreich (</text:span><text:span text:style-name="T72">8</text:span><text:span text:style-name="T65">.2021):</text:span><text:span text:style-name="T72">Länderprofil Guatemala, </text:span><text:a xlink:type="simple" xlink:href="https://wko.at/statistik/laenderprofile/lp-guatemala.pdf?_gl=1*11d82n3*_ga*MjEzNDEzMTIzLjE2MjQ0NDU5ODU.*_ga_4YHGVSN5S4*MTYyOTk5MzM1My4zLjAuMTYyOTk5MzM1My42MA..&amp;_ga=2.179710948.174293020.1629987016-213413123.1624445985" text:style-name="Internet_20_link" text:visited-style-name="Visited_20_Internet_20_Link"><text:span text:style-name="T72">https://wko.at/statistik/laenderprofile/lp-guatemala.pdf?</text:span></text:a><text:soft-page-break/><text:a xlink:type="simple" xlink:href="https://wko.at/statistik/laenderprofile/lp-guatemala.pdf?_gl=1*11d82n3*_ga*MjEzNDEzMTIzLjE2MjQ0NDU5ODU.*_ga_4YHGVSN5S4*MTYyOTk5MzM1My4zLjAuMTYyOTk5MzM1My42MA..&amp;_ga=2.179710948.174293020.1629987016-213413123.1624445985" text:style-name="Internet_20_link" text:visited-style-name="Visited_20_Internet_20_Link"><text:span text:style-name="T72">_gl=1*11d82n3*_ga*MjEzNDEzMTIzLjE2MjQ0NDU5ODU.*_ga_4YHGVSN5S4*MTYyOTk5MzM1My4zLjAuMTYyOTk5MzM1My42MA..&amp;_ga=2.179710948.174293020.1629987016-213413123.1624445985</text:span></text:a><text:span text:style-name="T72">, </text:span><text:span text:style-name="T65">Zugriff 26.8.2021</text:span></text:p>
        </text:list-item>
      </text:list>
      <text:h text:style-name="P60" text:outline-level="1"><text:bookmark-start text:name="__RefHeading___Toc4223_297596519"/>Medizinische Versorgung<text:bookmark-end text:name="__RefHeading___Toc4223_297596519"/></text:h>
      <text:p text:style-name="P29">Die öffentlichen Krankenhäuser entsprechen nicht dem europäischen Standard (schlechte hygienische Verhältnisse, Mangel an Fachpersonal, unzureichende Versorgung mit Medikamenten). Die Situation in den Privatkliniken, vor allem in der Hauptstadt, ist besser <text:span text:style-name="T111">(BMEIA 2.7.2021)</text:span>. </text:p>
      <text:p text:style-name="P29"/>
      <text:p text:style-name="P29">Das guatemaltekische Gesundheitssystem ist durch eine starke Fragmentierung verschiedener öffentlicher Institutionen sowie von einem privaten Sektor, der trotz der Interaktion mit dem öffentlichen Gesundheitssystem auf vielen Ebenen, weitgehend unabhängig <text:span text:style-name="T112">und </text:span>mit minimaler Regulierung arbeitet. <text:span text:style-name="T43">Es gibt ein </text:span>soziale<text:span text:style-name="T112">s</text:span> Krankenversicherungssystem, <text:span text:style-name="T112">das </text:span>die Arbeitnehmer im formellen Sektor umfasst <text:span text:style-name="T113">(17,5% der Bevölkerung)</text:span>. Angehörige der Streitkräfte sind über <text:span text:style-name="T43">das Militär</text:span> versichert <text:span text:style-name="T113">(0,5% der Bevölkerung)</text:span>. Trotz geringe<text:span text:style-name="T113">m Anteil</text:span> privater Krankenversicherung (weniger als 5% <text:span text:style-name="T113">der Bevölkerung</text:span>) gibt es viele Akteure in der Privatwirtschaft. Dazu gehören sowohl gewinnorientierte Anbieter als auch gemeinnützige Anbieter wie NGOs, glaubensbasierte Organisationen (FBOs) und traditionelle und alternative Formen der Medizin. <text:span text:style-name="T113">75% der Bevölkerung haben keinerlei Krankenversicherung. Die guatemaltekische Bevölkerung wendet sich regelmäßig an den privaten Sektor um </text:span>Gesundheitsdienste <text:span text:style-name="T113">in Anspruch zu nehmen, </text:span>insbesondere für die Behandlung chronischer Erkrankungen. <text:span text:style-name="T113">52% der Gesundheitsausgaben in Guatemala sind Out-of-Pocket-Zahlungen </text:span><text:span text:style-name="T119">von Patienten</text:span><text:span text:style-name="T113"> (USAID </text:span><text:span text:style-name="T114">8.2015)</text:span><text:span text:style-name="T113">. </text:span></text:p>
      <text:p text:style-name="P29"/>
      <text:p text:style-name="P46">Guatemala ist weiterhin von COVID-19 betroffen. Regionaler Schwerpunkt ist die Region um die Hauptstadt Guatemala-Stadt <text:span text:style-name="T83">(AA 20.8.2021)</text:span>.</text:p>
      <text:p text:style-name="P46"/>
      <text:p text:style-name="P33">Guatemala verzeichnete vom 13. bis 19. Juli 2021 mit 20.170 neue Fällen die höchste Zahl wöchentlicher COVID-19-Erkrankungen seit Beginn der Pandemie. Insgesamt wurden bis dahin fast 352.100 COVID-19-Fälle im Land gemeldet, mit 10.100 Todesfällen. Die COVID-19-Impfrate in Guatemala ist nach wie vor eine der niedrigsten in Lateinamerika und der Karibik. Schätzungsweise 8% der Bevölkerung haben mindestens eine Impfdosis erhalten. Am 20. Juli 2021 erhielt Guatemala 3 Millionen Dosen des Impfstoffs Moderna als Spende der USA (USAID 29.7.2021).</text:p>
      <text:p text:style-name="P33"/>
      <text:p text:style-name="P33">Mit Stand 25.8.2021 gab es in Guatemala etwa 53.371 aktive COVID-19-Fälle. Insgesamt wurden bis dahin 455.263 Fälle registriert, mit 11.694 Todesfällen (Gob 25.8.2021).</text:p>
      <text:p text:style-name="P13"><text:soft-page-break/>Quellen:</text:p>
      <text:list xml:id="list144535399731083" text:continue-numbering="true" text:style-name="WWNum2">
        <text:list-item>
          <text:p text:style-name="P72"><text:span text:style-name="T79">AA – Auswärtiges Amt [Deutschland] (</text:span><text:span text:style-name="T82">20.8.2021</text:span><text:span text:style-name="T79">): Guatemala: Reise- und Sicherheitshinweise, </text:span><text:a xlink:type="simple" xlink:href="https://www.auswaertiges-amt.de/de/aussenpolitik/laender/guatemala-node/guatemalasicherheit/221882" text:style-name="Internet_20_link" text:visited-style-name="Visited_20_Internet_20_Link"><text:span text:style-name="T79">https://www.auswaertiges-amt.de/de/aussenpolitik/laender/guatemala-node/guatemalasicherheit/221882</text:span></text:a><text:span text:style-name="T79">, Zugriff 2</text:span><text:span text:style-name="T82">6</text:span><text:span text:style-name="T79">.8.2021</text:span></text:p>
        </text:list-item>
        <text:list-item>
          <text:p text:style-name="P72">BMEIA – Bundesministerium für europäische und internaltionale Angelegenheiten <text:span text:style-name="T117">[Österreich]</text:span> (2.7.2021): Guatemala, <text:a xlink:type="simple" xlink:href="https://www.bmeia.gv.at/reise-services/reiseinformation/land/guatemala/" text:style-name="Internet_20_link" text:visited-style-name="Visited_20_Internet_20_Link">https://www.bmeia.gv.at/reise-services/reiseinformation/land/guatemala/</text:a>, <text:span text:style-name="T73">Zugriff 26.8.2021</text:span></text:p>
        </text:list-item>
        <text:list-item>
          <text:p text:style-name="P86"><text:span text:style-name="T75">Gob – Gobierno de Guatemala [Guatemala] (25.8.2021): Situación de COVID-19 en Guatemala, </text:span><text:a xlink:type="simple" xlink:href="https://tablerocovid.mspas.gob.gt/" text:style-name="Internet_20_link" text:visited-style-name="Visited_20_Internet_20_Link"><text:span text:style-name="T75">https://tablerocovid.mspas.gob.gt/</text:span></text:a><text:span text:style-name="T75">, Zugriff 27.8.2021</text:span></text:p>
        </text:list-item>
        <text:list-item>
          <text:p text:style-name="P72"><text:span text:style-name="T73">USAID – US Agency for International Development [USA] </text:span><text:span text:style-name="T74">(</text:span><text:span text:style-name="T73">29.</text:span><text:span text:style-name="T74">7.</text:span><text:span text:style-name="T73">2021</text:span><text:span text:style-name="T74">)</text:span><text:span text:style-name="T73">: El Salvador, Guatemala, and Honduras – Regional Response, Fact Sheet #8 Fiscal Year (FY) 2021, </text:span><text:a xlink:type="simple" xlink:href="https://www.ecoi.net/en/file/local/2056945/2021_07_29_El_Salvador_Guatemala_and_Honduras_Regional_Response_Fact_Sheet_8.pdf" text:style-name="Internet_20_link" text:visited-style-name="Visited_20_Internet_20_Link"><text:span text:style-name="T73">https://www.ecoi.net/en/file/local/2056945/2021_07_29_El_Salvador_Guatemala_and_Honduras_Regional_Response_Fact_Sheet_8.pdf</text:span></text:a><text:span text:style-name="T73">, Zugriff </text:span><text:span text:style-name="T74">26.8.2021</text:span></text:p>
        </text:list-item>
        <text:list-item>
          <text:p text:style-name="P73">USAID - US Agency for International Development <text:span text:style-name="T117">[USA]</text:span> <text:span text:style-name="T103">(</text:span>8.2015:<text:span text:style-name="T103">)</text:span>: Guatemala Health System Assessment 2015, <text:a xlink:type="simple" xlink:href="https://www.usaid.gov/sites/default/files/documents/1862/Guatemala-HSA%20_ENG-FULL-REPORT-FINAL-APRIL-2016.pdf" text:style-name="Internet_20_link" text:visited-style-name="Visited_20_Internet_20_Link">https://www.usaid.gov/sites/default/files/documents/1862/Guatemala-HSA%20_ENG-FULL-REPORT-FINAL-APRIL-2016.pdf</text:a>, <text:span text:style-name="T73">Zugriff 26.8.2021</text:span></text:p>
        </text:list-item>
      </text:list>
      <text:h text:style-name="P60" text:outline-level="1"><text:bookmark-start text:name="__RefHeading___Toc4229_297596519"/>Rückkehr<text:bookmark-end text:name="__RefHeading___Toc4229_297596519"/></text:h>
      <text:p text:style-name="P29">Die Regierung arbeitet mit dem UNHCR und anderen humanitären Organisationen zusammen, um Flüchtlingen, zurückkehrenden Flüchtlingen, Asylwerbern, Staatenlosen oder anderen <text:span text:style-name="T42">bedürftigen</text:span> Personen Schutz und Hilfe zu bieten.</text:p>
      <text:p text:style-name="P13">Quellen:</text:p>
      <text:list xml:id="list144533908253119" text:continue-numbering="true" text:style-name="WWNum2">
        <text:list-item>
          <text:p text:style-name="P68"><text:span text:style-name="T79">USDOS – US Department of State [USA] </text:span><text:span text:style-name="T80">(30.3.2021)</text:span><text:span text:style-name="T79">: 2020 Country Reports on Human Rights Practices: Guatemala, </text:span><text:a xlink:type="simple" xlink:href="https://www.ecoi.net/de/dokument/2048157.html" text:style-name="Internet_20_link" text:visited-style-name="Visited_20_Internet_20_Link"><text:span text:style-name="T79">https://www.ecoi.net/de/dokument/2048157.html</text:span></text:a><text:span text:style-name="T79">, Zugriff </text:span><text:span text:style-name="T80">26.8.2021</text:span></text:p>
        </text:list-item>
      </text:list>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OpenSymbol" svg:font-family="OpenSymbol" style:font-charset="x-symbol"/>
    <style:font-face style:name="Symbol" svg:font-family="Symbol" style:font-charset="x-symbol"/>
    <style:font-face style:name="Wingdings" svg:font-family="Wingdings" style:font-charset="x-symbol"/>
    <style:font-face style:name="FreeSans1" svg:font-family="FreeSans" style:font-family-generic="swiss"/>
    <style:font-face style:name="Courier New" svg:font-family="'Courier New'" style:font-adornments="Standard" style:font-pitch="fixed"/>
    <style:font-face style:name="Courier New1" svg:font-family="'Courier New'" style:font-family-generic="modern" style:font-pitch="fixed"/>
    <style:font-face style:name="Liberation Mono" svg:font-family="'Liberation Mono'" style:font-family-generic="modern" style:font-pitch="fixed"/>
    <style:font-face style:name="Liberation Serif" svg:font-family="'Liberation Serif'"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Liberation Sans" svg:font-family="'Liberation Sans'" style:font-family-generic="swiss" style:font-pitch="variable"/>
    <style:font-face style:name="Arial2" svg:font-family="Arial" style:font-family-generic="system" style:font-pitch="variable"/>
    <style:font-face style:name="FreeSans" svg:font-family="FreeSans" style:font-family-generic="system" style:font-pitch="variable"/>
    <style:font-face style:name="Noto Sans CJK SC Regular" svg:font-family="'Noto Sans CJK SC Regular'" style:font-family-generic="system" style:font-pitch="variable"/>
    <style:font-face style:name="Times New Roman"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de" fo:country="DE"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de" fo:country="DE" style:letter-kerning="true"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199cm" style:contextual-spacing="false" style:writing-mode="lr-tb"/>
      <style:text-properties style:font-name="Arial" fo:font-family="Arial" style:font-style-name="Standard" style:font-family-generic="swiss" style:font-pitch="variable" fo:font-size="11pt" style:font-size-asian="10.5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3cm" style:contextual-spacing="true" fo:line-height="150%" style:writing-mode="lr-tb"/>
      <style:text-properties style:font-name="Arial" fo:font-family="Arial" style:font-style-name="Standard" style:font-family-generic="swiss" style:font-pitch="variable" fo:font-size="11pt" style:font-size-asian="10.5pt"/>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class="text" style:master-page-name="">
      <loext:graphic-properties draw:fill-image-width="0cm" draw:fill-image-height="0cm"/>
      <style:paragraph-properties fo:margin-left="0cm" fo:margin-right="0.176cm" fo:margin-top="0.4cm" fo:margin-bottom="0.4cm" style:contextual-spacing="false" style:line-spacing="0.882cm" fo:text-align="justify" style:justify-single-word="false" fo:hyphenation-ladder-count="no-limit" fo:text-indent="0cm" style:auto-text-indent="false" style:page-number="auto" style:shadow="none" style:writing-mode="lr-tb">
        <style:tab-stops>
          <style:tab-stop style:position="0.893cm"/>
        </style:tab-stops>
      </style:paragraph-properties>
      <style:text-properties fo:color="#71869b" loext:opacity="100%" style:font-name="Arial1" fo:font-family="Arial" style:font-family-generic="swiss" style:font-pitch="variable" fo:font-size="11pt" fo:language="de" fo:country="DE" fo:font-style="normal" fo:font-weight="bold" officeooo:rsid="000e43ae" fo:background-color="transparent" style:font-size-asian="11pt" style:font-style-asian="italic" style:font-weight-asian="bold" style:font-size-complex="11pt" style:language-complex="de" style:country-complex="DE" style:font-style-complex="italic" style:font-weight-complex="normal" fo:hyphenate="true" fo:hyphenation-remain-char-count="2" fo:hyphenation-push-char-count="2" loext:hyphenation-no-caps="false"/>
    </style:style>
    <style:style style:name="Heading_20_2" style:display-name="Heading 2" style:family="paragraph" style:parent-style-name="Heading" style:next-style-name="Text_20_body" style:default-outline-level="2" style:class="text">
      <style:paragraph-properties fo:margin-left="0.499cm" fo:margin-right="0.18cm" fo:margin-top="0.3cm" fo:margin-bottom="0.3cm" style:contextual-spacing="false" fo:line-height="100%" fo:text-align="justify" style:justify-single-word="false" fo:hyphenation-ladder-count="no-limit" fo:text-indent="0cm" style:auto-text-indent="false" style:writing-mode="lr-tb">
        <style:tab-stops>
          <style:tab-stop style:position="1.505cm"/>
        </style:tab-stops>
      </style:paragraph-properties>
      <style:text-properties fo:color="#71869b" loext:opacity="100%" style:font-name="Arial1" fo:font-family="Arial" style:font-family-generic="swiss" style:font-pitch="variable" fo:font-size="11pt" fo:language="de" fo:country="DE" fo:font-style="normal" fo:font-weight="bold" officeooo:rsid="00113f35" fo:background-color="transparent" style:font-size-asian="11pt" style:font-style-asian="italic" style:font-weight-asian="bold" style:font-size-complex="11pt" style:language-complex="de" style:country-complex="DE" style:font-style-complex="italic" style:font-weight-complex="normal" fo:hyphenate="true" fo:hyphenation-remain-char-count="2" fo:hyphenation-push-char-count="2" loext:hyphenation-no-caps="false"/>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01%" fo:font-weight="bold"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95%" fo:font-style="italic" fo:font-weight="bold" style:font-size-asian="95%" style:font-style-asian="italic" style:font-weight-asian="bold" style:font-size-complex="95%" style:font-style-complex="italic" style:font-weight-complex="bold"/>
    </style:style>
    <style:style style:name="Contents_20_1" style:display-name="Contents 1" style:family="paragraph" style:parent-style-name="Index" style:class="index">
      <loext:graphic-properties draw:fill-image-width="0cm" draw:fill-image-height="0cm"/>
      <style:paragraph-properties fo:margin-left="0cm" fo:margin-right="0cm" fo:line-height="150%" fo:text-indent="0cm" style:auto-text-indent="false" style:shadow="none" style:writing-mode="lr-tb">
        <style:tab-stops>
          <style:tab-stop style:position="17cm" style:type="right" style:leader-style="dotted" style:leader-text="."/>
        </style:tab-stops>
      </style:paragraph-properties>
      <style:text-properties style:font-name="Arial" fo:font-family="Arial" style:font-style-name="Standard" style:font-family-generic="swiss" style:font-pitch="variable" fo:font-size="11pt"/>
    </style:style>
    <style:style style:name="Contents_20_2" style:display-name="Contents 2" style:family="paragraph" style:parent-style-name="Index" style:class="index">
      <style:paragraph-properties fo:margin-left="0.499cm" fo:margin-right="0cm" fo:line-height="150%" fo:text-indent="0cm" style:auto-text-indent="false" style:writing-mode="lr-tb">
        <style:tab-stops>
          <style:tab-stop style:position="16.501cm" style:type="right" style:leader-style="dotted" style:leader-text="."/>
        </style:tab-stops>
      </style:paragraph-properties>
      <style:text-properties style:font-name="Arial" fo:font-family="Arial" style:font-style-name="Standard" style:font-family-generic="swiss" style:font-pitch="variable" fo:font-size="11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vollständiges_20_Zitat" style:display-name="vollständiges Zitat" style:family="paragraph" style:parent-style-name="Standard" style:default-outline-level="">
      <style:paragraph-properties fo:line-height="100%">
        <style:tab-stops>
          <style:tab-stop style:position="0.635cm"/>
        </style:tab-stops>
      </style:paragraph-properties>
      <style:text-properties fo:language="de" fo:country="AT"/>
    </style:style>
    <style:style style:name="Zitat_20_Originalquelle" style:display-name="Zitat Originalquelle" style:family="paragraph" style:parent-style-name="Standard">
      <loext:graphic-properties draw:fill="none" draw:fill-color="#729fcf"/>
      <style:paragraph-properties fo:margin-left="1.499cm" fo:margin-right="1.499cm" fo:margin-top="0cm" fo:margin-bottom="0cm" style:contextual-spacing="false" fo:line-height="100%" fo:text-align="justify" style:justify-single-word="false" fo:text-indent="0cm" style:auto-text-indent="false" fo:background-color="transparent" style:writing-mode="lr-tb"/>
      <style:text-properties fo:font-style="italic" style:text-underline-style="none" officeooo:rsid="00409945" style:font-style-asian="italic" style:font-style-complex="italic"/>
    </style:style>
    <style:style style:name="Numbering_20_Symbols" style:display-name="Numbering Symbols"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User_20_Entry" style:display-name="User Entry" style:family="text">
      <style:text-properties style:font-name="Liberation Mono" fo:font-family="'Liberation Mono'" style:font-family-generic="modern" style:font-pitch="fixed" style:font-name-asian="Courier New1" style:font-family-asian="'Courier New'" style:font-family-generic-asian="modern" style:font-pitch-asian="fixed" style:font-name-complex="Liberation Mono" style:font-family-complex="'Liberation Mono'" style:font-family-generic-complex="modern" style:font-pitch-complex="fixe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Character_5f_20_5f_style" style:display-name="Character_20_style" style:family="text"/>
    <style:style style:name="Line_20_numbering" style:display-name="Line numbering"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prefix=" " style:num-suffix="." style:num-format="1">
        <style:list-level-properties text:list-level-position-and-space-mode="label-alignment">
          <style:list-level-label-alignment text:label-followed-by="listtab"/>
        </style:list-level-properties>
      </text:outline-level-style>
      <text:outline-level-style text:level="2" text:style-name="Numbering_20_Symbols" style:num-suffix="." style:num-format="1" text:display-levels="2">
        <style:list-level-properties text:list-level-position-and-space-mode="label-alignment">
          <style:list-level-label-alignment text:label-followed-by="listtab"/>
        </style:list-level-properties>
      </text:outline-level-style>
      <text:outline-level-style text:level="3" style:num-prefix=" " style:num-suffix=")" style:num-format="a">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2">
      <text:list-level-style-bullet text:level="1" text:style-name="Character_5f_20_5f_style"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Arial"/>
      </text:list-level-style-bullet>
      <text:list-level-style-bullet text:level="2" text:style-name="Character_5f_20_5f_style"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Character_5f_20_5f_style"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Character_5f_20_5f_style"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Character_5f_20_5f_style"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Character_5f_20_5f_style"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Character_5f_20_5f_style"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Character_5f_20_5f_style"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Character_5f_20_5f_style"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style-name="Line_20_numbering" text:number-lines="false" text:offset="0.499cm" style:num-format="1" text:number-position="left" text:increment="5"/>
  </office:styles>
  <office:automatic-styles>
    <style:style style:name="MP1" style:family="paragraph" style:parent-style-name="Standard">
      <style:paragraph-properties fo:margin-top="0cm" fo:margin-bottom="0cm" style:contextual-spacing="false" fo:text-align="center" style:justify-single-word="false"/>
      <style:text-properties style:font-name="Liberation Sans"/>
    </style:style>
    <style:style style:name="MT1" style:family="text">
      <style:text-properties fo:color="#71869b" loext:opacity="100%" fo:font-size="6pt" fo:background-color="transparent" loext:char-shading-value="0" style:font-size-asian="6pt" style:font-size-complex="6pt"/>
    </style:style>
    <style:style style:name="MT2" style:family="text">
      <style:text-properties fo:color="#71869b" loext:opacity="100%" fo:font-size="6pt" fo:font-weight="bold" fo:background-color="transparent" loext:char-shading-value="0" style:font-size-asian="6pt" style:font-weight-asian="bold" style:font-size-complex="6pt" style:font-weight-complex="bold"/>
    </style:style>
    <style:style style:name="MT3" style:family="text">
      <style:text-properties fo:font-size="6pt" fo:background-color="transparent" loext:char-shading-value="0" style:font-size-asian="6pt" style:font-size-complex="6pt" style:font-weight-complex="bold"/>
    </style:style>
    <style:style style:name="MT4" style:family="text">
      <style:text-properties fo:font-size="6pt" fo:font-weight="bold" fo:background-color="transparent" loext:char-shading-value="0" style:font-size-asian="6pt" style:font-weight-asian="bold" style:font-size-complex="6pt" style:font-weight-complex="bol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office:automatic-styles>
  <office:master-styles>
    <style:master-page style:name="Standard" style:page-layout-name="Mpm1">
      <style:footer>
        <text:p text:style-name="MP1"><text:span text:style-name="MT1">.</text:span><text:span text:style-name="MT2">BFA </text:span><text:span text:style-name="MT3">Bundesamt für Fremdenwesen und Asyl Seite </text:span><text:span text:style-name="MT4"><text:page-number text:select-page="current">20</text:page-number></text:span><text:span text:style-name="MT3"><text:s/>von </text:span><text:span text:style-name="MT4"><text:page-count>20</text:page-count></text:span></text:p>
      </style:footer>
      <style:footer-first>
        <text:p text:style-name="Footer"/>
      </style:footer-first>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1-08-26T08:17:01.673364739</meta:creation-date>
    <meta:editing-duration>PT1H13M51S</meta:editing-duration>
    <meta:editing-cycles>17</meta:editing-cycles>
    <meta:generator>LibreOffice/7.1.5.2$Linux_X86_64 LibreOffice_project/10$Build-2</meta:generator>
    <dc:subject>GUAT_LIB_2021_08_27</dc:subject>
    <dc:title>GUAT_LIB_2021_08_27</dc:title>
    <meta:keyword>Länderinformationen Staatendokumentation</meta:keyword>
    <meta:keyword>LIB</meta:keyword>
    <meta:keyword>Länderinformationsblatt</meta:keyword>
    <dc:date>2021-08-27T14:45:33.157858614</dc:date>
    <meta:document-statistic meta:table-count="1" meta:image-count="2" meta:object-count="0" meta:page-count="20" meta:paragraph-count="150" meta:word-count="5069" meta:character-count="42692" meta:non-whitespace-character-count="37730"/>
    <meta:user-defined meta:name="Herausgeber">https://staatendokumentation.at</meta:user-defined>
  </office:meta>
</office:document-meta>
</file>