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Pictures/100000000000038A000001C4FE4C33C30AFD849D.png" manifest:media-type="image/png"/>
  <manifest:file-entry manifest:full-path="Pictures/100000000000040E000001CFFBF5B28E4D99108F.jpg" manifest:media-type="image/jpeg"/>
  <manifest:file-entry manifest:full-path="Thumbnails/thumbnail.png" manifest:media-type="image/png"/>
  <manifest:file-entry manifest:full-path="content.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Arial2" svg:font-family="Arial" style:font-family-generic="swiss"/>
    <style:font-face style:name="FreeSans1" svg:font-family="FreeSans" style:font-family-generic="swiss"/>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loext:contextual-spacing="false" fo:text-align="center" style:justify-single-word="false"/>
      <style:text-properties style:font-name="Arial"/>
    </style:style>
    <style:style style:name="P2" style:family="paragraph" style:parent-style-name="Standard">
      <style:paragraph-properties fo:line-height="150%" fo:text-align="center" style:justify-single-word="false"/>
      <style:text-properties style:font-name="Arial"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line-height="150%" fo:text-align="justify" style:justify-single-word="false"/>
      <style:text-properties style:font-name="Arial" fo:font-size="11pt" fo:language="de" fo:country="DE" style:font-size-asian="11pt" style:font-size-complex="11pt" style:language-complex="de" style:country-complex="DE"/>
    </style:style>
    <style:style style:name="P4" style:family="paragraph" style:parent-style-name="Standard">
      <style:paragraph-properties fo:line-height="150%" fo:text-align="start" style:justify-single-word="false"/>
      <style:text-properties fo:color="#b2b2b2" style:font-name="Arial" fo:font-size="11pt" fo:font-weight="normal" officeooo:rsid="0002c024" officeooo:paragraph-rsid="0002c024" style:font-size-asian="11pt" style:font-weight-asian="normal" style:font-size-complex="11pt" style:font-weight-complex="normal"/>
    </style:style>
    <style:style style:name="P5" style:family="paragraph" style:parent-style-name="Standard">
      <style:paragraph-properties fo:line-height="150%" fo:text-align="center" style:justify-single-word="false"/>
      <style:text-properties fo:color="#71869b" style:font-name="Arial" fo:font-size="28pt" fo:font-weight="bold" officeooo:rsid="0002c024" officeooo:paragraph-rsid="0002c024" style:font-size-asian="28pt" style:font-weight-asian="bold" style:font-size-complex="28pt" style:font-weight-complex="bold"/>
    </style:style>
    <style:style style:name="P6" style:family="paragraph" style:parent-style-name="Standard">
      <style:paragraph-properties fo:line-height="150%" fo:text-align="center" style:justify-single-word="false"/>
      <style:text-properties fo:color="#71869b" style:font-name="Arial" fo:font-size="28pt" fo:font-weight="bold" officeooo:rsid="004adee8" officeooo:paragraph-rsid="0052fa20" style:font-size-asian="28pt" style:font-weight-asian="bold" style:font-size-complex="28pt" style:font-weight-complex="bold"/>
    </style:style>
    <style:style style:name="P7" style:family="paragraph" style:parent-style-name="Standard">
      <style:paragraph-properties fo:line-height="150%" fo:text-align="end" style:justify-single-word="false"/>
      <style:text-properties officeooo:paragraph-rsid="0002c024"/>
    </style:style>
    <style:style style:name="P8" style:family="paragraph" style:parent-style-name="Standard">
      <style:paragraph-properties fo:margin-left="0cm" fo:margin-right="0.176cm" fo:margin-top="0.028cm" fo:margin-bottom="0cm" loext:contextual-spacing="false" fo:line-height="150%" fo:text-align="end" style:justify-single-word="false" fo:hyphenation-ladder-count="no-limit" fo:text-indent="0cm" style:auto-text-indent="false" style:writing-mode="lr-tb"/>
      <style:text-properties style:font-name="Arial2" fo:font-size="14pt" officeooo:paragraph-rsid="0017cd82" style:letter-kerning="false" fo:background-color="transparent" style:font-name-asian="Arial3" style:font-size-asian="14pt" style:font-name-complex="Arial3" style:font-size-complex="14pt" style:font-weight-complex="bold" fo:hyphenate="true" fo:hyphenation-remain-char-count="2" fo:hyphenation-push-char-count="2"/>
    </style:style>
    <style:style style:name="P9" style:family="paragraph" style:parent-style-name="Standard">
      <style:paragraph-properties fo:margin-left="0cm" fo:margin-right="0.176cm" fo:margin-top="0.028cm" fo:margin-bottom="0cm" loext:contextual-spacing="false" fo:line-height="150%" fo:text-align="end" style:justify-single-word="false" fo:hyphenation-ladder-count="no-limit" fo:text-indent="0cm" style:auto-text-indent="false" style:writing-mode="lr-tb"/>
      <style:text-properties style:font-name="Arial2" fo:font-size="14pt" officeooo:paragraph-rsid="0017cd82" style:letter-kerning="false" fo:background-color="transparent" style:font-name-asian="Times New Roman" style:font-size-asian="14pt" style:font-name-complex="Arial3" style:font-size-complex="14pt" style:font-weight-complex="bold" fo:hyphenate="true" fo:hyphenation-remain-char-count="2" fo:hyphenation-push-char-count="2"/>
    </style:style>
    <style:style style:name="P10"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 fo:font-size="11pt" fo:language="de" fo:country="DE" officeooo:paragraph-rsid="0017cd82" style:font-size-asian="11pt" style:font-size-complex="11pt" style:language-complex="de" style:country-complex="DE" fo:hyphenate="true" fo:hyphenation-remain-char-count="2" fo:hyphenation-push-char-count="2"/>
    </style:style>
    <style:style style:name="P11"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 fo:font-size="11pt" fo:language="de" fo:country="DE" officeooo:paragraph-rsid="00064771" style:font-size-asian="11pt" style:font-size-complex="11pt" style:language-complex="de" style:country-complex="DE" fo:hyphenate="true" fo:hyphenation-remain-char-count="2" fo:hyphenation-push-char-count="2"/>
    </style:style>
    <style:style style:name="P12"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style:style>
    <style:style style:name="P13"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 fo:font-size="11pt" fo:language="de" fo:country="DE" fo:font-style="italic" officeooo:rsid="0007d159" officeooo:paragraph-rsid="0007d159" fo:background-color="#ff3333" style:font-size-asian="11pt" style:font-style-asian="italic" style:font-size-complex="11pt" style:language-complex="de" style:country-complex="DE" style:font-style-complex="italic" fo:hyphenate="true" fo:hyphenation-remain-char-count="2" fo:hyphenation-push-char-count="2"/>
    </style:style>
    <style:style style:name="P14"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fo:break-before="page" style:writing-mode="lr-tb"/>
      <style:text-properties fo:color="#71869b" style:font-name="Arial"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style:style>
    <style:style style:name="P15" style:family="paragraph" style:parent-style-name="Standard">
      <style:paragraph-properties fo:line-height="150%" fo:text-align="justify" style:justify-single-word="false" style:writing-mode="lr-tb"/>
      <style:text-properties style:font-name="Arial" fo:font-size="11pt" fo:language="de" fo:country="DE" style:font-size-asian="11pt" style:font-size-complex="11pt" style:language-complex="de" style:country-complex="DE"/>
    </style:style>
    <style:style style:name="P16" style:family="paragraph" style:parent-style-name="Standard">
      <style:paragraph-properties fo:line-height="150%" fo:text-align="justify" style:justify-single-word="false" style:writing-mode="lr-tb"/>
      <style:text-properties style:font-name="Arial" fo:font-size="11pt" fo:language="de" fo:country="DE" fo:font-weight="normal" style:font-size-asian="11pt" style:font-weight-asian="normal" style:font-size-complex="11pt" style:language-complex="de" style:country-complex="DE"/>
    </style:style>
    <style:style style:name="P17" style:family="paragraph" style:parent-style-name="Standard">
      <style:paragraph-properties fo:line-height="150%" fo:text-align="justify" style:justify-single-word="false" style:writing-mode="lr-tb"/>
      <style:text-properties style:font-name="Arial" fo:font-size="11pt" fo:language="de" fo:country="DE" fo:font-weight="bold" officeooo:paragraph-rsid="001b449d" style:font-size-asian="11pt" style:font-weight-asian="bold" style:font-size-complex="11pt" style:language-complex="de" style:country-complex="DE" style:font-weight-complex="bold"/>
    </style:style>
    <style:style style:name="P18" style:family="paragraph" style:parent-style-name="Standard">
      <style:paragraph-properties fo:line-height="150%" fo:text-align="justify" style:justify-single-word="false" style:writing-mode="lr-tb"/>
      <style:text-properties style:font-name="Arial" fo:font-size="11pt" style:font-size-asian="11pt" style:font-size-complex="11pt"/>
    </style:style>
    <style:style style:name="P19" style:family="paragraph" style:parent-style-name="Text_20_body">
      <style:paragraph-properties fo:line-height="150%"/>
      <style:text-properties officeooo:paragraph-rsid="00306151"/>
    </style:style>
    <style:style style:name="P20" style:family="paragraph" style:parent-style-name="Text_20_body">
      <style:paragraph-properties fo:line-height="100%"/>
      <style:text-properties style:font-name="Arial" fo:font-size="11pt" fo:language="de" fo:country="DE" fo:font-style="normal" officeooo:rsid="000e43ae" fo:background-color="transparent" style:font-size-asian="11pt" style:font-style-asian="normal" style:font-size-complex="11pt" style:language-complex="de" style:country-complex="DE" style:font-style-complex="normal"/>
    </style:style>
    <style:style style:name="P21" style:family="paragraph" style:parent-style-name="Text_20_body">
      <style:text-properties officeooo:paragraph-rsid="0032b493"/>
    </style:style>
    <style:style style:name="P22" style:family="paragraph" style:parent-style-name="Text_20_body">
      <style:text-properties officeooo:paragraph-rsid="00657eb2"/>
    </style:style>
    <style:style style:name="P23" style:family="paragraph" style:parent-style-name="Text_20_body">
      <style:text-properties officeooo:paragraph-rsid="0069e5a9"/>
    </style:style>
    <style:style style:name="P24" style:family="paragraph" style:parent-style-name="Text_20_body">
      <style:text-properties officeooo:paragraph-rsid="006ade29"/>
    </style:style>
    <style:style style:name="P25" style:family="paragraph" style:parent-style-name="Text_20_body">
      <style:text-properties officeooo:paragraph-rsid="006cd41a"/>
    </style:style>
    <style:style style:name="P26" style:family="paragraph" style:parent-style-name="Text_20_body">
      <style:text-properties officeooo:paragraph-rsid="007162fb"/>
    </style:style>
    <style:style style:name="P27" style:family="paragraph" style:parent-style-name="Text_20_body">
      <style:text-properties officeooo:paragraph-rsid="00718fd9"/>
    </style:style>
    <style:style style:name="P28" style:family="paragraph" style:parent-style-name="Text_20_body">
      <style:text-properties officeooo:paragraph-rsid="0072ee16"/>
    </style:style>
    <style:style style:name="P29" style:family="paragraph" style:parent-style-name="Text_20_body">
      <style:text-properties officeooo:paragraph-rsid="0075463b"/>
    </style:style>
    <style:style style:name="P30" style:family="paragraph" style:parent-style-name="Text_20_body">
      <style:text-properties officeooo:paragraph-rsid="00772171"/>
    </style:style>
    <style:style style:name="P31" style:family="paragraph" style:parent-style-name="Text_20_body">
      <style:text-properties officeooo:paragraph-rsid="00772ec8"/>
    </style:style>
    <style:style style:name="P32" style:family="paragraph" style:parent-style-name="Text_20_body">
      <style:text-properties officeooo:paragraph-rsid="007ce93e"/>
    </style:style>
    <style:style style:name="P33" style:family="paragraph" style:parent-style-name="Text_20_body">
      <style:text-properties officeooo:paragraph-rsid="007dfc80"/>
    </style:style>
    <style:style style:name="P34" style:family="paragraph" style:parent-style-name="Text_20_body">
      <style:text-properties officeooo:paragraph-rsid="007f80ec"/>
    </style:style>
    <style:style style:name="P35" style:family="paragraph" style:parent-style-name="Text_20_body">
      <style:text-properties officeooo:paragraph-rsid="00805292"/>
    </style:style>
    <style:style style:name="P36" style:family="paragraph" style:parent-style-name="Text_20_body">
      <style:text-properties officeooo:paragraph-rsid="0082e7df"/>
    </style:style>
    <style:style style:name="P37" style:family="paragraph" style:parent-style-name="Text_20_body">
      <style:text-properties officeooo:paragraph-rsid="00840074"/>
    </style:style>
    <style:style style:name="P38" style:family="paragraph" style:parent-style-name="Text_20_body">
      <style:text-properties officeooo:paragraph-rsid="00876dd4"/>
    </style:style>
    <style:style style:name="P39" style:family="paragraph" style:parent-style-name="Text_20_body">
      <style:text-properties officeooo:rsid="0087e892" officeooo:paragraph-rsid="0087e892"/>
    </style:style>
    <style:style style:name="P40" style:family="paragraph" style:parent-style-name="Text_20_body">
      <style:text-properties officeooo:paragraph-rsid="008a25e8"/>
    </style:style>
    <style:style style:name="P41" style:family="paragraph" style:parent-style-name="Text_20_body">
      <style:text-properties officeooo:paragraph-rsid="008c2265"/>
    </style:style>
    <style:style style:name="P42" style:family="paragraph" style:parent-style-name="Text_20_body">
      <style:text-properties officeooo:paragraph-rsid="00906bdd"/>
    </style:style>
    <style:style style:name="P43" style:family="paragraph" style:parent-style-name="Text_20_body">
      <style:text-properties officeooo:paragraph-rsid="0092126f"/>
    </style:style>
    <style:style style:name="P44" style:family="paragraph" style:parent-style-name="Text_20_body">
      <style:text-properties officeooo:paragraph-rsid="009d3f57"/>
    </style:style>
    <style:style style:name="P45"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46" style:family="paragraph" style:parent-style-name="Quellenzitat">
      <style:text-properties officeooo:paragraph-rsid="0058170b"/>
    </style:style>
    <style:style style:name="P47" style:family="paragraph" style:parent-style-name="Quellenzitat">
      <style:text-properties officeooo:paragraph-rsid="005b177a"/>
    </style:style>
    <style:style style:name="P48" style:family="paragraph" style:parent-style-name="Quellenzitat">
      <style:text-properties officeooo:paragraph-rsid="005eefc7"/>
    </style:style>
    <style:style style:name="P49" style:family="paragraph" style:parent-style-name="Quellenzitat">
      <style:text-properties officeooo:rsid="002d934d" officeooo:paragraph-rsid="0064338b"/>
    </style:style>
    <style:style style:name="P50" style:family="paragraph" style:parent-style-name="Quellenzitat">
      <style:text-properties officeooo:rsid="002d934d" officeooo:paragraph-rsid="00657eb2"/>
    </style:style>
    <style:style style:name="P51" style:family="paragraph" style:parent-style-name="Quellenzitat">
      <style:text-properties officeooo:rsid="002d934d" officeooo:paragraph-rsid="00696e25"/>
    </style:style>
    <style:style style:name="P52" style:family="paragraph" style:parent-style-name="Quellenzitat">
      <style:text-properties officeooo:rsid="002d934d" officeooo:paragraph-rsid="006cd41a"/>
    </style:style>
    <style:style style:name="P53" style:family="paragraph" style:parent-style-name="Quellenzitat">
      <style:text-properties officeooo:rsid="002d934d" officeooo:paragraph-rsid="00876dd4"/>
    </style:style>
    <style:style style:name="P54" style:family="paragraph" style:parent-style-name="Quellenzitat">
      <style:text-properties officeooo:rsid="002d934d" officeooo:paragraph-rsid="0089bc91"/>
    </style:style>
    <style:style style:name="P55" style:family="paragraph" style:parent-style-name="Quellenzitat">
      <style:text-properties officeooo:paragraph-rsid="007bb9ac"/>
    </style:style>
    <style:style style:name="P56" style:family="paragraph" style:parent-style-name="Quellenzitat">
      <style:text-properties officeooo:paragraph-rsid="007ce93e"/>
    </style:style>
    <style:style style:name="P57" style:family="paragraph" style:parent-style-name="Quellenzitat">
      <style:text-properties officeooo:paragraph-rsid="007dfc80"/>
    </style:style>
    <style:style style:name="P58" style:family="paragraph" style:parent-style-name="Quellenzitat">
      <style:text-properties officeooo:paragraph-rsid="00657eb2"/>
    </style:style>
    <style:style style:name="P59" style:family="paragraph" style:parent-style-name="Quellenzitat">
      <style:text-properties officeooo:paragraph-rsid="00840074"/>
    </style:style>
    <style:style style:name="P60" style:family="paragraph" style:parent-style-name="Quellenzitat">
      <style:text-properties officeooo:paragraph-rsid="0085b988"/>
    </style:style>
    <style:style style:name="P61" style:family="paragraph" style:parent-style-name="Quellenzitat">
      <style:text-properties officeooo:paragraph-rsid="00876dd4"/>
    </style:style>
    <style:style style:name="P62" style:family="paragraph" style:parent-style-name="Quellenzitat">
      <style:text-properties officeooo:paragraph-rsid="00933bd9"/>
    </style:style>
    <style:style style:name="P63"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66d4e5"/>
    </style:style>
    <style:style style:name="P64"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67286a"/>
    </style:style>
    <style:style style:name="P65"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696e25"/>
    </style:style>
    <style:style style:name="P66"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7dfc80"/>
    </style:style>
    <style:style style:name="P67"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840074"/>
    </style:style>
    <style:style style:name="P68"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876dd4"/>
    </style:style>
    <style:style style:name="P69"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89bc91"/>
    </style:style>
    <style:style style:name="P70"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8c2265"/>
    </style:style>
    <style:style style:name="P71" style:family="paragraph" style:parent-style-name="Quellenzitat">
      <style:paragraph-properties fo:margin-left="0.199cm" fo:margin-right="0cm" fo:line-height="100%" fo:text-indent="-0.199cm" style:auto-text-indent="false">
        <style:tab-stops/>
      </style:paragraph-properties>
      <style:text-properties officeooo:rsid="002d934d" officeooo:paragraph-rsid="0092dc89"/>
    </style:style>
    <style:style style:name="P72" style:family="paragraph" style:parent-style-name="Quellenzitat">
      <style:paragraph-properties fo:margin-left="0.199cm" fo:margin-right="0cm" fo:line-height="100%" fo:text-indent="-0.199cm" style:auto-text-indent="false">
        <style:tab-stops/>
      </style:paragraph-properties>
      <style:text-properties officeooo:paragraph-rsid="008c2265"/>
    </style:style>
    <style:style style:name="P73" style:family="paragraph" style:parent-style-name="Quellenzitat">
      <style:paragraph-properties fo:margin-left="0.199cm" fo:margin-right="0cm" fo:line-height="100%" fo:text-indent="-0.199cm" style:auto-text-indent="false">
        <style:tab-stops/>
      </style:paragraph-properties>
      <style:text-properties officeooo:paragraph-rsid="0092126f"/>
    </style:style>
    <style:style style:name="P74" style:family="paragraph" style:parent-style-name="Quellenzitat">
      <style:paragraph-properties fo:margin-left="0.199cm" fo:margin-right="0cm" fo:line-height="100%" fo:text-indent="-0.199cm" style:auto-text-indent="false">
        <style:tab-stops/>
      </style:paragraph-properties>
      <style:text-properties officeooo:paragraph-rsid="0092dc89"/>
    </style:style>
    <style:style style:name="P75" style:family="paragraph" style:parent-style-name="Quellenzitat">
      <style:paragraph-properties fo:margin-left="0.199cm" fo:margin-right="0cm" fo:line-height="100%" fo:text-indent="-0.199cm" style:auto-text-indent="false">
        <style:tab-stops/>
      </style:paragraph-properties>
      <style:text-properties style:font-name="Arial1" fo:font-size="11pt" officeooo:rsid="0064338b" officeooo:paragraph-rsid="0066d4e5" style:font-size-asian="10.5pt"/>
    </style:style>
    <style:style style:name="P76" style:family="paragraph" style:parent-style-name="Heading_20_1" style:list-style-name="">
      <style:paragraph-properties fo:line-height="100%" fo:text-align="justify" style:justify-single-word="false" fo:hyphenation-ladder-count="no-limit">
        <style:tab-stops>
          <style:tab-stop style:position="0.893cm"/>
        </style:tab-stops>
      </style:paragraph-properties>
      <style:text-properties fo:hyphenate="true" fo:hyphenation-remain-char-count="2" fo:hyphenation-push-char-count="2"/>
    </style:style>
    <style:style style:name="P77" style:family="paragraph" style:parent-style-name="Heading_20_1">
      <style:paragraph-properties fo:line-height="100%"/>
      <style:text-properties officeooo:rsid="002d934d" officeooo:paragraph-rsid="002d934d"/>
    </style:style>
    <style:style style:name="P78" style:family="paragraph" style:parent-style-name="Heading_20_1">
      <style:paragraph-properties fo:line-height="100%"/>
      <style:text-properties officeooo:rsid="002d934d" officeooo:paragraph-rsid="0032b493"/>
    </style:style>
    <style:style style:name="P79" style:family="paragraph" style:parent-style-name="Heading_20_1">
      <style:paragraph-properties fo:line-height="100%"/>
      <style:text-properties officeooo:rsid="002f5430" officeooo:paragraph-rsid="002f5430"/>
    </style:style>
    <style:style style:name="P80" style:family="paragraph" style:parent-style-name="Heading_20_1">
      <style:paragraph-properties fo:line-height="100%"/>
      <style:text-properties officeooo:rsid="0032b493" officeooo:paragraph-rsid="0032b493"/>
    </style:style>
    <style:style style:name="P81" style:family="paragraph" style:parent-style-name="Heading_20_1">
      <style:paragraph-properties fo:line-height="100%" fo:break-before="page"/>
    </style:style>
    <style:style style:name="P82" style:family="paragraph" style:parent-style-name="Heading_20_1">
      <style:paragraph-properties fo:line-height="100%" fo:break-before="page">
        <style:tab-stops>
          <style:tab-stop style:position="0.893cm"/>
        </style:tab-stops>
      </style:paragraph-properties>
    </style:style>
    <style:style style:name="P83" style:family="paragraph">
      <loext:graphic-properties draw:opacity="0%"/>
      <style:paragraph-properties fo:text-align="center"/>
      <style:text-properties fo:font-size="12pt"/>
    </style:style>
    <style:style style:name="T1" style:family="text">
      <style:text-properties fo:color="#632423" fo:font-size="6pt" fo:background-color="transparent" loext:char-shading-value="0" style:font-size-asian="6pt" style:font-size-complex="6pt"/>
    </style:style>
    <style:style style:name="T2" style:family="text">
      <style:text-properties fo:color="#632423" fo:font-size="6pt" fo:font-weight="bold" fo:background-color="transparent" loext:char-shading-value="0" style:font-size-asian="6pt" style:font-weight-asian="bold" style:font-size-complex="6pt" style:font-weight-complex="bold"/>
    </style:style>
    <style:style style:name="T3" style:family="text">
      <style:text-properties fo:font-size="6pt" fo:font-weight="bold" fo:background-color="transparent" loext:char-shading-value="0" style:font-size-asian="6pt" style:font-weight-asian="bold" style:font-size-complex="6pt" style:font-weight-complex="bold"/>
    </style:style>
    <style:style style:name="T4" style:family="text">
      <style:text-properties fo:font-size="6pt" fo:background-color="transparent" loext:char-shading-value="0" style:font-size-asian="6pt" style:font-size-complex="6pt" style:font-weight-complex="bold"/>
    </style:style>
    <style:style style:name="T5" style:family="text">
      <style:text-properties fo:language="de" fo:country="DE"/>
    </style:style>
    <style:style style:name="T6" style:family="text">
      <style:text-properties fo:language="de" fo:country="DE" style:language-complex="de" style:country-complex="DE"/>
    </style:style>
    <style:style style:name="T7" style:family="text">
      <style:text-properties fo:language="de" fo:country="DE" style:text-underline-style="solid" style:text-underline-width="auto" style:text-underline-color="font-color" fo:font-weight="bold" style:font-weight-asian="bold" style:language-complex="de" style:country-complex="DE" style:font-weight-complex="bold"/>
    </style:style>
    <style:style style:name="T8" style:family="text">
      <style:text-properties fo:language="de" fo:country="DE" officeooo:rsid="005eefc7"/>
    </style:style>
    <style:style style:name="T9" style:family="text">
      <style:text-properties fo:language="de" fo:country="DE" officeooo:rsid="005fb788"/>
    </style:style>
    <style:style style:name="T10" style:family="text">
      <style:text-properties fo:language="de" fo:country="DE" officeooo:rsid="00657eb2"/>
    </style:style>
    <style:style style:name="T11" style:family="text">
      <style:text-properties fo:language="de" fo:country="DE" officeooo:rsid="0066d1b8"/>
    </style:style>
    <style:style style:name="T12" style:family="text">
      <style:text-properties fo:language="de" fo:country="DE" officeooo:rsid="00681cda"/>
    </style:style>
    <style:style style:name="T13" style:family="text">
      <style:text-properties fo:language="de" fo:country="DE" officeooo:rsid="0064338b"/>
    </style:style>
    <style:style style:name="T14" style:family="text">
      <style:text-properties fo:language="de" fo:country="DE" officeooo:rsid="00696e25"/>
    </style:style>
    <style:style style:name="T15" style:family="text">
      <style:text-properties fo:language="de" fo:country="DE" officeooo:rsid="0069e5a9"/>
    </style:style>
    <style:style style:name="T16" style:family="text">
      <style:text-properties fo:language="de" fo:country="DE" officeooo:rsid="005532a9"/>
    </style:style>
    <style:style style:name="T17" style:family="text">
      <style:text-properties fo:language="de" fo:country="DE" officeooo:rsid="005d0e61"/>
    </style:style>
    <style:style style:name="T18" style:family="text">
      <style:text-properties fo:language="de" fo:country="DE" officeooo:rsid="0066d4e5"/>
    </style:style>
    <style:style style:name="T19" style:family="text">
      <style:text-properties fo:language="de" fo:country="DE" officeooo:rsid="006ade29"/>
    </style:style>
    <style:style style:name="T20" style:family="text">
      <style:text-properties fo:language="de" fo:country="DE" officeooo:rsid="006b8780"/>
    </style:style>
    <style:style style:name="T21" style:family="text">
      <style:text-properties fo:language="de" fo:country="DE" officeooo:rsid="006cd41a"/>
    </style:style>
    <style:style style:name="T22" style:family="text">
      <style:text-properties fo:language="de" fo:country="DE" officeooo:rsid="007162fb"/>
    </style:style>
    <style:style style:name="T23" style:family="text">
      <style:text-properties fo:language="de" fo:country="DE" officeooo:rsid="0072ee16"/>
    </style:style>
    <style:style style:name="T24" style:family="text">
      <style:text-properties fo:language="de" fo:country="DE" officeooo:rsid="0058170b"/>
    </style:style>
    <style:style style:name="T25" style:family="text">
      <style:text-properties fo:language="de" fo:country="DE" officeooo:rsid="0075463b"/>
    </style:style>
    <style:style style:name="T26" style:family="text">
      <style:text-properties fo:language="de" fo:country="DE" officeooo:rsid="00772171"/>
    </style:style>
    <style:style style:name="T27" style:family="text">
      <style:text-properties fo:language="de" fo:country="DE" officeooo:rsid="007a72a7"/>
    </style:style>
    <style:style style:name="T28" style:family="text">
      <style:text-properties fo:language="de" fo:country="DE" officeooo:rsid="007ce93e"/>
    </style:style>
    <style:style style:name="T29" style:family="text">
      <style:text-properties fo:language="de" fo:country="DE" officeooo:rsid="007dfc80"/>
    </style:style>
    <style:style style:name="T30" style:family="text">
      <style:text-properties fo:language="de" fo:country="DE" officeooo:rsid="0081667e"/>
    </style:style>
    <style:style style:name="T31" style:family="text">
      <style:text-properties fo:language="de" fo:country="DE" officeooo:rsid="0082e7df"/>
    </style:style>
    <style:style style:name="T32" style:family="text">
      <style:text-properties fo:language="de" fo:country="DE" officeooo:rsid="00840074"/>
    </style:style>
    <style:style style:name="T33" style:family="text">
      <style:text-properties fo:language="de" fo:country="DE" officeooo:rsid="0085b988"/>
    </style:style>
    <style:style style:name="T34" style:family="text">
      <style:text-properties fo:language="de" fo:country="DE" officeooo:rsid="00876dd4"/>
    </style:style>
    <style:style style:name="T35" style:family="text">
      <style:text-properties fo:language="de" fo:country="DE" officeooo:rsid="008915ac"/>
    </style:style>
    <style:style style:name="T36" style:family="text">
      <style:text-properties fo:language="de" fo:country="DE" officeooo:rsid="0089bc91"/>
    </style:style>
    <style:style style:name="T37" style:family="text">
      <style:text-properties fo:language="de" fo:country="DE" officeooo:rsid="008c2265"/>
    </style:style>
    <style:style style:name="T38" style:family="text">
      <style:text-properties fo:language="de" fo:country="DE" officeooo:rsid="008cdace"/>
    </style:style>
    <style:style style:name="T39" style:family="text">
      <style:text-properties fo:language="de" fo:country="DE" officeooo:rsid="00906bdd"/>
    </style:style>
    <style:style style:name="T40" style:family="text">
      <style:text-properties fo:language="de" fo:country="DE" officeooo:rsid="0092126f"/>
    </style:style>
    <style:style style:name="T41" style:family="text">
      <style:text-properties fo:language="de" fo:country="DE" officeooo:rsid="0092dc89"/>
    </style:style>
    <style:style style:name="T42" style:family="text">
      <style:text-properties fo:language="de" fo:country="DE" officeooo:rsid="0094fb51"/>
    </style:style>
    <style:style style:name="T43" style:family="text">
      <style:text-properties fo:language="de" fo:country="DE" officeooo:rsid="009b4434"/>
    </style:style>
    <style:style style:name="T44" style:family="text">
      <style:text-properties fo:language="de" fo:country="DE" officeooo:rsid="009d3f57"/>
    </style:style>
    <style:style style:name="T45" style:family="text">
      <style:text-properties fo:language="de" fo:country="DE" officeooo:rsid="009f3b8e"/>
    </style:style>
    <style:style style:name="T46" style:family="text">
      <style:text-properties fo:language="de" fo:country="DE" officeooo:rsid="009f805e"/>
    </style:style>
    <style:style style:name="T47" style:family="text">
      <style:text-properties fo:language="de" fo:country="DE" officeooo:rsid="00a16021"/>
    </style:style>
    <style:style style:name="T48" style:family="text">
      <style:text-properties fo:color="#71869b" fo:font-style="normal" style:font-style-asian="normal" style:font-style-complex="normal"/>
    </style:style>
    <style:style style:name="T49" style:family="text">
      <style:text-properties fo:color="#71869b" fo:font-style="normal" officeooo:rsid="002d934d" style:font-style-asian="normal" style:font-style-complex="normal"/>
    </style:style>
    <style:style style:name="T50" style:family="text">
      <style:text-properties fo:font-style="italic" fo:font-weight="bold" officeooo:rsid="00064771" style:font-style-asian="italic" style:font-weight-asian="bold" style:font-style-complex="italic" style:font-weight-complex="bold"/>
    </style:style>
    <style:style style:name="T51" style:family="text">
      <style:text-properties fo:font-style="italic" fo:font-weight="bold" officeooo:rsid="0007d159" style:font-style-asian="italic" style:font-weight-asian="bold" style:font-style-complex="italic" style:font-weight-complex="bold"/>
    </style:style>
    <style:style style:name="T52" style:family="text">
      <style:text-properties officeooo:rsid="0052fa20"/>
    </style:style>
    <style:style style:name="T53" style:family="text">
      <style:text-properties officeooo:rsid="0056f954"/>
    </style:style>
    <style:style style:name="T54" style:family="text">
      <style:text-properties style:font-name="Arial1" fo:font-size="11pt" officeooo:rsid="0056f954" style:font-size-asian="10.5pt"/>
    </style:style>
    <style:style style:name="T55" style:family="text">
      <style:text-properties style:font-name="Arial1" fo:font-size="11pt" officeooo:rsid="0058170b" style:font-size-asian="10.5pt"/>
    </style:style>
    <style:style style:name="T56" style:family="text">
      <style:text-properties style:font-name="Arial1" fo:font-size="11pt" officeooo:rsid="005b177a" style:font-size-asian="10.5pt"/>
    </style:style>
    <style:style style:name="T57" style:family="text">
      <style:text-properties style:font-name="Arial1" fo:font-size="11pt" officeooo:rsid="005d0e61" style:font-size-asian="10.5pt"/>
    </style:style>
    <style:style style:name="T58" style:family="text">
      <style:text-properties style:font-name="Arial1" fo:font-size="11pt" officeooo:rsid="005fb788" style:font-size-asian="10.5pt"/>
    </style:style>
    <style:style style:name="T59" style:family="text">
      <style:text-properties style:font-name="Arial1" fo:font-size="11pt" officeooo:rsid="0061726c" style:font-size-asian="10.5pt"/>
    </style:style>
    <style:style style:name="T60" style:family="text">
      <style:text-properties style:font-name="Arial1" fo:font-size="11pt" officeooo:rsid="0064338b" style:font-size-asian="10.5pt"/>
    </style:style>
    <style:style style:name="T61" style:family="text">
      <style:text-properties style:font-name="Arial1" fo:font-size="11pt" officeooo:rsid="00772171" style:font-size-asian="10.5pt"/>
    </style:style>
    <style:style style:name="T62" style:family="text">
      <style:text-properties style:font-name="Arial1" fo:font-size="11pt" officeooo:rsid="00772ec8" style:font-size-asian="10.5pt"/>
    </style:style>
    <style:style style:name="T63" style:family="text">
      <style:text-properties style:font-name="Arial1" fo:font-size="11pt" officeooo:rsid="007a72a7" style:font-size-asian="10.5pt"/>
    </style:style>
    <style:style style:name="T64" style:family="text">
      <style:text-properties style:font-name="Arial1" fo:font-size="11pt" officeooo:rsid="007bb9ac" style:font-size-asian="10.5pt"/>
    </style:style>
    <style:style style:name="T65" style:family="text">
      <style:text-properties style:font-name="Arial1" fo:font-size="11pt" officeooo:rsid="007dfc80" style:font-size-asian="10.5pt"/>
    </style:style>
    <style:style style:name="T66" style:family="text">
      <style:text-properties style:font-name="Arial1" fo:font-size="11pt" officeooo:rsid="0081667e" style:font-size-asian="10.5pt"/>
    </style:style>
    <style:style style:name="T67" style:family="text">
      <style:text-properties style:font-name="Arial1" fo:font-size="11pt" officeooo:rsid="0085b988" style:font-size-asian="10.5pt"/>
    </style:style>
    <style:style style:name="T68" style:family="text">
      <style:text-properties style:font-name="Arial1" fo:font-size="11pt" officeooo:rsid="00876dd4" style:font-size-asian="10.5pt"/>
    </style:style>
    <style:style style:name="T69" style:family="text">
      <style:text-properties style:font-name="Arial1" fo:font-size="11pt" officeooo:rsid="008915ac" style:font-size-asian="10.5pt"/>
    </style:style>
    <style:style style:name="T70" style:family="text">
      <style:text-properties style:font-name="Arial1" fo:font-size="11pt" officeooo:rsid="008a25e8" style:font-size-asian="10.5pt"/>
    </style:style>
    <style:style style:name="T71" style:family="text">
      <style:text-properties style:font-name="Arial1" fo:font-size="11pt" officeooo:rsid="008c2265" style:font-size-asian="10.5pt"/>
    </style:style>
    <style:style style:name="T72" style:family="text">
      <style:text-properties style:font-name="Arial1" fo:font-size="11pt" officeooo:rsid="00906bdd" style:font-size-asian="10.5pt"/>
    </style:style>
    <style:style style:name="T73" style:family="text">
      <style:text-properties style:font-name="Arial1" fo:font-size="11pt" officeooo:rsid="0092dc89" style:font-size-asian="10.5pt"/>
    </style:style>
    <style:style style:name="T74" style:family="text">
      <style:text-properties style:font-name="Arial1" fo:font-size="11pt" officeooo:rsid="00933bd9" style:font-size-asian="10.5pt"/>
    </style:style>
    <style:style style:name="T75" style:family="text">
      <style:text-properties style:font-name="Arial1" fo:font-size="11pt" officeooo:rsid="00a70aaa" style:font-size-asian="10.5pt"/>
    </style:style>
    <style:style style:name="T76" style:family="text">
      <style:text-properties style:font-name="Arial1" fo:font-size="11pt" fo:font-weight="normal" officeooo:rsid="0059d159" style:font-size-asian="10.5pt" style:font-weight-asian="normal" style:font-weight-complex="normal"/>
    </style:style>
    <style:style style:name="T77" style:family="text">
      <style:text-properties style:font-name="Arial1" fo:font-size="11pt" fo:font-weight="normal" officeooo:rsid="0064338b" style:font-size-asian="10.5pt" style:font-weight-asian="normal" style:font-weight-complex="normal"/>
    </style:style>
    <style:style style:name="T78" style:family="text">
      <style:text-properties style:font-name="Arial1" fo:font-size="11pt" fo:font-weight="normal" officeooo:rsid="0089bc91" style:font-size-asian="10.5pt" style:font-weight-asian="normal" style:font-weight-complex="normal"/>
    </style:style>
    <style:style style:name="T79" style:family="text">
      <style:text-properties style:font-name="Arial1" fo:font-size="11pt" fo:font-weight="normal" officeooo:rsid="008a25e8" style:font-size-asian="10.5pt" style:font-weight-asian="normal" style:font-weight-complex="normal"/>
    </style:style>
    <style:style style:name="T80" style:family="text">
      <style:text-properties style:font-name="Arial1" fo:font-size="11pt" fo:font-weight="normal" officeooo:rsid="008adbd8" style:font-size-asian="10.5pt" style:font-weight-asian="normal" style:font-weight-complex="normal"/>
    </style:style>
    <style:style style:name="T81" style:family="text">
      <style:text-properties style:font-name="Arial1" fo:font-size="11pt" fo:language="de" fo:country="DE" officeooo:rsid="005eefc7" style:font-size-asian="10.5pt"/>
    </style:style>
    <style:style style:name="T82" style:family="text">
      <style:text-properties style:font-name="Arial1" fo:font-size="11pt" fo:language="de" fo:country="DE" officeooo:rsid="005fb788" style:font-size-asian="10.5pt"/>
    </style:style>
    <style:style style:name="T83" style:family="text">
      <style:text-properties style:font-name="Arial1" fo:font-size="11pt" fo:language="de" fo:country="DE" officeooo:rsid="00657eb2" style:font-size-asian="10.5pt"/>
    </style:style>
    <style:style style:name="T84" style:family="text">
      <style:text-properties style:font-name="Arial1" fo:font-size="11pt" fo:language="de" fo:country="DE" officeooo:rsid="00681cda" style:font-size-asian="10.5pt"/>
    </style:style>
    <style:style style:name="T85" style:family="text">
      <style:text-properties style:font-name="Arial1" fo:font-size="11pt" fo:language="de" fo:country="DE" officeooo:rsid="00696e25" style:font-size-asian="10.5pt"/>
    </style:style>
    <style:style style:name="T86" style:family="text">
      <style:text-properties style:font-name="Arial1" fo:font-size="11pt" fo:language="de" fo:country="DE" officeooo:rsid="0069e5a9" style:font-size-asian="10.5pt"/>
    </style:style>
    <style:style style:name="T87" style:family="text">
      <style:text-properties style:font-name="Arial1" fo:font-size="11pt" fo:language="de" fo:country="DE" officeooo:rsid="0064338b" style:font-size-asian="10.5pt"/>
    </style:style>
    <style:style style:name="T88" style:family="text">
      <style:text-properties style:font-name="Arial1" fo:font-size="11pt" fo:language="de" fo:country="DE" officeooo:rsid="006ade29" style:font-size-asian="10.5pt"/>
    </style:style>
    <style:style style:name="T89" style:family="text">
      <style:text-properties style:font-name="Arial1" fo:font-size="11pt" fo:language="de" fo:country="DE" officeooo:rsid="006b8780" style:font-size-asian="10.5pt"/>
    </style:style>
    <style:style style:name="T90" style:family="text">
      <style:text-properties style:font-name="Arial1" fo:font-size="11pt" fo:language="de" fo:country="DE" officeooo:rsid="006cd41a" style:font-size-asian="10.5pt"/>
    </style:style>
    <style:style style:name="T91" style:family="text">
      <style:text-properties style:font-name="Arial1" fo:font-size="11pt" fo:language="de" fo:country="DE" officeooo:rsid="006feb90" style:font-size-asian="10.5pt"/>
    </style:style>
    <style:style style:name="T92" style:family="text">
      <style:text-properties style:font-name="Arial1" fo:font-size="11pt" fo:language="de" fo:country="DE" officeooo:rsid="007162fb" style:font-size-asian="10.5pt"/>
    </style:style>
    <style:style style:name="T93" style:family="text">
      <style:text-properties style:font-name="Arial1" fo:font-size="11pt" fo:language="de" fo:country="DE" officeooo:rsid="006feb90" style:font-size-asian="10.5pt" style:font-size-complex="11pt"/>
    </style:style>
    <style:style style:name="T94" style:family="text">
      <style:text-properties style:font-name="Arial1" fo:font-size="11pt" fo:language="de" fo:country="DE" officeooo:rsid="006cd41a" style:font-size-asian="10.5pt" style:font-size-complex="11pt"/>
    </style:style>
    <style:style style:name="T95" style:family="text">
      <style:text-properties style:font-name="Arial1" fo:font-size="11pt" fo:language="de" fo:country="DE" officeooo:rsid="007162fb" style:font-size-asian="10.5pt" style:font-size-complex="11pt"/>
    </style:style>
    <style:style style:name="T96" style:family="text">
      <style:text-properties style:font-name="Arial1" fo:font-size="11pt" fo:language="de" fo:country="DE" officeooo:rsid="005fb788" style:font-size-asian="10.5pt" style:font-size-complex="11pt"/>
    </style:style>
    <style:style style:name="T97" style:family="text">
      <style:text-properties style:font-name="Arial1" fo:font-size="11pt" fo:language="de" fo:country="DE" officeooo:rsid="0089bc91" style:font-size-asian="10.5pt" style:font-size-complex="11pt"/>
    </style:style>
    <style:style style:name="T98" style:family="text">
      <style:text-properties style:font-name="Arial1" fo:font-size="11pt" fo:language="de" fo:country="DE" officeooo:rsid="0072ee16" style:font-size-asian="10.5pt"/>
    </style:style>
    <style:style style:name="T99" style:family="text">
      <style:text-properties style:font-name="Arial1" fo:font-size="11pt" fo:language="de" fo:country="DE" officeooo:rsid="0075463b" style:font-size-asian="10.5pt"/>
    </style:style>
    <style:style style:name="T100" style:family="text">
      <style:text-properties style:font-name="Arial1" fo:font-size="11pt" fo:language="de" fo:country="DE" officeooo:rsid="0067286a" style:font-size-asian="10.5pt"/>
    </style:style>
    <style:style style:name="T101" style:family="text">
      <style:text-properties style:font-name="Arial1" fo:font-size="11pt" fo:language="de" fo:country="DE" officeooo:rsid="00772ec8" style:font-size-asian="10.5pt"/>
    </style:style>
    <style:style style:name="T102" style:family="text">
      <style:text-properties style:font-name="Arial1" fo:font-size="11pt" fo:language="de" fo:country="DE" officeooo:rsid="007ce93e" style:font-size-asian="10.5pt"/>
    </style:style>
    <style:style style:name="T103" style:family="text">
      <style:text-properties style:font-name="Arial1" fo:font-size="11pt" fo:language="de" fo:country="DE" officeooo:rsid="0082e7df" style:font-size-asian="10.5pt"/>
    </style:style>
    <style:style style:name="T104" style:family="text">
      <style:text-properties style:font-name="Arial1" fo:font-size="11pt" fo:language="de" fo:country="DE" officeooo:rsid="00840074" style:font-size-asian="10.5pt"/>
    </style:style>
    <style:style style:name="T105" style:family="text">
      <style:text-properties style:font-name="Arial1" fo:font-size="11pt" fo:language="de" fo:country="DE" officeooo:rsid="00876dd4" style:font-size-asian="10.5pt"/>
    </style:style>
    <style:style style:name="T106" style:family="text">
      <style:text-properties style:font-name="Arial1" fo:font-size="11pt" fo:language="de" fo:country="DE" officeooo:rsid="0089bc91" style:font-size-asian="10.5pt"/>
    </style:style>
    <style:style style:name="T107" style:family="text">
      <style:text-properties style:font-name="Arial1" fo:font-size="11pt" fo:language="de" fo:country="DE" officeooo:rsid="008c2265" style:font-size-asian="10.5pt"/>
    </style:style>
    <style:style style:name="T108" style:family="text">
      <style:text-properties style:font-name="Arial1" fo:font-size="11pt" fo:language="de" fo:country="DE" officeooo:rsid="008cdace" style:font-size-asian="10.5pt"/>
    </style:style>
    <style:style style:name="T109" style:family="text">
      <style:text-properties style:font-name="Arial1" fo:font-size="11pt" fo:language="de" fo:country="DE" officeooo:rsid="008d8b16" style:font-size-asian="10.5pt"/>
    </style:style>
    <style:style style:name="T110" style:family="text">
      <style:text-properties style:font-name="Arial1" fo:font-size="11pt" fo:language="de" fo:country="DE" officeooo:rsid="00906bdd" style:font-size-asian="10.5pt"/>
    </style:style>
    <style:style style:name="T111" style:family="text">
      <style:text-properties style:font-name="Arial1" fo:font-size="11pt" fo:language="de" fo:country="DE" officeooo:rsid="0092dc89" style:font-size-asian="10.5pt"/>
    </style:style>
    <style:style style:name="T112" style:family="text">
      <style:text-properties style:font-name="Arial1" fo:font-size="11pt" fo:language="de" fo:country="DE" officeooo:rsid="009db6f4" style:font-size-asian="10.5pt"/>
    </style:style>
    <style:style style:name="T113" style:family="text">
      <style:text-properties style:font-name="Arial1" fo:font-size="11pt" fo:language="de" fo:country="DE" officeooo:rsid="00a7ffc0" style:font-size-asian="10.5pt"/>
    </style:style>
    <style:style style:name="T114" style:family="text">
      <style:text-properties style:font-name="Arial1" fo:font-size="11pt" fo:language="de" fo:country="DE" fo:font-weight="normal" officeooo:rsid="0064338b" style:font-size-asian="10.5pt" style:font-weight-asian="normal" style:font-weight-complex="normal"/>
    </style:style>
    <style:style style:name="T115" style:family="text">
      <style:text-properties style:font-name="Arial1" fo:font-size="11pt" fo:language="de" fo:country="DE" fo:font-weight="normal" officeooo:rsid="006ade29" style:font-size-asian="10.5pt" style:font-weight-asian="normal" style:font-weight-complex="normal"/>
    </style:style>
    <style:style style:name="T116" style:family="text">
      <style:text-properties style:font-name="Arial1" fo:font-size="11pt" fo:language="de" fo:country="DE" fo:font-weight="normal" officeooo:rsid="0093a460" style:font-size-asian="10.5pt" style:font-weight-asian="normal" style:font-weight-complex="normal"/>
    </style:style>
    <style:style style:name="T117" style:family="text">
      <style:text-properties officeooo:rsid="0058170b"/>
    </style:style>
    <style:style style:name="T118" style:family="text">
      <style:text-properties officeooo:rsid="0059d159"/>
    </style:style>
    <style:style style:name="T119" style:family="text">
      <style:text-properties fo:font-weight="normal" style:font-weight-asian="normal" style:font-weight-complex="normal"/>
    </style:style>
    <style:style style:name="T120" style:family="text">
      <style:text-properties fo:font-weight="normal" officeooo:rsid="0059d159" style:font-weight-asian="normal" style:font-weight-complex="normal"/>
    </style:style>
    <style:style style:name="T121" style:family="text">
      <style:text-properties fo:font-weight="normal" officeooo:rsid="008a25e8" style:font-weight-asian="normal" style:font-weight-complex="normal"/>
    </style:style>
    <style:style style:name="T122" style:family="text">
      <style:text-properties fo:font-weight="normal" officeooo:rsid="008c2265" style:font-weight-asian="normal" style:font-weight-complex="normal"/>
    </style:style>
    <style:style style:name="T123" style:family="text">
      <style:text-properties fo:font-weight="normal" officeooo:rsid="009b4434" style:font-weight-asian="normal" style:font-weight-complex="normal"/>
    </style:style>
    <style:style style:name="T124" style:family="text">
      <style:text-properties officeooo:rsid="005b177a"/>
    </style:style>
    <style:style style:name="T125" style:family="text">
      <style:text-properties fo:font-size="11pt"/>
    </style:style>
    <style:style style:name="T126" style:family="text">
      <style:text-properties fo:font-size="11pt" officeooo:rsid="005b177a"/>
    </style:style>
    <style:style style:name="T127" style:family="text">
      <style:text-properties officeooo:rsid="005d0e61"/>
    </style:style>
    <style:style style:name="T128" style:family="text">
      <style:text-properties officeooo:rsid="005eefc7"/>
    </style:style>
    <style:style style:name="T129" style:family="text">
      <style:text-properties officeooo:rsid="0064338b"/>
    </style:style>
    <style:style style:name="T130" style:family="text">
      <style:text-properties officeooo:rsid="0067286a"/>
    </style:style>
    <style:style style:name="T131" style:family="text">
      <style:text-properties officeooo:rsid="0069e5a9"/>
    </style:style>
    <style:style style:name="T132" style:family="text">
      <style:text-properties style:font-name="Arial" fo:font-size="11pt" fo:language="de" fo:country="DE" style:font-size-asian="11pt" style:font-size-complex="11pt"/>
    </style:style>
    <style:style style:name="T133" style:family="text">
      <style:text-properties style:font-name="Arial" fo:font-size="11pt" fo:language="de" fo:country="DE" officeooo:rsid="00696e25" style:font-size-asian="11pt" style:font-size-complex="11pt"/>
    </style:style>
    <style:style style:name="T134" style:family="text">
      <style:text-properties style:font-name="Arial" fo:font-size="11pt" fo:language="de" fo:country="DE" officeooo:rsid="0066d1b8" style:font-size-asian="11pt" style:font-size-complex="11pt"/>
    </style:style>
    <style:style style:name="T135" style:family="text">
      <style:text-properties style:font-name="Arial" fo:font-size="11pt" fo:language="de" fo:country="DE" officeooo:rsid="006feb90" style:font-size-asian="11pt" style:font-size-complex="11pt"/>
    </style:style>
    <style:style style:name="T136" style:family="text">
      <style:text-properties style:font-name="Arial" fo:font-size="11pt" fo:language="de" fo:country="DE" officeooo:rsid="007162fb" style:font-size-asian="11pt" style:font-size-complex="11pt"/>
    </style:style>
    <style:style style:name="T137" style:family="text">
      <style:text-properties style:font-name="Arial" fo:font-size="11pt" fo:language="de" fo:country="DE" officeooo:rsid="005ddb49" style:font-size-asian="11pt" style:font-size-complex="11pt"/>
    </style:style>
    <style:style style:name="T138" style:family="text">
      <style:text-properties style:font-name="Arial" fo:font-size="11pt" fo:language="de" fo:country="DE" officeooo:rsid="006e64f6" style:font-size-asian="11pt" style:font-size-complex="11pt"/>
    </style:style>
    <style:style style:name="T139" style:family="text">
      <style:text-properties style:font-name="Arial" fo:font-size="11pt" fo:language="de" fo:country="DE" officeooo:rsid="0067286a" style:font-size-asian="11pt" style:font-size-complex="11pt"/>
    </style:style>
    <style:style style:name="T140" style:family="text">
      <style:text-properties style:font-name="Arial" fo:font-size="11pt" fo:language="de" fo:country="DE" officeooo:rsid="00718fd9" style:font-size-asian="11pt" style:font-size-complex="11pt"/>
    </style:style>
    <style:style style:name="T141" style:family="text">
      <style:text-properties style:font-name="Arial" fo:font-size="11pt" fo:language="de" fo:country="DE" officeooo:rsid="005fb788" style:font-size-asian="11pt" style:font-size-complex="11pt"/>
    </style:style>
    <style:style style:name="T142" style:family="text">
      <style:text-properties style:font-name="Arial" fo:font-size="11pt" fo:language="de" fo:country="DE" officeooo:rsid="00657eb2" style:font-size-asian="11pt" style:font-size-complex="11pt"/>
    </style:style>
    <style:style style:name="T143" style:family="text">
      <style:text-properties style:font-name="Arial" fo:font-size="11pt" fo:language="de" fo:country="DE" officeooo:rsid="007bb9ac" style:font-size-asian="11pt" style:font-size-complex="11pt"/>
    </style:style>
    <style:style style:name="T144" style:family="text">
      <style:text-properties style:font-name="Arial" fo:font-size="11pt" fo:language="de" fo:country="DE" officeooo:rsid="007ce93e" style:font-size-asian="11pt" style:font-size-complex="11pt"/>
    </style:style>
    <style:style style:name="T145" style:family="text">
      <style:text-properties style:font-name="Arial" fo:font-size="11pt" fo:language="de" fo:country="DE" officeooo:rsid="007dfc80" style:font-size-asian="11pt" style:font-size-complex="11pt"/>
    </style:style>
    <style:style style:name="T146" style:family="text">
      <style:text-properties style:font-name="Arial" fo:font-size="11pt" fo:language="de" fo:country="DE" officeooo:rsid="007f80ec" style:font-size-asian="11pt" style:font-size-complex="11pt"/>
    </style:style>
    <style:style style:name="T147" style:family="text">
      <style:text-properties style:font-name="Arial" fo:font-size="11pt" fo:language="de" fo:country="DE" officeooo:rsid="00805292" style:font-size-asian="11pt" style:font-size-complex="11pt"/>
    </style:style>
    <style:style style:name="T148" style:family="text">
      <style:text-properties style:font-name="Arial" fo:font-size="11pt" fo:language="de" fo:country="DE" officeooo:rsid="0080af90" style:font-size-asian="11pt" style:font-size-complex="11pt"/>
    </style:style>
    <style:style style:name="T149" style:family="text">
      <style:text-properties style:font-name="Arial" fo:font-size="11pt" fo:language="de" fo:country="DE" officeooo:rsid="00840074" style:font-size-asian="11pt" style:font-size-complex="11pt"/>
    </style:style>
    <style:style style:name="T150" style:family="text">
      <style:text-properties style:font-name="Arial" fo:font-size="11pt" fo:language="de" fo:country="DE" officeooo:rsid="00876dd4" style:font-size-asian="11pt" style:font-size-complex="11pt"/>
    </style:style>
    <style:style style:name="T151" style:family="text">
      <style:text-properties style:font-name="Arial" fo:font-size="11pt" fo:language="de" fo:country="DE" officeooo:rsid="0089bc91" style:font-size-asian="11pt" style:font-size-complex="11pt"/>
    </style:style>
    <style:style style:name="T152" style:family="text">
      <style:text-properties style:font-name="Arial" fo:font-size="11pt" fo:language="de" fo:country="DE" officeooo:rsid="00933bd9" style:font-size-asian="11pt" style:font-size-complex="11pt"/>
    </style:style>
    <style:style style:name="T153" style:family="text">
      <style:text-properties style:font-name="Arial" fo:font-size="11pt" fo:language="de" fo:country="DE" officeooo:rsid="009f805e" style:font-size-asian="11pt" style:font-size-complex="11pt"/>
    </style:style>
    <style:style style:name="T154" style:family="text">
      <style:text-properties style:font-name="Arial" fo:font-size="11pt" fo:language="de" fo:country="DE" officeooo:rsid="00a16021" style:font-size-asian="11pt" style:font-size-complex="11pt"/>
    </style:style>
    <style:style style:name="T155" style:family="text">
      <style:text-properties officeooo:rsid="00772ec8"/>
    </style:style>
    <style:style style:name="T156" style:family="text">
      <style:text-properties officeooo:rsid="007dfc80"/>
    </style:style>
    <style:style style:name="T157" style:family="text">
      <style:text-properties officeooo:rsid="00876dd4"/>
    </style:style>
    <style:style style:name="T158" style:family="text">
      <style:text-properties officeooo:rsid="008c2265"/>
    </style:style>
    <style:style style:name="T159" style:family="text">
      <style:text-properties officeooo:rsid="0092dc89"/>
    </style:style>
    <style:style style:name="T160" style:family="text">
      <style:text-properties officeooo:rsid="00933bd9"/>
    </style:style>
    <style:style style:name="T161" style:family="text">
      <style:text-properties fo:color="#000000" style:font-name="Arial2" fo:font-size="17pt" fo:letter-spacing="-0.007cm" fo:font-weight="bold" officeooo:rsid="0002c024" style:letter-kerning="false" fo:background-color="transparent" loext:char-shading-value="0" style:font-name-asian="Arial3" style:font-size-asian="17pt" style:font-weight-asian="bold" style:font-name-complex="Arial3" style:font-size-complex="17pt" style:font-weight-complex="bold"/>
    </style:style>
    <style:style style:name="T162" style:family="text">
      <style:text-properties fo:color="#000000" style:font-name="Arial2" fo:font-size="17pt" fo:letter-spacing="-0.011cm" fo:font-weight="bold" officeooo:rsid="0002c024" style:letter-kerning="false" fo:background-color="transparent" loext:char-shading-value="0" style:font-name-asian="Arial3" style:font-size-asian="17pt" style:font-weight-asian="bold" style:font-name-complex="Arial3" style:font-size-complex="17pt" style:font-weight-complex="bold"/>
    </style:style>
    <style:style style:name="T163" style:family="text">
      <style:text-properties fo:color="#000000" style:font-name="Arial2" fo:font-size="17pt" fo:letter-spacing="-0.011cm" fo:font-weight="bold" officeooo:rsid="00933bd9" style:letter-kerning="false" fo:background-color="transparent" loext:char-shading-value="0" style:font-name-asian="Arial3" style:font-size-asian="17pt" style:font-weight-asian="bold" style:font-name-complex="Arial3" style:font-size-complex="17pt" style:font-weight-complex="bold"/>
    </style:style>
    <style:style style:name="T164" style:family="text">
      <style:text-properties officeooo:rsid="009b4434"/>
    </style:style>
    <style:style style:name="T165" style:family="text">
      <style:text-properties officeooo:rsid="009d3f57"/>
    </style:style>
    <style:style style:name="T166" style:family="text">
      <style:text-properties officeooo:rsid="00a428d7"/>
    </style:style>
    <style:style style:name="T167" style:family="text">
      <style:text-properties officeooo:rsid="00a86efa"/>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draw:frame draw:style-name="fr2" draw:name="Bild1" text:anchor-type="paragraph" svg:x="0.021cm" svg:y="-0.025cm" svg:width="3.244cm" svg:height="1.448cm" draw:z-index="2"><draw:image xlink:href="Pictures/100000000000040E000001CFFBF5B28E4D99108F.jpg" xlink:type="simple" xlink:show="embed" xlink:actuate="onLoad" loext:mime-type="image/jpeg"/></draw:frame></text:p>
      <text:p text:style-name="P4"/>
      <text:p text:style-name="P4"><draw:line text:anchor-type="paragraph" draw:z-index="0" draw:name="Form1" draw:style-name="gr1" draw:text-style-name="P83" svg:x1="-2.575cm" svg:y1="-0.314cm" svg:x2="18.997cm" svg:y2="-0.279cm"><text:p/></draw:line></text:p>
      <text:p text:style-name="P4"/>
      <text:p text:style-name="P4"/>
      <text:p text:style-name="P4"/>
      <text:p text:style-name="P5">Länderinformationsblatt</text:p>
      <text:p text:style-name="P5">der Staatendokumentation</text:p>
      <text:p text:style-name="P2"/>
      <text:p text:style-name="P2"/>
      <text:p text:style-name="P2"><draw:frame draw:style-name="fr1" draw:name="Bild2" text:anchor-type="paragraph" svg:width="16.2cm" svg:height="8.082cm" draw:z-index="1"><draw:image xlink:href="Pictures/100000000000038A000001C4FE4C33C30AFD849D.png" xlink:type="simple" xlink:show="embed" xlink:actuate="onLoad" loext:mime-type="image/png"/></draw:frame></text:p>
      <text:p text:style-name="P6">N<text:span text:style-name="T52">ordkorea</text:span></text:p>
      <text:p text:style-name="P7"><text:span text:style-name="T161">Gesamtaktualisierung am</text:span><text:span text:style-name="T162"> 1</text:span><text:span text:style-name="T163">1</text:span><text:span text:style-name="T162">.2.2</text:span><text:span text:style-name="T163">020</text:span></text:p>
      <text:p text:style-name="P9">Aktualität überprüft am XX.XX.XXXX</text:p>
      <text:p text:style-name="P8"><text:tab/>letzte Kurzinformation eingefügt am XX.XX.XXXX</text:p>
      <table:table table:name="Tabelle1" table:style-name="Tabelle1">
        <table:table-column table:style-name="Tabelle1.A"/>
        <text:soft-page-break/>
        <table:table-row>
          <table:table-cell table:style-name="Tabelle1.A1" office:value-type="string">
            <text:p text:style-name="P3">Das gegenständliche Produkt der Staatendokumentation des Bundesamtes für Fremdenwesen und Asyl wurde gemäß den vom Staatendokumentationsbeirat beschlossenen Standards und der Methodologie der Staatendokumentation erstellt.</text:p>
            <text:p text:style-name="P15"/>
            <text:p text:style-name="P18"><text:span text:style-name="T6">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text:span text:style-name="T7">einzelfallunabhängige Darstellung</text:span><text:span text:style-name="T6"> über die Lage betreffend relevanter Tatsachen in Herkunftsländern bzw. in EU-Mitgliedsstaaten. Das LIB beinhaltet Arbeitsübersetzungen fremdsprachiger Quellen.</text:span></text:p>
            <text:p text:style-name="P16"/>
            <text:p text:style-name="P15">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6"/>
            <text:p text:style-name="P15">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5"/>
            <text:p text:style-name="P17">Aktualisierungshinweis</text:p>
            <text:p text:style-name="P15">Dieses LIB wird mittels Einbezug relevanter Kurzinformationen der Staatendokumentation auf aktuellem Stand gehalten. Eine Gesamtaktualisierung des LIB erfolgt entweder in vorgegebenen Intervallen (TOP-Herkunftsstaaten) oder bei gegebenem Bedarf (andere Herkunftsstaaten). </text:p>
            <text:p text:style-name="P15">Die Aktualität der verwendeten Quellen wird seitens der Staatendokumentation überprüft. Daher können auch im LIB verwendete Quellen älteren Datums als inhaltlich aktuell erachtet werden.</text:p>
          </table:table-cell>
        </table:table-row>
      </table:table>
      <text:p text:style-name="P10"/>
      <text:p text:style-name="P10"/>
      <text:p text:style-name="P11"><text:soft-page-break/><text:span text:style-name="T50">Länder</text:span><text:span text:style-name="T51">spezifische Anmerkungen</text:span></text:p>
      <text:p text:style-name="P13"/>
      <text:p text:style-name="P12"/>
      <text:p text:style-name="P14">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45"><text:a xlink:type="simple" xlink:href="#__RefHeading___Toc732_869923921" text:style-name="Index_20_Link" text:visited-style-name="Index_20_Link"><text:s/>1. <text:tab/></text:a><text:a xlink:type="simple" xlink:href="#__RefHeading___Toc732_869923921" text:style-name="Index_20_Link" text:visited-style-name="Index_20_Link">N</text:a><text:a xlink:type="simple" xlink:href="#__RefHeading___Toc732_869923921" text:style-name="Index_20_Link" text:visited-style-name="Index_20_Link">eueste Ereignisse – Integrierte Kurzinformationen</text:a><text:a xlink:type="simple" xlink:href="#__RefHeading___Toc732_869923921" text:style-name="Index_20_Link" text:visited-style-name="Index_20_Link"><text:tab/>5</text:a></text:p>
          <text:p text:style-name="P45"><text:a xlink:type="simple" xlink:href="#__RefHeading___Toc3604_297596519" text:style-name="Index_20_Link" text:visited-style-name="Index_20_Link"><text:s/>2. <text:tab/>Politische Lage<text:tab/>6</text:a></text:p>
          <text:p text:style-name="P45"><text:a xlink:type="simple" xlink:href="#__RefHeading___Toc4086_297596519" text:style-name="Index_20_Link" text:visited-style-name="Index_20_Link"><text:s/>3. <text:tab/>Sicherheitslage<text:tab/>7</text:a></text:p>
          <text:p text:style-name="P45"><text:a xlink:type="simple" xlink:href="#__RefHeading___Toc4153_297596519" text:style-name="Index_20_Link" text:visited-style-name="Index_20_Link"><text:s/>4. <text:tab/>Rechtsschutz / Justizwesen<text:tab/>8</text:a></text:p>
          <text:p text:style-name="P45"><text:a xlink:type="simple" xlink:href="#__RefHeading___Toc4155_297596519" text:style-name="Index_20_Link" text:visited-style-name="Index_20_Link"><text:s/>5. <text:tab/>Sicherheitsbehörden<text:tab/>9</text:a></text:p>
          <text:p text:style-name="P45"><text:a xlink:type="simple" xlink:href="#__RefHeading___Toc4157_297596519" text:style-name="Index_20_Link" text:visited-style-name="Index_20_Link"><text:s/>6. <text:tab/>Folter und unmenschliche Behandlung<text:tab/>10</text:a></text:p>
          <text:p text:style-name="P45"><text:a xlink:type="simple" xlink:href="#__RefHeading___Toc4159_297596519" text:style-name="Index_20_Link" text:visited-style-name="Index_20_Link"><text:s/>7. <text:tab/>Korruption<text:tab/>10</text:a></text:p>
          <text:p text:style-name="P45"><text:a xlink:type="simple" xlink:href="#__RefHeading___Toc4165_297596519" text:style-name="Index_20_Link" text:visited-style-name="Index_20_Link"><text:s/>8. <text:tab/>Wehrdienst und Rekrutierungen<text:tab/>11</text:a></text:p>
          <text:p text:style-name="P45"><text:a xlink:type="simple" xlink:href="#__RefHeading___Toc4171_297596519" text:style-name="Index_20_Link" text:visited-style-name="Index_20_Link"><text:s/>9. <text:tab/>Allgemeine Menschenrechtslage<text:tab/>11</text:a></text:p>
          <text:p text:style-name="P45"><text:a xlink:type="simple" xlink:href="#__RefHeading___Toc4185_297596519" text:style-name="Index_20_Link" text:visited-style-name="Index_20_Link"><text:s/>10. <text:tab/>Todesstrafe<text:tab/>15</text:a></text:p>
          <text:p text:style-name="P45"><text:a xlink:type="simple" xlink:href="#__RefHeading___Toc4213_297596519" text:style-name="Index_20_Link" text:visited-style-name="Index_20_Link"><text:s/>11. <text:tab/>Bewegungsfreiheit<text:tab/>16</text:a></text:p>
          <text:p text:style-name="P45"><text:a xlink:type="simple" xlink:href="#__RefHeading___Toc4219_297596519" text:style-name="Index_20_Link" text:visited-style-name="Index_20_Link"><text:s/>12. <text:tab/>Grundversorgung<text:tab/>17</text:a></text:p>
          <text:p text:style-name="P45"><text:a xlink:type="simple" xlink:href="#__RefHeading___Toc4223_297596519" text:style-name="Index_20_Link" text:visited-style-name="Index_20_Link"><text:s/>13. <text:tab/>Medizinische Versorgung<text:tab/>18</text:a></text:p>
          <text:p text:style-name="P45"><text:a xlink:type="simple" xlink:href="#__RefHeading___Toc4229_297596519" text:style-name="Index_20_Link" text:visited-style-name="Index_20_Link"><text:s/>14. <text:tab/>Rückkehr<text:tab/>19</text:a></text:p>
        </text:index-body>
      </text:table-of-content>
      <text:h text:style-name="P76" text:outline-level="1"/>
      <text:h text:style-name="P82" text:outline-level="1"><text:bookmark-start text:name="__RefHeading___Toc732_869923921"/><text:span text:style-name="T49">N</text:span><text:span text:style-name="T48">eueste Ereignisse – Integrierte Kurzinformationen</text:span><text:bookmark-end text:name="__RefHeading___Toc732_869923921"/></text:h>
      <text:p text:style-name="P19">Keine aktuellen Kurzinformationen vorhanden.</text:p>
      <text:p text:style-name="P19"/>
      <text:p text:style-name="P20"/>
      <text:h text:style-name="P81" text:outline-level="1"><text:bookmark-start text:name="__RefHeading___Toc3604_297596519"/>Politische Lage<text:bookmark-end text:name="__RefHeading___Toc3604_297596519"/></text:h>
      <text:p text:style-name="P32"><text:span text:style-name="T5">Die Demokratische Volksrepublik Korea (DVRK oder Nordkorea) ist ein autoritärer Staat, der seit 70 Jahren von der Familie Kim geführt wird </text:span><text:span text:style-name="T15">(USDOS 13.3.2019; vgl. AA 21.10.2019a, </text:span><text:span text:style-name="T28">HRW 14.1.2020, </text:span><text:span text:style-name="T33">FH 4.2.2019</text:span><text:span text:style-name="T15">)</text:span><text:span text:style-name="T5">. </text:span><text:span text:style-name="T102">Das Regime nutzt Drohungen mit</text:span><text:span text:style-name="T5"> Hinrichtung, willkürlicher Bestrafung sowie Inhaftierung und Zwangsarbeit, um den ängstlichen Gehorsam aufrechtzuerhalten. </text:span><text:span text:style-name="T102">Auslandsr</text:span><text:span text:style-name="T5">eisen und die Kommunikation mit der Außenwelt </text:span><text:span text:style-name="T102">sind</text:span><text:span text:style-name="T5"> streng ein</text:span><text:span text:style-name="T28">geschränkt (HRW 14.1.2020; </text:span><text:span text:style-name="T33">vgl. FH 4.2.2019</text:span><text:span text:style-name="T28">)</text:span><text:span text:style-name="T5">.</text:span></text:p>
      <text:p text:style-name="P32"><text:span text:style-name="T5">Kurz nach dem Tod von Kim Jong Il Ende 2011 wurde sein Sohn Kim Jong Un zum Marschall der DVRK und zum Oberbefehlshaber der koreanischen Volksarmee ernannt </text:span><text:span text:style-name="T15">(USDOS 13.3.2019; vgl. AA 21.10.2019a)</text:span><text:span text:style-name="T5">. </text:span><text:span text:style-name="T86">Um die</text:span><text:span text:style-name="T5"> Mitglieder der Kim-Dynastie </text:span><text:span text:style-name="T15">wird</text:span><text:span text:style-name="T5"> ein ausgeprägter Personenkult </text:span><text:span text:style-name="T86">begangen (AA 21.10.2019a). </text:span><text:span text:style-name="T5">Der Großvater von Kim Jong Un, der verstorbene Kim Il Sung, bleibt „ewiger Präsident“ </text:span><text:span text:style-name="T15">(USDOS 13.3.2019)</text:span><text:span text:style-name="T5">. </text:span></text:p>
      <text:p text:style-name="P23"><text:span text:style-name="T5">Nordkorea bekennt sich formal zu den Prinzipien des Sozialismus, allerdings in einer rein koreanischen Variante, die auf dem Begriff Selbständigkeit beruht und im Alltag stark nationalistische Züge trägt. International hat sich Nordkorea seit dem Ende des Koreakrieges im Jahr 1953 zu einem der am meisten isolierten Länder der Erde entwickelt. Zentrale Probleme für die internationale Gemeinschaft sind die Entwicklung und die Stationierung von Nuklearwaffen und entsprechender Trägersysteme durch das Land. Trotz intensiver Gipfeldiplomatie seit Beginn des Jahres 2018 konnte bisher keine Vereinbarung zur Abschaffung des nordkoreanischen Nuklearwaffen- und Raketenprogramms erreicht werden </text:span><text:span text:style-name="T16">(AA 21.10.2019a)</text:span><text:span text:style-name="T5">.</text:span></text:p>
      <text:p text:style-name="P23"><text:span text:style-name="T5">Wahlen </text:span><text:span text:style-name="T12">sind</text:span><text:span text:style-name="T5"> weder frei noch fair. Die Stimmabgabe </text:span><text:span text:style-name="T12">wird offen überwacht</text:span><text:span text:style-name="T5">, was zu einer gemeldeten 100-prozentigen </text:span><text:span text:style-name="T84">Wahlbeteiligung</text:span><text:span text:style-name="T5"> und einer 100-prozentigen Zustimmung </text:span><text:span text:style-name="T43">zu </text:span><text:span text:style-name="T5">de</text:span><text:span text:style-name="T43">n</text:span><text:span text:style-name="T5"> </text:span><text:span text:style-name="T84">vorgegebenen</text:span><text:span text:style-name="T5"> Regierungskandidaten führt </text:span><text:span text:style-name="T13">(USDOS 13.3.2019; </text:span><text:span text:style-name="T33">vgl. FH 4.2.2019</text:span><text:span text:style-name="T13">)</text:span><text:span text:style-name="T5">.</text:span></text:p>
      <text:p text:style-name="Text_20_body"><text:span text:style-name="Strong_20_Emphasis"><text:span text:style-name="T119">Staatsoberhaupt </text:span></text:span><text:span text:style-name="Strong_20_Emphasis"><text:span text:style-name="T120">der</text:span></text:span><text:span text:style-name="T119"> </text:span><text:span text:style-name="T123">s</text:span><text:span text:style-name="T119">ozialistische</text:span><text:span text:style-name="T120">n</text:span><text:span text:style-name="T119"> Volksdemokratie, bei starker Stellung des Militärs und der inneren Sicherheitskräfte, </text:span><text:span text:style-name="T120">ist </text:span><text:span text:style-name="T119">Kim Jong Un (offiziell lt. Verfassung seit August 2019). Formelle Bezeichnung</text:span><text:span text:style-name="T120"> des Staatsoberhauptes </text:span><text:span text:style-name="T76">ist</text:span><text:span text:style-name="T120"> </text:span><text:span text:style-name="T119">„Vorsitzender der Partei der Arbeit, Vorsitzender der Kommission für Staatsangelegenheiten und Oberbefehlshaber der Streitkräfte“. Vereinfachend, insbesondere in den Medien, wird auch der Ausdruck „Oberster Führer“ verwendet. </text:span><text:span text:style-name="T120">Die Vertretung </text:span><text:span text:style-name="Strong_20_Emphasis"><text:span text:style-name="T119">des Staatsoberhaupt</text:span></text:span><text:span text:style-name="Strong_20_Emphasis"><text:span text:style-name="T120">e</text:span></text:span><text:span text:style-name="Strong_20_Emphasis"><text:span text:style-name="T119">s </text:span></text:span><text:span text:style-name="Strong_20_Emphasis"><text:span text:style-name="T120">ist n</text:span></text:span><text:span text:style-name="T119">icht ausdrücklich geregelt. In protokollarischer Hinsicht lässt Kim Jong Un sich vom Vorsitzenden des Ständigen Ausschusses der Obersten Volksversammlung Choe Ryong Hae vertreten.</text:span><text:span text:style-name="Strong_20_Emphasis"><text:span text:style-name="T119"> </text:span></text:span><text:span text:style-name="T119">Premierminister </text:span><text:span text:style-name="T120">ist seit April 2019 </text:span><text:span text:style-name="T119">Kim Jae Ryong (</text:span><text:span text:style-name="T76">AA 21.10.2019b</text:span><text:span text:style-name="T119">).</text:span></text:p>
      <text:p text:style-name="Quellenüberschrift"><text:soft-page-break/>Quellen:</text:p>
      <text:p text:style-name="Quellenzitat">- <text:span text:style-name="T54">AA – Auswärtiges Amt der Bundesrepublik Deutschland (21.10.2019a): Korea (Demokratische Volksrepublik, Nordkorea): Politisches Porträt, </text:span><text:a xlink:type="simple" xlink:href="https://www.auswaertiges-amt.de/de/aussenpolitik/laender/koreademokratischevolksrepublik-node/politisches-portraet/216200" text:style-name="Internet_20_link" text:visited-style-name="Visited_20_Internet_20_Link"><text:span text:style-name="T54">https://www.auswaertiges-amt.de/de/aussenpolitik/laender/koreademokratischevolksrepublik-node/politisches-portraet/216200</text:span></text:a><text:span text:style-name="T54">, Zugriff 10.2.2020</text:span></text:p>
      <text:p text:style-name="Quellenzitat">- <text:span text:style-name="T118">AA – Auswärtiges Amt der Bundesrepublik Deutschland (21.10.2019b): </text:span>Korea (Demokratische Volksrepublik, Nordkorea): Steckbrief, <text:a xlink:type="simple" xlink:href="https://www.auswaertiges-amt.de/de/aussenpolitik/laender/koreademokratischevolksrepublik-node/nordkorea/216102" text:style-name="Internet_20_link" text:visited-style-name="Visited_20_Internet_20_Link">https://www.auswaertiges-amt.de/de/aussenpolitik/laender/koreademokratischevolksrepublik-node/nordkorea/216102</text:a>, <text:span text:style-name="T118">Zugriff 10.2.2020</text:span></text:p>
      <text:p text:style-name="P56"><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56"><text:span text:style-name="T60">- </text:span><text:span text:style-name="T63">HRW – Human Rights Watch (14.1.2020): World Report 2020 - North Korea, </text:span><text:a xlink:type="simple" xlink:href="https://www.ecoi.net/de/dokument/2022809.html" text:style-name="Internet_20_link" text:visited-style-name="Visited_20_Internet_20_Link"><text:span text:style-name="T63">https://www.ecoi.net/de/dokument/2022809.html</text:span></text:a><text:span text:style-name="T63">, Zugriff 11.2.2020</text:span></text:p>
      <text:p text:style-name="Quellenzitat">- <text:span text:style-name="T129">USDOS – United States Department of State (13.3.2019): </text:span>Country Report on Human Rights Practices 2018 - Democratic People's Republic of Korea, <text:a xlink:type="simple" xlink:href="https://www.ecoi.net/de/dokument/2004241.html" text:style-name="Internet_20_link" text:visited-style-name="Visited_20_Internet_20_Link">https://www.ecoi.net/de/dokument/2004241.html</text:a>, <text:span text:style-name="T129">Zugriff 10.2.2020</text:span></text:p>
      <text:h text:style-name="P77" text:outline-level="1"><text:bookmark-start text:name="__RefHeading___Toc4086_297596519"/>Sicherheitslage<text:bookmark-end text:name="__RefHeading___Toc4086_297596519"/></text:h>
      <text:p text:style-name="P43">Das politische Leben Nordkoreas ist von allgegenwärtiger Propaganda geprägt. Die gegen das Ausland, besonders gegen die <text:span text:style-name="T164">Vereinigten Staaten von Amerika </text:span>und Südkorea gerichtete Rhetorik hat zuletzt wieder deutlich an Schärfe gewonnen. Es kann nicht ausgeschlossen werden, dass der schwierige Entspannungsprozess scheitert und es zu einer erneuten Verschlechterung der Lage auf der Koreanischen Halbinsel kommt <text:span text:style-name="T117">(AA 5.2.2020)</text:span>. <text:span text:style-name="T5">Der repressive Charakter des nordkoreanischen Regimes, die Nichteinhaltung der Rechte und Freiheiten des Einzelnen, das Streben nach </text:span><text:span text:style-name="T86">Waffen</text:span><text:span text:style-name="T5">- und Atomtests und die provokative Haltung gegenüber der internationalen Gemeinschaft schaffen ein Klima von Unsicherheit und Unvorhersehbarkeit </text:span><text:span text:style-name="T17">(MEAE 3.2.2020; </text:span><text:span text:style-name="T33">vgl. FH 4.2.2020</text:span><text:span text:style-name="T17">)</text:span><text:span text:style-name="T5">. </text:span></text:p>
      <text:p text:style-name="P43"><text:span text:style-name="T5">Die Situation im Land ist derzeit stabil </text:span><text:span text:style-name="T40">(MAE 3.2.2020)</text:span><text:span text:style-name="T5">. </text:span><text:span text:style-name="T41">Es </text:span><text:span text:style-name="T111">gab in jüngerer Zeit</text:span><text:span text:style-name="T41"> keine terroristischen Angriffe (FCO 4.2.2020a). </text:span><text:span text:style-name="T40">Die</text:span> Kriminalitätsrate ist niedrig <text:span text:style-name="T117">(AA 5.2.2020; vgl. BMEIA 20.12.2019)</text:span>.</text:p>
      <text:p text:style-name="Quellenüberschrift">Quellen:</text:p>
      <text:p text:style-name="Quellenzitat">-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Quellenzitat">- <text:span text:style-name="T124">BMEIA – Bundesministerium für Europäische und Internationale Angelegenheiten der Republik Österreich (20.12.2019): Reiseinformation: </text:span>Korea - Demokratische Volksrepublik <text:span text:style-name="T125">(Demokratische Volksrepublik Korea), </text:span><text:a xlink:type="simple" xlink:href="https://www.bmeia.gv.at/reise-aufenthalt/reiseinformation/land/korea-dem-vr/" text:style-name="Internet_20_link" text:visited-style-name="Visited_20_Internet_20_Link"><text:span text:style-name="T125">https://www.bmeia.gv.at/reise-aufenthalt/reiseinformation/land/korea-dem-vr/</text:span></text:a><text:span text:style-name="T125">, </text:span><text:span text:style-name="T126">Zugriff 10.2.2020</text:span></text:p>
      <text:p text:style-name="P74"><text:span text:style-name="T72">- </text:span><text:span text:style-name="T73">FCO – UK Foreign and Commonwealth Office (4.2.2020a): Foreign travel advice: </text:span>North Korea – <text:span text:style-name="T159">Terrorism, </text:span><text:a xlink:type="simple" xlink:href="https://www.gov.uk/foreign-travel-advice/north-korea/terrorism" text:style-name="Internet_20_link" text:visited-style-name="Visited_20_Internet_20_Link"><text:span text:style-name="T159">https://www.gov.uk/foreign-travel-advice/north-korea/terrorism</text:span></text:a><text:span text:style-name="T159">, Zugriff 11.2.2020</text:span></text:p>
      <text:p text:style-name="P60"><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73"><text:span text:style-name="T71">- </text:span><text:span text:style-name="T72">MAE – Ministero degli Affari Esteri e della Cooperazione Internazionale della Repubblica Italiana (3.2.2020): Viaggiare Sicuri informatevi – Repubblica Popolare Democratica di Corea (Corea del Nord), </text:span><text:a xlink:type="simple" xlink:href="http://www.viaggiaresicuri.it/country/PRK" text:style-name="Internet_20_link" text:visited-style-name="Visited_20_Internet_20_Link"><text:span text:style-name="T72">http://www.viaggiaresicuri.it/country/PRK</text:span></text:a><text:span text:style-name="T72">, Zugriff 11.2.2020</text:span></text:p>
      <text:p text:style-name="Quellenzitat"><text:soft-page-break/>- <text:span text:style-name="T127">MEAE – Ministère de l‘Europe et des Affaires étrangères (3.2.2020): <text:s/>Conseils aux Voyageurs: Corée du Nord, </text:span><text:a xlink:type="simple" xlink:href="https://www.diplomatie.gouv.fr/fr/conseils-aux-voyageurs/conseils-par-pays-destination/coree-du-nord" text:style-name="Internet_20_link" text:visited-style-name="Visited_20_Internet_20_Link"><text:span text:style-name="T127">https://www.diplomatie.gouv.fr/fr/conseils-aux-voyageurs/conseils-par-pays-destination/coree-du-nord</text:span></text:a><text:span text:style-name="T127">, Zugriff 10.2.2020</text:span></text:p>
      <text:h text:style-name="P79" text:outline-level="1"><text:bookmark-start text:name="__RefHeading___Toc4153_297596519"/>Rechtsschutz / Justizwesen<text:bookmark-end text:name="__RefHeading___Toc4153_297596519"/></text:h>
      <text:p text:style-name="P38"><text:span text:style-name="T157">Die Justiz </text:span><text:span text:style-name="T68">untersteht der politischen Führung</text:span><text:span text:style-name="T157"> per Gesetz und in der Praxis, eine unabhängige Justiz gibt es nicht (FH 4.2.2019; vgl. USDOS 13.3.2019). </text:span>Die Strafverfolgung ist nicht an rechtsstaatliche Grundsätze gebunden <text:span text:style-name="T131">(AA 5.2.2020; vgl. MEAE 3.2.2020, FH 4.2.2019)</text:span>. </text:p>
      <text:p text:style-name="P44">Neben der politisch motivierten Rechtsprechung sind auch die bekannten strafrechtlichen Paragraphen so formuliert, dass eine Vielzahl von möglichen Verhaltensweisen unter ihnen erfasst werden kann, ohne dass dies dem Beschuldigten vorher deutlich sein muss <text:span text:style-name="T131">(AA 5.2.2020; vgl. MEAE 3.2.2020)</text:span>. In Gerichtsverfahren wird fast ohne Ausnahme dem Antrag der Staatsanwaltschaft stattgegeben. <text:span text:style-name="T165">A</text:span>uch geringe Vergehen können drakonische <text:span text:style-name="T75">Strafen</text:span> <text:span text:style-name="T165">zur Folge haben</text:span> <text:span text:style-name="T117">(AA 5.2.2020)</text:span>. <text:span text:style-name="T5">Eine gerichtliche Überprüfung oder Berufung </text:span><text:span text:style-name="T86">bei</text:span><text:span text:style-name="T5"> Inhaftierungen </text:span><text:span text:style-name="T86">gibt</text:span><text:span text:style-name="T5"> es weder in der Gesetzgebung noch in der Praxis. Über formelle Strafverfahren und -praktiken l</text:span><text:span text:style-name="T44">ie</text:span><text:span text:style-name="T5">gen nur wenige Informationen vor </text:span><text:span text:style-name="T15">(USDOS 13.3.2019)</text:span><text:span text:style-name="T5">. </text:span></text:p>
      <text:p text:style-name="P23"><text:span text:style-name="T5">Die Verfassung enthält einen umfassenden Verfahrensschutz, der vorsieht, dass die Fälle öffentlich sind </text:span><text:span text:style-name="T86">und gewährt dem</text:span><text:span text:style-name="T5"> Angeklagte</text:span><text:span text:style-name="T15">n</text:span><text:span text:style-name="T5"> das Recht auf Verteidigung. </text:span><text:span text:style-name="T15">Bei Gerichtsverfahren werden Anwälte von der Regierung gestellt. </text:span><text:span text:style-name="T5">Es </text:span><text:span text:style-name="T86">gibt</text:span><text:span text:style-name="T5"> keinen Hinweis darauf, dass unabhängige, nicht-staatliche Verteidiger existierten. </text:span><text:span text:style-name="T86">Einige</text:span><text:span text:style-name="T5"> Berichte </text:span><text:span text:style-name="T86">unterscheiden</text:span><text:span text:style-name="T5"> zwischen politisch</text:span><text:span text:style-name="T15">en</text:span><text:span text:style-name="T5"> und unpolitischen Straftaten und </text:span><text:span text:style-name="T86">geben an</text:span><text:span text:style-name="T5">, die Regierung </text:span><text:span text:style-name="T86">biete</text:span><text:span text:style-name="T5"> nur </text:span><text:span text:style-name="T86">bei unpolitischen</text:span><text:span text:style-name="T5"> Gerichtsverfahren </text:span><text:span text:style-name="T86">Rechtsvertretung an</text:span><text:span text:style-name="T5">. Die Überarbeitung des Strafgesetzbuchs und der Strafprozessordnung in den Jahren 2004, 2005 und 2009 führte zu einer Verkürzung der Haftzeiten während der </text:span><text:span text:style-name="T88">Ermittlung</text:span><text:span text:style-name="T5"> und des Prozesses, zu einer Festnahme durch Haftbefehl und zum Verbot </text:span><text:span text:style-name="T88">von</text:span><text:span text:style-name="T5"> </text:span><text:span text:style-name="T88">erzwungenen Geständnissen</text:span><text:span text:style-name="T5">. </text:span><text:span text:style-name="T88">Es kann nicht überprüft werden, ob</text:span><text:span text:style-name="T5"> der Staat diese Änderungen </text:span><text:span text:style-name="T88">anwendet </text:span><text:span text:style-name="T105">(USDOS 13.3.2019).</text:span></text:p>
      <text:p text:style-name="P38"><text:span text:style-name="T5">Es gibt keinen Mechanismus, die Rechtmäßigkeit einer Inhaftierung</text:span><text:span text:style-name="T88"> vo</text:span><text:span text:style-name="T5">r Gericht anzufechten. </text:span><text:span text:style-name="T19">Für </text:span><text:span text:style-name="T5">Angehörige und andere Betroffene </text:span><text:span text:style-name="T88">ist es</text:span><text:span text:style-name="T5"> praktisch unmöglich, Informationen über Anklagen oder die Dauer </text:span><text:span text:style-name="T88">der</text:span><text:span text:style-name="T5"> Strafen zu erhalten. Nachforschungen über den Haftstatus eines Familienmitglieds </text:span><text:span text:style-name="T19">können </text:span><text:span text:style-name="T5">dazu führen, dass weitere Familienmitglieder inhaftiert werden. </text:span><text:span text:style-name="T18">Es werden kollektive Bestrafungen angewandt</text:span><text:span text:style-name="T5"> </text:span><text:span text:style-name="T18">(USDOS 13.3.2019)</text:span><text:span text:style-name="T5">.</text:span></text:p>
      <text:p text:style-name="Quellenüberschrift"><text:soft-page-break/>Quellen:</text:p>
      <text:p text:style-name="Quellenzitat">-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Quellenzitat"><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Quellenzitat"><text:span text:style-name="T54">- </text:span><text:span text:style-name="T57">MEAE – Ministère de l‘Europe et des Affaires étrangères (3.2.2020): <text:s/>Conseils aux Voyageurs: Corée du Nord, </text:span><text:a xlink:type="simple" xlink:href="https://www.diplomatie.gouv.fr/fr/conseils-aux-voyageurs/conseils-par-pays-destination/coree-du-nord" text:style-name="Internet_20_link" text:visited-style-name="Visited_20_Internet_20_Link"><text:span text:style-name="T57">https://www.diplomatie.gouv.fr/fr/conseils-aux-voyageurs/conseils-par-pays-destination/coree-du-nord</text:span></text:a><text:span text:style-name="T57">, Zugriff 10.2.2020</text:span></text:p>
      <text:p text:style-name="Quellenzitat">- <text:span text:style-name="T129">USDOS – United States Department of State (13.3.2019): </text:span>Country Report on Human Rights Practices 2018 - Democratic People's Republic of Korea, <text:a xlink:type="simple" xlink:href="https://www.ecoi.net/de/dokument/2004241.html" text:style-name="Internet_20_link" text:visited-style-name="Visited_20_Internet_20_Link">https://www.ecoi.net/de/dokument/2004241.html</text:a>, <text:span text:style-name="T129">Zugriff 10.2.2020</text:span></text:p>
      <text:h text:style-name="P80" text:outline-level="1"><text:bookmark-start text:name="__RefHeading___Toc4155_297596519"/>Sicherheitsbehörden<text:bookmark-end text:name="__RefHeading___Toc4155_297596519"/></text:h>
      <text:p text:style-name="P24"><text:span text:style-name="T87">Der Sicherheitsapparat umfasst die Ministerien für Volkssicherheit und Staatssicherheit sowie das Militärische Sicherheitskommando. </text:span><text:span text:style-name="T60">Die Behörden haben eine effektive Kontrolle über die Sicherheitskräfte (USDOS 13.3.2019). </text:span><text:span text:style-name="T77">Militär und innere Sicherheitskräfte haben eine starke Stellung im Staat (AA 21.10.2019b). </text:span><text:span text:style-name="T114">S</text:span><text:span text:style-name="T116">ie</text:span><text:span text:style-name="T114"> spielen eine Rolle bei der Überwachung der Bürger, der Aufrechterhaltung der Haftbefugnis und der Durchführung von nicht-militärischen Sonderermittlungen. Zwischen d</text:span><text:span text:style-name="T115">en unterschiedlichen</text:span><text:span text:style-name="T114"> Organisationen b</text:span><text:span text:style-name="T115">esteht</text:span><text:span text:style-name="T114"> eine systematische und absichtliche Überschneidung von Befugnissen und Verantwortlichkeiten, um eine</text:span><text:span text:style-name="T115">r</text:span><text:span text:style-name="T114"> mögliche</text:span><text:span text:style-name="T115">n</text:span><text:span text:style-name="T114"> untergeordnete</text:span><text:span text:style-name="T115">n</text:span><text:span text:style-name="T114"> Konsolidierung der Macht v</text:span><text:span text:style-name="T115">orzubeugen</text:span><text:span text:style-name="T114"> und sicherzustellen, dass jede Einheit eine Kontrolle und ein Gleichgewicht für die andere Einheit bietet </text:span><text:span text:style-name="T115">(USDOS 13.3.2019).</text:span></text:p>
      <text:p text:style-name="Text_20_body"><text:span text:style-name="T5">Straflosigkeit </text:span><text:span text:style-name="T19">in den Sicherheitskräften ist</text:span><text:span text:style-name="T5"> allgegenwärtig. </text:span><text:span text:style-name="T19">Mutmaßliche</text:span><text:span text:style-name="T5"> Verstöße </text:span><text:span text:style-name="T88">durch Mitglieder der</text:span><text:span text:style-name="T5"> Sicherheitskräfte </text:span><text:span text:style-name="T19">werden </text:span><text:span text:style-name="T5">nicht </text:span><text:span text:style-name="T19">untersucht</text:span><text:span text:style-name="T5">. Die Regierung </text:span><text:span text:style-name="T88">ergreift</text:span><text:span text:style-name="T5"> keine Maßnahmen, um die Sicherheitskräfte zu reformieren </text:span><text:span text:style-name="T11">(USDOS 13.3.2019)</text:span><text:span text:style-name="T5">.</text:span></text:p>
      <text:p text:style-name="P24"><text:span text:style-name="T88">Es kommt</text:span><text:span text:style-name="T5"> zu w</text:span><text:span text:style-name="T88">ill</text:span><text:span text:style-name="T5">kürlichen Verhaftungen. Mitglieder der Sicherheitskräfte verhaften Bürger, die unter dem Verdacht stehen, politische Verbrechen </text:span><text:span text:style-name="T19">begangen zu haben und verbringen diese </text:span><text:span text:style-name="T5">ohne Gerichtsverfahren in Gefangenenlager. Es </text:span><text:span text:style-name="T88">gibt</text:span><text:span text:style-name="T5"> keine Einschränkungen für die Regierung, Personen nach Belieben festzuhalten, </text:span><text:span text:style-name="T19">zu </text:span><text:span text:style-name="T5">inhaftieren oder ohne Kontakt zur Außenwelt festzuhalten </text:span><text:span text:style-name="T34">(USDOS 13.3.2019; vgl. FH 4.2.2019)</text:span><text:span text:style-name="T5">. </text:span></text:p>
      <text:p text:style-name="Quellenüberschrift">Quellen:</text:p>
      <text:p text:style-name="P49">- <text:span text:style-name="T118">AA – Auswärtiges Amt der Bundesrepublik Deutschland (21.10.2019b): </text:span>Korea (Demokratische Volksrepublik, Nordkorea): Steckbrief, <text:a xlink:type="simple" xlink:href="https://www.auswaertiges-amt.de/de/aussenpolitik/laender/koreademokratischevolksrepublik-node/nordkorea/216102" text:style-name="Internet_20_link" text:visited-style-name="Visited_20_Internet_20_Link">https://www.auswaertiges-amt.de/de/aussenpolitik/laender/koreademokratischevolksrepublik-node/nordkorea/216102</text:a>, <text:span text:style-name="T118">Zugriff 10.2.2020</text:span></text:p>
      <text:p text:style-name="P53"><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49"><text:soft-page-break/>- <text:span text:style-name="T129">USDOS – United States Department of State (13.3.2019): </text:span>Country Report on Human Rights Practices 2018 - Democratic People's Republic of Korea, <text:a xlink:type="simple" xlink:href="https://www.ecoi.net/de/dokument/2004241.html" text:style-name="Internet_20_link" text:visited-style-name="Visited_20_Internet_20_Link">https://www.ecoi.net/de/dokument/2004241.html</text:a>, <text:span text:style-name="T129">Zugriff 10.2.2020</text:span></text:p>
      <text:h text:style-name="P80" text:outline-level="1"><text:bookmark-start text:name="__RefHeading___Toc4157_297596519"/>Folter und unmenschliche Behandlung<text:bookmark-end text:name="__RefHeading___Toc4157_297596519"/></text:h>
      <text:p text:style-name="P34"><text:span text:style-name="T132">Das Strafgesetzbuch verbietet Folter oder unmenschliche Behandlung, aber </text:span><text:span text:style-name="T145">dennoch werden</text:span><text:span text:style-name="T132"> diese Praktiken fortgesetzt. Folter mit Wasser oder Strom war Standardpraxis. </text:span><text:span text:style-name="T146">K</text:span><text:span text:style-name="T132">örperliche Misshandlung durch Gefängniswärter erfolgt systematisch. Es </text:span><text:span text:style-name="T136">gibt</text:span><text:span text:style-name="T132"> keine Statistiken über Todesfälle in Gewahrsam, aber Überläufer g</text:span><text:span text:style-name="T143">e</text:span><text:span text:style-name="T132">ben an, dass Todesfälle aufgrund von Hinrichtungen, Folter, unzureichender medizinischer Versorgung und Hungersnot an der Tagesordnung </text:span><text:span text:style-name="T136">seien </text:span><text:span text:style-name="T146">(USDOS 13.3.2019; </text:span><text:span text:style-name="T150">vgl. FH 4.2.2019</text:span><text:span text:style-name="T146">)</text:span><text:span text:style-name="T132">.</text:span></text:p>
      <text:p text:style-name="P34"><text:span text:style-name="T132">Die nordkoreanische Regierung fordert von einem Großteil ihrer Bevölkerung systematisch </text:span><text:span text:style-name="T146">unbezahlte</text:span><text:span text:style-name="T132"> Zwangsarbeit </text:span><text:span text:style-name="T146">ein,</text:span><text:span text:style-name="T132"> um </text:span><text:span text:style-name="T146">die</text:span><text:span text:style-name="T132"> Bevölkerung zu kontrollieren und </text:span><text:span text:style-name="T146">die</text:span><text:span text:style-name="T132"> Wirtschaft aufrechtzuerhalten. Inhaftierte in Arbeitslagern </text:span><text:span text:style-name="T145">werden</text:span><text:span text:style-name="T132"> zu schwerer körperlicher Arbeit </text:span><text:span text:style-name="T146">unter gefährlichen Bedingungen </text:span><text:span text:style-name="T132">gezwungen </text:span><text:span text:style-name="T145">(USDOS 13.3.2019; vgl. HRW 14.1.2020)</text:span><text:span text:style-name="T132">. </text:span></text:p>
      <text:p text:style-name="P33"><text:span text:style-name="T145">Es gibt Fälle, in denen weibliche Gefangene sexuell missbraucht oder ausgebeutet wurden. I</text:span><text:span text:style-name="T132">n einigen Fällen </text:span><text:span text:style-name="T145">wurden </text:span><text:span text:style-name="T132">Lebendgeburten im Gefängnis verboten und Zwangsabtreibungen angeordnet. In einigen Fällen töteten Gefängniswärter das </text:span><text:span text:style-name="T145">Neugeborene</text:span><text:span text:style-name="T132"> oder ließen es sterben </text:span><text:span text:style-name="T142">(USDOS 13.3.2019)</text:span><text:span text:style-name="T132">.</text:span></text:p>
      <text:p text:style-name="Quellenüberschrift">Quellen:</text:p>
      <text:p text:style-name="P68"><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52">- HRW – Human Rights Watch (14.1.2020): World Report 2020 - North Korea, https://www.ecoi.net/de/dokument/2022809.html, Zugriff 11.2.2020</text:p>
      <text:p text:style-name="P52">- <text:span text:style-name="T129">USDOS – United States Department of State (13.3.2019): </text:span>Country Report on Human Rights Practices 2018 - Democratic People's Republic of Korea, <text:a xlink:type="simple" xlink:href="https://www.ecoi.net/de/dokument/2004241.html" text:style-name="Internet_20_link" text:visited-style-name="Visited_20_Internet_20_Link">https://www.ecoi.net/de/dokument/2004241.html</text:a>, <text:span text:style-name="T129">Zugriff 10.2.2020</text:span></text:p>
      <text:h text:style-name="P80" text:outline-level="1"><text:bookmark-start text:name="__RefHeading___Toc4159_297596519"/>Korruption<text:bookmark-end text:name="__RefHeading___Toc4159_297596519"/></text:h>
      <text:p text:style-name="P21"><text:span text:style-name="T20">Berichten zufolge ist Korruption in allen Teilen der Wirtschaft und der Gesellschaft verbreitet und in den Sicherheitskräften endem</text:span><text:span text:style-name="T89">isch </text:span><text:span text:style-name="T105">(USDOS 13.3.2019; vgl. FH 4.2.2019)</text:span><text:span text:style-name="T89">. </text:span><text:span text:style-name="T20">I</text:span><text:span text:style-name="T5">nternationale Organisationen </text:span><text:span text:style-name="T20">berichten </text:span><text:span text:style-name="T5">über hochrangige Beamte, die straflos in Korruptionspraktiken verwickelt </text:span><text:span text:style-name="T89">sind </text:span><text:span text:style-name="T105">(USDOS 13.3.2019)</text:span><text:span text:style-name="T89">. Es liegen keine überprüfbaren Informationen darüber vor, ob strafrechtliche Sanktionen </text:span><text:span text:style-name="T112">wegen</text:span><text:span text:style-name="T89"> Korruption tatsächlich verhängt werden</text:span><text:span text:style-name="T5"> </text:span><text:span text:style-name="T14">(USDOS 13.3.2019; </text:span><text:span text:style-name="T34">vgl. FH 4.2.2019</text:span><text:span text:style-name="T14">)</text:span><text:span text:style-name="T5">.</text:span></text:p>
      <text:p text:style-name="P39"><text:span text:style-name="T35">Im Corruptions Perceptions Index 2019 von Transparency International liegt Nordkorea auf Rang </text:span><text:span text:style-name="T5">172 von 180 </text:span><text:span text:style-name="T35">untersuchten Staaten (</text:span><text:span text:style-name="T5">TI 23.1.2020</text:span><text:span text:style-name="T35">).</text:span></text:p>
      <text:p text:style-name="Quellenüberschrift"><text:soft-page-break/>Quellen:</text:p>
      <text:p text:style-name="P53"><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61"><text:span text:style-name="T67">- </text:span><text:span text:style-name="T69">TI – Transparency International (23.1.2020): Corruption</text:span><text:span text:style-name="T75">s</text:span><text:span text:style-name="T69"> Perceptions Index 2019 – Full Data Set, </text:span><text:a xlink:type="simple" xlink:href="https://files.transparency.org/content/download/2450/14822/file/2019_CPI_FULLDATA.zip" text:style-name="Internet_20_link" text:visited-style-name="Visited_20_Internet_20_Link"><text:span text:style-name="T69">https://files.transparency.org/content/download/2450/14822/file/2019_CPI_FULLDATA.zip</text:span></text:a><text:span text:style-name="T69">, Zugriff 11.2.2020</text:span></text:p>
      <text:p text:style-name="P51">- <text:span text:style-name="T129">USDOS – United States Department of State (13.3.2019): </text:span>Country Report on Human Rights Practices 2018 - Democratic People's Republic of Korea, <text:a xlink:type="simple" xlink:href="https://www.ecoi.net/de/dokument/2004241.html" text:style-name="Internet_20_link" text:visited-style-name="Visited_20_Internet_20_Link">https://www.ecoi.net/de/dokument/2004241.html</text:a>, <text:span text:style-name="T129">Zugriff 10.2.2020</text:span></text:p>
      <text:h text:style-name="P80" text:outline-level="1"><text:bookmark-start text:name="__RefHeading___Toc4165_297596519"/>Wehrdienst und Rekrutierungen<text:bookmark-end text:name="__RefHeading___Toc4165_297596519"/></text:h>
      <text:p text:style-name="P41"><text:span text:style-name="Strong_20_Emphasis"><text:span text:style-name="T78">D</text:span></text:span><text:span text:style-name="Strong_20_Emphasis"><text:span text:style-name="T80">er Wehrdienst ist für Männer und Frauen ab</text:span></text:span><text:span text:style-name="Strong_20_Emphasis"><text:span text:style-name="T119"> 17 Jahren </text:span></text:span><text:span text:style-name="Strong_20_Emphasis"><text:span text:style-name="T80">verpflichtend</text:span></text:span><text:span text:style-name="Strong_20_Emphasis"><text:span text:style-name="T119">. </text:span></text:span><text:span text:style-name="Strong_20_Emphasis"><text:span text:style-name="T122">Die Wehrpflicht dauert für Männer zehn Jahre, für Frauen drei Jahre, doch kann sie auf sieben Jahre erweitert werden (KBS 28.3.2019; vgl. CIA 5.2.2020). </text:span></text:span><text:span text:style-name="Strong_20_Emphasis"><text:span text:style-name="T119">Personen über 60 werden aus dem Reservedienst entlassen. Vom Wehrdienst ausgeschlossen sind politische Gefangene und Nachkommen der sogenannten feindlichen Klasse. Talentierte Schüler und Studenten der Künste oder Naturwissenschaften sowie besonders fähige Arbeiter in der Industrie können sich </text:span></text:span><text:span text:style-name="Strong_20_Emphasis"><text:span text:style-name="T79">vom</text:span></text:span><text:span text:style-name="Strong_20_Emphasis"><text:span text:style-name="T119"> Militärdienst </text:span></text:span><text:span text:style-name="Strong_20_Emphasis"><text:span text:style-name="T79">befreien lassen (KBS 28.3.2019)</text:span></text:span><text:span text:style-name="Strong_20_Emphasis"><text:span text:style-name="T119">.</text:span></text:span></text:p>
      <text:p text:style-name="P40"><text:span text:style-name="Strong_20_Emphasis"><text:span text:style-name="T78">Stand</text:span></text:span><text:span text:style-name="Strong_20_Emphasis"><text:span text:style-name="T119"> Dezember 2018 hatte Nordkorea 1,28 Millionen Soldaten, </text:span></text:span><text:span text:style-name="Strong_20_Emphasis"><text:span text:style-name="T121">das sind etwa fünf Prozent der Bevölkerung</text:span></text:span><text:span text:style-name="Strong_20_Emphasis"><text:span text:style-name="T119">. Dazu gehören die Bodentruppen </text:span></text:span><text:span text:style-name="Strong_20_Emphasis"><text:span text:style-name="T121">mit einer Stärke </text:span></text:span><text:span text:style-name="Strong_20_Emphasis"><text:span text:style-name="T119">von 1,1 Millionen, die Marine mit 60.000, die Luftstreitkräfte mit 110.000 sowie die neuen strategischen Kräfte mit 10.000. Ein Drittel der Militärzeit verbringen die Soldaten mit nicht-militärischen Aktivitäten wie etwa Feldarbeit oder im Bauwesen </text:span></text:span><text:span text:style-name="Strong_20_Emphasis"><text:span text:style-name="T121">(KBS 28.3.2019)</text:span></text:span><text:span text:style-name="Strong_20_Emphasis"><text:span text:style-name="T119">.</text:span></text:span></text:p>
      <text:p text:style-name="Quellenüberschrift">Quellen:</text:p>
      <text:p text:style-name="Quellenzitat"><text:span text:style-name="T70">- </text:span><text:span text:style-name="T71">CIA – Central Intelligence Agency (5.2.2019): The World Factbook: Korea, North, </text:span><text:a xlink:type="simple" xlink:href="https://www.cia.gov/library/publications/the-world-factbook/geos/kn.html" text:style-name="Internet_20_link" text:visited-style-name="Visited_20_Internet_20_Link"><text:span text:style-name="T71">https://www.cia.gov/library/publications/the-world-factbook/geos/kn.html</text:span></text:a><text:span text:style-name="T71">, Zugriff 11.2.2020</text:span></text:p>
      <text:p text:style-name="Quellenzitat">- <text:span text:style-name="T70">KBS World Radio (28.3.2019): Das Militär in Nordkorea, </text:span><text:a xlink:type="simple" xlink:href="http://world.kbs.co.kr/service/contents_view.htm?lang=g&amp;board_seq=360718" text:style-name="Internet_20_link" text:visited-style-name="Visited_20_Internet_20_Link"><text:span text:style-name="T70">http://world.kbs.co.kr/service/contents_view.htm?lang=g&amp;board_seq=360718</text:span></text:a><text:span text:style-name="T70">, Zugriff 11.2.2020</text:span></text:p>
      <text:h text:style-name="P80" text:outline-level="1"><text:bookmark-start text:name="__RefHeading___Toc4171_297596519"/>Allgemeine Menschenrechtslage<text:bookmark-end text:name="__RefHeading___Toc4171_297596519"/></text:h>
      <text:p text:style-name="P25">Nor<text:span text:style-name="T65">dk</text:span>orea <text:span text:style-name="T156">hat zahlreiche wichtige Menschenrechtsverträge ratifiziert (HRW 1</text:span><text:span text:style-name="T65">4</text:span><text:span text:style-name="T156">.1.2020). </text:span><text:span text:style-name="T65">Dennoch werden die</text:span> Menschenrechte trotz häufigen Protests durch die internationale Gemeinschaft auf breiter Front regelmäßig verletzt <text:span text:style-name="T53">(AA 21.10.2019a; vgl. HRW 1</text:span><text:span text:style-name="T54">4</text:span><text:span text:style-name="T53">.1.2020)</text:span>. <text:span text:style-name="T5">Grundrechte werden in vielen Fällen nicht beachtet </text:span><text:span text:style-name="T21">(MEAE 3.2.2020)</text:span><text:span text:style-name="T5">. </text:span><text:span text:style-name="T82">I</text:span><text:span text:style-name="T5">m Jahr 2018 konnte keine sichtbare Verbesserung der Menschenrechtssituation verzeichnet werden </text:span><text:span text:style-name="T21">(USDOS 13.3.2019)</text:span><text:span text:style-name="T5">. </text:span></text:p>
      <text:p text:style-name="P21"><text:span text:style-name="T5">Menschenrechts</text:span><text:span text:style-name="T83">probleme</text:span><text:span text:style-name="T5"> beinhalten: rechtswidrige oder willkürliche Tötungen durch die Regierung; Verschwindenlassen durch die Regierung; Folter durch Behörden; willkürliche Inhaftierungen durch Sicherheitskräfte; Haftanstalten, einschließlich politischer Gefangenenlager, </text:span><text:soft-page-break/><text:span text:style-name="T5">in denen die Bedingungen oft hart und lebensbedrohlich </text:span><text:span text:style-name="T91">sind</text:span><text:span text:style-name="T5">; </text:span><text:span text:style-name="T45">p</text:span><text:span text:style-name="T5">olitische Gefangene; strenge Kontrolle über viele Aspekte des </text:span><text:span text:style-name="T83">Alltagslebens</text:span><text:span text:style-name="T5">, einschließlich willkürlicher Eingriffe in die Privatsphäre; Zensur und Blockierung von Websites; erhebliche Beeinträchtigung der Rechte auf friedliche Versammlung und Vereinigungsfreiheit; schwere Einschränkungen der Religionsfreiheit; erhebliche Einschränkungen der </text:span><text:span text:style-name="T91">Bewegungsfreiheit</text:span><text:span text:style-name="T5">; Einschränkungen der politischen Beteiligung; Zwangsabtreibung; Menschenhandel; </text:span><text:span text:style-name="T45">s</text:span><text:span text:style-name="T5">chwerwiegende Einschränkungen der Arbeitnehmerrechte, einschließlich der Verweigerung des Rechts, unabhängige Gewerkschaften zu gründen, und Zwangsarbeit durch Massenmobilisierungen und als Teil des Umerziehungssystems. Die Regierung </text:span><text:span text:style-name="T91">unternimmt</text:span><text:span text:style-name="T5"> keine glaubwürdigen Schritte, um Beamte zu verfolgen, die Menschenrechtsverletzungen begangen ha</text:span><text:span text:style-name="T45">b</text:span><text:span text:style-name="T5">en. Straflosigkeit </text:span><text:span text:style-name="T91">ist</text:span><text:span text:style-name="T5"> weiterhin ein weit verbreitetes Problem </text:span><text:span text:style-name="T10">(USDOS 13.3.2019)</text:span><text:span text:style-name="T5">.</text:span></text:p>
      <text:p text:style-name="P35"><text:span text:style-name="T21">Über w</text:span><text:span text:style-name="T5">illkürliche Festnahmen </text:span><text:span text:style-name="T90">wird</text:span><text:span text:style-name="T5"> regelmäßig </text:span><text:span text:style-name="T81">berichtet</text:span><text:span text:style-name="T5">. Festgenommene werden nicht unbedingt über den Sachverhalt informiert, der ihnen vorgeworfen wird, und die </text:span><text:span text:style-name="T8">Ermittlungen </text:span><text:span text:style-name="T5">werden nicht systematisch </text:span><text:span text:style-name="T8">durchgeführt</text:span><text:span text:style-name="T5">. Gefängnisstrafen werden sofort </text:span><text:span text:style-name="T81">vollstreckt </text:span><text:span text:style-name="T91">(MEAE 3.2.2020; </text:span><text:span text:style-name="T104">vgl. AI 30.1.2020</text:span><text:span text:style-name="T91">)</text:span><text:span text:style-name="T5">. </text:span><text:span text:style-name="T132">Berichten zufolge </text:span><text:span text:style-name="T135">sind</text:span><text:span text:style-name="T132"> die </text:span><text:span text:style-name="T135">Haftb</text:span><text:span text:style-name="T132">edingungen hart und lebensbedrohlich und es </text:span><text:span text:style-name="T135">kommt</text:span><text:span text:style-name="T132"> zu systematischen und schweren Menschenrechtsverletzungen </text:span><text:span text:style-name="T135">(USDOS 13.3.2019; vgl. MEAE 3.2.2020)</text:span><text:span text:style-name="T132">. </text:span><text:span text:style-name="T135">Es gibt </text:span><text:span text:style-name="T132">verschiedene Arten von Gefängnissen, Haftanstalten und Lagern, darunter Zwangsarbeitslager und separate Lager für politische Gefangene. Die Lager </text:span><text:span text:style-name="T135">für politische Gefangene</text:span><text:span text:style-name="T132"> </text:span><text:span text:style-name="T135">bestehen aus</text:span><text:span text:style-name="T132"> totalen Kontrollzonen, in denen die Inhaftierung </text:span><text:span text:style-name="T135">lebenslang</text:span><text:span text:style-name="T132"> ist, und „Revolutionszonen“, aus denen Gefangene freigelassen werden können. </text:span><text:span text:style-name="T135">Personen</text:span><text:span text:style-name="T132">, die wegen unpolitischer Verbrechen verurteilt wurden, </text:span><text:span text:style-name="T136">werden</text:span><text:span text:style-name="T132"> in Umerziehungsgefängnisse</text:span><text:span text:style-name="T136">n</text:span><text:span text:style-name="T132"> intensiver Zwangsarbeit </text:span><text:span text:style-name="T136">ausgesetzt </text:span><text:span text:style-name="T147">(USDOS 13.3.2019; </text:span><text:span text:style-name="T151">vgl. FH 4.2.2019</text:span><text:span text:style-name="T147">)</text:span><text:span text:style-name="T132">.</text:span></text:p>
      <text:p text:style-name="P35"><text:span text:style-name="T136">Vom</text:span><text:span text:style-name="T132"> Staat als regierungsfeindlich </text:span><text:span text:style-name="T136">erachtete Personen</text:span><text:span text:style-name="T132"> oder </text:span><text:span text:style-name="T136">Personen, </text:span><text:span text:style-name="T132">die politische Verbrechen begangen ha</text:span><text:span text:style-name="T136">b</text:span><text:span text:style-name="T132">en, </text:span><text:span text:style-name="T136">erhalten</text:span><text:span text:style-name="T132"> unbefristete Haftstrafen in politischen Gefangenenlagern. In vielen Fällen </text:span><text:span text:style-name="T136">werden</text:span><text:span text:style-name="T132"> auch alle Familienmitglieder festgenommen. Die Regierung </text:span><text:span text:style-name="T136">bestreitet</text:span><text:span text:style-name="T132"> weiterhin die Existenz politischer Gefangenenlager. Die Schätzungen der Gesamtzahl der Gefangenen und Inhaftierten im Gefängnis- und Haftsystem l</text:span><text:span text:style-name="T143">ie</text:span><text:span text:style-name="T132">gen zwischen 80.000 und 120.000. Es </text:span><text:span text:style-name="T136">gibt</text:span><text:span text:style-name="T132"> keine öffentlich verfügbaren Informationen, ob die Regierung die Haftbedingungen untersuchte oder überwachte. Die Regierung erlaubt Menschenrechtsbeobachtern nicht, Gefängnisse und Haftanstalten zu inspizieren </text:span><text:span text:style-name="T134">(USDOS 13.3.2019; </text:span><text:span text:style-name="T149">vgl. AI 30.1.2020, </text:span><text:span text:style-name="T151">FH 4.2.2019</text:span><text:span text:style-name="T134">)</text:span><text:span text:style-name="T132">.</text:span></text:p>
      <text:p text:style-name="P26"><text:span text:style-name="T82">G</text:span><text:span text:style-name="T5">eschätzte 2,6 Millionen Nordkoreaner - jede zehnte Person - </text:span><text:span text:style-name="T82">ist</text:span><text:span text:style-name="T5"> Opfer moderne</text:span><text:span text:style-name="T9">r</text:span><text:span text:style-name="T5"> Sklaverei. Dies </text:span><text:span text:style-name="T92">schließt</text:span><text:span text:style-name="T5"> Schüler und Schüler</text:span><text:span text:style-name="T46">innen</text:span><text:span text:style-name="T5"> ein, die routinemäßig aus der Schule genommen w</text:span><text:span text:style-name="T46">e</text:span><text:span text:style-name="T5">rden, um an Reis- oder Baumpflanzungen oder anderen gemeinschaftlichen Aktivitäten teilzunehmen </text:span><text:span text:style-name="T22">(USDOS 13.3.2019)</text:span><text:span text:style-name="T5">. </text:span></text:p>
      <text:p text:style-name="P27"><text:soft-page-break/><text:span text:style-name="T132">Das Regime verweigert seinen Bürgern weiterhin die Meinungs-, Religions- und Glaubensfreiheit und versucht, die totale Kontrolle über Information und </text:span><text:span text:style-name="T93">Alltagsleben</text:span><text:span text:style-name="T132"> auszuüben </text:span><text:span text:style-name="T143">(USDOS 13.3.2019; vgl. USDOS 21.6.2019, </text:span><text:span text:style-name="T149">AI 30.1.2020, </text:span><text:span text:style-name="T151">FH 4.2.2019</text:span><text:span text:style-name="T143">)</text:span><text:span text:style-name="T132">. Die Verfassung sieht freie Meinungsäußerung, auch für die Presse, vor, aber die Regierung untersagte die Ausübung dieser Rechte. Die strikte Durchsetzung der inländischen Medienzensur </text:span><text:span text:style-name="T136">wird</text:span><text:span text:style-name="T132"> fortgesetzt, ohne dass eine Abweichung von der offiziellen Regierungslinie toleriert </text:span><text:span text:style-name="T136">wird</text:span><text:span text:style-name="T132">. Es </text:span><text:span text:style-name="T94">steht</text:span><text:span text:style-name="T132"> der Presse nicht frei, über die tatsächliche Situation im Land zu berichten, um sicherzustellen, dass die Berichterstattung in den Medien nicht der Ideologie und Propaganda des Regimes widerspricht. Diejenigen, die </text:span><text:span text:style-name="T94">den Vorgaben</text:span><text:span text:style-name="T132"> des Regimes nicht folgen, </text:span><text:span text:style-name="T94">sehen</text:span><text:span text:style-name="T132"> sich mit Gefängnis oder Tod </text:span><text:span text:style-name="T94">bedroht </text:span><text:span text:style-name="T95">(USDOS 13.3.2019; </text:span><text:span text:style-name="T97">vgl. FH 4.2.2019</text:span><text:span text:style-name="T95">)</text:span><text:span text:style-name="T132">. Unkontrollierte Kontakte mit </text:span><text:span text:style-name="T136">Ausländern</text:span><text:span text:style-name="T132"> sind praktisch unmöglich und der Bevölkerung unter Strafandrohung untersagt </text:span><text:span text:style-name="T137">(AA 5.2.2020; vgl. MEAE 3.2.2020, </text:span><text:span text:style-name="T136">USDOS 13.3.2019, </text:span><text:span text:style-name="T148">BMEIA 20.12.2019</text:span><text:span text:style-name="T137">)</text:span><text:span text:style-name="T132">. </text:span></text:p>
      <text:p text:style-name="P27"><text:span text:style-name="T136">U</text:span><text:span text:style-name="T132">nabhängige Medien existieren nicht </text:span><text:span text:style-name="T136">(USDOS 13.3.2019; </text:span><text:span text:style-name="T151">vgl. FH 4.2.2019</text:span><text:span text:style-name="T136">)</text:span><text:span text:style-name="T132">. Ausländische Medien sind nicht erhältlich; Zugang zu ihnen ist Einheimischen untersagt </text:span><text:span text:style-name="T138">(AA 5.2.2020; </text:span><text:span text:style-name="T136">vgl. USDOS 13.3.2019, </text:span><text:span text:style-name="T151">FH 4.2.2019</text:span><text:span text:style-name="T138">)</text:span><text:span text:style-name="T132">. Personen, denen vorgeworfen wird, ausländische Filme angesehen oder besessen zu haben, </text:span><text:span text:style-name="T136">werden</text:span><text:span text:style-name="T132"> inhaftiert und möglicherweise hingerichtet </text:span><text:span text:style-name="T136">(USDOS 13.3.2019)</text:span><text:span text:style-name="T132">. Der Internetzugang für Bürger </text:span><text:span text:style-name="T136">ist</text:span><text:span text:style-name="T132"> auf hochrangige Beamte und andere Eliten beschränkt. </text:span><text:span text:style-name="T136">E</text:span><text:span text:style-name="T132">in streng kontrolliertes und reguliertes „Intranet“ </text:span><text:span text:style-name="T136">steht </text:span><text:span text:style-name="T132">einer etwas größeren Gruppe von Nutzern zur Verfügung. Die Regierung beschränkt die akademische Freiheit und kontrolliert </text:span><text:span text:style-name="T136">künstlerische</text:span><text:span text:style-name="T132"> Arbeiten </text:span><text:span text:style-name="T140">(USDOS 13.3.2019; </text:span><text:span text:style-name="T149">vgl. AI 30.1.2020</text:span><text:span text:style-name="T140">)</text:span><text:span text:style-name="T132">. </text:span></text:p>
      <text:p text:style-name="P28"><text:span text:style-name="T132">Während die Verfassung die Freiheit </text:span><text:span text:style-name="T140">einer</text:span><text:span text:style-name="T132"> friedlichen Versammlung vorsieht, </text:span><text:span text:style-name="T140">respektiert</text:span><text:span text:style-name="T132"> die Regierung diese Bestimmung nicht und </text:span><text:span text:style-name="T140">verbietet </text:span><text:span text:style-name="T132">weiterhin öffentliche Versammlungen, die nicht zuvor autorisiert </text:span><text:span text:style-name="T140">wurden</text:span><text:span text:style-name="T132"> und </text:span><text:span text:style-name="T140">die </text:span><text:span text:style-name="T132">nicht unter staatlicher Kontrolle </text:span><text:span text:style-name="T140">stehen</text:span><text:span text:style-name="T132">. Die Verfassung sieht </text:span><text:span text:style-name="T153">zwar</text:span><text:span text:style-name="T132"> Vereinigungsfreiheit vor, aber die Regierung </text:span><text:span text:style-name="T140">respektiert</text:span><text:span text:style-name="T132"> diese Bestimmung nicht </text:span><text:span text:style-name="T139">(USDOS 13.3.2019)</text:span><text:span text:style-name="T132">. Jede nicht genehmigte politische oder religiöse Handlung, einschließlich des Besitzes von Bibeln oder anderen religiösen Dokumenten, kann zu einer Festnahme führen </text:span><text:span text:style-name="T137">(MEAE 3.2.2020)</text:span><text:span text:style-name="T132">. </text:span></text:p>
      <text:p text:style-name="P35"><text:span text:style-name="T144">Die Verfassung garantiert Religionsfreiheit. </text:span><text:span text:style-name="T132">Die Regierung </text:span><text:span text:style-name="T144">hält für das internationale Publikum ein Erscheinungsbild der Toleranz </text:span><text:span text:style-name="T132">gegenüber Religion aufrecht. </text:span><text:span text:style-name="T144">G</text:span><text:span text:style-name="T132">leichzeitig </text:span><text:span text:style-name="T144">werden </text:span><text:span text:style-name="T132">alle nicht vom Staat genehmigten religiösen Aktivitäten unterdrück</text:span><text:span text:style-name="T144">t</text:span><text:span text:style-name="T132">. Religi</text:span><text:span text:style-name="T144">on wird häufig heimlich praktiziert (USDOS 21.6.2019). </text:span></text:p>
      <text:p text:style-name="P35"><text:span text:style-name="T144">D</text:span><text:span text:style-name="T147">ie Verfassung garantiert </text:span><text:span text:style-name="T153">die </text:span><text:span text:style-name="T147">Gleichstellung von Mann und Frau (USDOS 13.3.2019). </text:span><text:span text:style-name="T144">Frauen l</text:span><text:span text:style-name="T147">eiden</text:span><text:span text:style-name="T144"> zusätzlich zu den Misshandlungen, denen die Bevölkerung im Allgemeinen ausgesetzt ist, unter weitverbreiteten geschlechtsspezifischen Misshandlungen. In Haftanstalten s</text:span><text:span text:style-name="T147">ind</text:span><text:span text:style-name="T144"> Frauen </text:span><text:soft-page-break/><text:span text:style-name="T144">Vergewaltigungen und anderer sexueller Gewalt </text:span><text:span text:style-name="T147">durch das Wachpersonal </text:span><text:span text:style-name="T144">ausgesetzt </text:span><text:span text:style-name="T147">(HRW 14.1.2020; vgl. USDOS 13.3.2019, </text:span><text:span text:style-name="T151">FH 4.2.2019</text:span><text:span text:style-name="T147">)</text:span><text:span text:style-name="T144">. Menschenhändler, die häufig mit staatlichen Akteuren in Verbindung stehen, setzen Frauen in China sexueller Ausbeutung, Sklaverei u</text:span><text:span text:style-name="T147">nd</text:span><text:span text:style-name="T144"> Zwangsheirat </text:span><text:span text:style-name="T147">aus</text:span><text:span text:style-name="T144">. Frauen sind am Arbeitsplatz in hohem Maße Diskriminierung, sexueller Belästigung und Körperverletzung sowie - ständig d</text:span><text:span text:style-name="T147">urch die</text:span><text:span text:style-name="T144"> Regierung </text:span><text:span text:style-name="T154">vermittelten</text:span><text:span text:style-name="T144"> - stereotypen Geschlechterrollen ausgesetzt. Die staatlichen Behörden üben Misshandlungen gegen Frauen aus. Frauen und Mädchen, die Misshandlungen erleiden, </text:span><text:span text:style-name="T147">erhalten </text:span><text:span text:style-name="T144">systematisch keinen Schutz oder Gerechtigkeit </text:span><text:span text:style-name="T147">(HRW 14.1.2020; </text:span><text:span text:style-name="T151">vgl. FH 4.2.2019</text:span><text:span text:style-name="T147">)</text:span><text:span text:style-name="T144">.</text:span></text:p>
      <text:p text:style-name="P35"><text:span text:style-name="T144">Es gibt keine Gesetze gegen einvernehmliche gleichgeschlechtliche Aktivitäten </text:span><text:span text:style-name="T148">(USDOS 13.3.2019; vgl ILGA 3.2019, </text:span><text:span text:style-name="T151">FH 4.2.2019</text:span><text:span text:style-name="T148">). </text:span><text:span text:style-name="T154">N</text:span><text:span text:style-name="T144">ur wenige Informationen zu Diskriminierung aufgrund der sexuellen O</text:span><text:span text:style-name="T148">rientierung</text:span><text:span text:style-name="T144"> oder der Geschlechtsidentität </text:span><text:span text:style-name="T154">dringen nach außen </text:span><text:span text:style-name="T148">(USDOS 13.3.2019)</text:span><text:span text:style-name="T144">. </text:span><text:span text:style-name="T151">Laut offiziellen Angaben existiert in Nordkorea keine Homosexualität (FH 4.2.2019). </text:span><text:span text:style-name="T152">Gleichgeschlechtliche Beziehungen werden von den Behörden als </text:span><text:span text:style-name="T154">i</text:span><text:span text:style-name="T152">nakzeptabel angesehen (FCO 4.2.2020b).</text:span></text:p>
      <text:p text:style-name="Text_20_body"><text:span text:style-name="T141">Die </text:span><text:span text:style-name="T132">Behörden </text:span><text:span text:style-name="T93">bestreiten</text:span><text:span text:style-name="T132"> weiterhin Vorwürfe wegen Menschenrechtsverletzungen und verweigern Menschenrechts</text:span><text:span text:style-name="T96">aktivisten</text:span><text:span text:style-name="T132"> den Zugang zum Land </text:span><text:span text:style-name="T140">(FCO 5.6.2019; vgl. USDOS 13.3.2019)</text:span><text:span text:style-name="T132">. Es </text:span><text:span text:style-name="T136">gibt</text:span><text:span text:style-name="T132"> keine unabhängigen inländischen Organisationen, die die Menschenrecht</text:span><text:span text:style-name="T136">e</text:span><text:span text:style-name="T132"> überwachen oder sich </text:span><text:span text:style-name="T136">zu diesem Thema äußern</text:span><text:span text:style-name="T132">. Es </text:span><text:span text:style-name="T140">gibt</text:span><text:span text:style-name="T132"> keine anderen bekannten Organisationen als die von der Regierung geschaffenen. Berufsverbände </text:span><text:span text:style-name="T140">bestehen</text:span><text:span text:style-name="T132"> hauptsächlich zur Erleichterung der staatlichen Überwachung und Kontrolle der Organisationsmitglieder </text:span><text:span text:style-name="T133">(USDOS 13.3.2019; </text:span><text:span text:style-name="T151">vgl. FH 4.2.2019</text:span><text:span text:style-name="T133">)</text:span><text:span text:style-name="T132">.</text:span></text:p>
      <text:p text:style-name="Quellenüberschrift">Quellen:</text:p>
      <text:p text:style-name="Quellenzitat">- <text:span text:style-name="T54">AA – Auswärtiges Amt der Bundesrepublik Deutschland (21.10.2019a): Korea (Demokratische Volksrepublik, Nordkorea): Politisches Porträt, </text:span><text:a xlink:type="simple" xlink:href="https://www.auswaertiges-amt.de/de/aussenpolitik/laender/koreademokratischevolksrepublik-node/politisches-portraet/216200" text:style-name="Internet_20_link" text:visited-style-name="Visited_20_Internet_20_Link"><text:span text:style-name="T54">https://www.auswaertiges-amt.de/de/aussenpolitik/laender/koreademokratischevolksrepublik-node/politisches-portraet/216200</text:span></text:a><text:span text:style-name="T54">, Zugriff 10.2.2020</text:span></text:p>
      <text:p text:style-name="Quellenzitat">-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P59"><text:span text:style-name="T60">- </text:span><text:span text:style-name="T66">AI – Amnesty International (30.1.2020): Human Right in Asia-Pacific; Review of 2019 - North Korea, </text:span><text:a xlink:type="simple" xlink:href="https://www.ecoi.net/de/dokument/2023877.html" text:style-name="Internet_20_link" text:visited-style-name="Visited_20_Internet_20_Link"><text:span text:style-name="T66">https://www.ecoi.net/de/dokument/2023877.html</text:span></text:a><text:span text:style-name="T66">, Zugriff 11.2.2020</text:span></text:p>
      <text:p text:style-name="Quellenzitat"><text:span text:style-name="T54">- </text:span><text:span text:style-name="T56">BMEIA – Bundesministerium für Europäische und Internationale Angelegenheiten der Republik Österreich (20.12.2019): Reiseinformation: </text:span><text:span text:style-name="T54">Korea - Demokratische Volksrepublik (Demokratische Volksrepublik Korea), </text:span><text:a xlink:type="simple" xlink:href="https://www.bmeia.gv.at/reise-aufenthalt/reiseinformation/land/korea-dem-vr/" text:style-name="Internet_20_link" text:visited-style-name="Visited_20_Internet_20_Link"><text:span text:style-name="T54">https://www.bmeia.gv.at/reise-aufenthalt/reiseinformation/land/korea-dem-vr/</text:span></text:a><text:span text:style-name="T54">, </text:span><text:span text:style-name="T56">Zugriff 10.2.2020</text:span></text:p>
      <text:p text:style-name="P62"><text:span text:style-name="T57">- FCO – UK Foreign and Commonwealth Office </text:span><text:span text:style-name="T58">(4.</text:span><text:span text:style-name="T74">2.2020b</text:span><text:span text:style-name="T58">)</text:span><text:span text:style-name="T57">: Foreign travel advice: </text:span>North Korea - Local laws and customs, <text:a xlink:type="simple" xlink:href="https://www.gov.uk/foreign-travel-advice/north-korea/local-laws-and-customs" text:style-name="Internet_20_link" text:visited-style-name="Visited_20_Internet_20_Link">https://www.gov.uk/foreign-travel-advice/north-korea/local-laws-and-customs</text:a>, Zugriff<text:span text:style-name="T160"> 11.2.2020</text:span></text:p>
      <text:p text:style-name="Quellenzitat"><text:soft-page-break/><text:span text:style-name="T57">- FCO – UK Foreign and Commonwealth Office </text:span><text:span text:style-name="T58">(6.6.2019)</text:span><text:span text:style-name="T57">: Human Rights and Democracy: the 2018 Foreign and Commonwealth Office report, </text:span><text:a xlink:type="simple" xlink:href="https://www.ecoi.net/de/dokument/2012982.html" text:style-name="Internet_20_link" text:visited-style-name="Visited_20_Internet_20_Link"><text:span text:style-name="T57">https://www.ecoi.net/de/dokument/2012982.html</text:span></text:a><text:span text:style-name="T57">, </text:span><text:span text:style-name="T58">Zugriff 10.2.2020</text:span></text:p>
      <text:p text:style-name="P54"><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57"><text:span text:style-name="T60">- </text:span><text:span text:style-name="T63">HRW – Human Rights Watch (14.1.2020): World Report 2020 - North Korea, </text:span><text:a xlink:type="simple" xlink:href="https://www.ecoi.net/de/dokument/2022809.html" text:style-name="Internet_20_link" text:visited-style-name="Visited_20_Internet_20_Link"><text:span text:style-name="T63">https://www.ecoi.net/de/dokument/2022809.html</text:span></text:a><text:span text:style-name="T63">, Zugriff 11.2.2020</text:span></text:p>
      <text:p text:style-name="Quellenzitat"><text:span text:style-name="T58">- </text:span><text:span text:style-name="T59">ILGA – International Lesbian, Gay, Bisexual, Trans and Intersex Association (3.2019): State Sponsored Homophobia 2019, </text:span><text:a xlink:type="simple" xlink:href="https://www.ecoi.net/en/file/local/2004824/ILGA_State_Sponsored_Homophobia_2019.pdf" text:style-name="Internet_20_link" text:visited-style-name="Visited_20_Internet_20_Link"><text:span text:style-name="T59">https://www.ecoi.net/en/file/local/2004824/ILGA_State_Sponsored_Homophobia_2019.pdf</text:span></text:a><text:span text:style-name="T59">, Zugriff 10.2.2020</text:span></text:p>
      <text:p text:style-name="Quellenzitat"><text:span text:style-name="T54">- </text:span><text:span text:style-name="T57">MEAE – Ministère de l‘Europe et des Affaires étrangères (3.2.2020): <text:s/>Conseils aux Voyageurs: Corée du Nord, </text:span><text:a xlink:type="simple" xlink:href="https://www.diplomatie.gouv.fr/fr/conseils-aux-voyageurs/conseils-par-pays-destination/coree-du-nord" text:style-name="Internet_20_link" text:visited-style-name="Visited_20_Internet_20_Link"><text:span text:style-name="T57">https://www.diplomatie.gouv.fr/fr/conseils-aux-voyageurs/conseils-par-pays-destination/coree-du-nord</text:span></text:a><text:span text:style-name="T57">, Zugriff 10.2.2020</text:span></text:p>
      <text:p text:style-name="P50"><text:span text:style-name="T59">- </text:span><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p text:style-name="P55"><text:span text:style-name="T60">- </text:span><text:span text:style-name="T64">USDOS </text:span><text:span text:style-name="T60">– United States Department of State (</text:span><text:span text:style-name="T64">21.6.2019): 2018 Report on International Religious Freedom: Democratic People’s Republic of Korea, </text:span><text:a xlink:type="simple" xlink:href="https://www.state.gov/wp-content/uploads/2019/05/KOREA-DEM-REP-2018-INTERNATIONAL-RELIGIOUS-FREEDOM-REPORT.pdf" text:style-name="Internet_20_link" text:visited-style-name="Visited_20_Internet_20_Link"><text:span text:style-name="T64">https://www.state.gov/wp-content/uploads/2019/05/KOREA-DEM-REP-2018-INTERNATIONAL-RELIGIOUS-FREEDOM-REPORT.pdf</text:span></text:a><text:span text:style-name="T64">, Zugriff 11.2.2020</text:span></text:p>
      <text:h text:style-name="P80" text:outline-level="1"><text:bookmark-start text:name="__RefHeading___Toc4185_297596519"/>Todesstrafe<text:bookmark-end text:name="__RefHeading___Toc4185_297596519"/></text:h>
      <text:p text:style-name="P22"><text:span text:style-name="T5">Das Gesetz schreibt die Todesstrafe für die schwerwiegendsten Fälle von „</text:span><text:span text:style-name="T10">staatsfeindlichen</text:span><text:span text:style-name="T5">“ Verbrechen vor, einschließlich: Teilnahme an einem Staatsstreich oder einer Verschwörung, um den Staat zu stürzen; Terrorakte zu einem </text:span><text:span text:style-name="T83">staatsfeindlichen</text:span><text:span text:style-name="T5"> Zweck; Hochverrat, der allgemein so ausgelegt wird, dass </text:span><text:span text:style-name="T47">hierzu</text:span><text:span text:style-name="T5"> </text:span><text:span text:style-name="T83">auch die Weitergabe von</text:span><text:span text:style-name="T5"> Informationen über wirtschaftliche, soziale und politische Entwicklungen </text:span><text:span text:style-name="T47">zählt,</text:span><text:span text:style-name="T5"> die routinemäßig an anderer Stelle veröffentlicht werden; Unterdrückung der Volksbewegung für die nationale Befreiung und "tückische Zerstörung". Darüber hinaus erlaubt das Gesetz die Todesstrafe bei weniger schweren Straftaten wie Diebstahl, Zerstörung militärischer Einrichtungen und nationaler Vermögenswerte, Betrug, Entführung, Verbreitung von Pornografie und Menschenhandel </text:span><text:span text:style-name="T23">(USDOS 13.3.2019; </text:span><text:span text:style-name="T32">vgl. AI 30.1.2020, </text:span><text:span text:style-name="T36">FH 4.2.2019</text:span><text:span text:style-name="T23">)</text:span><text:span text:style-name="T5">. </text:span></text:p>
      <text:p text:style-name="P22"><text:span text:style-name="T5">Es werden auch an Zivilpersonen öffentliche Hinrichtungen durchgeführt</text:span><text:span text:style-name="T10"> (USDOS 13.3.2019; </text:span><text:span text:style-name="T30">vgl. AI 30.1.2020, </text:span><text:span text:style-name="T36">FH 4.2.2019</text:span><text:span text:style-name="T10">)</text:span><text:span text:style-name="T5">. Es </text:span><text:span text:style-name="T98">gibt</text:span><text:span text:style-name="T5"> zahlreiche Berichte, denen zufolge die Regierung willkürliche und rechtswidrige Morde begangen hat. In Berichten von Überläufern wurden Fälle vermerkt, in denen die Regierung politische Gefangene, Regierungsgegner, </text:span><text:span text:style-name="T113">rückgeführte</text:span><text:span text:style-name="T5"> Asylbewerber, Regierungsbeamte und andere wegen Verbrechen angeklagte Personen hingerichtet hatte </text:span><text:span text:style-name="T10">(USDOS 13.3.2019; </text:span><text:span text:style-name="T36">vgl. FH 4.2.2019</text:span><text:span text:style-name="T10">)</text:span><text:span text:style-name="T5">.</text:span></text:p>
      <text:p text:style-name="Quellenüberschrift">Quellen:</text:p>
      <text:p text:style-name="P58"><text:span text:style-name="T60">- </text:span><text:span text:style-name="T66">AI – Amnesty International (30.1.2020): Human Right in Asia-Pacific; Review of 2019 - North Korea, </text:span><text:a xlink:type="simple" xlink:href="https://www.ecoi.net/de/dokument/2023877.html" text:style-name="Internet_20_link" text:visited-style-name="Visited_20_Internet_20_Link"><text:span text:style-name="T66">https://www.ecoi.net/de/dokument/2023877.html</text:span></text:a><text:span text:style-name="T66">, Zugriff 11.2.2020</text:span></text:p>
      <text:p text:style-name="P69"><text:soft-page-break/><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50"><text:span text:style-name="T59">- </text:span><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h text:style-name="P80" text:outline-level="1"><text:bookmark-start text:name="__RefHeading___Toc4213_297596519"/>Bewegungsfreiheit<text:bookmark-end text:name="__RefHeading___Toc4213_297596519"/></text:h>
      <text:p text:style-name="P28"><text:span text:style-name="T5">Das Gesetz sieht die Freiheit vor, sich an einem beliebigen Ort aufzuhalten oder dorthin zu reisen </text:span><text:span text:style-name="T32">(USDOS 13.3.2019).</text:span><text:span text:style-name="T5"> Die </text:span><text:span text:style-name="T104">Bewegungsfreiheit ist jedoch massiv eingeschränkt (AI 30.1.2020; vgl. USDOS 13.3.2019, </text:span><text:span text:style-name="T106">FH 4.2.2019</text:span><text:span text:style-name="T104">)</text:span><text:span text:style-name="T5">. Die Regierung kontrolliert den </text:span><text:span text:style-name="T98">Inlandsr</text:span><text:span text:style-name="T5">eiseverkehr weiterhin sorgfältig </text:span><text:span text:style-name="T23">(USDOS 13.3.2019)</text:span><text:span text:style-name="T5">. An nahezu allen </text:span><text:span text:style-name="T104">Ein</text:span><text:span text:style-name="T5">- und Ausf</text:span><text:span text:style-name="T32">all</text:span><text:span text:style-name="T5">straßen von größeren Städten </text:span><text:span text:style-name="T99">werden an</text:span><text:span text:style-name="T5"> militärischen Kontrollpunkten Ausweiskontrollen </text:span><text:span text:style-name="T99">durchgeführt</text:span><text:span text:style-name="T5"> </text:span><text:span text:style-name="T24">(AA 5.2.2020; vgl. BMEIA 20.12.2019, USDOS 13.3.2019, </text:span><text:span text:style-name="T29">HRW 14.1.2020</text:span><text:span text:style-name="T24">)</text:span><text:span text:style-name="T5">.</text:span></text:p>
      <text:p text:style-name="P29"><text:span text:style-name="T5">Die Regierung kontrolliert streng die Erlaubnis, in Pjöngjang zu wohnen oder </text:span><text:span text:style-name="T98">in die Stadt zu</text:span><text:span text:style-name="T5"> reisen, wo die Verfügbarkeit von Nahrungsmitteln, die </text:span><text:span text:style-name="T98">Wohn- und </text:span><text:span text:style-name="T5">Gesundheit</text:span><text:span text:style-name="T23">ssituation</text:span><text:span text:style-name="T5"> und die allgemeinen Lebensbedingungen viel besser </text:span><text:span text:style-name="T98">sind</text:span><text:span text:style-name="T5"> als im Rest des Landes </text:span><text:span text:style-name="T36">(USDOS 13.3.2019)</text:span><text:span text:style-name="T5">. In der Vergangenheit wurden Zehntausende Menschen von Pjöngjang auf das Land vertrieben. Manchmal geschah dies </text:span><text:span text:style-name="T99">als</text:span><text:span text:style-name="T5"> Bestrafung von </text:span><text:span text:style-name="T99">Vergehen</text:span><text:span text:style-name="T5"> und umfasste </text:span><text:span text:style-name="T99">Personen</text:span><text:span text:style-name="T5">, die aufgrund des sozialen Status ihrer Familienmitglieder als politisch unzuverlässig eingestuft wurden </text:span><text:span text:style-name="T25">(USDOS 13.3.2019; </text:span><text:span text:style-name="T36">vgl. FH 4.2.2019</text:span><text:span text:style-name="T25">)</text:span><text:span text:style-name="T5">.</text:span></text:p>
      <text:p text:style-name="P33"><text:span text:style-name="T5">Die Regierung beschränkt auch Auslandsreisen. Auswanderun</text:span><text:span text:style-name="T98">g ist ni</text:span><text:span text:style-name="T5">cht erlaubt </text:span><text:span text:style-name="T27">(USDOS 13.3.2019; vgl. HRW 14.1.2020, </text:span><text:span text:style-name="T32">AI 30.1.2020, </text:span><text:span text:style-name="T36">FH 4.2.2019</text:span><text:span text:style-name="T27">)</text:span><text:span text:style-name="T5">. Die Erteilung von Ausreisevisa </text:span><text:span text:style-name="T23">ist auf</text:span><text:span text:style-name="T5"> Beamte und vertrauenswürdige Geschäftsleute, Künstler, Sportler, Akademiker und </text:span><text:span text:style-name="T98">Arbeiter</text:span><text:span text:style-name="T5"> beschränkt. </text:span><text:span text:style-name="T23">Behörden üben</text:span><text:span text:style-name="T5"> größeren Druck auf Familienmitglieder von Überläufern aus, um </text:span><text:span text:style-name="T98">diese</text:span><text:span text:style-name="T5"> zu ermutigen, nach Hause zurückzukehren. </text:span><text:span text:style-name="T100">G</text:span><text:span text:style-name="T5">egen Grenzschutzbeamte, die möglicherweise als Gegenleistung für Bestechungsgelder Grenzübertreter unterstützt haben, </text:span><text:span text:style-name="T25">wird vorgegangen (USDOS 13.3.2019)</text:span><text:span text:style-name="T5">. </text:span><text:span text:style-name="T32">Personen, die an ihrem registrierten Wohnsitz nicht </text:span><text:span text:style-name="T104">mehr aufhältig sind, ohne sich neu registrieren zu lassen, werden wie illegale Auswanderer behandelt (AI 30.1.2020).</text:span></text:p>
      <text:p text:style-name="Quellenüberschrift">Quellen:</text:p>
      <text:p text:style-name="Quellenzitat">-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P59"><text:span text:style-name="T60">- </text:span><text:span text:style-name="T66">AI – Amnesty International (30.1.2020): Human Right in Asia-Pacific; Review of 2019 - North Korea, </text:span><text:a xlink:type="simple" xlink:href="https://www.ecoi.net/de/dokument/2023877.html" text:style-name="Internet_20_link" text:visited-style-name="Visited_20_Internet_20_Link"><text:span text:style-name="T66">https://www.ecoi.net/de/dokument/2023877.html</text:span></text:a><text:span text:style-name="T66">, Zugriff 11.2.2020</text:span></text:p>
      <text:p text:style-name="Quellenzitat"><text:span text:style-name="T54">- </text:span><text:span text:style-name="T56">BMEIA – Bundesministerium für Europäische und Internationale Angelegenheiten der Republik Österreich (20.12.2019): Reiseinformation: </text:span><text:span text:style-name="T54">Korea - Demokratische Volksrepublik (Demokratische Volksrepublik Korea), </text:span><text:a xlink:type="simple" xlink:href="https://www.bmeia.gv.at/reise-aufenthalt/reiseinformation/land/korea-dem-vr/" text:style-name="Internet_20_link" text:visited-style-name="Visited_20_Internet_20_Link"><text:span text:style-name="T54">https://www.bmeia.gv.at/reise-aufenthalt/reiseinformation/land/korea-dem-vr/</text:span></text:a><text:span text:style-name="T54">, </text:span><text:span text:style-name="T56">Zugriff 10.2.2020</text:span></text:p>
      <text:p text:style-name="P54"><text:soft-page-break/><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Quellenzitat"><text:span text:style-name="T60">- </text:span><text:span text:style-name="T63">HRW – Human Rights Watch (14.1.2020): World Report 2020 - North Korea, </text:span><text:a xlink:type="simple" xlink:href="https://www.ecoi.net/de/dokument/2022809.html" text:style-name="Internet_20_link" text:visited-style-name="Visited_20_Internet_20_Link"><text:span text:style-name="T63">https://www.ecoi.net/de/dokument/2022809.html</text:span></text:a><text:span text:style-name="T63">, Zugriff 11.2.2020</text:span></text:p>
      <text:p text:style-name="Quellenzitat">- <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h text:style-name="P80" text:outline-level="1"><text:bookmark-start text:name="__RefHeading___Toc4219_297596519"/>Grundversorgung<text:bookmark-end text:name="__RefHeading___Toc4219_297596519"/></text:h>
      <text:p text:style-name="P42"><text:span text:style-name="T5">Nordkorea, eine der am zentral</text:span><text:span text:style-name="T42">i</text:span><text:span text:style-name="T5">s</text:span><text:span text:style-name="T42">tischs</text:span><text:span text:style-name="T5">ten und am wenigsten offenen Volkswirtschaften der Welt, </text:span><text:span text:style-name="T107">ist</text:span><text:span text:style-name="T5"> vo</text:span><text:span text:style-name="T107">n</text:span><text:span text:style-name="T5"> chronischen wirtschaftlichen Problemen </text:span><text:span text:style-name="T37">betroffen</text:span><text:span text:style-name="T5">. Hohe Militärausgaben und die Entwicklung des Programms für ballistische Raketen und Nuklearwaffen </text:span><text:span text:style-name="T107">nehmen</text:span><text:span text:style-name="T5"> erhebliche Mittel in Anspruch, die für Investitionen und </text:span><text:span text:style-name="T107">die Versorgung</text:span><text:span text:style-name="T5"> erforderlich </text:span><text:span text:style-name="T107">wären (CIA 5.2.2020)</text:span><text:span text:style-name="T5">. </text:span><text:span text:style-name="T39">Die </text:span><text:span text:style-name="T5">als Reaktion auf die von Pjöngjang zwischen 2006 und 2017 durchgeführten Atom- und Raketentests </text:span><text:span text:style-name="T110">eingeführten</text:span><text:span text:style-name="T5"> </text:span><text:span text:style-name="T39">Wirtschaftss</text:span><text:span text:style-name="T5">anktionen sind weiterhin in Kraft </text:span><text:span text:style-name="T39">und</text:span><text:span text:style-name="T5"> haben den Handelsverkehr von und nach Nordkorea drastisch reduziert </text:span><text:span text:style-name="T39">(MAE 3.2.2020).</text:span></text:p>
      <text:p text:style-name="P42">Nordkorea leidet seit Jahren unter schweren Versorgungsmängeln <text:span text:style-name="T158">(AA 5.2.2010; vgl. BMEIA 20.10.2019, CIA 5.2.2020)</text:span>. Insbesondere außerhalb Pjöngjangs ist mit häufigen Strom- und Wasserausfällen ebenso zu rechnen wie mit im Winter ungeheizten Räumen <text:span text:style-name="T124">(AA 5.2.2020; vgl. BMEIA 20.12.2019)</text:span>. Die Versorgung mit Lebensmitteln und anderen Gütern des täglichen Bedarfs ist eingeschränkt, auf dem Lande stärker als in der Hauptstadt <text:span text:style-name="T53">(AA 5.2.2020; vgl. USDOS 13.3.2019)</text:span>. <text:span text:style-name="T5">Häufige wetterbedingte Ernteausfälle verschärfen die chronische Nahrungsmittelknappheit </text:span><text:span text:style-name="T32">(</text:span><text:span text:style-name="T38">CIA 5.2.2020; vgl. </text:span><text:span text:style-name="T32">AI 30.1.2020)</text:span><text:span text:style-name="T5">. </text:span></text:p>
      <text:p text:style-name="P37"><text:span text:style-name="T5">Die Regierung teilt die Bürger in strenge, loyalitätsbasierte Klassen </text:span><text:span text:style-name="T33">(„Songbun“)</text:span><text:span text:style-name="T5"> ein, die den Zugang zu Beschäftigung, Hochschulbildung, Wohn</text:span><text:span text:style-name="T108">ungen</text:span><text:span text:style-name="T5">, medizinische</text:span><text:span text:style-name="T108">r</text:span><text:span text:style-name="T5"> </text:span><text:span text:style-name="T108">Versorgung</text:span><text:span text:style-name="T5">, bestimmten Geschäften und Verpflegungsrationen bestimmen </text:span><text:span text:style-name="T18">(USDOS 13.3.2019; vgl. HRW 14.1.2020, AI 30.1.2020, </text:span><text:span text:style-name="T36">FH 4.2.2019</text:span><text:span text:style-name="T18">)</text:span><text:span text:style-name="T5">. </text:span></text:p>
      <text:p text:style-name="P37"><text:span text:style-name="T5">Die nordkoreanische Regierung </text:span><text:span text:style-name="T108">betont</text:span><text:span text:style-name="T5"> </text:span><text:span text:style-name="T38">das</text:span><text:span text:style-name="T5"> Ziel, den Lebensstandard insgesamt verbessern </text:span><text:span text:style-name="T38">zu wollen</text:span><text:span text:style-name="T5">, </text:span><text:span text:style-name="T108">unternimmt</text:span><text:span text:style-name="T5"> aber nur wenige Schritte, dieses Ziel </text:span><text:span text:style-name="T108">auch zu erreichen (CIA 5.2.2020).</text:span></text:p>
      <text:p text:style-name="Quellenüberschrift">Quellen:</text:p>
      <text:p text:style-name="Quellenzitat">-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P67"><text:span text:style-name="T60">- </text:span><text:span text:style-name="T66">AI – Amnesty International (30.1.2020): Human Right in Asia-Pacific; Review of 2019 - North Korea, </text:span><text:a xlink:type="simple" xlink:href="https://www.ecoi.net/de/dokument/2023877.html" text:style-name="Internet_20_link" text:visited-style-name="Visited_20_Internet_20_Link"><text:span text:style-name="T66">https://www.ecoi.net/de/dokument/2023877.html</text:span></text:a><text:span text:style-name="T66">, Zugriff 11.2.2020</text:span></text:p>
      <text:p text:style-name="P47"><text:span text:style-name="T54">- </text:span><text:span text:style-name="T56">BMEIA – Bundesministerium für Europäische und Internationale Angelegenheiten der Republik Österreich (20.12.2019): Reiseinformation: </text:span><text:span text:style-name="T54">Korea - Demokratische Volksrepublik (Demokratische </text:span><text:soft-page-break/><text:span text:style-name="T54">Volksrepublik Korea), </text:span><text:a xlink:type="simple" xlink:href="https://www.bmeia.gv.at/reise-aufenthalt/reiseinformation/land/korea-dem-vr/" text:style-name="Internet_20_link" text:visited-style-name="Visited_20_Internet_20_Link"><text:span text:style-name="T54">https://www.bmeia.gv.at/reise-aufenthalt/reiseinformation/land/korea-dem-vr/</text:span></text:a><text:span text:style-name="T54">, </text:span><text:span text:style-name="T56">Zugriff 10.2.2020</text:span></text:p>
      <text:p text:style-name="P70"><text:span text:style-name="T70">- </text:span><text:span text:style-name="T71">CIA – Central Intelligence Agency (5.2.2019): The World Factbook: Korea, North, </text:span><text:a xlink:type="simple" xlink:href="https://www.cia.gov/library/publications/the-world-factbook/geos/kn.html" text:style-name="Internet_20_link" text:visited-style-name="Visited_20_Internet_20_Link"><text:span text:style-name="T71">https://www.cia.gov/library/publications/the-world-factbook/geos/kn.html</text:span></text:a><text:span text:style-name="T71">, Zugriff 11.2.2020</text:span></text:p>
      <text:p text:style-name="P69"><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75">- HRW – Human Rights Watch (14.1.2020): World Report 2020 - North Korea, https://www.ecoi.net/de/dokument/2022809.html, Zugriff 11.2.2020</text:p>
      <text:p text:style-name="P72"><text:span text:style-name="T71">- </text:span><text:span text:style-name="T72">MAE – Ministero degli Affari Esteri e della Cooperazione Internazionale della Repubblica Italiana (3.2.2020): Viaggiare Sicuri informatevi – Repubblica Popolare Democratica di Corea (Corea del Nord), </text:span><text:a xlink:type="simple" xlink:href="http://www.viaggiaresicuri.it/country/PRK" text:style-name="Internet_20_link" text:visited-style-name="Visited_20_Internet_20_Link"><text:span text:style-name="T72">http://www.viaggiaresicuri.it/country/PRK</text:span></text:a><text:span text:style-name="T72">, Zugriff 11.2.2020</text:span></text:p>
      <text:p text:style-name="P63"><text:span text:style-name="T59">- </text:span><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h text:style-name="P80" text:outline-level="1"><text:bookmark-start text:name="__RefHeading___Toc4223_297596519"/>Medizinische Versorgung<text:bookmark-end text:name="__RefHeading___Toc4223_297596519"/></text:h>
      <text:p text:style-name="P30">Die medizinische Versorgung ist landesweit äußerst unzureichend. Krankenhäuser, selbst die speziell für Ausländer vorgesehenen, bieten nicht annähernd „westlichen“ Standard <text:span text:style-name="T124">(AA 5.2.2020; vgl. MEAE 3.2.2020, BMEIA 20.12.2019, MAE 3.2.2020)</text:span>. <text:span text:style-name="T55">Es gibt einen</text:span> allgemeinen Mangel an Medikamenten, Verband<text:span text:style-name="T166">s</text:span>stoffen, medizinischen Instrumenten und Hilfsmitteln <text:span text:style-name="T128">(AA 5.2.2020; vgl. MEAE 3.2.2020, MAE 3.2.2020)</text:span>. Ausbrüche von Epidemien oder neu aufgetretene gesundheitliche Risiken (Infektionen, Luftqualität, radioaktive Belastung, <text:span text:style-name="T117">usw.</text:span>) werden von staatlichen Stellen nicht immer weitergegeben, mit Informationslücken muss immer gerechnet werden <text:span text:style-name="T159">(AA 5.2.2020)</text:span>. Tuberkulose ist in der einheimischen Bevölkerung immer noch ein Problem <text:span text:style-name="T117">(AA 5.2.2020; vgl. MAE 3.2.2020)</text:span>. </text:p>
      <text:p text:style-name="P30"><text:span text:style-name="T5">Der Zugang zur Gesundheitsversorgung </text:span><text:span text:style-name="T85">hängt</text:span><text:span text:style-name="T5"> weitgehend von der Loyalität gegenüber der Regierung ab </text:span><text:span text:style-name="T14">(USDOS 13.3.2019)</text:span><text:span text:style-name="T5">. </text:span><text:span text:style-name="T25">MedCOI gibt </text:span><text:span text:style-name="T26">im Dezember 2018 </text:span><text:span text:style-name="T25">an, dass es </text:span><text:span text:style-name="T26">keine Möglichkeit gibt, Informationen über die Verfügbarkeit von Behandlungen oder Medikamenten in Nordkorea zu erhalten (ISOS 8.12.2018)</text:span></text:p>
      <text:p text:style-name="Quellenüberschrift">Quellen:</text:p>
      <text:p text:style-name="P46">-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Quellenzitat">- <text:span text:style-name="T124">BMEIA – Bundesministerium für Europäische und Internationale Angelegenheiten der Republik Österreich (20.12.2019): Reiseinformation: </text:span>Korea - Demokratische Volksrepublik <text:span text:style-name="T125">(Demokratische Volksrepublik Korea), </text:span><text:a xlink:type="simple" xlink:href="https://www.bmeia.gv.at/reise-aufenthalt/reiseinformation/land/korea-dem-vr/" text:style-name="Internet_20_link" text:visited-style-name="Visited_20_Internet_20_Link"><text:span text:style-name="T125">https://www.bmeia.gv.at/reise-aufenthalt/reiseinformation/land/korea-dem-vr/</text:span></text:a><text:span text:style-name="T125">, </text:span><text:span text:style-name="T126">Zugriff 10.2.2020</text:span></text:p>
      <text:p text:style-name="P65"><text:span text:style-name="T60">- </text:span><text:span text:style-name="T61">ISOS – International SOS via MedCOI (8.12.2018): BMA 11886, Zugriff 11.2.2020</text:span></text:p>
      <text:p text:style-name="P71"><text:span text:style-name="T71">- </text:span><text:span text:style-name="T72">MAE – Ministero degli Affari Esteri e della Cooperazione Internazionale della Repubblica Italiana (3.2.2020): Viaggiare Sicuri informatevi – Repubblica Popolare Democratica di Corea (Corea del Nord), </text:span><text:a xlink:type="simple" xlink:href="http://www.viaggiaresicuri.it/country/PRK" text:style-name="Internet_20_link" text:visited-style-name="Visited_20_Internet_20_Link"><text:span text:style-name="T72">http://www.viaggiaresicuri.it/country/PRK</text:span></text:a><text:span text:style-name="T72">, Zugriff 11.2.2020</text:span></text:p>
      <text:p text:style-name="P48"><text:soft-page-break/><text:span text:style-name="T54">- </text:span><text:span text:style-name="T57">MEAE – Ministère de l‘Europe et des Affaires étrangères (3.2.2020): <text:s/>Conseils aux Voyageurs: Corée du Nord, </text:span><text:a xlink:type="simple" xlink:href="https://www.diplomatie.gouv.fr/fr/conseils-aux-voyageurs/conseils-par-pays-destination/coree-du-nord" text:style-name="Internet_20_link" text:visited-style-name="Visited_20_Internet_20_Link"><text:span text:style-name="T57">https://www.diplomatie.gouv.fr/fr/conseils-aux-voyageurs/conseils-par-pays-destination/coree-du-nord</text:span></text:a><text:span text:style-name="T57">, Zugriff 10.2.2020</text:span></text:p>
      <text:p text:style-name="P65"><text:span text:style-name="T59">- </text:span><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h text:style-name="P80" text:outline-level="1"><text:bookmark-start text:name="__RefHeading___Toc4229_297596519"/>Rückkehr<text:bookmark-end text:name="__RefHeading___Toc4229_297596519"/></text:h>
      <text:p text:style-name="P36"><text:span text:style-name="T5">Auswanderun</text:span><text:span text:style-name="T98">g </text:span><text:span text:style-name="T101">(Emigration) </text:span><text:span text:style-name="T98">ist ni</text:span><text:span text:style-name="T5">cht erlaubt. Das Gesetz sieht für illegalen Grenzübertritt eine Freiheitsstrafe von bis zu zwei Jahren vor. </text:span>Personen, einschließlich Kinder, die in einem Drittland Asyl such<text:span text:style-name="T155">t</text:span>en, <text:span text:style-name="T62">werden mit</text:span> mindestens fünf Jahre<text:span text:style-name="T155">n</text:span> „Arbeitskorrektur“ <text:span text:style-name="T62">bestraft</text:span>. In „schweren“ - <text:span text:style-name="T155">insbesondere „politischen“ -</text:span> Fällen unterwirft der Staat Asylsuchende einer unbefristeten Haftstrafe und Zwangsarbeit, Einziehung von Eigentum oder Tod <text:span text:style-name="T130">(USDOS 13.3.2019; vgl. HRW 14.1.2020)</text:span>. <text:span text:style-name="T103">Es gibt</text:span><text:span text:style-name="T5"> Berichte, </text:span><text:span text:style-name="T31">dass</text:span><text:span text:style-name="T5"> </text:span><text:span text:style-name="T109">rückgeführte</text:span><text:span text:style-name="T5"> Asylwerber hingerichtet </text:span><text:span text:style-name="T103">wurden</text:span><text:span text:style-name="T5"> </text:span><text:span text:style-name="T10">(USDOS 13.3.2019; </text:span><text:span text:style-name="T36">vgl. FH 4.2.2019</text:span><text:span text:style-name="T10">)</text:span><text:span text:style-name="T5">. </text:span></text:p>
      <text:p text:style-name="P31">Am Flughafen in Pjöngjang und den anderen Einreisepunkten werden verschärfte Einreisekontrollen durchgeführt. Es ist streng verboten, Medien aus dem Ausland einzuführen, die die „Oberste Würde“ Nordkoreas <text:span text:style-name="T167">oder </text:span>das System k<text:span text:style-name="T166">ritisier</text:span>en, beleidigen und herab<text:span text:style-name="T166">würdigen</text:span>, oder in Zusammenhang mit sexuellen Handlungen stehen. Die Einreisekontrolle umfasst die Durchsuchung von Computern, mobilen Geräten und Kameras <text:span text:style-name="T117">(AA 5.2.2020)</text:span>.</text:p>
      <text:p text:style-name="Quellenüberschrift">Quellen:</text:p>
      <text:p text:style-name="P46">- <text:span text:style-name="T54">AA – Auswärtiges Amt der Bundesrepublik Deutschland (5.2.2020): Korea (Demokratische Volksrepublik, Nordkorea): Reise- und Sicherheitshinweise, </text:span><text:a xlink:type="simple" xlink:href="https://www.auswaertiges-amt.de/de/aussenpolitik/laender/koreademokratischevolksrepublik-node/koreademokratischevolksrepubliksicherheit/216104" text:style-name="Internet_20_link" text:visited-style-name="Visited_20_Internet_20_Link"><text:span text:style-name="T54">https://www.auswaertiges-amt.de/de/aussenpolitik/laender/koreademokratischevolksrepublik-node/koreademokratischevolksrepubliksicherheit/216104</text:span></text:a><text:span text:style-name="T54">, Zugriff 10.2.2020</text:span></text:p>
      <text:p text:style-name="P69"><text:span text:style-name="T63">- </text:span><text:span text:style-name="T67">FH – Freedom House (4.2.2019): Freedom in the World 2019 - North Korea, </text:span><text:a xlink:type="simple" xlink:href="https://www.ecoi.net/de/dokument/2004348.html" text:style-name="Internet_20_link" text:visited-style-name="Visited_20_Internet_20_Link"><text:span text:style-name="T67">https://www.ecoi.net/de/dokument/2004348.html</text:span></text:a><text:span text:style-name="T67">, Zugriff 11.2.2020</text:span></text:p>
      <text:p text:style-name="P66"><text:span text:style-name="T60">- </text:span><text:span text:style-name="T63">HRW – Human Rights Watch (14.1.2020): World Report 2020 - North Korea, </text:span><text:a xlink:type="simple" xlink:href="https://www.ecoi.net/de/dokument/2022809.html" text:style-name="Internet_20_link" text:visited-style-name="Visited_20_Internet_20_Link"><text:span text:style-name="T63">https://www.ecoi.net/de/dokument/2022809.html</text:span></text:a><text:span text:style-name="T63">, Zugriff 11.2.2020</text:span></text:p>
      <text:p text:style-name="P64"><text:span text:style-name="T59">- </text:span><text:span text:style-name="T60">USDOS – United States Department of State (13.3.2019): </text:span><text:span text:style-name="T59">Country Report on Human Rights Practices 2018 - Democratic People's Republic of Korea, </text:span><text:a xlink:type="simple" xlink:href="https://www.ecoi.net/de/dokument/2004241.html" text:style-name="Internet_20_link" text:visited-style-name="Visited_20_Internet_20_Link"><text:span text:style-name="T59">https://www.ecoi.net/de/dokument/2004241.html</text:span></text:a><text:span text:style-name="T59">, </text:span><text:span text:style-name="T60">Zugriff 10.2.2020</text:span></text:p>
      <text:h text:style-name="P78" text:outline-level="1" text:is-list-header="true"/>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Arial2" svg:font-family="Arial" style:font-family-generic="swiss"/>
    <style:font-face style:name="FreeSans1" svg:font-family="FreeSans" style:font-family-generic="swiss"/>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loext:contextual-spacing="false" style:writing-mode="lr-tb"/>
      <style:text-properties style:font-name="Arial1"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199cm" fo:margin-bottom="0.3cm" loext:contextual-spacing="false" fo:line-height="150%" fo:text-align="justify" style:justify-single-word="false" fo:text-indent="0cm" style:auto-text-indent="false" style:page-number="auto" style:writing-mode="lr-tb">
        <style:tab-stops/>
      </style:paragraph-properties>
      <style:text-properties style:font-name="Arial1"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loext: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style:font-name="Arial"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style:style>
    <style:style style:name="Heading_20_2" style:display-name="Heading 2" style:family="paragraph" style:parent-style-name="Heading" style:next-style-name="Text_20_body" style:default-outline-level="2" style:class="text" style:master-page-name="">
      <style:paragraph-properties fo:margin-left="0.499cm" fo:margin-right="0.18cm" fo:margin-top="0.3cm" fo:margin-bottom="0.3cm" loext:contextual-spacing="false" fo:line-height="100%" fo:text-align="justify" style:justify-single-word="false" fo:hyphenation-ladder-count="no-limit" fo:text-indent="0cm" style:auto-text-indent="false" style:page-number="auto" style:writing-mode="lr-tb">
        <style:tab-stops>
          <style:tab-stop style:position="1.505cm"/>
        </style:tab-stops>
      </style:paragraph-properties>
      <style:text-properties fo:color="#71869b" style:font-name="Arial"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1"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1" fo:font-family="Arial" style:font-style-name="Standard" style:font-family-generic="swiss" style:font-pitch="variable" fo:font-size="11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Quellenüberschrift" style:family="paragraph" style:parent-style-name="Standard" style:master-page-name="">
      <style:paragraph-properties fo:margin-top="0.199cm" fo:margin-bottom="0.199cm" loext:contextual-spacing="false" style:page-number="auto" fo:keep-with-next="always"/>
      <style:text-properties style:text-underline-style="solid" style:text-underline-width="auto" style:text-underline-color="font-color" style:font-size-asian="10.5pt"/>
    </style:style>
    <style:style style:name="Quellenzitat" style:family="paragraph" style:parent-style-name="Text_20_body" style:master-page-name="">
      <style:paragraph-properties fo:margin-left="0.199cm" fo:margin-right="0cm" fo:margin-top="0.199cm" fo:margin-bottom="0cm" loext:contextual-spacing="true" fo:line-height="100%" fo:text-align="start" style:justify-single-word="false" fo:text-indent="-0.199cm" style:auto-text-indent="false" style:page-number="auto">
        <style:tab-stops/>
      </style:paragraph-properties>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style:list-level-properties>
      </text:outline-level-style>
      <text:outline-level-style text:level="3" style:num-prefix=" " style:num-suffix=")" style:num-format="a">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margin-top="0cm" fo:margin-bottom="0cm" loext:contextual-spacing="false" fo:text-align="center" style:justify-single-word="false"/>
      <style:text-properties style:font-name="Arial"/>
    </style:style>
    <style:style style:name="MT1" style:family="text">
      <style:text-properties fo:color="#632423" fo:font-size="6pt" fo:background-color="transparent" loext:char-shading-value="0" style:font-size-asian="6pt" style:font-size-complex="6pt"/>
    </style:style>
    <style:style style:name="MT2" style:family="text">
      <style:text-properties fo:color="#632423" fo:font-size="6pt" fo:font-weight="bold" fo:background-color="transparent" loext:char-shading-value="0" style:font-size-asian="6pt" style:font-weight-asian="bold" style:font-size-complex="6pt" style:font-weight-complex="bold"/>
    </style:style>
    <style:style style:name="MT3" style:family="text">
      <style:text-properties fo:font-size="6pt" fo:font-weight="bold" fo:background-color="transparent" loext:char-shading-value="0" style:font-size-asian="6pt" style:font-weight-asian="bold" style:font-size-complex="6pt" style:font-weight-complex="bold"/>
    </style:style>
    <style:style style:name="MT4" style:family="text">
      <style:text-properties fo:font-size="6pt" fo:background-color="transparent" loext:char-shading-value="0" style:font-size-asian="6pt"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office:automatic-styles>
  <office:master-styles>
    <style:master-page style:name="Standard" style:page-layout-name="Mpm1">
      <style:footer>
        <text:p text:style-name="MP1"><text:span text:style-name="MT1">.</text:span><text:span text:style-name="MT2">BFA</text:span><text:span text:style-name="MT3"> </text:span><text:span text:style-name="MT4">Bundesamt für Fremdenwesen und Asyl Seite </text:span><text:span text:style-name="MT3"><text:page-number text:select-page="current">19</text:page-number></text:span><text:span text:style-name="MT4"><text:s/>von </text:span><text:span text:style-name="MT3"><text:page-count>19</text:page-count></text:span></text:p>
      </style:footer>
      <loext:footer-first>
        <text:p text:style-name="Footer"/>
      </loext:footer-first>
    </style:master-page>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20-02-12T08:27:38.658301460</meta:creation-date>
    <meta:editing-duration>PT6M37S</meta:editing-duration>
    <meta:editing-cycles>2</meta:editing-cycles>
    <meta:generator>LibreOffice/6.3.4.2$Linux_X86_64 LibreOffice_project/30$Build-2</meta:generator>
    <dc:subject>VRKO_LIB_2020_02_11_KE</dc:subject>
    <dc:title>VRKO_LIB_2020_02_11_KE</dc:title>
    <meta:keyword>VRKO_LIB_2020_02_11_KE</meta:keyword>
    <dc:date>2020-02-12T08:28:00.859879401</dc:date>
    <meta:document-statistic meta:table-count="1" meta:image-count="2" meta:object-count="0" meta:page-count="19" meta:paragraph-count="169" meta:word-count="4723" meta:character-count="41930" meta:non-whitespace-character-count="37253"/>
  </office:meta>
</office:document-meta>
</file>