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38A000001C4C4AAAC1A8744BCF5.png" manifest:media-type="image/png"/>
  <manifest:file-entry manifest:full-path="Pictures/10000000000002FF0000005007CDA2ADA1C11269.png" manifest:media-type="image/png"/>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2" svg:font-family="Arial" style:font-family-generic="swiss"/>
    <style:font-face style:name="FreeSans1" svg:font-family="FreeSans" style:font-family-generic="swiss"/>
    <style:font-face style:name="Courier New" svg:font-family="'Courier New'" style:font-family-generic="modern" style:font-pitch="fixed"/>
    <style:font-face style:name="Liberation Mono" svg:font-family="'Liberation Mono'" style:font-family-generic="modern" style:font-pitch="fixed"/>
    <style:font-face style:name="Liberation Serif" svg:font-family="'Liberation Serif'"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Liberation Sans" svg:font-family="'Liberation Sans'" style:font-family-generic="swiss" style:font-pitch="variable"/>
    <style:font-face style:name="Arial3" svg:font-family="Arial" style:font-family-generic="system" style:font-pitch="variable"/>
    <style:font-face style:name="FreeSans" svg:font-family="FreeSans" style:font-family-generic="system" style:font-pitch="variable"/>
    <style:font-face style:name="Noto Sans CJK SC Regular" svg:font-family="'Noto Sans CJK SC Regular'" style:font-family-generic="system" style:font-pitch="variable"/>
    <style:font-face style:name="Times New Roman" svg:font-family="'Times New Roman'" style:font-family-generic="system" style:font-pitch="variable"/>
  </office:font-face-decls>
  <office:automatic-styles>
    <style:style style:name="Tabelle1" style:family="table">
      <style:table-properties style:width="17cm" table:align="margins" style:writing-mode="lr-tb"/>
    </style:style>
    <style:style style:name="Tabelle1.A" style:family="table-column">
      <style:table-column-properties style:column-width="17cm" style:rel-column-width="65535*"/>
    </style:style>
    <style:style style:name="Tabelle1.A1" style:family="table-cell">
      <style:table-cell-properties fo:background-color="#dddddd" fo:padding="0.097cm" fo:border="0.05pt solid #000000">
        <style:background-image/>
      </style:table-cell-properties>
    </style:style>
    <style:style style:name="P1" style:family="paragraph" style:parent-style-name="Text_20_body">
      <style:paragraph-properties fo:text-align="justify" style:justify-single-word="false"/>
      <style:text-properties officeooo:paragraph-rsid="005804b7"/>
    </style:style>
    <style:style style:name="P2" style:family="paragraph" style:parent-style-name="Standard">
      <style:paragraph-properties fo:margin-top="0cm" fo:margin-bottom="0cm" loext:contextual-spacing="false" fo:text-align="center" style:justify-single-word="false"/>
      <style:text-properties style:font-name="Arial1"/>
    </style:style>
    <style:style style:name="P3" style:family="paragraph" style:parent-style-name="Text_20_body">
      <style:paragraph-properties fo:text-align="justify" style:justify-single-word="false"/>
      <style:text-properties officeooo:paragraph-rsid="0060a872"/>
    </style:style>
    <style:style style:name="P4" style:family="paragraph" style:parent-style-name="Text_20_body">
      <style:paragraph-properties fo:text-align="justify" style:justify-single-word="false"/>
      <style:text-properties officeooo:paragraph-rsid="005804b7"/>
    </style:style>
    <style:style style:name="P5" style:family="paragraph" style:parent-style-name="Text_20_body">
      <style:paragraph-properties fo:text-align="justify" style:justify-single-word="false"/>
      <style:text-properties officeooo:paragraph-rsid="003d9c7e"/>
    </style:style>
    <style:style style:name="P6" style:family="paragraph" style:parent-style-name="Text_20_body">
      <style:paragraph-properties fo:text-align="justify" style:justify-single-word="false"/>
      <style:text-properties officeooo:paragraph-rsid="003cc146"/>
    </style:style>
    <style:style style:name="P7" style:family="paragraph" style:parent-style-name="Text_20_body">
      <style:paragraph-properties fo:text-align="justify" style:justify-single-word="false"/>
      <style:text-properties officeooo:paragraph-rsid="0047d8ac"/>
    </style:style>
    <style:style style:name="P8" style:family="paragraph" style:parent-style-name="Text_20_body">
      <style:paragraph-properties fo:text-align="justify" style:justify-single-word="false"/>
      <style:text-properties officeooo:paragraph-rsid="004c20fd"/>
    </style:style>
    <style:style style:name="P9" style:family="paragraph" style:parent-style-name="Text_20_body">
      <style:paragraph-properties fo:text-align="justify" style:justify-single-word="false"/>
      <style:text-properties officeooo:paragraph-rsid="004e2cbe"/>
    </style:style>
    <style:style style:name="P10" style:family="paragraph" style:parent-style-name="Text_20_body">
      <style:paragraph-properties fo:text-align="justify" style:justify-single-word="false"/>
      <style:text-properties officeooo:paragraph-rsid="00535530"/>
    </style:style>
    <style:style style:name="P11" style:family="paragraph" style:parent-style-name="Text_20_body">
      <style:paragraph-properties fo:text-align="justify" style:justify-single-word="false"/>
      <style:text-properties officeooo:paragraph-rsid="005564c4"/>
    </style:style>
    <style:style style:name="P12" style:family="paragraph" style:parent-style-name="Text_20_body">
      <style:paragraph-properties fo:text-align="justify" style:justify-single-word="false"/>
      <style:text-properties officeooo:paragraph-rsid="00627ed1"/>
    </style:style>
    <style:style style:name="P13" style:family="paragraph" style:parent-style-name="Text_20_body">
      <style:paragraph-properties fo:text-align="justify" style:justify-single-word="false"/>
      <style:text-properties officeooo:paragraph-rsid="005c3d39"/>
    </style:style>
    <style:style style:name="P14" style:family="paragraph" style:parent-style-name="Text_20_body">
      <style:paragraph-properties fo:text-align="justify" style:justify-single-word="false"/>
      <style:text-properties officeooo:paragraph-rsid="005b3688"/>
    </style:style>
    <style:style style:name="P15" style:family="paragraph" style:parent-style-name="Text_20_body">
      <style:paragraph-properties fo:text-align="justify" style:justify-single-word="false"/>
      <style:text-properties officeooo:paragraph-rsid="0042aeca"/>
    </style:style>
    <style:style style:name="P16" style:family="paragraph" style:parent-style-name="Text_20_body">
      <style:paragraph-properties fo:text-align="justify" style:justify-single-word="false"/>
      <style:text-properties officeooo:paragraph-rsid="0044da82"/>
    </style:style>
    <style:style style:name="P17" style:family="paragraph" style:parent-style-name="Text_20_body">
      <style:paragraph-properties fo:text-align="justify" style:justify-single-word="false"/>
      <style:text-properties officeooo:paragraph-rsid="0048827f"/>
    </style:style>
    <style:style style:name="P18" style:family="paragraph" style:parent-style-name="Text_20_body">
      <style:paragraph-properties fo:text-align="justify" style:justify-single-word="false"/>
      <style:text-properties officeooo:paragraph-rsid="004fd855"/>
    </style:style>
    <style:style style:name="P19" style:family="paragraph" style:parent-style-name="Text_20_body">
      <style:paragraph-properties fo:text-align="justify" style:justify-single-word="false"/>
      <style:text-properties officeooo:paragraph-rsid="00637faf"/>
    </style:style>
    <style:style style:name="P20" style:family="paragraph" style:parent-style-name="Text_20_body">
      <style:paragraph-properties fo:text-align="justify" style:justify-single-word="false"/>
      <style:text-properties officeooo:paragraph-rsid="003f51f7"/>
    </style:style>
    <style:style style:name="P21" style:family="paragraph" style:parent-style-name="Text_20_body">
      <style:paragraph-properties fo:text-align="justify" style:justify-single-word="false"/>
      <style:text-properties officeooo:paragraph-rsid="00673b91"/>
    </style:style>
    <style:style style:name="P22" style:family="paragraph" style:parent-style-name="Text_20_body">
      <style:paragraph-properties fo:text-align="justify" style:justify-single-word="false"/>
      <style:text-properties officeooo:paragraph-rsid="006895bd"/>
    </style:style>
    <style:style style:name="P23" style:family="paragraph" style:parent-style-name="Text_20_body">
      <style:paragraph-properties fo:line-height="100%"/>
      <style:text-properties officeooo:paragraph-rsid="003cc146"/>
    </style:style>
    <style:style style:name="P24" style:family="paragraph" style:parent-style-name="Text_20_body">
      <style:paragraph-properties fo:line-height="100%"/>
      <style:text-properties officeooo:paragraph-rsid="003dd648"/>
    </style:style>
    <style:style style:name="P25" style:family="paragraph" style:parent-style-name="Text_20_body">
      <style:paragraph-properties fo:line-height="100%"/>
      <style:text-properties officeooo:paragraph-rsid="002d934d"/>
    </style:style>
    <style:style style:name="P26" style:family="paragraph" style:parent-style-name="Text_20_body">
      <style:paragraph-properties fo:line-height="100%"/>
      <style:text-properties officeooo:paragraph-rsid="00433cb5"/>
    </style:style>
    <style:style style:name="P27" style:family="paragraph" style:parent-style-name="Text_20_body">
      <style:paragraph-properties fo:line-height="100%"/>
      <style:text-properties officeooo:paragraph-rsid="0044da82"/>
    </style:style>
    <style:style style:name="P28" style:family="paragraph" style:parent-style-name="Text_20_body">
      <style:paragraph-properties fo:line-height="100%"/>
      <style:text-properties officeooo:paragraph-rsid="0045bc56"/>
    </style:style>
    <style:style style:name="P29" style:family="paragraph" style:parent-style-name="Text_20_body">
      <style:paragraph-properties fo:line-height="100%"/>
      <style:text-properties officeooo:paragraph-rsid="00463553"/>
    </style:style>
    <style:style style:name="P30" style:family="paragraph" style:parent-style-name="Text_20_body">
      <style:paragraph-properties fo:line-height="100%"/>
      <style:text-properties officeooo:paragraph-rsid="0047d8ac"/>
    </style:style>
    <style:style style:name="P31" style:family="paragraph" style:parent-style-name="Text_20_body">
      <style:paragraph-properties fo:line-height="100%"/>
      <style:text-properties officeooo:paragraph-rsid="0048827f"/>
    </style:style>
    <style:style style:name="P32" style:family="paragraph" style:parent-style-name="Text_20_body">
      <style:paragraph-properties fo:line-height="100%"/>
      <style:text-properties officeooo:paragraph-rsid="004b3106"/>
    </style:style>
    <style:style style:name="P33" style:family="paragraph" style:parent-style-name="Text_20_body">
      <style:paragraph-properties fo:line-height="100%"/>
      <style:text-properties officeooo:paragraph-rsid="004c20fd"/>
    </style:style>
    <style:style style:name="P34" style:family="paragraph" style:parent-style-name="Text_20_body">
      <style:paragraph-properties fo:line-height="100%"/>
      <style:text-properties officeooo:paragraph-rsid="004cec79"/>
    </style:style>
    <style:style style:name="P35" style:family="paragraph" style:parent-style-name="Text_20_body">
      <style:paragraph-properties fo:line-height="100%"/>
      <style:text-properties officeooo:paragraph-rsid="004e2cbe"/>
    </style:style>
    <style:style style:name="P36" style:family="paragraph" style:parent-style-name="Text_20_body">
      <style:paragraph-properties fo:line-height="100%"/>
      <style:text-properties officeooo:paragraph-rsid="004fd855"/>
    </style:style>
    <style:style style:name="P37" style:family="paragraph" style:parent-style-name="Text_20_body">
      <style:paragraph-properties fo:line-height="100%"/>
      <style:text-properties officeooo:paragraph-rsid="00513850"/>
    </style:style>
    <style:style style:name="P38" style:family="paragraph" style:parent-style-name="Text_20_body">
      <style:paragraph-properties fo:line-height="100%"/>
      <style:text-properties officeooo:paragraph-rsid="005370b1"/>
    </style:style>
    <style:style style:name="P39" style:family="paragraph" style:parent-style-name="Text_20_body">
      <style:paragraph-properties fo:line-height="100%"/>
      <style:text-properties officeooo:paragraph-rsid="005564c4"/>
    </style:style>
    <style:style style:name="P40" style:family="paragraph" style:parent-style-name="Text_20_body">
      <style:paragraph-properties fo:line-height="100%"/>
      <style:text-properties officeooo:paragraph-rsid="00586f0e"/>
    </style:style>
    <style:style style:name="P41" style:family="paragraph" style:parent-style-name="Text_20_body">
      <style:paragraph-properties fo:line-height="100%"/>
      <style:text-properties officeooo:paragraph-rsid="0059ffa9"/>
    </style:style>
    <style:style style:name="P42" style:family="paragraph" style:parent-style-name="Text_20_body">
      <style:paragraph-properties fo:line-height="100%"/>
      <style:text-properties officeooo:paragraph-rsid="005c3d39"/>
    </style:style>
    <style:style style:name="P43" style:family="paragraph" style:parent-style-name="Text_20_body">
      <style:paragraph-properties fo:line-height="100%"/>
      <style:text-properties officeooo:paragraph-rsid="005e00fd"/>
    </style:style>
    <style:style style:name="P44" style:family="paragraph" style:parent-style-name="Text_20_body">
      <style:paragraph-properties fo:line-height="100%"/>
      <style:text-properties officeooo:paragraph-rsid="005f6fba"/>
    </style:style>
    <style:style style:name="P45" style:family="paragraph" style:parent-style-name="Text_20_body">
      <style:paragraph-properties fo:text-align="justify" style:justify-single-word="false"/>
      <style:text-properties officeooo:rsid="004fd855" officeooo:paragraph-rsid="00521082"/>
    </style:style>
    <style:style style:name="P46" style:family="paragraph" style:parent-style-name="Text_20_body">
      <style:paragraph-properties fo:line-height="100%"/>
      <style:text-properties officeooo:rsid="004fd855" officeooo:paragraph-rsid="004fd855"/>
    </style:style>
    <style:style style:name="P47" style:family="paragraph" style:parent-style-name="Text_20_body">
      <style:text-properties officeooo:rsid="002d934d" officeooo:paragraph-rsid="0032b493"/>
    </style:style>
    <style:style style:name="P48" style:family="paragraph" style:parent-style-name="Text_20_body">
      <style:text-properties officeooo:rsid="002d934d" officeooo:paragraph-rsid="0034baee"/>
    </style:style>
    <style:style style:name="P49" style:family="paragraph" style:parent-style-name="Text_20_body">
      <style:paragraph-properties fo:line-height="100%"/>
      <style:text-properties officeooo:rsid="002d934d" officeooo:paragraph-rsid="00433cb5"/>
    </style:style>
    <style:style style:name="P50" style:family="paragraph" style:parent-style-name="Text_20_body">
      <style:paragraph-properties fo:line-height="100%"/>
      <style:text-properties officeooo:rsid="002d934d" officeooo:paragraph-rsid="005564c4"/>
    </style:style>
    <style:style style:name="P51" style:family="paragraph" style:parent-style-name="Text_20_body">
      <style:paragraph-properties fo:line-height="100%"/>
      <style:text-properties officeooo:rsid="002d934d" officeooo:paragraph-rsid="005804b7"/>
    </style:style>
    <style:style style:name="P52" style:family="paragraph" style:parent-style-name="Text_20_body">
      <style:paragraph-properties fo:line-height="100%"/>
      <style:text-properties officeooo:rsid="002d934d" officeooo:paragraph-rsid="005c3d39"/>
    </style:style>
    <style:style style:name="P53" style:family="paragraph" style:parent-style-name="Text_20_body">
      <style:paragraph-properties fo:line-height="150%"/>
      <style:text-properties officeooo:paragraph-rsid="00306151"/>
    </style:style>
    <style:style style:name="P54" style:family="paragraph" style:parent-style-name="Text_20_body">
      <style:paragraph-properties fo:text-align="justify" style:justify-single-word="false"/>
      <style:text-properties style:font-name="Arial1" fo:font-weight="normal" officeooo:paragraph-rsid="004c20fd" style:font-weight-asian="normal" style:font-weight-complex="normal"/>
    </style:style>
    <style:style style:name="P55" style:family="paragraph" style:parent-style-name="Text_20_body">
      <style:paragraph-properties fo:text-align="justify" style:justify-single-word="false"/>
      <style:text-properties style:font-name="Arial1" fo:font-weight="normal" officeooo:paragraph-rsid="004cec79" style:font-weight-asian="normal" style:font-weight-complex="normal"/>
    </style:style>
    <style:style style:name="P56" style:family="paragraph" style:parent-style-name="Text_20_body">
      <style:text-properties officeooo:paragraph-rsid="0032b493"/>
    </style:style>
    <style:style style:name="P57" style:family="paragraph" style:parent-style-name="Text_20_body">
      <style:paragraph-properties fo:text-align="justify" style:justify-single-word="false"/>
      <style:text-properties officeooo:rsid="005564c4" officeooo:paragraph-rsid="005564c4"/>
    </style:style>
    <style:style style:name="P58" style:family="paragraph" style:parent-style-name="Text_20_body">
      <style:text-properties officeooo:paragraph-rsid="00369d44"/>
    </style:style>
    <style:style style:name="P59" style:family="paragraph" style:parent-style-name="Text_20_body">
      <style:paragraph-properties fo:text-align="justify" style:justify-single-word="false"/>
      <style:text-properties officeooo:rsid="005e00fd" officeooo:paragraph-rsid="005e00fd"/>
    </style:style>
    <style:style style:name="P60" style:family="paragraph" style:parent-style-name="Text_20_body">
      <style:paragraph-properties fo:line-height="100%"/>
      <style:text-properties fo:language="en" fo:country="US" officeooo:rsid="00433cb5" officeooo:paragraph-rsid="0047d8ac"/>
    </style:style>
    <style:style style:name="P61" style:family="paragraph" style:parent-style-name="Text_20_body">
      <style:paragraph-properties fo:line-height="100%"/>
      <style:text-properties fo:language="en" fo:country="US" officeooo:rsid="00433cb5" officeooo:paragraph-rsid="005564c4"/>
    </style:style>
    <style:style style:name="P62" style:family="paragraph" style:parent-style-name="Text_20_body">
      <style:paragraph-properties fo:line-height="100%"/>
      <style:text-properties officeooo:rsid="006895bd" officeooo:paragraph-rsid="006895bd"/>
    </style:style>
    <style:style style:name="P63" style:family="paragraph" style:parent-style-name="Standard">
      <style:paragraph-properties fo:line-height="150%" fo:text-align="center" style:justify-single-word="false"/>
      <style:text-properties style:font-name="Arial1" fo:font-size="11pt" fo:font-weight="bold" officeooo:rsid="0002c024" officeooo:paragraph-rsid="0002c024" style:font-size-asian="11pt" style:font-weight-asian="bold" style:font-size-complex="11pt" style:font-weight-complex="bold"/>
    </style:style>
    <style:style style:name="P64" style:family="paragraph" style:parent-style-name="Standard">
      <style:paragraph-properties fo:line-height="150%" fo:text-align="justify" style:justify-single-word="false"/>
      <style:text-properties style:font-name="Arial1" fo:font-size="11pt" fo:language="de" fo:country="DE" style:font-size-asian="11pt" style:font-size-complex="11pt" style:language-complex="de" style:country-complex="DE"/>
    </style:style>
    <style:style style:name="P65" style:family="paragraph" style:parent-style-name="Standard">
      <style:paragraph-properties fo:line-height="150%" fo:text-align="start" style:justify-single-word="false"/>
      <style:text-properties fo:color="#b2b2b2" style:font-name="Arial1" fo:font-size="11pt" fo:font-weight="normal" officeooo:rsid="0002c024" officeooo:paragraph-rsid="0002c024" style:font-size-asian="11pt" style:font-weight-asian="normal" style:font-size-complex="11pt" style:font-weight-complex="normal"/>
    </style:style>
    <style:style style:name="P66" style:family="paragraph" style:parent-style-name="Standard">
      <style:paragraph-properties fo:line-height="150%" fo:text-align="end" style:justify-single-word="false"/>
      <style:text-properties fo:color="#000000" style:font-name="Arial1" fo:font-size="11pt" fo:font-weight="bold" officeooo:rsid="0002c024" officeooo:paragraph-rsid="0002c024" style:font-size-asian="9.60000038146973pt" style:font-weight-asian="bold" style:font-size-complex="11pt" style:font-weight-complex="bold"/>
    </style:style>
    <style:style style:name="P67" style:family="paragraph" style:parent-style-name="Standard">
      <style:text-properties style:text-underline-style="solid" style:text-underline-width="auto" style:text-underline-color="font-color"/>
    </style:style>
    <style:style style:name="P68" style:family="paragraph" style:parent-style-name="Standard">
      <style:text-properties style:text-underline-style="solid" style:text-underline-width="auto" style:text-underline-color="font-color" officeooo:paragraph-rsid="002f5430"/>
    </style:style>
    <style:style style:name="P69" style:family="paragraph" style:parent-style-name="Standard">
      <style:text-properties style:text-underline-style="solid" style:text-underline-width="auto" style:text-underline-color="font-color" officeooo:paragraph-rsid="0032b493"/>
    </style:style>
    <style:style style:name="P70" style:family="paragraph" style:parent-style-name="Standard">
      <style:text-properties style:text-underline-style="solid" style:text-underline-width="auto" style:text-underline-color="font-color" officeooo:paragraph-rsid="0034baee"/>
    </style:style>
    <style:style style:name="P71" style:family="paragraph" style:parent-style-name="Standard">
      <style:text-properties style:text-underline-style="solid" style:text-underline-width="auto" style:text-underline-color="font-color" officeooo:paragraph-rsid="00369d44"/>
    </style:style>
    <style:style style:name="P72" style:family="paragraph" style:parent-style-name="Standard">
      <style:text-properties style:text-underline-style="solid" style:text-underline-width="auto" style:text-underline-color="font-color" officeooo:paragraph-rsid="002d934d"/>
    </style:style>
    <style:style style:name="P73" style:family="paragraph" style:parent-style-name="Standard">
      <style:paragraph-properties fo:line-height="150%" fo:text-align="center" style:justify-single-word="false"/>
      <style:text-properties fo:color="#71869b" style:font-name="Arial1" fo:font-size="28pt" fo:font-weight="bold" officeooo:rsid="0002c024" officeooo:paragraph-rsid="0002c024" style:font-size-asian="28pt" style:font-weight-asian="bold" style:font-size-complex="28pt" style:font-weight-complex="bold"/>
    </style:style>
    <style:style style:name="P74" style:family="paragraph" style:parent-style-name="Standard">
      <style:paragraph-properties fo:line-height="150%" fo:text-align="center" style:justify-single-word="false"/>
      <style:text-properties fo:color="#71869b" style:font-name="Arial1" fo:font-size="28pt" fo:font-weight="bold" officeooo:rsid="003a5320" officeooo:paragraph-rsid="003a5320" style:font-size-asian="28pt" style:font-weight-asian="bold" style:font-size-complex="28pt" style:font-weight-complex="bold"/>
    </style:style>
    <style:style style:name="P75" style:family="paragraph" style:parent-style-name="Standard">
      <style:text-properties officeooo:paragraph-rsid="005b3688"/>
    </style:style>
    <style:style style:name="P76" style:family="paragraph" style:parent-style-name="Standard">
      <style:paragraph-properties fo:line-height="150%"/>
      <style:text-properties officeooo:paragraph-rsid="005b3688"/>
    </style:style>
    <style:style style:name="P77" style:family="paragraph" style:parent-style-name="Standard">
      <style:paragraph-properties fo:line-height="150%" fo:text-align="justify" style:justify-single-word="false"/>
      <style:text-properties officeooo:paragraph-rsid="005b3688"/>
    </style:style>
    <style:style style:name="P78" style:family="paragraph" style:parent-style-name="Standard">
      <style:paragraph-properties fo:text-align="justify" style:justify-single-word="false"/>
      <style:text-properties officeooo:paragraph-rsid="005b3688"/>
    </style:style>
    <style:style style:name="P79" style:family="paragraph" style:parent-style-name="Standard">
      <style:paragraph-properties fo:text-align="justify" style:justify-single-word="false"/>
      <style:text-properties fo:language="en" fo:country="US" officeooo:paragraph-rsid="005b3688"/>
    </style:style>
    <style:style style:name="P80" style:family="paragraph" style:parent-style-name="Standard">
      <style:paragraph-properties fo:text-align="justify" style:justify-single-word="false"/>
      <style:text-properties fo:language="fr" fo:country="FR" officeooo:paragraph-rsid="005b3688"/>
    </style:style>
    <style:style style:name="P81" style:family="paragraph" style:parent-style-name="Standard">
      <style:paragraph-properties fo:text-align="justify" style:justify-single-word="false"/>
      <style:text-properties fo:language="de" fo:country="AT" officeooo:paragraph-rsid="005b3688"/>
    </style:style>
    <style:style style:name="P82" style:family="paragraph" style:parent-style-name="Standard">
      <style:paragraph-properties fo:margin-left="0cm" fo:margin-right="0.176cm" fo:margin-top="0.028cm" fo:margin-bottom="0cm" loext:contextual-spacing="false" fo:line-height="150%" fo:text-align="end" style:justify-single-word="false" fo:hyphenation-ladder-count="no-limit" fo:text-indent="0cm" style:auto-text-indent="false" style:writing-mode="lr-tb"/>
      <style:text-properties style:font-name="Arial2" fo:font-size="14pt" officeooo:paragraph-rsid="0017cd82" style:letter-kerning="false" fo:background-color="transparent" style:font-name-asian="Arial3" style:font-size-asian="14pt" style:font-name-complex="Arial3" style:font-size-complex="14pt" style:font-weight-complex="bold" fo:hyphenate="true" fo:hyphenation-remain-char-count="2" fo:hyphenation-push-char-count="2"/>
    </style:style>
    <style:style style:name="P83" style:family="paragraph" style:parent-style-name="Standard">
      <style:paragraph-properties fo:margin-left="0cm" fo:margin-right="0.176cm" fo:margin-top="0.028cm" fo:margin-bottom="0cm" loext:contextual-spacing="false" fo:line-height="150%" fo:text-align="end" style:justify-single-word="false" fo:hyphenation-ladder-count="no-limit" fo:text-indent="0cm" style:auto-text-indent="false" style:writing-mode="lr-tb"/>
      <style:text-properties style:font-name="Arial2" fo:font-size="14pt" officeooo:paragraph-rsid="0017cd82" style:letter-kerning="false" fo:background-color="transparent" style:font-name-asian="Times New Roman" style:font-size-asian="14pt" style:font-name-complex="Arial3" style:font-size-complex="14pt" style:font-weight-complex="bold" fo:hyphenate="true" fo:hyphenation-remain-char-count="2" fo:hyphenation-push-char-count="2"/>
    </style:style>
    <style:style style:name="P84" style:family="paragraph" style:parent-style-name="Standard">
      <style:paragraph-properties fo:margin-left="0cm" fo:margin-right="0.176cm" fo:margin-top="0.028cm" fo:margin-bottom="0cm" loext:contextual-spacing="false" fo:line-height="150%" fo:text-align="justify" style:justify-single-word="false" fo:hyphenation-ladder-count="no-limit" fo:text-indent="0cm" style:auto-text-indent="false" style:writing-mode="lr-tb"/>
      <style:text-properties style:font-name="Arial1" fo:font-size="11pt" fo:language="de" fo:country="DE" officeooo:paragraph-rsid="0017cd82" style:font-size-asian="11pt" style:font-size-complex="11pt" style:language-complex="de" style:country-complex="DE" fo:hyphenate="true" fo:hyphenation-remain-char-count="2" fo:hyphenation-push-char-count="2"/>
    </style:style>
    <style:style style:name="P85" style:family="paragraph" style:parent-style-name="Standard">
      <style:paragraph-properties fo:margin-left="0cm" fo:margin-right="0.176cm" fo:margin-top="0.028cm" fo:margin-bottom="0cm" loext:contextual-spacing="false" fo:line-height="150%" fo:text-align="justify" style:justify-single-word="false" fo:hyphenation-ladder-count="no-limit" fo:text-indent="0cm" style:auto-text-indent="false" style:writing-mode="lr-tb"/>
      <style:text-properties style:font-name="Arial1" fo:font-size="11pt" fo:language="de" fo:country="DE" fo:font-style="normal" officeooo:rsid="000c2ff0" officeooo:paragraph-rsid="000c2ff0" fo:background-color="transparent" style:font-size-asian="11pt" style:font-style-asian="normal" style:font-size-complex="11pt" style:language-complex="de" style:country-complex="DE" style:font-style-complex="normal" fo:hyphenate="true" fo:hyphenation-remain-char-count="2" fo:hyphenation-push-char-count="2"/>
    </style:style>
    <style:style style:name="P86" style:family="paragraph" style:parent-style-name="Standard">
      <style:paragraph-properties fo:margin-left="0cm" fo:margin-right="0.176cm" fo:margin-top="0.028cm" fo:margin-bottom="0cm" loext:contextual-spacing="false" fo:line-height="150%" fo:text-align="justify" style:justify-single-word="false" fo:hyphenation-ladder-count="no-limit" fo:text-indent="0cm" style:auto-text-indent="false" style:writing-mode="lr-tb"/>
      <style:text-properties style:font-name="Arial1" fo:font-size="11pt" fo:language="de" fo:country="DE" fo:font-style="normal" officeooo:rsid="000c2ff0" officeooo:paragraph-rsid="0017cd82" fo:background-color="transparent" style:font-size-asian="11pt" style:font-style-asian="normal" style:font-size-complex="11pt" style:language-complex="de" style:country-complex="DE" style:font-style-complex="normal" fo:hyphenate="true" fo:hyphenation-remain-char-count="2" fo:hyphenation-push-char-count="2"/>
    </style:style>
    <style:style style:name="P87" style:family="paragraph" style:parent-style-name="Standard">
      <style:paragraph-properties fo:margin-left="0cm" fo:margin-right="0.176cm" fo:margin-top="0.028cm" fo:margin-bottom="0cm" loext:contextual-spacing="false" fo:line-height="150%" fo:text-align="justify" style:justify-single-word="false" fo:hyphenation-ladder-count="no-limit" fo:text-indent="0cm" style:auto-text-indent="false" style:writing-mode="lr-tb"/>
      <style:text-properties style:font-name="Arial1" fo:font-size="11pt" fo:language="de" fo:country="DE" fo:font-style="normal" officeooo:rsid="000e43ae" officeooo:paragraph-rsid="000e43ae" fo:background-color="transparent" style:font-size-asian="11pt" style:font-style-asian="normal" style:font-size-complex="11pt" style:language-complex="de" style:country-complex="DE" style:font-style-complex="normal" fo:hyphenate="true" fo:hyphenation-remain-char-count="2" fo:hyphenation-push-char-count="2"/>
    </style:style>
    <style:style style:name="P88" style:family="paragraph" style:parent-style-name="Standard">
      <style:paragraph-properties fo:margin-left="0cm" fo:margin-right="0.176cm" fo:margin-top="0.028cm" fo:margin-bottom="0cm" loext:contextual-spacing="false" fo:line-height="150%" fo:text-align="justify" style:justify-single-word="false" fo:hyphenation-ladder-count="no-limit" fo:text-indent="0cm" style:auto-text-indent="false" style:writing-mode="lr-tb"/>
      <style:text-properties fo:color="#71869b" style:font-name="Arial1" fo:font-size="11pt" fo:language="de" fo:country="DE" fo:font-style="normal" fo:font-weight="bold" officeooo:rsid="00154296" officeooo:paragraph-rsid="00154296"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style:style>
    <style:style style:name="P89" style:family="paragraph" style:parent-style-name="Standard">
      <style:paragraph-properties fo:line-height="150%" fo:text-align="justify" style:justify-single-word="false" style:writing-mode="lr-tb"/>
      <style:text-properties style:font-name="Arial1" fo:font-size="11pt" fo:language="de" fo:country="DE" style:font-size-asian="11pt" style:font-size-complex="11pt" style:language-complex="de" style:country-complex="DE"/>
    </style:style>
    <style:style style:name="P90" style:family="paragraph" style:parent-style-name="Standard">
      <style:paragraph-properties fo:line-height="150%" fo:text-align="justify" style:justify-single-word="false" style:writing-mode="lr-tb"/>
      <style:text-properties style:font-name="Arial1" fo:font-size="11pt" fo:language="de" fo:country="DE" fo:font-weight="normal" style:font-size-asian="11pt" style:font-weight-asian="normal" style:font-size-complex="11pt" style:language-complex="de" style:country-complex="DE"/>
    </style:style>
    <style:style style:name="P91" style:family="paragraph" style:parent-style-name="Standard">
      <style:paragraph-properties fo:line-height="150%" fo:text-align="justify" style:justify-single-word="false" style:writing-mode="lr-tb"/>
      <style:text-properties style:font-name="Arial1" fo:font-size="11pt" fo:language="de" fo:country="DE" fo:font-weight="bold" officeooo:paragraph-rsid="001b449d" style:font-size-asian="11pt" style:font-weight-asian="bold" style:font-size-complex="11pt" style:language-complex="de" style:country-complex="DE" style:font-weight-complex="bold"/>
    </style:style>
    <style:style style:name="P92" style:family="paragraph" style:parent-style-name="Standard">
      <style:paragraph-properties fo:line-height="150%" fo:text-align="justify" style:justify-single-word="false" style:writing-mode="lr-tb"/>
      <style:text-properties style:font-name="Arial1" fo:font-size="11pt" style:font-size-asian="11pt" style:font-size-complex="11pt"/>
    </style:style>
    <style:style style:name="P93" style:family="paragraph" style:parent-style-name="Contents_20_2">
      <style:paragraph-properties>
        <style:tab-stops>
          <style:tab-stop style:position="1cm"/>
          <style:tab-stop style:position="16.501cm" style:type="right" style:leader-style="dotted" style:leader-text="."/>
        </style:tab-stops>
      </style:paragraph-properties>
    </style:style>
    <style:style style:name="P94" style:family="paragraph" style:parent-style-name="Contents_20_1">
      <style:paragraph-properties>
        <style:tab-stops>
          <style:tab-stop style:position="1cm"/>
          <style:tab-stop style:position="17cm" style:type="right" style:leader-style="dotted" style:leader-text="."/>
        </style:tab-stops>
      </style:paragraph-properties>
    </style:style>
    <style:style style:name="P95" style:family="paragraph" style:parent-style-name="Standard">
      <style:text-properties officeooo:paragraph-rsid="0032b493"/>
    </style:style>
    <style:style style:name="P96" style:family="paragraph" style:parent-style-name="Text_20_body">
      <style:paragraph-properties fo:text-align="justify" style:justify-single-word="false"/>
      <style:text-properties officeooo:paragraph-rsid="006d8485"/>
    </style:style>
    <style:style style:name="P97" style:family="paragraph" style:parent-style-name="Text_20_body">
      <style:paragraph-properties fo:text-align="justify" style:justify-single-word="false"/>
      <style:text-properties officeooo:paragraph-rsid="005804b7"/>
    </style:style>
    <style:style style:name="P98" style:family="paragraph" style:parent-style-name="Text_20_body">
      <style:paragraph-properties fo:text-align="justify" style:justify-single-word="false"/>
      <style:text-properties officeooo:paragraph-rsid="005b3688"/>
    </style:style>
    <style:style style:name="P99" style:family="paragraph" style:parent-style-name="Text_20_body">
      <style:paragraph-properties fo:line-height="100%"/>
      <style:text-properties officeooo:paragraph-rsid="006d8485"/>
    </style:style>
    <style:style style:name="P100" style:family="paragraph" style:parent-style-name="Heading_20_1">
      <style:paragraph-properties fo:line-height="100%">
        <style:tab-stops>
          <style:tab-stop style:position="0.893cm"/>
        </style:tab-stops>
      </style:paragraph-properties>
      <style:text-properties fo:font-style="normal" style:font-style-asian="normal" style:font-style-complex="normal"/>
    </style:style>
    <style:style style:name="P101" style:family="paragraph" style:parent-style-name="Heading_20_1">
      <style:paragraph-properties fo:line-height="100%"/>
    </style:style>
    <style:style style:name="P102" style:family="paragraph" style:parent-style-name="Heading_20_1">
      <style:paragraph-properties fo:line-height="100%"/>
      <style:text-properties officeooo:rsid="002d934d" officeooo:paragraph-rsid="002d934d"/>
    </style:style>
    <style:style style:name="P103" style:family="paragraph" style:parent-style-name="Heading_20_1">
      <style:paragraph-properties fo:line-height="100%"/>
      <style:text-properties officeooo:rsid="002f5430" officeooo:paragraph-rsid="002f5430"/>
    </style:style>
    <style:style style:name="P104" style:family="paragraph" style:parent-style-name="Heading_20_1">
      <style:paragraph-properties fo:line-height="100%"/>
      <style:text-properties officeooo:rsid="0032b493" officeooo:paragraph-rsid="0032b493"/>
    </style:style>
    <style:style style:name="P105" style:family="paragraph" style:parent-style-name="Heading_20_2">
      <style:text-properties officeooo:rsid="005564c4" officeooo:paragraph-rsid="0034baee"/>
    </style:style>
    <style:style style:name="P106" style:family="paragraph" style:parent-style-name="Heading_20_2">
      <style:text-properties officeooo:rsid="00369d44" officeooo:paragraph-rsid="00369d44"/>
    </style:style>
    <style:style style:name="P107" style:family="paragraph" style:parent-style-name="Heading_20_2">
      <style:paragraph-properties fo:margin-left="0cm" fo:margin-right="0.18cm" fo:text-indent="0cm" style:auto-text-indent="false"/>
      <style:text-properties officeooo:rsid="002d934d" officeooo:paragraph-rsid="00369d44"/>
    </style:style>
    <style:style style:name="P108" style:family="paragraph">
      <loext:graphic-properties draw:opacity="0%"/>
      <style:paragraph-properties fo:text-align="center"/>
      <style:text-properties fo:font-size="12pt"/>
    </style:style>
    <style:style style:name="T1" style:family="text">
      <style:text-properties fo:color="#632423" fo:font-size="6pt" fo:background-color="transparent" loext:char-shading-value="0" style:font-size-asian="6pt" style:font-size-complex="6pt"/>
    </style:style>
    <style:style style:name="T2" style:family="text">
      <style:text-properties fo:color="#632423" fo:font-size="6pt" fo:font-weight="bold" fo:background-color="transparent" loext:char-shading-value="0" style:font-size-asian="6pt" style:font-weight-asian="bold" style:font-size-complex="6pt" style:font-weight-complex="bold"/>
    </style:style>
    <style:style style:name="T3" style:family="text">
      <style:text-properties fo:font-size="6pt" fo:font-weight="bold" fo:background-color="transparent" loext:char-shading-value="0" style:font-size-asian="6pt" style:font-weight-asian="bold" style:font-size-complex="6pt" style:font-weight-complex="bold"/>
    </style:style>
    <style:style style:name="T4" style:family="text">
      <style:text-properties fo:font-size="6pt" fo:background-color="transparent" loext:char-shading-value="0" style:font-size-asian="6pt" style:font-size-complex="6pt" style:font-weight-complex="bold"/>
    </style:style>
    <style:style style:name="T5" style:family="text">
      <style:text-properties officeooo:rsid="0060a872"/>
    </style:style>
    <style:style style:name="T6" style:family="text">
      <style:text-properties fo:language="fr" fo:country="FR"/>
    </style:style>
    <style:style style:name="T7" style:family="text">
      <style:text-properties officeooo:rsid="004c20fd"/>
    </style:style>
    <style:style style:name="T8" style:family="text">
      <style:text-properties style:use-window-font-color="true" style:text-underline-style="none"/>
    </style:style>
    <style:style style:name="T9" style:family="text">
      <style:text-properties style:use-window-font-color="true" style:text-underline-style="none" officeooo:rsid="003cc146"/>
    </style:style>
    <style:style style:name="T10" style:family="text">
      <style:text-properties style:use-window-font-color="true" style:text-underline-style="none" officeooo:rsid="003dd648"/>
    </style:style>
    <style:style style:name="T11" style:family="text">
      <style:text-properties style:use-window-font-color="true" style:text-underline-style="none" officeooo:rsid="003f51f7"/>
    </style:style>
    <style:style style:name="T12" style:family="text">
      <style:text-properties style:use-window-font-color="true" style:text-underline-style="none" fo:font-weight="normal" officeooo:rsid="003cc146" style:font-weight-asian="normal" style:font-weight-complex="normal"/>
    </style:style>
    <style:style style:name="T13" style:family="text">
      <style:text-properties style:use-window-font-color="true" style:text-underline-style="none" fo:font-weight="normal" officeooo:rsid="003f51f7" style:font-weight-asian="normal" style:font-weight-complex="normal"/>
    </style:style>
    <style:style style:name="T14" style:family="text">
      <style:text-properties style:use-window-font-color="true" style:text-underline-style="none" fo:font-weight="normal" officeooo:rsid="003dd648" style:font-weight-asian="normal" style:font-weight-complex="normal"/>
    </style:style>
    <style:style style:name="T15" style:family="text">
      <style:text-properties style:use-window-font-color="true" style:text-underline-style="none" fo:font-weight="normal" officeooo:rsid="0060a872" style:font-weight-asian="normal" style:font-weight-complex="normal"/>
    </style:style>
    <style:style style:name="T16" style:family="text">
      <style:text-properties style:use-window-font-color="true" style:text-underline-style="none" fo:font-weight="normal" officeooo:rsid="00673b91" style:font-weight-asian="normal" style:font-weight-complex="normal"/>
    </style:style>
    <style:style style:name="T17" style:family="text">
      <style:text-properties style:use-window-font-color="true" style:text-underline-style="none" officeooo:rsid="00513850"/>
    </style:style>
    <style:style style:name="T18" style:family="text">
      <style:text-properties style:use-window-font-color="true" style:text-underline-style="none" officeooo:rsid="005f6fba"/>
    </style:style>
    <style:style style:name="T19" style:family="text">
      <style:text-properties style:use-window-font-color="true" style:text-underline-style="none" officeooo:rsid="0060a872"/>
    </style:style>
    <style:style style:name="T20" style:family="text">
      <style:text-properties style:use-window-font-color="true" style:text-underline-style="none" officeooo:rsid="00673b91"/>
    </style:style>
    <style:style style:name="T21" style:family="text">
      <style:text-properties style:use-window-font-color="true" style:text-underline-style="none" officeooo:rsid="006895bd"/>
    </style:style>
    <style:style style:name="T22" style:family="text">
      <style:text-properties style:use-window-font-color="true" style:text-underline-style="none" officeooo:rsid="00412776"/>
    </style:style>
    <style:style style:name="T23" style:family="text">
      <style:text-properties style:use-window-font-color="true" fo:language="de" fo:country="DE" style:text-underline-style="none"/>
    </style:style>
    <style:style style:name="T24" style:family="text">
      <style:text-properties style:use-window-font-color="true" fo:language="de" fo:country="DE" style:text-underline-style="none" officeooo:rsid="003dd648"/>
    </style:style>
    <style:style style:name="T25" style:family="text">
      <style:text-properties style:use-window-font-color="true" fo:language="de" fo:country="DE" style:text-underline-style="none" officeooo:rsid="003f51f7"/>
    </style:style>
    <style:style style:name="T26" style:family="text">
      <style:text-properties style:use-window-font-color="true" fo:language="de" fo:country="DE" style:text-underline-style="none" officeooo:rsid="00513850"/>
    </style:style>
    <style:style style:name="T27" style:family="text">
      <style:text-properties style:use-window-font-color="true" fo:language="de" fo:country="DE" style:text-underline-style="none" officeooo:rsid="006895bd"/>
    </style:style>
    <style:style style:name="T28" style:family="text">
      <style:text-properties officeooo:rsid="0042aeca"/>
    </style:style>
    <style:style style:name="T29" style:family="text">
      <style:text-properties officeooo:rsid="00627ed1"/>
    </style:style>
    <style:style style:name="T30" style:family="text">
      <style:text-properties style:font-name="Arial1"/>
    </style:style>
    <style:style style:name="T31" style:family="text">
      <style:text-properties style:font-name="Arial1" officeooo:rsid="004cec79"/>
    </style:style>
    <style:style style:name="T32" style:family="text">
      <style:text-properties style:font-name="Arial1" fo:font-weight="normal" style:font-weight-asian="normal" style:font-weight-complex="normal"/>
    </style:style>
    <style:style style:name="T33" style:family="text">
      <style:text-properties style:font-name="Arial1" fo:font-weight="normal" officeooo:rsid="004c20fd" style:font-weight-asian="normal" style:font-weight-complex="normal"/>
    </style:style>
    <style:style style:name="T34" style:family="text">
      <style:text-properties style:font-name="Arial1" officeooo:rsid="006895bd"/>
    </style:style>
    <style:style style:name="T35" style:family="text">
      <style:text-properties officeooo:rsid="00521082"/>
    </style:style>
    <style:style style:name="T36" style:family="text">
      <style:text-properties officeooo:rsid="0056b5a0"/>
    </style:style>
    <style:style style:name="T37" style:family="text">
      <style:text-properties officeooo:rsid="005804b7"/>
    </style:style>
    <style:style style:name="T38" style:family="text">
      <style:text-properties style:font-name="Arial2" fo:font-size="17pt" fo:letter-spacing="-0.007cm" fo:font-weight="bold" style:letter-kerning="false" fo:background-color="transparent" loext:char-shading-value="0" style:font-name-asian="Arial3" style:font-size-asian="17pt" style:font-weight-asian="bold" style:font-name-complex="Arial3" style:font-size-complex="17pt" style:font-weight-complex="bold"/>
    </style:style>
    <style:style style:name="T39" style:family="text">
      <style:text-properties style:font-name="Arial2" fo:font-size="17pt" fo:letter-spacing="-0.011cm" fo:font-weight="bold" style:letter-kerning="false" fo:background-color="transparent" loext:char-shading-value="0" style:font-name-asian="Arial3" style:font-size-asian="17pt" style:font-weight-asian="bold" style:font-name-complex="Arial3" style:font-size-complex="17pt" style:font-weight-complex="bold"/>
    </style:style>
    <style:style style:name="T40" style:family="text">
      <style:text-properties style:font-name="Arial2" fo:font-size="17pt" fo:letter-spacing="-0.011cm" officeooo:rsid="003a5320" style:letter-kerning="false" fo:background-color="transparent" loext:char-shading-value="0" style:font-name-asian="Arial3" style:font-size-asian="17pt" style:font-name-complex="Arial3" style:font-size-complex="17pt"/>
    </style:style>
    <style:style style:name="T41" style:family="text">
      <style:text-properties style:font-name="Arial2" fo:font-size="17pt" fo:letter-spacing="-0.011cm" officeooo:rsid="006d8485" style:letter-kerning="false" fo:background-color="transparent" loext:char-shading-value="0" style:font-name-asian="Arial3" style:font-size-asian="17pt" style:font-name-complex="Arial3" style:font-size-complex="17pt"/>
    </style:style>
    <style:style style:name="T42" style:family="text">
      <style:text-properties fo:language="de" fo:country="DE"/>
    </style:style>
    <style:style style:name="T43" style:family="text">
      <style:text-properties fo:language="de" fo:country="DE" style:language-complex="de" style:country-complex="DE"/>
    </style:style>
    <style:style style:name="T44" style:family="text">
      <style:text-properties fo:language="de" fo:country="DE" style:text-underline-style="solid" style:text-underline-width="auto" style:text-underline-color="font-color" fo:font-weight="bold" style:font-weight-asian="bold" style:language-complex="de" style:country-complex="DE" style:font-weight-complex="bold"/>
    </style:style>
    <style:style style:name="T45" style:family="text">
      <style:text-properties fo:language="de" fo:country="DE" officeooo:rsid="00513850"/>
    </style:style>
    <style:style style:name="T46" style:family="text">
      <style:text-properties fo:language="de" fo:country="DE" officeooo:rsid="003cc146"/>
    </style:style>
    <style:style style:name="T47" style:family="text">
      <style:text-properties fo:language="de" fo:country="DE" officeooo:rsid="005804b7"/>
    </style:style>
    <style:style style:name="T48" style:family="text">
      <style:text-properties fo:language="de" fo:country="DE" officeooo:rsid="00586f0e"/>
    </style:style>
    <style:style style:name="T49" style:family="text">
      <style:text-properties fo:color="#71869b"/>
    </style:style>
    <style:style style:name="T50" style:family="text">
      <style:text-properties fo:color="#71869b" officeooo:rsid="002d934d"/>
    </style:style>
    <style:style style:name="T51" style:family="text">
      <style:text-properties officeooo:rsid="003cc146"/>
    </style:style>
    <style:style style:name="T52" style:family="text">
      <style:text-properties officeooo:rsid="003d9c7e"/>
    </style:style>
    <style:style style:name="T53" style:family="text">
      <style:text-properties officeooo:rsid="00433cb5"/>
    </style:style>
    <style:style style:name="T54" style:family="text">
      <style:text-properties fo:language="en" fo:country="US"/>
    </style:style>
    <style:style style:name="T55" style:family="text">
      <style:text-properties fo:language="en" fo:country="US" officeooo:rsid="00433cb5"/>
    </style:style>
    <style:style style:name="T56" style:family="text">
      <style:text-properties fo:language="en" fo:country="US" officeooo:rsid="00463553"/>
    </style:style>
    <style:style style:name="T57" style:family="text">
      <style:text-properties fo:language="en" fo:country="US" officeooo:rsid="0048827f"/>
    </style:style>
    <style:style style:name="T58" style:family="text">
      <style:text-properties fo:language="en" fo:country="US" officeooo:rsid="002d934d"/>
    </style:style>
    <style:style style:name="T59" style:family="text">
      <style:text-properties fo:language="en" fo:country="US" officeooo:rsid="004fd855"/>
    </style:style>
    <style:style style:name="T60" style:family="text">
      <style:text-properties fo:language="en" fo:country="US" officeooo:rsid="00513850"/>
    </style:style>
    <style:style style:name="T61" style:family="text">
      <style:text-properties fo:language="en" fo:country="US" officeooo:rsid="006895bd"/>
    </style:style>
    <style:style style:name="T62" style:family="text">
      <style:text-properties officeooo:rsid="002d934d"/>
    </style:style>
    <style:style style:name="T63" style:family="text">
      <style:text-properties officeooo:rsid="0044da82"/>
    </style:style>
    <style:style style:name="T64" style:family="text">
      <style:text-properties style:text-underline-style="none"/>
    </style:style>
    <style:style style:name="T65" style:family="text">
      <style:text-properties style:text-underline-style="none" officeooo:rsid="00463553"/>
    </style:style>
    <style:style style:name="T66" style:family="text">
      <style:text-properties style:text-underline-style="none" officeooo:rsid="0047a200"/>
    </style:style>
    <style:style style:name="T67" style:family="text">
      <style:text-properties style:text-underline-style="none" officeooo:rsid="00650051"/>
    </style:style>
    <style:style style:name="T68" style:family="text">
      <style:text-properties style:text-underline-style="none" officeooo:rsid="006895bd"/>
    </style:style>
    <style:style style:name="T69" style:family="text">
      <style:text-properties officeooo:rsid="0047d8ac"/>
    </style:style>
    <style:style style:name="T70" style:family="text">
      <style:text-properties fo:font-style="normal" officeooo:rsid="0047d8ac" style:font-style-asian="normal" style:font-style-complex="normal"/>
    </style:style>
    <style:style style:name="T71" style:family="text">
      <style:text-properties officeooo:rsid="0048827f"/>
    </style:style>
    <style:style style:name="T72" style:family="text">
      <style:text-properties officeooo:rsid="004b3106"/>
    </style:style>
    <style:style style:name="T73" style:family="text">
      <style:text-properties officeooo:rsid="004cec79"/>
    </style:style>
    <style:style style:name="T74" style:family="text">
      <style:text-properties officeooo:rsid="004e2cbe"/>
    </style:style>
    <style:style style:name="T75" style:family="text">
      <style:text-properties officeooo:rsid="004fd855"/>
    </style:style>
    <style:style style:name="T76" style:family="text">
      <style:text-properties fo:language="de" fo:country="AT"/>
    </style:style>
    <style:style style:name="T77" style:family="text">
      <style:text-properties fo:language="de" fo:country="AT" officeooo:rsid="00521082"/>
    </style:style>
    <style:style style:name="T78" style:family="text">
      <style:text-properties fo:language="de" fo:country="AT" officeooo:rsid="005c3d39"/>
    </style:style>
    <style:style style:name="T79" style:family="text">
      <style:text-properties officeooo:rsid="00513850"/>
    </style:style>
    <style:style style:name="T80" style:family="text">
      <style:text-properties officeooo:rsid="00535530"/>
    </style:style>
    <style:style style:name="T81" style:family="text">
      <style:text-properties officeooo:rsid="005564c4"/>
    </style:style>
    <style:style style:name="T82" style:family="text">
      <style:text-properties officeooo:rsid="00586f0e"/>
    </style:style>
    <style:style style:name="T83" style:family="text">
      <style:text-properties officeooo:rsid="0059ffa9"/>
    </style:style>
    <style:style style:name="T84" style:family="text">
      <style:text-properties officeooo:rsid="005c3d39"/>
    </style:style>
    <style:style style:name="T85" style:family="text">
      <style:text-properties officeooo:rsid="005e00fd"/>
    </style:style>
    <style:style style:name="T86" style:family="text">
      <style:text-properties officeooo:rsid="005f6fba"/>
    </style:style>
    <style:style style:name="T87" style:family="text">
      <style:text-properties officeooo:rsid="00637faf"/>
    </style:style>
    <style:style style:name="T88" style:family="text">
      <style:text-properties officeooo:rsid="006895bd"/>
    </style:style>
    <style:style style:name="T89" style:family="text">
      <style:text-properties officeooo:rsid="0069d60e"/>
    </style:style>
    <style:style style:name="T90" style:family="text">
      <style:text-properties officeooo:rsid="006d8485"/>
    </style:style>
    <style:style style:name="T91" style:family="text">
      <style:text-properties style:text-underline-style="solid" style:text-underline-width="auto" style:text-underline-color="font-color"/>
    </style:style>
    <style:style style:name="fr1" style:family="graphic" style:parent-style-name="Graphics">
      <style:graphic-properties style:horizontal-pos="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gr1" style:family="graphic">
      <style:graphic-properties svg:stroke-color="#990000" draw:opacity="0%"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tracked-changes text:track-changes="false">
        <text:changed-region xml:id="ct94869913302864" text:id="ct94869913302864">
          <text:deletion>
            <office:change-info>
              <dc:creator>Unbekannter Autor</dc:creator>
              <dc:date>2018-07-19T10:13:10</dc:date>
            </office:change-info>
            <text:p text:style-name="P1"><text:s/></text:p>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5"><draw:frame draw:style-name="fr1" draw:name="Bild1" text:anchor-type="paragraph" svg:width="10.922cm" svg:height="1.139cm" draw:z-index="0"><draw:image xlink:href="Pictures/10000000000002FF0000005007CDA2ADA1C11269.png" xlink:type="simple" xlink:show="embed" xlink:actuate="onLoad" loext:mime-type="image/png"/></draw:frame></text:p>
      <text:p text:style-name="P65"/>
      <text:p text:style-name="P65"><draw:line text:anchor-type="paragraph" draw:z-index="1" draw:name="Form1" draw:style-name="gr1" draw:text-style-name="P108" svg:x1="-2.575cm" svg:y1="-0.314cm" svg:x2="18.997cm" svg:y2="-0.279cm"><text:p/></draw:line></text:p>
      <text:p text:style-name="P65"/>
      <text:p text:style-name="P65"/>
      <text:p text:style-name="P65"/>
      <text:p text:style-name="P73">Länderinformationsblatt</text:p>
      <text:p text:style-name="P73">der Staatendokumentation</text:p>
      <text:p text:style-name="P63"/>
      <text:p text:style-name="P63"/>
      <text:p text:style-name="P63"><draw:frame draw:style-name="fr2" draw:name="Bild2" text:anchor-type="paragraph" svg:width="16.2cm" svg:height="8.082cm" draw:z-index="2"><draw:image xlink:href="Pictures/100000000000038A000001C4C4AAAC1A8744BCF5.png" xlink:type="simple" xlink:show="embed" xlink:actuate="onLoad" loext:mime-type="image/png"/></draw:frame></text:p>
      <text:p text:style-name="P74">Niger</text:p>
      <text:p text:style-name="P66"><text:span text:style-name="T38">Gesamtaktualisierung am</text:span><text:span text:style-name="T39"> </text:span><text:span text:style-name="T41">20</text:span><text:span text:style-name="T39">.</text:span><text:span text:style-name="T40">7</text:span><text:span text:style-name="T39">.</text:span><text:span text:style-name="T40">2018</text:span></text:p>
      <text:p text:style-name="P83">Aktualität überprüft am XX.XX.XXXX</text:p>
      <text:p text:style-name="P82"><text:tab/>letzte Kurzinformation eingefügt am XX.XX.XXXX</text:p>
      <table:table table:name="Tabelle1" table:style-name="Tabelle1">
        <table:table-column table:style-name="Tabelle1.A"/>
        <text:soft-page-break/>
        <table:table-row>
          <table:table-cell table:style-name="Tabelle1.A1" office:value-type="string">
            <text:p text:style-name="P64">Das gegenständliche Produkt der Staatendokumentation des Bundesamtes für Fremdenwesen und Asyl wurde gemäß den vom Staatendokumentationsbeirat beschlossenen Standards und der Methodologie der Staatendokumentation erstellt.</text:p>
            <text:p text:style-name="P89"/>
            <text:p text:style-name="P92"><text:span text:style-name="T43">Ein Länderinformationsblatt (LIB) der Staatendokumentation ist ein COI-Dokument, das beruhend auf den Bedürfnissen in Verfahren des Asyl- und Fremdenwesens (RD, EASt, ASt, BVwG) mittels Recherche von vorhandenen, vertrauenswürdigen und vorrangig öffentlichen Informationen gemäß den Standards der Staatendokumentation erstellt wird. Ein LIB gibt eine </text:span><text:span text:style-name="T44">einzelfallunabhängige Darstellung</text:span><text:span text:style-name="T43"> über die Lage betreffend relevanter Tatsachen in Herkunftsländern bzw. in EU-Mitgliedsstaaten. Das LIB beinhaltet Arbeitsübersetzungen fremdsprachiger Quellen.</text:span></text:p>
            <text:p text:style-name="P90"/>
            <text:p text:style-name="P89">Die LIB dienen den Bedarfsträgern der Instanzen des Asyl- und Fremdenwesens. Für sie gilt § 5 Abs. 5 letzter Satz BFA-G, d.h. sie sind als solche nicht Teil der allgemein zugänglichen, öffentlichen Staatendokumentation. Sie werden aber durch Verwendung im Verfahren (Parteiengehör, Verwendung im Bescheid) der jeweiligen Partei zugänglich und durch Verwendung im Bescheid öffentlich gemacht.</text:p>
            <text:p text:style-name="P90"/>
            <text:p text:style-name="P89">Das gegenständliche Produkt erhebt bezüglich der zur Verfügung gestellten Informationen keinen Anspruch auf Vollständigkeit. Aus dem vorliegenden Produkt ergeben sich keine Schlussfolgerungen für die rechtliche Beurteilung eines konkreten Verfahrens. Das LIB stellt keine allgemeine oder individuelle Entscheidungsvorgabe dar. Das vorliegende Dokument kann insbesondere auch nicht als politische Stellungnahme seitens der Staatendokumentation oder des Bundesamtes für Fremdenwesen und Asyl gewertet werden. </text:p>
            <text:p text:style-name="P89"/>
            <text:p text:style-name="P91">Aktualisierungshinweis</text:p>
            <text:p text:style-name="P89">Dieses LIB wird mittels Einbezug relevanter Kurzinformationen der Staatendokumentation auf aktuellem Stand gehalten. Eine Gesamtaktualisierung des LIB erfolgt entweder in vorgegebenen Intervallen (TOP-Herkunftsstaaten) oder bei gegebenem Bedarf (andere Herkunftsstaaten). </text:p>
            <text:p text:style-name="P89">Die Aktualität der verwendeten Quellen wird seitens der Staatendokumentation überprüft. Daher können auch im LIB verwendete Quellen älteren Datums als inhaltlich aktuell erachtet werden.</text:p>
          </table:table-cell>
        </table:table-row>
      </table:table>
      <text:p text:style-name="P84"/>
      <text:p text:style-name="P86"/>
      <text:p text:style-name="P88"><text:soft-page-break/>Inhaltsverzeichnis</text:p>
      <text:table-of-content text:style-name="Sect1" text:protected="true" text:name="Inhaltsverzeichnis1">
        <text:table-of-content-source text:outline-level="10">
          <text:index-title-template text:style-name="Contents_20_Heading"/>
          <text:table-of-content-entry-template text:outline-level="1" text:style-name="Contents_20_1">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3" text:style-name="Contents_20_3">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4" text:style-name="Contents_20_4">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5" text:style-name="Contents_20_5">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6" text:style-name="Contents_20_6">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7" text:style-name="Contents_20_7">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8" text:style-name="Contents_20_8">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9" text:style-name="Contents_20_9">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10" text:style-name="Contents_20_10">
            <text:index-entry-chapter/>
            <text:index-entry-tab-stop style:type="left" style:position="0cm" style:leader-char=" "/>
            <text:index-entry-text text:style-name="User_20_Entry"/>
            <text:index-entry-tab-stop style:type="right" style:leader-char=" "/>
            <text:index-entry-page-number/>
          </text:table-of-content-entry-template>
        </text:table-of-content-source>
        <text:index-body>
          <text:p text:style-name="P94"><text:a xlink:type="simple" xlink:href="#__RefHeading___Toc732_869923921" text:style-name="Index_20_Link" text:visited-style-name="Index_20_Link"><text:s/>1. <text:tab/>Neueste Ereignisse – Integrierte Kurzinformationen<text:tab/>5</text:a></text:p>
          <text:p text:style-name="P94"><text:a xlink:type="simple" xlink:href="#__RefHeading___Toc3604_297596519" text:style-name="Index_20_Link" text:visited-style-name="Index_20_Link"><text:s/>2. <text:tab/>Politische Lage<text:tab/>6</text:a></text:p>
          <text:p text:style-name="P94"><text:a xlink:type="simple" xlink:href="#__RefHeading___Toc4086_297596519" text:style-name="Index_20_Link" text:visited-style-name="Index_20_Link"><text:s/>3. <text:tab/>Sicherheitslage<text:tab/>7</text:a></text:p>
          <text:p text:style-name="P93"><text:a xlink:type="simple" xlink:href="#__RefHeading___Toc3616_1122738653" text:style-name="Index_20_Link" text:visited-style-name="Index_20_Link">3.1. <text:tab/>Tuareg Rebellion<text:tab/>8</text:a></text:p>
          <text:p text:style-name="P94"><text:a xlink:type="simple" xlink:href="#__RefHeading___Toc4153_297596519" text:style-name="Index_20_Link" text:visited-style-name="Index_20_Link"><text:s/>4. <text:tab/>Rechtsschutz / Justizwesen<text:tab/>9</text:a></text:p>
          <text:p text:style-name="P94"><text:a xlink:type="simple" xlink:href="#__RefHeading___Toc4155_297596519" text:style-name="Index_20_Link" text:visited-style-name="Index_20_Link"><text:s/>5. <text:tab/>Sicherheitsbehörden<text:tab/>10</text:a></text:p>
          <text:p text:style-name="P94"><text:a xlink:type="simple" xlink:href="#__RefHeading___Toc4157_297596519" text:style-name="Index_20_Link" text:visited-style-name="Index_20_Link"><text:s/>6. <text:tab/>Folter und unmenschliche Behandlung<text:tab/>11</text:a></text:p>
          <text:p text:style-name="P94"><text:a xlink:type="simple" xlink:href="#__RefHeading___Toc4159_297596519" text:style-name="Index_20_Link" text:visited-style-name="Index_20_Link"><text:s/>7. <text:tab/>Korruption<text:tab/>11</text:a></text:p>
          <text:p text:style-name="P94"><text:a xlink:type="simple" xlink:href="#__RefHeading___Toc4165_297596519" text:style-name="Index_20_Link" text:visited-style-name="Index_20_Link"><text:s/>8. <text:tab/>Wehrdienst und Rekrutierungen<text:tab/>12</text:a></text:p>
          <text:p text:style-name="P94"><text:a xlink:type="simple" xlink:href="#__RefHeading___Toc4171_297596519" text:style-name="Index_20_Link" text:visited-style-name="Index_20_Link"><text:s/>9. <text:tab/>Allgemeine Menschenrechtslage<text:tab/>12</text:a></text:p>
          <text:p text:style-name="P94"><text:a xlink:type="simple" xlink:href="#__RefHeading___Toc4183_297596519" text:style-name="Index_20_Link" text:visited-style-name="Index_20_Link"><text:s/>10. <text:tab/>Haftbedingungen<text:tab/>12</text:a></text:p>
          <text:p text:style-name="P94"><text:a xlink:type="simple" xlink:href="#__RefHeading___Toc4185_297596519" text:style-name="Index_20_Link" text:visited-style-name="Index_20_Link"><text:s/>11. <text:tab/>Todesstrafe<text:tab/>13</text:a></text:p>
          <text:p text:style-name="P94"><text:a xlink:type="simple" xlink:href="#__RefHeading___Toc4187_297596519" text:style-name="Index_20_Link" text:visited-style-name="Index_20_Link"><text:s/>12. <text:tab/>Religionsfreiheit<text:tab/>13</text:a></text:p>
          <text:p text:style-name="P94"><text:a xlink:type="simple" xlink:href="#__RefHeading___Toc4195_297596519" text:style-name="Index_20_Link" text:visited-style-name="Index_20_Link"><text:s/>13. <text:tab/>Ethnische Minderheiten<text:tab/>14</text:a></text:p>
          <text:p text:style-name="P94"><text:a xlink:type="simple" xlink:href="#__RefHeading___Toc4203_297596519" text:style-name="Index_20_Link" text:visited-style-name="Index_20_Link"><text:s/>14. <text:tab/>Relevante Bevölkerungsgruppen<text:tab/>14</text:a></text:p>
          <text:p text:style-name="P93"><text:a xlink:type="simple" xlink:href="#__RefHeading___Toc4205_297596519" text:style-name="Index_20_Link" text:visited-style-name="Index_20_Link">14.1. <text:tab/>Frauen<text:tab/>14</text:a></text:p>
          <text:p text:style-name="P93"><text:a xlink:type="simple" xlink:href="#__RefHeading___Toc4211_297596519" text:style-name="Index_20_Link" text:visited-style-name="Index_20_Link">14.2. <text:tab/>Homosexuelle<text:tab/>15</text:a></text:p>
          <text:p text:style-name="P94"><text:a xlink:type="simple" xlink:href="#__RefHeading___Toc4213_297596519" text:style-name="Index_20_Link" text:visited-style-name="Index_20_Link"><text:s/>15. <text:tab/>Bewegungsfreiheit<text:tab/>16</text:a></text:p>
          <text:p text:style-name="P94"><text:a xlink:type="simple" xlink:href="#__RefHeading___Toc4219_297596519" text:style-name="Index_20_Link" text:visited-style-name="Index_20_Link"><text:s/>16. <text:tab/>Grundversorgung<text:tab/>16</text:a></text:p>
          <text:p text:style-name="P94"><text:a xlink:type="simple" xlink:href="#__RefHeading___Toc4223_297596519" text:style-name="Index_20_Link" text:visited-style-name="Index_20_Link"><text:s/>17. <text:tab/>Medizinische Versorgung<text:tab/>17</text:a></text:p>
          <text:p text:style-name="P94"><text:a xlink:type="simple" xlink:href="#__RefHeading___Toc4229_297596519" text:style-name="Index_20_Link" text:visited-style-name="Index_20_Link"><text:s/>18. <text:tab/>Rückkehr<text:tab/>18</text:a></text:p>
        </text:index-body>
      </text:table-of-content>
      <text:p text:style-name="P85"/>
      <text:p text:style-name="P85"/>
      <text:p text:style-name="P85"/>
      <text:p text:style-name="P85"/>
      <text:p text:style-name="P85"/>
      <text:p text:style-name="P85"/>
      <text:p text:style-name="P85"/>
      <text:p text:style-name="P85"/>
      <text:h text:style-name="P100" text:outline-level="1"><text:bookmark-start text:name="__RefHeading___Toc732_869923921"/><text:soft-page-break/><text:span text:style-name="T50">N</text:span><text:span text:style-name="T49">eueste Ereignisse – Integrierte Kurzinformationen</text:span><text:bookmark-end text:name="__RefHeading___Toc732_869923921"/></text:h>
      <text:p text:style-name="P53">Keine aktuellen Kurzinformationen vorhanden.</text:p>
      <text:p text:style-name="P53"/>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h text:style-name="P101" text:outline-level="1"><text:bookmark-start text:name="__RefHeading___Toc3604_297596519"/><text:soft-page-break/>Politische Lage<text:bookmark-end text:name="__RefHeading___Toc3604_297596519"/></text:h>
      <text:p text:style-name="P6">Niger ist eine semi-präsidentielle Republik. Der Präsident ist Staatschef und der Premierminister Chef der Regierung, die Legislative stellt die Nationalversammlung (Assemblée National) dar. Die Judikative ist formell unabhängig von den anderen beiden Staatsgewalten. Die Abgeordneten der Nationalversammlung werden für eine Amtszeit von fünf Jahren gewählt, ebenso wie der Präsident. Der Premierminister wird vom Präsidenten ernannt. Im Laufe der Demokratisierung haben sich im Niger etliche Parteien herausgebildet, die in der Nationalversammlung vertreten sind (GIZ <text:span text:style-name="T51">6</text:span>.201<text:span text:style-name="T51">8a</text:span>).</text:p>
      <text:p text:style-name="P6"/>
      <text:p text:style-name="P3">Der seit 2011 die Geschicke des Landes lenkende Staatspräsident Issoufou Mahamadou wurde am 2.4.2016 für eine zweite (und letzte) fünfjährige Amtszeit wiedergewählt. <text:span text:style-name="T5">Zum</text:span> Premierminister ernannte er erneut den Tuareg Brigi Rafini. <text:span text:style-name="T51">Issoufous</text:span> Amtsvorgänger Tandja war im Februar 2010 vom Militär gestürzt worden, nachdem er sich über eine Verfassungsänderung eine dritte Amtszeit zu verschaffen versucht hatte <text:span text:style-name="T51">(AA 4.2018a; vgl. GIZ 6.2018a)</text:span>. Die Absetzung Tandjas und die Auflösung der von ihm geschaffenen politischen Institutionen, die neue semi-präsidiale Verfassung nach frz. Vorbild und die damit einhergehende Entpolitisierung der Verwaltung sowie die Sicherung der Pressefreiheit markierten einen demokratischen Neuanfang, der bis heute für relative innenpolitische Stabilität sorgt <text:span text:style-name="T51">(AA 4.2018a)</text:span>. <text:span text:style-name="T7">Die Präsidentschafts- und Parlamentswahlen im Jahr 2016 sind friedlich verlaufen, obwohl der primäre Herausforderer von Präsident Issoufou seine Kampagne vom Gefängnis aus führen musste, nachdem er wegen noch nicht bewiesener Anschuldigungen inhaftiert worden war. Nach seiner Evakuierung nach Frankreich aus gesundheitlichen Gründen stand dem Sieg Issoufous nichts mehr im Weg. Die Wahlen 2016 können nicht als Fortschritt in demokratischer Hinsicht gesehen werden</text:span> (BS 201<text:span text:style-name="T7">8</text:span>).</text:p>
      <text:p text:style-name="P6"/>
      <text:p text:style-name="P5">Bei den am 21.2.2016 durchgeführten Parlaments- und Präsidentschaftswahlen konnte die PNDS <text:span text:style-name="T6">(Parti Nigérien pour la Démocratie et le Socialisme</text:span>) des Amtsinhabers ihre Position als stärkste Partei weiter ausbauen <text:span text:style-name="T51">(AA 4.2018a; vgl. GIZ 6.2018a)</text:span>. Zusammen mit den Abgeordneten der Klientelparteien verfügte das nach dem Wahlsieg neu aufgelegte Regierungsbündnis (<text:span text:style-name="T6">Mouvement pour la Renaissance du Niger</text:span> – MRN) und dessen weitere Verstärkung durch die bisherige Oppositionspartei MNSD im August 2016 über eine Zweidrittelmehrheit <text:span text:style-name="T51">(AA 4.2018a).</text:span></text:p>
      <text:p text:style-name="P5"><text:s/></text:p>
      <text:p text:style-name="P6"/>
      <text:p text:style-name="P6">Die Regierung von Präsident Issoufou hatte sich bereits in der ersten Mandatsperiode ehrgeizige Entwicklungsziele gesetzt. Ihre Prioritäten sind die Stärkung der demokratischen Institutionen der Republik, eine Verbesserung der Regierungsführung, die Fortführung der Dezentralisierungspolitik, die Stabilisierung der Sicherheitslage sowie wirtschaftlicher und sozialer Aufschwung und Ernährungssicherheit. Die Umsetzung blieb bislang jedoch hinter den Erwartungen zurück. <text:soft-page-break/>Mitursächlich hierfür ist sicher auch die verschlechterte regionale Sicherheitslage, die es nötig machte, erhebliche Mittel für den Sicherheitsbereich umzuwidmen, auf den 2017 21% des Budgets entfielen. Diese Ziele bleiben auch für die zweite Mandatsperiode weitgehend bestehen, ergänzt um die Vorgabe einer "Kulturellen Wiedergeburt" und "Sozialen Modernisierung". Neu ist die Einrichtung eines Ministeramts für die demographische Entwicklung; Präsident Issoufou sieht in der Begrenzung des weltweit höchsten Bevölkerungszuwachses eine Voraussetzung für die sozio-ökonomische Entwicklung des Landes (AA <text:span text:style-name="T52">4</text:span>.201<text:span text:style-name="T52">8</text:span>a).</text:p>
      <text:p text:style-name="P67">Quellen:</text:p>
      <text:p text:style-name="P23">- AA - Auswärtiges Amt (<text:span text:style-name="T51">4</text:span>.201<text:span text:style-name="T51">8</text:span>a): Niger - Innenpolitik, <text:a xlink:type="simple" xlink:href="https://www.auswaertiges-amt.de/de/aussenpolitik/laender/niger-node/-/226404" text:style-name="Internet_20_link" text:visited-style-name="Visited_20_Internet_20_Link"><text:span text:style-name="Internet_20_link">https://www.auswaertiges-amt.de/de/aussenpolitik/laender/niger-node/-/226404</text:span></text:a>, <text:span text:style-name="Internet_20_link"><text:span text:style-name="T8">Zugriff </text:span></text:span><text:span text:style-name="Internet_20_link"><text:span text:style-name="T9">13</text:span></text:span><text:span text:style-name="Internet_20_link"><text:span text:style-name="T8">.</text:span></text:span><text:span text:style-name="Internet_20_link"><text:span text:style-name="T9">7</text:span></text:span><text:span text:style-name="Internet_20_link"><text:span text:style-name="T8">.201</text:span></text:span><text:span text:style-name="Internet_20_link"><text:span text:style-name="T9">8</text:span></text:span></text:p>
      <text:p text:style-name="P35">- BS - Bertelsmann Stiftung (201<text:span text:style-name="T72">8</text:span>): BTI 201<text:span text:style-name="T72">8</text:span> - Niger, Country Report, <text:span text:style-name="Internet_20_link">https://www.bti-project.org/es/berichte/laenderberichte/detail/itc/NER/</text:span><text:span text:style-name="Internet_20_link"><text:span text:style-name="T8">, Zugriff</text:span></text:span> 1<text:span text:style-name="T72">3</text:span>.<text:span text:style-name="T72">7</text:span>.201<text:span text:style-name="T72">8</text:span></text:p>
      <text:p text:style-name="P23">- GIZ - Deutsche Gesellschaft für Internationale Zusammenarbeit (<text:span text:style-name="T51">6</text:span>.201<text:span text:style-name="T51">8a</text:span>): Geschichte &amp; Staat, <text:a xlink:type="simple" xlink:href="http://liportal.giz.de/niger/geschichte-staat/" text:style-name="ListLabel_20_31" text:visited-style-name="ListLabel_20_31"><text:span text:style-name="Internet_20_link"><text:span text:style-name="T42">http://liportal.giz.de/niger/geschichte-staat/</text:span></text:span></text:a><text:span text:style-name="T42">, Zugriff </text:span><text:span text:style-name="T45">13</text:span><text:span text:style-name="T42">.</text:span><text:span text:style-name="T45">7</text:span><text:span text:style-name="T42">.201</text:span><text:span text:style-name="T45">8</text:span></text:p>
      <text:h text:style-name="P102" text:outline-level="1"><text:bookmark-start text:name="__RefHeading___Toc4086_297596519"/>Sicherheitslage<text:bookmark-end text:name="__RefHeading___Toc4086_297596519"/></text:h>
      <text:p text:style-name="P6"><text:span text:style-name="Internet_20_link"><text:span text:style-name="T9">Nach einer Phase politischer Instabilität wird die Republik Niger seit 2011 von einer demokratisch gewählten Regierung geführt. Dennoch bleibt die Sicherheitssituation fragil, denn Niger liegt in einer Krisenregion: Wegen Konflikten in den Nachbarländern Libyen, Mali und Nigeria flüchten viele Menschen nach Niger oder innerhalb Nigers </text:span></text:span><text:span text:style-name="Internet_20_link"><text:span text:style-name="T10">(GIZ o.D.)</text:span></text:span><text:span text:style-name="Internet_20_link"><text:span text:style-name="T9">.</text:span></text:span></text:p>
      <text:p text:style-name="P6"><text:span text:style-name="Internet_20_link"><text:span text:style-name="T9"/></text:span></text:p>
      <text:p text:style-name="P21"><text:span text:style-name="Internet_20_link"><text:span text:style-name="T19">I</text:span></text:span><text:span text:style-name="Internet_20_link"><text:span text:style-name="T9">m Niger </text:span></text:span><text:span text:style-name="Internet_20_link"><text:span text:style-name="T19">herrscht </text:span></text:span><text:span text:style-name="Internet_20_link"><text:span text:style-name="T9">Frieden </text:span></text:span><text:span text:style-name="Internet_20_link"><text:span text:style-name="T10">(GIZ 6.2018a).</text:span></text:span><text:span text:style-name="Internet_20_link"><text:span text:style-name="T9"> </text:span></text:span><text:span text:style-name="Internet_20_link"><text:span text:style-name="T19">Allerdings</text:span></text:span><text:span text:style-name="Internet_20_link"><text:span text:style-name="T10"> besteht </text:span></text:span><text:span text:style-name="Internet_20_link"><text:span text:style-name="T11">im ganzen Land </text:span></text:span><text:span text:style-name="Internet_20_link"><text:span text:style-name="T10">ein sehr hohes Risiko von Terroranschlägen (</text:span></text:span><text:span text:style-name="Internet_20_link"><text:span text:style-name="T11">EDA</text:span></text:span><text:span text:style-name="Internet_20_link"><text:span text:style-name="T10"> 13.7.2018; vgl. </text:span></text:span><text:span text:style-name="Internet_20_link"><text:span text:style-name="T11">AA 13.7.2018, </text:span></text:span><text:span text:style-name="Internet_20_link"><text:span text:style-name="T10">GIZ 6.2018a)</text:span></text:span><text:span text:style-name="Internet_20_link"><text:span text:style-name="T9">. </text:span></text:span><text:span text:style-name="Internet_20_link"><text:span text:style-name="T20">Seitens des BMEIA gilt eine Reisewarnung mit Sicherheitsstufe 6 für das ganze Land. Das bedeutet, das BMEIA sieht ein Gefährdungspotenzial wie bei (bürger)kriegsähnlichen Zuständen, verhängtem Kriegsrecht, Krieg, Bürgerkrieg (BMEIA 19.7.2018). </text:span></text:span><text:span text:style-name="Internet_20_link"><text:span text:style-name="T21">Das französische Außenministerium rät in großen Teilen des Landes von jeglichen Reisen ab. Nur die südlichen Landesteile um die Städte Niamey, Maradi und Zinder können bereist werden, falls zwingende Gründe vorliegen (FD 19.7.2018).</text:span></text:span></text:p>
      <text:p text:style-name="P21"><text:span text:style-name="Internet_20_link"><text:span text:style-name="T9"/></text:span></text:p>
      <text:p text:style-name="P21"><text:span text:style-name="Internet_20_link"><text:span text:style-name="T9">Niger hat aufgrund der politischen Entwicklungen in der Region (Libyen, Mali, Nigeria- Boko Haram, A</text:span></text:span><text:span text:style-name="Internet_20_link"><text:span text:style-name="T20">l Qaida im islamischen Maghreb</text:span></text:span><text:span text:style-name="Internet_20_link"><text:span text:style-name="T9">) mit erheblichen Sicherungsproblemen zu kämpfen. Die 5.700 km lange Grenze kann schwerlich überall überwacht werden. Hinzu kommen der Drogen- und Waffenhandel, der von den 'menschenleeren' Gebieten profitiert; Niger ist das bevorzugte Transitland für die Flüchtlinge aus Subsahara-Afrika. Diese und andere Probleme stellen erhebliche Anforderungen an die staatliche Sicherheit; Kooperationspartner unterstützen die Sicherheitsorgane darin ihre Effizienz zu verbessern </text:span></text:span><text:span text:style-name="Internet_20_link"><text:span text:style-name="T10">(GIZ 6.2018a)</text:span></text:span><text:span text:style-name="Internet_20_link"><text:span text:style-name="T9">. Im Sahel-Sahara-Gebiet sind bewaffnete Banden aktiv, die vom Schmuggel mit Drogen und Waffen sowie Entführungen leben. Sie sind gut organisiert und haben Verbindungen zu islamistischen Terroristen </text:span></text:span><text:span text:style-name="Internet_20_link"><text:span text:style-name="T11">(EDA 13.7.2018)</text:span></text:span><text:span text:style-name="Internet_20_link"><text:span text:style-name="T9">. </text:span></text:span></text:p>
      <text:p text:style-name="P6"><text:soft-page-break/><text:span text:style-name="Internet_20_link"><text:span text:style-name="T9"/></text:span></text:p>
      <text:p text:style-name="P20"><text:span text:style-name="Internet_20_link"><text:span text:style-name="T9">In den an Mali grenzenden Departements der Regionen Tillabéri und Tahoua wie auch im gesamten Länderdreieck Mali-Burkina Faso-Niger, die sog. „Liptako Gourma“-Region, kommt es vermehrt zu dschihadistisc</text:span></text:span><text:span text:style-name="Internet_20_link"><text:span text:style-name="T12">hen Übergriffen </text:span></text:span><text:span text:style-name="Internet_20_link"><text:span text:style-name="T13">(AA 13.7.2018)</text:span></text:span><text:span text:style-name="Internet_20_link"><text:span text:style-name="T12">. Das Risiko von terroristischen Anschlägen besteht besonders in den Regionen Diffa, Tahoua und Tillabéry, wo der Ausnahmezustand in Kraft ist </text:span></text:span><text:span text:style-name="Internet_20_link"><text:span text:style-name="T13">(</text:span></text:span><text:span text:style-name="Internet_20_link"><text:span text:style-name="T11">EDA 13.7.2018)</text:span></text:span><text:span text:style-name="Internet_20_link"><text:span text:style-name="T9">. I</text:span></text:span><text:span text:style-name="Internet_20_link"><text:span text:style-name="T19">n der </text:span></text:span><text:span text:style-name="Internet_20_link"><text:span text:style-name="T9">Region </text:span></text:span><text:span text:style-name="Internet_20_link"><text:span text:style-name="T12">Diffa sind i</text:span></text:span><text:span text:style-name="Internet_20_link"><text:span text:style-name="T16">m </text:span></text:span><text:span text:style-name="Internet_20_link"><text:span text:style-name="T12">Grenz</text:span></text:span><text:span text:style-name="Internet_20_link"><text:span text:style-name="T15">gebiet</text:span></text:span><text:span text:style-name="Internet_20_link"><text:span text:style-name="T12"> zu Nigeria weiterhin Anschläge und Übergriffe der islamistischen Terrororganisation Boko Haram zu verzeichnen </text:span></text:span><text:span text:style-name="Internet_20_link"><text:span text:style-name="T14">(AA 13.7.2018)</text:span></text:span><text:span text:style-name="Internet_20_link"><text:span text:style-name="T12">. Im Südosten kommt es regelmässig zu bewaffneten Zusammenstössen zwischen der</text:span></text:span><text:span text:style-name="Internet_20_link"><text:span text:style-name="T9"> nigrischen Armee und terroristischen Gruppierungen. Zum Beispiel wurden im J</text:span></text:span><text:span text:style-name="Internet_20_link"><text:span text:style-name="T18">änner</text:span></text:span><text:span text:style-name="Internet_20_link"><text:span text:style-name="T9"> 2018 in Toumour, in der Region Diffa, mehrere nigrische Armeeangehörige getötet </text:span></text:span><text:span text:style-name="Internet_20_link"><text:span text:style-name="T11">(EDA 13.7.2018)</text:span></text:span><text:span text:style-name="Internet_20_link"><text:span text:style-name="T9">.</text:span></text:span></text:p>
      <text:p text:style-name="P3"><text:span text:style-name="Internet_20_link"><text:span text:style-name="T9"/></text:span></text:p>
      <text:p text:style-name="P3"><text:span text:style-name="Internet_20_link"><text:span text:style-name="T9">Gegen die Regierung gerichtete Kundgebungen haben insbesondere in Reaktion auf das Haushaltsgesetz vom Herbst 2017 zugenommen. In Niamey wie in anderen größeren Städten kommt es vereinzelt zu Demonstrationen der Zivilgesellschaft, von Studenten und anderen Gruppen. Auch wenn diese meist friedlich verlaufen, sind sie in ihrer Dynamik schwer einzuschätzen </text:span></text:span><text:span text:style-name="Internet_20_link"><text:span text:style-name="T11">(AA 13.7.2018)</text:span></text:span><text:span text:style-name="Internet_20_link"><text:span text:style-name="T9">.</text:span></text:span></text:p>
      <text:p text:style-name="P3"><text:span text:style-name="Internet_20_link"><text:span text:style-name="T9"/></text:span></text:p>
      <text:p text:style-name="P22"><text:span text:style-name="Internet_20_link"><text:span text:style-name="T9">Generell ist ein Anstieg der Kriminalität nach dem zweiten Tuareg-Aufstand und dem Einfluss von AQMI zu verzeichnen, die man regional nicht eingrenzen kann. Besonders in der Region Agadez, hier vor allem im Air-Gebirge, ist nach der Abgabe der Waffen durch die drei Tuareg-Bewegungen aufgrund sozialökonomischer Probleme eine besonders erhöhte Kriminalität festzustellen. Opfer sind in erster Linie Ausländer, die von bewaffneten Banden entführt und Terrororganisationen wie AQMI zum Zwecke der Erpressung übergeben werden <text:s/></text:span></text:span><text:span text:style-name="Internet_20_link"><text:span text:style-name="T22">(GIZ 6.2018a)</text:span></text:span><text:span text:style-name="Internet_20_link"><text:span text:style-name="T9">.</text:span></text:span></text:p>
      <text:p text:style-name="P72">Quellen:</text:p>
      <text:p text:style-name="P24"><text:span text:style-name="Internet_20_link"><text:span text:style-name="T23">- AA - Auswärtiges Amt (1</text:span></text:span><text:span text:style-name="Internet_20_link"><text:span text:style-name="T24">3</text:span></text:span><text:span text:style-name="Internet_20_link"><text:span text:style-name="T23">.</text:span></text:span><text:span text:style-name="Internet_20_link"><text:span text:style-name="T24">7</text:span></text:span><text:span text:style-name="Internet_20_link"><text:span text:style-name="T23">.201</text:span></text:span><text:span text:style-name="Internet_20_link"><text:span text:style-name="T24">8</text:span></text:span><text:span text:style-name="Internet_20_link"><text:span text:style-name="T23">): Niger - Reise- und Sicherheitshinweise, </text:span></text:span><text:a xlink:type="simple" xlink:href="http://www.auswaertiges-amt.de/DE/Laenderinformationen/00-SiHi/Nodes/NigerSicherheit_node.html" text:style-name="ListLabel_20_30" text:visited-style-name="ListLabel_20_30"><text:span text:style-name="Internet_20_link"><text:span text:style-name="T42">http://www.auswaertiges-amt.de/DE/Laenderinformationen/00-SiHi/Nodes/NigerSicherheit_node.html</text:span></text:span></text:a><text:span text:style-name="Internet_20_link"><text:span text:style-name="T23">, Zugriff </text:span></text:span><text:span text:style-name="Internet_20_link"><text:span text:style-name="T25">13</text:span></text:span><text:span text:style-name="Internet_20_link"><text:span text:style-name="T23">.</text:span></text:span><text:span text:style-name="Internet_20_link"><text:span text:style-name="T25">7</text:span></text:span><text:span text:style-name="Internet_20_link"><text:span text:style-name="T23">.201</text:span></text:span><text:span text:style-name="Internet_20_link"><text:span text:style-name="T25">8</text:span></text:span></text:p>
      <text:p text:style-name="P24"><text:span text:style-name="Internet_20_link"><text:span text:style-name="T23">- </text:span></text:span><text:span text:style-name="Internet_20_link"><text:span text:style-name="T27">BMEIA - Bundesministerium für Europa, Integration und Äußeres (19.7.2018): Reiseinformation - Niger, </text:span></text:span><text:a xlink:type="simple" xlink:href="https://www.bmeia.gv.at/reise-aufenthalt/reiseinformation/land/niger/" text:style-name="Internet_20_link" text:visited-style-name="Visited_20_Internet_20_Link"><text:span text:style-name="Internet_20_link">https://www.bmeia.gv.at/reise-aufenthalt/reiseinformation/land/niger/</text:span></text:a><text:span text:style-name="Internet_20_link"><text:span text:style-name="T27">, Zugriff 19.7.2018)</text:span></text:span></text:p>
      <text:p text:style-name="P24"><text:span text:style-name="Internet_20_link"><text:span text:style-name="T23">- EDA - Eidgenössisches Departement für auswärtige Angelegenheiten (</text:span></text:span><text:span text:style-name="Internet_20_link"><text:span text:style-name="T25">13</text:span></text:span><text:span text:style-name="Internet_20_link"><text:span text:style-name="T23">.</text:span></text:span><text:span text:style-name="Internet_20_link"><text:span text:style-name="T25">7</text:span></text:span><text:span text:style-name="Internet_20_link"><text:span text:style-name="T23">.201</text:span></text:span><text:span text:style-name="Internet_20_link"><text:span text:style-name="T25">8</text:span></text:span><text:span text:style-name="Internet_20_link"><text:span text:style-name="T23">): Reisehinweise für Niger, </text:span></text:span><text:a xlink:type="simple" xlink:href="https://www.eda.admin.ch/eda/de/home/vertretungen-und-reisehinweise/niger/reisehinweise-fuerniger.html" text:style-name="ListLabel_20_30" text:visited-style-name="ListLabel_20_30"><text:span text:style-name="Internet_20_link"><text:span text:style-name="T42">https://www.eda.admin.ch/eda/de/home/vertretungen-und-reisehinweise/niger/reisehinweise-fuerniger.html</text:span></text:span></text:a><text:span text:style-name="Internet_20_link"><text:span text:style-name="T23">, Zugriff 1</text:span></text:span><text:span text:style-name="Internet_20_link"><text:span text:style-name="T25">3</text:span></text:span><text:span text:style-name="Internet_20_link"><text:span text:style-name="T23">.</text:span></text:span><text:span text:style-name="Internet_20_link"><text:span text:style-name="T25">7</text:span></text:span><text:span text:style-name="Internet_20_link"><text:span text:style-name="T23">.201</text:span></text:span><text:span text:style-name="Internet_20_link"><text:span text:style-name="T25">8</text:span></text:span></text:p>
      <text:p text:style-name="P62">- FD - France Diplomatie (19.7.2018): Conseils aux Voyageurs - Niger, <text:a xlink:type="simple" xlink:href="https://www.diplomatie.gouv.fr/fr/conseils-aux-voyageurs/conseils-par-pays-destination/niger/" text:style-name="Internet_20_link" text:visited-style-name="Visited_20_Internet_20_Link">https://www.diplomatie.gouv.fr/fr/conseils-aux-voyageurs/conseils-par-pays-destination/niger/</text:a>, Zugriff 19.7.2018</text:p>
      <text:p text:style-name="P24">- GIZ - Deutsche Gesellschaft für Internationale Zusammenarbeit GmbH (o.D.): Niger, <text:a xlink:type="simple" xlink:href="https://www.giz.de/de/weltweit/315.html" text:style-name="ListLabel_20_30" text:visited-style-name="ListLabel_20_30"><text:span text:style-name="Internet_20_link">https://www.giz.de/de/weltweit/315.html</text:span></text:a><text:span text:style-name="Internet_20_link"><text:span text:style-name="T8">, Zugriff </text:span></text:span><text:span text:style-name="Internet_20_link"><text:span text:style-name="T17">13</text:span></text:span><text:span text:style-name="Internet_20_link"><text:span text:style-name="T8">.</text:span></text:span><text:span text:style-name="Internet_20_link"><text:span text:style-name="T17">7</text:span></text:span><text:span text:style-name="Internet_20_link"><text:span text:style-name="T8">.201</text:span></text:span><text:span text:style-name="Internet_20_link"><text:span text:style-name="T17">8</text:span></text:span></text:p>
      <text:p text:style-name="P24"><text:span text:style-name="Internet_20_link"><text:span text:style-name="T8">- GIZ - Deutsche Gesellschaft für Internationale Zusammenarbeit GmbH (</text:span></text:span><text:span text:style-name="Internet_20_link"><text:span text:style-name="T9">6</text:span></text:span><text:span text:style-name="Internet_20_link"><text:span text:style-name="T8">.201</text:span></text:span><text:span text:style-name="Internet_20_link"><text:span text:style-name="T9">8a</text:span></text:span><text:span text:style-name="Internet_20_link"><text:span text:style-name="T8">): Geschichte &amp; Staat, </text:span></text:span><text:a xlink:type="simple" xlink:href="http://liportal.giz.de/niger/geschichte-staat/" text:style-name="ListLabel_20_31" text:visited-style-name="ListLabel_20_31"><text:span text:style-name="Internet_20_link"><text:span text:style-name="T42">http://liportal.giz.de/niger/geschichte-staat/</text:span></text:span></text:a><text:span text:style-name="Internet_20_link"><text:span text:style-name="T23">, Zugriff </text:span></text:span><text:span text:style-name="Internet_20_link"><text:span text:style-name="T26">13</text:span></text:span><text:span text:style-name="Internet_20_link"><text:span text:style-name="T23">.</text:span></text:span><text:span text:style-name="Internet_20_link"><text:span text:style-name="T26">7</text:span></text:span><text:span text:style-name="Internet_20_link"><text:span text:style-name="T23">.201</text:span></text:span><text:span text:style-name="Internet_20_link"><text:span text:style-name="T26">8</text:span></text:span></text:p>
      <text:p text:style-name="P25"><text:span text:style-name="Internet_20_link"><text:span text:style-name="T26"/></text:span></text:p>
      <text:h text:style-name="P103" text:outline-level="1"><text:bookmark-start text:name="__RefHeading___Toc4153_297596519"/><text:soft-page-break/>Rechtsschutz / Justizwesen<text:bookmark-end text:name="__RefHeading___Toc4153_297596519"/></text:h>
      <text:p text:style-name="P15">Mindeststandards einer Demokratie werden zwar im Niger erreicht, aber die Rechtsstaatlichkeit ist nicht vollständig gesichert (GIZ <text:span text:style-name="T28">6.</text:span>201<text:span text:style-name="T28">8a</text:span>). Eine unabhängige Rechtsprechung ist in der Verfassung festgeschrieben, jedoch ist das Justizsystem zeitweise dem Einfluss der Exekutive ausgesetzt (USDOS <text:span text:style-name="T28">20</text:span>.<text:span text:style-name="T28">4</text:span>.201<text:span text:style-name="T28">8</text:span>). <text:span text:style-name="T72">Vor 2011 war die Justiz häufig Einflussnahme seitens der Exekutive ausgesetzt. Danach wurde nicht mehr von solchen Vorfällen berichtet, aber es gab für die neue Regierung auch keinen Grund hierfür. Die Justiz hielt sich seit 2011 mit Ansuchen zur Neuüberprüfung von Gesetzen zurück (BS 2018). </text:span>Einige Richter wurden wegen <text:span text:style-name="T5">ihr</text:span>er Entscheidungen auf minderwertige Posten versetzt. Korruption im Justizwesen <text:span text:style-name="T28">bleibt ein Problem, verstärkt durch einen Mangel an entsprechender Ausbildung und durch niedrige Gehälter (USDOS 20.4.2018)</text:span>. </text:p>
      <text:p text:style-name="P22"/>
      <text:p text:style-name="P22"><text:span text:style-name="T53">J</text:span>e nach Rechtsfall <text:span text:style-name="T53">kommen</text:span> unterschiedliche Rechtssysteme zur Anwendung: das traditionelle Recht, das nationale Recht und islamische Rechtsprechung (im Niger <text:span text:style-name="T53">sind </text:span>Staat und Religion getrennt) <text:span text:style-name="T53">(GIZ 6.2018a)</text:span>. Traditionelle Gerichte, die vorwiegend nach islamischem Recht entscheiden, können in zivilrechtlichen Fällen herangezogen werden. Daneben existiert die Möglichkeit der Mediation durch lokale Stammesführer (USDOS <text:span text:style-name="T28">20.4.2018</text:span>).</text:p>
      <text:p text:style-name="P22"/>
      <text:p text:style-name="P22">Es gilt die Unschuldsvermutung und Verfahren sind öffentlich. Angeklagte haben das Recht auf einen Anwalt, der bei Minderjährigen oder Bedürftigkeit auch auf Staatskosten zur Verfügung gestellt wird. Gesetzlich muss der Angeklagte sofort über die Gründe der Anklage informiert werden, er hat Zugang zu allen Beweismitteln und angemessene Zeit, seine Verteidigung vorzubereiten. Weit verb<text:span text:style-name="T53">r</text:span>eitete Unkenntnis bezüglich dieser gesetzlichen Regelungen führt jedoch dazu, dass viele Angeklagte nicht in den vollen Genuss dieser Rechte kommen (USDOS <text:span text:style-name="T86">20.4.2018</text:span>).</text:p>
      <text:p text:style-name="P68">Quellen:</text:p>
      <text:p text:style-name="P32">- BS - Bertelsmann Stiftung (201<text:span text:style-name="T72">8</text:span>): BTI 201<text:span text:style-name="T72">8</text:span> - Niger, Country Report, <text:span text:style-name="Internet_20_link">https://www.bti-project.org/es/berichte/laenderberichte/detail/itc/NER/</text:span><text:span text:style-name="Internet_20_link"><text:span text:style-name="T8">, Zugriff</text:span></text:span> 1<text:span text:style-name="T72">3</text:span>.<text:span text:style-name="T72">7</text:span>.201<text:span text:style-name="T72">8</text:span></text:p>
      <text:p text:style-name="P37"><text:span text:style-name="T42">- GIZ - Deutsche Gesellschaft für Internationale Zusammenarbeit GmbH (</text:span><text:span text:style-name="T46">6</text:span><text:span text:style-name="T42">.201</text:span><text:span text:style-name="T46">8a</text:span><text:span text:style-name="T42">): Geschichte &amp; Staat, </text:span><text:a xlink:type="simple" xlink:href="http://liportal.giz.de/niger/geschichte-staat/" text:style-name="ListLabel_20_31" text:visited-style-name="ListLabel_20_31"><text:span text:style-name="Internet_20_link"><text:span text:style-name="T42">http://liportal.giz.de/niger/geschichte-staat/</text:span></text:span></text:a><text:span text:style-name="T42">, Zugriff </text:span><text:span text:style-name="T45">13</text:span><text:span text:style-name="T42">.</text:span><text:span text:style-name="T45">7</text:span><text:span text:style-name="T42">.201</text:span><text:span text:style-name="T45">8</text:span></text:p>
      <text:p text:style-name="P26">- <text:span text:style-name="T54">USDOS - U.S. Department of State (2</text:span><text:span text:style-name="T55">0</text:span><text:span text:style-name="T54">.</text:span><text:span text:style-name="T55">4</text:span><text:span text:style-name="T54">.201</text:span><text:span text:style-name="T55">8</text:span><text:span text:style-name="T54">): Country Report on Human Rights Practices 201</text:span><text:span text:style-name="T55">7</text:span><text:span text:style-name="T54"> - Niger, </text:span><text:a xlink:type="simple" xlink:href="https://www.ecoi.net/en/document/1430131.html" text:style-name="Internet_20_link" text:visited-style-name="Visited_20_Internet_20_Link">https://www.ecoi.net/en/document/1430131.html</text:a><text:span text:style-name="T54">, Zugriff </text:span><text:span text:style-name="T56">13</text:span><text:span text:style-name="T54">.</text:span><text:span text:style-name="T56">7</text:span><text:span text:style-name="T54">.201</text:span><text:span text:style-name="T55">8</text:span></text:p>
      <text:p text:style-name="P49"><text:s/></text:p>
      <text:h text:style-name="P104" text:outline-level="1"><text:bookmark-start text:name="__RefHeading___Toc4155_297596519"/>Sicherheitsbehörden<text:bookmark-end text:name="__RefHeading___Toc4155_297596519"/></text:h>
      <text:p text:style-name="P16">Die dem Innenministerium untergeordnete nationale Polizei ist für die Strafverfolgung im städtischen Gebiet zuständig und die dem Verteidigungsministerium untergeordnete Gendarmerie trägt die Hauptverantwortung für die Sicherheit im ländlichen Bereich. Die Nationalgarde, <text:span text:style-name="T63">dem </text:span><text:soft-page-break/><text:span text:style-name="T63">Innenministerium untergeordnet,</text:span> ist für die innere Sicherheit und für den Schutz hochrangiger Beamter und <text:span text:style-name="T29">von </text:span>Regierungsgebäuden zuständig. Die Streitkräfte sind für die äußere Sicherheit und - in einigen Teilen des Landes – auch für die innere Sicherheit verantwortlich (USDOS 2<text:span text:style-name="T63">0</text:span>.<text:span text:style-name="T63">4</text:span>.201<text:span text:style-name="T63">8</text:span>).</text:p>
      <text:p text:style-name="P16"/>
      <text:p text:style-name="P16">Die Zivilbehörden üben generell eine effektive Kontrolle über die Sicherheitskräfte aus, obwohl einzelne Soldaten <text:span text:style-name="T63">und Polizisten </text:span>zeitweise unabhängig von der Befehlsstruktur agieren. Die Polizei ist aufgrund mangelnder Ausbildung und Ausstattung jedoch nicht sehr effektiv; so haben nur spezielle Polizeieinheiten Grundfertigkeiten im Umgang mit Waffen. Truppen der Nationalgarde werden ohne spezifische Ausbildung als Gefängniswärter eingesetzt. Die Gendarmerie ist für die Untersuchung von Fällen <text:span text:style-name="T63">von</text:span> Amtsmissbrauch <text:span text:style-name="T63">bei </text:span>der Polizei zuständig, dennoch stell<text:span text:style-name="T63">t</text:span> Straflosigkeit ein verbreitetes Problem dar (USDOS <text:span text:style-name="T63">20</text:span>.<text:span text:style-name="T63">4</text:span>.201<text:span text:style-name="T63">8</text:span>). </text:p>
      <text:p text:style-name="P69">Quellen:</text:p>
      <text:p text:style-name="P27">- <text:span text:style-name="T54">USDOS - U.S. Department of State (2</text:span><text:span text:style-name="T55">0</text:span><text:span text:style-name="T54">.</text:span><text:span text:style-name="T55">4</text:span><text:span text:style-name="T54">.201</text:span><text:span text:style-name="T55">8</text:span><text:span text:style-name="T54">): Country Report on Human Rights Practices 201</text:span><text:span text:style-name="T55">7</text:span><text:span text:style-name="T54"> - Niger, </text:span><text:a xlink:type="simple" xlink:href="https://www.ecoi.net/en/document/1430131.html" text:style-name="Internet_20_link" text:visited-style-name="Visited_20_Internet_20_Link">https://www.ecoi.net/en/document/1430131.html</text:a><text:span text:style-name="T54">, Zugriff </text:span><text:span text:style-name="T55">20</text:span><text:span text:style-name="T54">.</text:span><text:span text:style-name="T55">4</text:span><text:span text:style-name="T54">.201</text:span><text:span text:style-name="T55">8</text:span></text:p>
      <text:p text:style-name="P47"/>
      <text:h text:style-name="P104" text:outline-level="1"><text:bookmark-start text:name="__RefHeading___Toc4157_297596519"/>Folter und unmenschliche Behandlung<text:bookmark-end text:name="__RefHeading___Toc4157_297596519"/></text:h>
      <text:p text:style-name="P16"><text:span text:style-name="T64">Das Gesetz verbietet Folter und andere grausame, unmenschliche und erniedrigende Behandlung und Bestrafung. Es gibt jedoch Berichte, denen zufolge Sicherheitskräfte Zivilisten </text:span><text:span text:style-name="T65">misshandeln. </text:span><text:span text:style-name="T66">Es gibt keine Berichte über außergerichtliche Tötungen </text:span><text:span text:style-name="T67">oder Verschwindenlassen </text:span><text:span text:style-name="T66">durch die Sicherheitskräfte. Bewaffnete Gruppen wie Boko Haram sind allerdings für Morde an Zivilisten verantwortlich</text:span><text:span text:style-name="T64"> (USDOS </text:span><text:span text:style-name="T65">20.4.2018</text:span><text:span text:style-name="T64">). Es gibt Berichte über </text:span><text:span text:style-name="T65">Masseninhaftierungen von </text:span><text:span text:style-name="T66">T</text:span><text:span text:style-name="T65">errorverdächtigen</text:span><text:span text:style-name="T64"> (FH </text:span><text:span text:style-name="T68">2018</text:span><text:span text:style-name="T64">).</text:span></text:p>
      <text:p text:style-name="P69">Quellen:</text:p>
      <text:p text:style-name="P29">- <text:span text:style-name="T54">FH - Freedom House (</text:span><text:span text:style-name="T61">2018</text:span><text:span text:style-name="T54">): Freedom in the World 201</text:span><text:span text:style-name="T56">7</text:span><text:span text:style-name="T54"> - Niger, </text:span><text:a xlink:type="simple" xlink:href="https://freedomhouse.org/report/freedom-world/2017/niger" text:style-name="Internet_20_link" text:visited-style-name="Visited_20_Internet_20_Link">https://freedomhouse.org/report/freedom-world/2017/niger</text:a><text:span text:style-name="T54">, Zugriff 1</text:span><text:span text:style-name="T56">3</text:span><text:span text:style-name="T54">.</text:span><text:span text:style-name="T56">7</text:span><text:span text:style-name="T54">.201</text:span><text:span text:style-name="T56">8</text:span></text:p>
      <text:p text:style-name="P28">- <text:span text:style-name="T54">USDOS - U.S. Department of State (2</text:span><text:span text:style-name="T55">0</text:span><text:span text:style-name="T54">.</text:span><text:span text:style-name="T55">4</text:span><text:span text:style-name="T54">.201</text:span><text:span text:style-name="T55">8</text:span><text:span text:style-name="T54">): Country Report on Human Rights Practices 201</text:span><text:span text:style-name="T55">7</text:span><text:span text:style-name="T54"> - Niger, </text:span><text:a xlink:type="simple" xlink:href="https://www.ecoi.net/en/document/1430131.html" text:style-name="Internet_20_link" text:visited-style-name="Visited_20_Internet_20_Link">https://www.ecoi.net/en/document/1430131.html</text:a><text:span text:style-name="T54">, Zugriff </text:span><text:span text:style-name="T56">13</text:span><text:span text:style-name="T54">.</text:span><text:span text:style-name="T56">7</text:span><text:span text:style-name="T54">.201</text:span><text:span text:style-name="T55">8</text:span></text:p>
      <text:p text:style-name="P47"><text:s/></text:p>
      <text:h text:style-name="P104" text:outline-level="1"><text:bookmark-start text:name="__RefHeading___Toc4159_297596519"/>Korruption<text:bookmark-end text:name="__RefHeading___Toc4159_297596519"/></text:h>
      <text:p text:style-name="P7">Obwohl behördliche Korruption unter Strafe steht, setzt die Regierung die entsprechenden gesetzlichen Regelungen nicht effektiv um, und Beamte fordern häufig für Amtshandlungen Bestechungsgelder und gehen dabei straffrei aus (USDOS <text:span text:style-name="T69">20.4.2018</text:span>). Amtsmissbrauch und Korruption sind auf allen Verwaltungsebenen <text:span text:style-name="T29">existent</text:span> (GIZ <text:span text:style-name="T69">6</text:span>.201<text:span text:style-name="T69">8a</text:span>). Korruption <text:span text:style-name="T69">ist</text:span> ein gravierendes Problem (USDOS <text:span text:style-name="T69">20.4.2018</text:span>) <text:span text:style-name="T7">und ist weit verbreitet (BS 2018)</text:span>. Sie ist eine <text:soft-page-break/>bedeutende Entwicklungsbremse im Niger. Laut Transparency International befindet sich das Land im Ranking des Transparancy Index 201<text:span text:style-name="T69">7</text:span> auf Platz 1<text:span text:style-name="T69">12</text:span> von 17<text:span text:style-name="T69">0</text:span>. Der nigrische Staat ist redlich bemüht, die Korruption im Lande zu mindern und arbeitet mit den dementsprechenden Gremien und Organisationen zusammen. Die Organisation HALCIA (Haute Autorité de Lutte contre la Corruption et les Infractions Assimilées) und der nigrische Verband ANLC (Association Nigerienne de la lutte contre la corruption), die nigrische Struktur von Transparency International, setzen sich für die Bekämpfung der Korruption ein <text:s/>(GIZ <text:span text:style-name="T69">6</text:span>.201<text:span text:style-name="T69">8a</text:span>). <text:span text:style-name="T69">S</text:span>eitens des Staates geh<text:span text:style-name="T29">en</text:span> die HALCIA <text:span text:style-name="T69">und das </text:span><text:span text:style-name="T70">State Inspectorate</text:span> gegen Korruption vor (USDOS <text:span text:style-name="T69">20</text:span>.<text:span text:style-name="T69">4</text:span>.201<text:span text:style-name="T69">8</text:span>).</text:p>
      <text:p text:style-name="P69">Quellen:</text:p>
      <text:p text:style-name="P33">- BS - Bertelsmann Stiftung (201<text:span text:style-name="T72">8</text:span>): BTI 201<text:span text:style-name="T72">8</text:span> - Niger, Country Report, <text:span text:style-name="Internet_20_link">https://www.bti-project.org/es/berichte/laenderberichte/detail/itc/NER/</text:span><text:span text:style-name="Internet_20_link"><text:span text:style-name="T8">, Zugriff</text:span></text:span> 1<text:span text:style-name="T72">3</text:span>.<text:span text:style-name="T72">7</text:span>.201<text:span text:style-name="T72">8</text:span></text:p>
      <text:p text:style-name="P37"><text:span text:style-name="T42">- GIZ - Deutsche Gesellschaft für Internationale Zusammenarbeit GmbH (</text:span><text:span text:style-name="T46">6</text:span><text:span text:style-name="T42">.201</text:span><text:span text:style-name="T46">8a</text:span><text:span text:style-name="T42">): Geschichte &amp; Staat, </text:span><text:a xlink:type="simple" xlink:href="http://liportal.giz.de/niger/geschichte-staat/" text:style-name="ListLabel_20_31" text:visited-style-name="ListLabel_20_31"><text:span text:style-name="Internet_20_link"><text:span text:style-name="T42">http://liportal.giz.de/niger/geschichte-staat/</text:span></text:span></text:a><text:span text:style-name="T42">, Zugriff </text:span><text:span text:style-name="T45">13</text:span><text:span text:style-name="T42">.</text:span><text:span text:style-name="T45">7</text:span><text:span text:style-name="T42">.201</text:span><text:span text:style-name="T45">8</text:span></text:p>
      <text:p text:style-name="P30">- <text:span text:style-name="T54">USDOS - U.S. Department of State (2</text:span><text:span text:style-name="T55">0</text:span><text:span text:style-name="T54">.</text:span><text:span text:style-name="T55">4</text:span><text:span text:style-name="T54">.201</text:span><text:span text:style-name="T55">8</text:span><text:span text:style-name="T54">): Country Report on Human Rights Practices 201</text:span><text:span text:style-name="T55">7</text:span><text:span text:style-name="T54"> - Niger, </text:span><text:a xlink:type="simple" xlink:href="https://www.ecoi.net/en/document/1430131.html" text:style-name="Internet_20_link" text:visited-style-name="Visited_20_Internet_20_Link">https://www.ecoi.net/en/document/1430131.html</text:a><text:span text:style-name="T54">, Zugriff </text:span><text:span text:style-name="T56">13</text:span><text:span text:style-name="T54">.</text:span><text:span text:style-name="T56">7</text:span><text:span text:style-name="T54">.201</text:span><text:span text:style-name="T55">8</text:span></text:p>
      <text:p text:style-name="P60"/>
      <text:h text:style-name="P104" text:outline-level="1"><text:bookmark-start text:name="__RefHeading___Toc4165_297596519"/>Wehrdienst und Rekrutierungen<text:bookmark-end text:name="__RefHeading___Toc4165_297596519"/></text:h>
      <text:p text:style-name="P17">Das Mindestalter für Verpflichtungen oder freiwilligen Militärdienst beträgt 18 Jahre; Bewerber müssen Staatsbürger von Niger und unverheiratet sein; <text:span text:style-name="T71">zwei</text:span> Jahre Dienstzeit; Frauen können in der Gesundheitsversorgung dienen (CIA <text:span text:style-name="T71">12</text:span>.<text:span text:style-name="T71">7</text:span>.201<text:span text:style-name="T71">8</text:span>).</text:p>
      <text:p text:style-name="P69">Quellen:</text:p>
      <text:p text:style-name="P31">- <text:span text:style-name="T54">CIA (</text:span><text:span text:style-name="T57">12</text:span><text:span text:style-name="T54">.</text:span><text:span text:style-name="T57">7</text:span><text:span text:style-name="T54">.201</text:span><text:span text:style-name="T57">8</text:span><text:span text:style-name="T54">): The World Factbook - Niger, </text:span><text:a xlink:type="simple" xlink:href="https://www.cia.gov/library/publications/the-world-factbook/geos/ng.html" text:style-name="ListLabel_20_32" text:visited-style-name="ListLabel_20_32"><text:span text:style-name="Internet_20_link"><text:span text:style-name="T54">https://www.cia.gov/library/publications/the-world-factbook/geos/ng.html</text:span></text:span></text:a><text:span text:style-name="T54">, Zugriff 1</text:span><text:span text:style-name="T60">3</text:span><text:span text:style-name="T54">.</text:span><text:span text:style-name="T60">7</text:span><text:span text:style-name="T54">.201</text:span><text:span text:style-name="T60">8</text:span></text:p>
      <text:h text:style-name="P104" text:outline-level="1"><text:bookmark-start text:name="__RefHeading___Toc4171_297596519"/>Allgemeine Menschenrechtslage<text:bookmark-end text:name="__RefHeading___Toc4171_297596519"/></text:h>
      <text:p text:style-name="P8">Zu den schwerwiegendsten Menschenrechtsproblemen gehören <text:span text:style-name="T7">Angriffe durch bewaffnete Gruppen, die zu Todesfällen, Verschwinden und Missbrauch führen; willkürliche Inhaftierungen von Terrorverdächtigen oder anderer Kämpfer durch Regierungskräfte;</text:span> harte und lebens<text:span text:style-name="T29">bedrohliche</text:span> Haftbedingungen; <text:span text:style-name="T7">Inhaftierung von Oppositionspolitikern; Einschränkungen der Versammlungsfreiheit; weit verbreitete behördliche Korruption; Mangel an Strafverfolgung in Fällen von Gewalt gegen Frauen und Kinder inkl. Vergewaltigung und FGM; Menschenhandel; kasten-basierte Sklaverei und Zwangsarbeit (USDOS 20.4.2018).</text:span></text:p>
      <text:p text:style-name="P54"/>
      <text:p text:style-name="P55">Die Verfassung gewährleistet Meinungsfreiheit, aber fallweise bedroht und inhaftiert die Regierung Journalisten. Versammlungs- und Vereinigungsfreiheit werden durch die Verfassung und andere Gesetze gewährleistet, jedoch löst die Regierung <text:span text:style-name="T73">manchmal </text:span>Demonstrationen unter Anwendung <text:soft-page-break/>von Gewalt auf. Vereinigungsfreiheit wird üblicherweise auch in der Praxis respektiert (USDOS <text:span text:style-name="T73">20</text:span>.<text:span text:style-name="T73">4</text:span>.201<text:span text:style-name="T73">8</text:span>).</text:p>
      <text:p text:style-name="P54"/>
      <text:p text:style-name="P8"><text:span text:style-name="Strong_20_Emphasis"><text:span text:style-name="T32">Sklaverei</text:span></text:span><text:span text:style-name="T32"> ist im Niger ein brisantes Thema. Die N</text:span><text:span text:style-name="T33">G</text:span><text:span text:style-name="T32">O Timidria setzt sich intensiv für die Befreiung von Sklaven i</text:span><text:span text:style-name="T30">m Niger ein und hat mit Erfolg die Sklaverei im Niger zum Thema gemacht. Dadurch wurde erreicht, dass Sklaverei im Strafgesetz definiert und im Jahr 2003 unter Strafe verboten wurde (GIZ </text:span><text:span text:style-name="T31">6</text:span><text:span text:style-name="T30">.201</text:span><text:span text:style-name="T31">8a</text:span><text:span text:style-name="T34">)</text:span><text:span text:style-name="T30">. </text:span></text:p>
      <text:p text:style-name="P69">Quellen:</text:p>
      <text:p text:style-name="P37"><text:span text:style-name="T42">- GIZ - Deutsche Gesellschaft für Internationale Zusammenarbeit GmbH (</text:span><text:span text:style-name="T46">6</text:span><text:span text:style-name="T42">.201</text:span><text:span text:style-name="T46">8a</text:span><text:span text:style-name="T42">): Geschichte &amp; Staat, </text:span><text:a xlink:type="simple" xlink:href="http://liportal.giz.de/niger/geschichte-staat/" text:style-name="ListLabel_20_31" text:visited-style-name="ListLabel_20_31"><text:span text:style-name="Internet_20_link"><text:span text:style-name="T42">http://liportal.giz.de/niger/geschichte-staat/</text:span></text:span></text:a><text:span text:style-name="T42">, Zugriff </text:span><text:span text:style-name="T45">13</text:span><text:span text:style-name="T42">.</text:span><text:span text:style-name="T45">7</text:span><text:span text:style-name="T42">.201</text:span><text:span text:style-name="T45">8</text:span></text:p>
      <text:p text:style-name="P34"><text:span text:style-name="T62">- </text:span><text:span text:style-name="T58">USDOS - U.S. Department of State (2</text:span><text:span text:style-name="T55">0</text:span><text:span text:style-name="T58">.</text:span><text:span text:style-name="T55">4</text:span><text:span text:style-name="T58">.201</text:span><text:span text:style-name="T55">8</text:span><text:span text:style-name="T58">): Country Report on Human Rights Practices 201</text:span><text:span text:style-name="T55">7</text:span><text:span text:style-name="T58"> - Niger, </text:span><text:a xlink:type="simple" xlink:href="https://www.ecoi.net/en/document/1430131.html" text:style-name="Internet_20_link" text:visited-style-name="Visited_20_Internet_20_Link">https://www.ecoi.net/en/document/1430131.html</text:a><text:span text:style-name="T58">, Zugriff </text:span><text:span text:style-name="T56">13</text:span><text:span text:style-name="T58">.</text:span><text:span text:style-name="T56">7</text:span><text:span text:style-name="T58">.201</text:span><text:span text:style-name="T55">8</text:span><text:span text:style-name="T62"> </text:span></text:p>
      <text:p text:style-name="P48"/>
      <text:h text:style-name="P104" text:outline-level="1"><text:bookmark-start text:name="__RefHeading___Toc4183_297596519"/>Haftbedingungen<text:bookmark-end text:name="__RefHeading___Toc4183_297596519"/></text:h>
      <text:p text:style-name="P9">Die Haftbedingungen sind schlecht und teilweise lebensbedrohlich. Die Gefängnisse sind geprägt von Überbelegung, <text:span text:style-name="T74">mangelnder Verpflegung, </text:span>unangemessener medizinischer Versorgung sowie inadäquaten sanitären Einrichtungen. <text:span text:style-name="T74">Todesfälle in Gefängnissen kommen regelmäßig vor, einige aufgrund von Malaria, Meningitis und Tuberkulose, aber konkrete Statistiken sind nicht verfügbar.</text:span> Dem ICRC (International Committee of the Red Cross), der CNDH (National Human Rights Commission) sowie Vertretern anderer Menschenrechtsgruppen w<text:span text:style-name="T29">ird</text:span> Zugang zu den meisten Gefängnissen und Haftanstalten gewährt. Die Behörden erlauben den Häftlingen, unzensiert Beschwerden an die Justizbehörden zu übermitteln (USDOS <text:span text:style-name="T74">20</text:span>.<text:span text:style-name="T74">4</text:span>.201<text:span text:style-name="T74">8</text:span>).</text:p>
      <text:p text:style-name="P69">Quellen:</text:p>
      <text:p text:style-name="P35"><text:span text:style-name="T62">- </text:span><text:span text:style-name="T58">USDOS - U.S. Department of State (2</text:span><text:span text:style-name="T55">0</text:span><text:span text:style-name="T58">.</text:span><text:span text:style-name="T55">4</text:span><text:span text:style-name="T58">.201</text:span><text:span text:style-name="T55">8</text:span><text:span text:style-name="T58">): Country Report on Human Rights Practices 201</text:span><text:span text:style-name="T55">7</text:span><text:span text:style-name="T58"> - Niger, </text:span><text:a xlink:type="simple" xlink:href="https://www.ecoi.net/en/document/1430131.html" text:style-name="Internet_20_link" text:visited-style-name="Visited_20_Internet_20_Link">https://www.ecoi.net/en/document/1430131.html</text:a><text:span text:style-name="T58">, Zugriff </text:span><text:span text:style-name="T56">13</text:span><text:span text:style-name="T58">.</text:span><text:span text:style-name="T56">7</text:span><text:span text:style-name="T58">.201</text:span><text:span text:style-name="T55">8</text:span></text:p>
      <text:p text:style-name="P47"><text:s/></text:p>
      <text:h text:style-name="P104" text:outline-level="1"><text:bookmark-start text:name="__RefHeading___Toc4185_297596519"/>Todesstrafe<text:bookmark-end text:name="__RefHeading___Toc4185_297596519"/></text:h>
      <text:p text:style-name="P18">Niger gehört zu jenen Staaten, die die Todesstrafe noch nicht abgeschafft haben, jedoch keine Todesurteile mehr vollstrecken. <text:span text:style-name="T75">Die letzte bekannte Hinrichtung war im Jahr 1976</text:span> (AI <text:span text:style-name="T75">18</text:span>.<text:span text:style-name="T75">5</text:span>.201<text:span text:style-name="T75">8</text:span>).</text:p>
      <text:p text:style-name="P69">Quellen:</text:p>
      <text:p text:style-name="P36">- AI - Amnesty International (<text:span text:style-name="T75">18</text:span>.<text:span text:style-name="T75">5</text:span>.201<text:span text:style-name="T75">8</text:span>): <text:span text:style-name="T75">Wenn der Staat tötet - Liste der </text:span>Staaten mit und ohne Todesstrafe, <text:span text:style-name="Internet_20_link">http://www.amnesty-todesstrafe.de/files/reader_wenn-der-staat-toetet_laenderliste.pdf</text:span>, Zugriff <text:span text:style-name="T75">16</text:span>.<text:span text:style-name="T75">7</text:span>.201<text:span text:style-name="T75">8</text:span></text:p>
      <text:p text:style-name="P56"/>
      <text:h text:style-name="P104" text:outline-level="1"><text:bookmark-start text:name="__RefHeading___Toc4187_297596519"/><text:soft-page-break/>Religionsfreiheit<text:bookmark-end text:name="__RefHeading___Toc4187_297596519"/></text:h>
      <text:p text:style-name="P45"><text:span text:style-name="T76">Der Islam wird von mehr als 98% der Bevölkerung praktiziert, </text:span><text:span text:style-name="T77">davon sind 95% Sunniten und 5% Schiiten</text:span><text:span text:style-name="T76">. Christen – Katholiken und Protestanten – </text:span>machen weniger als 2% der Bevölkerung aus. <text:span text:style-name="T35">Es gibt einige Tausend Baha‘is, vor allem in Niamey. </text:span>Die Verfassung und andere Gesetze gewährleisten den Schutz der Religionsfreiheit <text:span text:style-name="T35">und -ausübung</text:span> (USDOS <text:span text:style-name="T35">29.5.2018</text:span>). Der Islam im Niger ist als gemäßigt zu bezeichnen und die Toleranz gegenüber anderen Religionen ist sehr groß <text:span text:style-name="T35">(GIZ 6.2018b)</text:span>. Die Republik Niger ist säkular und der Islam ist juristisch vom Staat getrennt <text:span text:style-name="T35">(GIZ 6.2018b, vgl. USDOS 29.5.2018), politische Parteien auf Basis der Religion sind verboten</text:span> (USDOS <text:span text:style-name="T35">29.5.2018</text:span>). Einige <text:span text:style-name="T80">islamisch </text:span>orientierte Projekte werden vom Staat gefördert; so wurde die Einrichtung der Islamischen Universität in Say finanziell unterstützt. Der Islam im Niger ist, wie in vielen (west-)afrikanischen Ländern, synkretistisch geprägt und weist einige Elemente traditioneller Religionen und des Volksglaubens auf. Im Niger sieht man wenige mit einer Burka völlig verschleierte Frauen und wenn, dann in den Städten. Traditionell tragen die meisten verheirateten Frauen (und Mädchen) ein Kopftuch (GIZ 6.201<text:span text:style-name="T35">8b</text:span>). <text:span text:style-name="T35">Islamische Repräsentanten haben Befürchtungen geäußert, dass der Einfluss des Wahhabismus in Niger steigt</text:span> (USDOS 2<text:span text:style-name="T35">9</text:span>.<text:span text:style-name="T35">5</text:span>.201<text:span text:style-name="T35">8</text:span>).</text:p>
      <text:p text:style-name="P69">Quellen:</text:p>
      <text:p text:style-name="P37">- GIZ - Deutsche Gesellschaft für Internationale Zusammenarbeit GmbH (<text:span text:style-name="T51">6</text:span>.201<text:span text:style-name="T51">8b</text:span>): Ge<text:span text:style-name="T79">sellschaft</text:span>, <text:a xlink:type="simple" xlink:href="https://www.liportal.de/niger/gesellschaft/" text:style-name="Internet_20_link" text:visited-style-name="Visited_20_Internet_20_Link"><text:span text:style-name="Internet_20_link"><text:span text:style-name="T42">https://www.liportal.de/niger/gesellschaft/</text:span></text:span></text:a><text:span text:style-name="T42">, Zugriff </text:span><text:span text:style-name="T45">1</text:span><text:span text:style-name="T48">6</text:span><text:span text:style-name="T42">.</text:span><text:span text:style-name="T45">7</text:span><text:span text:style-name="T42">.201</text:span><text:span text:style-name="T45">8</text:span></text:p>
      <text:p text:style-name="P37">- <text:span text:style-name="T59">USDOS - U.S. Department of State (</text:span><text:span text:style-name="T60">29</text:span><text:span text:style-name="T59">.</text:span><text:span text:style-name="T60">5</text:span><text:span text:style-name="T59">.201</text:span><text:span text:style-name="T60">8</text:span><text:span text:style-name="T59">): 201</text:span><text:span text:style-name="T60">7 Report on </text:span><text:span text:style-name="T59">International Religious Freedom - Niger, </text:span><text:span text:style-name="Internet_20_link"><text:span text:style-name="T59">https://www.ecoi.net/en/document/1436811.html</text:span></text:span><text:span text:style-name="T59">, Zugriff </text:span><text:span text:style-name="T60">16</text:span><text:span text:style-name="T59">.</text:span><text:span text:style-name="T60">7</text:span><text:span text:style-name="T59">.201</text:span><text:span text:style-name="T60">8</text:span></text:p>
      <text:p text:style-name="P36"/>
      <text:p text:style-name="P46"><text:s/></text:p>
      <text:h text:style-name="P104" text:outline-level="1"><text:bookmark-start text:name="__RefHeading___Toc4195_297596519"/>Ethnische Minderheiten<text:bookmark-end text:name="__RefHeading___Toc4195_297596519"/></text:h>
      <text:p text:style-name="P10">Niger ist ein multi-ethnischer Staat. Von anderen (west-)afrikanischen Staaten unterscheidet den Niger, dass hier weniger verschiedene Ethnien leben. Die vier bevölkerungsreichsten ethnischen Gruppen sind Hausa (53%), Djerma/Songhai (21%), Fulbe (10%), Tuareg (10%) (GIZ 6.201<text:span text:style-name="T80">8a</text:span>).</text:p>
      <text:p text:style-name="P10"/>
      <text:p text:style-name="P10">Ein Nigrer fühlt sich in erster Linie dem eigenen Volk bzw. der Untergruppe, dem Stamm oder Clan zugehörig: z. B. Tuareg Kel Ewey, Fulbe Woodaabe Djidjiru. Die meisten nigrischen Ethnien sind nicht auf die (künstlichen) nationalstaatlichen Grenzen festgelegt, es existieren grenzüberschreitende alte Verbindungen, sowohl bei Haussa (gen Nigeria), Songhai (gen Mali), Tuareg als auch Fulbe, um nur die vier bevölkerungsreichsten Ethnien zu nennen. Da eine gemeinsame Sprache mit regionalen Unterschieden gesprochen wird, kann man miteinander kommunizieren; denn Sprache ist nicht nur ein verbindendes, sondern auch identitätsstiftendes Kriterium. Das Nationalgefühl ist im Niger nicht sehr stark ausgeprägt, sondern zeigt sich eher, wenn Nigrer im Ausland in der Diaspora leben (GIZ 6.201<text:span text:style-name="T80">8a</text:span>). </text:p>
      <text:p text:style-name="P10"><text:soft-page-break/></text:p>
      <text:p text:style-name="P57">Angehörige de Buduma und Bororo Fulani Minderheitengruppen sind staatlicher und gesellschaftlicher Diskriminierung ausgesetzt, we<text:span text:style-name="T88">i</text:span>l ihnen seitens großer Bevölkerungsgruppen unterstellt wird, die Aktivitäten von Boko Haram zu unterstützen oder zu fördern <text:span text:style-name="T88">(USDOS 20.4.2018)</text:span>.</text:p>
      <text:p text:style-name="P69">Quellen:</text:p>
      <text:p text:style-name="P38">- GIZ - Deutsche Gesellschaft für Internationale Zusammenarbeit GmbH (<text:span text:style-name="T51">6</text:span>.201<text:span text:style-name="T51">8b</text:span>): Ge<text:span text:style-name="T79">sellschaft</text:span>, <text:a xlink:type="simple" xlink:href="https://www.liportal.de/niger/gesellschaft/" text:style-name="Internet_20_link" text:visited-style-name="Visited_20_Internet_20_Link"><text:span text:style-name="Internet_20_link"><text:span text:style-name="T42">https://www.liportal.de/niger/gesellschaft/</text:span></text:span></text:a><text:span text:style-name="T42">, Zugriff </text:span><text:span text:style-name="T45">1</text:span><text:span text:style-name="T48">6</text:span><text:span text:style-name="T42">.</text:span><text:span text:style-name="T45">7</text:span><text:span text:style-name="T42">.201</text:span><text:span text:style-name="T45">8</text:span></text:p>
      <text:p text:style-name="P50">- <text:span text:style-name="T54">USDOS - U.S. Department of State (2</text:span><text:span text:style-name="T55">0</text:span><text:span text:style-name="T54">.</text:span><text:span text:style-name="T55">4</text:span><text:span text:style-name="T54">.201</text:span><text:span text:style-name="T55">8</text:span><text:span text:style-name="T54">): Country Report on Human Rights Practices 201</text:span><text:span text:style-name="T55">7</text:span><text:span text:style-name="T54"> - Niger, </text:span><text:a xlink:type="simple" xlink:href="https://www.ecoi.net/en/document/1430131.html" text:style-name="Internet_20_link" text:visited-style-name="Visited_20_Internet_20_Link">https://www.ecoi.net/en/document/1430131.html</text:a><text:span text:style-name="T54">, Zugriff </text:span><text:span text:style-name="T56">13</text:span><text:span text:style-name="T54">.</text:span><text:span text:style-name="T56">7</text:span><text:span text:style-name="T54">.201</text:span><text:span text:style-name="T55">8</text:span></text:p>
      <text:p text:style-name="P61"/>
      <text:h text:style-name="P104" text:outline-level="1"><text:bookmark-start text:name="__RefHeading___Toc4203_297596519"/>Relevante Bevölkerungsgruppen<text:bookmark-end text:name="__RefHeading___Toc4203_297596519"/></text:h>
      <text:h text:style-name="P105" text:outline-level="2"><text:bookmark-start text:name="__RefHeading___Toc4205_297596519"/>Frauen<text:bookmark-end text:name="__RefHeading___Toc4205_297596519"/></text:h>
      <text:p text:style-name="P11">Obwohl Diskriminierung aufgrund des Geschlechts verboten ist, sind die Frauen im Zivilrecht, <text:span text:style-name="T81">unter der Rechtsprechung der traditionellen Gerichte,</text:span> nicht gleichgestellt (USDOS <text:span text:style-name="T81">20.4.2018</text:span>). Die soziale Position von Frauen wird maßgeblich vom Ehestatus, vom Alter und von der Anzahl der Kinder (Söhne) bestimmt. Frauen sind durch ihre Aktivitäten im Bereich der Subsistenzsicherung, im informellen Sektor oder in Handwerk und Markt-Geschehen die Stütze der Gesellschaft (GIZ <text:span text:style-name="T81">6</text:span>.201<text:span text:style-name="T81">8b</text:span>). Die oberste Autorität in den islamisch orientierten Ethnien ist immer der älteste Mann der Generation (GIZ 6.201<text:span text:style-name="T81">8b</text:span>; vgl. USDOS <text:span text:style-name="T81">20</text:span>.<text:span text:style-name="T81">4</text:span>.201<text:span text:style-name="T81">8</text:span>). Polygame Haushalte in der Stadt sind vor allem bei den Haussa und Djerma verbreitet, aber auch bei anderen Ethnien wie Fulbe zunehmend geläufig, was jedoch nicht immer der eigenen kulturellen Tradition entspricht. Nach nigrischem Heiratsrecht hat die Frau im Falle einer Scheidung keinen Anspruch auf die Kinder nach deren siebtem Lebensjahr. In den meisten Ethnien im Niger werden junge Mädchen häufig gegen ihren Willen von ihren Eltern verheiratet. 75% der Eheschließungen im Niger geschehen mit minderjährigen Frauen. Frauen haben kaum öffentliche Ämter und Entscheidungspositionen inne, erst allmählich bekleiden Frauen mehr offizielle Positionen. Sie sind mit 13% der Sitze im Parlament vertreten, wohingegen der Anteil Frauen, die im nicht-landwirtschaftlichen Bereich angestellt sind, bei 36% <text:span text:style-name="T29">liegt </text:span>(GIZ 6.201<text:span text:style-name="T36">8b</text:span>). </text:p>
      <text:p text:style-name="P11"/>
      <text:p text:style-name="P12">Vergewaltigung wird mit 10 bis 30 Jahren Gefängnis bestraft, abhängig von den Umständen und dem Alter des Opfers. <text:span text:style-name="T36">Vergewaltigung</text:span> ist dennoch weit verbreitet, weil die meisten Fälle von den Opfern aufgrund von Angst oder aus Scham nicht gemeldet werden. Eheliche Vergewaltigung ist nicht explizit verboten. Häusliche Gewalt gegen Frauen ist ebenfalls weit verbreitet. Während das Gesetz häusliche Gewalt nicht ausdrücklich verbietet, kann eine Frau ihren Mann jedoch wegen Körperverletzung verklagen. Die Regierung kümmert sich mit begrenztem Erfolg um die <text:soft-page-break/>Durchsetzung dieser Gesetze, und die Gerichte verfolgen, wenn sie Beschwerden erhalten, auch Fälle von häuslicher Gewalt (USDOS <text:span text:style-name="T36">20.4.2018</text:span>). Obwohl eine Gefängnisstrafe von <text:span text:style-name="T36">sechs</text:span> Monaten bis zu drei Jahren verhängt werden kann, wird FGM/C <text:s/>immer noch an jungen Mädchen durchgeführt. <text:span text:style-name="T36">Falls ein Opfer von FGM stirbt drohen zehn bis 20 Jahre Haft</text:span> (USDOS 2<text:span text:style-name="T36">0</text:span>.<text:span text:style-name="T36">4</text:span>.201<text:span text:style-name="T36">8</text:span>). <text:span text:style-name="T36">Die Prävalenz von FGM war in den letzten Jahren niedrig. Bei Frauen im Alter 15 – 49 Jahren war die Prävalenz im Jahr 1998 5%, im Jahr 2006 2% und im Jahr 2012 ebenfalls 2% (UNICEF 2013).</text:span></text:p>
      <text:p text:style-name="P70">Quellen:</text:p>
      <text:p text:style-name="P39">- GIZ - Deutsche Gesellschaft für Internationale Zusammenarbeit GmbH (<text:span text:style-name="T51">6</text:span>.201<text:span text:style-name="T51">8b</text:span>): Ge<text:span text:style-name="T79">sellschaft</text:span>, <text:a xlink:type="simple" xlink:href="https://www.liportal.de/niger/gesellschaft/" text:style-name="Internet_20_link" text:visited-style-name="Visited_20_Internet_20_Link"><text:span text:style-name="Internet_20_link"><text:span text:style-name="T42">https://www.liportal.de/niger/gesellschaft/</text:span></text:span></text:a><text:span text:style-name="T42">, Zugriff </text:span><text:span text:style-name="T45">1</text:span><text:span text:style-name="T47">6</text:span><text:span text:style-name="T42">.</text:span><text:span text:style-name="T45">7</text:span><text:span text:style-name="T42">.201</text:span><text:span text:style-name="T45">8</text:span></text:p>
      <text:p text:style-name="P44"><text:span text:style-name="T45">- </text:span><text:span text:style-name="T47">UNICEF - United Nations Children's Fund (2013): Statistical Profile on female genital mutilation/cutting, </text:span><text:a xlink:type="simple" xlink:href="https://data.unicef.org/wp-content/uploads/country_profiles/Niger/FGMC_NER.pdf" text:style-name="Internet_20_link" text:visited-style-name="Visited_20_Internet_20_Link">https://data.unicef.org/wp-content/uploads/country_profiles/Niger/FGMC_NER.pdf</text:a><text:span text:style-name="T47">, Zugriff 16.7.2018</text:span></text:p>
      <text:p text:style-name="P50">- <text:span text:style-name="T54">USDOS - U.S. Department of State (2</text:span><text:span text:style-name="T55">0</text:span><text:span text:style-name="T54">.</text:span><text:span text:style-name="T55">4</text:span><text:span text:style-name="T54">.201</text:span><text:span text:style-name="T55">8</text:span><text:span text:style-name="T54">): Country Report on Human Rights Practices 201</text:span><text:span text:style-name="T55">7</text:span><text:span text:style-name="T54"> - Niger, </text:span><text:a xlink:type="simple" xlink:href="https://www.ecoi.net/en/document/1430131.html" text:style-name="Internet_20_link" text:visited-style-name="Visited_20_Internet_20_Link">https://www.ecoi.net/en/document/1430131.html</text:a><text:span text:style-name="T54">, Zugriff </text:span><text:span text:style-name="T56">13</text:span><text:span text:style-name="T54">.</text:span><text:span text:style-name="T56">7</text:span><text:span text:style-name="T54">.201</text:span><text:span text:style-name="T55">8</text:span></text:p>
      <text:p text:style-name="P48"/>
      <text:h text:style-name="P106" text:outline-level="2"><text:bookmark-start text:name="__RefHeading___Toc4211_297596519"/>Homosexuelle<text:bookmark-end text:name="__RefHeading___Toc4211_297596519"/></text:h>
      <text:p text:style-name="P1">Homosexualität steht nicht unter Strafe, außer die homosexuelle Handlung erfolgt mit einer Person unter 21 Jahren. <text:span text:style-name="T37">In diesem Fall droht eine Haftstrafe von sechs Monaten bis drei Jahren.</text:span> Gleichgeschlechtliche Handlungen sind jedoch gesellschaftlich stark stigmatisiert. <text:span text:style-name="T37">Es gibt allerdings keine Berichte über konkrete Fälle von Diskriminierung in Bezug auf</text:span> <text:span text:style-name="T37">Arbeitsplätze, Unterkunft, Zugang zu Gesundheitsversorgung aufgrund von Homosexualität. Es wird angenommen, dass die starke Stigmatisierung Betroffene davon abhält, solche Diskriminierungen zu melden </text:span>(USDOS <text:span text:style-name="T37">20</text:span>.<text:span text:style-name="T37">4</text:span>.201<text:span text:style-name="T37">8</text:span>).</text:p>
      <text:p text:style-name="P71">Quellen:</text:p>
      <text:p text:style-name="P51">- <text:span text:style-name="T54">USDOS - U.S. Department of State (2</text:span><text:span text:style-name="T55">0</text:span><text:span text:style-name="T54">.</text:span><text:span text:style-name="T55">4</text:span><text:span text:style-name="T54">.201</text:span><text:span text:style-name="T55">8</text:span><text:span text:style-name="T54">): Country Report on Human Rights Practices 201</text:span><text:span text:style-name="T55">7</text:span><text:span text:style-name="T54"> - Niger, </text:span><text:a xlink:type="simple" xlink:href="https://www.ecoi.net/en/document/1430131.html" text:style-name="Internet_20_link" text:visited-style-name="Visited_20_Internet_20_Link">https://www.ecoi.net/en/document/1430131.html</text:a><text:span text:style-name="T54">, Zugriff </text:span><text:span text:style-name="T56">13</text:span><text:span text:style-name="T54">.</text:span><text:span text:style-name="T56">7</text:span><text:span text:style-name="T54">.201</text:span><text:span text:style-name="T55">8</text:span></text:p>
      <text:p text:style-name="P58"/>
      <text:h text:style-name="P104" text:outline-level="1"><text:bookmark-start text:name="__RefHeading___Toc4213_297596519"/>Bewegungsfreiheit<text:bookmark-end text:name="__RefHeading___Toc4213_297596519"/></text:h>
      <text:p text:style-name="P1">Das Gesetz erlaubt uneingeschränkte Bewegungsfreiheit innerhalb des Landes, Auslandsreisen, Emigration und Rückkehr, und die Regierung respektiert diese Rechte <text:span text:style-name="T37">zumeist</text:span> auch in der Praxis. Sicherheitskräfte überwachen an Checkpoints den Personenverkehr und den Transport von Gütern, besonders in der Nähe von größeren Städten, und fordern an diesen Checkpoints manchmal auch Bestechungsgelder. Transportgesellschaften und zivile Vereinigungen kritisieren diese Praxis (USDOS 2<text:span text:style-name="T37">0</text:span>.<text:span text:style-name="T37">4</text:span>.201<text:span text:style-name="T37">8</text:span>). </text:p>
      <text:p text:style-name="P69">Quellen:</text:p>
      <text:p text:style-name="P51">- <text:span text:style-name="T54">USDOS - U.S. Department of State (2</text:span><text:span text:style-name="T55">0</text:span><text:span text:style-name="T54">.</text:span><text:span text:style-name="T55">4</text:span><text:span text:style-name="T54">.201</text:span><text:span text:style-name="T55">8</text:span><text:span text:style-name="T54">): Country Report on Human Rights Practices 201</text:span><text:span text:style-name="T55">7</text:span><text:span text:style-name="T54"> - Niger, </text:span><text:a xlink:type="simple" xlink:href="https://www.ecoi.net/en/document/1430131.html" text:style-name="Internet_20_link" text:visited-style-name="Visited_20_Internet_20_Link">https://www.ecoi.net/en/document/1430131.html</text:a><text:span text:style-name="T54">, Zugriff </text:span><text:span text:style-name="T56">13</text:span><text:span text:style-name="T54">.</text:span><text:span text:style-name="T56">7</text:span><text:span text:style-name="T54">.201</text:span><text:span text:style-name="T55">8</text:span></text:p>
      <text:p text:style-name="P47"><text:soft-page-break/><text:s/></text:p>
      <text:h text:style-name="P104" text:outline-level="1"><text:bookmark-start text:name="__RefHeading___Toc4219_297596519"/>Grundversorgung<text:bookmark-end text:name="__RefHeading___Toc4219_297596519"/></text:h>
      <text:p text:style-name="P1"><text:span text:style-name="T29">Der </text:span>Niger steht gemäß der Rangfolge nach dem Bruttoinlandsprodukt <text:span text:style-name="T82">2017 </text:span>auf Platz 1<text:span text:style-name="T82">43</text:span> von 1<text:span text:style-name="T82">92</text:span> Ländern (GIZ 7.201<text:span text:style-name="T82">8</text:span>); das jährliche Pro-Kopf-Einkommen beträgt 374 US-Dollar (GIZ 7.201<text:span text:style-name="T82">8</text:span>; vgl. AA <text:span text:style-name="T82">4</text:span>.201<text:span text:style-name="T82">8</text:span>b) <text:span text:style-name="T82">und ist eines der weltweit niedrigsten (AA 4.2018b)</text:span>. Gut 60% der Population lebt unterhalb der Armutsgrenze und 44<text:change text:change-id="ct94869913302864"/>% von weniger als 1,25 US-Dollar am Tag. Der MPI (Multi-Dimensional-Poverty Index) weist <text:span text:style-name="T29">dem </text:span>Niger den letzten Rang 186 zu. Mit einem Gini-Koeffizient von 43,9 hat <text:span text:style-name="T29">der </text:span>Niger eine besonders ungleiche Einkommensverteilung (GIZ 7.201<text:span text:style-name="T82">8</text:span>). Die Wirtschaftsstruktur des Niger ist zwar landwirtschaftlich geprägt, aber der Export wird dominiert durch Uran (GIZ 7.201<text:span text:style-name="T82">8</text:span>; vgl. AA <text:span text:style-name="T82">4</text:span>.201<text:span text:style-name="T82">8</text:span>b). </text:p>
      <text:p text:style-name="P1"/>
      <text:p text:style-name="P96">Die Landwirtschaft, (mobile) Tierhaltung und Acker- bzw. Feldbau (als Regenfeldbau) ist in höchstem Maße von den Umweltbedingungen und dem Klima abhängig (GIZ 7.201<text:span text:style-name="T82">8</text:span>; vgl. AA <text:span text:style-name="T82">4</text:span>.201<text:span text:style-name="T82">8</text:span>b). Dies sind in erster Linie die Niederschläge; aber auch andere Faktoren wie Heuschreckeneinfälle, Buschfeuer oder Hochwasser beeinflussen die landwirtschaftliche Produktion und Produktivität. Das Einkommen der Landbevölkerung – etwa 83% der Bevölkerung – ist somit äußerst variabel (GIZ 7.201<text:span text:style-name="T82">8</text:span>). Der Großteil der nigrischen Bevölkerung lebt von der Subsistenzwirtschaft – sowohl Tierhaltung als auch Feldbau – oder versucht mit Tätigkeiten im informellen Sektor und im Handwerk zu überleben. Menschen vom Land ziehen mit der Hoffnung auf bessere Lebensbedingungen und der Aussicht auf Arbeit in die Städte des Landes. Die Urbanisierung nimmt rapide zu – besonders in Krisenzeiten – und liegt mittlerweile bei <text:span text:style-name="T83">über 19%</text:span>. Die Analphabetenquote auf dem Land beträgt etwa 90%. Lohnarbeit zu finden, ist im Niger extrem schwierig; die Industrie ist wenig ausgebaut und die meisten Arbeitssuchenden auch nicht ausgebildet. Arbeit in der Industrie oder im Dienstleistungsgewerbe zu finden, gelingt nur wenigen, da diese Sektoren zudem nur schwach entwickelt sind. <text:span text:style-name="T87">I</text:span>n einem Land mit einem drastischen Bevölkerungsanstieg und immer wiederkehrenden Dürren ist insbesondere der Gesundheitszustand von Kleinkindern kritisch. Mangel-, Fehl- und Unterernährung sind keine Seltenheit (GIZ 6.201<text:span text:style-name="T83">8b</text:span>).</text:p>
      <text:p text:style-name="P96"/>
      <text:p text:style-name="P19">Viele Nigrer zieht es als Arbeitsmigranten in die Nachbarländer, bevorzugt sind Nigeria und Libyen. Die Rücküberweisungen an ihre Familien sind nicht unbedeutend. Durch die Unruhen in Libyen und die angespannte Situation in den <text:span text:style-name="T89">nördlichen</text:span> Landesteilen Nigerias wurden viele gezwungen, wieder in den Niger zurückzukehren (GIZ 6.201<text:span text:style-name="T83">8b</text:span>). </text:p>
      <text:p text:style-name="P69">Quellen:</text:p>
      <text:p text:style-name="P40"><text:soft-page-break/>- AA - Auswärtiges Amt (<text:span text:style-name="T51">4</text:span>.201<text:span text:style-name="T51">8b</text:span>): Niger - <text:span text:style-name="T82">Wirtschafts</text:span>politik, <text:span text:style-name="Internet_20_link">https://www.auswaertiges-amt.de/de/aussenpolitik/laender/niger-node/wirtschaft/226386</text:span>, <text:span text:style-name="Internet_20_link"><text:span text:style-name="T8">Zugriff </text:span></text:span><text:span text:style-name="Internet_20_link"><text:span text:style-name="T9">13</text:span></text:span><text:span text:style-name="Internet_20_link"><text:span text:style-name="T8">.</text:span></text:span><text:span text:style-name="Internet_20_link"><text:span text:style-name="T9">7</text:span></text:span><text:span text:style-name="Internet_20_link"><text:span text:style-name="T8">.201</text:span></text:span><text:span text:style-name="Internet_20_link"><text:span text:style-name="T9">8</text:span></text:span></text:p>
      <text:p text:style-name="P41">- GIZ - Deutsche Gesellschaft für Internationale Zusammenarbeit GmbH (<text:span text:style-name="T51">6</text:span>.201<text:span text:style-name="T51">8b</text:span>): Ge<text:span text:style-name="T79">sellschaft</text:span>, <text:a xlink:type="simple" xlink:href="https://www.liportal.de/niger/gesellschaft/" text:style-name="Internet_20_link" text:visited-style-name="Visited_20_Internet_20_Link"><text:span text:style-name="Internet_20_link"><text:span text:style-name="T42">https://www.liportal.de/niger/gesellschaft/</text:span></text:span></text:a><text:span text:style-name="T42">, Zugriff </text:span><text:span text:style-name="T45">1</text:span><text:span text:style-name="T47">6</text:span><text:span text:style-name="T42">.</text:span><text:span text:style-name="T45">7</text:span><text:span text:style-name="T42">.201</text:span><text:span text:style-name="T45">8</text:span></text:p>
      <text:p text:style-name="P40">- GIZ - Deutsche Gesellschaft für Internationale Zusammenarbeit GmbH (<text:span text:style-name="T82">7</text:span>.201<text:span text:style-name="T51">8</text:span>): <text:span text:style-name="T82">Wirtschaft</text:span>, <text:span text:style-name="Internet_20_link"><text:span text:style-name="T42">https://www.liportal.de/niger/wirtschaft-entwicklung/</text:span></text:span><text:span text:style-name="T42">, Zugriff </text:span><text:span text:style-name="T45">1</text:span><text:span text:style-name="T47">6</text:span><text:span text:style-name="T42">.</text:span><text:span text:style-name="T45">7</text:span><text:span text:style-name="T42">.201</text:span><text:span text:style-name="T45">8</text:span></text:p>
      <text:p text:style-name="P47"/>
      <text:h text:style-name="P104" text:outline-level="1"><text:bookmark-start text:name="__RefHeading___Toc4223_297596519"/>Medizinische Versorgung<text:bookmark-end text:name="__RefHeading___Toc4223_297596519"/></text:h>
      <text:p text:style-name="P13">Die medizinische Versorgung im Lande ist mit Europa nicht zu vergleichen und vielfach technisch, apparativ und / oder hygienisch hoch problematisch. Die ärztliche Versorgung in Niamey ist begrenzt (AA <text:span text:style-name="T84">13</text:span>.<text:span text:style-name="T84">7</text:span>.201<text:span text:style-name="T84">8</text:span>). Die Bevölkerung des Niger ist von vielfältigen Krankheiten geplagt wie z.B.: Malaria, Gelbfieber, Tuberkulose, Meningitis, Lepra, Typhus, Noma, Brucellose, Hepatitis, Bilharziose und HIV/Aids. Im Niger ist ein Arzt statistisch für 9.000 Menschen zuständig; empfohlen von der WHO sind max. 600 Patienten pro Arzt. Nach einem WHO-Bericht existieren 42 Krankenhäuser, knapp 600 Gesundheitszentren und gut 1.000 medizinische Stationen. Krankenhäuser gibt es in größeren Städten wie Niamey, Tahoua, Maradi und Zinder. Sie sind in der Regel staatlich geführt; an einigen wirken gut ausgebildete kubanische Ärzte unterstützend mit. Daneben gibt es private Krankenhäuser, Medizinstationen oder niedergelassene Ärzte mit ambulanten Kliniken – zum Teil auch unter europäischer Führung. Im November 2017 wurden 14 private Gesundheitsversorgungsinstitutionen vom Gesundheitsministerium geschlossen und für andere stehen Auflagen für erhebliche Verbesserungen an. Die allgemeine Gesundheitssituation von Müttern und Kindern im Niger ist schlecht <text:s/>(<text:span text:style-name="T76">GIZ 6.201</text:span><text:span text:style-name="T78">8b</text:span><text:span text:style-name="T76">)</text:span>. <text:s/></text:p>
      <text:p text:style-name="P14"/>
      <text:p text:style-name="P14">Eine Gesundheits-/Krankenkasse gibt es zwar, aber außer einigen Angestellten in form<text:span text:style-name="T29">ellen</text:span> Arbeitsverhältnissen und Beamten sind wenige Menschen darüber hinaus versichert - „Sozialversicherung“ ist die Familie. Bei einem Krankenhausbesuch müssen für den Großteil der Bevölkerung zunächst die Mittel der Finanzierung der Behandlung vorgewiesen werden. Medikamente müssen ebenfalls selbst gekauft werden. Die stationäre Behandlung setzt in vielen Fällen voraus, dass Verwandte den Patienten mit Essen versorgen. Wer über gute finanzielle Möglichkeiten verfügt, kann sich natürlich auch eine gute medizinische Versorgung leisten. <text:span text:style-name="T29">Unter einem</text:span> Spezialprogramm wurden bis 2010 u.a. 1.000 Gesundheitszentren und Schulen gebaut, nur fehlt es oft an (qualifiziertem) Personal, Ausstattung und Medikamenten (GIZ 6.201<text:span text:style-name="T84">8b</text:span>).</text:p>
      <text:p text:style-name="P69">Quellen:</text:p>
      <text:p text:style-name="P42"><text:span text:style-name="Internet_20_link"><text:span text:style-name="T23">- AA - Auswärtiges Amt (1</text:span></text:span><text:span text:style-name="Internet_20_link"><text:span text:style-name="T24">3</text:span></text:span><text:span text:style-name="Internet_20_link"><text:span text:style-name="T23">.</text:span></text:span><text:span text:style-name="Internet_20_link"><text:span text:style-name="T24">7</text:span></text:span><text:span text:style-name="Internet_20_link"><text:span text:style-name="T23">.201</text:span></text:span><text:span text:style-name="Internet_20_link"><text:span text:style-name="T24">8</text:span></text:span><text:span text:style-name="Internet_20_link"><text:span text:style-name="T23">): Niger - Reise- und Sicherheitshinweise, </text:span></text:span><text:a xlink:type="simple" xlink:href="http://www.auswaertiges-amt.de/DE/Laenderinformationen/00-SiHi/Nodes/NigerSicherheit_node.html" text:style-name="ListLabel_20_30" text:visited-style-name="ListLabel_20_30"><text:span text:style-name="Internet_20_link"><text:span text:style-name="T42">http://www.auswaertiges-amt.de/DE/Laenderinformationen/00-SiHi/Nodes/NigerSicherheit_node.html</text:span></text:span></text:a><text:span text:style-name="Internet_20_link"><text:span text:style-name="T23">, Zugriff </text:span></text:span><text:span text:style-name="Internet_20_link"><text:span text:style-name="T25">13</text:span></text:span><text:span text:style-name="Internet_20_link"><text:span text:style-name="T23">.</text:span></text:span><text:span text:style-name="Internet_20_link"><text:span text:style-name="T25">7</text:span></text:span><text:span text:style-name="Internet_20_link"><text:span text:style-name="T23">.201</text:span></text:span><text:span text:style-name="Internet_20_link"><text:span text:style-name="T25">8</text:span></text:span></text:p>
      <text:p text:style-name="P42">- GIZ - Deutsche Gesellschaft für Internationale Zusammenarbeit GmbH (<text:span text:style-name="T51">6</text:span>.201<text:span text:style-name="T51">8b</text:span>): Ge<text:span text:style-name="T79">sellschaft</text:span>, <text:a xlink:type="simple" xlink:href="https://www.liportal.de/niger/gesellschaft/" text:style-name="Internet_20_link" text:visited-style-name="Visited_20_Internet_20_Link"><text:span text:style-name="Internet_20_link"><text:span text:style-name="T42">https://www.liportal.de/niger/gesellschaft/</text:span></text:span></text:a><text:span text:style-name="T42">, Zugriff </text:span><text:span text:style-name="T45">1</text:span><text:span text:style-name="T47">6</text:span><text:span text:style-name="T42">.</text:span><text:span text:style-name="T45">7</text:span><text:span text:style-name="T42">.201</text:span><text:span text:style-name="T45">8</text:span></text:p>
      <text:p text:style-name="P52"><text:soft-page-break/><text:s/></text:p>
      <text:h text:style-name="P104" text:outline-level="1"><text:bookmark-start text:name="__RefHeading___Toc4229_297596519"/>Rückkehr<text:bookmark-end text:name="__RefHeading___Toc4229_297596519"/></text:h>
      <text:p text:style-name="P59">Im Jahr 2017 hat IOM Niger mehr als 10.000 Migranten bei der Rückkehr nach Hause unterstützt. Davon waren 3.500 Rückkehrer aus Libyen nach Niger und mehr als 7.000 Rückkehrer von Niger in subsaharische Drittstaaten (IOM 16.1.2018).</text:p>
      <text:p text:style-name="P14"/>
      <text:p text:style-name="P96"><text:span text:style-name="T90">IOM Niger hat ein Informationsbüro für Migranten in der nigrischen Stadt Agadez eröffnet. Ziesetzung des Büros ist es, den Kenntnisstand von Migranten in Bezug auf die Gefahren und Risikenn von irregulärer Migration zu verbessern und ihnen aufzuzeigen, wie Migration auf eine sichere und reguläre Art stattfinden kann. Kontaktperson für weitere Informationen ist </text:span>Linda Cottone <text:span text:style-name="T90">von</text:span> IOM Niger. Tel: +227 89 31 16 45, Email: <text:a xlink:type="simple" xlink:href="mailto:rcottone@iom.int" text:style-name="Internet_20_link" text:visited-style-name="Visited_20_Internet_20_Link">rcottone@iom.int</text:a><text:span text:style-name="T90"> (IOM 4.5.2016).</text:span></text:p>
      <text:p text:style-name="P95"><text:span text:style-name="T91">Quellen:</text:span></text:p>
      <text:p text:style-name="P43"><text:span text:style-name="T85">- IOM - International Organization for Migration (16.1.2018): </text:span><text:bookmark text:name="page-title"/>UN Migration Agency in Niger Helps Over 10,000 Migrants Return Home in 2017, <text:a xlink:type="simple" xlink:href="https://www.iom.int/news/un-migration-agency-niger-helps-over-10000-migrants-return-home-2017" text:style-name="Internet_20_link" text:visited-style-name="Visited_20_Internet_20_Link">https://www.iom.int/news/un-migration-agency-niger-helps-over-10000-migrants-return-home-2017</text:a>, <text:span text:style-name="T85">Zugriff 16.7.2018</text:span></text:p>
      <text:p text:style-name="P99"><text:span text:style-name="T85">- IOM - International Organization for Migration (4.5.2016): </text:span><text:bookmark text:name="page-title4"/>IOM Niger Opens Migrant Information Office in Agadez, <text:a xlink:type="simple" xlink:href="https://www.iom.int/news/iom-niger-opens-migrant-information-office-agadez" text:style-name="Internet_20_link" text:visited-style-name="Visited_20_Internet_20_Link">https://www.iom.int/news/iom-niger-opens-migrant-information-office-agadez</text:a>, <text:span text:style-name="T85">Zugriff 20.7.2018</text:span></text:p>
      <text:h text:style-name="P107" text:outline-level="2" text:is-list-header="tru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2" svg:font-family="Arial" style:font-family-generic="swiss"/>
    <style:font-face style:name="FreeSans1" svg:font-family="FreeSans" style:font-family-generic="swiss"/>
    <style:font-face style:name="Courier New" svg:font-family="'Courier New'" style:font-family-generic="modern" style:font-pitch="fixed"/>
    <style:font-face style:name="Liberation Mono" svg:font-family="'Liberation Mono'" style:font-family-generic="modern" style:font-pitch="fixed"/>
    <style:font-face style:name="Liberation Serif" svg:font-family="'Liberation Serif'"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Liberation Sans" svg:font-family="'Liberation Sans'" style:font-family-generic="swiss" style:font-pitch="variable"/>
    <style:font-face style:name="Arial3" svg:font-family="Arial" style:font-family-generic="system" style:font-pitch="variable"/>
    <style:font-face style:name="FreeSans" svg:font-family="FreeSans" style:font-family-generic="system" style:font-pitch="variable"/>
    <style:font-face style:name="Noto Sans CJK SC Regular" svg:font-family="'Noto Sans CJK SC Regular'" style:font-family-generic="system" style:font-pitch="variable"/>
    <style:font-face style:name="Times New Roman"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de" fo:country="DE"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style:font-name="Liberation Serif" fo:font-size="12pt" fo:language="de" fo:country="DE"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199cm" loext:contextual-spacing="false" style:writing-mode="lr-tb"/>
      <style:text-properties style:font-name="Arial" fo:font-family="Arial" style:font-style-name="Standard" style:font-family-generic="swiss" style:font-pitch="variable" fo:font-size="11pt" style:font-size-asian="10.5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loext:contextual-spacing="true" fo:line-height="150%" style:writing-mode="lr-tb"/>
      <style:text-properties style:font-name="Arial" fo:font-family="Arial" style:font-style-name="Standard" style:font-family-generic="swiss" style:font-pitch="variable" fo:font-size="11pt" style:font-size-asian="10.5pt"/>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Footer" style:family="paragraph" style:parent-style-name="Standard" style:class="extra"/>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class="text" style:master-page-name="">
      <loext:graphic-properties draw:fill-image-width="0cm" draw:fill-image-height="0cm"/>
      <style:paragraph-properties fo:margin-left="0cm" fo:margin-right="0.176cm" fo:margin-top="0.4cm" fo:margin-bottom="0.4cm" loext:contextual-spacing="false" style:line-spacing="0.882cm" fo:text-align="justify" style:justify-single-word="false" fo:hyphenation-ladder-count="no-limit" fo:text-indent="0cm" style:auto-text-indent="false" style:page-number="auto" style:shadow="none" style:writing-mode="lr-tb">
        <style:tab-stops>
          <style:tab-stop style:position="0.893cm"/>
        </style:tab-stops>
      </style:paragraph-properties>
      <style:text-properties fo:color="#71869b" style:font-name="Arial1" fo:font-family="Arial" style:font-family-generic="swiss" style:font-pitch="variable" fo:font-size="11pt" fo:language="de" fo:country="DE" fo:font-style="normal" fo:font-weight="bold" officeooo:rsid="000e43ae"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style:style>
    <style:style style:name="Heading_20_2" style:display-name="Heading 2" style:family="paragraph" style:parent-style-name="Heading" style:next-style-name="Text_20_body" style:default-outline-level="2" style:class="text">
      <style:paragraph-properties fo:margin-left="0.499cm" fo:margin-right="0.18cm" fo:margin-top="0.3cm" fo:margin-bottom="0.3cm" loext:contextual-spacing="false" fo:line-height="100%" fo:text-align="justify" style:justify-single-word="false" fo:hyphenation-ladder-count="no-limit" fo:text-indent="0cm" style:auto-text-indent="false" style:writing-mode="lr-tb">
        <style:tab-stops>
          <style:tab-stop style:position="1.505cm"/>
        </style:tab-stops>
      </style:paragraph-properties>
      <style:text-properties fo:color="#71869b" style:font-name="Arial1" fo:font-family="Arial" style:font-family-generic="swiss" style:font-pitch="variable" fo:font-size="11pt" fo:language="de" fo:country="DE" fo:font-style="normal" fo:font-weight="bold" officeooo:rsid="00113f35"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class="text">
      <style:paragraph-properties fo:margin-top="0.212cm" fo:margin-bottom="0.212cm" loext:contextual-spacing="false"/>
      <style:text-properties fo:font-size="95%" fo:font-style="italic" fo:font-weight="bold" style:font-size-asian="95%" style:font-style-asian="italic" style:font-weight-asian="bold" style:font-size-complex="95%" style:font-style-complex="italic" style:font-weight-complex="bold"/>
    </style:style>
    <style:style style:name="Contents_20_1" style:display-name="Contents 1" style:family="paragraph" style:parent-style-name="Index" style:class="index">
      <loext:graphic-properties draw:fill-image-width="0cm" draw:fill-image-height="0cm"/>
      <style:paragraph-properties fo:margin-left="0cm" fo:margin-right="0cm" fo:line-height="150%" fo:text-indent="0cm" style:auto-text-indent="false" style:shadow="none" style:writing-mode="lr-tb">
        <style:tab-stops>
          <style:tab-stop style:position="17cm" style:type="right" style:leader-style="dotted" style:leader-text="."/>
        </style:tab-stops>
      </style:paragraph-properties>
      <style:text-properties style:font-name="Arial" fo:font-family="Arial" style:font-style-name="Standard" style:font-family-generic="swiss" style:font-pitch="variable" fo:font-size="11pt"/>
    </style:style>
    <style:style style:name="Contents_20_2" style:display-name="Contents 2" style:family="paragraph" style:parent-style-name="Index" style:class="index">
      <style:paragraph-properties fo:margin-left="0.499cm" fo:margin-right="0cm" fo:line-height="150%" fo:text-indent="0cm" style:auto-text-indent="false" style:writing-mode="lr-tb">
        <style:tab-stops>
          <style:tab-stop style:position="16.501cm" style:type="right" style:leader-style="dotted" style:leader-text="."/>
        </style:tab-stops>
      </style:paragraph-properties>
      <style:text-properties style:font-name="Arial" fo:font-family="Arial" style:font-style-name="Standard" style:font-family-generic="swiss" style:font-pitch="variable" fo:font-size="11pt"/>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User_20_Entry" style:display-name="User Entry" style:family="text">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ListLabel_20_30" style:display-name="ListLabel 30" style:family="text"/>
    <style:style style:name="ListLabel_20_31" style:display-name="ListLabel 31" style:family="text">
      <style:text-properties fo:language="de" fo:country="DE"/>
    </style:style>
    <style:style style:name="Strong_20_Emphasis" style:display-name="Strong Emphasis" style:family="text">
      <style:text-properties fo:font-weight="bold" style:font-weight-asian="bold" style:font-weight-complex="bold"/>
    </style:style>
    <style:style style:name="ListLabel_20_32" style:display-name="ListLabel 32" style:family="text">
      <style:text-properties fo:language="en" fo:country="US"/>
    </style:style>
    <style:style style:name="Character_5f_20_5f_style" style:display-name="Character_20_style"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prefix=" " style:num-suffix="." style:num-format="1">
        <style:list-level-properties text:list-level-position-and-space-mode="label-alignment">
          <style:list-level-label-alignment text:label-followed-by="listtab"/>
        </style:list-level-properties>
      </text:outline-level-style>
      <text:outline-level-style text:level="2" text:style-name="Numbering_20_Symbols" style:num-suffix="." style:num-format="1" text:display-levels="2">
        <style:list-level-properties text:list-level-position-and-space-mode="label-alignment">
          <style:list-level-label-alignment text:label-followed-by="listtab"/>
        </style:list-level-properties>
      </text:outline-level-style>
      <text:outline-level-style text:level="3" style:num-prefix=" " style:num-suffix=")" style:num-format="a">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2">
      <text:list-level-style-bullet text:level="1" text:style-name="Character_5f_20_5f_style"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Arial"/>
      </text:list-level-style-bullet>
      <text:list-level-style-bullet text:level="2" text:style-name="Character_5f_20_5f_style"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Standard" style:font-pitch="fixed"/>
      </text:list-level-style-bullet>
      <text:list-level-style-bullet text:level="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charset="x-symbol"/>
      </text:list-level-style-bullet>
      <text:list-level-style-bullet text:level="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charset="x-symbol"/>
      </text:list-level-style-bullet>
      <text:list-level-style-bullet text:level="5" text:style-name="Character_5f_20_5f_style"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Standard" style:font-pitch="fixed"/>
      </text:list-level-style-bullet>
      <text:list-level-style-bullet text:level="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charset="x-symbol"/>
      </text:list-level-style-bullet>
      <text:list-level-style-bullet text:level="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charset="x-symbol"/>
      </text:list-level-style-bullet>
      <text:list-level-style-bullet text:level="8" text:style-name="Character_5f_20_5f_style"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Standard" style:font-pitch="fixed"/>
      </text:list-level-style-bullet>
      <text:list-level-style-bullet text:level="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Standard">
      <style:paragraph-properties fo:margin-top="0cm" fo:margin-bottom="0cm" loext:contextual-spacing="false" fo:text-align="center" style:justify-single-word="false"/>
      <style:text-properties style:font-name="Arial1"/>
    </style:style>
    <style:style style:name="MT1" style:family="text">
      <style:text-properties fo:color="#632423" fo:font-size="6pt" fo:background-color="transparent" loext:char-shading-value="0" style:font-size-asian="6pt" style:font-size-complex="6pt"/>
    </style:style>
    <style:style style:name="MT2" style:family="text">
      <style:text-properties fo:color="#632423" fo:font-size="6pt" fo:font-weight="bold" fo:background-color="transparent" loext:char-shading-value="0" style:font-size-asian="6pt" style:font-weight-asian="bold" style:font-size-complex="6pt" style:font-weight-complex="bold"/>
    </style:style>
    <style:style style:name="MT3" style:family="text">
      <style:text-properties fo:font-size="6pt" fo:font-weight="bold" fo:background-color="transparent" loext:char-shading-value="0" style:font-size-asian="6pt" style:font-weight-asian="bold" style:font-size-complex="6pt" style:font-weight-complex="bold"/>
    </style:style>
    <style:style style:name="MT4" style:family="text">
      <style:text-properties fo:font-size="6pt" fo:background-color="transparent" loext:char-shading-value="0" style:font-size-asian="6pt" style:font-size-complex="6pt" style:font-weight-complex="bol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office:automatic-styles>
  <office:master-styles>
    <style:master-page style:name="Standard" style:page-layout-name="Mpm1">
      <style:footer>
        <text:p text:style-name="MP1"><text:span text:style-name="MT1">.</text:span><text:span text:style-name="MT2">BFA</text:span><text:span text:style-name="MT3"> </text:span><text:span text:style-name="MT4">Bundesamt für Fremdenwesen und Asyl Seite </text:span><text:span text:style-name="MT3"><text:page-number text:select-page="current">15</text:page-number></text:span><text:span text:style-name="MT4"><text:s/>von </text:span><text:span text:style-name="MT3"><text:page-count>17</text:page-count></text:span></text:p>
      </style:footer>
      <style:footer-first>
        <text:p text:style-name="Footer"/>
      </style:footer-firs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7-11T13:43:13.296411962</meta:creation-date>
    <meta:editing-duration>PT20H42M12S</meta:editing-duration>
    <meta:editing-cycles>27</meta:editing-cycles>
    <meta:generator>LibreOffice/6.0.5.2$Linux_X86_64 LibreOffice_project/00m0$Build-2</meta:generator>
    <dc:date>2018-07-20T10:53:38.751090271</dc:date>
    <meta:document-statistic meta:table-count="1" meta:image-count="2" meta:object-count="0" meta:page-count="17" meta:paragraph-count="159" meta:word-count="4461" meta:character-count="35917" meta:non-whitespace-character-count="31531"/>
  </office:meta>
</office:document-meta>
</file>